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Fonts/font9.ttf" manifest:media-type="application/x-font-ttf"/>
  <manifest:file-entry manifest:full-path="Fonts/font8.ttf" manifest:media-type="application/x-font-ttf"/>
  <manifest:file-entry manifest:full-path="Fonts/font7.ttf" manifest:media-type="application/x-font-ttf"/>
  <manifest:file-entry manifest:full-path="Fonts/font6.ttf" manifest:media-type="application/x-font-ttf"/>
  <manifest:file-entry manifest:full-path="Fonts/font5.ttf" manifest:media-type="application/x-font-ttf"/>
  <manifest:file-entry manifest:full-path="Fonts/font4.ttf" manifest:media-type="application/x-font-ttf"/>
  <manifest:file-entry manifest:full-path="Fonts/font3.ttf" manifest:media-type="application/x-font-ttf"/>
  <manifest:file-entry manifest:full-path="Fonts/font2.ttf" manifest:media-type="application/x-font-ttf"/>
  <manifest:file-entry manifest:full-path="Fonts/font1.ttf" manifest:media-type="application/x-font-ttf"/>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vg:font-face-src>
        <svg:font-face-uri xlink:href="Fonts/font1.ttf" xlink:type="simple">
          <svg:font-face-format svg:string="truetype"/>
        </svg:font-face-uri>
      </svg:font-face-src>
    </style:font-face>
    <style:font-face style:name="Arial" svg:font-family="Arial" style:font-family-generic="roman" style:font-pitch="variable"/>
    <style:font-face style:name="Inter" svg:font-family="Inter" style:font-family-generic="roman" style:font-pitch="variable"/>
    <style:font-face style:name="Liberation Sans" svg:font-family="'Liberation Sans'" style:font-family-generic="swiss" style:font-pitch="variable">
      <svg:font-face-src>
        <svg:font-face-uri xlink:href="Fonts/font2.ttf" xlink:type="simple">
          <svg:font-face-format svg:string="truetype"/>
        </svg:font-face-uri>
        <svg:font-face-uri xlink:href="Fonts/font3.ttf" xlink:type="simple">
          <svg:font-face-format svg:string="truetype"/>
        </svg:font-face-uri>
        <svg:font-face-uri xlink:href="Fonts/font4.ttf" xlink:type="simple">
          <svg:font-face-format svg:string="truetype"/>
        </svg:font-face-uri>
        <svg:font-face-uri xlink:href="Fonts/font5.ttf" xlink:type="simple">
          <svg:font-face-format svg:string="truetype"/>
        </svg:font-face-uri>
      </svg:font-face-src>
    </style:font-face>
    <style:font-face style:name="Arial1" svg:font-family="Arial" style:font-family-generic="system" style:font-pitch="variable"/>
    <style:font-face style:name="Inter1" svg:font-family="Inter" style:font-family-generic="system" style:font-pitch="variable"/>
    <style:font-face style:name="Linux Libertine G" svg:font-family="'Linux Libertine G'" style:font-family-generic="system" style:font-pitch="variable">
      <svg:font-face-src>
        <svg:font-face-uri xlink:href="Fonts/font6.ttf" xlink:type="simple">
          <svg:font-face-format svg:string="truetype"/>
        </svg:font-face-uri>
        <svg:font-face-uri xlink:href="Fonts/font7.ttf" xlink:type="simple">
          <svg:font-face-format svg:string="truetype"/>
        </svg:font-face-uri>
        <svg:font-face-uri xlink:href="Fonts/font8.ttf" xlink:type="simple">
          <svg:font-face-format svg:string="truetype"/>
        </svg:font-face-uri>
        <svg:font-face-uri xlink:href="Fonts/font9.ttf" xlink:type="simple">
          <svg:font-face-format svg:string="truetype"/>
        </svg:font-face-uri>
      </svg:font-face-src>
    </style:font-face>
  </office:font-face-decls>
  <office:automatic-styles>
    <style:style style:name="P1" style:family="paragraph" style:parent-style-name="Standard" style:list-style-name="WWNum19">
      <style:paragraph-properties fo:margin-left="0.5in" fo:margin-right="0in" fo:margin-top="0.1665in" fo:margin-bottom="0in" loext:contextual-spacing="false" fo:line-height="100%" fo:text-indent="-0.25in" style:auto-text-indent="false"/>
    </style:style>
    <style:style style:name="P2" style:family="paragraph" style:parent-style-name="Standard" style:list-style-name="WWNum20">
      <style:paragraph-properties fo:margin-left="0.5in" fo:margin-right="0in" fo:margin-top="0.1665in" fo:margin-bottom="0in" loext:contextual-spacing="false" fo:line-height="100%" fo:text-indent="-0.25in" style:auto-text-indent="false"/>
    </style:style>
    <style:style style:name="P3" style:family="paragraph" style:parent-style-name="Standard" style:list-style-name="WWNum15">
      <style:paragraph-properties fo:margin-left="0.5in" fo:margin-right="0in" fo:margin-top="0.1665in" fo:margin-bottom="0in" loext:contextual-spacing="false" fo:line-height="100%" fo:text-indent="-0.25in" style:auto-text-indent="false"/>
    </style:style>
    <style:style style:name="P4" style:family="paragraph" style:parent-style-name="Standard" style:list-style-name="WWNum18">
      <style:paragraph-properties fo:margin-left="0.5in" fo:margin-right="0in" fo:margin-top="0.1665in" fo:margin-bottom="0in" loext:contextual-spacing="false" fo:line-height="100%" fo:text-indent="-0.25in" style:auto-text-indent="false"/>
    </style:style>
    <style:style style:name="P5" style:family="paragraph" style:parent-style-name="Standard" style:list-style-name="WWNum2">
      <style:paragraph-properties fo:margin-left="0.5in" fo:margin-right="0in" fo:margin-top="0.1665in" fo:margin-bottom="0in" loext:contextual-spacing="false" fo:line-height="100%" fo:text-indent="-0.25in" style:auto-text-indent="false"/>
    </style:style>
    <style:style style:name="P6" style:family="paragraph" style:parent-style-name="Standard" style:list-style-name="WWNum17">
      <style:paragraph-properties fo:margin-left="0.5in" fo:margin-right="0in" fo:margin-top="0.1665in" fo:margin-bottom="0in" loext:contextual-spacing="false" fo:line-height="100%" fo:text-indent="-0.25in" style:auto-text-indent="false"/>
    </style:style>
    <style:style style:name="P7" style:family="paragraph" style:parent-style-name="Standard" style:list-style-name="WWNum21">
      <style:paragraph-properties fo:margin-left="0.5in" fo:margin-right="0in" fo:margin-top="0.1665in" fo:margin-bottom="0in" loext:contextual-spacing="false" fo:line-height="100%" fo:text-indent="-0.25in" style:auto-text-indent="false"/>
    </style:style>
    <style:style style:name="P8" style:family="paragraph" style:parent-style-name="Standard" style:list-style-name="WWNum12">
      <style:paragraph-properties fo:margin-left="0.5in" fo:margin-right="0in" fo:margin-top="0.1665in" fo:margin-bottom="0in" loext:contextual-spacing="false" fo:line-height="100%" fo:text-indent="-0.25in" style:auto-text-indent="false"/>
    </style:style>
    <style:style style:name="P9" style:family="paragraph" style:parent-style-name="Standard" style:list-style-name="WWNum3">
      <style:paragraph-properties fo:margin-left="0.5in" fo:margin-right="0in" fo:margin-top="0.1665in" fo:margin-bottom="0in" loext:contextual-spacing="false" fo:line-height="100%" fo:text-indent="-0.25in" style:auto-text-indent="false"/>
    </style:style>
    <style:style style:name="P10" style:family="paragraph" style:parent-style-name="Standard" style:list-style-name="WWNum13">
      <style:paragraph-properties fo:margin-left="0.5in" fo:margin-right="0in" fo:margin-top="0.1665in" fo:margin-bottom="0in" loext:contextual-spacing="false" fo:line-height="100%" fo:text-indent="-0.25in" style:auto-text-indent="false"/>
    </style:style>
    <style:style style:name="P11" style:family="paragraph" style:parent-style-name="Standard" style:list-style-name="WWNum14">
      <style:paragraph-properties fo:margin-left="0.5in" fo:margin-right="0in" fo:margin-top="0.1665in" fo:margin-bottom="0in" loext:contextual-spacing="false" fo:line-height="100%" fo:text-indent="-0.25in" style:auto-text-indent="false"/>
    </style:style>
    <style:style style:name="P12" style:family="paragraph" style:parent-style-name="Standard" style:list-style-name="WWNum9">
      <style:paragraph-properties fo:margin-left="0.5in" fo:margin-right="0in" fo:margin-top="0.1665in" fo:margin-bottom="0in" loext:contextual-spacing="false" fo:line-height="100%" fo:text-indent="-0.25in" style:auto-text-indent="false"/>
    </style:style>
    <style:style style:name="P13" style:family="paragraph" style:parent-style-name="Standard" style:list-style-name="WWNum16">
      <style:paragraph-properties fo:margin-left="0.5in" fo:margin-right="0in" fo:margin-top="0.1665in" fo:margin-bottom="0in" loext:contextual-spacing="false" fo:line-height="100%" fo:text-indent="-0.25in" style:auto-text-indent="false"/>
    </style:style>
    <style:style style:name="P14" style:family="paragraph" style:parent-style-name="Standard" style:list-style-name="WWNum1">
      <style:paragraph-properties fo:margin-left="0.5in" fo:margin-right="0in" fo:margin-top="0.1665in" fo:margin-bottom="0in" loext:contextual-spacing="false" fo:line-height="100%" fo:text-indent="-0.25in" style:auto-text-indent="false"/>
    </style:style>
    <style:style style:name="P15" style:family="paragraph" style:parent-style-name="Standard" style:list-style-name="WWNum4">
      <style:paragraph-properties fo:margin-left="0.5in" fo:margin-right="0in" fo:margin-top="0.1665in" fo:margin-bottom="0in" loext:contextual-spacing="false" fo:line-height="100%" fo:text-indent="-0.25in" style:auto-text-indent="false"/>
    </style:style>
    <style:style style:name="P16" style:family="paragraph" style:parent-style-name="Standard" style:list-style-name="WWNum5">
      <style:paragraph-properties fo:margin-left="0.5in" fo:margin-right="0in" fo:margin-top="0.1665in" fo:margin-bottom="0in" loext:contextual-spacing="false" fo:line-height="100%" fo:text-indent="-0.25in" style:auto-text-indent="false"/>
    </style:style>
    <style:style style:name="P17" style:family="paragraph" style:parent-style-name="Standard" style:list-style-name="WWNum10">
      <style:paragraph-properties fo:margin-left="0.5in" fo:margin-right="0in" fo:margin-top="0.1665in" fo:margin-bottom="0in" loext:contextual-spacing="false" fo:line-height="100%" fo:text-indent="-0.25in" style:auto-text-indent="false"/>
    </style:style>
    <style:style style:name="P18" style:family="paragraph" style:parent-style-name="Standard" style:list-style-name="WWNum8">
      <style:paragraph-properties fo:margin-left="0.5in" fo:margin-right="0in" fo:margin-top="0.1665in" fo:margin-bottom="0in" loext:contextual-spacing="false" fo:line-height="100%" fo:text-indent="-0.25in" style:auto-text-indent="false"/>
    </style:style>
    <style:style style:name="P19" style:family="paragraph" style:parent-style-name="Standard" style:list-style-name="WWNum7">
      <style:paragraph-properties fo:margin-left="0.5in" fo:margin-right="0in" fo:margin-top="0.1665in" fo:margin-bottom="0in" loext:contextual-spacing="false" fo:line-height="100%" fo:text-indent="-0.25in" style:auto-text-indent="false"/>
    </style:style>
    <style:style style:name="P20" style:family="paragraph" style:parent-style-name="Standard" style:list-style-name="WWNum11">
      <style:paragraph-properties fo:margin-left="0.5in" fo:margin-right="0in" fo:margin-top="0.1665in" fo:margin-bottom="0in" loext:contextual-spacing="false" fo:line-height="100%" fo:text-indent="-0.25in" style:auto-text-indent="false"/>
    </style:style>
    <style:style style:name="P21" style:family="paragraph" style:parent-style-name="Standard" style:list-style-name="WWNum19">
      <style:paragraph-properties fo:margin-left="0.5in" fo:margin-right="0in" fo:margin-top="0in" fo:margin-bottom="0in" loext:contextual-spacing="false" fo:line-height="100%" fo:text-indent="-0.25in" style:auto-text-indent="false"/>
    </style:style>
    <style:style style:name="P22" style:family="paragraph" style:parent-style-name="Standard" style:list-style-name="WWNum20">
      <style:paragraph-properties fo:margin-left="0.5in" fo:margin-right="0in" fo:margin-top="0in" fo:margin-bottom="0in" loext:contextual-spacing="false" fo:line-height="100%" fo:text-indent="-0.25in" style:auto-text-indent="false"/>
    </style:style>
    <style:style style:name="P23" style:family="paragraph" style:parent-style-name="Standard" style:list-style-name="WWNum15">
      <style:paragraph-properties fo:margin-left="0.5in" fo:margin-right="0in" fo:margin-top="0in" fo:margin-bottom="0in" loext:contextual-spacing="false" fo:line-height="100%" fo:text-indent="-0.25in" style:auto-text-indent="false"/>
    </style:style>
    <style:style style:name="P24" style:family="paragraph" style:parent-style-name="Standard" style:list-style-name="WWNum18">
      <style:paragraph-properties fo:margin-left="0.5in" fo:margin-right="0in" fo:margin-top="0in" fo:margin-bottom="0in" loext:contextual-spacing="false" fo:line-height="100%" fo:text-indent="-0.25in" style:auto-text-indent="false"/>
    </style:style>
    <style:style style:name="P25" style:family="paragraph" style:parent-style-name="Standard" style:list-style-name="WWNum2">
      <style:paragraph-properties fo:margin-left="0.5in" fo:margin-right="0in" fo:margin-top="0in" fo:margin-bottom="0in" loext:contextual-spacing="false" fo:line-height="100%" fo:text-indent="-0.25in" style:auto-text-indent="false"/>
    </style:style>
    <style:style style:name="P26" style:family="paragraph" style:parent-style-name="Standard" style:list-style-name="WWNum17">
      <style:paragraph-properties fo:margin-left="0.5in" fo:margin-right="0in" fo:margin-top="0in" fo:margin-bottom="0in" loext:contextual-spacing="false" fo:line-height="100%" fo:text-indent="-0.25in" style:auto-text-indent="false"/>
    </style:style>
    <style:style style:name="P27" style:family="paragraph" style:parent-style-name="Standard" style:list-style-name="WWNum21">
      <style:paragraph-properties fo:margin-left="0.5in" fo:margin-right="0in" fo:margin-top="0in" fo:margin-bottom="0in" loext:contextual-spacing="false" fo:line-height="100%" fo:text-indent="-0.25in" style:auto-text-indent="false"/>
    </style:style>
    <style:style style:name="P28" style:family="paragraph" style:parent-style-name="Standard" style:list-style-name="WWNum3">
      <style:paragraph-properties fo:margin-left="0.5in" fo:margin-right="0in" fo:margin-top="0in" fo:margin-bottom="0in" loext:contextual-spacing="false" fo:line-height="100%" fo:text-indent="-0.25in" style:auto-text-indent="false"/>
    </style:style>
    <style:style style:name="P29" style:family="paragraph" style:parent-style-name="Standard" style:list-style-name="WWNum13">
      <style:paragraph-properties fo:margin-left="0.5in" fo:margin-right="0in" fo:margin-top="0in" fo:margin-bottom="0in" loext:contextual-spacing="false" fo:line-height="100%" fo:text-indent="-0.25in" style:auto-text-indent="false"/>
    </style:style>
    <style:style style:name="P30" style:family="paragraph" style:parent-style-name="Standard" style:list-style-name="WWNum9">
      <style:paragraph-properties fo:margin-left="0.5in" fo:margin-right="0in" fo:margin-top="0in" fo:margin-bottom="0in" loext:contextual-spacing="false" fo:line-height="100%" fo:text-indent="-0.25in" style:auto-text-indent="false"/>
    </style:style>
    <style:style style:name="P31" style:family="paragraph" style:parent-style-name="Standard" style:list-style-name="WWNum16">
      <style:paragraph-properties fo:margin-left="0.5in" fo:margin-right="0in" fo:margin-top="0in" fo:margin-bottom="0in" loext:contextual-spacing="false" fo:line-height="100%" fo:text-indent="-0.25in" style:auto-text-indent="false"/>
    </style:style>
    <style:style style:name="P32" style:family="paragraph" style:parent-style-name="Standard" style:list-style-name="WWNum1">
      <style:paragraph-properties fo:margin-left="0.5in" fo:margin-right="0in" fo:margin-top="0in" fo:margin-bottom="0in" loext:contextual-spacing="false" fo:line-height="100%" fo:text-indent="-0.25in" style:auto-text-indent="false"/>
    </style:style>
    <style:style style:name="P33" style:family="paragraph" style:parent-style-name="Standard" style:list-style-name="WWNum5">
      <style:paragraph-properties fo:margin-left="0.5in" fo:margin-right="0in" fo:margin-top="0in" fo:margin-bottom="0in" loext:contextual-spacing="false" fo:line-height="100%" fo:text-indent="-0.25in" style:auto-text-indent="false"/>
    </style:style>
    <style:style style:name="P34" style:family="paragraph" style:parent-style-name="Standard" style:list-style-name="WWNum8">
      <style:paragraph-properties fo:margin-left="0.5in" fo:margin-right="0in" fo:margin-top="0in" fo:margin-bottom="0in" loext:contextual-spacing="false" fo:line-height="100%" fo:text-indent="-0.25in" style:auto-text-indent="false"/>
    </style:style>
    <style:style style:name="P35" style:family="paragraph" style:parent-style-name="Standard" style:list-style-name="WWNum7">
      <style:paragraph-properties fo:margin-left="0.5in" fo:margin-right="0in" fo:margin-top="0in" fo:margin-bottom="0in" loext:contextual-spacing="false" fo:line-height="100%" fo:text-indent="-0.25in" style:auto-text-indent="false"/>
    </style:style>
    <style:style style:name="P36" style:family="paragraph" style:parent-style-name="Standard" style:list-style-name="WWNum11">
      <style:paragraph-properties fo:margin-left="0.5in" fo:margin-right="0in" fo:margin-top="0in" fo:margin-bottom="0in" loext:contextual-spacing="false" fo:line-height="100%" fo:text-indent="-0.25in" style:auto-text-indent="false"/>
    </style:style>
    <style:style style:name="P37" style:family="paragraph" style:parent-style-name="Standard" style:list-style-name="WWNum19">
      <style:paragraph-properties fo:margin-left="0.5in" fo:margin-right="0in" fo:margin-top="0in" fo:margin-bottom="0.1665in" loext:contextual-spacing="false" fo:line-height="100%" fo:text-indent="-0.25in" style:auto-text-indent="false"/>
    </style:style>
    <style:style style:name="P38" style:family="paragraph" style:parent-style-name="Standard" style:list-style-name="WWNum20">
      <style:paragraph-properties fo:margin-left="0.5in" fo:margin-right="0in" fo:margin-top="0in" fo:margin-bottom="0.1665in" loext:contextual-spacing="false" fo:line-height="100%" fo:text-indent="-0.25in" style:auto-text-indent="false"/>
    </style:style>
    <style:style style:name="P39" style:family="paragraph" style:parent-style-name="Standard" style:list-style-name="WWNum15">
      <style:paragraph-properties fo:margin-left="0.5in" fo:margin-right="0in" fo:margin-top="0in" fo:margin-bottom="0.1665in" loext:contextual-spacing="false" fo:line-height="100%" fo:text-indent="-0.25in" style:auto-text-indent="false"/>
    </style:style>
    <style:style style:name="P40" style:family="paragraph" style:parent-style-name="Standard" style:list-style-name="WWNum18">
      <style:paragraph-properties fo:margin-left="0.5in" fo:margin-right="0in" fo:margin-top="0in" fo:margin-bottom="0.1665in" loext:contextual-spacing="false" fo:line-height="100%" fo:text-indent="-0.25in" style:auto-text-indent="false"/>
    </style:style>
    <style:style style:name="P41" style:family="paragraph" style:parent-style-name="Standard" style:list-style-name="WWNum2">
      <style:paragraph-properties fo:margin-left="0.5in" fo:margin-right="0in" fo:margin-top="0in" fo:margin-bottom="0.1665in" loext:contextual-spacing="false" fo:line-height="100%" fo:text-indent="-0.25in" style:auto-text-indent="false"/>
    </style:style>
    <style:style style:name="P42" style:family="paragraph" style:parent-style-name="Standard" style:list-style-name="WWNum17">
      <style:paragraph-properties fo:margin-left="0.5in" fo:margin-right="0in" fo:margin-top="0in" fo:margin-bottom="0.1665in" loext:contextual-spacing="false" fo:line-height="100%" fo:text-indent="-0.25in" style:auto-text-indent="false"/>
    </style:style>
    <style:style style:name="P43" style:family="paragraph" style:parent-style-name="Standard" style:list-style-name="WWNum21">
      <style:paragraph-properties fo:margin-left="0.5in" fo:margin-right="0in" fo:margin-top="0in" fo:margin-bottom="0.1665in" loext:contextual-spacing="false" fo:line-height="100%" fo:text-indent="-0.25in" style:auto-text-indent="false"/>
    </style:style>
    <style:style style:name="P44" style:family="paragraph" style:parent-style-name="Standard" style:list-style-name="WWNum12">
      <style:paragraph-properties fo:margin-left="0.5in" fo:margin-right="0in" fo:margin-top="0in" fo:margin-bottom="0.1665in" loext:contextual-spacing="false" fo:line-height="100%" fo:text-indent="-0.25in" style:auto-text-indent="false"/>
    </style:style>
    <style:style style:name="P45" style:family="paragraph" style:parent-style-name="Standard" style:list-style-name="WWNum3">
      <style:paragraph-properties fo:margin-left="0.5in" fo:margin-right="0in" fo:margin-top="0in" fo:margin-bottom="0.1665in" loext:contextual-spacing="false" fo:line-height="100%" fo:text-indent="-0.25in" style:auto-text-indent="false"/>
    </style:style>
    <style:style style:name="P46" style:family="paragraph" style:parent-style-name="Standard" style:list-style-name="WWNum13">
      <style:paragraph-properties fo:margin-left="0.5in" fo:margin-right="0in" fo:margin-top="0in" fo:margin-bottom="0.1665in" loext:contextual-spacing="false" fo:line-height="100%" fo:text-indent="-0.25in" style:auto-text-indent="false"/>
    </style:style>
    <style:style style:name="P47" style:family="paragraph" style:parent-style-name="Standard" style:list-style-name="WWNum14">
      <style:paragraph-properties fo:margin-left="0.5in" fo:margin-right="0in" fo:margin-top="0in" fo:margin-bottom="0.1665in" loext:contextual-spacing="false" fo:line-height="100%" fo:text-indent="-0.25in" style:auto-text-indent="false"/>
    </style:style>
    <style:style style:name="P48" style:family="paragraph" style:parent-style-name="Standard" style:list-style-name="WWNum9">
      <style:paragraph-properties fo:margin-left="0.5in" fo:margin-right="0in" fo:margin-top="0in" fo:margin-bottom="0.1665in" loext:contextual-spacing="false" fo:line-height="100%" fo:text-indent="-0.25in" style:auto-text-indent="false"/>
    </style:style>
    <style:style style:name="P49" style:family="paragraph" style:parent-style-name="Standard" style:list-style-name="WWNum16">
      <style:paragraph-properties fo:margin-left="0.5in" fo:margin-right="0in" fo:margin-top="0in" fo:margin-bottom="0.1665in" loext:contextual-spacing="false" fo:line-height="100%" fo:text-indent="-0.25in" style:auto-text-indent="false"/>
    </style:style>
    <style:style style:name="P50" style:family="paragraph" style:parent-style-name="Standard" style:list-style-name="WWNum1">
      <style:paragraph-properties fo:margin-left="0.5in" fo:margin-right="0in" fo:margin-top="0in" fo:margin-bottom="0.1665in" loext:contextual-spacing="false" fo:line-height="100%" fo:text-indent="-0.25in" style:auto-text-indent="false"/>
    </style:style>
    <style:style style:name="P51" style:family="paragraph" style:parent-style-name="Standard" style:list-style-name="WWNum4">
      <style:paragraph-properties fo:margin-left="0.5in" fo:margin-right="0in" fo:margin-top="0in" fo:margin-bottom="0.1665in" loext:contextual-spacing="false" fo:line-height="100%" fo:text-indent="-0.25in" style:auto-text-indent="false"/>
    </style:style>
    <style:style style:name="P52" style:family="paragraph" style:parent-style-name="Standard" style:list-style-name="WWNum5">
      <style:paragraph-properties fo:margin-left="0.5in" fo:margin-right="0in" fo:margin-top="0in" fo:margin-bottom="0.1665in" loext:contextual-spacing="false" fo:line-height="100%" fo:text-indent="-0.25in" style:auto-text-indent="false"/>
    </style:style>
    <style:style style:name="P53" style:family="paragraph" style:parent-style-name="Standard" style:list-style-name="WWNum10">
      <style:paragraph-properties fo:margin-left="0.5in" fo:margin-right="0in" fo:margin-top="0in" fo:margin-bottom="0.1665in" loext:contextual-spacing="false" fo:line-height="100%" fo:text-indent="-0.25in" style:auto-text-indent="false"/>
    </style:style>
    <style:style style:name="P54" style:family="paragraph" style:parent-style-name="Standard" style:list-style-name="WWNum8">
      <style:paragraph-properties fo:margin-left="0.5in" fo:margin-right="0in" fo:margin-top="0in" fo:margin-bottom="0.1665in" loext:contextual-spacing="false" fo:line-height="100%" fo:text-indent="-0.25in" style:auto-text-indent="false"/>
    </style:style>
    <style:style style:name="P55" style:family="paragraph" style:parent-style-name="Standard" style:list-style-name="WWNum7">
      <style:paragraph-properties fo:margin-left="0.5in" fo:margin-right="0in" fo:margin-top="0in" fo:margin-bottom="0.1665in" loext:contextual-spacing="false" fo:line-height="100%" fo:text-indent="-0.25in" style:auto-text-indent="false"/>
    </style:style>
    <style:style style:name="P56" style:family="paragraph" style:parent-style-name="Standard" style:list-style-name="WWNum11">
      <style:paragraph-properties fo:margin-left="0.5in" fo:margin-right="0in" fo:margin-top="0in" fo:margin-bottom="0.1665in" loext:contextual-spacing="false" fo:line-height="100%" fo:text-indent="-0.25in" style:auto-text-indent="false"/>
    </style:style>
    <style:style style:name="P57" style:family="paragraph" style:parent-style-name="Standard" style:list-style-name="WWNum6">
      <style:paragraph-properties fo:margin-left="0.5in" fo:margin-right="0in" fo:margin-top="0.1665in" fo:margin-bottom="0.1665in" loext:contextual-spacing="false" fo:line-height="100%" fo:text-indent="-0.25in" style:auto-text-indent="false"/>
    </style:style>
    <style:style style:name="P58" style:family="paragraph" style:parent-style-name="Standard">
      <style:paragraph-properties fo:margin-top="0.1665in" fo:margin-bottom="0.1665in" loext:contextual-spacing="false" fo:line-height="100%"/>
    </style:style>
    <style:style style:name="P59" style:family="paragraph" style:parent-style-name="Heading_20_1" style:master-page-name="Standard">
      <style:paragraph-properties fo:margin-top="0.3335in" fo:margin-bottom="0.0835in" loext:contextual-spacing="false" fo:line-height="100%" fo:keep-together="auto" style:page-number="1" fo:keep-with-next="auto"/>
    </style:style>
    <style:style style:name="P60" style:family="paragraph" style:parent-style-name="Heading_20_2">
      <style:paragraph-properties fo:margin-top="0.25in" fo:margin-bottom="0.0555in" loext:contextual-spacing="false" fo:line-height="100%" fo:keep-together="auto" fo:keep-with-next="auto"/>
    </style:style>
    <style:style style:name="P61" style:family="paragraph" style:parent-style-name="Heading_20_3">
      <style:paragraph-properties fo:margin-top="0.1945in" fo:margin-bottom="0.0555in" loext:contextual-spacing="false" fo:line-height="100%" fo:keep-together="auto" fo:keep-with-next="auto"/>
    </style:style>
    <style:style style:name="P62" style:family="paragraph">
      <loext:graphic-properties draw:fill="solid" draw:fill-color="#a0a0a0"/>
      <style:paragraph-properties fo:text-align="center"/>
    </style:style>
    <style:style style:name="T1" style:family="text">
      <style:text-properties style:font-name="Inter" fo:font-size="23pt" fo:font-weight="bold" style:font-name-asian="Inter1" style:font-size-asian="23pt" style:font-weight-asian="bold" style:font-name-complex="Inter1" style:font-size-complex="23pt" style:font-weight-complex="bold"/>
    </style:style>
    <style:style style:name="T2" style:family="text">
      <style:text-properties style:font-name="Inter" fo:font-size="17pt" fo:font-weight="bold" style:font-name-asian="Inter1" style:font-size-asian="17pt" style:font-weight-asian="bold" style:font-name-complex="Inter1" style:font-size-complex="17pt" style:font-weight-complex="bold"/>
    </style:style>
    <style:style style:name="T3" style:family="text">
      <style:text-properties style:font-name="Inter" fo:font-weight="bold" style:font-name-asian="Inter1" style:font-weight-asian="bold" style:font-name-complex="Inter1" style:font-weight-complex="bold"/>
    </style:style>
    <style:style style:name="T4" style:family="text">
      <style:text-properties style:font-name="Inter" style:font-name-asian="Inter1" style:font-name-complex="Inter1"/>
    </style:style>
    <style:style style:name="T5" style:family="text">
      <style:text-properties fo:color="#000000" style:font-name="Inter" fo:font-size="13pt" fo:font-weight="bold" style:font-name-asian="Inter1" style:font-size-asian="13pt" style:font-weight-asian="bold" style:font-name-complex="Inter1" style:font-size-complex="13pt" style:font-weight-complex="bold"/>
    </style:style>
    <style:style style:name="gr1" style:family="graphic">
      <style:graphic-properties draw:stroke="none" svg:stroke-width="0in" draw:fill="solid" draw:fill-color="#a0a0a0" draw:textarea-horizontal-align="center" draw:textarea-vertical-align="top" fo:margin-left="0.1252in" fo:margin-right="0.1252in" fo:margin-top="0in" fo:margin-bottom="0in" style:run-through="foreground" style:wrap="run-through" style:number-wrapped-paragraphs="no-limit" style:vertical-pos="top" style:vertical-rel="baseline" style:horizontal-pos="from-left" style:horizontal-rel="paragraph" draw:wrap-influence-on-position="once-concurrent" style:flow-with-text="false" loext:rel-width-rel="pag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59"><text:bookmark text:name="_t7qsknnoly30"/><text:span text:style-name="T1">VERSET – Service Definition Document (G-Cloud 15)</text:span></text:p>
      <text:p text:style-name="P60"><text:bookmark text:name="_1rcz9tcbzsdr"/><text:span text:style-name="T2">Document control</text:span></text:p>
      <text:list xml:id="list3772666265" text:style-name="WWNum19">
        <text:list-item>
          <text:p text:style-name="P1"><text:span text:style-name="T3">Service name:</text:span><text:span text:style-name="T4"> VERSET</text:span></text:p>
        </text:list-item>
        <text:list-item>
          <text:p text:style-name="P21"><text:span text:style-name="T3">Service type:</text:span><text:span text:style-name="T4"> Lot 2b – Software as a Service (SaaS)</text:span></text:p>
        </text:list-item>
        <text:list-item>
          <text:p text:style-name="P21"><text:span text:style-name="T3">Supplier:</text:span><text:span text:style-name="T4"> GoZupees</text:span></text:p>
        </text:list-item>
        <text:list-item>
          <text:p text:style-name="P21"><text:span text:style-name="T3">Version:</text:span><text:span text:style-name="T4"> v1.0</text:span></text:p>
        </text:list-item>
        <text:list-item>
          <text:p text:style-name="P37"><text:span text:style-name="T3">Last updated:</text:span><text:span text:style-name="T4"> 15 January 2026</text:span></text:p>
        </text:list-item>
      </text:list>
      <text:p text:style-name="Standard"><draw:rect text:anchor-type="as-char" style:rel-width="100%" draw:z-index="0" draw:style-name="gr1" draw:text-style-name="P62" svg:width="0.0012in" svg:height="0.0213in"><text:p/></draw:rect></text:p>
      <text:p text:style-name="P60"><text:bookmark text:name="_xaicp0burlya"/><text:span text:style-name="T2">1. Service overview</text:span></text:p>
      <text:p text:style-name="P58"><text:span text:style-name="T4">VERSET is a SaaS omnichannel agentic platform that automates and assists </text:span><text:span text:style-name="T3">customer support</text:span><text:span text:style-name="T4"> across </text:span><text:span text:style-name="T3">voice, email, web chat, and messaging channels</text:span><text:span text:style-name="T4"> (including WhatsApp where applicable). It is designed to handle common enquiries end-to-end using structured workflows and organisation-provided knowledge, and to route or escalate to human teams when required.</text:span></text:p>
      <text:p text:style-name="P58"><text:span text:style-name="T4">VERSET helps organisations reduce avoidable contact volumes, improve response times, and provide consistent customer answers across channels. The service supports operational governance through role-based access controls, audit logging, conversation transcripts, structured summaries, and reporting on volumes, intents, and outcomes.</text:span></text:p>
      <text:p text:style-name="P58"><text:span text:style-name="T4">VERSET can be used as a standalone customer support layer, or integrated with existing systems such as contact centre platforms, CRMs, service desks, telephony systems, and knowledge bases. Deployment options include public cloud SaaS and private cloud deployment by agreement.</text:span></text:p>
      <text:p text:style-name="Standard"><draw:rect text:anchor-type="as-char" style:rel-width="100%" draw:z-index="1" draw:style-name="gr1" draw:text-style-name="P62" svg:width="0.0012in" svg:height="0.0213in"><text:p/></draw:rect></text:p>
      <text:p text:style-name="P60"><text:bookmark text:name="_fwcuyav3ubbf"/><text:span text:style-name="T2">2. How the service works</text:span></text:p>
      <text:p text:style-name="P61"><text:bookmark text:name="_i1brzeygm9i0"/><text:span text:style-name="T5">2.1 Channels and user experience</text:span></text:p>
      <text:p text:style-name="P58"><text:span text:style-name="T4">VERSET supports customer interactions through:</text:span></text:p>
      <text:list xml:id="list2330045902" text:style-name="WWNum20">
        <text:list-item>
          <text:p text:style-name="P2"><text:span text:style-name="T3">Voice</text:span><text:span text:style-name="T4"> (via supported telephony/contact centre integration)</text:span></text:p>
        </text:list-item>
        <text:list-item>
          <text:p text:style-name="P22"><text:span text:style-name="T3">Web chat</text:span><text:span text:style-name="T4"> (browser-based chat interface)</text:span></text:p>
        </text:list-item>
        <text:list-item>
          <text:p text:style-name="P38"><text:span text:style-name="T3">Messaging</text:span><text:span text:style-name="T4"> (including WhatsApp where applicable)</text:span></text:p>
        </text:list-item>
      </text:list>
      <text:p text:style-name="P58"><text:span text:style-name="T4">Customers interact with VERSET using natural language. VERSET identifies the intent of the enquiry, applies configured workflow steps, and uses approved knowledge content to respond. If the enquiry requires human involvement (for example verification, policy exception, or complex fault resolution), VERSET escalates with full context.</text:span></text:p>
      <text:p text:style-name="P61"><text:bookmark text:name="_40xnxj7ah9va"/><text:soft-page-break/><text:span text:style-name="T5">2.2 Workflows, triage, and escalation</text:span></text:p>
      <text:p text:style-name="P58"><text:span text:style-name="T4">Buyers configure workflows to match operational processes, including:</text:span></text:p>
      <text:list xml:id="list4215893491" text:style-name="WWNum15">
        <text:list-item>
          <text:p text:style-name="P3"><text:span text:style-name="T4">Triage questions to capture key details</text:span></text:p>
        </text:list-item>
        <text:list-item>
          <text:p text:style-name="P23"><text:span text:style-name="T4">Routing rules by category, priority, business hours and customer type</text:span></text:p>
        </text:list-item>
        <text:list-item>
          <text:p text:style-name="P39"><text:span text:style-name="T4">Escalation paths to the appropriate team/system (e.g., ticket creation, handover to agent, callback scheduling)</text:span></text:p>
        </text:list-item>
      </text:list>
      <text:p text:style-name="P58"><text:span text:style-name="T4">Workflows are designed to provide consistent handling and to capture structured information that reduces effort for human agents during handover.</text:span></text:p>
      <text:p text:style-name="P61"><text:bookmark text:name="_735t8sql34ii"/><text:span text:style-name="T5">2.3 Knowledge-driven responses</text:span></text:p>
      <text:p text:style-name="P58"><text:span text:style-name="T4">VERSET uses buyer-provided knowledge and approved response content to answer enquiries. Knowledge can be maintained by authorised buyer administrators, including content creation, updates, approvals, and retirement. This supports consistent answers and governance over what the service communicates to end users.</text:span></text:p>
      <text:p text:style-name="P61"><text:bookmark text:name="_xk1fd3ng082z"/><text:span text:style-name="T5">2.4 Human handover and operational tools</text:span></text:p>
      <text:p text:style-name="P58"><text:span text:style-name="T4">When escalation is required, VERSET provides:</text:span></text:p>
      <text:list xml:id="list4139546709" text:style-name="WWNum18">
        <text:list-item>
          <text:p text:style-name="P4"><text:span text:style-name="T4">Conversation transcript and summary</text:span></text:p>
        </text:list-item>
        <text:list-item>
          <text:p text:style-name="P24"><text:span text:style-name="T4">Structured data captured during the interaction (e.g., identifiers, reason codes, category)</text:span></text:p>
        </text:list-item>
        <text:list-item>
          <text:p text:style-name="P40"><text:span text:style-name="T4">Context for the next agent or system so the customer does not need to repeat information</text:span></text:p>
        </text:list-item>
      </text:list>
      <text:p text:style-name="P58"><text:span text:style-name="T4">Operational users access a browser-based interface to monitor interactions, review transcripts, and manage queues and handovers (where enabled).</text:span></text:p>
      <text:p text:style-name="P61"><text:bookmark text:name="_51t76vqr3e3i"/><text:span text:style-name="T5">2.5 Administration, access control and audit</text:span></text:p>
      <text:p text:style-name="P58"><text:span text:style-name="T4">VERSET includes:</text:span></text:p>
      <text:list xml:id="list2673983364" text:style-name="WWNum2">
        <text:list-item>
          <text:p text:style-name="P5"><text:span text:style-name="T4">Role-based access controls (RBAC) for operators and administrators</text:span></text:p>
        </text:list-item>
        <text:list-item>
          <text:p text:style-name="P25"><text:span text:style-name="T4">Audit logs for key user actions and configuration changes</text:span></text:p>
        </text:list-item>
        <text:list-item>
          <text:p text:style-name="P41"><text:span text:style-name="T4">Access controls for support activities, with verification for sensitive requests</text:span></text:p>
        </text:list-item>
      </text:list>
      <text:p text:style-name="P61"><text:bookmark text:name="_m9l0huj0pkaf"/><text:span text:style-name="T5">2.6 Reporting and metrics</text:span></text:p>
      <text:p text:style-name="P58"><text:span text:style-name="T4">VERSET provides reporting on:</text:span></text:p>
      <text:list xml:id="list3424372468" text:style-name="WWNum17">
        <text:list-item>
          <text:p text:style-name="P6"><text:soft-page-break/><text:span text:style-name="T4">Volumes by channel and time period</text:span></text:p>
        </text:list-item>
        <text:list-item>
          <text:p text:style-name="P26"><text:span text:style-name="T4">Top intents/categories and demand drivers</text:span></text:p>
        </text:list-item>
        <text:list-item>
          <text:p text:style-name="P26"><text:span text:style-name="T4">Outcomes (resolved, escalated/handed over, abandoned/timeouts where applicable)</text:span></text:p>
        </text:list-item>
        <text:list-item>
          <text:p text:style-name="P26"><text:span text:style-name="T4">Workflow performance indicators and handover rates</text:span></text:p>
        </text:list-item>
        <text:list-item>
          <text:p text:style-name="P42"><text:span text:style-name="T4">Export of reporting data in open formats (e.g., CSV/JSON) where enabled</text:span></text:p>
        </text:list-item>
      </text:list>
      <text:p text:style-name="P60"><text:bookmark text:name="_1rxlmkyltmzr"/><text:span text:style-name="T2">3. Onboarding, training and documentation</text:span></text:p>
      <text:p text:style-name="P61"><text:bookmark text:name="_ol1lxa3uff3x"/><text:span text:style-name="T5">3.1 Onboarding approach</text:span></text:p>
      <text:p text:style-name="P58"><text:span text:style-name="T4">VERSET onboarding is delivered through a structured process to enable a controlled go-live and ongoing optimisation. Onboarding typically includes:</text:span></text:p>
      <text:list xml:id="list3348030884" text:style-name="WWNum21">
        <text:list-item>
          <text:p text:style-name="P7"><text:span text:style-name="T4">Confirming scope, channels, success measures and operational responsibilities</text:span></text:p>
        </text:list-item>
        <text:list-item>
          <text:p text:style-name="P27"><text:span text:style-name="T4">Creating the buyer environment and configuring users, roles and permissions</text:span></text:p>
        </text:list-item>
        <text:list-item>
          <text:p text:style-name="P27"><text:span text:style-name="T4">Configuring initial workflows for common L1 enquiries, triage, routing and escalation</text:span></text:p>
        </text:list-item>
        <text:list-item>
          <text:p text:style-name="P27"><text:span text:style-name="T4">Loading and validating buyer-provided knowledge content and approved responses</text:span></text:p>
        </text:list-item>
        <text:list-item>
          <text:p text:style-name="P27"><text:span text:style-name="T4">Connecting agreed integrations (for example CRM, service desk, telephony or messaging) where required</text:span></text:p>
        </text:list-item>
        <text:list-item>
          <text:p text:style-name="P43"><text:span text:style-name="T4">End-to-end testing with sample conversations, followed by go-live readiness checks</text:span></text:p>
        </text:list-item>
      </text:list>
      <text:p text:style-name="P58"><text:span text:style-name="T4">Onboarding can be delivered remotely as standard. Onsite workshops or training can be provided at additional cost by agreement. Private cloud deployments and complex integration programmes may require additional onboarding activities and timelines, agreed with the buyer.</text:span></text:p>
      <text:p text:style-name="P61"><text:bookmark text:name="_3azqbwo7uqcn"/><text:span text:style-name="T5">3.2 Training</text:span></text:p>
      <text:p text:style-name="P58"><text:span text:style-name="T4">Training is provided for both operational users and administrators. Typical sessions include:</text:span></text:p>
      <text:list xml:id="list2752213457" text:style-name="WWNum12">
        <text:list-item>
          <text:p text:style-name="P8"><text:span text:style-name="T3">Operator training:</text:span><text:span text:style-name="T4"> monitoring interactions, reviewing summaries and transcripts, handling handovers, and managing escalation and exceptions</text:span></text:p>
        </text:list-item>
        <text:list-item>
          <text:p text:style-name="P44"><text:span text:style-name="T3">Administrator training:</text:span><text:span text:style-name="T4"> workflow configuration, channel administration, role-based access controls, knowledge management, reporting and audit views<text:line-break/></text:span></text:p>
        </text:list-item>
      </text:list>
      <text:p text:style-name="P58"><text:span text:style-name="T4">Training is typically delivered via online sessions supported by written guidance. Refresher sessions can be provided where required.</text:span></text:p>
      <text:p text:style-name="P61"><text:bookmark text:name="_1ae1iyrimo1j"/><text:span text:style-name="T5">3.3 Documentation</text:span></text:p>
      <text:p text:style-name="P58"><text:soft-page-break/><text:span text:style-name="T4">Documentation is provided in accessible formats and is available online as HTML, with downloadable copies in PDF/A where required. Editable templates are provided in Open Document Format (ODF) where buyers need to tailor materials to their operating model.</text:span></text:p>
      <text:p text:style-name="P58"><text:span text:style-name="T4">Documentation typically includes:</text:span></text:p>
      <text:list xml:id="list2231274083" text:style-name="WWNum3">
        <text:list-item>
          <text:p text:style-name="P9"><text:span text:style-name="T4">Getting started and onboarding guide (prerequisites, roles, go-live checklist)</text:span></text:p>
        </text:list-item>
        <text:list-item>
          <text:p text:style-name="P28"><text:span text:style-name="T4">Administrator guide (users, permissions, audit logs, configuration)</text:span></text:p>
        </text:list-item>
        <text:list-item>
          <text:p text:style-name="P28"><text:span text:style-name="T4">Channel setup guides (voice, web chat, messaging where applicable)</text:span></text:p>
        </text:list-item>
        <text:list-item>
          <text:p text:style-name="P28"><text:span text:style-name="T4">Workflow and routing configuration guidance (triage, escalation, business hours)</text:span></text:p>
        </text:list-item>
        <text:list-item>
          <text:p text:style-name="P28"><text:span text:style-name="T4">Knowledge management guidance (create, approve, update and retire content)</text:span></text:p>
        </text:list-item>
        <text:list-item>
          <text:p text:style-name="P28"><text:span text:style-name="T4">Integration and API documentation (OpenAPI specification and usage guidance)</text:span></text:p>
        </text:list-item>
        <text:list-item>
          <text:p text:style-name="P28"><text:span text:style-name="T4">Operations runbooks (monitoring, incident triage, common troubleshooting)</text:span></text:p>
        </text:list-item>
        <text:list-item>
          <text:p text:style-name="P28"><text:span text:style-name="T4">Reporting guide and export formats</text:span></text:p>
        </text:list-item>
        <text:list-item>
          <text:p text:style-name="P28"><text:span text:style-name="T4">Release notes and change log</text:span></text:p>
        </text:list-item>
        <text:list-item>
          <text:p text:style-name="P45"><text:span text:style-name="T4">Support and escalation guidance (how to raise incidents and requests)</text:span></text:p>
        </text:list-item>
      </text:list>
      <text:p text:style-name="P58"><text:span text:style-name="T4">A short hypercare period can be provided after go-live to refine workflows and knowledge content based on early usage patterns.</text:span></text:p>
      <text:p text:style-name="P60"><text:bookmark text:name="_blfj93pwf70"/><text:span text:style-name="T2">3. Onboarding, training and documentation</text:span></text:p>
      <text:p text:style-name="P61"><text:bookmark text:name="_dl7t37hiasey"/><text:span text:style-name="T5">3.1 Onboarding approach</text:span></text:p>
      <text:p text:style-name="P58"><text:span text:style-name="T4">VERSET onboarding is delivered through a structured process to enable a controlled go-live and ongoing optimisation. Onboarding typically includes:</text:span></text:p>
      <text:list xml:id="list3138515031" text:style-name="WWNum13">
        <text:list-item>
          <text:p text:style-name="P10"><text:span text:style-name="T4">Confirming scope, channels, success measures and operational responsibilities</text:span></text:p>
        </text:list-item>
        <text:list-item>
          <text:p text:style-name="P29"><text:span text:style-name="T4">Creating the buyer environment and configuring users, roles and permissions</text:span></text:p>
        </text:list-item>
        <text:list-item>
          <text:p text:style-name="P29"><text:span text:style-name="T4">Configuring initial workflows for common L1 enquiries, triage, routing and escalation</text:span></text:p>
        </text:list-item>
        <text:list-item>
          <text:p text:style-name="P29"><text:span text:style-name="T4">Loading and validating buyer-provided knowledge content and approved responses</text:span></text:p>
        </text:list-item>
        <text:list-item>
          <text:p text:style-name="P29"><text:span text:style-name="T4">Connecting agreed integrations (for example CRM, service desk, telephony or messaging) where required</text:span></text:p>
        </text:list-item>
        <text:list-item>
          <text:p text:style-name="P46"><text:soft-page-break/><text:span text:style-name="T4">End-to-end testing with sample conversations, followed by go-live readiness checks</text:span></text:p>
        </text:list-item>
      </text:list>
      <text:p text:style-name="P58"><text:span text:style-name="T4">Onboarding can be delivered remotely as standard. Onsite workshops or training can be provided at additional cost by agreement. Private cloud deployments and complex integration programmes may require additional onboarding activities and timelines, agreed with the buyer.</text:span></text:p>
      <text:p text:style-name="P61"><text:bookmark text:name="_lz69urj049l9"/><text:span text:style-name="T5">3.2 Training</text:span></text:p>
      <text:p text:style-name="P58"><text:span text:style-name="T4">Training is provided for both operational users and administrators. Typical sessions include:</text:span></text:p>
      <text:list xml:id="list1746156767" text:style-name="WWNum14">
        <text:list-item>
          <text:p text:style-name="P11"><text:span text:style-name="T3">Operator training:</text:span><text:span text:style-name="T4"> monitoring interactions, reviewing summaries and transcripts, handling handovers, and managing escalation and exceptions</text:span></text:p>
        </text:list-item>
        <text:list-item>
          <text:p text:style-name="P47"><text:span text:style-name="T3">Administrator training:</text:span><text:span text:style-name="T4"> workflow configuration, channel administration, role-based access controls, knowledge management, reporting and audit views</text:span></text:p>
        </text:list-item>
      </text:list>
      <text:p text:style-name="P58"><text:span text:style-name="T4">Training is typically delivered via online sessions supported by written guidance. Refresher sessions can be provided where required.</text:span></text:p>
      <text:p text:style-name="P61"><text:bookmark text:name="_hjc55xg3cpqh"/><text:span text:style-name="T5">3.3 Documentation</text:span></text:p>
      <text:p text:style-name="P58"><text:span text:style-name="T4">Documentation is provided in accessible formats and is available online as HTML, with downloadable copies in PDF/A where required. Editable templates are provided in Open Document Format (ODF) where buyers need to tailor materials to their operating model.</text:span></text:p>
      <text:p text:style-name="P58"><text:span text:style-name="T4">Documentation typically includes:</text:span></text:p>
      <text:list xml:id="list3998842273" text:style-name="WWNum9">
        <text:list-item>
          <text:p text:style-name="P12"><text:span text:style-name="T4">Getting started and onboarding guide (prerequisites, roles, go-live checklist)</text:span></text:p>
        </text:list-item>
        <text:list-item>
          <text:p text:style-name="P30"><text:span text:style-name="T4">Administrator guide (users, permissions, audit logs, configuration)</text:span></text:p>
        </text:list-item>
        <text:list-item>
          <text:p text:style-name="P30"><text:span text:style-name="T4">Channel setup guides (voice, web chat, messaging where applicable)</text:span></text:p>
        </text:list-item>
        <text:list-item>
          <text:p text:style-name="P30"><text:span text:style-name="T4">Workflow and routing configuration guidance (triage, escalation, business hours)</text:span></text:p>
        </text:list-item>
        <text:list-item>
          <text:p text:style-name="P30"><text:span text:style-name="T4">Knowledge management guidance (create, approve, update and retire content)</text:span></text:p>
        </text:list-item>
        <text:list-item>
          <text:p text:style-name="P30"><text:span text:style-name="T4">Integration and API documentation (OpenAPI specification and usage guidance)</text:span></text:p>
        </text:list-item>
        <text:list-item>
          <text:p text:style-name="P30"><text:span text:style-name="T4">Operations runbooks (monitoring, incident triage, common troubleshooting)</text:span></text:p>
        </text:list-item>
        <text:list-item>
          <text:p text:style-name="P30"><text:span text:style-name="T4">Reporting guide and export formats</text:span></text:p>
        </text:list-item>
        <text:list-item>
          <text:p text:style-name="P30"><text:span text:style-name="T4">Release notes and change log</text:span></text:p>
        </text:list-item>
        <text:list-item>
          <text:p text:style-name="P48"><text:span text:style-name="T4">Support and escalation guidance (how to raise incidents and requests)</text:span></text:p>
        </text:list-item>
      </text:list>
      <text:p text:style-name="P58"><text:span text:style-name="T4">A short hypercare period can be provided after go-live to refine workflows and knowledge content based on early usage patterns.</text:span></text:p>
      <text:p text:style-name="P60"><text:bookmark text:name="_mnbz9zdzc6bi"/><text:soft-page-break/><text:span text:style-name="T2">4. Service management</text:span></text:p>
      <text:p text:style-name="P61"><text:bookmark text:name="_736bv2un1djy"/><text:span text:style-name="T5">4.1 Support model</text:span></text:p>
      <text:p text:style-name="P58"><text:span text:style-name="T4">VERSET is supported through email and an online ticketing system during UK business hours (Monday to Friday, excluding public holidays). Phone and web chat support are also available during support hours. Buyers can track the status and priority of support tickets through the ticketing system.</text:span></text:p>
      <text:p text:style-name="P58"><text:span text:style-name="T4">Support is delivered in tiers:</text:span></text:p>
      <text:list xml:id="list2169972148" text:style-name="WWNum16">
        <text:list-item>
          <text:p text:style-name="P13"><text:span text:style-name="T3">Standard support (included):</text:span><text:span text:style-name="T4"> incident triage, troubleshooting guidance and standard product guidance during business hours.</text:span></text:p>
        </text:list-item>
        <text:list-item>
          <text:p text:style-name="P31"><text:span text:style-name="T3">Enhanced support (optional):</text:span><text:span text:style-name="T4"> priority handling for service-impacting issues with faster response targets aligned to agreed severity levels and optional out-of-hours coverage by agreement.</text:span></text:p>
        </text:list-item>
        <text:list-item>
          <text:p text:style-name="P49"><text:span text:style-name="T3">Premium / managed service (optional):</text:span><text:span text:style-name="T4"> proactive operational support, regular service reviews, integration/configuration assistance and release coordination, delivered under an agreed scope.</text:span></text:p>
        </text:list-item>
      </text:list>
      <text:p text:style-name="P61"><text:bookmark text:name="_l22p94l0hfu6"/><text:span text:style-name="T5">4.2 Incident management</text:span></text:p>
      <text:p text:style-name="P58"><text:span text:style-name="T4">We operate documented incident management procedures, including pre-defined runbooks for common events such as service degradation/outage, integration failures, authentication/access issues and suspected security incidents. Incidents are logged, assigned a severity level, and managed through identify/triage, mitigate/contain, investigate root cause, recover service, and post-incident review with corrective actions.</text:span></text:p>
      <text:p text:style-name="P58"><text:span text:style-name="T4">Buyers report incidents via ticketing or email. Urgent service-impacting incidents can be raised by phone during support hours, with out-of-hours escalation available by agreement for enhanced support.</text:span></text:p>
      <text:p text:style-name="P61"><text:bookmark text:name="_ebpixpli291c"/><text:span text:style-name="T5">4.3 Outage communications</text:span></text:p>
      <text:p text:style-name="P58"><text:span text:style-name="T4">Service-impacting incidents are communicated through:</text:span></text:p>
      <text:list xml:id="list2426478376" text:style-name="WWNum1">
        <text:list-item>
          <text:p text:style-name="P14"><text:span text:style-name="T4">Status updates provided via support channels (ticketing/email) and, where available, a service status page</text:span></text:p>
        </text:list-item>
        <text:list-item>
          <text:p text:style-name="P32"><text:span text:style-name="T4">Email notifications to nominated buyer contacts for major incidents</text:span></text:p>
        </text:list-item>
        <text:list-item>
          <text:p text:style-name="P50"><text:span text:style-name="T4">A closure summary once the incident is resolved</text:span></text:p>
        </text:list-item>
      </text:list>
      <text:p text:style-name="P58"><text:span text:style-name="T4">Planned maintenance notifications are provided in advance where possible and scheduled outside UK business hours wherever feasible.</text:span></text:p>
      <text:p text:style-name="P61"><text:bookmark text:name="_uqdpk9ffsmov"/><text:span text:style-name="T5">4.4 Maintenance and change communication</text:span></text:p>
      <text:p text:style-name="P58"><text:span text:style-name="T4">Changes are delivered through controlled release processes. Relevant updates are communicated through release notes and service updates. Where changes require buyer action (for example configuration updates or integration updates), this is communicated with clear guidance and reasonable notice.</text:span></text:p>
      <text:p text:style-name="P61"><text:bookmark text:name="_88lvt5x0841"/><text:span text:style-name="T5">4.5 Service monitoring</text:span></text:p>
      <text:p text:style-name="P58"><text:span text:style-name="T4">We monitor service availability and operational health indicators (for example error rates, latency and processing backlogs) with alerting and operational runbooks. Monitoring supports rapid triage, restoration and continuous improvement.</text:span></text:p>
      <text:p text:style-name="P60"><text:bookmark text:name="_g25hpjqfrqts"/><text:span text:style-name="T2">5. Service levels</text:span></text:p>
      <text:p text:style-name="P61"><text:bookmark text:name="_d7z8x4liulaw"/><text:soft-page-break/><text:span text:style-name="T5">5.1 Availability commitment</text:span></text:p>
      <text:p text:style-name="P58"><text:span text:style-name="T4">VERSET is designed for high availability and we provide an availability service level agreement (SLA) for the standard SaaS service. We guarantee </text:span><text:span text:style-name="T3">99.9% monthly availability</text:span><text:span text:style-name="T4"> for the core platform (service interface and APIs), measured over each calendar month.</text:span></text:p>
      <text:p text:style-name="P58"><text:span text:style-name="T4">Availability is calculated as the percentage of total minutes in the month that the service is available, excluding:</text:span></text:p>
      <text:list xml:id="list3206421485" text:style-name="WWNum4">
        <text:list-item>
          <text:p text:style-name="P15"><text:span text:style-name="T3">Pre-notified planned maintenance</text:span></text:p>
        </text:list-item>
        <text:list-item>
          <text:p text:style-name="P51"><text:span text:style-name="T4">Events outside our reasonable control (for example widespread internet disruption or third-party carrier outages)</text:span></text:p>
        </text:list-item>
      </text:list>
      <text:p text:style-name="P58"><text:span text:style-name="T4">Planned maintenance is scheduled outside UK business hours wherever possible and notified in advance.</text:span></text:p>
      <text:p text:style-name="P61"><text:bookmark text:name="_jaa0s0al42t9"/><text:span text:style-name="T5">5.2 Service credits (usage-based pricing)</text:span></text:p>
      <text:p text:style-name="P58"><text:span text:style-name="T4">If monthly availability falls below the guaranteed level, buyers are eligible for </text:span><text:span text:style-name="T3">service credits</text:span><text:span text:style-name="T4"> calculated against the </text:span><text:span text:style-name="T3">usage charges for the affected service during the relevant billing month</text:span><text:span text:style-name="T4"> (excluding one-off implementation/integration fees and third-party pass-through costs). Credits are applied to the next invoice (or refunded if the contract has ended) as follows:</text:span></text:p>
      <text:list xml:id="list4095754437" text:style-name="WWNum5">
        <text:list-item>
          <text:p text:style-name="P16"><text:span text:style-name="T3">&lt;99.9% and ≥99.5%:</text:span><text:span text:style-name="T4"> 1% service credit</text:span></text:p>
        </text:list-item>
        <text:list-item>
          <text:p text:style-name="P33"><text:span text:style-name="T3">&lt;99.5% and ≥99.0%:</text:span><text:span text:style-name="T4"> 3% service credit</text:span></text:p>
        </text:list-item>
        <text:list-item>
          <text:p text:style-name="P52"><text:span text:style-name="T3">&lt;99.0%:</text:span><text:span text:style-name="T4"> 5% service credit</text:span></text:p>
        </text:list-item>
      </text:list>
      <text:p text:style-name="P58"><text:span text:style-name="T4">Buyers request service credits by raising a support ticket within </text:span><text:span text:style-name="T3">30 days</text:span><text:span text:style-name="T4"> of the end of the affected month. Credits are applied once availability is confirmed from monitoring records.</text:span></text:p>
      <text:p text:style-name="P61"><text:bookmark text:name="_1dtjw6775qit"/><text:span text:style-name="T5">5.3 Performance and response objectives</text:span></text:p>
      <text:p text:style-name="P58"><text:span text:style-name="T4">We monitor service health indicators (including error rates and latency) and operate incident response procedures to restore service quickly. Support response times depend on the support level selected and the severity of the incident. Enhanced support options can provide faster response targets and optional coverage outside UK business hours by agreement.</text:span></text:p>
      <text:p text:style-name="P60"><text:bookmark text:name="_mr4j6d4te9cb"/><text:span text:style-name="T2">6. Security</text:span></text:p>
      <text:p text:style-name="P61"><text:bookmark text:name="_9r08myq6qyh6"/><text:span text:style-name="T5">6.1 Security governance</text:span></text:p>
      <text:p text:style-name="P58"><text:span text:style-name="T4">Security governance is managed through defined accountability, policies and ongoing assurance activities. We maintain an information security management framework covering access control, secure development, vulnerability management, incident response, supplier/third-party risk and business continuity. Policies are reviewed on a scheduled basis and when material changes occur. Security risks, incidents and corrective actions are reviewed through operational governance processes.</text:span></text:p>
      <text:p text:style-name="P61"><text:bookmark text:name="_glsfeftwzl59"/><text:span text:style-name="T5">6.2 Identity, authentication and access control</text:span></text:p>
      <text:p text:style-name="P58"><text:span text:style-name="T4">Access to VERSET requires authenticated users. Management access is controlled using named user accounts with </text:span><text:span text:style-name="T3">role-based access control (RBAC)</text:span><text:span text:style-name="T4"> so users only perform actions appropriate to their role (for example operator vs administrator). Administrative access is protected using </text:span><text:span text:style-name="T3">multi-factor authentication (MFA)</text:span><text:span text:style-name="T4"> where applicable. Privileged actions such as user/role changes, workflow configuration and integration settings are restricted to authorised roles and are audit logged. Access rights are reviewed periodically.</text:span></text:p>
      <text:p text:style-name="P61"><text:bookmark text:name="_ayz05xy3fnb2"/><text:span text:style-name="T5">6.3 Data protection between networks (in transit)</text:span></text:p>
      <text:p text:style-name="P58"><text:span text:style-name="T4">Data in transit between the buyer’s network and VERSET is protected using </text:span><text:span text:style-name="T3">TLS 1.2 or above</text:span><text:span text:style-name="T4"> (TLS 1.3 where supported) over HTTPS for the service interface and APIs. Data in transit within the service network is also protected using encryption in transit, typically TLS 1.2+ for service-to-service communications, with certificate management and rotation in line with policy. Legacy SSL or TLS below 1.2 is not permitted.</text:span></text:p>
      <text:p text:style-name="P61"><text:bookmark text:name="_onfhwxysg38v"/><text:soft-page-break/><text:span text:style-name="T5">6.4 Data protection at rest</text:span></text:p>
      <text:p text:style-name="P58"><text:span text:style-name="T4">Buyer data is protected at rest using encryption and strict access controls. Stored data (for example databases, object storage and backups) is encrypted using industry-standard encryption at rest. Encryption keys are managed using the cloud provider’s managed key management services, with restricted access and key lifecycle controls. Access to data stores is limited to authorised services and personnel on a least-privilege basis, supported by audit logging and monitoring.</text:span></text:p>
      <text:p text:style-name="P61"><text:bookmark text:name="_pbdu2vo8ca3y"/><text:span text:style-name="T5">6.5 Vulnerability management</text:span></text:p>
      <text:p text:style-name="P58"><text:span text:style-name="T4">We manage vulnerabilities through routine scanning, dependency monitoring and risk-based remediation. Findings are triaged based on severity, exploitability and impact, tracked to owners and remediated with evidence and retesting where required. Independent penetration testing is performed at least annually and after material changes, with findings tracked to closure.</text:span></text:p>
      <text:p text:style-name="P61"><text:bookmark text:name="_5z116xz67lx4"/><text:span text:style-name="T5">6.6 Protective monitoring and audit logging</text:span></text:p>
      <text:p text:style-name="P58"><text:span text:style-name="T4">We collect security-relevant logs (for example authentication events, administrative actions, API access and configuration changes) and alert on anomalous patterns. Alerts are triaged by severity and handled using incident runbooks. Key administrative and configuration actions are audit logged to support governance and investigation.</text:span></text:p>
      <text:p text:style-name="P61"><text:bookmark text:name="_ot86ce8km0n2"/><text:span text:style-name="T5">6.7 Data sanitisation and deletion</text:span></text:p>
      <text:p text:style-name="P58"><text:span text:style-name="T4">We operate a data sanitisation process for end-of-contract offboarding and secure disposal. Buyer data is deleted from active systems in line with the contract and agreed retention policy. Where encryption at rest is used, data can be rendered permanently unreadable through cryptographic erasure (for example key deletion/rotation as supported). Data is removed from active restore sets in line with backup retention schedules.</text:span></text:p>
      <text:p text:style-name="P61"><text:bookmark text:name="_hkh4ej9o2mru"/><text:span text:style-name="T5">6.8 Staff screening and personnel security</text:span></text:p>
      <text:p text:style-name="P58"><text:span text:style-name="T4">We perform pre-employment screening appropriate to role, including identity verification, right-to-work and visa status checks, reference checks and employment history verification. Access to production systems is restricted to authorised staff on a least-privilege basis and is audited.</text:span></text:p>
      <text:p text:style-name="P61"><text:bookmark text:name="_o14stoeqmcsu"/><text:span text:style-name="T5">6.9 Post-quantum cryptography</text:span></text:p>
      <text:p text:style-name="P58"><text:span text:style-name="T4">We follow current good practice for encryption in transit and at rest. Post-quantum cryptography adoption is tracked in line with industry and supplier roadmaps, and transition planning can be provided on request where long-term confidentiality requirements apply.</text:span></text:p>
      <text:p text:style-name="P60"><text:bookmark text:name="_82llohvczxsu"/><text:span text:style-name="T2">7. Resilience, backups and recovery</text:span></text:p>
      <text:p text:style-name="P61"><text:bookmark text:name="_30jp2vsijouq"/><text:span text:style-name="T5">7.1 Resilient service design</text:span></text:p>
      <text:p text:style-name="P58"><text:span text:style-name="T4">VERSET is designed for resilience at the application, infrastructure and operational levels to minimise disruption and support rapid recovery. The service uses a cloud-native architecture with independently scalable components (web interface, APIs, workflow processors and integration services). Components are deployed with redundancy and are designed to fail safely using health checks, automated restarts and controlled degradation where appropriate. Work is handled through queued processing to absorb spikes and reduce the risk of cascading failure.</text:span></text:p>
      <text:p text:style-name="P58"><text:span text:style-name="T4">Operational resilience is supported through monitoring and alerting for availability, latency, error rates, queue depth and saturation indicators, backed by incident response runbooks, escalation paths and post-incident reviews. Capacity planning and automated scaling are used to maintain headroom for variable demand.</text:span></text:p>
      <text:p text:style-name="P61"><text:bookmark text:name="_bm75yp70y492"/><text:span text:style-name="T5">7.2 Datacentre resilience</text:span></text:p>
      <text:p text:style-name="P58"><text:span text:style-name="T4">VERSET is hosted in third-party cloud datacentres in UK regions. These facilities provide resilient infrastructure with redundant power, cooling and network connectivity, and the cloud platform supports fault-tolerant deployment across physically separate availability zones within the region. Where buyers require deeper detail on datacentre design and resilience controls, this information is available on request.</text:span></text:p>
      <text:p text:style-name="P61"><text:bookmark text:name="_xclmar74i4j6"/><text:span text:style-name="T5">7.3 Backups</text:span></text:p>
      <text:p text:style-name="P58"><text:span text:style-name="T4">Buyer data is protected using encrypted backups. Backups are stored securely with access controls and are retained in line with the agreed retention policy. Backup processes are monitored to confirm successful completion and to identify failures requiring remediation.</text:span></text:p>
      <text:p text:style-name="P61"><text:bookmark text:name="_apcgdwpd3dcy"/><text:span text:style-name="T5">7.4 Recovery and restoration</text:span></text:p>
      <text:p text:style-name="P58"><text:soft-page-break/><text:span text:style-name="T4">We maintain documented recovery procedures to restore service and data in the event of an incident. Recovery actions follow controlled processes and are tested or exercised by agreement. Where required, we can provide additional information on recovery objectives (for example restoration targets) as part of buyer security documentation.</text:span></text:p>
      <text:p text:style-name="P61"><text:bookmark text:name="_oo97hsrfpvfw"/><text:span text:style-name="T5">7.5 Disaster recovery</text:span></text:p>
      <text:p text:style-name="P58"><text:span text:style-name="T4">Disaster recovery options depend on the deployment model. The standard SaaS deployment uses cloud provider resilience features within the selected region. For buyers requiring enhanced disaster recovery or dedicated deployment patterns, options can be agreed (for example dedicated environments and additional recovery arrangements). Further details are available on request.</text:span></text:p>
      <text:p text:style-name="P60"><text:bookmark text:name="_4opn80sz290o"/><text:span text:style-name="T2">8. Hosting and data residency</text:span></text:p>
      <text:p text:style-name="P61"><text:bookmark text:name="_d1tu518iej5s"/><text:span text:style-name="T5">8.1 Deployment models</text:span></text:p>
      <text:p text:style-name="P58"><text:span text:style-name="T4">VERSET is provided as a cloud-based service hosted and managed by the supplier. Deployment options include:</text:span></text:p>
      <text:list xml:id="list3882996998" text:style-name="WWNum10">
        <text:list-item>
          <text:p text:style-name="P17"><text:span text:style-name="T3">Public cloud SaaS:</text:span><text:span text:style-name="T4"> the standard delivery model, accessed via a web browser and APIs over HTTPS</text:span></text:p>
        </text:list-item>
        <text:list-item>
          <text:p text:style-name="P53"><text:span text:style-name="T3">Private cloud / dedicated deployment (by agreement):</text:span><text:span text:style-name="T4"> deployed in a buyer-agreed environment to meet specific security, network or operational requirements</text:span></text:p>
        </text:list-item>
      </text:list>
      <text:p text:style-name="P58"><text:span text:style-name="T4">For private cloud deployments, configuration scope, integration requirements, security controls and onboarding timelines are agreed with the buyer during discovery.</text:span></text:p>
      <text:p text:style-name="P61"><text:bookmark text:name="_e3w87zi9dvf8"/><text:span text:style-name="T5">8.2 Data storage and processing locations</text:span></text:p>
      <text:p text:style-name="P58"><text:span text:style-name="T4">For the standard SaaS service, buyer data is stored and processed in </text:span><text:span text:style-name="T3">UK regions by default</text:span><text:span text:style-name="T4">, with </text:span><text:span text:style-name="T3">EEA</text:span><text:span text:style-name="T4"> locations available where required. The selected location is agreed during onboarding and documented for the buyer’s deployment. The service does not require connectivity to public sector private networks and is accessed over the public internet using TLS-protected HTTPS.</text:span></text:p>
      <text:p text:style-name="P58"><text:span text:style-name="T4">If a buyer requires stronger isolation or specific hosting constraints, dedicated deployments can be provided by agreement, including controls aligned to buyer requirements for location, access, and operational management.</text:span></text:p>
      <text:p text:style-name="P61"><text:bookmark text:name="_6ujp9psiwbef"/><text:span text:style-name="T5">8.3 Sub-processors and third-party services</text:span></text:p>
      <text:p text:style-name="P58"><text:span text:style-name="T4">VERSET may rely on third-party cloud infrastructure and approved sub-processors to deliver hosting, monitoring and operational capabilities. Sub-processor details relevant to the buyer deployment, including data locations and processing activities, are available on request and managed in line with contractual and data protection requirements.</text:span></text:p>
      <text:p text:style-name="P60"><text:bookmark text:name="_3bi2csx6jz1j"/><text:span text:style-name="T2">9. Data export and offboarding</text:span></text:p>
      <text:p text:style-name="P61"><text:bookmark text:name="_akyrpqps3oh0"/><text:span text:style-name="T5">9.1 Data export approach</text:span></text:p>
      <text:p text:style-name="P58"><text:span text:style-name="T4">Buyers can export their data from VERSET through self-service tools in the service interface, authenticated APIs, or supplier-assisted exports where required. Authorised users can export standard datasets such as conversation transcripts, summaries, structured metadata and reporting outputs, with filters such as date range, channel, workflow and outcome. For programmatic export and integration with buyer systems, APIs support retrieval of conversation and reporting data subject to role-based permissions and rate limits.</text:span></text:p>
      <text:p text:style-name="P58"><text:span text:style-name="T4">Exports are typically provided in open, machine-readable formats such as </text:span><text:span text:style-name="T3">CSV</text:span><text:span text:style-name="T4"> (tabular datasets) and </text:span><text:span text:style-name="T3">JSON</text:span><text:span text:style-name="T4"> (structured records). Supporting field definitions can be provided to help interpret exported data.</text:span></text:p>
      <text:p text:style-name="P61"><text:bookmark text:name="_cf9ihijimmz9"/><text:span text:style-name="T5">9.2 End-of-contract offboarding</text:span></text:p>
      <text:p text:style-name="P58"><text:span text:style-name="T4">At the end of the contract, VERSET is offboarded through a controlled closure process agreed with the buyer. This includes confirmation of timelines, export scope and formats, access removal and retention/deletion actions. Users retain access until the agreed contract end date to complete exports and operational handover.</text:span></text:p>
      <text:p text:style-name="P58"><text:span text:style-name="T4">Standard offboarding activities include offboarding coordination, support for a standard export scope, confirmation of export completion, deprovisioning of user accounts and API credentials, and disabling integrations.</text:span></text:p>
      <text:p text:style-name="P58"><text:soft-page-break/><text:span text:style-name="T4">Additional offboarding activities (for example onsite support, expedited or large-scale exports, bespoke transformations, migration assistance to third-party platforms, extended access beyond contract end, or private cloud decommissioning requiring engineering effort) can be provided at additional cost by agreement.</text:span></text:p>
      <text:p text:style-name="P61"><text:bookmark text:name="_ttjn95s5dy5k"/><text:span text:style-name="T5">9.3 Data sanitisation and deletion</text:span></text:p>
      <text:p text:style-name="P58"><text:span text:style-name="T4">We operate a data sanitisation process for end-of-contract closure and secure disposal. Buyer data is deleted from active systems in line with the contract and agreed retention policy. Where encryption at rest is used, data can be rendered permanently unreadable through cryptographic erasure (for example key deletion/rotation as supported). Data is removed from active restore sets in line with backup retention schedules, after which it is not recoverable through normal operational processes. Completion can be confirmed to the buyer on request.</text:span></text:p>
      <text:p text:style-name="P60"><text:bookmark text:name="_2o0t4ryk07m7"/><text:span text:style-name="T2">10. Constraints, dependencies and system requirements</text:span></text:p>
      <text:p text:style-name="P61"><text:bookmark text:name="_5sazspfy0cpz"/><text:span text:style-name="T5">10.1 Service constraints</text:span></text:p>
      <text:p text:style-name="P58"><text:span text:style-name="T4">VERSET is delivered as a cloud-based service hosted and managed by the supplier and requires internet connectivity for access. Planned maintenance is carried out outside normal business hours wherever possible and may result in short periods of reduced functionality. The service is available as a public cloud SaaS offering and can also be deployed in a private cloud environment where required. For private cloud deployments, configuration scope, integration requirements, security controls and onboarding timelines are agreed with the buyer.</text:span></text:p>
      <text:p text:style-name="P61"><text:bookmark text:name="_j8r7orjffut3"/><text:span text:style-name="T5">10.2 Dependencies</text:span></text:p>
      <text:p text:style-name="P58"><text:span text:style-name="T4">VERSET may depend on buyer-provided or third-party services for certain capabilities, including:</text:span></text:p>
      <text:list xml:id="list3002829484" text:style-name="WWNum8">
        <text:list-item>
          <text:p text:style-name="P18"><text:span text:style-name="T4">Supported telephony/contact centre services for voice use cases</text:span></text:p>
        </text:list-item>
        <text:list-item>
          <text:p text:style-name="P34"><text:span text:style-name="T4">Messaging providers (for example WhatsApp) where enabled</text:span></text:p>
        </text:list-item>
        <text:list-item>
          <text:p text:style-name="P34"><text:span text:style-name="T4">Buyer identity provider (where SSO is used)</text:span></text:p>
        </text:list-item>
        <text:list-item>
          <text:p text:style-name="P34"><text:span text:style-name="T4">Buyer systems for integration (for example CRM, service desk, billing, knowledge base)</text:span></text:p>
        </text:list-item>
        <text:list-item>
          <text:p text:style-name="P54"><text:span text:style-name="T4">Buyer network policies allowing outbound HTTPS traffic to the service and required integrations</text:span></text:p>
        </text:list-item>
      </text:list>
      <text:p text:style-name="P58"><text:span text:style-name="T4">Where third-party providers are used, availability and performance may be affected by those providers. Integration scope and operational responsibilities are agreed during onboarding.</text:span></text:p>
      <text:p text:style-name="P61"><text:bookmark text:name="_rms1r3t5esex"/><text:span text:style-name="T5">10.3 System requirements</text:span></text:p>
      <text:p text:style-name="P58"><text:span text:style-name="T4">To use VERSET, buyers typically require:</text:span></text:p>
      <text:list xml:id="list3023719975" text:style-name="WWNum7">
        <text:list-item>
          <text:p text:style-name="P19"><text:span text:style-name="T4">A modern web browser supporting HTML5 and JavaScript</text:span></text:p>
        </text:list-item>
        <text:list-item>
          <text:p text:style-name="P35"><text:span text:style-name="T4">Stable internet connection for accessing the service</text:span></text:p>
        </text:list-item>
        <text:list-item>
          <text:p text:style-name="P35"><text:span text:style-name="T4">Network access to required APIs and integrations</text:span></text:p>
        </text:list-item>
        <text:list-item>
          <text:p text:style-name="P35"><text:span text:style-name="T4">Buyer-provided credentials for integrated third-party systems (where applicable)</text:span></text:p>
        </text:list-item>
        <text:list-item>
          <text:p text:style-name="P35"><text:span text:style-name="T4">Secure user authentication enabled by the buyer</text:span></text:p>
        </text:list-item>
        <text:list-item>
          <text:p text:style-name="P35"><text:soft-page-break/><text:span text:style-name="T4">Audio devices for voice interaction use cases (where applicable)</text:span></text:p>
        </text:list-item>
        <text:list-item>
          <text:p text:style-name="P35"><text:span text:style-name="T4">Firewall rules allowing outbound HTTPS traffic</text:span></text:p>
        </text:list-item>
        <text:list-item>
          <text:p text:style-name="P35"><text:span text:style-name="T4">Access to email for notifications and alerts</text:span></text:p>
        </text:list-item>
        <text:list-item>
          <text:p text:style-name="P55"><text:span text:style-name="T4">Compliance with the buyer’s internal security policies</text:span></text:p>
        </text:list-item>
      </text:list>
      <text:p text:style-name="P61"><text:bookmark text:name="_s4rmni4k5k1p"/><text:span text:style-name="T5">10.4 Accessibility</text:span></text:p>
      <text:p text:style-name="P58"><text:span text:style-name="T4">VERSET’s service interface and support channels are designed to meet </text:span><text:span text:style-name="T3">WCAG 2.2 AA</text:span><text:span text:style-name="T4">. Accessibility testing is performed as part of routine quality assurance, including keyboard navigation checks, focus management, contrast reviews and basic screen reader checks using commonly available assistive technologies. Where buyers have specific accessibility requirements, we can work with them to validate compatibility within their environment and incorporate feedback.</text:span></text:p>
      <text:p text:style-name="P60"><text:bookmark text:name="_2398dxhj6a74"/><text:span text:style-name="T2">11. Support hours and contact routes</text:span></text:p>
      <text:p text:style-name="P58"><text:span text:style-name="T4">VERSET support is available via email and online ticketing during UK business hours (Monday to Friday, excluding UK public holidays). Phone and web chat support are available during published support hours.</text:span></text:p>
      <text:p text:style-name="P58"><text:span text:style-name="T4">All support requests are logged in the ticketing system, assigned a priority and severity level, and routed to the appropriate support team. Buyers can track progress and updates through the ticketing portal.</text:span></text:p>
      <text:p text:style-name="P58"><text:span text:style-name="T4">Enhanced support options are available by agreement. These may include priority handling, accelerated response targets aligned to agreed severity levels, and optional out-of-hours coverage (including weekends).</text:span></text:p>
      <text:p text:style-name="Standard"><draw:rect text:anchor-type="as-char" style:rel-width="100%" draw:z-index="2" draw:style-name="gr1" draw:text-style-name="P62" svg:width="0.0012in" svg:height="0.0213in"><text:p/></draw:rect></text:p>
      <text:p text:style-name="P60"><text:bookmark text:name="_4wh7vsdpqffa"/><text:span text:style-name="T2">12. Accessibility statement</text:span></text:p>
      <text:p text:style-name="P58"><text:span text:style-name="T4">This document is available in accessible formats (ODF and/or PDF/A) and uses structured headings, plain language and readable tables.</text:span></text:p>
      <text:p text:style-name="P58"><text:span text:style-name="T4">Where PDF/A is provided, it is produced to support accessibility features such as tagged structure and correct reading order. We aim for documentation to meet WCAG 2.2 AA and can provide alternative formats on request to meet specific buyer accessibility needs.</text:span></text:p>
      <text:p text:style-name="Standard"><draw:rect text:anchor-type="as-char" style:rel-width="100%" draw:z-index="3" draw:style-name="gr1" draw:text-style-name="P62" svg:width="0.0012in" svg:height="0.0213in"><text:p/></draw:rect></text:p>
      <text:p text:style-name="P60"><text:bookmark text:name="_eg4pxvuet1mh"/><text:span text:style-name="T2">13. Glossary</text:span></text:p>
      <text:list xml:id="list2417332803" text:style-name="WWNum11">
        <text:list-item>
          <text:p text:style-name="P20"><text:span text:style-name="T3">L1</text:span><text:span text:style-name="T4">: Level 1 customer support (common enquiries, triage and routing)</text:span></text:p>
        </text:list-item>
        <text:list-item>
          <text:p text:style-name="P36"><text:span text:style-name="T3">RBAC</text:span><text:span text:style-name="T4">: Role-based access control</text:span></text:p>
        </text:list-item>
        <text:list-item>
          <text:p text:style-name="P36"><text:span text:style-name="T3">MFA</text:span><text:span text:style-name="T4">: Multi-factor authentication</text:span></text:p>
        </text:list-item>
        <text:list-item>
          <text:p text:style-name="P36"><text:span text:style-name="T3">API</text:span><text:span text:style-name="T4">: Application Programming Interface</text:span></text:p>
        </text:list-item>
        <text:list-item>
          <text:p text:style-name="P36"><text:span text:style-name="T3">SLA</text:span><text:span text:style-name="T4">: Service level agreement</text:span></text:p>
        </text:list-item>
        <text:list-item>
          <text:p text:style-name="P36"><text:soft-page-break/><text:span text:style-name="T3">Service credits</text:span><text:span text:style-name="T4">: Credits applied to future invoices (or refunded on contract end) when an SLA is not met</text:span></text:p>
        </text:list-item>
        <text:list-item>
          <text:p text:style-name="P56"><text:span text:style-name="T3">Tenant</text:span><text:span text:style-name="T4">: A logically isolated buyer environment within the service</text:span></text:p>
        </text:list-item>
      </text:list>
      <text:p text:style-name="Standard"><draw:rect text:anchor-type="as-char" style:rel-width="100%" draw:z-index="4" draw:style-name="gr1" draw:text-style-name="P62" svg:width="0.0012in" svg:height="0.0213in"><text:p/></draw:rect></text:p>
      <text:p text:style-name="P60"><text:bookmark text:name="_57holykajhge"/><text:span text:style-name="T2">14. Document change history</text:span></text:p>
      <text:list xml:id="list1637619810" text:style-name="WWNum6">
        <text:list-item>
          <text:p text:style-name="P57"><text:span text:style-name="T3">v1.0 — 15 January 2026</text:span><text:span text:style-name="T4">: Initial version for G-Cloud 15 service definition submission.</text:span></text:p>
        </text:list-item>
      </text:list>
      <text:p text:style-name="Standard"><draw:rect text:anchor-type="as-char" style:rel-width="100%" draw:z-index="5" draw:style-name="gr1" draw:text-style-name="P62" svg:width="0.0012in" svg:height="0.0213in"><text:p/></draw:rect></text:p>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OpenSymbol" svg:font-family="OpenSymbol" style:font-charset="x-symbol"/>
    <style:font-face style:name="Arial" svg:font-family="Arial" style:font-family-generic="roman" style:font-pitch="variable"/>
    <style:font-face style:name="Inter" svg:font-family="Inter"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Inter1" svg:font-family="Inter" style:font-family-generic="system" style:font-pitch="variable"/>
    <style:font-face style:name="Linux Libertine G" svg:font-family="'Linux Libertine G'"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Arial" fo:font-size="11pt" fo:language="none" fo:country="none" style:letter-kerning="false" style:font-name-asian="Arial1" style:font-size-asian="11pt" style:language-asian="zh" style:country-asian="CN" style:font-name-complex="Arial1" style:font-size-complex="11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Arial" fo:font-size="11pt" fo:language="none" fo:country="none" style:letter-kerning="false" style:font-name-asian="Arial1" style:font-size-asian="11pt" style:language-asian="zh" style:country-asian="CN" style:font-name-complex="Arial1" style:font-size-complex="11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line-height="115%"/>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Linux Libertine G" style:font-family-asian="'Linux Libertine G'" style:font-family-generic-asian="system" style:font-pitch-asian="variable" style:font-size-asian="14pt" style:font-name-complex="Linux Libertine G" style:font-family-complex="'Linux Libertine G'"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normal" style:family="paragraph" style:default-outline-level="">
      <style:paragraph-properties fo:text-align="start" style:justify-single-word="false" fo:orphans="2" fo:widows="2" style:writing-mode="lr-tb"/>
    </style:style>
    <style:style style:name="Heading_20_1" style:display-name="Heading 1" style:family="paragraph" style:parent-style-name="normal" style:next-style-name="Standard" style:default-outline-level="" style:class="text">
      <style:paragraph-properties fo:margin-top="0.278in" fo:margin-bottom="0.0835in" loext:contextual-spacing="false" fo:line-height="100%" fo:keep-together="always" fo:break-before="auto" fo:break-after="auto" fo:keep-with-next="always"/>
      <style:text-properties fo:font-size="20pt" style:font-size-asian="20pt" style:font-size-complex="20pt"/>
    </style:style>
    <style:style style:name="Heading_20_2" style:display-name="Heading 2" style:family="paragraph" style:parent-style-name="normal" style:next-style-name="Standard" style:default-outline-level="" style:class="text">
      <style:paragraph-properties fo:margin-top="0.25in" fo:margin-bottom="0.0835in" loext:contextual-spacing="false" fo:line-height="100%" fo:keep-together="always" fo:break-before="auto" fo:break-after="auto" fo:keep-with-next="always"/>
      <style:text-properties fo:font-size="16pt" fo:font-weight="normal" style:font-size-asian="16pt" style:font-weight-asian="normal" style:font-size-complex="16pt" style:font-weight-complex="normal"/>
    </style:style>
    <style:style style:name="Heading_20_3" style:display-name="Heading 3" style:family="paragraph" style:parent-style-name="normal" style:next-style-name="Standard" style:default-outline-level="" style:class="text">
      <style:paragraph-properties fo:margin-top="0.222in" fo:margin-bottom="0.0555in" loext:contextual-spacing="false" fo:line-height="100%" fo:keep-together="always" fo:break-before="auto" fo:break-after="auto" fo:keep-with-next="always"/>
      <style:text-properties fo:color="#434343" fo:font-size="14pt" fo:font-weight="normal" style:font-size-asian="14pt" style:font-weight-asian="normal" style:font-size-complex="14pt" style:font-weight-complex="normal"/>
    </style:style>
    <style:style style:name="Heading_20_4" style:display-name="Heading 4" style:family="paragraph" style:parent-style-name="normal" style:next-style-name="Standard" style:default-outline-level="" style:class="text">
      <style:paragraph-properties fo:margin-top="0.1945in" fo:margin-bottom="0.0555in" loext:contextual-spacing="false" fo:line-height="100%" fo:keep-together="always" fo:break-before="auto" fo:break-after="auto" fo:keep-with-next="always"/>
      <style:text-properties fo:color="#666666" fo:font-size="12pt" style:font-size-asian="12pt" style:font-size-complex="12pt"/>
    </style:style>
    <style:style style:name="Heading_20_5" style:display-name="Heading 5" style:family="paragraph" style:parent-style-name="normal" style:next-style-name="Standard" style:default-outline-level="" style:class="text">
      <style:paragraph-properties fo:margin-top="0.1665in" fo:margin-bottom="0.0555in" loext:contextual-spacing="false" fo:line-height="100%" fo:keep-together="always" fo:break-before="auto" fo:break-after="auto" fo:keep-with-next="always"/>
      <style:text-properties fo:color="#666666" fo:font-size="11pt" style:font-size-asian="11pt" style:font-size-complex="11pt"/>
    </style:style>
    <style:style style:name="Heading_20_6" style:display-name="Heading 6" style:family="paragraph" style:parent-style-name="normal" style:next-style-name="Standard" style:default-outline-level="" style:class="text">
      <style:paragraph-properties fo:margin-top="0.1665in" fo:margin-bottom="0.0555in" loext:contextual-spacing="false" fo:line-height="100%" fo:keep-together="always" fo:break-before="auto" fo:break-after="auto" fo:keep-with-next="always"/>
      <style:text-properties fo:color="#666666" fo:font-size="11pt" fo:font-style="italic" style:font-size-asian="11pt" style:font-style-asian="italic" style:font-size-complex="11pt" style:font-style-complex="italic"/>
    </style:style>
    <style:style style:name="Title" style:family="paragraph" style:parent-style-name="normal" style:next-style-name="Standard" style:default-outline-level="" style:class="chapter">
      <style:paragraph-properties fo:margin-top="0in" fo:margin-bottom="0.0417in" loext:contextual-spacing="false" fo:line-height="100%" fo:keep-together="always" fo:break-before="auto" fo:break-after="auto" fo:keep-with-next="always"/>
      <style:text-properties fo:font-size="26pt" style:font-size-asian="26pt" style:font-size-complex="26pt"/>
    </style:style>
    <style:style style:name="Subtitle" style:family="paragraph" style:parent-style-name="normal" style:next-style-name="Standard" style:default-outline-level="" style:class="chapter">
      <style:paragraph-properties fo:margin-top="0in" fo:margin-bottom="0.222in" loext:contextual-spacing="false" fo:line-height="100%" fo:keep-together="always" fo:break-before="auto" fo:break-after="auto" fo:keep-with-next="always"/>
      <style:text-properties fo:color="#666666" style:font-name="Arial" fo:font-family="Arial" style:font-family-generic="roman" style:font-pitch="variable" fo:font-size="15pt" fo:font-style="normal" style:font-name-asian="Arial1" style:font-family-asian="Arial" style:font-family-generic-asian="system" style:font-pitch-asian="variable" style:font-size-asian="15pt" style:font-style-asian="normal" style:font-name-complex="Arial1" style:font-family-complex="Arial" style:font-family-generic-complex="system" style:font-pitch-complex="variable" style:font-size-complex="15pt" style:font-style-complex="normal"/>
    </style:style>
    <style:style style:name="ListLabel_20_1" style:display-name="ListLabel 1" style:family="text">
      <style:text-properties style:font-name="Inter" fo:font-family="Inter" style:font-family-generic="roman" style:font-pitch="variable" style:text-underline-style="none"/>
    </style:style>
    <style:style style:name="ListLabel_20_2" style:display-name="ListLabel 2" style:family="text">
      <style:text-properties style:text-underline-style="none"/>
    </style:style>
    <style:style style:name="ListLabel_20_3" style:display-name="ListLabel 3" style:family="text">
      <style:text-properties style:text-underline-style="none"/>
    </style:style>
    <style:style style:name="ListLabel_20_4" style:display-name="ListLabel 4" style:family="text">
      <style:text-properties style:text-underline-style="none"/>
    </style:style>
    <style:style style:name="ListLabel_20_5" style:display-name="ListLabel 5" style:family="text">
      <style:text-properties style:text-underline-style="none"/>
    </style:style>
    <style:style style:name="ListLabel_20_6" style:display-name="ListLabel 6" style:family="text">
      <style:text-properties style:text-underline-style="none"/>
    </style:style>
    <style:style style:name="ListLabel_20_7" style:display-name="ListLabel 7" style:family="text">
      <style:text-properties style:text-underline-style="none"/>
    </style:style>
    <style:style style:name="ListLabel_20_8" style:display-name="ListLabel 8" style:family="text">
      <style:text-properties style:text-underline-style="none"/>
    </style:style>
    <style:style style:name="ListLabel_20_9" style:display-name="ListLabel 9" style:family="text">
      <style:text-properties style:text-underline-style="none"/>
    </style:style>
    <style:style style:name="ListLabel_20_10" style:display-name="ListLabel 10" style:family="text">
      <style:text-properties style:font-name="Inter" fo:font-family="Inter" style:font-family-generic="roman" style:font-pitch="variable" style:text-underline-style="none"/>
    </style:style>
    <style:style style:name="ListLabel_20_11" style:display-name="ListLabel 11" style:family="text">
      <style:text-properties style:text-underline-style="none"/>
    </style:style>
    <style:style style:name="ListLabel_20_12" style:display-name="ListLabel 12" style:family="text">
      <style:text-properties style:text-underline-style="none"/>
    </style:style>
    <style:style style:name="ListLabel_20_13" style:display-name="ListLabel 13" style:family="text">
      <style:text-properties style:text-underline-style="none"/>
    </style:style>
    <style:style style:name="ListLabel_20_14" style:display-name="ListLabel 14" style:family="text">
      <style:text-properties style:text-underline-style="none"/>
    </style:style>
    <style:style style:name="ListLabel_20_15" style:display-name="ListLabel 15" style:family="text">
      <style:text-properties style:text-underline-style="none"/>
    </style:style>
    <style:style style:name="ListLabel_20_16" style:display-name="ListLabel 16" style:family="text">
      <style:text-properties style:text-underline-style="none"/>
    </style:style>
    <style:style style:name="ListLabel_20_17" style:display-name="ListLabel 17" style:family="text">
      <style:text-properties style:text-underline-style="none"/>
    </style:style>
    <style:style style:name="ListLabel_20_18" style:display-name="ListLabel 18" style:family="text">
      <style:text-properties style:text-underline-style="none"/>
    </style:style>
    <style:style style:name="ListLabel_20_19" style:display-name="ListLabel 19" style:family="text">
      <style:text-properties style:font-name="Inter" fo:font-family="Inter" style:font-family-generic="roman" style:font-pitch="variable" style:text-underline-style="none"/>
    </style:style>
    <style:style style:name="ListLabel_20_20" style:display-name="ListLabel 20" style:family="text">
      <style:text-properties style:text-underline-style="none"/>
    </style:style>
    <style:style style:name="ListLabel_20_21" style:display-name="ListLabel 21" style:family="text">
      <style:text-properties style:text-underline-style="none"/>
    </style:style>
    <style:style style:name="ListLabel_20_22" style:display-name="ListLabel 22" style:family="text">
      <style:text-properties style:text-underline-style="none"/>
    </style:style>
    <style:style style:name="ListLabel_20_23" style:display-name="ListLabel 23" style:family="text">
      <style:text-properties style:text-underline-style="none"/>
    </style:style>
    <style:style style:name="ListLabel_20_24" style:display-name="ListLabel 24" style:family="text">
      <style:text-properties style:text-underline-style="none"/>
    </style:style>
    <style:style style:name="ListLabel_20_25" style:display-name="ListLabel 25" style:family="text">
      <style:text-properties style:text-underline-style="none"/>
    </style:style>
    <style:style style:name="ListLabel_20_26" style:display-name="ListLabel 26" style:family="text">
      <style:text-properties style:text-underline-style="none"/>
    </style:style>
    <style:style style:name="ListLabel_20_27" style:display-name="ListLabel 27" style:family="text">
      <style:text-properties style:text-underline-style="none"/>
    </style:style>
    <style:style style:name="ListLabel_20_28" style:display-name="ListLabel 28" style:family="text">
      <style:text-properties style:font-name="Inter" fo:font-family="Inter" style:font-family-generic="roman" style:font-pitch="variable" style:text-underline-style="none"/>
    </style:style>
    <style:style style:name="ListLabel_20_29" style:display-name="ListLabel 29" style:family="text">
      <style:text-properties style:text-underline-style="none"/>
    </style:style>
    <style:style style:name="ListLabel_20_30" style:display-name="ListLabel 30" style:family="text">
      <style:text-properties style:text-underline-style="none"/>
    </style:style>
    <style:style style:name="ListLabel_20_31" style:display-name="ListLabel 31" style:family="text">
      <style:text-properties style:text-underline-style="none"/>
    </style:style>
    <style:style style:name="ListLabel_20_32" style:display-name="ListLabel 32" style:family="text">
      <style:text-properties style:text-underline-style="none"/>
    </style:style>
    <style:style style:name="ListLabel_20_33" style:display-name="ListLabel 33" style:family="text">
      <style:text-properties style:text-underline-style="none"/>
    </style:style>
    <style:style style:name="ListLabel_20_34" style:display-name="ListLabel 34" style:family="text">
      <style:text-properties style:text-underline-style="none"/>
    </style:style>
    <style:style style:name="ListLabel_20_35" style:display-name="ListLabel 35" style:family="text">
      <style:text-properties style:text-underline-style="none"/>
    </style:style>
    <style:style style:name="ListLabel_20_36" style:display-name="ListLabel 36" style:family="text">
      <style:text-properties style:text-underline-style="none"/>
    </style:style>
    <style:style style:name="ListLabel_20_37" style:display-name="ListLabel 37" style:family="text">
      <style:text-properties style:text-underline-style="none"/>
    </style:style>
    <style:style style:name="ListLabel_20_38" style:display-name="ListLabel 38" style:family="text">
      <style:text-properties style:text-underline-style="none"/>
    </style:style>
    <style:style style:name="ListLabel_20_39" style:display-name="ListLabel 39" style:family="text">
      <style:text-properties style:text-underline-style="none"/>
    </style:style>
    <style:style style:name="ListLabel_20_40" style:display-name="ListLabel 40" style:family="text">
      <style:text-properties style:text-underline-style="none"/>
    </style:style>
    <style:style style:name="ListLabel_20_41" style:display-name="ListLabel 41" style:family="text">
      <style:text-properties style:text-underline-style="none"/>
    </style:style>
    <style:style style:name="ListLabel_20_42" style:display-name="ListLabel 42" style:family="text">
      <style:text-properties style:text-underline-style="none"/>
    </style:style>
    <style:style style:name="ListLabel_20_43" style:display-name="ListLabel 43" style:family="text">
      <style:text-properties style:text-underline-style="none"/>
    </style:style>
    <style:style style:name="ListLabel_20_44" style:display-name="ListLabel 44" style:family="text">
      <style:text-properties style:text-underline-style="none"/>
    </style:style>
    <style:style style:name="ListLabel_20_45" style:display-name="ListLabel 45" style:family="text">
      <style:text-properties style:text-underline-style="none"/>
    </style:style>
    <style:style style:name="ListLabel_20_46" style:display-name="ListLabel 46" style:family="text">
      <style:text-properties style:text-underline-style="none"/>
    </style:style>
    <style:style style:name="ListLabel_20_47" style:display-name="ListLabel 47" style:family="text">
      <style:text-properties style:text-underline-style="none"/>
    </style:style>
    <style:style style:name="ListLabel_20_48" style:display-name="ListLabel 48" style:family="text">
      <style:text-properties style:text-underline-style="none"/>
    </style:style>
    <style:style style:name="ListLabel_20_49" style:display-name="ListLabel 49" style:family="text">
      <style:text-properties style:text-underline-style="none"/>
    </style:style>
    <style:style style:name="ListLabel_20_50" style:display-name="ListLabel 50" style:family="text">
      <style:text-properties style:text-underline-style="none"/>
    </style:style>
    <style:style style:name="ListLabel_20_51" style:display-name="ListLabel 51" style:family="text">
      <style:text-properties style:text-underline-style="none"/>
    </style:style>
    <style:style style:name="ListLabel_20_52" style:display-name="ListLabel 52" style:family="text">
      <style:text-properties style:text-underline-style="none"/>
    </style:style>
    <style:style style:name="ListLabel_20_53" style:display-name="ListLabel 53" style:family="text">
      <style:text-properties style:text-underline-style="none"/>
    </style:style>
    <style:style style:name="ListLabel_20_54" style:display-name="ListLabel 54" style:family="text">
      <style:text-properties style:text-underline-style="none"/>
    </style:style>
    <style:style style:name="ListLabel_20_55" style:display-name="ListLabel 55" style:family="text">
      <style:text-properties style:font-name="Inter" fo:font-family="Inter" style:font-family-generic="roman" style:font-pitch="variable" style:text-underline-style="none"/>
    </style:style>
    <style:style style:name="ListLabel_20_56" style:display-name="ListLabel 56" style:family="text">
      <style:text-properties style:text-underline-style="none"/>
    </style:style>
    <style:style style:name="ListLabel_20_57" style:display-name="ListLabel 57" style:family="text">
      <style:text-properties style:text-underline-style="none"/>
    </style:style>
    <style:style style:name="ListLabel_20_58" style:display-name="ListLabel 58" style:family="text">
      <style:text-properties style:text-underline-style="none"/>
    </style:style>
    <style:style style:name="ListLabel_20_59" style:display-name="ListLabel 59" style:family="text">
      <style:text-properties style:text-underline-style="none"/>
    </style:style>
    <style:style style:name="ListLabel_20_60" style:display-name="ListLabel 60" style:family="text">
      <style:text-properties style:text-underline-style="none"/>
    </style:style>
    <style:style style:name="ListLabel_20_61" style:display-name="ListLabel 61" style:family="text">
      <style:text-properties style:text-underline-style="none"/>
    </style:style>
    <style:style style:name="ListLabel_20_62" style:display-name="ListLabel 62" style:family="text">
      <style:text-properties style:text-underline-style="none"/>
    </style:style>
    <style:style style:name="ListLabel_20_63" style:display-name="ListLabel 63" style:family="text">
      <style:text-properties style:text-underline-style="none"/>
    </style:style>
    <style:style style:name="ListLabel_20_64" style:display-name="ListLabel 64" style:family="text">
      <style:text-properties style:font-name="Inter" fo:font-family="Inter" style:font-family-generic="roman" style:font-pitch="variable" style:text-underline-style="none"/>
    </style:style>
    <style:style style:name="ListLabel_20_65" style:display-name="ListLabel 65" style:family="text">
      <style:text-properties style:text-underline-style="none"/>
    </style:style>
    <style:style style:name="ListLabel_20_66" style:display-name="ListLabel 66" style:family="text">
      <style:text-properties style:text-underline-style="none"/>
    </style:style>
    <style:style style:name="ListLabel_20_67" style:display-name="ListLabel 67" style:family="text">
      <style:text-properties style:text-underline-style="none"/>
    </style:style>
    <style:style style:name="ListLabel_20_68" style:display-name="ListLabel 68" style:family="text">
      <style:text-properties style:text-underline-style="none"/>
    </style:style>
    <style:style style:name="ListLabel_20_69" style:display-name="ListLabel 69" style:family="text">
      <style:text-properties style:text-underline-style="none"/>
    </style:style>
    <style:style style:name="ListLabel_20_70" style:display-name="ListLabel 70" style:family="text">
      <style:text-properties style:text-underline-style="none"/>
    </style:style>
    <style:style style:name="ListLabel_20_71" style:display-name="ListLabel 71" style:family="text">
      <style:text-properties style:text-underline-style="none"/>
    </style:style>
    <style:style style:name="ListLabel_20_72" style:display-name="ListLabel 72" style:family="text">
      <style:text-properties style:text-underline-style="none"/>
    </style:style>
    <style:style style:name="ListLabel_20_73" style:display-name="ListLabel 73" style:family="text">
      <style:text-properties style:font-name="Inter" fo:font-family="Inter" style:font-family-generic="roman" style:font-pitch="variable" style:text-underline-style="none"/>
    </style:style>
    <style:style style:name="ListLabel_20_74" style:display-name="ListLabel 74" style:family="text">
      <style:text-properties style:text-underline-style="none"/>
    </style:style>
    <style:style style:name="ListLabel_20_75" style:display-name="ListLabel 75" style:family="text">
      <style:text-properties style:text-underline-style="none"/>
    </style:style>
    <style:style style:name="ListLabel_20_76" style:display-name="ListLabel 76" style:family="text">
      <style:text-properties style:text-underline-style="none"/>
    </style:style>
    <style:style style:name="ListLabel_20_77" style:display-name="ListLabel 77" style:family="text">
      <style:text-properties style:text-underline-style="none"/>
    </style:style>
    <style:style style:name="ListLabel_20_78" style:display-name="ListLabel 78" style:family="text">
      <style:text-properties style:text-underline-style="none"/>
    </style:style>
    <style:style style:name="ListLabel_20_79" style:display-name="ListLabel 79" style:family="text">
      <style:text-properties style:text-underline-style="none"/>
    </style:style>
    <style:style style:name="ListLabel_20_80" style:display-name="ListLabel 80" style:family="text">
      <style:text-properties style:text-underline-style="none"/>
    </style:style>
    <style:style style:name="ListLabel_20_81" style:display-name="ListLabel 81" style:family="text">
      <style:text-properties style:text-underline-style="none"/>
    </style:style>
    <style:style style:name="ListLabel_20_82" style:display-name="ListLabel 82" style:family="text">
      <style:text-properties style:text-underline-style="none"/>
    </style:style>
    <style:style style:name="ListLabel_20_83" style:display-name="ListLabel 83" style:family="text">
      <style:text-properties style:text-underline-style="none"/>
    </style:style>
    <style:style style:name="ListLabel_20_84" style:display-name="ListLabel 84" style:family="text">
      <style:text-properties style:text-underline-style="none"/>
    </style:style>
    <style:style style:name="ListLabel_20_85" style:display-name="ListLabel 85" style:family="text">
      <style:text-properties style:text-underline-style="none"/>
    </style:style>
    <style:style style:name="ListLabel_20_86" style:display-name="ListLabel 86" style:family="text">
      <style:text-properties style:text-underline-style="none"/>
    </style:style>
    <style:style style:name="ListLabel_20_87" style:display-name="ListLabel 87" style:family="text">
      <style:text-properties style:text-underline-style="none"/>
    </style:style>
    <style:style style:name="ListLabel_20_88" style:display-name="ListLabel 88" style:family="text">
      <style:text-properties style:text-underline-style="none"/>
    </style:style>
    <style:style style:name="ListLabel_20_89" style:display-name="ListLabel 89" style:family="text">
      <style:text-properties style:text-underline-style="none"/>
    </style:style>
    <style:style style:name="ListLabel_20_90" style:display-name="ListLabel 90" style:family="text">
      <style:text-properties style:text-underline-style="none"/>
    </style:style>
    <style:style style:name="ListLabel_20_91" style:display-name="ListLabel 91" style:family="text">
      <style:text-properties style:text-underline-style="none"/>
    </style:style>
    <style:style style:name="ListLabel_20_92" style:display-name="ListLabel 92" style:family="text">
      <style:text-properties style:text-underline-style="none"/>
    </style:style>
    <style:style style:name="ListLabel_20_93" style:display-name="ListLabel 93" style:family="text">
      <style:text-properties style:text-underline-style="none"/>
    </style:style>
    <style:style style:name="ListLabel_20_94" style:display-name="ListLabel 94" style:family="text">
      <style:text-properties style:text-underline-style="none"/>
    </style:style>
    <style:style style:name="ListLabel_20_95" style:display-name="ListLabel 95" style:family="text">
      <style:text-properties style:text-underline-style="none"/>
    </style:style>
    <style:style style:name="ListLabel_20_96" style:display-name="ListLabel 96" style:family="text">
      <style:text-properties style:text-underline-style="none"/>
    </style:style>
    <style:style style:name="ListLabel_20_97" style:display-name="ListLabel 97" style:family="text">
      <style:text-properties style:text-underline-style="none"/>
    </style:style>
    <style:style style:name="ListLabel_20_98" style:display-name="ListLabel 98" style:family="text">
      <style:text-properties style:text-underline-style="none"/>
    </style:style>
    <style:style style:name="ListLabel_20_99" style:display-name="ListLabel 99" style:family="text">
      <style:text-properties style:text-underline-style="none"/>
    </style:style>
    <style:style style:name="ListLabel_20_100" style:display-name="ListLabel 100" style:family="text">
      <style:text-properties style:text-underline-style="none"/>
    </style:style>
    <style:style style:name="ListLabel_20_101" style:display-name="ListLabel 101" style:family="text">
      <style:text-properties style:text-underline-style="none"/>
    </style:style>
    <style:style style:name="ListLabel_20_102" style:display-name="ListLabel 102" style:family="text">
      <style:text-properties style:text-underline-style="none"/>
    </style:style>
    <style:style style:name="ListLabel_20_103" style:display-name="ListLabel 103" style:family="text">
      <style:text-properties style:text-underline-style="none"/>
    </style:style>
    <style:style style:name="ListLabel_20_104" style:display-name="ListLabel 104" style:family="text">
      <style:text-properties style:text-underline-style="none"/>
    </style:style>
    <style:style style:name="ListLabel_20_105" style:display-name="ListLabel 105" style:family="text">
      <style:text-properties style:text-underline-style="none"/>
    </style:style>
    <style:style style:name="ListLabel_20_106" style:display-name="ListLabel 106" style:family="text">
      <style:text-properties style:text-underline-style="none"/>
    </style:style>
    <style:style style:name="ListLabel_20_107" style:display-name="ListLabel 107" style:family="text">
      <style:text-properties style:text-underline-style="none"/>
    </style:style>
    <style:style style:name="ListLabel_20_108" style:display-name="ListLabel 108" style:family="text">
      <style:text-properties style:text-underline-style="none"/>
    </style:style>
    <style:style style:name="ListLabel_20_109" style:display-name="ListLabel 109" style:family="text">
      <style:text-properties style:font-name="Inter" fo:font-family="Inter" style:font-family-generic="roman" style:font-pitch="variable" style:text-underline-style="none"/>
    </style:style>
    <style:style style:name="ListLabel_20_110" style:display-name="ListLabel 110" style:family="text">
      <style:text-properties style:text-underline-style="none"/>
    </style:style>
    <style:style style:name="ListLabel_20_111" style:display-name="ListLabel 111" style:family="text">
      <style:text-properties style:text-underline-style="none"/>
    </style:style>
    <style:style style:name="ListLabel_20_112" style:display-name="ListLabel 112" style:family="text">
      <style:text-properties style:text-underline-style="none"/>
    </style:style>
    <style:style style:name="ListLabel_20_113" style:display-name="ListLabel 113" style:family="text">
      <style:text-properties style:text-underline-style="none"/>
    </style:style>
    <style:style style:name="ListLabel_20_114" style:display-name="ListLabel 114" style:family="text">
      <style:text-properties style:text-underline-style="none"/>
    </style:style>
    <style:style style:name="ListLabel_20_115" style:display-name="ListLabel 115" style:family="text">
      <style:text-properties style:text-underline-style="none"/>
    </style:style>
    <style:style style:name="ListLabel_20_116" style:display-name="ListLabel 116" style:family="text">
      <style:text-properties style:text-underline-style="none"/>
    </style:style>
    <style:style style:name="ListLabel_20_117" style:display-name="ListLabel 117" style:family="text">
      <style:text-properties style:text-underline-style="none"/>
    </style:style>
    <style:style style:name="ListLabel_20_118" style:display-name="ListLabel 118" style:family="text">
      <style:text-properties style:text-underline-style="none"/>
    </style:style>
    <style:style style:name="ListLabel_20_119" style:display-name="ListLabel 119" style:family="text">
      <style:text-properties style:text-underline-style="none"/>
    </style:style>
    <style:style style:name="ListLabel_20_120" style:display-name="ListLabel 120" style:family="text">
      <style:text-properties style:text-underline-style="none"/>
    </style:style>
    <style:style style:name="ListLabel_20_121" style:display-name="ListLabel 121" style:family="text">
      <style:text-properties style:text-underline-style="none"/>
    </style:style>
    <style:style style:name="ListLabel_20_122" style:display-name="ListLabel 122" style:family="text">
      <style:text-properties style:text-underline-style="none"/>
    </style:style>
    <style:style style:name="ListLabel_20_123" style:display-name="ListLabel 123" style:family="text">
      <style:text-properties style:text-underline-style="none"/>
    </style:style>
    <style:style style:name="ListLabel_20_124" style:display-name="ListLabel 124" style:family="text">
      <style:text-properties style:text-underline-style="none"/>
    </style:style>
    <style:style style:name="ListLabel_20_125" style:display-name="ListLabel 125" style:family="text">
      <style:text-properties style:text-underline-style="none"/>
    </style:style>
    <style:style style:name="ListLabel_20_126" style:display-name="ListLabel 126" style:family="text">
      <style:text-properties style:text-underline-style="none"/>
    </style:style>
    <style:style style:name="ListLabel_20_127" style:display-name="ListLabel 127" style:family="text">
      <style:text-properties style:font-name="Inter" fo:font-family="Inter" style:font-family-generic="roman" style:font-pitch="variable" style:text-underline-style="none"/>
    </style:style>
    <style:style style:name="ListLabel_20_128" style:display-name="ListLabel 128" style:family="text">
      <style:text-properties style:text-underline-style="none"/>
    </style:style>
    <style:style style:name="ListLabel_20_129" style:display-name="ListLabel 129" style:family="text">
      <style:text-properties style:text-underline-style="none"/>
    </style:style>
    <style:style style:name="ListLabel_20_130" style:display-name="ListLabel 130" style:family="text">
      <style:text-properties style:text-underline-style="none"/>
    </style:style>
    <style:style style:name="ListLabel_20_131" style:display-name="ListLabel 131" style:family="text">
      <style:text-properties style:text-underline-style="none"/>
    </style:style>
    <style:style style:name="ListLabel_20_132" style:display-name="ListLabel 132" style:family="text">
      <style:text-properties style:text-underline-style="none"/>
    </style:style>
    <style:style style:name="ListLabel_20_133" style:display-name="ListLabel 133" style:family="text">
      <style:text-properties style:text-underline-style="none"/>
    </style:style>
    <style:style style:name="ListLabel_20_134" style:display-name="ListLabel 134" style:family="text">
      <style:text-properties style:text-underline-style="none"/>
    </style:style>
    <style:style style:name="ListLabel_20_135" style:display-name="ListLabel 135" style:family="text">
      <style:text-properties style:text-underline-style="none"/>
    </style:style>
    <style:style style:name="ListLabel_20_136" style:display-name="ListLabel 136" style:family="text">
      <style:text-properties style:text-underline-style="none"/>
    </style:style>
    <style:style style:name="ListLabel_20_137" style:display-name="ListLabel 137" style:family="text">
      <style:text-properties style:text-underline-style="none"/>
    </style:style>
    <style:style style:name="ListLabel_20_138" style:display-name="ListLabel 138" style:family="text">
      <style:text-properties style:text-underline-style="none"/>
    </style:style>
    <style:style style:name="ListLabel_20_139" style:display-name="ListLabel 139" style:family="text">
      <style:text-properties style:text-underline-style="none"/>
    </style:style>
    <style:style style:name="ListLabel_20_140" style:display-name="ListLabel 140" style:family="text">
      <style:text-properties style:text-underline-style="none"/>
    </style:style>
    <style:style style:name="ListLabel_20_141" style:display-name="ListLabel 141" style:family="text">
      <style:text-properties style:text-underline-style="none"/>
    </style:style>
    <style:style style:name="ListLabel_20_142" style:display-name="ListLabel 142" style:family="text">
      <style:text-properties style:text-underline-style="none"/>
    </style:style>
    <style:style style:name="ListLabel_20_143" style:display-name="ListLabel 143" style:family="text">
      <style:text-properties style:text-underline-style="none"/>
    </style:style>
    <style:style style:name="ListLabel_20_144" style:display-name="ListLabel 144" style:family="text">
      <style:text-properties style:text-underline-style="none"/>
    </style:style>
    <style:style style:name="ListLabel_20_145" style:display-name="ListLabel 145" style:family="text">
      <style:text-properties style:font-name="Inter" fo:font-family="Inter" style:font-family-generic="roman" style:font-pitch="variable" style:text-underline-style="none"/>
    </style:style>
    <style:style style:name="ListLabel_20_146" style:display-name="ListLabel 146" style:family="text">
      <style:text-properties style:text-underline-style="none"/>
    </style:style>
    <style:style style:name="ListLabel_20_147" style:display-name="ListLabel 147" style:family="text">
      <style:text-properties style:text-underline-style="none"/>
    </style:style>
    <style:style style:name="ListLabel_20_148" style:display-name="ListLabel 148" style:family="text">
      <style:text-properties style:text-underline-style="none"/>
    </style:style>
    <style:style style:name="ListLabel_20_149" style:display-name="ListLabel 149" style:family="text">
      <style:text-properties style:text-underline-style="none"/>
    </style:style>
    <style:style style:name="ListLabel_20_150" style:display-name="ListLabel 150" style:family="text">
      <style:text-properties style:text-underline-style="none"/>
    </style:style>
    <style:style style:name="ListLabel_20_151" style:display-name="ListLabel 151" style:family="text">
      <style:text-properties style:text-underline-style="none"/>
    </style:style>
    <style:style style:name="ListLabel_20_152" style:display-name="ListLabel 152" style:family="text">
      <style:text-properties style:text-underline-style="none"/>
    </style:style>
    <style:style style:name="ListLabel_20_153" style:display-name="ListLabel 153" style:family="text">
      <style:text-properties style:text-underline-style="none"/>
    </style:style>
    <style:style style:name="ListLabel_20_154" style:display-name="ListLabel 154" style:family="text">
      <style:text-properties style:font-name="Inter" fo:font-family="Inter" style:font-family-generic="roman" style:font-pitch="variable" style:text-underline-style="none"/>
    </style:style>
    <style:style style:name="ListLabel_20_155" style:display-name="ListLabel 155" style:family="text">
      <style:text-properties style:text-underline-style="none"/>
    </style:style>
    <style:style style:name="ListLabel_20_156" style:display-name="ListLabel 156" style:family="text">
      <style:text-properties style:text-underline-style="none"/>
    </style:style>
    <style:style style:name="ListLabel_20_157" style:display-name="ListLabel 157" style:family="text">
      <style:text-properties style:text-underline-style="none"/>
    </style:style>
    <style:style style:name="ListLabel_20_158" style:display-name="ListLabel 158" style:family="text">
      <style:text-properties style:text-underline-style="none"/>
    </style:style>
    <style:style style:name="ListLabel_20_159" style:display-name="ListLabel 159" style:family="text">
      <style:text-properties style:text-underline-style="none"/>
    </style:style>
    <style:style style:name="ListLabel_20_160" style:display-name="ListLabel 160" style:family="text">
      <style:text-properties style:text-underline-style="none"/>
    </style:style>
    <style:style style:name="ListLabel_20_161" style:display-name="ListLabel 161" style:family="text">
      <style:text-properties style:text-underline-style="none"/>
    </style:style>
    <style:style style:name="ListLabel_20_162" style:display-name="ListLabel 162" style:family="text">
      <style:text-properties style:text-underline-style="none"/>
    </style:style>
    <style:style style:name="ListLabel_20_163" style:display-name="ListLabel 163" style:family="text">
      <style:text-properties style:text-underline-style="none"/>
    </style:style>
    <style:style style:name="ListLabel_20_164" style:display-name="ListLabel 164" style:family="text">
      <style:text-properties style:text-underline-style="none"/>
    </style:style>
    <style:style style:name="ListLabel_20_165" style:display-name="ListLabel 165" style:family="text">
      <style:text-properties style:text-underline-style="none"/>
    </style:style>
    <style:style style:name="ListLabel_20_166" style:display-name="ListLabel 166" style:family="text">
      <style:text-properties style:text-underline-style="none"/>
    </style:style>
    <style:style style:name="ListLabel_20_167" style:display-name="ListLabel 167" style:family="text">
      <style:text-properties style:text-underline-style="none"/>
    </style:style>
    <style:style style:name="ListLabel_20_168" style:display-name="ListLabel 168" style:family="text">
      <style:text-properties style:text-underline-style="none"/>
    </style:style>
    <style:style style:name="ListLabel_20_169" style:display-name="ListLabel 169" style:family="text">
      <style:text-properties style:text-underline-style="none"/>
    </style:style>
    <style:style style:name="ListLabel_20_170" style:display-name="ListLabel 170" style:family="text">
      <style:text-properties style:text-underline-style="none"/>
    </style:style>
    <style:style style:name="ListLabel_20_171" style:display-name="ListLabel 171" style:family="text">
      <style:text-properties style:text-underline-style="none"/>
    </style:style>
    <style:style style:name="ListLabel_20_172" style:display-name="ListLabel 172" style:family="text">
      <style:text-properties style:text-underline-style="none"/>
    </style:style>
    <style:style style:name="ListLabel_20_173" style:display-name="ListLabel 173" style:family="text">
      <style:text-properties style:text-underline-style="none"/>
    </style:style>
    <style:style style:name="ListLabel_20_174" style:display-name="ListLabel 174" style:family="text">
      <style:text-properties style:text-underline-style="none"/>
    </style:style>
    <style:style style:name="ListLabel_20_175" style:display-name="ListLabel 175" style:family="text">
      <style:text-properties style:text-underline-style="none"/>
    </style:style>
    <style:style style:name="ListLabel_20_176" style:display-name="ListLabel 176" style:family="text">
      <style:text-properties style:text-underline-style="none"/>
    </style:style>
    <style:style style:name="ListLabel_20_177" style:display-name="ListLabel 177" style:family="text">
      <style:text-properties style:text-underline-style="none"/>
    </style:style>
    <style:style style:name="ListLabel_20_178" style:display-name="ListLabel 178" style:family="text">
      <style:text-properties style:text-underline-style="none"/>
    </style:style>
    <style:style style:name="ListLabel_20_179" style:display-name="ListLabel 179" style:family="text">
      <style:text-properties style:text-underline-style="none"/>
    </style:style>
    <style:style style:name="ListLabel_20_180" style:display-name="ListLabel 180" style:family="text">
      <style:text-properties style:text-underline-style="none"/>
    </style:style>
    <style:style style:name="ListLabel_20_181" style:display-name="ListLabel 181" style:family="text">
      <style:text-properties style:font-name="Inter" fo:font-family="Inter" style:font-family-generic="roman" style:font-pitch="variable" style:text-underline-style="none"/>
    </style:style>
    <style:style style:name="ListLabel_20_182" style:display-name="ListLabel 182" style:family="text">
      <style:text-properties style:text-underline-style="none"/>
    </style:style>
    <style:style style:name="ListLabel_20_183" style:display-name="ListLabel 183" style:family="text">
      <style:text-properties style:text-underline-style="none"/>
    </style:style>
    <style:style style:name="ListLabel_20_184" style:display-name="ListLabel 184" style:family="text">
      <style:text-properties style:text-underline-style="none"/>
    </style:style>
    <style:style style:name="ListLabel_20_185" style:display-name="ListLabel 185" style:family="text">
      <style:text-properties style:text-underline-style="none"/>
    </style:style>
    <style:style style:name="ListLabel_20_186" style:display-name="ListLabel 186" style:family="text">
      <style:text-properties style:text-underline-style="none"/>
    </style:style>
    <style:style style:name="ListLabel_20_187" style:display-name="ListLabel 187" style:family="text">
      <style:text-properties style:text-underline-style="none"/>
    </style:style>
    <style:style style:name="ListLabel_20_188" style:display-name="ListLabel 188" style:family="text">
      <style:text-properties style:text-underline-style="none"/>
    </style:style>
    <style:style style:name="ListLabel_20_189" style:display-name="ListLabel 189" style:family="text">
      <style:text-properties style:text-underline-style="non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Num1">
      <text:list-level-style-bullet text:level="1" text:style-name="ListLabel_20_1"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2"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3"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4"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5"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6"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7"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8"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9"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bullet text:level="1" text:style-name="ListLabel_20_10"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11"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12"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13"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14"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15"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16"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17"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18"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text:style-name="ListLabel_20_19"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20"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21"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22"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23"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24"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25"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26"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27"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text:style-name="ListLabel_20_28"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29"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30"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31"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32"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33"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34"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35"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36"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bullet text:level="1" text:style-name="ListLabel_20_37"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38"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39"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40"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41"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42"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43"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44"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45"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bullet text:level="1" text:style-name="ListLabel_20_46"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47"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48"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49"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50"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51"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52"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53"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54"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bullet text:level="1" text:style-name="ListLabel_20_55"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56"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57"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58"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59"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60"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61"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62"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63"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bullet text:level="1" text:style-name="ListLabel_20_64"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65"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66"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67"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68"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69"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70"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71"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72"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9">
      <text:list-level-style-bullet text:level="1" text:style-name="ListLabel_20_73"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74"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75"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76"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77"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78"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79"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80"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81"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0">
      <text:list-level-style-bullet text:level="1" text:style-name="ListLabel_20_82"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83"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84"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85"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86"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87"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88"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89"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90"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1">
      <text:list-level-style-bullet text:level="1" text:style-name="ListLabel_20_91"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92"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93"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94"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95"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96"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97"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98"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99"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2">
      <text:list-level-style-bullet text:level="1" text:style-name="ListLabel_20_100"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101"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102"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103"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104"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105"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106"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107"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108"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3">
      <text:list-level-style-bullet text:level="1" text:style-name="ListLabel_20_109"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110"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111"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112"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113"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114"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115"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116"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117"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4">
      <text:list-level-style-bullet text:level="1" text:style-name="ListLabel_20_118"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119"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120"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121"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122"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123"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124"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125"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126"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5">
      <text:list-level-style-bullet text:level="1" text:style-name="ListLabel_20_127"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128"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129"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130"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131"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132"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133"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134"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135"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6">
      <text:list-level-style-bullet text:level="1" text:style-name="ListLabel_20_136"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137"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138"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139"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140"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141"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142"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143"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144"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7">
      <text:list-level-style-bullet text:level="1" text:style-name="ListLabel_20_145"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146"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147"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148"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149"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150"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151"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152"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153"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8">
      <text:list-level-style-bullet text:level="1" text:style-name="ListLabel_20_154"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155"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156"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157"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158"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159"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160"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161"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162"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9">
      <text:list-level-style-bullet text:level="1" text:style-name="ListLabel_20_163"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164"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165"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166"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167"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168"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169"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170"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171"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0">
      <text:list-level-style-bullet text:level="1" text:style-name="ListLabel_20_172"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173"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174"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175"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176"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177"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178"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179"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180"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1">
      <text:list-level-style-bullet text:level="1" text:style-name="ListLabel_20_181"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182"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183"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184"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185"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186"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187"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188"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189"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page-layout style:name="Mpm1">
      <style:page-layout-properties fo:page-width="8.2681in" fo:page-height="11.6929in" style:num-format="1" style:print-orientation="portrait" fo:margin-top="1in" fo:margin-bottom="1in" fo:margin-left="1in" fo:margin-right="1in" style:writing-mode="lr-tb" style:layout-grid-color="#c0c0c0" style:layout-grid-lines="24620"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document-statistic meta:table-count="0" meta:image-count="0" meta:object-count="0" meta:page-count="12" meta:paragraph-count="236" meta:word-count="3727" meta:character-count="27193" meta:non-whitespace-character-count="23785"/>
    <meta:generator>LibreOfficeDev/6.0.5.2$Linux_X86_64 LibreOffice_project/</meta:generator>
  </office:meta>
</office:document-meta>
</file>