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ourier New" svg:font-family="'Courier New'"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family-generic="system" style:font-pitch="variable"/>
    <style:font-face style:name="Noto Sans CJK SC" svg:font-family="'Noto Sans CJK SC'"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system" style:font-pitch="variable"/>
    <style:font-face style:name="Verdana" svg:font-family="Verdana" style:font-family-generic="roman" style:font-pitch="variable"/>
    <style:font-face style:name="Verdana1" svg:font-family="Verdana" style:font-family-generic="swiss" style:font-pitch="variable"/>
    <style:font-face style:name="Verdana2" svg:font-family="Verdana" style:font-family-generic="system" style:font-pitch="variable"/>
  </office:font-face-decls>
  <office:automatic-styles>
    <style:style style:name="P1" style:family="paragraph" style:parent-style-name="Standard" style:list-style-name="">
      <style:paragraph-properties fo:text-align="center" style:justify-single-word="false" fo:keep-together="always" fo:keep-with-next="always"/>
    </style:style>
    <style:style style:name="P2" style:family="paragraph" style:parent-style-name="Standard" style:list-style-name="">
      <style:paragraph-properties fo:keep-together="always" fo:keep-with-next="always"/>
    </style:style>
    <style:style style:name="P3" style:family="paragraph" style:parent-style-name="Standard">
      <style:paragraph-properties>
        <style:tab-stops>
          <style:tab-stop style:position="0.4165in"/>
        </style:tab-stops>
      </style:paragraph-properties>
    </style:style>
    <style:style style:name="P4" style:family="paragraph" style:parent-style-name="unnumberedlist0">
      <style:text-properties fo:language="en" fo:country="GB"/>
    </style:style>
    <style:style style:name="P5" style:family="paragraph" style:parent-style-name="docularlist1">
      <style:text-properties fo:language="en" fo:country="GB"/>
    </style:style>
    <style:style style:name="P6" style:family="paragraph" style:parent-style-name="unitbody">
      <style:text-properties fo:language="en" fo:country="GB"/>
    </style:style>
    <style:style style:name="P7" style:family="paragraph" style:parent-style-name="Standard">
      <style:paragraph-properties>
        <style:tab-stops>
          <style:tab-stop style:position="0.4165in"/>
        </style:tab-stops>
      </style:paragraph-properties>
      <style:text-properties fo:color="#000000" loext:opacity="100%" fo:font-size="10pt" fo:language="en" fo:country="GB" fo:font-weight="bold" style:font-size-asian="10pt" style:font-weight-asian="bold" style:font-name-complex="Verdana2" style:font-size-complex="10pt" style:font-weight-complex="bold"/>
    </style:style>
    <style:style style:name="P8" style:family="paragraph" style:parent-style-name="unitbody">
      <style:paragraph-properties fo:margin-left="0in" fo:text-indent="0in" style:auto-text-indent="false"/>
      <style:text-properties fo:color="#000000" loext:opacity="100%" fo:font-size="10pt" fo:language="en" fo:country="GB" fo:font-weight="bold" style:font-size-asian="10pt" style:font-weight-asian="bold" style:font-name-complex="Verdana2" style:font-size-complex="10pt" style:font-weight-complex="bold"/>
    </style:style>
    <style:style style:name="P9" style:family="paragraph" style:parent-style-name="docularlist0">
      <style:text-properties fo:language="en" fo:country="GB"/>
    </style:style>
    <style:style style:name="P10" style:family="paragraph" style:parent-style-name="Standard">
      <style:text-properties fo:language="en" fo:country="GB"/>
    </style:style>
    <style:style style:name="P11" style:family="paragraph" style:parent-style-name="Standard" style:list-style-name="">
      <style:paragraph-properties fo:margin-top="0in" fo:margin-bottom="0.139in" style:contextual-spacing="false" fo:keep-together="always" fo:break-before="page" fo:keep-with-next="always"/>
    </style:style>
    <style:style style:name="P12" style:family="paragraph" style:parent-style-name="unindentedunitbody" style:list-style-name="WWNum10"/>
    <style:style style:name="P13" style:family="paragraph" style:parent-style-name="unindentedunitbody" style:list-style-name="WWNum10">
      <style:text-properties fo:language="en" fo:country="GB"/>
    </style:style>
    <style:style style:name="P14" style:family="paragraph" style:parent-style-name="unindentedunitbody" style:list-style-name="WWNum11"/>
    <style:style style:name="T1" style:family="text">
      <style:text-properties fo:color="#000000" loext:opacity="100%" fo:font-size="14pt" fo:language="en" fo:country="GB" fo:font-weight="bold" style:font-size-asian="14pt" style:font-weight-asian="bold" style:font-name-complex="Verdana2" style:font-size-complex="14pt" style:font-weight-complex="bold"/>
    </style:style>
    <style:style style:name="T2" style:family="text">
      <style:text-properties fo:color="#000000" loext:opacity="100%" fo:font-size="14pt" fo:language="en" fo:country="GB" fo:font-weight="bold" officeooo:rsid="000e1079" style:font-size-asian="14pt" style:font-weight-asian="bold" style:font-name-complex="Verdana2" style:font-size-complex="14pt" style:font-weight-complex="bold"/>
    </style:style>
    <style:style style:name="T3" style:family="text">
      <style:text-properties fo:color="#000000" loext:opacity="100%" fo:font-size="14pt" fo:language="en" fo:country="GB" fo:font-weight="bold" officeooo:rsid="000cad71" style:font-size-asian="14pt" style:font-weight-asian="bold" style:font-name-complex="Verdana2" style:font-size-complex="14pt" style:font-weight-complex="bold"/>
    </style:style>
    <style:style style:name="T4" style:family="text">
      <style:text-properties fo:color="#000000" loext:opacity="100%" fo:font-size="10pt" fo:language="en" fo:country="GB" fo:font-weight="bold" style:font-size-asian="10pt" style:font-weight-asian="bold" style:font-name-complex="Verdana2" style:font-size-complex="10pt" style:font-weight-complex="bold"/>
    </style:style>
    <style:style style:name="T5" style:family="text">
      <style:text-properties fo:language="en" fo:country="GB"/>
    </style:style>
    <style:style style:name="T6" style:family="text">
      <style:text-properties fo:language="en" fo:country="GB" fo:font-weight="bold" style:font-weight-asian="bold" style:font-weight-complex="bold"/>
    </style:style>
    <style:style style:name="T7" style:family="text">
      <style:text-properties fo:language="en" fo:country="GB" fo:background-color="#ffff00"/>
    </style:style>
    <style:style style:name="T8" style:family="text">
      <style:text-properties fo:language="en" fo:country="GB" style:font-style-complex="italic"/>
    </style:style>
    <style:style style:name="T9" style:family="text">
      <style:text-properties fo:language="en" fo:country="GB" fo:font-weight="bold" style:font-weight-asian="bold" style:font-size-complex="10pt" style:font-weight-complex="bold"/>
    </style:style>
    <style:style style:name="T10" style:family="text">
      <style:text-properties fo:language="en" fo:country="GB" fo:font-style="italic" style:font-style-asian="italic" style:font-style-complex="italic" fo:background-color="#ffff00"/>
    </style:style>
    <style:style style:name="T11" style:family="text">
      <style:text-properties fo:language="en" fo:country="GB" style:font-style-complex="italic" fo:background-color="#ffff00"/>
    </style:style>
    <style:style style:name="T12" style:family="text">
      <style:text-properties fo:language="en" fo:country="GB" officeooo:rsid="000e1079"/>
    </style:style>
    <style:style style:name="T13" style:family="text">
      <style:text-properties fo:language="en" fo:country="GB" officeooo:rsid="000e7a68" style:font-style-complex="italic"/>
    </style:style>
    <style:style style:name="T14" style:family="text">
      <style:text-properties fo:language="en" fo:country="GB" officeooo:rsid="000e7a68"/>
    </style:style>
    <style:style style:name="T15" style:family="text">
      <style:text-properties fo:language="en" fo:country="GB" officeooo:rsid="000eb322"/>
    </style:style>
    <style:style style:name="T16" style:family="text">
      <style:text-properties fo:language="en" fo:country="GB" fo:font-weight="bold" style:font-weight-asian="bold"/>
    </style:style>
    <style:style style:name="T17" style:family="text">
      <style:text-properties fo:language="en" fo:country="GB" fo:font-style="italic" style:font-style-asian="italic"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 loext:marker-style-name="T1"><text:span text:style-name="T1">Clever Together Software as a Service </text:span><text:span text:style-name="T2">Terms and Conditions</text:span><text:span text:style-name="T3"> for the provision of Safe Spaces</text:span></text:h>
      <text:h text:style-name="P2" text:outline-level="3" loext:marker-style-name="T4"><text:span text:style-name="T4">Agreement</text:span><text:span text:style-name="T4"/></text:h>
      <text:p text:style-name="P3" loext:marker-style-name="T4"><text:span text:style-name="T4">1.<text:tab/>Definitions</text:span><text:span text:style-name="T4"/></text:p>
      <text:p text:style-name="docularlist0" loext:marker-style-name="T5"><text:span text:style-name="T5">1.1<text:tab/>Except to the extent expressly provided otherwise, in this Agreement:</text:span><text:span text:style-name="T5"/></text:p>
      <text:p text:style-name="unnumberedlist0" loext:marker-style-name="T5"><text:span text:style-name="T5">"</text:span><text:span text:style-name="T6">Acceptance Criteria</text:span><text:span text:style-name="T5">" means:</text:span></text:p>
      <text:p text:style-name="docularlist1" loext:marker-style-name="T5"><text:span text:style-name="T5">(a)<text:tab/>the Platform and Hosted Services conforming in all respects with the Hosted Services Specification; and</text:span><text:span text:style-name="T5"/></text:p>
      <text:p text:style-name="docularlist1" loext:marker-style-name="T5"><text:span text:style-name="T5">(b)<text:tab/>the Hosted Services being free from Hosted Services Defects;</text:span><text:span text:style-name="T5"/></text:p>
      <text:p text:style-name="unnumberedlist0" loext:marker-style-name="T5"><text:span text:style-name="T5">"</text:span><text:span text:style-name="T6">Acceptance Period</text:span><text:span text:style-name="T5">" means a period of 10 Business Days following the making available of the Hosted Services to the Customer for the purposes of testing in accordance with Clause 4 or any repeated making available of the Hosted Services to the Customer for the purposes of testing in accordance with Clause 4, or such other period or periods as the parties may agree in writing;</text:span></text:p>
      <text:p text:style-name="unnumberedlist0" loext:marker-style-name="T5"><text:span text:style-name="T5">"</text:span><text:span text:style-name="T6">Acceptance Tests</text:span><text:span text:style-name="T5">" means a set of tests designed to establish whether the Hosted Services meet the Acceptance Criteria, providing that the exact form of the tests shall be agreed and documented by the parties acting reasonably in advance of the first Acceptance Period;</text:span></text:p>
      <text:p text:style-name="unnumberedlist0" loext:marker-style-name="T5"><text:span text:style-name="T5">"</text:span><text:span text:style-name="T6">Account</text:span><text:span text:style-name="T5">" means an account enabling a person to access and use the Hosted Services, including both administrator accounts and user accounts;</text:span></text:p>
      <text:p text:style-name="unnumberedlist0" loext:marker-style-name="T5"><text:span text:style-name="T5">"</text:span><text:span text:style-name="T6">Affiliate</text:span><text:span text:style-name="T5">" means an entity that Controls, is Controlled by, or is under common Control with the relevant entity;</text:span></text:p>
      <text:p text:style-name="unnumberedlist0" loext:marker-style-name="T5"><text:span text:style-name="T5">"</text:span><text:span text:style-name="T6">Agreement</text:span><text:span text:style-name="T5">" means this agreement including any Schedules, and any amendments to this Agreement from time to time;</text:span></text:p>
      <text:p text:style-name="unnumberedlist0" loext:marker-style-name="T5"><text:span text:style-name="T5">"</text:span><text:span text:style-name="T6">Business Day</text:span><text:span text:style-name="T5">" means any weekday other than a bank or public holiday in England;</text:span></text:p>
      <text:p text:style-name="unnumberedlist0" loext:marker-style-name="T5"><text:span text:style-name="T5">"</text:span><text:span text:style-name="T6">Business Hours</text:span><text:span text:style-name="T5">" means the hours of 09:00 to 17:00 GMT on a Business Day;</text:span></text:p>
      <text:p text:style-name="unnumberedlist0" loext:marker-style-name="T5"><text:span text:style-name="T5">"</text:span><text:span text:style-name="T6">CCN</text:span><text:span text:style-name="T5">" means a change control notice issued in accordance with Clause 16;</text:span></text:p>
      <text:p text:style-name="unnumberedlist0" loext:marker-style-name="T5"><text:span text:style-name="T5">"</text:span><text:span text:style-name="T6">CCN Consideration Period</text:span><text:span text:style-name="T5">" means the period of 10 Business Days following the receipt by a party of the relevant CCN from the other party;</text:span></text:p>
      <text:p text:style-name="unnumberedlist0" loext:marker-style-name="T5"><text:span text:style-name="T5">"</text:span><text:span text:style-name="T6">Change</text:span><text:span text:style-name="T5">" means any change to the scope of the Services;</text:span></text:p>
      <text:p text:style-name="unnumberedlist0" loext:marker-style-name="T5"><text:span text:style-name="T5">"</text:span><text:span text:style-name="T6">Charges</text:span><text:span text:style-name="T5">" means the following amounts:</text:span></text:p>
      <text:p text:style-name="docularlist1" loext:marker-style-name="T5"><text:span text:style-name="T5">(a)<text:tab/>the amounts specified in Part 4 of Schedule 1 (Hosted Services particulars); and</text:span><text:span text:style-name="T5"/></text:p>
      <text:p text:style-name="docularlist1" loext:marker-style-name="T5"><text:span text:style-name="T5">(b)<text:tab/>such amounts as may be agreed in writing by the parties from time to time;</text:span><text:span text:style-name="T5"/></text:p>
      <text:p text:style-name="unnumberedlist0" loext:marker-style-name="T5"><text:span text:style-name="T5">"</text:span><text:span text:style-name="T6">Control</text:span><text:span text:style-name="T5">" means the legal power to control (directly or indirectly) the management of an entity (and "</text:span><text:span text:style-name="T6">Controlled</text:span><text:span text:style-name="T5">" should be construed accordingly);</text:span></text:p>
      <text:p text:style-name="unnumberedlist0" loext:marker-style-name="T5"><text:span text:style-name="T5">"</text:span><text:span text:style-name="T6">Customer Confidential Information</text:span><text:span text:style-name="T5">" means:</text:span></text:p>
      <text:p text:style-name="docularlist1" loext:marker-style-name="T5"><text:soft-page-break/><text:span text:style-name="T5">(a)<text:tab/>any information disclosed by or on behalf of the Customer to the Provider at any time before the termination of this Agreement (whether disclosed in writing, orally or otherwise) that at the time of disclosure:</text:span><text:span text:style-name="T5"/></text:p>
      <text:p text:style-name="docularlist2" loext:marker-style-name="T5"><text:span text:style-name="T5">(i)<text:tab/>was marked as "confidential"; or</text:span><text:span text:style-name="T5"/></text:p>
      <text:p text:style-name="docularlist2" loext:marker-style-name="T5"><text:span text:style-name="T5">(ii)<text:tab/>should have been reasonably understood by the Provider to be confidential; and</text:span><text:span text:style-name="T5"/></text:p>
      <text:p text:style-name="docularlist1" loext:marker-style-name="T5"><text:span text:style-name="T5">(b)<text:tab/>the Customer Data;</text:span><text:span text:style-name="T5"/></text:p>
      <text:p text:style-name="unnumberedlist0" loext:marker-style-name="T5"><text:span text:style-name="T5">"</text:span><text:span text:style-name="T6">Customer Data</text:span><text:span text:style-name="T5">" means all data, works and materials: uploaded to or stored on the Platform by the Customer; transmitted by the Platform at the instigation of the Customer; supplied by the Customer to the Provider for uploading to, transmission by or storage on the Platform; or generated by the Platform as a result of the use of the Hosted Services by the Customer;</text:span></text:p>
      <text:p text:style-name="P4" loext:marker-style-name="T5"/>
      <text:p text:style-name="unnumberedlist0" loext:marker-style-name="T5"><text:span text:style-name="T5">"</text:span><text:span text:style-name="T6">Customer Indemnity Event</text:span><text:span text:style-name="T5">" has the meaning given to it in Clause 27.3;</text:span></text:p>
      <text:p text:style-name="unnumberedlist0" loext:marker-style-name="T5"><text:span text:style-name="T5">"</text:span><text:span text:style-name="T6">Customer Personal Data</text:span><text:span text:style-name="T5">" means Personal Data that is processed by the Provider on behalf of the Customer in relation to this Agreement;</text:span></text:p>
      <text:p text:style-name="unnumberedlist0" loext:marker-style-name="T5"><text:span text:style-name="T5">"</text:span><text:span text:style-name="T6">Customer Representatives</text:span><text:span text:style-name="T5">" means the person or persons identified as such in Part 5 of Schedule 1 (Hosted Services particulars), and any additional or replacement persons that may be appointed by the Customer giving to the Provider written notice of the appointment;</text:span></text:p>
      <text:p text:style-name="unnumberedlist0" loext:marker-style-name="T5"><text:span text:style-name="T5">"</text:span><text:span text:style-name="T6">Customer Systems</text:span><text:span text:style-name="T5">" means the hardware and software systems of the Customer that interact with, or may reasonably be expected to interact with, the Hosted Services;</text:span></text:p>
      <text:p text:style-name="unnumberedlist0" loext:marker-style-name="T5"><text:span text:style-name="T5">"</text:span><text:span text:style-name="T6">Customisation</text:span><text:span text:style-name="T5">" means a customisation of the Hosted Services, whether made through the development, configuration or integration of software, or otherwise;</text:span></text:p>
      <text:p text:style-name="unnumberedlist0" loext:marker-style-name="T5"><text:span text:style-name="T5">"</text:span><text:span text:style-name="T6">Documentation</text:span><text:span text:style-name="T5">" means the documentation for the Hosted Services produced by the Provider and made available by the Provider to the Customer;</text:span></text:p>
      <text:p text:style-name="unnumberedlist0" loext:marker-style-name="T5"><text:span text:style-name="T5">"</text:span><text:span text:style-name="T6">Effective Date</text:span><text:span text:style-name="T5">" means the date of execution of this Agreement;</text:span></text:p>
      <text:p text:style-name="unnumberedlist0" loext:marker-style-name="T5"><text:span text:style-name="T5">"</text:span><text:span text:style-name="T6">Expenses</text:span><text:span text:style-name="T5">" means the travel, accommodation and subsistence expenses that are reasonably necessary for, and incurred by the Provider exclusively in connection with, the performance of the Provider's obligations under this Agreement;</text:span></text:p>
      <text:p text:style-name="unnumberedlist0" loext:marker-style-name="T5"><text:span text:style-name="T5">"</text:span><text:span text:style-name="T6">Force Majeure Event</text:span><text:span text:style-name="T5">" means an event, or a series of related events, that is outside the reasonable control of the party affected (including failures of the internet or any public telecommunications network, hacker attacks, denial of service attacks, virus or other malicious software attacks or infections, power failures, industrial disputes affecting any third party, changes to the law, disasters, explosions, fires, floods, riots, terrorist attacks and wars);</text:span></text:p>
      <text:p text:style-name="unnumberedlist0" loext:marker-style-name="T5"><text:span text:style-name="T5">"</text:span><text:span text:style-name="T6">Hosted Services</text:span><text:span text:style-name="T5">" means the client’s instances of the Clever Together Technology, as specified in the Hosted Services Specification, which will be made available by the Provider to the Customer as a service via the internet in accordance with this Agreement;</text:span></text:p>
      <text:p text:style-name="unnumberedlist0" loext:marker-style-name="T5"><text:span text:style-name="T5">"</text:span><text:span text:style-name="T6">Hosted Services Defect</text:span><text:span text:style-name="T5">" means a material defect, error or bug in the Platform having an adverse effect on the appearance, operation, functionality or performance of the </text:span><text:soft-page-break/><text:span text:style-name="T5">Hosted Services, but excluding any defect, error or bug caused by or arising as a result of:</text:span></text:p>
      <text:p text:style-name="docularlist1" loext:marker-style-name="T5"><text:span text:style-name="T5">(a)<text:tab/>any act or omission of the Customer or any person authorised by the Customer to use the Platform or Hosted Services;</text:span><text:span text:style-name="T5"/></text:p>
      <text:p text:style-name="docularlist1" loext:marker-style-name="T5"><text:span text:style-name="T5">(b)<text:tab/>any use of the Platform or Hosted Services contrary to the Documentation, whether by the Customer or by any person authorised by the Customer;</text:span><text:span text:style-name="T5"/></text:p>
      <text:p text:style-name="docularlist1" loext:marker-style-name="T5"><text:span text:style-name="T5">(c)<text:tab/>a failure of the Customer to perform or observe any of its obligations in this Agreement; and/or</text:span><text:span text:style-name="T5"/></text:p>
      <text:p text:style-name="docularlist1" loext:marker-style-name="T5"><text:span text:style-name="T5">(d)<text:tab/>an incompatibility between the Platform or Hosted Services and any other system, network, application, program, hardware or software not specified as compatible in the Hosted Services Specification;</text:span><text:span text:style-name="T5"/></text:p>
      <text:p text:style-name="unnumberedlist0" loext:marker-style-name="T5"><text:span text:style-name="T5">"</text:span><text:span text:style-name="T6">Hosted Services Specification</text:span><text:span text:style-name="T5">" means the specification for the Platform and Hosted Services set out in Part 2 of Schedule 1 (Hosted Services particulars) and in the Documentation;</text:span></text:p>
      <text:p text:style-name="unnumberedlist0" loext:marker-style-name="T5"><text:span text:style-name="T5">"</text:span><text:span text:style-name="T6">Intellectual Property Rights</text:span><text:span text:style-name="T5">" means all intellectual property rights wherever in the world, whether registrable or unregistrable, registered or unregistered, including any application or right of application for such rights (and these "intellectual property rights" include copyright and related rights, database rights, confidential information, trade secrets, know-how, business names, trade names, trade marks, service marks, passing off rights, unfair competition rights, patents, petty patents, utility models, semi-conductor topography rights and rights in designs);</text:span></text:p>
      <text:p text:style-name="unnumberedlist0" loext:marker-style-name="T5"><text:span text:style-name="T5">"</text:span><text:span text:style-name="T6">Maintenance Services</text:span><text:span text:style-name="T5">" means the general maintenance of the Platform and Hosted Services, and the application of Updates and Upgrades;</text:span></text:p>
      <text:p text:style-name="unnumberedlist0" loext:marker-style-name="T5"><text:span text:style-name="T5">"</text:span><text:span text:style-name="T6">Minimum Term</text:span><text:span text:style-name="T5">" means, in respect of this Agreement, the period of 12</text:span><text:span text:style-name="T7"> </text:span><text:span text:style-name="T5">months beginning on the Effective Date;</text:span></text:p>
      <text:p text:style-name="unnumberedlist0" loext:marker-style-name="T5"><text:span text:style-name="T5">"</text:span><text:span text:style-name="T6">Mobile App</text:span><text:span text:style-name="T5">" means the responsive interface of the Clever Together Technology, shown when it is accessed from a mobile phone or other narrow-screen internet device;</text:span></text:p>
      <text:p text:style-name="unnumberedlist0" loext:marker-style-name="T5"><text:span text:style-name="T5">"</text:span><text:span text:style-name="T6">Permitted Purpose</text:span><text:span text:style-name="T5">" means</text:span><text:span text:style-name="T8"> the gathering of responses (ideas, comments and votes) on questions of importance to the Customer and generating insight from the responses</text:span><text:span text:style-name="T5">;</text:span></text:p>
      <text:p text:style-name="unnumberedlist0" loext:marker-style-name="T5"><text:span text:style-name="T5">"</text:span><text:span text:style-name="T6">Personal Data</text:span><text:span text:style-name="T5">" has the meaning given to it in the Data Protection Act 2018;</text:span></text:p>
      <text:p text:style-name="unnumberedlist0" loext:marker-style-name="T5"><text:span text:style-name="T5">"</text:span><text:span text:style-name="T6">Platform</text:span><text:span text:style-name="T5">" means the platform managed by the Provider and used by the Provider to provide the Hosted Services, including the application and database software for the Hosted Services and the system and server software used to provide the Hosted Services;</text:span></text:p>
      <text:p text:style-name="unnumberedlist0" loext:marker-style-name="T5"><text:span text:style-name="T5">"</text:span><text:span text:style-name="T6">Provider Confidential Information</text:span><text:span text:style-name="T5">" means:</text:span></text:p>
      <text:p text:style-name="docularlist1" loext:marker-style-name="T5"><text:span text:style-name="T5">(a)<text:tab/>any information disclosed by or on behalf of the Provider to the Customer at any time before the termination of this Agreement (whether disclosed in writing, orally or otherwise) that at the time of disclosure was marked as "confidential" or should have been understood by the Customer (acting reasonably) to be confidential; and</text:span><text:span text:style-name="T5"/></text:p>
      <text:p text:style-name="docularlist1" loext:marker-style-name="T5"><text:span text:style-name="T5">(b)<text:tab/>the terms of this Agreement;</text:span><text:span text:style-name="T5"/></text:p>
      <text:p text:style-name="P5" loext:marker-style-name="T5"/>
      <text:p text:style-name="unnumberedlist0" loext:marker-style-name="T5"><text:soft-page-break/><text:span text:style-name="T5">"</text:span><text:span text:style-name="T6">Provider Indemnity Event</text:span><text:span text:style-name="T5">" has the meaning given to it in Clause 27.1;</text:span></text:p>
      <text:p text:style-name="unnumberedlist0" loext:marker-style-name="T5"><text:span text:style-name="T5">"</text:span><text:span text:style-name="T6">Provider Representatives</text:span><text:span text:style-name="T5">" means the person or persons identified as such in Part 5 of Schedule 1 (Hosted Services particulars), and any additional or replacement persons that may be appointed by the Provider giving to the Customer written notice of the appointment;</text:span></text:p>
      <text:p text:style-name="unnumberedlist0" loext:marker-style-name="T5"><text:span text:style-name="T5">"</text:span><text:span text:style-name="T6">Remedy Period</text:span><text:span text:style-name="T5">" means a period of 20 Business Days following the Customer giving to the Provider a notice that the Hosted Services have failed the Acceptance Tests, or such other period as the parties may agree in writing;</text:span></text:p>
      <text:p text:style-name="unnumberedlist0" loext:marker-style-name="T5"><text:span text:style-name="T5">"</text:span><text:span text:style-name="T6">Schedule</text:span><text:span text:style-name="T5">" means any schedule attached to the main body of this Agreement;</text:span></text:p>
      <text:p text:style-name="unnumberedlist0" loext:marker-style-name="T5"><text:span text:style-name="T5">"</text:span><text:span text:style-name="T6">Services</text:span><text:span text:style-name="T5">" means any services that the Provider provides to the Customer, or has an obligation to provide to the Customer, under this Agreement;</text:span></text:p>
      <text:p text:style-name="unnumberedlist0" loext:marker-style-name="T5"><text:span text:style-name="T5">"</text:span><text:span text:style-name="T6">Set Up Services</text:span><text:span text:style-name="T5">" means the configuration, implementation and integration of the Hosted Services in accordance with Part 1 of Schedule 1 (Hosted Services particulars);</text:span></text:p>
      <text:p text:style-name="unnumberedlist0" loext:marker-style-name="T5"><text:span text:style-name="T5">"</text:span><text:span text:style-name="T6">Support Services</text:span><text:span text:style-name="T5">" means support in relation to the use of, and the identification and resolution of errors in, the Hosted Services, but shall not include the provision of training services;</text:span></text:p>
      <text:p text:style-name="unnumberedlist0" loext:marker-style-name="T5"><text:span text:style-name="T5">"</text:span><text:span text:style-name="T6">Supported Web Browser</text:span><text:span text:style-name="T5">" means Microsoft Internet Explorer (Version 8 or newer, operating on Microsoft Windows Vista or newer), Mozilla Firefox, Google Chrome, Apple Safari, or any other web browser that the Provider agrees in writing shall be supported;</text:span></text:p>
      <text:p text:style-name="unnumberedlist0" loext:marker-style-name="T5"><text:span text:style-name="T5">"</text:span><text:span text:style-name="T6">Term</text:span><text:span text:style-name="T5">" means the term of this Agreement, commencing in accordance with Clause 2.1 and ending in accordance with Clause 2.2;</text:span></text:p>
      <text:p text:style-name="unnumberedlist0" loext:marker-style-name="T5"><text:span text:style-name="T5">"</text:span><text:span text:style-name="T6">Update</text:span><text:span text:style-name="T5">" means a hotfix, patch or minor version update to any Platform software; and</text:span></text:p>
      <text:p text:style-name="unnumberedlist0" loext:marker-style-name="T5"><text:span text:style-name="T5">"</text:span><text:span text:style-name="T6">Upgrade</text:span><text:span text:style-name="T5">" means a major version upgrade of any Platform software.</text:span></text:p>
      <text:p text:style-name="P3" loext:marker-style-name="T4"><text:span text:style-name="T4">2.<text:tab/>Term</text:span><text:span text:style-name="T4"/></text:p>
      <text:p text:style-name="unitbody" loext:marker-style-name="T5"><text:span text:style-name="T5">2.1<text:tab/>This Agreement shall come into force upon the Effective Date.</text:span><text:span text:style-name="T5"/></text:p>
      <text:p text:style-name="unitbody" loext:marker-style-name="T5"><text:span text:style-name="T5">2.2<text:tab/>This Agreement shall continue in force for a period of 12 months, subject to termination in accordance with Clause 30.</text:span><text:span text:style-name="T5"/></text:p>
      <text:p text:style-name="unitbody" loext:marker-style-name="T9"><text:span text:style-name="T9">3.<text:tab/>Set Up Services</text:span><text:span text:style-name="T9"/></text:p>
      <text:p text:style-name="unitbody" loext:marker-style-name="T5"><text:span text:style-name="T5">3.1<text:tab/>The Provider shall provide the Set Up Services to the Customer.</text:span><text:span text:style-name="T5"/></text:p>
      <text:p text:style-name="unitbody" loext:marker-style-name="T5"><text:span text:style-name="T5">3.2<text:tab/>The Provider shall use reasonable endeavours to ensure that the Set Up Services are provided in accordance with the timetable set out in Part 1 of Schedule 1 (Hosted Services particulars).</text:span><text:span text:style-name="T5"/></text:p>
      <text:p text:style-name="unitbody" loext:marker-style-name="T5"><text:span text:style-name="T5">3.3<text:tab/>The Customer acknowledges that a delay in the Customer performing its obligations in this Agreement may result in a delay in the performance of the Set Up Services; and subject to Clause 28.1 the Provider will not be liable to the Customer in respect of any failure to meet the Set Up Services timetable to the extent that that failure arises out of a delay in the Customer performing its obligations under this Agreement.</text:span><text:span text:style-name="T5"/></text:p>
      <text:p text:style-name="unitbody" loext:marker-style-name="T5"><text:soft-page-break/><text:span text:style-name="T5">3.4<text:tab/>Subject to any written agreement of the parties to the contrary, any Intellectual Property Rights that may arise out of the performance of the Set Up Services by the Provider shall be the exclusive property of the Provider.</text:span><text:span text:style-name="T5"/></text:p>
      <text:p text:style-name="P3" loext:marker-style-name="T4"><text:span text:style-name="T4">4.<text:tab/>Acceptance procedure</text:span><text:span text:style-name="T4"/></text:p>
      <text:p text:style-name="unitbody" loext:marker-style-name="T5"><text:span text:style-name="T5">4.1<text:tab/>During each Acceptance Period, the Customer shall carry out the Acceptance Tests.</text:span><text:span text:style-name="T5"/></text:p>
      <text:p text:style-name="unitbody" loext:marker-style-name="T5"><text:span text:style-name="T5">4.2<text:tab/>The Provider shall provide to the Customer at the Provider's own cost and expense all such assistance and co-operation in relation to the carrying out of the Acceptance Tests as the Customer may reasonably request.</text:span><text:span text:style-name="T5"/></text:p>
      <text:p text:style-name="unitbody" loext:marker-style-name="T5"><text:span text:style-name="T5">4.3<text:tab/>Before the end of each Acceptance Period, the Customer shall give to the Provider a written notice specifying whether the Hosted Services have passed or failed the Acceptance Tests.</text:span><text:span text:style-name="T5"/></text:p>
      <text:p text:style-name="unitbody" loext:marker-style-name="T5"><text:span text:style-name="T5">4.4<text:tab/>If the Customer fails to give to the Provider a written notice in accordance with Clause 4.3, then the Hosted Services shall be deemed to have passed the Acceptance Tests.</text:span><text:span text:style-name="T5"/></text:p>
      <text:p text:style-name="unitbody" loext:marker-style-name="T5"><text:span text:style-name="T5">4.5<text:tab/>If the Customer notifies the Provider that the Hosted Services have failed the Acceptance Tests, then the Customer must provide to the Provider, at the same time as the giving of the notice, written details of the results of the Acceptance Tests including full details of the identified failure.</text:span><text:span text:style-name="T5"/></text:p>
      <text:p text:style-name="unitbody" loext:marker-style-name="T5"><text:span text:style-name="T5">4.6<text:tab/>If the Customer notifies the Provider that the Hosted Services have failed the Acceptance Tests:</text:span><text:span text:style-name="T5"/></text:p>
      <text:p text:style-name="docularlist1" loext:marker-style-name="T5"><text:span text:style-name="T5">(a)<text:tab/>if the Provider acting reasonably agrees with the Customer that the Hosted Services do not comply with the Acceptance Criteria, then the Provider must, at the Provider’s cost, correct the issue and make available the corrected Hosted Services to the Customer before the end of the Remedy Period for a further round of Acceptance Tests; or</text:span><text:span text:style-name="T5"/></text:p>
      <text:p text:style-name="docularlist1" loext:marker-style-name="T5"><text:span text:style-name="T5">(b)<text:tab/>otherwise, then the parties must meet as soon as practicable and in any case before the expiry of the Remedy Period and use their best endeavours to agree whether the Hosted Services do not comply with the Acceptance Criteria, and if appropriate a plan of action reasonably satisfactory to both parties, and they must record any agreement reached in writing.</text:span><text:span text:style-name="T5"/></text:p>
      <text:p text:style-name="unitbody" loext:marker-style-name="T5"><text:span text:style-name="T5">4.7<text:tab/>Notwithstanding the other provisions of this Clause 4, but subject to any written agreement of the parties to the contrary, the maximum number of rounds of Acceptance Tests under this Clause 4 shall be 3, and if the Acceptance Criteria have not been met by the end of the final round of Acceptance Tests, the Provider shall be deemed to be in material breach of this Agreement.</text:span><text:span text:style-name="T5"/></text:p>
      <text:p text:style-name="unitbody" loext:marker-style-name="T5"><text:span text:style-name="T5">4.8<text:tab/>If the Customer notifies the Provider that the Hosted Services have passed, or are deemed to have passed, the Acceptance Tests under this Clause 4, then subject to Clause 28.1 the Customer will have no right to make any claim under or otherwise rely upon any warranty given by the Provider to the Customer in this Agreement in relation to the specification and performance of the Hosted Services, unless the Customer could not reasonably have been expected to have identified the breach of that warranty during the testing process.</text:span><text:span text:style-name="T5"/></text:p>
      <text:p text:style-name="P3" loext:marker-style-name="T4"><text:span text:style-name="T4">5.<text:tab/>Hosted Services</text:span><text:span text:style-name="T4"/></text:p>
      <text:p text:style-name="unitbody" loext:marker-style-name="T5"><text:soft-page-break/><text:span text:style-name="T5">5.1<text:tab/>The Provider shall create an Account for the Customer and shall provide to the Customer login details for that Account upon the completion of the Set Up Services.</text:span><text:span text:style-name="T5"/></text:p>
      <text:p text:style-name="unitbody" loext:marker-style-name="T5"><text:span text:style-name="T5">5.2<text:tab/>The Provider hereby grants to the Customer a worldwide, non-transferrable, non-exclusive licence to use the Hosted Services by means of a Supported Web Browser for the internal business purposes of the Customer during the Term.</text:span><text:span text:style-name="T5"/></text:p>
      <text:p text:style-name="unitbody" loext:marker-style-name="T5"><text:span text:style-name="T5">5.3<text:tab/>The licence granted by the Provider to the Customer under Clause 5.2 is subject to the following limitations:</text:span><text:span text:style-name="T5"/></text:p>
      <text:p text:style-name="docularlist1" loext:marker-style-name="T5"><text:span text:style-name="T5">(a)<text:tab/>the Hosted Services may only be used by the persons identified in Schedule 1 (Hosted Services particulars); and</text:span><text:span text:style-name="T5"/></text:p>
      <text:p text:style-name="docularlist1" loext:marker-style-name="T5"><text:span text:style-name="T5">(b)<text:tab/>the Hosted Services must not be used at any point in time by more than the number of concurrent users specified in Schedule 1 (Hosted Services particulars), providing that the Customer may add or remove concurrent user licences in accordance with the procedure set out in the Documentation.</text:span><text:span text:style-name="T5"/></text:p>
      <text:p text:style-name="unitbody" loext:marker-style-name="T5"><text:span text:style-name="T5">5.4<text:tab/>Except to the extent expressly permitted in this Agreement or required by law on a non-excludable basis, the licence granted by the Provider to the Customer under Clause 5.2 is subject to the following prohibitions:</text:span><text:span text:style-name="T5"/></text:p>
      <text:p text:style-name="docularlist1" loext:marker-style-name="T5"><text:span text:style-name="T5">(a)<text:tab/>the Customer must not sub-license its right to access and use the Hosted Services;</text:span><text:span text:style-name="T5"/></text:p>
      <text:p text:style-name="docularlist1" loext:marker-style-name="T5"><text:span text:style-name="T5">(b)<text:tab/>the Customer must not permit any unauthorised person to access or use the Hosted Services;</text:span><text:span text:style-name="T5"/></text:p>
      <text:p text:style-name="docularlist1" loext:marker-style-name="T5"><text:span text:style-name="T5">(c)<text:tab/>the Customer must not use the Hosted Services to provide services to third parties; and</text:span><text:span text:style-name="T5"/></text:p>
      <text:p text:style-name="docularlist1" loext:marker-style-name="T5"><text:span text:style-name="T5">(d)<text:tab/>the Customer must not make any alteration to the Platform, except as permitted by the Documentation.</text:span><text:span text:style-name="T5"/></text:p>
      <text:p text:style-name="unitbody" loext:marker-style-name="T5"><text:span text:style-name="T5">5.5<text:tab/>The Customer shall use reasonable endeavours, including reasonable security measures relating to administrator Account access details, to ensure that no unauthorised person may gain access to the Hosted Services using an administrator Account.</text:span><text:span text:style-name="T5"/></text:p>
      <text:p text:style-name="unitbody" loext:marker-style-name="T5"><text:span text:style-name="T5">5.6<text:tab/>The parties acknowledge and agree that Schedule 3 (Availability SLA) shall govern the availability of the Hosted Services.</text:span><text:span text:style-name="T5"/></text:p>
      <text:p text:style-name="unitbody" loext:marker-style-name="T5"><text:span text:style-name="T5">5.7<text:tab/>The Customer must comply with Schedule 2 (Acceptable Use Policy), and must ensure that all persons using the Hosted Services with the authority of the Customer or by means of an administrator Account comply with Schedule 2 (Acceptable Use Policy).</text:span><text:span text:style-name="T5"/></text:p>
      <text:p text:style-name="unitbody" loext:marker-style-name="T5"><text:span text:style-name="T5">5.8<text:tab/>The Customer must not use the Hosted Services in any way that causes, or may cause, damage to the Hosted Services or Platform or impairment of the availability or accessibility of the Hosted Services.</text:span><text:span text:style-name="T5"/></text:p>
      <text:p text:style-name="unitbody" loext:marker-style-name="T5"><text:span text:style-name="T5">5.9<text:tab/>The Customer must not use the Hosted Services:</text:span><text:span text:style-name="T5"/></text:p>
      <text:p text:style-name="docularlist1" loext:marker-style-name="T5"><text:span text:style-name="T5">(a)<text:tab/>in any way that is unlawful, illegal, fraudulent or harmful; or</text:span><text:span text:style-name="T5"/></text:p>
      <text:p text:style-name="docularlist1" loext:marker-style-name="T5"><text:span text:style-name="T5">(b)<text:tab/>in connection with any unlawful, illegal, fraudulent or harmful purpose or activity.</text:span><text:span text:style-name="T5"/></text:p>
      <text:p text:style-name="unitbody" loext:marker-style-name="T5"><text:soft-page-break/><text:span text:style-name="T5">5.10<text:tab/>For the avoidance of doubt, the Customer has no right to access the software code (including object code, intermediate code and source code) of the Platform, either during or after the Term.</text:span><text:span text:style-name="T5"/></text:p>
      <text:p text:style-name="P3" loext:marker-style-name="T4"><text:span text:style-name="T4">6.<text:tab/>Customisations</text:span><text:span text:style-name="T4"/></text:p>
      <text:p text:style-name="unitbody" loext:marker-style-name="T5"><text:span text:style-name="T5">6.1<text:tab/>The Provider and the Customer may agree that the Provider shall design, develop and implement a Customisation or Customisations in accordance with a specification and project plan agreed in writing by the parties.</text:span><text:span text:style-name="T5"/></text:p>
      <text:p text:style-name="unitbody" loext:marker-style-name="T5"><text:span text:style-name="T5">6.2<text:tab/>All Intellectual Property Rights in the Customisations shall, as between the parties, be the exclusive property of the Provider (unless the parties agree otherwise in writing). </text:span><text:span text:style-name="T5"/></text:p>
      <text:p text:style-name="unitbody" loext:marker-style-name="T5"><text:span text:style-name="T5">6.3<text:tab/>From the time and date when a Customisation is first delivered or made available by the Provider to the Customer, the Customisation shall form part of the Platform, and accordingly from that time and date the Customer's rights to use the Customisation shall be governed by Clause 5.</text:span><text:span text:style-name="T5"/></text:p>
      <text:p text:style-name="unitbody" loext:marker-style-name="T5"><text:span text:style-name="T5">6.4<text:tab/>The Customer acknowledges that the Provider may make any Customisation available to any of its other customers or any other third party at any time following the making available of the Customisation to the Customer.</text:span><text:span text:style-name="T5"/></text:p>
      <text:p text:style-name="P3" loext:marker-style-name="T4"><text:span text:style-name="T4">7.<text:tab/>Maintenance Services</text:span><text:span text:style-name="T4"/></text:p>
      <text:p text:style-name="unitbody" loext:marker-style-name="T5"><text:span text:style-name="T5">7.1<text:tab/>The Provider shall provide the Maintenance Services to the Customer during the Term.</text:span><text:span text:style-name="T5"/></text:p>
      <text:p text:style-name="unitbody" loext:marker-style-name="T5"><text:span text:style-name="T5">7.2<text:tab/>The Provider shall provide the Maintenance Services with reasonable skill and care.</text:span><text:span text:style-name="T5"/></text:p>
      <text:p text:style-name="unitbody" loext:marker-style-name="T5"><text:span text:style-name="T5">7.3<text:tab/>The Provider shall provide the Maintenance Services in accordance with Schedule 4 (Maintenance SLA).</text:span><text:span text:style-name="T5"/></text:p>
      <text:p text:style-name="unitbody" loext:marker-style-name="T5"><text:span text:style-name="T5">7.4<text:tab/>The Provider may suspend the provision of the Maintenance Services if any amount due to be paid by the Customer to the Provider under this Agreement is overdue, and the Provider has given to the Customer at least 30 days' written notice, following the amount becoming overdue, of its intention to suspend the Maintenance Services on this basis.</text:span><text:span text:style-name="T5"/></text:p>
      <text:p text:style-name="P3" loext:marker-style-name="T4"><text:span text:style-name="T4">8.<text:tab/>Support Services</text:span><text:span text:style-name="T4"/></text:p>
      <text:p text:style-name="unitbody" loext:marker-style-name="T5"><text:span text:style-name="T5">8.1<text:tab/>The Provider shall provide the Support Services to the Customer during the Term.</text:span><text:span text:style-name="T5"/></text:p>
      <text:p text:style-name="unitbody" loext:marker-style-name="T5"><text:span text:style-name="T5">8.2<text:tab/>The Provider shall provide the Support Services with reasonable skill and care.</text:span><text:span text:style-name="T5"/></text:p>
      <text:p text:style-name="unitbody" loext:marker-style-name="T5"><text:span text:style-name="T5">8.3<text:tab/>The Provider shall provide the Support Services in accordance with Schedule 5 (Support SLA).</text:span><text:span text:style-name="T5"/></text:p>
      <text:p text:style-name="unitbody" loext:marker-style-name="T5"><text:span text:style-name="T5">8.4<text:tab/>The Provider may suspend the provision of the Support Services if any amount due to be paid by the Customer to the Provider under this Agreement is overdue, and the Provider has given to the Customer at least 30 days' written notice, following the amount becoming overdue, of its intention to suspend the Support Services on this basis.</text:span><text:span text:style-name="T5"/></text:p>
      <text:p text:style-name="P3" loext:marker-style-name="T4"><text:span text:style-name="T4">9.<text:tab/>Customer obligations</text:span><text:span text:style-name="T4"/></text:p>
      <text:p text:style-name="unitbody" loext:marker-style-name="T5"><text:span text:style-name="T5">9.1<text:tab/>Save to the extent that the parties have agreed otherwise in writing, the Customer must provide to the Provider, or procure for the Provider, such:</text:span><text:span text:style-name="T5"/></text:p>
      <text:p text:style-name="docularlist1" loext:marker-style-name="T5"><text:span text:style-name="T5">(a)<text:tab/>co-operation, support and advice;</text:span><text:span text:style-name="T5"/></text:p>
      <text:p text:style-name="docularlist1" loext:marker-style-name="T5"><text:soft-page-break/><text:span text:style-name="T5">(b)<text:tab/>information and documentation; and</text:span><text:span text:style-name="T5"/></text:p>
      <text:p text:style-name="docularlist1" loext:marker-style-name="T5"><text:span text:style-name="T5">(c)<text:tab/>governmental, legal and regulatory licences, consents and permits,</text:span><text:span text:style-name="T5"/></text:p>
      <text:p text:style-name="docularlist0" loext:marker-style-name="T5"><text:span text:style-name="T5"><text:tab/>as are reasonably necessary to enable the Provider to perform its obligations under this Agreement.</text:span><text:span text:style-name="T5"/></text:p>
      <text:p text:style-name="unitbody" loext:marker-style-name="T5"><text:span text:style-name="T5">9.2<text:tab/>The Customer must provide to the Provider, or procure for the Provider, such access to the Customer's computer hardware, software, networks and systems as may be reasonably required by the Provider to enable the Provider to perform its obligations under this Agreement. </text:span><text:span text:style-name="T5"/></text:p>
      <text:p text:style-name="P3" loext:marker-style-name="T4"><text:span text:style-name="T4">10.<text:tab/>Customer Systems</text:span><text:span text:style-name="T4"/></text:p>
      <text:p text:style-name="unitbody" loext:marker-style-name="T5"><text:span text:style-name="T5">10.1<text:tab/>The Customer shall ensure that the Customer Systems comply, and continue to comply during the Term, with the requirements of Part 3 of Schedule 1 (Hosted Services particulars) in all material respects, subject to any changes agreed in writing by the Provider.</text:span><text:span text:style-name="T5"/></text:p>
      <text:p text:style-name="P6" loext:marker-style-name="T5"/>
      <text:p text:style-name="P6" loext:marker-style-name="T5"/>
      <text:p text:style-name="P3" loext:marker-style-name="T4"><text:span text:style-name="T4">11.<text:tab/>Customer Data</text:span><text:span text:style-name="T4"/></text:p>
      <text:p text:style-name="unitbody" loext:marker-style-name="T5"><text:span text:style-name="T5">11.1<text:tab/>The Customer hereby grants to the Provider a non-exclusive licence to copy, reproduce, store, distribute, publish, export, adapt, edit and translate the Customer Data to the extent reasonably required for the performance of the Provider's obligations and the exercise of the Provider's rights under this Agreement, together with the right to sub-license these rights to its hosting, connectivity, software development and telecommunications service providers to the extent reasonably required for the performance of the Provider's obligations and the exercise of the Provider's rights under this Agreement.</text:span><text:span text:style-name="T5"/></text:p>
      <text:p text:style-name="unitbody" loext:marker-style-name="T5"><text:span text:style-name="T5">11.2<text:tab/>The Customer warrants to the Provider that the Customer Data will not infringe the Intellectual Property Rights or other legal rights of any person, and will not breach the provisions of any law, statute or regulation, in any jurisdiction and under any applicable law.</text:span><text:span text:style-name="T5"/></text:p>
      <text:p text:style-name="unitbody" loext:marker-style-name="T5"><text:span text:style-name="T5">11.3<text:tab/>The Provider shall create a back-up copy of the Customer Data at least daily, shall ensure that each such copy is sufficient to enable the Provider to restore the Hosted Services to the state they were in at the time the back-up was taken, and shall retain and securely store each such copy for a minimum period of 30 days.</text:span><text:span text:style-name="T5"/></text:p>
      <text:p text:style-name="unitbody" loext:marker-style-name="T5"><text:span text:style-name="T5">11.4<text:tab/>Within the period of 1 Business Day following receipt of a written request from the Customer, the Provider shall use all reasonable endeavours to restore to the Platform the Customer Data stored in any back-up copy created and stored by the Provider in accordance with Clause 11.3. The Customer acknowledges that this process will overwrite the Customer Data stored on the Platform prior to the restoration.</text:span><text:span text:style-name="T5"/></text:p>
      <text:p text:style-name="P3" loext:marker-style-name="T4"><text:span text:style-name="T4">12.<text:tab/>Not used</text:span><text:span text:style-name="T4"/></text:p>
      <text:p text:style-name="P3" loext:marker-style-name="T4"><text:span text:style-name="T4">13.<text:tab/>No assignment of Intellectual Property Rights</text:span><text:span text:style-name="T4"/></text:p>
      <text:p text:style-name="unitbody" loext:marker-style-name="T5"><text:span text:style-name="T5">13.1<text:tab/>Nothing in this Agreement shall operate to assign or transfer any Intellectual Property Rights from the Provider to the Customer, or from the Customer to the Provider.</text:span><text:span text:style-name="T5"/></text:p>
      <text:p text:style-name="P3" loext:marker-style-name="T4"><text:soft-page-break/><text:span text:style-name="T4">14.<text:tab/>Representatives</text:span><text:span text:style-name="T4"/></text:p>
      <text:p text:style-name="unitbody" loext:marker-style-name="T5"><text:span text:style-name="T5">14.1<text:tab/>The Provider shall ensure that all instructions given by the Provider in relation to the matters contemplated in this Agreement will be given by a Provider Representative to a Customer Representative, and the Customer:</text:span><text:span text:style-name="T5"/></text:p>
      <text:p text:style-name="docularlist1" loext:marker-style-name="T5"><text:span text:style-name="T5">(a)<text:tab/>may treat all such instructions as the fully authorised instructions of the Provider; and</text:span><text:span text:style-name="T5"/></text:p>
      <text:p text:style-name="docularlist1" loext:marker-style-name="T5"><text:span text:style-name="T5">(b)<text:tab/>may decline to comply with any other instructions in relation to that subject matter.</text:span><text:span text:style-name="T5"/></text:p>
      <text:p text:style-name="unitbody" loext:marker-style-name="T5"><text:span text:style-name="T5">14.2<text:tab/>The Customer shall ensure that all instructions given by the Customer in relation to the matters contemplated in this Agreement will be given by a Customer Representative to a Provider Representative, and the Provider:</text:span><text:span text:style-name="T5"/></text:p>
      <text:p text:style-name="docularlist1" loext:marker-style-name="T5"><text:span text:style-name="T5">(a)<text:tab/>may treat all such instructions as the fully authorised instructions of the Customer; and</text:span><text:span text:style-name="T5"/></text:p>
      <text:p text:style-name="docularlist1" loext:marker-style-name="T5"><text:span text:style-name="T5">(b)<text:tab/>may decline to comply with any other instructions in relation to that subject matter.</text:span><text:span text:style-name="T5"/></text:p>
      <text:p text:style-name="P3" loext:marker-style-name="T4"><text:span text:style-name="T4">15.<text:tab/>Management</text:span><text:span text:style-name="T4"/></text:p>
      <text:p text:style-name="unitbody" loext:marker-style-name="T5"><text:span text:style-name="T5">15.1<text:tab/>The parties shall hold management meetings at each party's offices, by telephone conference or using internet-based conferencing facilities at the reasonable request of either party.</text:span><text:span text:style-name="T5"/></text:p>
      <text:p text:style-name="unitbody" loext:marker-style-name="T5"><text:span text:style-name="T5">15.2<text:tab/>A party requesting a management meeting shall give to the other party at least 10 Business Days' written notice of the meeting.</text:span><text:span text:style-name="T5"/></text:p>
      <text:p text:style-name="P3" loext:marker-style-name="T4"><text:span text:style-name="T4">16.<text:tab/>Change control</text:span><text:span text:style-name="T4"/></text:p>
      <text:p text:style-name="unitbody" loext:marker-style-name="T5"><text:span text:style-name="T5">16.1<text:tab/>The provisions of this Clause 16 apply to each Change requested by a party.</text:span><text:span text:style-name="T5"/></text:p>
      <text:p text:style-name="unitbody" loext:marker-style-name="T5"><text:span text:style-name="T5">16.2<text:tab/>Either party may request a Change at any time.</text:span><text:span text:style-name="T5"/></text:p>
      <text:p text:style-name="unitbody" loext:marker-style-name="T5"><text:span text:style-name="T5">16.3<text:tab/>A party requesting a Change shall provide to the other party a completed CCN in the form specified in Schedule 6 (Form of CCN).</text:span><text:span text:style-name="T5"/></text:p>
      <text:p text:style-name="unitbody" loext:marker-style-name="T5"><text:span text:style-name="T5">16.4<text:tab/>A party in receipt of a CCN may:</text:span><text:span text:style-name="T5"/></text:p>
      <text:p text:style-name="docularlist1" loext:marker-style-name="T5"><text:span text:style-name="T5">(a)<text:tab/>accept the CCN, in which case that party must countersign the CCN and return it to the other party before the end of the CCN Consideration Period;</text:span><text:span text:style-name="T5"/></text:p>
      <text:p text:style-name="docularlist1" loext:marker-style-name="T5"><text:span text:style-name="T5">(b)<text:tab/>reject the CCN, in which case that party must inform the other party of this rejection before the end of the CCN Consideration Period; or</text:span><text:span text:style-name="T5"/></text:p>
      <text:p text:style-name="docularlist1" loext:marker-style-name="T5"><text:span text:style-name="T5">(c)<text:tab/>issue an amended CCN to the other party before the end of the CCN Consideration Period, in which case this Clause 16 will re-apply with respect to the amended CCN.</text:span><text:span text:style-name="T5"/></text:p>
      <text:p text:style-name="unitbody" loext:marker-style-name="T5"><text:span text:style-name="T5">16.5<text:tab/>A proposed Change will not take effect until such time as a CCN recording the Change has been signed by or on behalf of each party.</text:span><text:span text:style-name="T5"/></text:p>
      <text:p text:style-name="P3" loext:marker-style-name="T4"><text:span text:style-name="T4">17.<text:tab/>Charges</text:span><text:span text:style-name="T4"/></text:p>
      <text:p text:style-name="unitbody" loext:marker-style-name="T5"><text:span text:style-name="T5">17.1<text:tab/>The Customer shall pay the Charges to the Provider in accordance with this Agreement.</text:span><text:span text:style-name="T5"/></text:p>
      <text:p text:style-name="unitbody" loext:marker-style-name="T5"><text:soft-page-break/><text:span text:style-name="T5">17.2<text:tab/>All amounts stated in or in relation to this Agreement are, unless the context requires otherwise, stated exclusive of any applicable value added taxes, which will be added to those amounts and payable by the Customer to the Provider.</text:span><text:span text:style-name="T5"/></text:p>
      <text:p text:style-name="P3" loext:marker-style-name="T4"><text:span text:style-name="T4">18.<text:tab/>Expenses</text:span><text:span text:style-name="T4"/></text:p>
      <text:p text:style-name="unitbody" loext:marker-style-name="T5"><text:span text:style-name="T5">18.1<text:tab/>The Customer shall reimburse the Provider in respect of any Expenses, providing that the Provider must obtain the prior written authorisation of the Customer before incurring any Expenses exceeding such limitations as may be agreed in writing by the parties from time to time.</text:span><text:span text:style-name="T5"/></text:p>
      <text:p text:style-name="unitbody" loext:marker-style-name="T5"><text:span text:style-name="T5">18.2<text:tab/>The Provider must collect and collate evidence of all Expenses, and must retain such evidence during the Term and for a period of 90 days following the end of the Term.</text:span><text:span text:style-name="T5"/></text:p>
      <text:p text:style-name="unitbody" loext:marker-style-name="T5"><text:span text:style-name="T5">18.3<text:tab/>Within 10 Business Days following receipt of a written request from the Customer to do so, the Provider must supply to the Customer such copies of the evidence for the Expenses in the possession or control of the Provider as the Customer may specify in that written request.</text:span><text:span text:style-name="T5"/></text:p>
      <text:p text:style-name="P3" loext:marker-style-name="T4"><text:span text:style-name="T4">19.<text:tab/>Not used</text:span><text:span text:style-name="T4"/></text:p>
      <text:p text:style-name="P3" loext:marker-style-name="T4"><text:span text:style-name="T4">20.<text:tab/>Payments</text:span><text:span text:style-name="T4"/></text:p>
      <text:p text:style-name="unitbody" loext:marker-style-name="T5"><text:span text:style-name="T5">20.1<text:tab/>The Provider shall issue invoices for the Charges to the Customer on or after the invoicing dates set out in Part 4 of Schedule 1 (Hosted Services particulars).</text:span><text:span text:style-name="T5"/></text:p>
      <text:p text:style-name="unitbody" loext:marker-style-name="T5"><text:span text:style-name="T5">20.2<text:tab/>The Customer must pay the Charges to the Provider within the period of 30 days following the issue of an invoice in accordance with this Clause 20.</text:span><text:span text:style-name="T5"/></text:p>
      <text:p text:style-name="unitbody" loext:marker-style-name="T5"><text:span text:style-name="T5">20.3<text:tab/>The Customer must pay the Charges by bank transfer (using such payment details as are notified by the Provider to the Customer from time to time).</text:span><text:span text:style-name="T5"/></text:p>
      <text:p text:style-name="unitbody" loext:marker-style-name="T5"><text:span text:style-name="T5">20.4<text:tab/>If the Customer does not pay any amount properly due to the Provider under this Agreement, the Provider may charge the Customer interest on the overdue amount at the rate of 4% per annum above the Bank of England base rate from time to time (which interest will accrue daily until the date of actual payment and be compounded at the end of each calendar month). The Provider acknowledges and agrees that it shall have no right to claim interest or statutory compensation under the Late Payment of Commercial Debts (Interest) Act 1998, and that its contractual rights under this Clause 20.4 constitute a substantial remedy within the meaning of that Act.</text:span><text:span text:style-name="T5"/></text:p>
      <text:p text:style-name="P3" loext:marker-style-name="T4"><text:span text:style-name="T4">21.<text:tab/>Provider's confidentiality obligations</text:span><text:span text:style-name="T4"/></text:p>
      <text:p text:style-name="unitbody" loext:marker-style-name="T5"><text:span text:style-name="T5">21.1<text:tab/>The Provider must:</text:span><text:span text:style-name="T5"/></text:p>
      <text:p text:style-name="docularlist1" loext:marker-style-name="T5"><text:span text:style-name="T5">(a)<text:tab/>keep the Customer Confidential Information strictly confidential;</text:span><text:span text:style-name="T5"/></text:p>
      <text:p text:style-name="docularlist1" loext:marker-style-name="T5"><text:span text:style-name="T5">(b)<text:tab/>not disclose the Customer Confidential Information to any person without the Customer's prior written consent, and then only under conditions of confidentiality no less onerous than those contained in this Agreement;</text:span><text:span text:style-name="T5"/></text:p>
      <text:p text:style-name="docularlist1" loext:marker-style-name="T5"><text:span text:style-name="T5">(c)<text:tab/>use the same degree of care to protect the confidentiality of the Customer Confidential Information as the Provider uses to protect the Provider's own confidential information of a similar nature, being at least a reasonable degree of care;</text:span><text:span text:style-name="T5"/></text:p>
      <text:p text:style-name="docularlist1" loext:marker-style-name="T5"><text:soft-page-break/><text:span text:style-name="T5">(d)<text:tab/>act in good faith at all times in relation to the Customer Confidential Information; and</text:span><text:span text:style-name="T5"/></text:p>
      <text:p text:style-name="docularlist1" loext:marker-style-name="T5"><text:span text:style-name="T5">(e)<text:tab/>not use any of the Customer Confidential Information for any purpose other than the Permitted Purpose.</text:span><text:span text:style-name="T5"/></text:p>
      <text:p text:style-name="unitbody" loext:marker-style-name="T5"><text:span text:style-name="T5">21.2<text:tab/>Notwithstanding Clause 21.1, the Provider may disclose the Customer Confidential Information to the Provider's officers, employees, professional advisers, insurers, agents and subcontractors who have a need to access the Customer Confidential Information for the performance of their work with respect to the Permitted Purpose and who are bound by a written agreement or professional obligation to protect the confidentiality of the Customer Confidential Information.</text:span><text:span text:style-name="T5"/></text:p>
      <text:p text:style-name="unitbody" loext:marker-style-name="T5"><text:span text:style-name="T5">21.3<text:tab/>This Clause 21 imposes no obligations upon the Provider with respect to Customer Confidential Information that:</text:span><text:span text:style-name="T5"/></text:p>
      <text:p text:style-name="docularlist1" loext:marker-style-name="T5"><text:span text:style-name="T5">(a)<text:tab/>is known to the Provider before disclosure under this Agreement and is not subject to any other obligation of confidentiality;</text:span><text:span text:style-name="T5"/></text:p>
      <text:p text:style-name="docularlist1" loext:marker-style-name="T5"><text:span text:style-name="T5">(b)<text:tab/>is or becomes publicly known through no act or default of the Provider; or</text:span><text:span text:style-name="T5"/></text:p>
      <text:p text:style-name="docularlist1" loext:marker-style-name="T5"><text:span text:style-name="T5">(c)<text:tab/>is obtained by the Provider from a third party in circumstances where the Provider has no reason to believe that there has been a breach of an obligation of confidentiality.</text:span><text:span text:style-name="T5"/></text:p>
      <text:p text:style-name="unitbody" loext:marker-style-name="T5"><text:span text:style-name="T5">21.4<text:tab/>The restrictions in this Clause 21 do not apply to the extent that any Customer Confidential Information is required to be disclosed by any law, regulation or any judicial or governmental order or request.</text:span><text:span text:style-name="T5"/></text:p>
      <text:p text:style-name="unitbody" loext:marker-style-name="T5"><text:span text:style-name="T5">21.5<text:tab/>The provisions of this Clause 21 shall continue in force indefinitely following the termination of this Agreement.</text:span><text:span text:style-name="T5"/></text:p>
      <text:p text:style-name="P3" loext:marker-style-name="T4"><text:span text:style-name="T4">22.<text:tab/>Customer's confidentiality obligations</text:span><text:span text:style-name="T4"/></text:p>
      <text:p text:style-name="unitbody" loext:marker-style-name="T5"><text:span text:style-name="T5">22.1<text:tab/>The Customer must:</text:span><text:span text:style-name="T5"/></text:p>
      <text:p text:style-name="docularlist1" loext:marker-style-name="T5"><text:span text:style-name="T5">(a)<text:tab/>keep the Provider Confidential Information strictly confidential;</text:span><text:span text:style-name="T5"/></text:p>
      <text:p text:style-name="docularlist1" loext:marker-style-name="T5"><text:span text:style-name="T5">(b)<text:tab/>not disclose the Provider Confidential Information to any person without the Provider's prior written consent, and then only under conditions of confidentiality no less onerous than those contained in this Agreement;</text:span><text:span text:style-name="T5"/></text:p>
      <text:p text:style-name="docularlist1" loext:marker-style-name="T5"><text:span text:style-name="T5">(c)<text:tab/>use the same degree of care to protect the confidentiality of the Provider Confidential Information as the Customer uses to protect the Customer's own confidential information of a similar nature, being at least a reasonable degree of care;</text:span><text:span text:style-name="T5"/></text:p>
      <text:p text:style-name="docularlist1" loext:marker-style-name="T5"><text:span text:style-name="T5">(d)<text:tab/>act in good faith at all times in relation to the Provider Confidential Information; and</text:span><text:span text:style-name="T5"/></text:p>
      <text:p text:style-name="docularlist1" loext:marker-style-name="T5"><text:span text:style-name="T5">(e)<text:tab/>not use any of the Provider Confidential Information for any purpose other than the Permitted Purpose.</text:span><text:span text:style-name="T5"/></text:p>
      <text:p text:style-name="unitbody" loext:marker-style-name="T5"><text:span text:style-name="T5">22.2<text:tab/>Notwithstanding Clause 22.1, the Customer may disclose the Provider Confidential Information to the Customer's officers, employees, professional advisers, insurers, agents and subcontractors who have a need to access the Provider Confidential Information for the performance of their work with respect to the Permitted Purpose and </text:span><text:soft-page-break/><text:span text:style-name="T5">who are bound by a written agreement or professional obligation to protect the confidentiality of the Provider Confidential Information.</text:span><text:span text:style-name="T5"/></text:p>
      <text:p text:style-name="unitbody" loext:marker-style-name="T5"><text:span text:style-name="T5">22.3<text:tab/>This Clause 22 imposes no obligations upon the Customer with respect to Provider Confidential Information that:</text:span><text:span text:style-name="T5"/></text:p>
      <text:p text:style-name="docularlist1" loext:marker-style-name="T5"><text:span text:style-name="T5">(a)<text:tab/>is known to the Customer before disclosure under this Agreement and is not subject to any other obligation of confidentiality;</text:span><text:span text:style-name="T5"/></text:p>
      <text:p text:style-name="docularlist1" loext:marker-style-name="T5"><text:span text:style-name="T5">(b)<text:tab/>is or becomes publicly known through no act or default of the Customer; or</text:span><text:span text:style-name="T5"/></text:p>
      <text:p text:style-name="docularlist1" loext:marker-style-name="T5"><text:span text:style-name="T5">(c)<text:tab/>is obtained by the Customer from a third party in circumstances where the Customer has no reason to believe that there has been a breach of an obligation of confidentiality.</text:span><text:span text:style-name="T5"/></text:p>
      <text:p text:style-name="unitbody" loext:marker-style-name="T5"><text:span text:style-name="T5">22.4<text:tab/>The restrictions in this Clause 22 do not apply to the extent that any Provider Confidential Information is required to be disclosed by any law or regulation, by any judicial or governmental order or request, or pursuant to disclosure requirements relating to the listing of the stock of the Customer on any recognised stock exchange.</text:span><text:span text:style-name="T5"/></text:p>
      <text:p text:style-name="unitbody" loext:marker-style-name="T5"><text:span text:style-name="T5">22.5<text:tab/>Upon the termination of this Agreement, the Customer must immediately cease to use the Provider Confidential Information.</text:span><text:span text:style-name="T5"/></text:p>
      <text:p text:style-name="unitbody" loext:marker-style-name="T5"><text:span text:style-name="T5">22.6<text:tab/>The provisions of this Clause 22 shall continue in force indefinitely following the termination of this Agreement.</text:span><text:span text:style-name="T5"/></text:p>
      <text:p text:style-name="P3" loext:marker-style-name="T4"><text:span text:style-name="T4">23.<text:tab/>Publicity</text:span><text:span text:style-name="T4"/></text:p>
      <text:p text:style-name="unitbody" loext:marker-style-name="T5"><text:span text:style-name="T5">23.1<text:tab/>Neither party may make any public disclosures relating to this Agreement or the subject matter of this Agreement (including disclosures in press releases, public announcements and marketing materials) without the prior written consent of the other party, such consent not to be unreasonably withheld or delayed, and providing that the following public disclosures may be made without consent: all instances of the Clever Together Technology shall carry a small Clever Together logo, measuring 105 pixels by 55 pixels in the bottom right hand corner of the footer of each page.</text:span><text:span text:style-name="T5"/></text:p>
      <text:p text:style-name="unitbody" loext:marker-style-name="T5"><text:span text:style-name="T5">23.2<text:tab/>Nothing in this Clause 23 shall be construed as limiting the obligations of the parties under Clause 21 or 22.</text:span><text:span text:style-name="T5"/></text:p>
      <text:p text:style-name="P7" loext:marker-style-name="T4"/>
      <text:p text:style-name="P7" loext:marker-style-name="T4"/>
      <text:p text:style-name="P3" loext:marker-style-name="T4"><text:span text:style-name="T4">24.<text:tab/>Data protection</text:span><text:span text:style-name="T4"/></text:p>
      <text:p text:style-name="unitbody" loext:marker-style-name="T5"><text:span text:style-name="T5">24.1<text:tab/>The Customer warrants to the Provider that it has the legal right to disclose all Personal Data that it does in fact disclose to the Provider under or in connection with this Agreement, and that the processing of that Personal Data by the Provider for the Permitted Purpose in accordance with this Agreement will not breach any applicable data protection or data privacy laws (including the Data Protection Act 2018 and the General Data Protection Regulation (Regulation (EU) 2016/679). Under this agreement:</text:span><text:span text:style-name="T5"/></text:p>
      <text:p text:style-name="docularlist1" loext:marker-style-name="T5"><text:span text:style-name="T5">(a)<text:tab/>The Customer is the Data Controller and holds the necessary registrations with the Information Commissioner’s Office.</text:span><text:span text:style-name="T5"/></text:p>
      <text:p text:style-name="docularlist1" loext:marker-style-name="T5"><text:span text:style-name="T5">(b)<text:tab/>The Supplier is a Data Processor and holds the necessary registrations with the Information Commissioner’s Office.</text:span><text:span text:style-name="T5"/></text:p>
      <text:p text:style-name="unitbody" loext:marker-style-name="T5"><text:soft-page-break/><text:span text:style-name="T5">24.2<text:tab/>The Provider warrants to the Customer that: </text:span><text:span text:style-name="T5"/></text:p>
      <text:p text:style-name="docularlist1" loext:marker-style-name="T5"><text:span text:style-name="T5">(a)<text:tab/>it will act only on instructions from the Customer in relation to the processing of Customer Personal Data;</text:span><text:span text:style-name="T5"/></text:p>
      <text:p text:style-name="docularlist1" loext:marker-style-name="T5"><text:span text:style-name="T5">(b)<text:tab/>it has in place appropriate security measures (both technical and organisational) against unlawful or unauthorised processing of Customer Personal Data and against loss or corruption of Customer Personal Data;</text:span><text:span text:style-name="T5"/></text:p>
      <text:p text:style-name="docularlist1" loext:marker-style-name="T5"><text:span text:style-name="T5">(c)<text:tab/>it will only process the Customer Personal Data for the purposes of performing its obligations and exercising its rights under this Agreement;</text:span><text:span text:style-name="T5"/></text:p>
      <text:p text:style-name="docularlist1" loext:marker-style-name="T5"><text:span text:style-name="T5">(d)<text:tab/>it will process the Customer Personal Data in compliance with all applicable laws; and</text:span><text:span text:style-name="T5"/></text:p>
      <text:p text:style-name="docularlist1" loext:marker-style-name="T5"><text:span text:style-name="T5">(e)<text:tab/>it will not transfer or permit the transfer of Customer Personal Data to any place outside the EEA without the prior written consent of the Customer.</text:span><text:span text:style-name="T5"/></text:p>
      <text:p text:style-name="unitbody" loext:marker-style-name="T5"><text:span text:style-name="T5">24.3<text:tab/>The Provider shall notify the Customer as soon as practicable if:</text:span><text:span text:style-name="T5"/></text:p>
      <text:p text:style-name="docularlist1" loext:marker-style-name="T5"><text:span text:style-name="T5">(a)<text:tab/>any of the Customer Personal Data is lost or destroyed, or becomes damaged, corrupted or unusable;</text:span><text:span text:style-name="T5"/></text:p>
      <text:p text:style-name="docularlist1" loext:marker-style-name="T5"><text:span text:style-name="T5">(b)<text:tab/>the Provider receives any complaint or regulatory notice which relates to the processing of any of the Customer Personal Data; or</text:span><text:span text:style-name="T5"/></text:p>
      <text:p text:style-name="docularlist1" loext:marker-style-name="T5"><text:span text:style-name="T5">(c)<text:tab/>the Provider receives a request from a data subject for access to any of the Customer Personal Data.</text:span><text:span text:style-name="T5"/></text:p>
      <text:p text:style-name="unitbody" loext:marker-style-name="T5"><text:span text:style-name="T5">24.4<text:tab/>The Provider shall co-operate with the Customer in relation to:</text:span><text:span text:style-name="T5"/></text:p>
      <text:p text:style-name="docularlist1" loext:marker-style-name="T5"><text:span text:style-name="T5">(a)<text:tab/>any request from the Customer to amend or delete any of the Customer Personal Data;</text:span><text:span text:style-name="T5"/></text:p>
      <text:p text:style-name="docularlist1" loext:marker-style-name="T5"><text:span text:style-name="T5">(b)<text:tab/>any complaint or regulatory notification relating to the processing of any of the Customer Personal Data; and</text:span><text:span text:style-name="T5"/></text:p>
      <text:p text:style-name="docularlist1" loext:marker-style-name="T5"><text:span text:style-name="T5">(c)<text:tab/>any request from a data subject for access to any of the Customer Personal Data,</text:span><text:span text:style-name="T5"/></text:p>
      <text:p text:style-name="docularlist0" loext:marker-style-name="T5"><text:span text:style-name="T5"><text:tab/>at the cost and expense of the Customer.</text:span><text:span text:style-name="T5"/></text:p>
      <text:p text:style-name="unitbody" loext:marker-style-name="T5"><text:span text:style-name="T5">24.5<text:tab/>The Provider shall ensure that access to the Customer Personal Data is limited to those Provider personnel who have a reasonable need to access the Customer Personal Data to enable the Provider to perform its duties under this Agreement; any access to the Customer Personal Data must be limited to such part or parts of the Customer Personal Data as are strictly necessary.</text:span><text:span text:style-name="T5"/></text:p>
      <text:p text:style-name="unitbody" loext:marker-style-name="T5"><text:span text:style-name="T5">24.6<text:tab/>The Provider shall take reasonable steps to ensure the reliability of any Provider personnel who have access to the Customer Personal Data. Without prejudice to this general obligation, the Provider shall ensure that all relevant Provider personnel are informed of the confidential nature of the Customer Personal Data, have undertaken training in the laws relating to handling Personal Data, and are aware of the Provider's duties in respect of that Personal Data.</text:span><text:span text:style-name="T5"/></text:p>
      <text:p text:style-name="P3" loext:marker-style-name="T4"><text:span text:style-name="T4">25.<text:tab/>Warranties</text:span><text:span text:style-name="T4"/></text:p>
      <text:p text:style-name="unitbody" loext:marker-style-name="T5"><text:span text:style-name="T5">25.1<text:tab/>The Provider warrants to the Customer that:</text:span><text:span text:style-name="T5"/></text:p>
      <text:p text:style-name="docularlist1" loext:marker-style-name="T5"><text:soft-page-break/><text:span text:style-name="T5">(a)<text:tab/>the Provider has the legal right and authority to enter into this Agreement and to perform its obligations under this Agreement;</text:span><text:span text:style-name="T5"/></text:p>
      <text:p text:style-name="docularlist1" loext:marker-style-name="T5"><text:span text:style-name="T5">(b)<text:tab/>the Provider will comply with all applicable legal and regulatory requirements applying to the exercise of the Provider's rights and the fulfilment of the Provider's obligations under this Agreement; and</text:span><text:span text:style-name="T5"/></text:p>
      <text:p text:style-name="docularlist1" loext:marker-style-name="T5"><text:span text:style-name="T5">(c)<text:tab/>the Provider has or has access to all necessary know-how, expertise and experience to perform its obligations under this Agreement.</text:span><text:span text:style-name="T5"/></text:p>
      <text:p text:style-name="unitbody" loext:marker-style-name="T5"><text:span text:style-name="T5">25.2<text:tab/>The Provider warrants to the Customer that:</text:span><text:span text:style-name="T5"/></text:p>
      <text:p text:style-name="docularlist1" loext:marker-style-name="T5"><text:span text:style-name="T5">(a)<text:tab/>the Platform and Hosted Services will conform in all material respects with the Hosted Services Specification;</text:span><text:span text:style-name="T5"/></text:p>
      <text:p text:style-name="docularlist1" loext:marker-style-name="T5"><text:span text:style-name="T5">(b)<text:tab/>the Hosted Services will be free from Hosted Services Defects;</text:span><text:span text:style-name="T5"/></text:p>
      <text:p text:style-name="docularlist1" loext:marker-style-name="T5"><text:span text:style-name="T5">(c)<text:tab/>the application of Updates and Upgrades to the Platform by the Provider will not introduce any Hosted Services Defects into the Hosted Services;</text:span><text:span text:style-name="T5"/></text:p>
      <text:p text:style-name="docularlist1" loext:marker-style-name="T5"><text:span text:style-name="T5">(d)<text:tab/>the Platform will be free from viruses, worms, Trojan horses, ransomware, spyware, adware and other malicious software programs; and</text:span><text:span text:style-name="T5"/></text:p>
      <text:p text:style-name="docularlist1" loext:marker-style-name="T5"><text:span text:style-name="T5">(e)<text:tab/>the Platform will incorporate security features reflecting the requirements of good industry practice.</text:span><text:span text:style-name="T5"/></text:p>
      <text:p text:style-name="unitbody" loext:marker-style-name="T5"><text:span text:style-name="T5">25.3<text:tab/>The Provider warrants to the Customer that the Hosted Services, when used by the Customer in accordance with this Agreement, will not breach any laws, statutes or regulations applicable under English law.</text:span><text:span text:style-name="T5"/></text:p>
      <text:p text:style-name="unitbody" loext:marker-style-name="T5"><text:span text:style-name="T5">25.4<text:tab/>The Provider warrants to the Customer that the Hosted Services, when used by the Customer in accordance with this Agreement, will not infringe the Intellectual Property Rights of any person in any jurisdiction and under any applicable law.</text:span><text:span text:style-name="T5"/></text:p>
      <text:p text:style-name="unitbody" loext:marker-style-name="T5"><text:span text:style-name="T5">25.5<text:tab/>If the Provider reasonably determines, or any third party alleges, that the use of the Hosted Services by the Customer in accordance with this Agreement infringes any person's Intellectual Property Rights, the Provider may at its own cost and expense:</text:span><text:span text:style-name="T5"/></text:p>
      <text:p text:style-name="docularlist1" loext:marker-style-name="T5"><text:span text:style-name="T5">(a)<text:tab/>modify the Hosted Services in such a way that they no longer infringe the relevant Intellectual Property Rights; or</text:span><text:span text:style-name="T5"/></text:p>
      <text:p text:style-name="docularlist1" loext:marker-style-name="T5"><text:span text:style-name="T5">(b)<text:tab/>procure for the Customer the right to use the Hosted Services in accordance with this Agreement.</text:span><text:span text:style-name="T5"/></text:p>
      <text:p text:style-name="unitbody" loext:marker-style-name="T5"><text:span text:style-name="T5">25.6<text:tab/>The Customer warrants to the Provider that it has the legal right and authority to enter into this Agreement and to perform its obligations under this Agreement.</text:span><text:span text:style-name="T5"/></text:p>
      <text:p text:style-name="unitbody" loext:marker-style-name="T5"><text:span text:style-name="T5">25.7<text:tab/>All of the parties' warranties and representations in respect of the subject matter of this Agreement are expressly set out in this Agreement. To the maximum extent permitted by applicable law, no other warranties or representations concerning the subject matter of this Agreement will be implied into this Agreement or any related contract.</text:span><text:span text:style-name="T5"/></text:p>
      <text:p text:style-name="P3" loext:marker-style-name="T4"><text:span text:style-name="T4">26.<text:tab/>Acknowledgements and warranty limitations</text:span><text:span text:style-name="T4"/></text:p>
      <text:p text:style-name="unitbody" loext:marker-style-name="T5"><text:span text:style-name="T5">26.1<text:tab/>The Customer acknowledges that complex software is never wholly free from defects, errors and bugs; and subject to the other provisions of this Agreement, the Provider gives </text:span><text:soft-page-break/><text:span text:style-name="T5">no warranty or representation that the Hosted Services will be wholly free from defects, errors and bugs.</text:span><text:span text:style-name="T5"/></text:p>
      <text:p text:style-name="unitbody" loext:marker-style-name="T5"><text:span text:style-name="T5">26.2<text:tab/>The Customer acknowledges that complex software is never entirely free from security vulnerabilities; and subject to the other provisions of this Agreement, the Provider gives no warranty or representation that the Hosted Services will be entirely secure.</text:span><text:span text:style-name="T5"/></text:p>
      <text:p text:style-name="unitbody" loext:marker-style-name="T5"><text:span text:style-name="T5">26.3<text:tab/>The Customer acknowledges that the Hosted Services are designed to be compatible only with that software and those systems specified as compatible in the Hosted Services Specification; and the Provider does not warrant or represent that the Hosted Services will be compatible with any other software or systems.</text:span><text:span text:style-name="T5"/></text:p>
      <text:p text:style-name="unitbody" loext:marker-style-name="T5"><text:span text:style-name="T5">26.4<text:tab/>The Customer acknowledges that the Provider will not provide any legal, financial, accountancy or taxation advice under this Agreement or in relation to the Hosted Services; and, except to the extent expressly provided otherwise in this Agreement, the Provider does not warrant or represent that the Hosted Services or the use of the Hosted Services by the Customer will not give rise to any legal liability on the part of the Customer or any other person.</text:span><text:span text:style-name="T5"/></text:p>
      <text:p text:style-name="P8"/>
      <text:p text:style-name="P3" loext:marker-style-name="T4"><text:span text:style-name="T4">27.<text:tab/>Not used</text:span><text:span text:style-name="T4"/></text:p>
      <text:p text:style-name="P3" loext:marker-style-name="T4"><text:span text:style-name="T4">28.<text:tab/>Limitations and exclusions of liability</text:span><text:span text:style-name="T4"/></text:p>
      <text:p text:style-name="unitbody" loext:marker-style-name="T5"><text:span text:style-name="T5">28.1<text:tab/>Nothing in this Agreement will:</text:span><text:span text:style-name="T5"/></text:p>
      <text:p text:style-name="docularlist1" loext:marker-style-name="T5"><text:span text:style-name="T5">(a)<text:tab/>limit or exclude any liability for death or personal injury resulting from negligence;</text:span><text:span text:style-name="T5"/></text:p>
      <text:p text:style-name="docularlist1" loext:marker-style-name="T5"><text:span text:style-name="T5">(b)<text:tab/>limit or exclude any liability for fraud or fraudulent misrepresentation;</text:span><text:span text:style-name="T5"/></text:p>
      <text:p text:style-name="docularlist1" loext:marker-style-name="T5"><text:span text:style-name="T5">(c)<text:tab/>limit any liabilities in any way that is not permitted under applicable law; or</text:span><text:span text:style-name="T5"/></text:p>
      <text:p text:style-name="docularlist1" loext:marker-style-name="T5"><text:span text:style-name="T5">(d)<text:tab/>exclude any liabilities that may not be excluded under applicable law.</text:span><text:span text:style-name="T5"/></text:p>
      <text:p text:style-name="unitbody" loext:marker-style-name="T5"><text:span text:style-name="T5">28.2<text:tab/>The limitations and exclusions of liability set out in this Clause 28 and elsewhere in this Agreement: </text:span><text:span text:style-name="T5"/></text:p>
      <text:p text:style-name="docularlist1" loext:marker-style-name="T5"><text:span text:style-name="T5">(a)<text:tab/>are subject to Clause 28.1; and</text:span><text:span text:style-name="T5"/></text:p>
      <text:p text:style-name="docularlist1" loext:marker-style-name="T5"><text:span text:style-name="T5">(b)<text:tab/>govern all liabilities arising under this Agreement or relating to the subject matter of this Agreement, including liabilities arising in contract, in tort (including negligence) and for breach of statutory duty, except to the extent expressly provided otherwise in this Agreement.</text:span><text:span text:style-name="T5"/></text:p>
      <text:p text:style-name="unitbody" loext:marker-style-name="T5"><text:span text:style-name="T5">28.3<text:tab/>Neither party shall be liable to the other party in respect of any losses arising out of a Force Majeure Event.</text:span><text:span text:style-name="T5"/></text:p>
      <text:p text:style-name="unitbody" loext:marker-style-name="T5"><text:span text:style-name="T5">28.4<text:tab/>Neither party shall be liable to the other party in respect of any loss of profits or anticipated savings.</text:span><text:span text:style-name="T5"/></text:p>
      <text:p text:style-name="unitbody" loext:marker-style-name="T5"><text:span text:style-name="T5">28.5<text:tab/>Neither party shall be liable to the other party in respect of any loss of revenue or income.</text:span><text:span text:style-name="T5"/></text:p>
      <text:p text:style-name="unitbody" loext:marker-style-name="T5"><text:span text:style-name="T5">28.6<text:tab/>Neither party shall be liable to the other party in respect of any loss of use or production.</text:span><text:span text:style-name="T5"/></text:p>
      <text:p text:style-name="unitbody" loext:marker-style-name="T5"><text:soft-page-break/><text:span text:style-name="T5">28.7<text:tab/>Neither party shall be liable to the other party in respect of any loss of business, contracts or opportunities.</text:span><text:span text:style-name="T5"/></text:p>
      <text:p text:style-name="unitbody" loext:marker-style-name="T5"><text:span text:style-name="T5">28.8<text:tab/>Neither party shall be liable to the other party in respect of any loss or corruption of any data, database or software; providing that this Clause 28.8 shall not protect the Provider unless the Provider has fully complied with its obligations under Clause 11.3 and Clause 11.4.</text:span><text:span text:style-name="T5"/></text:p>
      <text:p text:style-name="unitbody" loext:marker-style-name="T5"><text:span text:style-name="T5">28.9<text:tab/>Neither party shall be liable to the other party in respect of any special, indirect or consequential loss or damage.</text:span><text:span text:style-name="T5"/></text:p>
      <text:p text:style-name="unitbody" loext:marker-style-name="T5"><text:span text:style-name="T5">28.10<text:tab/>The liability of each party to the other party under this Agreement in respect of any event or series of related events shall not exceed the total amount paid and payable by the Customer to the Provider under this Agreement in the 12 month period preceding the commencement of the event or events.</text:span><text:span text:style-name="T5"/></text:p>
      <text:p text:style-name="P7" loext:marker-style-name="T4"/>
      <text:p text:style-name="P3" loext:marker-style-name="T4"><text:span text:style-name="T4">29.<text:tab/>Force Majeure Event</text:span><text:span text:style-name="T4"/></text:p>
      <text:p text:style-name="unitbody" loext:marker-style-name="T5"><text:span text:style-name="T5">29.1<text:tab/>If a Force Majeure Event gives rise to a failure or delay in either party performing any obligation under this Agreement (other than any obligation to make a payment), that obligation will be suspended for the duration of the Force Majeure Event.</text:span><text:span text:style-name="T5"/></text:p>
      <text:p text:style-name="unitbody" loext:marker-style-name="T5"><text:span text:style-name="T5">29.2<text:tab/>A party that becomes aware of a Force Majeure Event which gives rise to, or which is likely to give rise to, any failure or delay in that party performing any obligation under this Agreement, must:</text:span><text:span text:style-name="T5"/></text:p>
      <text:p text:style-name="docularlist1" loext:marker-style-name="T5"><text:span text:style-name="T5">(a)<text:tab/>promptly notify the other; and</text:span><text:span text:style-name="T5"/></text:p>
      <text:p text:style-name="docularlist1" loext:marker-style-name="T5"><text:span text:style-name="T5">(b)<text:tab/>inform the other of the period for which it is estimated that such failure or delay will continue.</text:span><text:span text:style-name="T5"/></text:p>
      <text:p text:style-name="unitbody" loext:marker-style-name="T5"><text:span text:style-name="T5">29.3<text:tab/>A party whose performance of its obligations under this Agreement is affected by a Force Majeure Event must take reasonable steps to mitigate the effects of the Force Majeure Event.</text:span><text:span text:style-name="T5"/></text:p>
      <text:p text:style-name="P3" loext:marker-style-name="T4"><text:span text:style-name="T4">30.<text:tab/>Termination</text:span><text:span text:style-name="T4"/></text:p>
      <text:p text:style-name="unitbody" loext:marker-style-name="T5"><text:span text:style-name="T5">30.1<text:tab/>The Provider may terminate this Agreement by giving to the Customer not less than 90 days' written notice of termination. The Customer may terminate this Agreement:</text:span><text:span text:style-name="T5"/></text:p>
      <text:p text:style-name="unitbody" loext:marker-style-name="T5"><text:span text:style-name="T5"><text:tab/>(a) after the end of the Minimum Term, by giving to the Provider not less than 60 days' written notice of termination,</text:span><text:span text:style-name="T5"/></text:p>
      <text:p text:style-name="unitbody" loext:marker-style-name="T5"><text:span text:style-name="T5"><text:tab/>(b) during the Minimum Term, by giving to the Provider not less than 60 days’ written notice of termination.</text:span><text:span text:style-name="T5"/></text:p>
      <text:p text:style-name="unitbody" loext:marker-style-name="T5"><text:span text:style-name="T5">30.2<text:tab/>Either party may terminate this Agreement immediately by giving written notice of termination to the other party if:</text:span><text:span text:style-name="T5"/></text:p>
      <text:p text:style-name="docularlist1" loext:marker-style-name="T5"><text:span text:style-name="T5">(a)<text:tab/>the other party commits any material breach of this Agreement, and the breach is not remediable;</text:span><text:span text:style-name="T5"/></text:p>
      <text:p text:style-name="docularlist1" loext:marker-style-name="T5"><text:span text:style-name="T5">(b)<text:tab/>the other party commits a material breach of this Agreement, and the breach is remediable but the other party fails to remedy the breach within the period of 30 </text:span><text:soft-page-break/><text:span text:style-name="T5">days following the giving of a written notice to the other party requiring the breach to be remedied; or</text:span><text:span text:style-name="T5"/></text:p>
      <text:p text:style-name="docularlist1" loext:marker-style-name="T5"><text:span text:style-name="T5">(c)<text:tab/>the other party persistently breaches this Agreement (irrespective of whether such breaches collectively constitute a material breach).</text:span><text:span text:style-name="T5"/></text:p>
      <text:p text:style-name="unitbody" loext:marker-style-name="T5"><text:span text:style-name="T5">30.3<text:tab/>Either party may terminate this Agreement immediately by giving written notice of termination to the other party if:</text:span><text:span text:style-name="T5"/></text:p>
      <text:p text:style-name="docularlist1" loext:marker-style-name="T5"><text:span text:style-name="T5">(a)<text:tab/>the other party:</text:span><text:span text:style-name="T5"/></text:p>
      <text:p text:style-name="docularlist2" loext:marker-style-name="T5"><text:span text:style-name="T5">(i)<text:tab/>is dissolved;</text:span><text:span text:style-name="T5"/></text:p>
      <text:p text:style-name="docularlist2" loext:marker-style-name="T5"><text:span text:style-name="T5">(ii)<text:tab/>ceases to conduct all (or substantially all) of its business;</text:span><text:span text:style-name="T5"/></text:p>
      <text:p text:style-name="docularlist2" loext:marker-style-name="T5"><text:span text:style-name="T5">(iii)<text:tab/>is or becomes unable to pay its debts as they fall due;</text:span><text:span text:style-name="T5"/></text:p>
      <text:p text:style-name="docularlist2" loext:marker-style-name="T5"><text:span text:style-name="T5">(iv)<text:tab/>is or becomes insolvent or is declared insolvent; or</text:span><text:span text:style-name="T5"/></text:p>
      <text:p text:style-name="docularlist2" loext:marker-style-name="T5"><text:span text:style-name="T5">(v)<text:tab/>convenes a meeting or makes or proposes to make any arrangement or composition with its creditors;</text:span><text:span text:style-name="T5"/></text:p>
      <text:p text:style-name="docularlist1" loext:marker-style-name="T5"><text:span text:style-name="T5">(b)<text:tab/>an administrator, administrative receiver, liquidator, receiver, trustee, manager or similar is appointed over any of the assets of the other party; or</text:span><text:span text:style-name="T5"/></text:p>
      <text:p text:style-name="docularlist1" loext:marker-style-name="T5"><text:span text:style-name="T5">(c)<text:tab/>an order is made for the winding up of the other party, or the other party passes a resolution for its winding up (other than for the purpose of a solvent company reorganisation where the resulting entity will assume all the obligations of the other party under this Agreement).</text:span><text:span text:style-name="T5"/></text:p>
      <text:p text:style-name="unitbody" loext:marker-style-name="T5"><text:span text:style-name="T5">30.4<text:tab/>The Provider may terminate this Agreement immediately by giving written notice to the Customer if:</text:span><text:span text:style-name="T5"/></text:p>
      <text:p text:style-name="docularlist1" loext:marker-style-name="T5"><text:span text:style-name="T5">(a)<text:tab/>any amount due to be paid by the Customer to the Provider under this Agreement is unpaid by the due date and remains unpaid upon the date that that written notice of termination is given; and</text:span><text:span text:style-name="T5"/></text:p>
      <text:p text:style-name="docularlist1" loext:marker-style-name="T5"><text:span text:style-name="T5">(b)<text:tab/>the Provider has given to the Customer at least 30 days' written notice, following the failure to pay, of its intention to terminate this Agreement in accordance with this Clause 30.4.</text:span><text:span text:style-name="T5"/></text:p>
      <text:p text:style-name="P3" loext:marker-style-name="T4"><text:span text:style-name="T4">31.<text:tab/>Effects of termination</text:span><text:span text:style-name="T4"/></text:p>
      <text:p text:style-name="unitbody" loext:marker-style-name="T5"><text:span text:style-name="T5">31.1<text:tab/>Upon the termination of this Agreement, all of the provisions of this Agreement shall cease to have effect, save that the following provisions of this Agreement shall survive and continue to have effect (in accordance with their express terms or otherwise indefinitely): [Clauses 1, 4.8, 5.10, 12, 18.2, 18.3, 19, 20.2, 20.4, 21, 22, 23, 27, 28, 31, 32, 35, 36, 37, 38, 39, 40, 41 and 42].</text:span><text:span text:style-name="T5"/></text:p>
      <text:p text:style-name="unitbody" loext:marker-style-name="T5"><text:span text:style-name="T5">31.2<text:tab/>Except to the extent that this Agreement expressly provides otherwise, the termination of this Agreement shall not affect the accrued rights of either party.</text:span><text:span text:style-name="T5"/></text:p>
      <text:p text:style-name="unitbody" loext:marker-style-name="T5"><text:span text:style-name="T5">31.3<text:tab/>Within 30 days following the termination of this Agreement for any reason:</text:span><text:span text:style-name="T5"/></text:p>
      <text:p text:style-name="docularlist1" loext:marker-style-name="T5"><text:span text:style-name="T5">(a)<text:tab/>the Customer must pay to the Provider any Charges in respect of Services provided to the Customer for the duration of the minimum agreed term; and</text:span><text:span text:style-name="T5"/></text:p>
      <text:p text:style-name="docularlist1" loext:marker-style-name="T5"><text:soft-page-break/><text:span text:style-name="T5">(b)<text:tab/>the Provider must refund to the Customer any Charges paid by the Customer to the Provider in respect of Services that were to be provided to the Customer after the minimum term,</text:span><text:span text:style-name="T5"/></text:p>
      <text:p text:style-name="docularlist0" loext:marker-style-name="T5"><text:span text:style-name="T5"><text:tab/>without prejudice to the parties' other legal rights.</text:span><text:span text:style-name="T5"/></text:p>
      <text:p text:style-name="P9" loext:marker-style-name="T5"/>
      <text:p text:style-name="P3" loext:marker-style-name="T4"><text:span text:style-name="T4">32.<text:tab/>Non-solicitation of personnel</text:span><text:span text:style-name="T4"/></text:p>
      <text:p text:style-name="unitbody" loext:marker-style-name="T5"><text:span text:style-name="T5">32.1<text:tab/>The Customer must not, without the prior written consent of the Provider, either during the Term or within the period of 6 months following the end of the Term, engage, employ or solicit for engagement or employment any employee or subcontractor of the Provider who has been involved in any way in the negotiation or performance of this Agreement.</text:span><text:span text:style-name="T5"/></text:p>
      <text:p text:style-name="unitbody" loext:marker-style-name="T5"><text:span text:style-name="T5">32.2<text:tab/>The Provider must not, without the prior written consent of the Customer, either during the Term or within the period of 6 months following the end of the Term, engage, employ or solicit for engagement or employment any employee or subcontractor of the Customer who has been involved in any way in the negotiation or performance of this Agreement.</text:span><text:span text:style-name="T5"/></text:p>
      <text:p text:style-name="P3" loext:marker-style-name="T4"><text:span text:style-name="T4">33.<text:tab/>Notices</text:span><text:span text:style-name="T4"/></text:p>
      <text:p text:style-name="unitbody" loext:marker-style-name="T5"><text:span text:style-name="T5">33.1<text:tab/>Any notice given under this Agreement must be in writing, whether or not described as "written notice" in this Agreement.</text:span><text:span text:style-name="T5"/></text:p>
      <text:p text:style-name="unitbody" loext:marker-style-name="T5"><text:span text:style-name="T5">33.2<text:tab/>Any notice given by the Customer to the Provider under this Agreement must be:</text:span><text:span text:style-name="T5"/></text:p>
      <text:p text:style-name="docularlist1" loext:marker-style-name="T5"><text:span text:style-name="T5">(a)<text:tab/>delivered personally;</text:span><text:span text:style-name="T5"/></text:p>
      <text:p text:style-name="docularlist1" loext:marker-style-name="T5"><text:span text:style-name="T5">(b)<text:tab/>sent by courier;</text:span><text:span text:style-name="T5"/></text:p>
      <text:p text:style-name="docularlist1" loext:marker-style-name="T5"><text:span text:style-name="T5">(c)<text:tab/>sent by recorded signed-for post; or</text:span><text:span text:style-name="T5"/></text:p>
      <text:p text:style-name="docularlist1" loext:marker-style-name="T5"><text:span text:style-name="T5">(d)<text:tab/>sent by email;</text:span><text:span text:style-name="T5"/></text:p>
      <text:p text:style-name="docularlist0" loext:marker-style-name="T5"><text:span text:style-name="T5"><text:tab/>using the relevant contact details set out in Part 6 of Schedule 1 (Hosted Services particulars).</text:span><text:span text:style-name="T5"/></text:p>
      <text:p text:style-name="unitbody" loext:marker-style-name="T5"><text:span text:style-name="T5">33.3<text:tab/>Any notice given by the Provider to the Customer under this Agreement must be:</text:span><text:span text:style-name="T5"/></text:p>
      <text:p text:style-name="docularlist1" loext:marker-style-name="T5"><text:span text:style-name="T5">(a)<text:tab/>delivered personally;</text:span><text:span text:style-name="T5"/></text:p>
      <text:p text:style-name="docularlist1" loext:marker-style-name="T5"><text:span text:style-name="T5">(b)<text:tab/>sent by courier;</text:span><text:span text:style-name="T5"/></text:p>
      <text:p text:style-name="docularlist1" loext:marker-style-name="T5"><text:span text:style-name="T5">(c)<text:tab/>sent by recorded signed-for post; or</text:span><text:span text:style-name="T5"/></text:p>
      <text:p text:style-name="docularlist1" loext:marker-style-name="T5"><text:span text:style-name="T5">(d)<text:tab/>sent by email;</text:span><text:span text:style-name="T5"/></text:p>
      <text:p text:style-name="docularlist0" loext:marker-style-name="T5"><text:span text:style-name="T5"><text:tab/>using the relevant contact details set out in Part 6 of Schedule 1 (Hosted Services particulars).</text:span><text:span text:style-name="T5"/></text:p>
      <text:p text:style-name="unitbody" loext:marker-style-name="T5"><text:span text:style-name="T5">33.4<text:tab/>The addressee and contact details set out in Part 6 of Schedule 1 (Hosted Services particulars) may be updated from time to time by a party giving written notice of the update to the other party in accordance with this Clause 33.</text:span><text:span text:style-name="T5"/></text:p>
      <text:p text:style-name="unitbody" loext:marker-style-name="T5"><text:span text:style-name="T5">33.5<text:tab/>A party receiving from the other party a notice by email must acknowledge receipt by email promptly, and in any event within 2 Business Days following receipt of the notice.</text:span><text:span text:style-name="T5"/></text:p>
      <text:p text:style-name="unitbody" loext:marker-style-name="T5"><text:soft-page-break/><text:span text:style-name="T5">33.6<text:tab/>A notice will be deemed to have been received at the relevant time set out below or, where such time is not within Business Hours, when Business Hours next begin after the relevant time set out below: </text:span><text:span text:style-name="T5"/></text:p>
      <text:p text:style-name="docularlist1" loext:marker-style-name="T5"><text:span text:style-name="T5">(a)<text:tab/>in the case of notices delivered personally, upon delivery;</text:span><text:span text:style-name="T5"/></text:p>
      <text:p text:style-name="docularlist1" loext:marker-style-name="T5"><text:span text:style-name="T5">(b)<text:tab/>in the case of notices sent by courier, upon delivery;</text:span><text:span text:style-name="T5"/></text:p>
      <text:p text:style-name="docularlist1" loext:marker-style-name="T5"><text:span text:style-name="T5">(c)<text:tab/>in the case of notices sent by post, upon delivery; and</text:span><text:span text:style-name="T5"/></text:p>
      <text:p text:style-name="docularlist1" loext:marker-style-name="T5"><text:span text:style-name="T5">(d)<text:tab/>in the case of notices sent by email, at the time of the sending of the email (providing that the sending party retains written evidence that the email has been sent).</text:span><text:span text:style-name="T5"/></text:p>
      <text:p text:style-name="P3" loext:marker-style-name="T4"><text:span text:style-name="T4">34.<text:tab/>Subcontracting</text:span><text:span text:style-name="T4"/></text:p>
      <text:p text:style-name="unitbody" loext:marker-style-name="T5"><text:span text:style-name="T5">34.1<text:tab/>The Provider may subcontract any of its obligations under this Agreement, providing that the Provider must give to the Customer, promptly following the appointment of a subcontractor, a written notice specifying the subcontracted obligations and identifying the subcontractor in question.</text:span><text:span text:style-name="T5"/></text:p>
      <text:p text:style-name="unitbody" loext:marker-style-name="T5"><text:span text:style-name="T5">34.2<text:tab/>The Provider shall remain responsible to the Customer for the performance of any subcontracted obligations. </text:span><text:span text:style-name="T5"/></text:p>
      <text:p text:style-name="unitbody" loext:marker-style-name="T5"><text:span text:style-name="T5">34.3<text:tab/>Notwithstanding any other provision of this Agreement, the Customer acknowledges and agrees that the Provider may subcontract to any reputable third party hosting business the hosting of the Platform and the provision of services in relation to the support and maintenance of elements of the Platform.</text:span><text:span text:style-name="T5"/></text:p>
      <text:p text:style-name="P3" loext:marker-style-name="T4"><text:span text:style-name="T4">35.<text:tab/>Assignment</text:span><text:span text:style-name="T4"/></text:p>
      <text:p text:style-name="unitbody" loext:marker-style-name="T5"><text:span text:style-name="T5">35.1<text:tab/>The Provider must not assign, transfer or otherwise deal with the Provider's contractual rights and/or obligations under this Agreement without the prior written consent of the Customer, providing that the Provider may assign the entirety of its rights and obligations under this Agreement to any Affiliate of the Provider or to any successor to all or a substantial part of the business of the Provider from time to time.</text:span><text:span text:style-name="T5"/></text:p>
      <text:p text:style-name="unitbody" loext:marker-style-name="T5"><text:span text:style-name="T5">35.2<text:tab/>The Customer must not assign, transfer or otherwise deal with the Customer's contractual rights and/or obligations under this Agreement without the prior written consent of the Provider, providing that the Customer may assign the entirety of its rights and obligations under this Agreement to any Affiliate of the Customer or to any successor to all or a substantial part of the business of the Customer from time to time.</text:span><text:span text:style-name="T5"/></text:p>
      <text:p text:style-name="P3" loext:marker-style-name="T4"><text:span text:style-name="T4">36.<text:tab/>No waivers</text:span><text:span text:style-name="T4"/></text:p>
      <text:p text:style-name="unitbody" loext:marker-style-name="T5"><text:span text:style-name="T5">36.1<text:tab/>No breach of any provision of this Agreement will be waived except with the express written consent of the party not in breach.</text:span><text:span text:style-name="T5"/></text:p>
      <text:p text:style-name="unitbody" loext:marker-style-name="T5"><text:span text:style-name="T5">36.2<text:tab/>No waiver of any breach of any provision of this Agreement shall be construed as a further or continuing waiver of any other breach of that provision or any breach of any other provision of this Agreement.</text:span><text:span text:style-name="T5"/></text:p>
      <text:p text:style-name="P3" loext:marker-style-name="T4"><text:span text:style-name="T4">37.<text:tab/>Severability</text:span><text:span text:style-name="T4"/></text:p>
      <text:p text:style-name="unitbody" loext:marker-style-name="T5"><text:span text:style-name="T5">37.1<text:tab/>If a provision of this Agreement is determined by any court or other competent authority to be unlawful and/or unenforceable, the other provisions will continue in effect.</text:span><text:span text:style-name="T5"/></text:p>
      <text:p text:style-name="unitbody" loext:marker-style-name="T5"><text:soft-page-break/><text:span text:style-name="T5">37.2<text:tab/>If any unlawful and/or unenforceable provision of this Agreement would be lawful or enforceable if part of it were deleted, that part will be deemed to be deleted, and the rest of the provision will continue in effect. </text:span><text:span text:style-name="T5"/></text:p>
      <text:p text:style-name="P3" loext:marker-style-name="T4"><text:span text:style-name="T4">38.<text:tab/>Third party rights</text:span><text:span text:style-name="T4"/></text:p>
      <text:p text:style-name="unitbody" loext:marker-style-name="T5"><text:span text:style-name="T5">38.1<text:tab/>This Agreement is for the benefit of the parties, and is not intended to benefit or be enforceable by any third party.</text:span><text:span text:style-name="T5"/></text:p>
      <text:p text:style-name="unitbody" loext:marker-style-name="T5"><text:span text:style-name="T5">38.2<text:tab/>The exercise of the parties' rights under this Agreement is not subject to the consent of any third party.</text:span><text:span text:style-name="T5"/></text:p>
      <text:p text:style-name="P3" loext:marker-style-name="T4"><text:span text:style-name="T4">39.<text:tab/>Variation</text:span><text:span text:style-name="T4"/></text:p>
      <text:p text:style-name="unitbody" loext:marker-style-name="T5"><text:span text:style-name="T5">39.1<text:tab/>This Agreement may not be varied except by means of a written document signed by or on behalf of each party, without prejudice to the requirements of Clause 16.</text:span><text:span text:style-name="T5"/></text:p>
      <text:p text:style-name="P3" loext:marker-style-name="T4"><text:span text:style-name="T4">40.<text:tab/>Entire agreement</text:span><text:span text:style-name="T4"/></text:p>
      <text:p text:style-name="unitbody" loext:marker-style-name="T5"><text:span text:style-name="T5">40.1<text:tab/>The main body of this Agreement and the Schedules shall constitute the entire agreement between the parties in relation to the subject matter of this Agreement, and shall supersede all previous agreements, arrangements and understandings between the parties in respect of that subject matter.</text:span><text:span text:style-name="T5"/></text:p>
      <text:p text:style-name="unitbody" loext:marker-style-name="T5"><text:span text:style-name="T5">40.2<text:tab/>Neither party will have any remedy in respect of any misrepresentation (whether written or oral) made to it upon which it relied in entering into this Agreement.</text:span><text:span text:style-name="T5"/></text:p>
      <text:p text:style-name="unitbody" loext:marker-style-name="T5"><text:span text:style-name="T5">40.3<text:tab/>The provisions of this Clause 40 are subject to Clause 28.1.</text:span><text:span text:style-name="T5"/></text:p>
      <text:p text:style-name="P3" loext:marker-style-name="T4"><text:span text:style-name="T4">41.<text:tab/>Law and jurisdiction</text:span><text:span text:style-name="T4"/></text:p>
      <text:p text:style-name="unitbody" loext:marker-style-name="T5"><text:span text:style-name="T5">41.1<text:tab/>This Agreement shall be governed by and construed in accordance with English law.</text:span><text:span text:style-name="T5"/></text:p>
      <text:p text:style-name="unitbody" loext:marker-style-name="T5"><text:span text:style-name="T5">41.2<text:tab/>Any disputes relating to this Agreement shall be subject to the exclusive jurisdiction of the courts of England.</text:span><text:span text:style-name="T5"/></text:p>
      <text:p text:style-name="P3" loext:marker-style-name="T4"><text:span text:style-name="T4">42.<text:tab/>Interpretation</text:span><text:span text:style-name="T4"/></text:p>
      <text:p text:style-name="unitbody" loext:marker-style-name="T5"><text:span text:style-name="T5">42.1<text:tab/>In this Agreement, a reference to a statute or statutory provision includes a reference to: </text:span><text:span text:style-name="T5"/></text:p>
      <text:p text:style-name="docularlist1" loext:marker-style-name="T5"><text:span text:style-name="T5">(a)<text:tab/>that statute or statutory provision as modified, consolidated and/or re-enacted from time to time; and</text:span><text:span text:style-name="T5"/></text:p>
      <text:p text:style-name="docularlist1" loext:marker-style-name="T5"><text:span text:style-name="T5">(b)<text:tab/>any subordinate legislation made under that statute or statutory provision.</text:span><text:span text:style-name="T5"/></text:p>
      <text:p text:style-name="unitbody" loext:marker-style-name="T5"><text:span text:style-name="T5">42.2<text:tab/>The Clause headings do not affect the interpretation of this Agreement.</text:span><text:span text:style-name="T5"/></text:p>
      <text:p text:style-name="unitbody" loext:marker-style-name="T5"><text:span text:style-name="T5">42.3<text:tab/>References in this Agreement to "calendar months" are to the 12 named periods (January, February and so on) into which a year is divided.</text:span><text:span text:style-name="T5"/></text:p>
      <text:p text:style-name="unitbody" loext:marker-style-name="T5"><text:span text:style-name="T5">42.4<text:tab/>In this Agreement, general words shall not be given a restrictive interpretation by reason of being preceded or followed by words indicating a particular class of acts, matters or things.</text:span><text:span text:style-name="T5"/></text:p>
      <text:p text:style-name="P10" loext:marker-style-name="T5"/>
      <text:p text:style-name="P10" loext:marker-style-name="T5"><text:span text:style-name="T4"/></text:p>
      <text:h text:style-name="P11" text:outline-level="3" loext:marker-style-name="T4"><text:span text:style-name="T4">Schedule 1 (Hosted Services particulars)</text:span><text:span text:style-name="T4"/></text:h>
      <text:p text:style-name="P3" loext:marker-style-name="T4"><text:span text:style-name="T4">1.<text:tab/>Set Up Services</text:span><text:span text:style-name="T4"/></text:p>
      <text:p text:style-name="unindentedunitbody" loext:marker-style-name="T5"><text:span text:style-name="T10">[Specify Set Up Services and timetable]</text:span><text:span text:style-name="T10"/></text:p>
      <text:p text:style-name="P3" loext:marker-style-name="T4"><text:span text:style-name="T4">2.<text:tab/>Specification of Hosted Services</text:span><text:span text:style-name="T4"/></text:p>
      <text:p text:style-name="unindentedunitbody" loext:marker-style-name="T8"><text:span text:style-name="T8">The client requires </text:span><text:span text:style-name="T11">[n]</text:span><text:span text:style-name="T8"> instances of the Clever Together Technology, to be deployed on the following domains:</text:span></text:p>
      <text:list text:style-name="WWNum10">
        <text:list-item>
          <text:p text:style-name="P12" loext:marker-style-name="T7"><text:span text:style-name="T7">[List domains on which the technology instances will be hosted]</text:span><text:span text:style-name="T7"/></text:p>
        </text:list-item>
      </text:list>
      <text:p text:style-name="unindentedunitbody" loext:marker-style-name="T5"><text:span text:style-name="T5">The usage of each instance will be limited to the following registered users:</text:span><text:span text:style-name="T5"/></text:p>
      <text:list text:continue-numbering="true" text:style-name="WWNum10">
        <text:list-item>
          <text:p text:style-name="P12" loext:marker-style-name="T5"><text:span text:style-name="T12">T</text:span><text:span text:style-name="T5">he officers, employees, agents and subcontractors of either the Customer or an Affiliate of the Customer, up to a maximum of </text:span><text:span text:style-name="T12">20</text:span><text:span text:style-name="T5">,000 people.</text:span></text:p>
        </text:list-item>
        <text:list-item>
          <text:p text:style-name="P13">Current and potential clients of the Customer, making up no more than 20% of the registered user base of their Safe Spaces Instance.</text:p>
        </text:list-item>
      </text:list>
      <text:p text:style-name="P3" loext:marker-style-name="T4"><text:span text:style-name="T4">3.<text:tab/>Customer Systems</text:span><text:span text:style-name="T4"/></text:p>
      <text:p text:style-name="unindentedunitbody" loext:marker-style-name="T8"><text:span text:style-name="T8">For security reasons, the Clever Together Technology can only be accessed by Supported Web Browsers on modern operating systems – specifically any Microsoft Windows machines must operate Windows </text:span><text:span text:style-name="T13">10</text:span><text:span text:style-name="T8"> or newer.</text:span></text:p>
      <text:p text:style-name="unindentedunitbody" loext:marker-style-name="T5"><text:span text:style-name="T5">On any screen with a resolution of less than 1024 x 768 pixels, including mobile phones and tablets, the platform will be shown in its responsive layout.</text:span><text:span text:style-name="T5"/></text:p>
      <text:p text:style-name="P3" loext:marker-style-name="T4"><text:span text:style-name="T4">4.<text:tab/>Financial provisions</text:span><text:span text:style-name="T4"/></text:p>
      <text:p text:style-name="unindentedunitbody" loext:marker-style-name="T8"><text:span text:style-name="T8">The licence cost for providing the technology infrastructure, as specified above, is: </text:span><text:span text:style-name="T11">£x</text:span><text:span text:style-name="T8"> / year, based on a minimum term of </text:span><text:span text:style-name="T11">y months</text:span><text:span text:style-name="T8">.</text:span></text:p>
      <text:p text:style-name="unindentedunitbody" loext:marker-style-name="T8"><text:span text:style-name="T8">Invoices for these fees will be issued in advance, every 6 months for the duration of the term.</text:span><text:span text:style-name="T8"/></text:p>
      <text:p text:style-name="P3" loext:marker-style-name="T4"><text:span text:style-name="T4">5.<text:tab/>Representatives</text:span><text:span text:style-name="T4"/></text:p>
      <text:p text:style-name="unindentedunitbody" loext:marker-style-name="T5"><text:span text:style-name="T5">The Provider Representatives are: </text:span><text:span text:style-name="T5"/></text:p>
      <text:list text:style-name="WWNum11">
        <text:list-item>
          <text:p text:style-name="P14" loext:marker-style-name="T5"><text:span text:style-name="T8">Alexander Velkov – alex.velkov@clevertogether.com</text:span><text:span text:style-name="T8"/></text:p>
        </text:list-item>
      </text:list>
      <text:p text:style-name="unindentedunitbody" loext:marker-style-name="T5"><text:span text:style-name="T5">The Customer Representatives are:</text:span><text:span text:style-name="T5"/></text:p>
      <text:list text:continue-numbering="true" text:style-name="WWNum11">
        <text:list-item>
          <text:p text:style-name="P14" loext:marker-style-name="T7"><text:span text:style-name="T11">[identify representatives]</text:span><text:span text:style-name="T7">.</text:span></text:p>
        </text:list-item>
      </text:list>
      <text:p text:style-name="P3" loext:marker-style-name="T4"><text:span text:style-name="T4">6.<text:tab/>Contractual notices</text:span><text:span text:style-name="T4"/></text:p>
      <text:p text:style-name="unindentedunitbody" loext:marker-style-name="T8"><text:span text:style-name="T8">Notices to the Provider must be sent via email to </text:span><text:a xlink:type="simple" xlink:href="mailto:alex.velkov@clevertogether.com" text:style-name="Internet_20_link" text:visited-style-name="Visited_20_Internet_20_Link"><text:span text:style-name="Internet_20_link"><text:span text:style-name="T8">alex.velkov@clevertogether.com</text:span></text:span></text:a><text:span text:style-name="T8"> or delivered (subject to Clause 33.2) to:</text:span></text:p>
      <text:p text:style-name="unindentedunitbody" loext:marker-style-name="T8"><text:span text:style-name="T8">Clever Together Lab Limited<text:line-break/></text:span><text:span text:style-name="T13">First Floor<text:line-break/>5 Fleet Place<text:line-break/>London EC4M 7RD</text:span></text:p>
      <text:p text:style-name="unindentedunitbody" loext:marker-style-name="T8"><text:span text:style-name="T8">Notices to the Customer must be sent: </text:span><text:span text:style-name="T11">[Insert details]</text:span></text:p>
      <text:h text:style-name="P11" text:outline-level="3" loext:marker-style-name="T4"><text:span text:style-name="T4">Schedule 2 (Acceptable Use Policy)</text:span><text:span text:style-name="T4"/></text:h>
      <text:p text:style-name="P3" loext:marker-style-name="T4"><text:span text:style-name="T4">1.<text:tab/>Introduction</text:span><text:span text:style-name="T4"/></text:p>
      <text:p text:style-name="unitbody" loext:marker-style-name="T5"><text:span text:style-name="T5">1.1<text:tab/>This acceptable use policy (the "</text:span><text:span text:style-name="T6">Policy</text:span><text:span text:style-name="T5">") sets out the rules governing:</text:span></text:p>
      <text:p text:style-name="docularlist1" loext:marker-style-name="T5"><text:span text:style-name="T5">(a)<text:tab/>the use of the website(s) described in Part 2 of Schedule 1, any successor website, and the services available on that website or any successor website (the "</text:span><text:span text:style-name="T6">Services</text:span><text:span text:style-name="T5">"); and</text:span></text:p>
      <text:p text:style-name="docularlist1" loext:marker-style-name="T5"><text:span text:style-name="T5">(b)<text:tab/>the transmission, storage and processing of content by you, or by any person on your behalf, using the Services ("</text:span><text:span text:style-name="T6">Content</text:span><text:span text:style-name="T5">").</text:span></text:p>
      <text:p text:style-name="unitbody" loext:marker-style-name="T5"><text:span text:style-name="T5">1.2<text:tab/>References in this Policy to "you" are to any customer for the Services and any individual user of the Services (and "your" should be construed accordingly); and references in this Policy to "us" are to </text:span><text:span text:style-name="T8">Clever Together Lab Limited</text:span><text:span text:style-name="T5"> (and "we" and "our" should be construed accordingly).</text:span></text:p>
      <text:p text:style-name="unitbody" loext:marker-style-name="T5"><text:span text:style-name="T5">1.3<text:tab/>By using the Services, you agree to the rules set out in this Policy.</text:span><text:span text:style-name="T5"/></text:p>
      <text:p text:style-name="unitbody" loext:marker-style-name="T5"><text:span text:style-name="T5">1.4<text:tab/>We will ask for your express agreement to the terms of this Policy before you upload or submit any Content or otherwise use the Services.</text:span><text:span text:style-name="T5"/></text:p>
      <text:p text:style-name="unitbody" loext:marker-style-name="T5"><text:span text:style-name="T5">1.5<text:tab/>You must be at least 18 years of age to use the Services; and by using the Services, you warrant and represent to us that you are at least 18 years of age.</text:span><text:span text:style-name="T5"/></text:p>
      <text:p text:style-name="P3" loext:marker-style-name="T4"><text:span text:style-name="T4">2.<text:tab/>General usage rules</text:span><text:span text:style-name="T4"/></text:p>
      <text:p text:style-name="unitbody" loext:marker-style-name="T5"><text:span text:style-name="T5">2.1<text:tab/>You must not use the Services in any way that causes, or may cause, damage to the Services or impairment of the availability or accessibility of the Services.</text:span><text:span text:style-name="T5"/></text:p>
      <text:p text:style-name="unitbody" loext:marker-style-name="T5"><text:span text:style-name="T5">2.2<text:tab/>You must not use the Services:</text:span><text:span text:style-name="T5"/></text:p>
      <text:p text:style-name="docularlist1" loext:marker-style-name="T5"><text:span text:style-name="T5">(a)<text:tab/>in any way that is unlawful, illegal, fraudulent or harmful; or</text:span><text:span text:style-name="T5"/></text:p>
      <text:p text:style-name="docularlist1" loext:marker-style-name="T5"><text:span text:style-name="T5">(b)<text:tab/>in connection with any unlawful, illegal, fraudulent or harmful purpose or activity.</text:span><text:span text:style-name="T5"/></text:p>
      <text:p text:style-name="unitbody" loext:marker-style-name="T5"><text:span text:style-name="T5">2.3<text:tab/>You must ensure that all Content complies with the provisions of this Policy.</text:span><text:span text:style-name="T5"/></text:p>
      <text:p text:style-name="P3" loext:marker-style-name="T4"><text:span text:style-name="T4">3.<text:tab/>Unlawful Content</text:span><text:span text:style-name="T4"/></text:p>
      <text:p text:style-name="unitbody" loext:marker-style-name="T5"><text:span text:style-name="T5">3.1<text:tab/>Content must not be illegal or unlawful, must not infringe any person's legal rights, and must not be capable of giving rise to legal action against any person (in each case in any jurisdiction and under any applicable law).</text:span><text:span text:style-name="T5"/></text:p>
      <text:p text:style-name="unitbody" loext:marker-style-name="T5"><text:span text:style-name="T5">3.2<text:tab/>Content, and the use of Content by us in any manner licensed or otherwise authorised by you, must not:</text:span><text:span text:style-name="T5"/></text:p>
      <text:p text:style-name="docularlist1" loext:marker-style-name="T5"><text:span text:style-name="T5">(a)<text:tab/>be libellous or maliciously false;</text:span><text:span text:style-name="T5"/></text:p>
      <text:p text:style-name="docularlist1" loext:marker-style-name="T5"><text:span text:style-name="T5">(b)<text:tab/>be obscene or indecent;</text:span><text:span text:style-name="T5"/></text:p>
      <text:p text:style-name="docularlist1" loext:marker-style-name="T5"><text:span text:style-name="T5">(c)<text:tab/>infringe any copyright, moral right, database right, trade mark right, design right, right in passing off, or other intellectual property right;</text:span><text:span text:style-name="T5"/></text:p>
      <text:p text:style-name="docularlist1" loext:marker-style-name="T5"><text:span text:style-name="T5">(d)<text:tab/>infringe any right of confidence, right of privacy or right under data protection legislation;</text:span><text:span text:style-name="T5"/></text:p>
      <text:p text:style-name="docularlist1" loext:marker-style-name="T5"><text:soft-page-break/><text:span text:style-name="T5">(e)<text:tab/>constitute negligent advice or contain any negligent statement;</text:span><text:span text:style-name="T5"/></text:p>
      <text:p text:style-name="docularlist1" loext:marker-style-name="T5"><text:span text:style-name="T5">(f)<text:tab/>constitute an incitement to commit a crime, instructions for the commission of a crime or the promotion of criminal activity;</text:span><text:span text:style-name="T5"/></text:p>
      <text:p text:style-name="docularlist1" loext:marker-style-name="T5"><text:span text:style-name="T5">(g)<text:tab/>be in contempt of any court, or in breach of any court order;</text:span><text:span text:style-name="T5"/></text:p>
      <text:p text:style-name="docularlist1" loext:marker-style-name="T5"><text:span text:style-name="T5">(h)<text:tab/>constitute a breach of racial or religious hatred or discrimination legislation;</text:span><text:span text:style-name="T5"/></text:p>
      <text:p text:style-name="docularlist1" loext:marker-style-name="T5"><text:span text:style-name="T5">(i)<text:tab/>be blasphemous;</text:span><text:span text:style-name="T5"/></text:p>
      <text:p text:style-name="docularlist1" loext:marker-style-name="T5"><text:span text:style-name="T5">(j)<text:tab/>constitute a breach of official secrets legislation; or</text:span><text:span text:style-name="T5"/></text:p>
      <text:p text:style-name="docularlist1" loext:marker-style-name="T5"><text:span text:style-name="T5">(k)<text:tab/>constitute a breach of any contractual obligation owed to any person.</text:span><text:span text:style-name="T5"/></text:p>
      <text:p text:style-name="unitbody" loext:marker-style-name="T5"><text:span text:style-name="T5">3.3<text:tab/>You must ensure that Content is not and has never been the subject of any threatened or actual legal proceedings or other similar complaint.</text:span><text:span text:style-name="T5"/></text:p>
      <text:p text:style-name="P3" loext:marker-style-name="T4"><text:span text:style-name="T4">4.<text:tab/>Graphic material</text:span><text:span text:style-name="T4"/></text:p>
      <text:p text:style-name="unitbody" loext:marker-style-name="T5"><text:span text:style-name="T5">4.1<text:tab/>Content must be appropriate for all persons who have access to or are likely to access the Content in question.</text:span><text:span text:style-name="T5"/></text:p>
      <text:p text:style-name="unitbody" loext:marker-style-name="T5"><text:span text:style-name="T5">4.2<text:tab/>Content must not depict violence in an explicit, graphic or gratuitous manner.</text:span><text:span text:style-name="T5"/></text:p>
      <text:p text:style-name="unitbody" loext:marker-style-name="T5"><text:span text:style-name="T5">4.3<text:tab/>Content must not be pornographic or sexually explicit.</text:span><text:span text:style-name="T5"/></text:p>
      <text:p text:style-name="P3" loext:marker-style-name="T4"><text:span text:style-name="T4">5.<text:tab/>Factual accuracy</text:span><text:span text:style-name="T4"/></text:p>
      <text:p text:style-name="unitbody" loext:marker-style-name="T5"><text:span text:style-name="T5">5.1<text:tab/>Content must not be untrue, false, inaccurate or misleading.</text:span><text:span text:style-name="T5"/></text:p>
      <text:p text:style-name="unitbody" loext:marker-style-name="T5"><text:span text:style-name="T5">5.2<text:tab/>Statements of fact contained in Content and relating to persons (legal or natural) must be true; and statements of opinion contained in Content and relating to persons (legal or natural) must be reasonable, be honestly held and indicate the basis of the opinion.</text:span><text:span text:style-name="T5"/></text:p>
      <text:p text:style-name="P3" loext:marker-style-name="T4"><text:span text:style-name="T4">6.<text:tab/>Negligent advice</text:span><text:span text:style-name="T4"/></text:p>
      <text:p text:style-name="unitbody" loext:marker-style-name="T5"><text:span text:style-name="T5">6.1<text:tab/>Content must not consist of or contain any legal, financial, investment, taxation, accountancy, medical or other professional advice, and you must not use the Services to provide any legal, financial, investment, taxation, accountancy, medical or other professional advisory services.</text:span><text:span text:style-name="T5"/></text:p>
      <text:p text:style-name="unitbody" loext:marker-style-name="T5"><text:span text:style-name="T5">6.2<text:tab/>Content must not consist of or contain any advice, instructions or other information that may be acted upon and could, if acted upon, cause death, illness or personal injury, damage to property, or any other loss or damage.</text:span></text:p>
      <text:p text:style-name="P3" loext:marker-style-name="T4"><text:span text:style-name="T4">7.<text:tab/>Etiquette</text:span><text:span text:style-name="T4"/></text:p>
      <text:p text:style-name="unitbody" loext:marker-style-name="T5"><text:span text:style-name="T5">7.1<text:tab/>Content must be appropriate, civil and tasteful, and accord with generally accepted standards of etiquette and behaviour within your organisation.</text:span><text:span text:style-name="T5"/></text:p>
      <text:p text:style-name="unitbody" loext:marker-style-name="T5"><text:span text:style-name="T5">7.2<text:tab/>Content must not be </text:span><text:span text:style-name="T14">intentionally offensive,</text:span><text:span text:style-name="T5"> deceptive, threatening, abusive </text:span><text:span text:style-name="T14">or</text:span><text:span text:style-name="T5"> harassing.</text:span></text:p>
      <text:p text:style-name="unitbody" loext:marker-style-name="T5"><text:span text:style-name="T5">7.3<text:tab/>Content must not be liable to cause needless annoyance, inconvenience or anxiety.</text:span><text:span text:style-name="T5"/></text:p>
      <text:p text:style-name="unitbody" loext:marker-style-name="T5"><text:span text:style-name="T5">7.4<text:tab/>You must not use the Services to send any hostile communication or any communication intended to insult, including such communications directed at a particular person or group of people.</text:span><text:span text:style-name="T5"/></text:p>
      <text:p text:style-name="unitbody" loext:marker-style-name="T5"><text:soft-page-break/><text:span text:style-name="T5">7.5<text:tab/>You must not use the Services for the purpose of deliberately upsetting or offending others.</text:span><text:span text:style-name="T5"/></text:p>
      <text:p text:style-name="unitbody" loext:marker-style-name="T5"><text:span text:style-name="T5">7.6<text:tab/>You must not unnecessarily flood the Services with material relating to a particular subject or subject area, whether alone or in conjunction with others.</text:span></text:p>
      <text:p text:style-name="unitbody" loext:marker-style-name="T5"><text:span text:style-name="T5">7.</text:span><text:span text:style-name="T15">7</text:span><text:span text:style-name="T5"><text:tab/>You should use appropriate and informative titles for all Content.</text:span></text:p>
      <text:p text:style-name="unitbody" loext:marker-style-name="T5"><text:span text:style-name="T5">7.</text:span><text:span text:style-name="T15">8</text:span><text:span text:style-name="T5"><text:tab/>You must at all times be courteous and polite to other users of the Services.</text:span></text:p>
      <text:p text:style-name="P3" loext:marker-style-name="T4"><text:span text:style-name="T4">8.<text:tab/>Marketing and spam</text:span><text:span text:style-name="T4"/></text:p>
      <text:p text:style-name="unitbody" loext:marker-style-name="T5"><text:span text:style-name="T5">8.1<text:tab/>You must not without our written permission use the Services for any purpose relating to the marketing, advertising, promotion, sale or supply of any product, service or commercial offering.</text:span><text:span text:style-name="T5"/></text:p>
      <text:p text:style-name="unitbody" loext:marker-style-name="T5"><text:span text:style-name="T5">8.2<text:tab/>Content must not constitute or contain spam, and you must not use the Services to store or transmit spam - which for these purposes shall include all unlawful marketing communications and unsolicited commercial communications.</text:span><text:span text:style-name="T5"/></text:p>
      <text:p text:style-name="unitbody" loext:marker-style-name="T5"><text:span text:style-name="T5">8.3<text:tab/>You must not send any spam or other marketing communications to any person using any email address or other contact details made available through the Services or that you find using the Services.</text:span><text:span text:style-name="T5"/></text:p>
      <text:p text:style-name="unitbody" loext:marker-style-name="T5"><text:span text:style-name="T5">8.4<text:tab/>You must not use the Services to promote or operate any chain letters, Ponzi schemes, pyramid schemes, matrix programs, "get rich quick" schemes or similar letters, schemes or programs.</text:span><text:span text:style-name="T5"/></text:p>
      <text:p text:style-name="P3" loext:marker-style-name="T4"><text:span text:style-name="T4">9.<text:tab/>Bulk email sending</text:span><text:span text:style-name="T4"/></text:p>
      <text:p text:style-name="unitbody" loext:marker-style-name="T5"><text:span text:style-name="T5">9.1<text:tab/>The Services provide options for bulk sending of emails.</text:span><text:span text:style-name="T5"/></text:p>
      <text:p text:style-name="unitbody" loext:marker-style-name="T5"><text:span text:style-name="T5">9.2<text:tab/>You acknowledge that you will exercise due care and attention when using the bulk email sending tools provided in the Services.</text:span><text:span text:style-name="T5"/></text:p>
      <text:p text:style-name="unitbody" loext:marker-style-name="T5"><text:span text:style-name="T5">9.3<text:tab/>You acknowledge that you will only send emails to people who you have a lawful right to contact (e.g. employees, members, customers).</text:span><text:span text:style-name="T5"/></text:p>
      <text:p text:style-name="unitbody" loext:marker-style-name="T5"><text:span text:style-name="T5">9.4<text:tab/>You must ensure that you hold valid, active emails for users who you register within the Services. We may suspend or restrict your sending rights if the number of bounced emails exceeds 4% within any 24 hour period.</text:span><text:span text:style-name="T5"/></text:p>
      <text:p text:style-name="unitbody" loext:marker-style-name="T5"><text:span text:style-name="T5">9.5<text:tab/>You must ensure that any emails you send are reasonable and unlikely to be misconstrued as spam. We may suspend or restrict your sending rights if the number of spam notifications exceeds 1% within any 24 hour period.</text:span><text:span text:style-name="T5"/></text:p>
      <text:p text:style-name="P3" loext:marker-style-name="T4"><text:span text:style-name="T4">10.<text:tab/>Hyperlinks</text:span><text:span text:style-name="T4"/></text:p>
      <text:p text:style-name="unitbody" loext:marker-style-name="T5"><text:span text:style-name="T5">10.1<text:tab/>You must not link to any material using or by means of the Services that would, if it were made available through the Services, breach the provisions of this Policy.</text:span><text:span text:style-name="T5"/></text:p>
      <text:p text:style-name="P3" loext:marker-style-name="T4"><text:span text:style-name="T4">11.<text:tab/>Harmful software</text:span><text:span text:style-name="T4"/></text:p>
      <text:p text:style-name="unitbody" loext:marker-style-name="T5"><text:span text:style-name="T5">11.1<text:tab/>The Content must not contain or consist of, and you must not promote or distribute by means of the Services, any viruses, worms, spyware, adware or other harmful or malicious software, programs, routines, applications or technologies.</text:span><text:span text:style-name="T5"/></text:p>
      <text:p text:style-name="unitbody" loext:marker-style-name="T5"><text:soft-page-break/><text:span text:style-name="T5">11.2<text:tab/>The Content must not contain or consist of, and you must not promote or distribute by means of the Services, any software, programs, routines, applications or technologies that will or may have a material negative effect upon the performance of a computer or introduce material security risks to a computer.</text:span><text:span text:style-name="T5"/></text:p>
      <text:p text:style-name="P3" loext:marker-style-name="T4"><text:span text:style-name="T4">12.<text:tab/>Monitoring</text:span><text:span text:style-name="T4"/></text:p>
      <text:p text:style-name="unitbody" loext:marker-style-name="T5"><text:span text:style-name="T5">12.1<text:tab/>You acknowledge that we may actively monitor the Content and the use of the Services.</text:span><text:span text:style-name="T5"/></text:p>
      <text:p text:style-name="P10" loext:marker-style-name="T5"/>
      <text:h text:style-name="P11" text:outline-level="3" loext:marker-style-name="T4"><text:span text:style-name="T4">Schedule 3 (Availability SLA)</text:span><text:span text:style-name="T4"/></text:h>
      <text:p text:style-name="P3" loext:marker-style-name="T4"><text:span text:style-name="T4">1.<text:tab/>Introduction to availability SLA</text:span><text:span text:style-name="T4"/></text:p>
      <text:p text:style-name="unitbody" loext:marker-style-name="T5"><text:span text:style-name="T5">1.1<text:tab/>This Schedule 3 sets out the Provider's availability commitments relating to the Hosted Services.</text:span><text:span text:style-name="T5"/></text:p>
      <text:p text:style-name="unitbody" loext:marker-style-name="T5"><text:span text:style-name="T5">1.2<text:tab/>In this Schedule 3, "uptime" means the percentage of time during a given period when the Hosted Services are available at the gateway between public internet and the network of the hosting services provider for the Hosted Services.</text:span><text:span text:style-name="T5"/></text:p>
      <text:p text:style-name="P3" loext:marker-style-name="T4"><text:span text:style-name="T4">2.<text:tab/>Availability</text:span><text:span text:style-name="T4"/></text:p>
      <text:p text:style-name="unitbody" loext:marker-style-name="T5"><text:span text:style-name="T5">2.1<text:tab/>The Provider shall use all reasonable endeavours to ensure that the uptime for the Hosted Services is at least 99.9% during each calendar month.</text:span><text:span text:style-name="T5"/></text:p>
      <text:p text:style-name="unitbody" loext:marker-style-name="T5"><text:span text:style-name="T5">2.2<text:tab/>The Provider shall be responsible for measuring uptime, and shall do so by calculating the number of minutes of down time as a percentage of the total number of minutes in a month (taken as 43,200 minutes in all months, for simplicity).</text:span><text:span text:style-name="T5"/></text:p>
      <text:p text:style-name="unitbody" loext:marker-style-name="T5"><text:span text:style-name="T5">2.3<text:tab/>If requested to do so, the Provider shall report uptime measurements to the Customer in writing in respect of each calendar month, within 10 Business Days following the end of the relevant calendar month.</text:span><text:span text:style-name="T5"/></text:p>
      <text:p text:style-name="P3" loext:marker-style-name="T4"><text:span text:style-name="T4">3.<text:tab/>Service credits</text:span><text:span text:style-name="T4"/></text:p>
      <text:p text:style-name="unitbody" loext:marker-style-name="T5"><text:span text:style-name="T5">3.1<text:tab/>In respect of each calendar month during which the Hosted Services uptime is less than the commitment specified in Paragraph 2.1, the Customer shall earn service credits in accordance with the provisions of this Part 3.</text:span><text:span text:style-name="T5"/></text:p>
      <text:p text:style-name="unitbody" loext:marker-style-name="T5"><text:span text:style-name="T5">3.2<text:tab/>The service credits earned by the Customer shall be as follows:</text:span><text:span text:style-name="T5"/></text:p>
      <text:p text:style-name="unitbody" loext:marker-style-name="T5"><text:span text:style-name="T5"><text:tab/></text:span><text:span text:style-name="T16">One week Credit:</text:span><text:span text:style-name="T5"> Includes Seven (7) days of Services, if the availability for any calendar month is between 99.9% and 98.0%;</text:span></text:p>
      <text:p text:style-name="unitbody" loext:marker-style-name="T5"><text:span text:style-name="T5"><text:tab/></text:span><text:span text:style-name="T16">Two week Credit:</text:span><text:span text:style-name="T5"> Includes Fourteen (14) days of Services, if the availability for any calendar month is between 98.0% and 95.0%;</text:span></text:p>
      <text:p text:style-name="unitbody" loext:marker-style-name="T5"><text:span text:style-name="T5"><text:tab/></text:span><text:span text:style-name="T16">One month Credit:</text:span><text:span text:style-name="T5"> Includes Thirty (30) days of Services, if the availability for any calendar month is less than 95.0%.</text:span></text:p>
      <text:p text:style-name="unitbody" loext:marker-style-name="T5"><text:span text:style-name="T5">3.3<text:tab/>The Provider shall add any time earned via service credits to the end of your licence period, at no charge to you.</text:span><text:span text:style-name="T5"/></text:p>
      <text:p text:style-name="unitbody" loext:marker-style-name="T5"><text:span text:style-name="T5">3.4<text:tab/>Service credits shall be the sole remedy of the Customer in relation to any failure by the Provider to meet the uptime guarantee in Paragraph 2.1, except where the failure amounts to a material breach of this Agreement.</text:span><text:span text:style-name="T5"/></text:p>
      <text:p text:style-name="unitbody" loext:marker-style-name="T5"><text:span text:style-name="T5">3.5<text:tab/>Upon the termination of this Agreement, the Customer's entitlement to service credits shall immediately cease, save that service credits earned by the Customer shall be offset against any amounts invoiced by the Provider in respect of Hosted Services following such termination.</text:span><text:span text:style-name="T5"/></text:p>
      <text:p text:style-name="P3" loext:marker-style-name="T4"><text:span text:style-name="T4">4.<text:tab/>Exceptions</text:span><text:span text:style-name="T4"/></text:p>
      <text:p text:style-name="unitbody" loext:marker-style-name="T5"><text:soft-page-break/><text:span text:style-name="T5">4.1<text:tab/>Downtime caused directly or indirectly by any of the following shall not be considered when calculating whether the Provider has met the uptime guarantee given in Paragraph 2.1:</text:span><text:span text:style-name="T5"/></text:p>
      <text:p text:style-name="docularlist1" loext:marker-style-name="T5"><text:span text:style-name="T5">(a)<text:tab/>a Force Majeure Event;</text:span><text:span text:style-name="T5"/></text:p>
      <text:p text:style-name="docularlist1" loext:marker-style-name="T5"><text:span text:style-name="T5">(b)<text:tab/>a fault or failure of the internet or any public telecommunications network;</text:span><text:span text:style-name="T5"/></text:p>
      <text:p text:style-name="docularlist1" loext:marker-style-name="T5"><text:span text:style-name="T5">(c)<text:tab/>a fault or failure of the Customer's computer systems or networks;</text:span><text:span text:style-name="T5"/></text:p>
      <text:p text:style-name="docularlist1" loext:marker-style-name="T5"><text:span text:style-name="T5">(d)<text:tab/>any breach by the Customer of this Agreement; or</text:span><text:span text:style-name="T5"/></text:p>
      <text:p text:style-name="docularlist1" loext:marker-style-name="T5"><text:span text:style-name="T5">(e)<text:tab/>scheduled maintenance carried out in accordance with this Agreement.</text:span><text:span text:style-name="T5"/></text:p>
      <text:p text:style-name="P10" loext:marker-style-name="T5"/>
      <text:h text:style-name="P11" text:outline-level="3" loext:marker-style-name="T4"><text:span text:style-name="T4">Schedule 4 (Maintenance SLA)</text:span><text:span text:style-name="T4"/></text:h>
      <text:p text:style-name="P3" loext:marker-style-name="T4"><text:span text:style-name="T4">1.<text:tab/>Introduction</text:span><text:span text:style-name="T4"/></text:p>
      <text:p text:style-name="unitbody" loext:marker-style-name="T5"><text:span text:style-name="T5">1.1<text:tab/>This Schedule 4 sets out the service levels applicable to the Maintenance Services.</text:span><text:span text:style-name="T5"/></text:p>
      <text:p text:style-name="P3" loext:marker-style-name="T4"><text:span text:style-name="T4">2.<text:tab/>Scheduled Maintenance Services</text:span><text:span text:style-name="T4"/></text:p>
      <text:p text:style-name="unitbody" loext:marker-style-name="T5"><text:span text:style-name="T5">2.1<text:tab/>The Provider shall where practicable give to the Customer at least 10 Business Days' prior written notice of scheduled Maintenance Services that are likely to affect the availability of the Hosted Services or are likely to have a material negative impact upon the Hosted Services, without prejudice to the Provider's other notice obligations under this Schedule 4.</text:span><text:span text:style-name="T5"/></text:p>
      <text:p text:style-name="unitbody" loext:marker-style-name="T5"><text:span text:style-name="T5">2.2<text:tab/>The Provider shall provide all scheduled Maintenance Services outside Business Hours.</text:span><text:span text:style-name="T5"/></text:p>
      <text:p text:style-name="P3" loext:marker-style-name="T4"><text:span text:style-name="T4">3.<text:tab/>Updates</text:span><text:span text:style-name="T4"/></text:p>
      <text:p text:style-name="unitbody" loext:marker-style-name="T5"><text:span text:style-name="T5">3.1<text:tab/>The Provider shall give to the Customer written notice of the application of any security Update to the Platform and at least 10 Business Days' prior written notice of the application of any non-security Update to the Platform.</text:span><text:span text:style-name="T5"/></text:p>
      <text:p text:style-name="unitbody" loext:marker-style-name="T5"><text:span text:style-name="T5">3.2<text:tab/>The Provider shall apply Updates to the Platform as follows:</text:span><text:span text:style-name="T5"/></text:p>
      <text:p text:style-name="docularlist1" loext:marker-style-name="T5"><text:span text:style-name="T5">(a)<text:tab/>third party security Updates shall be applied to the Platform promptly following release by the relevant third party, providing that the Provider may acting reasonably decide not to apply any particular third party security Update;</text:span><text:span text:style-name="T5"/></text:p>
      <text:p text:style-name="docularlist1" loext:marker-style-name="T5"><text:span text:style-name="T5">(b)<text:tab/>the Provider's security Updates shall be applied to the Platform promptly following the identification of the relevant security risk and the completion of the testing of the relevant Update; and</text:span><text:span text:style-name="T5"/></text:p>
      <text:p text:style-name="docularlist1" loext:marker-style-name="T5"><text:span text:style-name="T5">(c)<text:tab/>other Updates shall be applied to the Platform as agreed by the parties from time to time.</text:span><text:span text:style-name="T5"/></text:p>
      <text:p text:style-name="P3" loext:marker-style-name="T4"><text:span text:style-name="T4">4.<text:tab/>Upgrades</text:span><text:span text:style-name="T4"/></text:p>
      <text:p text:style-name="unitbody" loext:marker-style-name="T5"><text:span text:style-name="T5">4.1<text:tab/>The Provider shall produce Upgrades at least twice in each calendar year during the Term.</text:span><text:span text:style-name="T5"/></text:p>
      <text:p text:style-name="unitbody" loext:marker-style-name="T5"><text:span text:style-name="T5">4.2<text:tab/>The Provider shall give to the Customer at least 10 Business Days' prior written notice of the application of an Upgrade to the Platform.</text:span><text:span text:style-name="T5"/></text:p>
      <text:p text:style-name="unitbody" loext:marker-style-name="T5"><text:span text:style-name="T5">4.3<text:tab/>The Provider shall apply each Upgrade to the Platform within any period notified by the Provider to the Customer or agreed by the parties in writing.</text:span><text:span text:style-name="T5"/></text:p>
      <text:p text:style-name="P10" loext:marker-style-name="T5"/>
      <text:h text:style-name="P11" text:outline-level="3" loext:marker-style-name="T4"><text:span text:style-name="T4">Schedule 5 (Support SLA)</text:span><text:span text:style-name="T4"/></text:h>
      <text:p text:style-name="P3" loext:marker-style-name="T4"><text:span text:style-name="T4">1.<text:tab/>Introduction</text:span><text:span text:style-name="T4"/></text:p>
      <text:p text:style-name="unitbody" loext:marker-style-name="T5"><text:span text:style-name="T5">1.1<text:tab/>This Schedule 5 sets out the service levels applicable to the Support Services.</text:span><text:span text:style-name="T5"/></text:p>
      <text:p text:style-name="P3" loext:marker-style-name="T4"><text:span text:style-name="T4">2.<text:tab/>Helpdesk</text:span><text:span text:style-name="T4"/></text:p>
      <text:p text:style-name="unitbody" loext:marker-style-name="T5"><text:span text:style-name="T5">2.1<text:tab/>The Provider shall make available to the Customer a helpdesk in accordance with the provisions of this Schedule 5.</text:span><text:span text:style-name="T5"/></text:p>
      <text:p text:style-name="unitbody" loext:marker-style-name="T5"><text:span text:style-name="T5">2.2<text:tab/>The Customer may use the helpdesk for the purposes of requesting and, where applicable, receiving the Support Services; and the Customer must not use the helpdesk for any other purpose.</text:span><text:span text:style-name="T5"/></text:p>
      <text:p text:style-name="unitbody" loext:marker-style-name="T5"><text:span text:style-name="T5">2.3<text:tab/>The Provider shall ensure that the helpdesk is accessible by email and using the Provider's web-based ticketing system.</text:span><text:span text:style-name="T5"/></text:p>
      <text:p text:style-name="unitbody" loext:marker-style-name="T5"><text:span text:style-name="T5">2.4<text:tab/>The Provider shall ensure that the helpdesk is operational and adequately staffed during Business Hours during the Term. In addition, the Provider shall provide a special telephone number for the Customer to report critical issues outside of Business Hours.</text:span><text:span text:style-name="T5"/></text:p>
      <text:p text:style-name="unitbody" loext:marker-style-name="T5"><text:span text:style-name="T5">2.5<text:tab/>The Customer shall ensure that all requests for Support Services that it may make from time to time shall be made through the helpdesk.</text:span><text:span text:style-name="T5"/></text:p>
      <text:p text:style-name="P3" loext:marker-style-name="T4"><text:span text:style-name="T4">3.<text:tab/>Response and resolution</text:span><text:span text:style-name="T4"/></text:p>
      <text:p text:style-name="unitbody" loext:marker-style-name="T5"><text:span text:style-name="T5">3.1<text:tab/>Issues raised through the Support Services shall be categorised as follows:</text:span><text:span text:style-name="T5"/></text:p>
      <text:p text:style-name="docularlist1" loext:marker-style-name="T5"><text:span text:style-name="T5">(a)<text:tab/>critical: the Hosted Services are inoperable or a core function of the Hosted Services is unavailable;</text:span><text:span text:style-name="T5"/></text:p>
      <text:p text:style-name="docularlist1" loext:marker-style-name="T5"><text:span text:style-name="T5">(b)<text:tab/>serious: a core function of the Hosted Services is significantly impaired;</text:span><text:span text:style-name="T5"/></text:p>
      <text:p text:style-name="docularlist1" loext:marker-style-name="T5"><text:span text:style-name="T5">(c)<text:tab/>moderate: a core function of the Hosted Services is impaired, where the impairment does not constitute a serious issue; or a non-core function of the Hosted Services is significantly impaired; and</text:span><text:span text:style-name="T5"/></text:p>
      <text:p text:style-name="docularlist1" loext:marker-style-name="T5"><text:span text:style-name="T5">(d)<text:tab/>minor: any impairment of the Hosted Services not falling into the above categories; and any cosmetic issue affecting the Hosted Services.</text:span><text:span text:style-name="T5"/></text:p>
      <text:p text:style-name="unitbody" loext:marker-style-name="T5"><text:span text:style-name="T5">3.2<text:tab/>The Provider shall determine, acting reasonably, into which severity category an issue falls.</text:span><text:span text:style-name="T5"/></text:p>
      <text:p text:style-name="unitbody" loext:marker-style-name="T5"><text:span text:style-name="T5">3.3<text:tab/>The Provider shall use all reasonable endeavours to respond to requests for Support Services promptly, and in any case in accordance with the following time periods:</text:span><text:span text:style-name="T5"/></text:p>
      <text:p text:style-name="docularlist1" loext:marker-style-name="T5"><text:span text:style-name="T5">(a)<text:tab/>critical: 1 Business Hour;</text:span><text:span text:style-name="T5"/></text:p>
      <text:p text:style-name="docularlist1" loext:marker-style-name="T5"><text:span text:style-name="T5">(b)<text:tab/>serious: 4 Business Hours;</text:span><text:span text:style-name="T5"/></text:p>
      <text:p text:style-name="docularlist1" loext:marker-style-name="T5"><text:span text:style-name="T5">(c)<text:tab/>moderate: 1 Business Day; and</text:span><text:span text:style-name="T5"/></text:p>
      <text:p text:style-name="docularlist1" loext:marker-style-name="T5"><text:span text:style-name="T5">(d)<text:tab/>minor: 5 Business Days.</text:span><text:span text:style-name="T5"/></text:p>
      <text:p text:style-name="unitbody" loext:marker-style-name="T5"><text:span text:style-name="T5">3.4<text:tab/>The Provider shall ensure that its response to a request for Support Services shall include the following information (to the extent such information is relevant to the request): an acknowledgement of receipt of the request, where practicable an initial </text:span><text:soft-page-break/><text:span text:style-name="T5">diagnosis in relation to any reported error, a request for further information to ensure accurate diagnosis, and an anticipated timetable for action in relation to the request.</text:span><text:span text:style-name="T5"/></text:p>
      <text:p text:style-name="unitbody" loext:marker-style-name="T5"><text:span text:style-name="T5">3.5<text:tab/>The Provider shall use reasonable endeavours to resolve issues raised through the Support Services promptly, and in any case in accordance with the following time periods:</text:span><text:span text:style-name="T5"/></text:p>
      <text:p text:style-name="docularlist1" loext:marker-style-name="T5"><text:span text:style-name="T5">(a)<text:tab/>critical: 2 Business Hours;</text:span><text:span text:style-name="T5"/></text:p>
      <text:p text:style-name="docularlist1" loext:marker-style-name="T5"><text:span text:style-name="T5">(b)<text:tab/>serious: 8 Business Hours;</text:span><text:span text:style-name="T5"/></text:p>
      <text:p text:style-name="docularlist1" loext:marker-style-name="T5"><text:span text:style-name="T5">(c)<text:tab/>moderate: 4 Business Days; and</text:span><text:span text:style-name="T5"/></text:p>
      <text:p text:style-name="docularlist1" loext:marker-style-name="T5"><text:span text:style-name="T5">(d)<text:tab/>minor: 10 Business Days.</text:span><text:span text:style-name="T5"/></text:p>
      <text:p text:style-name="P3" loext:marker-style-name="T4"><text:span text:style-name="T4">4.<text:tab/>Provision of Support Services</text:span><text:span text:style-name="T4"/></text:p>
      <text:p text:style-name="unitbody" loext:marker-style-name="T5"><text:span text:style-name="T5">4.1<text:tab/>The Support Services shall be provided remotely, save to the extent that the parties agree otherwise in writing.</text:span><text:span text:style-name="T5"/></text:p>
      <text:p text:style-name="P3" loext:marker-style-name="T4"><text:span text:style-name="T4">5.<text:tab/>Limitations on Support Services</text:span><text:span text:style-name="T4"/></text:p>
      <text:p text:style-name="unitbody" loext:marker-style-name="T5"><text:span text:style-name="T5">5.1<text:tab/>If the total hours spent by the personnel of the Provider performing the Support Services during any calendar month exceed 8 hours then:</text:span><text:span text:style-name="T5"/></text:p>
      <text:p text:style-name="docularlist1" loext:marker-style-name="T5"><text:span text:style-name="T5">(a)<text:tab/>the Provider will cease to have an obligation to provide Support Services to the Customer during the remainder of that period; and</text:span><text:span text:style-name="T5"/></text:p>
      <text:p text:style-name="docularlist1" loext:marker-style-name="T5"><text:span text:style-name="T5">(b)<text:tab/>the Provider may agree to provide Support Services to the Customer during the remainder of that period, but the provision of those Support Services will be subject to additional Charges.</text:span><text:span text:style-name="T5"/></text:p>
      <text:p text:style-name="unitbody" loext:marker-style-name="T5"><text:span text:style-name="T5">5.2<text:tab/>The Provider shall have no obligation to provide Support Services in respect of any issue caused by:</text:span><text:span text:style-name="T5"/></text:p>
      <text:p text:style-name="docularlist1" loext:marker-style-name="T5"><text:span text:style-name="T5">(a)<text:tab/>the improper use of the Hosted Services by the Customer; or</text:span><text:span text:style-name="T5"/></text:p>
      <text:p text:style-name="docularlist1" loext:marker-style-name="T5"><text:span text:style-name="T5">(b)<text:tab/>any alteration to the Hosted Services made without the prior consent of the Provider.</text:span><text:span text:style-name="T5"/></text:p>
      <text:p text:style-name="P10" loext:marker-style-name="T5"/>
      <text:h text:style-name="P11" text:outline-level="3" loext:marker-style-name="T4"><text:span text:style-name="T4">Schedule 6 (Form of CCN)</text:span><text:span text:style-name="T4"/></text:h>
      <text:p text:style-name="P3" loext:marker-style-name="T4"><text:span text:style-name="T4">1.<text:tab/>Introduction</text:span><text:span text:style-name="T4"/></text:p>
      <text:p text:style-name="unindentedunitbody" loext:marker-style-name="T5"><text:span text:style-name="T5">Title of Change: [</text:span><text:span text:style-name="T17">insert title</text:span><text:span text:style-name="T5">]</text:span></text:p>
      <text:p text:style-name="unindentedunitbody" loext:marker-style-name="T5"><text:span text:style-name="T5">CCN number: [</text:span><text:span text:style-name="T17">insert number</text:span><text:span text:style-name="T5">]</text:span></text:p>
      <text:p text:style-name="unindentedunitbody" loext:marker-style-name="T5"><text:span text:style-name="T5">Change proposed by: [</text:span><text:span text:style-name="T17">insert individual name(s)</text:span><text:span text:style-name="T5">]</text:span></text:p>
      <text:p text:style-name="unindentedunitbody" loext:marker-style-name="T5"><text:span text:style-name="T5">Date of issue of CCN: [</text:span><text:span text:style-name="T17">insert date</text:span><text:span text:style-name="T5">]</text:span></text:p>
      <text:p text:style-name="unindentedunitbody" loext:marker-style-name="T5"><text:span text:style-name="T5">Summary details of proposed Change: [</text:span><text:span text:style-name="T17">insert details</text:span><text:span text:style-name="T5">]</text:span></text:p>
      <text:p text:style-name="P3" loext:marker-style-name="T4"><text:span text:style-name="T4">2.<text:tab/>Change details</text:span><text:span text:style-name="T4"/></text:p>
      <text:p text:style-name="unindentedunitbody" loext:marker-style-name="T5"><text:span text:style-name="T5">[</text:span><text:span text:style-name="T17">Insert full details of proposed Change</text:span><text:span text:style-name="T5">]</text:span></text:p>
      <text:p text:style-name="P3" loext:marker-style-name="T4"><text:span text:style-name="T4">3.<text:tab/>Impact of Change</text:span><text:span text:style-name="T4"/></text:p>
      <text:p text:style-name="unindentedunitbody" loext:marker-style-name="T5"><text:span text:style-name="T5">Impact upon resources: [</text:span><text:span text:style-name="T17">insert details</text:span><text:span text:style-name="T5">]</text:span></text:p>
      <text:p text:style-name="unindentedunitbody" loext:marker-style-name="T5"><text:span text:style-name="T5">Impact upon timetable: [</text:span><text:span text:style-name="T17">insert details</text:span><text:span text:style-name="T5">]</text:span></text:p>
      <text:p text:style-name="unindentedunitbody" loext:marker-style-name="T5"><text:span text:style-name="T5">Impact upon Charges: [</text:span><text:span text:style-name="T17">insert details</text:span><text:span text:style-name="T5">]</text:span></text:p>
      <text:p text:style-name="unindentedunitbody" loext:marker-style-name="T5"><text:span text:style-name="T5">Other effects of Change: [</text:span><text:span text:style-name="T17">insert details</text:span><text:span text:style-name="T5">]</text:span></text:p>
      <text:p text:style-name="P3" loext:marker-style-name="T4"><text:span text:style-name="T4">4.<text:tab/>Agreement to Change</text:span><text:span text:style-name="T4"/></text:p>
      <text:p text:style-name="unindentedunitbody" loext:marker-style-name="T5"><text:span text:style-name="T5">The parties have indicated their acceptance of the Change described in this CCN by signing below.</text:span><text:span text:style-name="T5"/></text:p>
      <text:p text:style-name="unindentedunitbody" loext:marker-style-name="T5"><text:span text:style-name="T5">SIGNED BY [[</text:span><text:span text:style-name="T17">individual name</text:span><text:span text:style-name="T5">] on [...............], the Provider / [</text:span><text:span text:style-name="T17">individual name</text:span><text:span text:style-name="T5">] on [...............], duly authorised for and on behalf of the Provider]:....................</text:span></text:p>
      <text:p text:style-name="unindentedunitbody" loext:marker-style-name="T5"><text:span text:style-name="T5">SIGNED BY [[</text:span><text:span text:style-name="T17">individual name</text:span><text:span text:style-name="T5">] on [...............], the Customer / [</text:span><text:span text:style-name="T17">individual name</text:span><text:span text:style-name="T5">] on [...............], duly authorised for and on behalf of the Customer]:....................</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ourier New" svg:font-family="'Courier New'"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family-generic="system" style:font-pitch="variable"/>
    <style:font-face style:name="Noto Sans CJK SC" svg:font-family="'Noto Sans CJK SC'"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system" style:font-pitch="variable"/>
    <style:font-face style:name="Verdana" svg:font-family="Verdana" style:font-family-generic="roman" style:font-pitch="variable"/>
    <style:font-face style:name="Verdana1" svg:font-family="Verdana" style:font-family-generic="swiss" style:font-pitch="variable"/>
    <style:font-face style:name="Verdana2"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Verdana1" fo:font-size="10pt" fo:language="en" fo:country="GB" style:letter-kerning="false" style:font-name-asian="Verdana2" style:font-size-asian="10pt" style:language-asian="en" style:country-asian="GB" style:font-name-complex="Times New Roman"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4917in" style:writing-mode="page"/>
      <style:text-properties style:use-window-font-color="true" loext:opacity="0%" style:font-name="Verdana1" fo:font-size="10pt" fo:language="en" fo:country="GB" style:letter-kerning="false" style:font-name-asian="Verdana2" style:font-size-asian="10pt" style:language-asian="en" style:country-asian="GB" style:font-name-complex="Times New Roman"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style:contextual-spacing="false" fo:line-height="115%" fo:text-align="start" style:justify-single-word="false" fo:orphans="2" fo:widows="2" style:writing-mode="lr-tb"/>
      <style:text-properties fo:font-size="11pt" fo:language="en" fo:country="US" style:font-size-asian="11pt" style:language-asian="en" style:country-asian="US" style:font-size-complex="11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1" fo:font-family="'Liberation Sans'" style:font-family-generic="swiss" style:font-pitch="variable" fo:font-size="14pt" style:font-name-asian="Noto Sans CJK SC" style:font-family-asian="'Noto Sans CJK SC'" style:font-family-generic-asian="system" style:font-pitch-asian="variable" style:font-size-asian="14pt" style:font-name-complex="Liberation Sans2" style:font-family-complex="'Liberation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iberation Sans" style:font-family-complex="'Liberation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iberation Sans" style:font-family-complex="'Liberation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iberation Sans" style:font-family-complex="'Liberation Sans'" style:font-family-generic-complex="swiss"/>
    </style:style>
    <style:style style:name="Heading_20_1_20_PHPDOCX" style:display-name="Heading 1 PHPDOCX" style:family="paragraph" style:parent-style-name="Standard" style:next-style-name="Standard" loext:linked-style-name="Heading_20_1_20_Car_20_PHPDOCX" style:default-outline-level="1" style:list-style-name="">
      <style:paragraph-properties fo:margin-top="0.3335in" fo:margin-bottom="0in" style:contextual-spacing="false" fo:keep-together="always" fo:keep-with-next="always"/>
      <style:text-properties fo:color="#365f91" loext:opacity="100%" fo:font-size="14pt" fo:font-weight="bold" style:font-name-asian="Times New Roman" style:font-family-asian="'Times New Roman'" style:font-family-generic-asian="system" style:font-pitch-asian="variable" style:font-size-asian="14pt" style:font-weight-asian="bold" style:font-size-complex="14pt" style:font-weight-complex="bold"/>
    </style:style>
    <style:style style:name="Heading_20_2_20_PHPDOCX" style:display-name="Heading 2 PHPDOCX" style:family="paragraph" style:parent-style-name="Standard" style:next-style-name="Standard" loext:linked-style-name="Heading_20_2_20_Car_20_PHPDOCX" style:default-outline-level="2" style:list-style-name="">
      <style:paragraph-properties fo:margin-top="0.139in" fo:margin-bottom="0in" style:contextual-spacing="false" fo:keep-together="always" fo:keep-with-next="always"/>
      <style:text-properties fo:color="#4f81bd" loext:opacity="100%" fo:font-size="13pt" fo:font-weight="bold" style:font-name-asian="Times New Roman" style:font-family-asian="'Times New Roman'" style:font-family-generic-asian="system" style:font-pitch-asian="variable" style:font-size-asian="13pt" style:font-weight-asian="bold" style:font-size-complex="13pt" style:font-weight-complex="bold"/>
    </style:style>
    <style:style style:name="Heading_20_3_20_PHPDOCX" style:display-name="Heading 3 PHPDOCX" style:family="paragraph" style:parent-style-name="Standard" style:next-style-name="Standard" loext:linked-style-name="Heading_20_3_20_Car_20_PHPDOCX" style:default-outline-level="3" style:list-style-name="">
      <style:paragraph-properties fo:margin-top="0.139in" fo:margin-bottom="0in" style:contextual-spacing="false" fo:keep-together="always" fo:keep-with-next="always"/>
      <style:text-properties fo:color="#4f81bd" loext:opacity="100%" fo:font-weight="bold" style:font-name-asian="Times New Roman" style:font-family-asian="'Times New Roman'" style:font-family-generic-asian="system" style:font-pitch-asian="variable" style:font-weight-asian="bold" style:font-weight-complex="bold"/>
    </style:style>
    <style:style style:name="Heading_20_4_20_PHPDOCX" style:display-name="Heading 4 PHPDOCX" style:family="paragraph" style:parent-style-name="Standard" style:next-style-name="Standard" loext:linked-style-name="Heading_20_4_20_Car_20_PHPDOCX" style:default-outline-level="4" style:list-style-name="">
      <style:paragraph-properties fo:margin-top="0.139in" fo:margin-bottom="0in" style:contextual-spacing="false" fo:keep-together="always" fo:keep-with-next="always"/>
      <style:text-properties fo:color="#4f81bd" loext:opacity="100%" fo:font-style="italic" fo:font-weight="bold" style:font-name-asian="Times New Roman" style:font-family-asian="'Times New Roman'" style:font-family-generic-asian="system" style:font-pitch-asian="variable" style:font-style-asian="italic" style:font-weight-asian="bold" style:font-style-complex="italic" style:font-weight-complex="bold"/>
    </style:style>
    <style:style style:name="Heading_20_5_20_PHPDOCX" style:display-name="Heading 5 PHPDOCX" style:family="paragraph" style:parent-style-name="Standard" style:next-style-name="Standard" loext:linked-style-name="Heading_20_5_20_Car_20_PHPDOCX" style:default-outline-level="5" style:list-style-name="">
      <style:paragraph-properties fo:margin-top="0.139in" fo:margin-bottom="0in" style:contextual-spacing="false" fo:keep-together="always" fo:keep-with-next="always"/>
      <style:text-properties fo:color="#243f60" loext:opacity="100%" style:font-name-asian="Times New Roman" style:font-family-asian="'Times New Roman'" style:font-family-generic-asian="system" style:font-pitch-asian="variable"/>
    </style:style>
    <style:style style:name="Heading_20_6_20_PHPDOCX" style:display-name="Heading 6 PHPDOCX" style:family="paragraph" style:parent-style-name="Standard" style:next-style-name="Standard" loext:linked-style-name="Heading_20_6_20_Car_20_PHPDOCX" style:default-outline-level="6" style:list-style-name="">
      <style:paragraph-properties fo:margin-top="0.139in" fo:margin-bottom="0in" style:contextual-spacing="false" fo:keep-together="always" fo:keep-with-next="always"/>
      <style:text-properties fo:color="#243f60" loext:opacity="100%" fo:font-style="italic" style:font-name-asian="Times New Roman" style:font-family-asian="'Times New Roman'" style:font-family-generic-asian="system" style:font-pitch-asian="variable" style:font-style-asian="italic" style:font-style-complex="italic"/>
    </style:style>
    <style:style style:name="Heading_20_7_20_PHPDOCX" style:display-name="Heading 7 PHPDOCX" style:family="paragraph" style:parent-style-name="Standard" style:next-style-name="Standard" loext:linked-style-name="Heading_20_7_20_Car_20_PHPDOCX" style:default-outline-level="7" style:list-style-name="">
      <style:paragraph-properties fo:margin-top="0.139in" fo:margin-bottom="0in" style:contextual-spacing="false" fo:keep-together="always" fo:keep-with-next="always"/>
      <style:text-properties fo:color="#404040" loext:opacity="100%" fo:font-style="italic" style:font-name-asian="Times New Roman" style:font-family-asian="'Times New Roman'" style:font-family-generic-asian="system" style:font-pitch-asian="variable" style:font-style-asian="italic" style:font-style-complex="italic"/>
    </style:style>
    <style:style style:name="Heading_20_8_20_PHPDOCX" style:display-name="Heading 8 PHPDOCX" style:family="paragraph" style:parent-style-name="Standard" style:next-style-name="Standard" loext:linked-style-name="Heading_20_8_20_Car_20_PHPDOCX" style:default-outline-level="8" style:list-style-name="">
      <style:paragraph-properties fo:margin-top="0.139in" fo:margin-bottom="0in" style:contextual-spacing="false" fo:keep-together="always" fo:keep-with-next="always"/>
      <style:text-properties fo:color="#404040" loext:opacity="100%" fo:font-size="10pt" style:font-name-asian="Times New Roman" style:font-family-asian="'Times New Roman'" style:font-family-generic-asian="system" style:font-pitch-asian="variable" style:font-size-asian="10pt" style:font-size-complex="10pt"/>
    </style:style>
    <style:style style:name="Heading_20_9_20_PHPDOCX" style:display-name="Heading 9 PHPDOCX" style:family="paragraph" style:parent-style-name="Standard" style:next-style-name="Standard" loext:linked-style-name="Heading_20_9_20_Car_20_PHPDOCX" style:default-outline-level="9" style:list-style-name="">
      <style:paragraph-properties fo:margin-top="0.139in" fo:margin-bottom="0in" style:contextual-spacing="false" fo:keep-together="always" fo:keep-with-next="always"/>
      <style:text-properties fo:color="#404040" loext:opacity="100%" fo:font-size="10pt" fo:font-style="italic" style:font-name-asian="Times New Roman" style:font-family-asian="'Times New Roman'" style:font-family-generic-asian="system" style:font-pitch-asian="variable" style:font-size-asian="10pt" style:font-style-asian="italic" style:font-size-complex="10pt" style:font-style-complex="italic"/>
    </style:style>
    <style:style style:name="annotation_20_text_20_PHPDOCX" style:display-name="annotation text PHPDOCX" style:family="paragraph" style:parent-style-name="Standard" loext:linked-style-name="Comment_20_Text_20_Char_20_PHPDOCX">
      <style:paragraph-properties fo:line-height="100%"/>
      <style:text-properties fo:font-size="10pt" style:font-size-asian="10pt" style:font-size-complex="10pt"/>
    </style:style>
    <style:style style:name="annotation_20_subject_20_PHPDOCX" style:display-name="annotation subject PHPDOCX" style:family="paragraph" style:parent-style-name="annotation_20_text_20_PHPDOCX" style:next-style-name="annotation_20_text_20_PHPDOCX" loext:linked-style-name="Comment_20_Subject_20_Char_20_PHPDOCX">
      <style:text-properties fo:font-weight="bold" style:font-weight-asian="bold" style:font-weight-complex="bold"/>
    </style:style>
    <style:style style:name="Balloon_20_Text_20_PHPDOCX" style:display-name="Balloon Text PHPDOCX" style:family="paragraph" style:parent-style-name="Standard" loext:linked-style-name="Balloon_20_Text_20_Char_20_PHPDOCX">
      <style:paragraph-properties fo:margin-top="0in" fo:margin-bottom="0in" style:contextual-spacing="false" fo:line-height="100%"/>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footnote_20_Text_20_PHPDOCX" style:display-name="footnote Text PHPDOCX" style:family="paragraph" style:parent-style-name="Standard" loext:linked-style-name="footnote_20_text_20_Car_20_PHPDOCX">
      <style:paragraph-properties fo:margin-top="0in" fo:margin-bottom="0in" style:contextual-spacing="false" fo:line-height="100%"/>
      <style:text-properties fo:font-size="10pt" style:font-size-asian="10pt" style:font-size-complex="10pt"/>
    </style:style>
    <style:style style:name="endnote_20_Text_20_PHPDOCX" style:display-name="endnote Text PHPDOCX" style:family="paragraph" style:parent-style-name="Standard" loext:linked-style-name="endnote_20_text_20_Car_20_PHPDOCX">
      <style:paragraph-properties fo:margin-top="0in" fo:margin-bottom="0in" style:contextual-spacing="false" fo:line-height="100%"/>
      <style:text-properties fo:font-size="10pt" style:font-size-asian="10pt" style:font-size-complex="10pt"/>
    </style:style>
    <style:style style:name="Title_20_PHPDOCX" style:display-name="Title PHPDOCX" style:family="paragraph" style:parent-style-name="Standard" style:next-style-name="Standard" loext:linked-style-name="Title_20_Car_20_PHPDOCX">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fo:font-size="26pt" fo:letter-spacing="0.0035in" style:letter-kerning="true" style:font-name-asian="Times New Roman" style:font-family-asian="'Times New Roman'" style:font-family-generic-asian="system" style:font-pitch-asian="variable" style:font-size-asian="26pt" style:font-size-complex="26pt"/>
    </style:style>
    <style:style style:name="Subtitle_20_PHPDOCX" style:display-name="Subtitle PHPDOCX" style:family="paragraph" style:parent-style-name="Standard" style:next-style-name="Standard" loext:linked-style-name="Subtitle_20_Car_20_PHPDOCX">
      <style:text-properties fo:color="#4f81bd" loext:opacity="100%" fo:font-size="12pt" fo:letter-spacing="0.0102in" fo:font-style="italic" style:font-name-asian="Times New Roman" style:font-family-asian="'Times New Roman'" style:font-family-generic-asian="system" style:font-pitch-asian="variable" style:font-size-asian="12pt" style:font-style-asian="italic" style:font-size-complex="12pt" style:font-style-complex="italic"/>
    </style:style>
    <style:style style:name="Quote_20_PHPDOCX" style:display-name="Quote PHPDOCX" style:family="paragraph" style:parent-style-name="Standard" style:next-style-name="Standard" loext:linked-style-name="Quote_20_Car_20_PHPDOCX">
      <style:text-properties fo:color="#000000" loext:opacity="100%" fo:font-style="italic" style:font-style-asian="italic" style:font-style-complex="italic"/>
    </style:style>
    <style:style style:name="Intense_20_Quote_20_PHPDOCX" style:display-name="Intense Quote PHPDOCX" style:family="paragraph" style:parent-style-name="Standard" style:next-style-name="Standard" loext:linked-style-name="Intense_20_Quote_20_Car_20_PHPDOCX">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style:style>
    <style:style style:name="List_20_Paragraph_20_PHPDOCX" style:display-name="List Paragraph PHPDOCX" style:family="paragraph" style:parent-style-name="Standard">
      <style:paragraph-properties fo:margin-left="0.5in" fo:margin-top="0in" fo:margin-bottom="0.139in" style:contextual-spacing="true"/>
    </style:style>
    <style:style style:name="No_20_Spacing_20_PHPDOCX" style:display-name="No Spacing PHPDOCX" style:family="paragraph">
      <style:paragraph-properties fo:margin-top="0in" fo:margin-bottom="0in" style:contextual-spacing="false" fo:text-align="start" style:justify-single-word="false" fo:orphans="2" fo:widows="2" style:writing-mode="lr-tb"/>
      <style:text-properties fo:font-size="11pt" fo:language="en" fo:country="US" style:font-size-asian="11pt" style:language-asian="en" style:country-asian="US" style:font-size-complex="11pt"/>
    </style:style>
    <style:style style:name="mainhead" style:family="paragraph" loext:linked-style-name="mainheadCar">
      <style:paragraph-properties fo:margin-top="0in" fo:margin-bottom="0.139in" style:contextual-spacing="false" fo:line-height="115%" fo:text-align="center" style:justify-single-word="false" fo:orphans="2" fo:widows="2" style:writing-mode="lr-tb"/>
      <style:text-properties fo:text-transform="uppercase" fo:color="#000000" loext:opacity="100%" fo:font-size="12.5pt" fo:language="en" fo:country="US" fo:font-weight="bold" style:font-size-asian="12.5pt" style:language-asian="en" style:country-asian="US" style:font-weight-asian="bold" style:font-name-complex="Verdana2" style:font-family-complex="Verdana" style:font-family-generic-complex="system" style:font-pitch-complex="variable" style:font-size-complex="11pt"/>
    </style:style>
    <style:style style:name="parthead" style:family="paragraph" loext:linked-style-name="partheadCar">
      <style:paragraph-properties fo:margin-top="0in" fo:margin-bottom="0.139in" style:contextual-spacing="false" fo:line-height="115%" fo:text-align="start" style:justify-single-word="false" fo:orphans="2" fo:widows="2" style:writing-mode="lr-tb"/>
      <style:text-properties fo:text-transform="uppercase"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sectionhead" style:family="paragraph" loext:linked-style-name="sectionheadCar">
      <style:paragraph-properties fo:margin-top="0in" fo:margin-bottom="0.139in" style:contextual-spacing="false" fo:line-height="115%" fo:text-align="start" style:justify-single-word="false" fo:orphans="2" fo:widows="2" style:writing-mode="lr-tb">
        <style:tab-stops>
          <style:tab-stop style:position="0.4165in"/>
        </style:tab-stops>
      </style:paragraph-properties>
      <style:text-properties fo:text-transform="uppercase"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unithead" style:family="paragraph" loext:linked-style-name="unitheadCar">
      <style:paragraph-properties fo:margin-top="0in" fo:margin-bottom="0.139in" style:contextual-spacing="false" fo:line-height="115%" fo:text-align="start" style:justify-single-word="false" fo:orphans="2" fo:widows="2" style:writing-mode="lr-tb"/>
      <style:text-properties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italichead" style:family="paragraph" loext:linked-style-name="italicheadCar">
      <style:paragraph-properties fo:margin-top="0in" fo:margin-bottom="0.139in" style:contextual-spacing="false" fo:line-height="115%" fo:text-align="start" style:justify-single-word="false" fo:orphans="2" fo:widows="2" style:writing-mode="lr-tb"/>
      <style:text-properties fo:color="#000000" loext:opacity="100%" fo:language="en" fo:country="US" fo:font-style="italic" style:language-asian="en" style:country-asian="US" style:font-style-asian="italic" style:font-name-complex="Verdana2" style:font-family-complex="Verdana" style:font-family-generic-complex="system" style:font-pitch-complex="variable" style:font-size-complex="11pt"/>
    </style:style>
    <style:style style:name="unitbody" style:family="paragraph" loext:linked-style-name="unitbodyCar">
      <style:paragraph-properties fo:margin-left="0.4165in" fo:margin-top="0in" fo:margin-bottom="0.139in" style:contextual-spacing="false" fo:line-height="115%" fo:text-align="start" style:justify-single-word="false" fo:orphans="2" fo:widows="2" fo:text-indent="-0.4165in" style:auto-text-indent="false" style:writing-mode="lr-tb">
        <style:tab-stops>
          <style:tab-stop style:position="0.4165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indentedunitbody" style:family="paragraph" loext:linked-style-name="unindentedunitbodyCar">
      <style:paragraph-properties fo:margin-top="0in" fo:margin-bottom="0.139in" style:contextual-spacing="false" fo:line-height="115%" fo:text-align="start" style:justify-single-word="false" fo:orphans="2" fo:widows="2" style:writing-mode="lr-tb"/>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partor" style:family="paragraph" loext:linked-style-name="partorCar">
      <style:paragraph-properties fo:margin-top="0in" fo:margin-bottom="0.139in" style:contextual-spacing="false" fo:line-height="115%" fo:text-align="center" style:justify-single-word="false" fo:orphans="2" fo:widows="2" style:writing-mode="lr-tb"/>
      <style:text-properties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sectionor" style:family="paragraph" loext:linked-style-name="sectionorCar">
      <style:paragraph-properties fo:margin-top="0in" fo:margin-bottom="0.139in" style:contextual-spacing="false" fo:line-height="115%" fo:text-align="center" style:justify-single-word="false" fo:orphans="2" fo:widows="2" style:writing-mode="lr-tb"/>
      <style:text-properties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unitor" style:family="paragraph" loext:linked-style-name="unitorCar">
      <style:paragraph-properties fo:margin-top="0in" fo:margin-bottom="0.139in" style:contextual-spacing="false" fo:line-height="115%" fo:text-align="center" style:justify-single-word="false" fo:orphans="2" fo:widows="2" style:writing-mode="lr-tb"/>
      <style:text-properties fo:color="#000000" loext:opacity="100%" fo:language="en" fo:country="US" fo:font-weight="bold" style:language-asian="en" style:country-asian="US" style:font-weight-asian="bold" style:font-name-complex="Verdana2" style:font-family-complex="Verdana" style:font-family-generic-complex="system" style:font-pitch-complex="variable" style:font-size-complex="11pt"/>
    </style:style>
    <style:style style:name="docularlist0" style:family="paragraph" loext:linked-style-name="docularlist0Car">
      <style:paragraph-properties fo:margin-left="0.4165in" fo:margin-top="0in" fo:margin-bottom="0.139in" style:contextual-spacing="false" fo:line-height="115%" fo:text-align="start" style:justify-single-word="false" fo:orphans="2" fo:widows="2" fo:text-indent="-0.4165in" style:auto-text-indent="false"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docularlist1" style:family="paragraph" loext:linked-style-name="docularlist1Car">
      <style:paragraph-properties fo:margin-left="0.8335in" fo:margin-top="0in" fo:margin-bottom="0.139in" style:contextual-spacing="false" fo:line-height="115%" fo:text-align="start" style:justify-single-word="false" fo:orphans="2" fo:widows="2" fo:text-indent="-0.4165in" style:auto-text-indent="false"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docularlist2" style:family="paragraph" loext:linked-style-name="docularlist2Car">
      <style:paragraph-properties fo:margin-left="1.25in" fo:margin-top="0in" fo:margin-bottom="0.139in" style:contextual-spacing="false" fo:line-height="115%" fo:text-align="start" style:justify-single-word="false" fo:orphans="2" fo:widows="2" fo:text-indent="-0.4165in" style:auto-text-indent="false"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docularlist3" style:family="paragraph" loext:linked-style-name="docularlist3Car">
      <style:paragraph-properties fo:margin-left="1.6665in" fo:margin-top="0in" fo:margin-bottom="0.139in" style:contextual-spacing="false" fo:line-height="115%" fo:text-align="start" style:justify-single-word="false" fo:orphans="2" fo:widows="2" fo:text-indent="-0.4165in" style:auto-text-indent="false"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docularlist4" style:family="paragraph" loext:linked-style-name="docularlist4Car">
      <style:paragraph-properties fo:margin-left="2.0835in" fo:margin-top="0in" fo:margin-bottom="0.139in" style:contextual-spacing="false" fo:line-height="115%" fo:text-align="start" style:justify-single-word="false" fo:orphans="2" fo:widows="2" fo:text-indent="-0.4165in" style:auto-text-indent="false"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numberedlist0" style:family="paragraph" loext:linked-style-name="unnumberedlist0Car">
      <style:paragraph-properties fo:margin-left="0.4165in" fo:margin-top="0in" fo:margin-bottom="0.139in" style:contextual-spacing="false" fo:line-height="115%" fo:text-align="start" style:justify-single-word="false" fo:orphans="2" fo:widows="2"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numberedlist1" style:family="paragraph" loext:linked-style-name="unnumberedlist1Car">
      <style:paragraph-properties fo:margin-left="0.4165in" fo:margin-top="0in" fo:margin-bottom="0.139in" style:contextual-spacing="false" fo:line-height="115%" fo:text-align="start" style:justify-single-word="false" fo:orphans="2" fo:widows="2"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numberedlist2" style:family="paragraph" loext:linked-style-name="unnumberedlist2Car">
      <style:paragraph-properties fo:margin-left="0.8335in" fo:margin-top="0in" fo:margin-bottom="0.139in" style:contextual-spacing="false" fo:line-height="115%" fo:text-align="start" style:justify-single-word="false" fo:orphans="2" fo:widows="2"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numberedlist3" style:family="paragraph" loext:linked-style-name="unnumberedlist3Car">
      <style:paragraph-properties fo:margin-left="1.25in" fo:margin-top="0in" fo:margin-bottom="0.139in" style:contextual-spacing="false" fo:line-height="115%" fo:text-align="start" style:justify-single-word="false" fo:orphans="2" fo:widows="2"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unnumberedlist4" style:family="paragraph" loext:linked-style-name="unnumberedlist4Car">
      <style:paragraph-properties fo:margin-left="1.6665in" fo:margin-top="0in" fo:margin-bottom="0.139in" style:contextual-spacing="false" fo:line-height="115%" fo:text-align="start" style:justify-single-word="false" fo:orphans="2" fo:widows="2" style:writing-mode="lr-tb">
        <style:tab-stops>
          <style:tab-stop style:position="0in"/>
        </style:tab-stops>
      </style:paragraph-properties>
      <style:text-properties fo:color="#000000" loext:opacity="100%" fo:language="en" fo:country="US" style:language-asian="en" style:country-asian="US" style:font-name-complex="Verdana2" style:font-family-complex="Verdana" style:font-family-generic-complex="system" style:font-pitch-complex="variable" style:font-size-complex="11pt"/>
    </style:style>
    <style:style style:name="Marginalia" style:family="paragraph" style:parent-style-name="Standard" loext:linked-style-name="Comment_20_Text_20_Char" style:class="text">
      <style:paragraph-properties fo:line-height="100%"/>
      <style:text-properties fo:font-size="10pt" style:font-size-asian="10pt" style:font-size-complex="10pt"/>
    </style:style>
    <style:style style:name="annotation_20_subject" style:display-name="annotation subject" style:family="paragraph" style:parent-style-name="Marginalia" style:next-style-name="Marginalia" loext:linked-style-name="Comment_20_Subject_20_Char">
      <style:text-properties fo:font-weight="bold" style:font-weight-asian="bold" style:font-weight-complex="bold"/>
    </style:style>
    <style:style style:name="Balloon_20_Text" style:display-name="Balloon Text" style:family="paragraph" style:parent-style-name="Standard" loext:linked-style-name="Balloon_20_Text_20_Char">
      <style:paragraph-properties fo:margin-top="0in" fo:margin-bottom="0in" style:contextual-spacing="false" fo:line-height="100%"/>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Default_20_Paragraph_20_Font" style:display-name="Default Paragraph Font" style:family="text"/>
    <style:style style:name="annotation_20_reference_20_PHPDOCX" style:display-name="annotation reference PHPDOCX" style:family="text">
      <style:text-properties fo:font-size="8pt" style:font-size-asian="8pt" style:font-size-complex="8pt"/>
    </style:style>
    <style:style style:name="Comment_20_Text_20_Char_20_PHPDOCX" style:display-name="Comment Text Char PHPDOCX" style:family="text" loext:linked-style-name="annotation_20_text_20_PHPDOCX">
      <style:text-properties fo:font-size="10pt" style:font-size-asian="10pt" style:font-size-complex="10pt"/>
    </style:style>
    <style:style style:name="Comment_20_Subject_20_Char_20_PHPDOCX" style:display-name="Comment Subject Char PHPDOCX" style:family="text" loext:linked-style-name="annotation_20_subject_20_PHPDOCX">
      <style:text-properties fo:font-size="10pt" fo:font-weight="bold" style:font-size-asian="10pt" style:font-weight-asian="bold" style:font-size-complex="10pt" style:font-weight-complex="bold"/>
    </style:style>
    <style:style style:name="Balloon_20_Text_20_Char_20_PHPDOCX" style:display-name="Balloon Text Char PHPDOCX" style:family="text" loext:linked-style-name="Balloon_20_Text_20_PHPDOCX">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footnote_20_text_20_Car_20_PHPDOCX" style:display-name="footnote text Car PHPDOCX" style:family="text" loext:linked-style-name="footnote_20_Text_20_PHPDOCX">
      <style:text-properties fo:font-size="10pt" style:font-size-asian="10pt" style:font-size-complex="10pt"/>
    </style:style>
    <style:style style:name="footnote_20_Reference_20_PHPDOCX" style:display-name="footnote Reference PHPDOCX" style:family="text">
      <style:text-properties style:text-position="super 58%"/>
    </style:style>
    <style:style style:name="endnote_20_text_20_Car_20_PHPDOCX" style:display-name="endnote text Car PHPDOCX" style:family="text" loext:linked-style-name="endnote_20_Text_20_PHPDOCX">
      <style:text-properties fo:font-size="10pt" style:font-size-asian="10pt" style:font-size-complex="10pt"/>
    </style:style>
    <style:style style:name="endnote_20_Reference_20_PHPDOCX" style:display-name="endnote Reference PHPDOCX" style:family="text">
      <style:text-properties style:text-position="super 58%"/>
    </style:style>
    <style:style style:name="Default_20_Paragraph_20_Font_20_PHPDOCX" style:display-name="Default Paragraph Font PHPDOCX" style:family="text"/>
    <style:style style:name="Heading_20_1_20_Car_20_PHPDOCX" style:display-name="Heading 1 Car PHPDOCX" style:family="text" loext:linked-style-name="Heading_20_1_20_PHPDOCX">
      <style:text-properties fo:color="#365f91" loext:opacity="100%" style:font-name="Verdana1" fo:font-family="Verdana" style:font-family-generic="swiss" style:font-pitch="variable" fo:font-size="14pt" fo:font-weight="bold" style:font-name-asian="Times New Roman" style:font-family-asian="'Times New Roman'" style:font-family-generic-asian="system" style:font-pitch-asian="variable" style:font-size-asian="14pt" style:font-weight-asian="bold" style:font-name-complex="Times New Roman" style:font-family-complex="'Times New Roman'" style:font-family-generic-complex="system" style:font-pitch-complex="variable" style:font-size-complex="14pt" style:font-weight-complex="bold"/>
    </style:style>
    <style:style style:name="Heading_20_2_20_Car_20_PHPDOCX" style:display-name="Heading 2 Car PHPDOCX" style:family="text" loext:linked-style-name="Heading_20_2_20_PHPDOCX">
      <style:text-properties fo:color="#4f81bd" loext:opacity="100%" style:font-name="Verdana1" fo:font-family="Verdana" style:font-family-generic="swiss" style:font-pitch="variable" fo:font-size="13pt" fo:font-weight="bold" style:font-name-asian="Times New Roman" style:font-family-asian="'Times New Roman'" style:font-family-generic-asian="system" style:font-pitch-asian="variable" style:font-size-asian="13pt" style:font-weight-asian="bold" style:font-name-complex="Times New Roman" style:font-family-complex="'Times New Roman'" style:font-family-generic-complex="system" style:font-pitch-complex="variable" style:font-size-complex="13pt" style:font-weight-complex="bold"/>
    </style:style>
    <style:style style:name="Heading_20_3_20_Car_20_PHPDOCX" style:display-name="Heading 3 Car PHPDOCX" style:family="text" loext:linked-style-name="Heading_20_3_20_PHPDOCX">
      <style:text-properties fo:color="#4f81bd" loext:opacity="100%" style:font-name="Verdana1" fo:font-family="Verdana" style:font-family-generic="swiss" style:font-pitch="variable" fo:font-weight="bold" style:font-name-asian="Times New Roman" style:font-family-asian="'Times New Roman'" style:font-family-generic-asian="system" style:font-pitch-asian="variable" style:font-weight-asian="bold" style:font-name-complex="Times New Roman" style:font-family-complex="'Times New Roman'" style:font-family-generic-complex="system" style:font-pitch-complex="variable" style:font-weight-complex="bold"/>
    </style:style>
    <style:style style:name="Heading_20_4_20_Car_20_PHPDOCX" style:display-name="Heading 4 Car PHPDOCX" style:family="text" loext:linked-style-name="Heading_20_4_20_PHPDOCX">
      <style:text-properties fo:color="#4f81bd" loext:opacity="100%" style:font-name="Verdana1" fo:font-family="Verdana" style:font-family-generic="swiss" style:font-pitch="variable" fo:font-style="italic" fo:font-weight="bold" style:font-name-asian="Times New Roman" style:font-family-asian="'Times New Roman'" style:font-family-generic-asian="system" style:font-pitch-asian="variable" style:font-style-asian="italic" style:font-weight-asian="bold" style:font-name-complex="Times New Roman" style:font-family-complex="'Times New Roman'" style:font-family-generic-complex="system" style:font-pitch-complex="variable" style:font-style-complex="italic" style:font-weight-complex="bold"/>
    </style:style>
    <style:style style:name="Heading_20_5_20_Car_20_PHPDOCX" style:display-name="Heading 5 Car PHPDOCX" style:family="text" loext:linked-style-name="Heading_20_5_20_PHPDOCX">
      <style:text-properties fo:color="#243f60" loext:opacity="100%" style:font-name="Verdana1" fo:font-family="Verdana" style:font-family-generic="swiss" style:font-pitch="variable" style:font-name-asian="Times New Roman" style:font-family-asian="'Times New Roman'" style:font-family-generic-asian="system" style:font-pitch-asian="variable" style:font-name-complex="Times New Roman" style:font-family-complex="'Times New Roman'" style:font-family-generic-complex="system" style:font-pitch-complex="variable"/>
    </style:style>
    <style:style style:name="Heading_20_6_20_Car_20_PHPDOCX" style:display-name="Heading 6 Car PHPDOCX" style:family="text" loext:linked-style-name="Heading_20_6_20_PHPDOCX">
      <style:text-properties fo:color="#243f60" loext:opacity="100%" style:font-name="Verdana1" fo:font-family="Verdana" style:font-family-generic="swiss" style:font-pitch="variable" fo:font-style="italic" style:font-name-asian="Times New Roman" style:font-family-asian="'Times New Roman'" style:font-family-generic-asian="system" style:font-pitch-asian="variable" style:font-style-asian="italic" style:font-name-complex="Times New Roman" style:font-family-complex="'Times New Roman'" style:font-family-generic-complex="system" style:font-pitch-complex="variable" style:font-style-complex="italic"/>
    </style:style>
    <style:style style:name="Heading_20_7_20_Car_20_PHPDOCX" style:display-name="Heading 7 Car PHPDOCX" style:family="text" loext:linked-style-name="Heading_20_7_20_PHPDOCX">
      <style:text-properties fo:color="#404040" loext:opacity="100%" style:font-name="Verdana1" fo:font-family="Verdana" style:font-family-generic="swiss" style:font-pitch="variable" fo:font-style="italic" style:font-name-asian="Times New Roman" style:font-family-asian="'Times New Roman'" style:font-family-generic-asian="system" style:font-pitch-asian="variable" style:font-style-asian="italic" style:font-name-complex="Times New Roman" style:font-family-complex="'Times New Roman'" style:font-family-generic-complex="system" style:font-pitch-complex="variable" style:font-style-complex="italic"/>
    </style:style>
    <style:style style:name="Title_20_Car_20_PHPDOCX" style:display-name="Title Car PHPDOCX" style:family="text" loext:linked-style-name="Title_20_PHPDOCX">
      <style:text-properties fo:color="#17365d" loext:opacity="100%" style:font-name="Verdana1" fo:font-family="Verdana" style:font-family-generic="swiss" style:font-pitch="variable" fo:font-size="26pt" fo:letter-spacing="0.0035in" style:letter-kerning="true" style:font-name-asian="Times New Roman" style:font-family-asian="'Times New Roman'" style:font-family-generic-asian="system" style:font-pitch-asian="variable" style:font-size-asian="26pt" style:font-name-complex="Times New Roman" style:font-family-complex="'Times New Roman'" style:font-family-generic-complex="system" style:font-pitch-complex="variable" style:font-size-complex="26pt"/>
    </style:style>
    <style:style style:name="Subtitle_20_Car_20_PHPDOCX" style:display-name="Subtitle Car PHPDOCX" style:family="text" loext:linked-style-name="Subtitle_20_PHPDOCX">
      <style:text-properties fo:color="#4f81bd" loext:opacity="100%" style:font-name="Verdana1" fo:font-family="Verdana" style:font-family-generic="swiss" style:font-pitch="variable" fo:font-size="12pt" fo:letter-spacing="0.0102in" fo:font-style="italic" style:font-name-asian="Times New Roman" style:font-family-asian="'Times New Roman'" style:font-family-generic-asian="system" style:font-pitch-asian="variable" style:font-size-asian="12pt" style:font-style-asian="italic" style:font-name-complex="Times New Roman" style:font-family-complex="'Times New Roman'" style:font-family-generic-complex="system" style:font-pitch-complex="variable" style:font-size-complex="12pt" style:font-style-complex="italic"/>
    </style:style>
    <style:style style:name="Subtle_20_Emphasis_20_PHPDOCX" style:display-name="Subtle Emphasis PHPDOCX" style:family="text">
      <style:text-properties fo:color="#808080" loext:opacity="100%" fo:font-style="italic" style:font-style-asian="italic" style:font-style-complex="italic"/>
    </style:style>
    <style:style style:name="Emphasis_20_PHPDOCX" style:display-name="Emphasis PHPDOCX" style:family="text">
      <style:text-properties fo:font-style="italic" style:font-style-asian="italic" style:font-style-complex="italic"/>
    </style:style>
    <style:style style:name="Intense_20_Emphasis_20_PHPDOCX" style:display-name="Intense Emphasis PHPDOCX" style:family="text">
      <style:text-properties fo:color="#4f81bd" loext:opacity="100%" fo:font-style="italic" fo:font-weight="bold" style:font-style-asian="italic" style:font-weight-asian="bold" style:font-style-complex="italic" style:font-weight-complex="bold"/>
    </style:style>
    <style:style style:name="Strong_20_PHPDOCX" style:display-name="Strong PHPDOCX" style:family="text">
      <style:text-properties fo:font-weight="bold" style:font-weight-asian="bold" style:font-weight-complex="bold"/>
    </style:style>
    <style:style style:name="Quote_20_Car_20_PHPDOCX" style:display-name="Quote Car PHPDOCX" style:family="text" loext:linked-style-name="Quote_20_PHPDOCX">
      <style:text-properties fo:color="#000000" loext:opacity="100%" fo:font-style="italic" style:font-style-asian="italic" style:font-style-complex="italic"/>
    </style:style>
    <style:style style:name="Intense_20_Quote_20_Car_20_PHPDOCX" style:display-name="Intense Quote Car PHPDOCX" style:family="text" loext:linked-style-name="Intense_20_Quote_20_PHPDOCX">
      <style:text-properties fo:color="#4f81bd" loext:opacity="100%" fo:font-style="italic" fo:font-weight="bold" style:font-style-asian="italic" style:font-weight-asian="bold" style:font-style-complex="italic" style:font-weight-complex="bold"/>
    </style:style>
    <style:style style:name="Subtle_20_Reference_20_PHPDOCX" style:display-name="Subtle Reference PHPDOCX" style:family="text">
      <style:text-properties fo:font-variant="small-caps" fo:color="#c0504d" loext:opacity="100%" style:text-underline-style="solid" style:text-underline-width="auto" style:text-underline-color="font-color"/>
    </style:style>
    <style:style style:name="Intense_20_Reference_20_PHPDOCX" style:display-name="Intense Reference PHPDOCX" style:family="text">
      <style:text-properties fo:font-variant="small-caps" fo:color="#c0504d" loext:opacity="100%" fo:letter-spacing="0.0035in" style:text-underline-style="solid" style:text-underline-width="auto" style:text-underline-color="font-color" fo:font-weight="bold" style:font-weight-asian="bold" style:font-weight-complex="bold"/>
    </style:style>
    <style:style style:name="Book_20_Title_20_PHPDOCX" style:display-name="Book Title PHPDOCX" style:family="text">
      <style:text-properties fo:font-variant="small-caps" fo:letter-spacing="0.0035in" fo:font-weight="bold" style:font-weight-asian="bold" style:font-weight-complex="bold"/>
    </style:style>
    <style:style style:name="Heading_20_8_20_Car_20_PHPDOCX" style:display-name="Heading 8 Car PHPDOCX" style:family="text" loext:linked-style-name="Heading_20_8_20_PHPDOCX">
      <style:text-properties fo:color="#404040" loext:opacity="100%" style:font-name="Verdana1" fo:font-family="Verdana" style:font-family-generic="swiss" style:font-pitch="variable" fo:font-size="10pt" style:font-name-asian="Times New Roman" style:font-family-asian="'Times New Roman'"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Heading_20_9_20_Car_20_PHPDOCX" style:display-name="Heading 9 Car PHPDOCX" style:family="text" loext:linked-style-name="Heading_20_9_20_PHPDOCX">
      <style:text-properties fo:color="#404040" loext:opacity="100%" style:font-name="Verdana1" fo:font-family="Verdana" style:font-family-generic="swiss" style:font-pitch="variable" fo:font-size="10pt" fo:font-style="italic" style:font-name-asian="Times New Roman" style:font-family-asian="'Times New Roman'" style:font-family-generic-asian="system" style:font-pitch-asian="variable" style:font-size-asian="10pt" style:font-style-asian="italic" style:font-name-complex="Times New Roman" style:font-family-complex="'Times New Roman'" style:font-family-generic-complex="system" style:font-pitch-complex="variable" style:font-size-complex="10pt" style:font-style-complex="italic"/>
    </style:style>
    <style:style style:name="mainheadCar" style:family="text" loext:linked-style-name="mainhead">
      <style:text-properties fo:text-transform="uppercase" fo:color="#000000" loext:opacity="100%" style:font-name="Verdana1" fo:font-family="Verdana" style:font-family-generic="swiss" style:font-pitch="variable" fo:font-size="12.5pt" fo:font-weight="bold" style:font-name-asian="Verdana2" style:font-family-asian="Verdana" style:font-family-generic-asian="system" style:font-pitch-asian="variable" style:font-size-asian="12.5pt" style:font-weight-asian="bold" style:font-name-complex="Verdana2" style:font-family-complex="Verdana" style:font-family-generic-complex="system" style:font-pitch-complex="variable"/>
    </style:style>
    <style:style style:name="partheadCar" style:family="text" loext:linked-style-name="parthead">
      <style:text-properties fo:text-transform="uppercase"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sectionheadCar" style:family="text" loext:linked-style-name="sectionhead">
      <style:text-properties fo:text-transform="uppercase"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unitheadCar" style:family="text" loext:linked-style-name="unithead">
      <style:text-properties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italicheadCar" style:family="text" loext:linked-style-name="italichead">
      <style:text-properties fo:color="#000000" loext:opacity="100%" style:font-name="Verdana1" fo:font-family="Verdana" style:font-family-generic="swiss" style:font-pitch="variable" fo:font-size="10pt" fo:font-style="italic" style:font-name-asian="Verdana2" style:font-family-asian="Verdana" style:font-family-generic-asian="system" style:font-pitch-asian="variable" style:font-size-asian="10pt" style:font-style-asian="italic" style:font-name-complex="Verdana2" style:font-family-complex="Verdana" style:font-family-generic-complex="system" style:font-pitch-complex="variable"/>
    </style:style>
    <style:style style:name="unitbodyCar" style:family="text" loext:linked-style-name="unitbody">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indentedunitbodyCar" style:family="text" loext:linked-style-name="unindentedunitbody">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partorCar" style:family="text" loext:linked-style-name="partor">
      <style:text-properties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sectionorCar" style:family="text" loext:linked-style-name="sectionor">
      <style:text-properties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unitorCar" style:family="text" loext:linked-style-name="unitor">
      <style:text-properties fo:color="#000000" loext:opacity="100%" style:font-name="Verdana1" fo:font-family="Verdana" style:font-family-generic="swiss" style:font-pitch="variable" fo:font-size="10pt" fo:font-weight="bold" style:font-name-asian="Verdana2" style:font-family-asian="Verdana" style:font-family-generic-asian="system" style:font-pitch-asian="variable" style:font-size-asian="10pt" style:font-weight-asian="bold" style:font-name-complex="Verdana2" style:font-family-complex="Verdana" style:font-family-generic-complex="system" style:font-pitch-complex="variable"/>
    </style:style>
    <style:style style:name="docularlist0Car" style:family="text" loext:linked-style-name="docularlist0">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docularlist1Car" style:family="text" loext:linked-style-name="docularlist1">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docularlist2Car" style:family="text" loext:linked-style-name="docularlist2">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docularlist3Car" style:family="text" loext:linked-style-name="docularlist3">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docularlist4Car" style:family="text" loext:linked-style-name="docularlist4">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numberedlist0Car" style:family="text" loext:linked-style-name="unnumberedlist0">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numberedlist1Car" style:family="text" loext:linked-style-name="unnumberedlist1">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numberedlist2Car" style:family="text" loext:linked-style-name="unnumberedlist2">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numberedlist3Car" style:family="text" loext:linked-style-name="unnumberedlist3">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unnumberedlist4Car" style:family="text" loext:linked-style-name="unnumberedlist4">
      <style:text-properties fo:color="#000000" loext:opacity="100%" style:font-name="Verdana1" fo:font-family="Verdana" style:font-family-generic="swiss" style:font-pitch="variable" fo:font-size="10pt" style:font-name-asian="Verdana2" style:font-family-asian="Verdana" style:font-family-generic-asian="system" style:font-pitch-asian="variable" style:font-size-asian="10pt" style:font-name-complex="Verdana2" style:font-family-complex="Verdana" style:font-family-generic-complex="system" style:font-pitch-complex="variable"/>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loext:linked-style-name="Marginalia">
      <style:text-properties fo:language="en" fo:country="US" style:language-asian="en" style:country-asian="US"/>
    </style:style>
    <style:style style:name="Comment_20_Subject_20_Char" style:display-name="Comment Subject Char" style:family="text" style:parent-style-name="Comment_20_Text_20_Char" loext:linked-style-name="annotation_20_subject">
      <style:text-properties fo:language="en" fo:country="US" fo:font-weight="bold" style:language-asian="en" style:country-asian="US" style:font-weight-asian="bold" style:font-weight-complex="bold"/>
    </style:style>
    <style:style style:name="Balloon_20_Text_20_Char" style:display-name="Balloon Text Char" style:family="text" style:parent-style-name="Default_20_Paragraph_20_Font" loext:linked-style-name="Balloon_20_Text">
      <style:text-properties style:font-name="Segoe UI" fo:font-family="'Segoe UI'" style:font-family-generic="swiss" style:font-pitch="variable" fo:font-size="9pt" fo:language="en" fo:country="US" style:font-size-asian="9pt" style:language-asian="en" style:country-asian="US" style:font-name-complex="Segoe UI1" style:font-family-complex="'Segoe UI'" style:font-family-generic-complex="system" style:font-pitch-complex="variable" style:font-size-complex="9pt"/>
    </style:style>
    <style:style style:name="ListLabel_20_1" style:display-name="ListLabel 1" style:family="text">
      <style:text-properties style:font-name="Verdana" fo:font-family="Verdana" style:font-family-generic="roman" style:font-pitch="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text-properties style:font-name="Verdana" fo:font-family="Verdana" style:font-family-generic="roman" style:font-pitch="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text-properties style:font-name="Verdana" fo:font-family="Verdana" style:font-family-generic="roman" style:font-pitch="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text-properties style:font-name="Verdana" fo:font-family="Verdana" style:font-family-generic="roman" style:font-pitch="variable"/>
    </style:style>
    <style:style style:name="ListLabel_20_41" style:display-name="ListLabel 41" style:family="text">
      <style:text-properties style:font-name="Verdana" fo:font-family="Verdana" style:font-family-generic="roman" style:font-pitch="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Verdana" fo:font-family="Verdana" style:font-family-generic="roman" style:font-pitch="variable"/>
    </style:style>
    <style:style style:name="ListLabel_20_45" style:display-name="ListLabel 45" style:family="text">
      <style:text-properties style:font-name="Verdana" fo:font-family="Verdana" style:font-family-generic="roman" style:font-pitch="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Verdana" fo:font-family="Verdana" style:font-family-generic="roman" style:font-pitch="variable"/>
    </style:style>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text-properties style:font-name="Verdana" fo:font-family="Verdana" style:font-family-generic="roman" style:font-pitch="variable"/>
    </style:style>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text-properties style:font-name="Verdana" fo:font-family="Verdana" style:font-family-generic="roman" style:font-pitch="variable"/>
    </style:style>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Verdana" fo:font-family="Verdana" style:font-family-generic="roman" style:font-pitch="variable"/>
    </style:style>
    <style:style style:name="ListLabel_20_83" style:display-name="ListLabel 83" style:family="text">
      <style:text-properties style:font-name-complex="Courier New" style:font-family-complex="'Courier New'" style:font-family-generic-complex="system" style:font-pitch-complex="variable"/>
    </style:style>
    <style:style style:name="ListLabel_20_84" style:display-name="ListLabel 84" style:family="text"/>
    <style:style style:name="ListLabel_20_85" style:display-name="ListLabel 85" style:family="text">
      <style:text-properties style:font-name="Verdana" fo:font-family="Verdana" style:font-family-generic="roman" style:font-pitch="variable"/>
    </style:style>
    <style:style style:name="ListLabel_20_86" style:display-name="ListLabel 86" style:family="text">
      <style:text-properties style:font-name-complex="Courier New" style:font-family-complex="'Courier New'" style:font-family-generic-complex="system" style:font-pitch-complex="variable"/>
    </style:style>
    <style:style style:name="ListLabel_20_87" style:display-name="ListLabel 87" style:family="text"/>
    <style:style style:name="ListLabel_20_88" style:display-name="ListLabel 88" style:family="text">
      <style:text-properties style:font-name="Verdana" fo:font-family="Verdana" style:font-family-generic="roman" style:font-pitch="variable"/>
    </style:style>
    <style:style style:name="ListLabel_20_89" style:display-name="ListLabel 89" style:family="text">
      <style:text-properties style:font-name-complex="Courier New" style:font-family-complex="'Courier New'" style:font-family-generic-complex="system" style:font-pitch-complex="variable"/>
    </style:style>
    <style:style style:name="ListLabel_20_90" style:display-name="ListLabel 90" style:family="text"/>
    <style:style style:name="ListLabel_20_91" style:display-name="ListLabel 91" style:family="text">
      <style:text-properties style:font-name="Verdana" fo:font-family="Verdana" style:font-family-generic="roman" style:font-pitch="variable"/>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style style:name="ListLabel_20_94" style:display-name="ListLabel 94" style:family="text">
      <style:text-properties style:font-name="Verdana" fo:font-family="Verdana" style:font-family-generic="roman" style:font-pitch="variable"/>
    </style:style>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style style:name="ListLabel_20_97" style:display-name="ListLabel 97" style:family="text">
      <style:text-properties style:font-name="Verdana" fo:font-family="Verdana" style:font-family-generic="roman" style:font-pitch="variable"/>
    </style:style>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style style:name="ListLabel_20_100" style:display-name="ListLabel 100" style:family="text">
      <style:text-properties fo:language="en" fo:country="GB"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_20_PHPDOCX" style:display-name="No List PHPDOCX">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21"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22"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23"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24"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27"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25in" fo:margin-left="0.25in"/>
        </style:list-level-properties>
        <style:text-properties fo:font-family="Wingdings" style:font-charset="x-symbol"/>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25in" fo:margin-left="0.5in"/>
        </style:list-level-properties>
        <style:text-properties fo:font-family="Wingdings" style:font-charset="x-symbol"/>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25in" fo:margin-left="0.75in"/>
        </style:list-level-properties>
        <style:text-properties fo:font-family="Wingdings"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Article %1%." style:num-prefix="Article " style:num-suffix="." style:num-format="I">
        <style:list-level-properties text:list-level-position-and-space-mode="label-alignment">
          <style:list-level-label-alignment text:label-followed-by="listtab"/>
        </style:list-level-properties>
      </text:list-level-style-number>
      <text:list-level-style-number text:level="2" text:style-name="ListLabel_20_47" loext:is-legal="true" loext:num-list-format="Section %1%.%2%" style:num-prefix="Section " style:num-format="01, 02, 03, ..." text:display-levels="2">
        <style:list-level-properties text:list-level-position-and-space-mode="label-alignment">
          <style:list-level-label-alignment text:label-followed-by="listtab"/>
        </style:list-level-properties>
      </text:list-level-style-number>
      <text:list-level-style-number text:level="3" text:style-name="ListLabel_20_48" loext:num-list-format="(%3%)" style:num-prefix="(" style:num-suffix=")" style:num-format="a" style:num-letter-sync="true">
        <style:list-level-properties text:list-level-position-and-space-mode="label-alignment">
          <style:list-level-label-alignment text:label-followed-by="listtab" fo:text-indent="-0.3in" fo:margin-left="0.5in"/>
        </style:list-level-properties>
      </text:list-level-style-number>
      <text:list-level-style-number text:level="4" text:style-name="ListLabel_20_49" loext:num-list-format="(%4%)" style:num-prefix="(" style:num-suffix=")" style:num-format="i">
        <style:list-level-properties text:list-level-position-and-space-mode="label-alignment" fo:text-align="end">
          <style:list-level-label-alignment text:label-followed-by="listtab" fo:text-indent="-0.1in" fo:margin-left="0.6in"/>
        </style:list-level-properties>
      </text:list-level-style-number>
      <text:list-level-style-number text:level="5" text:style-name="ListLabel_20_50" loext:num-list-format="%5%)" style:num-suffix=")" style:num-format="1">
        <style:list-level-properties text:list-level-position-and-space-mode="label-alignment">
          <style:list-level-label-alignment text:label-followed-by="listtab" fo:text-indent="-0.3in" fo:margin-left="0.7in"/>
        </style:list-level-properties>
      </text:list-level-style-number>
      <text:list-level-style-number text:level="6" text:style-name="ListLabel_20_51" loext:num-list-format="%6%)" style:num-suffix=")" style:num-format="a" style:num-letter-sync="true">
        <style:list-level-properties text:list-level-position-and-space-mode="label-alignment">
          <style:list-level-label-alignment text:label-followed-by="listtab" fo:text-indent="-0.3in" fo:margin-left="0.8in"/>
        </style:list-level-properties>
      </text:list-level-style-number>
      <text:list-level-style-number text:level="7" text:style-name="ListLabel_20_52" loext:num-list-format="%7%)" style:num-suffix=")" style:num-format="i">
        <style:list-level-properties text:list-level-position-and-space-mode="label-alignment" fo:text-align="end">
          <style:list-level-label-alignment text:label-followed-by="listtab" fo:text-indent="-0.2in" fo:margin-left="0.9in"/>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3in" fo:margin-left="1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1in" fo:margin-left="1.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6" loext:num-list-format="%1%.%2%"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text:style-name="ListLabel_20_57" loext:num-list-format="%1%.%2%.%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58" loext:num-list-format="%1%.%2%.%3%.%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text:style-name="ListLabel_20_59" loext:num-list-format="%1%.%2%.%3%.%4%.%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text:style-name="ListLabel_20_60" loext:num-list-format="%1%.%2%.%3%.%4%.%5%.%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text:style-name="ListLabel_20_61" loext:num-list-format="%1%.%2%.%3%.%4%.%5%.%6%.%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text:style-name="ListLabel_20_62" loext:num-list-format="%1%.%2%.%3%.%4%.%5%.%6%.%7%.%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text:style-name="ListLabel_20_63" loext:num-list-format="%1%.%2%.%3%.%4%.%5%.%6%.%7%.%8%.%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8.2681in" fo:page-height="11.6929in" style:num-format="1" style:print-orientation="portrait" fo:margin-top="0.9839in" fo:margin-bottom="0.9839in" fo:margin-left="1.1811in" fo:margin-right="1.1811in" style:writing-mode="lr-tb" style:layout-grid-color="#c0c0c0" style:layout-grid-lines="38"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subject>SEQ Legal Template</dc:subject>
    <meta:initial-creator>SEQ Legal LLP</meta:initial-creator>
    <meta:editing-cycles>57</meta:editing-cycles>
    <meta:creation-date>2016-11-01T13:38:00</meta:creation-date>
    <dc:date>2025-12-05T14:39:35.244407902</dc:date>
    <meta:editing-duration>PT5H50M55S</meta:editing-duration>
    <meta:generator>LibreOffice/25.8.3.2$Linux_X86_64 LibreOffice_project/580$Build-2</meta:generator>
    <meta:document-statistic meta:table-count="0" meta:image-count="0" meta:object-count="0" meta:page-count="31" meta:paragraph-count="534" meta:word-count="11257" meta:character-count="69057" meta:non-whitespace-character-count="58318"/>
    <meta:user-defined meta:name="AppVersion">16.0000</meta:user-defined>
    <meta:user-defined meta:name="ContentTypeId">0x010100E91EE215BDF8C541BCCCBDE38D2838E1</meta:user-defined>
    <meta:user-defined meta:name="MediaServiceImageTags"/>
    <meta:template xlink:type="simple" xlink:actuate="onRequest" xlink:title="Normal.dotm" xlink:href=""/>
  </office:meta>
</office:document-meta>
</file>