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office:font-face-decls>
  <office:automatic-styles>
    <style:style style:name="P1" style:family="paragraph" style:parent-style-name="Standard">
      <style:text-properties style:font-name="Arial1" officeooo:rsid="006c0ebb" officeooo:paragraph-rsid="00db9575"/>
    </style:style>
    <style:style style:name="P2" style:family="paragraph" style:parent-style-name="Standard">
      <style:text-properties style:font-name="Arial1" officeooo:rsid="006c0ebb" officeooo:paragraph-rsid="00bbb946"/>
    </style:style>
    <style:style style:name="P3" style:family="paragraph" style:parent-style-name="Standard">
      <style:text-properties style:font-name="Arial1" officeooo:rsid="00174a94" officeooo:paragraph-rsid="00174a94"/>
    </style:style>
    <style:style style:name="P4" style:family="paragraph" style:parent-style-name="Standard" style:list-style-name="L1">
      <style:text-properties style:font-name="Arial1" officeooo:rsid="00174a94" officeooo:paragraph-rsid="00174a94"/>
    </style:style>
    <style:style style:name="P5" style:family="paragraph" style:parent-style-name="Heading_20_2">
      <style:text-properties officeooo:paragraph-rsid="00bbb946"/>
    </style:style>
    <style:style style:name="P6" style:family="paragraph" style:parent-style-name="Standard">
      <style:text-properties style:font-name="Arial1" officeooo:rsid="003adbe3" officeooo:paragraph-rsid="00bbb946"/>
    </style:style>
    <style:style style:name="P7" style:family="paragraph" style:parent-style-name="Standard" style:list-style-name="L2">
      <style:paragraph-properties fo:margin-top="0cm" fo:margin-bottom="0.199cm" style:contextual-spacing="false"/>
      <style:text-properties style:font-name="Arial1" officeooo:rsid="00174a94" officeooo:paragraph-rsid="0080365f"/>
    </style:style>
    <style:style style:name="P8" style:family="paragraph" style:parent-style-name="Standard">
      <style:text-properties style:font-name="Arial1" officeooo:rsid="006a4abe" officeooo:paragraph-rsid="00bbb946"/>
    </style:style>
    <style:style style:name="P9" style:family="paragraph" style:parent-style-name="Standard">
      <style:text-properties style:font-name="Arial1" officeooo:rsid="00174a94" officeooo:paragraph-rsid="001c6586"/>
    </style:style>
    <style:style style:name="P10" style:family="paragraph" style:parent-style-name="Standard">
      <style:text-properties style:font-name="Arial1" officeooo:rsid="00174a94" officeooo:paragraph-rsid="001fe9c5"/>
    </style:style>
    <style:style style:name="P11" style:family="paragraph" style:parent-style-name="Standard">
      <style:text-properties style:font-name="Arial1" officeooo:rsid="00174a94" officeooo:paragraph-rsid="001df608"/>
    </style:style>
    <style:style style:name="P12" style:family="paragraph" style:parent-style-name="Standard">
      <style:text-properties style:font-name="Arial1" officeooo:rsid="00174a94" officeooo:paragraph-rsid="003c7bf9"/>
    </style:style>
    <style:style style:name="P13" style:family="paragraph" style:parent-style-name="Standard">
      <style:text-properties style:font-name="Arial1" officeooo:rsid="00174a94" officeooo:paragraph-rsid="00281be7"/>
    </style:style>
    <style:style style:name="P14" style:family="paragraph" style:parent-style-name="Standard">
      <style:text-properties style:font-name="Arial1" officeooo:rsid="004148a1" officeooo:paragraph-rsid="004148a1"/>
    </style:style>
    <style:style style:name="P15" style:family="paragraph" style:parent-style-name="Standard">
      <style:text-properties style:font-name="Arial1" officeooo:rsid="00281be7" officeooo:paragraph-rsid="00281be7"/>
    </style:style>
    <style:style style:name="P16" style:family="paragraph" style:parent-style-name="Standard">
      <style:text-properties style:font-name="Arial1" officeooo:rsid="0040443a" officeooo:paragraph-rsid="0040443a"/>
    </style:style>
    <style:style style:name="P17" style:family="paragraph" style:parent-style-name="Standard">
      <style:text-properties style:font-name="Arial1" officeooo:rsid="00174a94" officeooo:paragraph-rsid="0040443a"/>
    </style:style>
    <style:style style:name="P18" style:family="paragraph" style:parent-style-name="Standard">
      <style:paragraph-properties fo:margin-top="0cm" fo:margin-bottom="0.199cm" style:contextual-spacing="false"/>
      <style:text-properties style:font-name="Arial1" officeooo:rsid="00174a94" officeooo:paragraph-rsid="0047656e"/>
    </style:style>
    <style:style style:name="P19" style:family="paragraph" style:parent-style-name="Heading_20_3" style:list-style-name=""/>
    <style:style style:name="P20" style:family="paragraph" style:parent-style-name="Heading_20_3">
      <style:paragraph-properties fo:break-before="page"/>
    </style:style>
    <style:style style:name="P21" style:family="paragraph" style:parent-style-name="Standard">
      <style:text-properties style:font-name="Arial1" officeooo:rsid="0040443a" officeooo:paragraph-rsid="00be5708" fo:background-color="transparent"/>
    </style:style>
    <style:style style:name="P22" style:family="paragraph" style:parent-style-name="Standard" style:list-style-name="L3">
      <style:paragraph-properties fo:margin-top="0cm" fo:margin-bottom="0.199cm" style:contextual-spacing="false"/>
      <style:text-properties style:font-name="Arial1" officeooo:rsid="00174a94" officeooo:paragraph-rsid="0080365f"/>
    </style:style>
    <style:style style:name="P23" style:family="paragraph" style:parent-style-name="Standard">
      <style:text-properties style:font-name="Arial1" officeooo:rsid="002701fa" officeooo:paragraph-rsid="0033137f"/>
    </style:style>
    <style:style style:name="P24" style:family="paragraph" style:parent-style-name="Standard">
      <style:text-properties style:font-name="Arial1" officeooo:rsid="00e2d37a" officeooo:paragraph-rsid="00e2d37a"/>
    </style:style>
    <style:style style:name="P25" style:family="paragraph" style:parent-style-name="Standard">
      <style:text-properties style:font-name="Arial1" officeooo:rsid="002701fa" officeooo:paragraph-rsid="00e2d37a"/>
    </style:style>
    <style:style style:name="P26" style:family="paragraph" style:parent-style-name="Standard">
      <style:text-properties style:font-name="Arial1" officeooo:rsid="002701fa" officeooo:paragraph-rsid="004409b0"/>
    </style:style>
    <style:style style:name="P27" style:family="paragraph" style:parent-style-name="Standard">
      <style:text-properties style:font-name="Arial1" officeooo:rsid="002701fa" officeooo:paragraph-rsid="00d0165b"/>
    </style:style>
    <style:style style:name="P28" style:family="paragraph" style:parent-style-name="Standard">
      <style:text-properties style:font-name="Arial1" officeooo:rsid="002701fa" officeooo:paragraph-rsid="0042c2bd"/>
    </style:style>
    <style:style style:name="P29" style:family="paragraph" style:parent-style-name="Standard">
      <style:text-properties style:font-name="Arial1" officeooo:rsid="002701fa" officeooo:paragraph-rsid="00c84d0a" fo:background-color="transparent"/>
    </style:style>
    <style:style style:name="P30" style:family="paragraph" style:parent-style-name="Standard">
      <style:text-properties style:font-name="Arial1" officeooo:rsid="002701fa" officeooo:paragraph-rsid="0033137f" fo:background-color="#ffff00"/>
    </style:style>
    <style:style style:name="P31" style:family="paragraph" style:parent-style-name="Standard">
      <style:text-properties style:font-name="Arial1" officeooo:rsid="002701fa" officeooo:paragraph-rsid="00535076" fo:background-color="transparent"/>
    </style:style>
    <style:style style:name="P32" style:family="paragraph" style:parent-style-name="Standard">
      <style:text-properties style:font-name="Arial1" officeooo:rsid="002701fa" officeooo:paragraph-rsid="00535076" fo:background-color="#ffff00"/>
    </style:style>
    <style:style style:name="P33" style:family="paragraph" style:parent-style-name="Standard">
      <style:text-properties style:font-name="Arial1" officeooo:rsid="00174a94" officeooo:paragraph-rsid="002701fa"/>
    </style:style>
    <style:style style:name="P34" style:family="paragraph" style:parent-style-name="Standard" style:list-style-name="L4">
      <style:paragraph-properties fo:margin-top="0cm" fo:margin-bottom="0.199cm" style:contextual-spacing="false"/>
      <style:text-properties style:font-name="Arial1" officeooo:rsid="00174a94" officeooo:paragraph-rsid="002701fa"/>
    </style:style>
    <style:style style:name="P35" style:family="paragraph" style:parent-style-name="Standard">
      <style:text-properties style:font-name="Arial1" officeooo:rsid="00174a94" officeooo:paragraph-rsid="00def7c2"/>
    </style:style>
    <style:style style:name="P36" style:family="paragraph" style:parent-style-name="Heading_20_4">
      <style:paragraph-properties fo:keep-with-next="always"/>
      <style:text-properties style:font-name="Arial" officeooo:rsid="005f7bb5" style:font-name-asian="Microsoft YaHei" style:font-name-complex="Arial2"/>
    </style:style>
    <style:style style:name="P37" style:family="paragraph" style:parent-style-name="Standard">
      <style:text-properties style:font-name="Arial1" officeooo:rsid="00174a94" officeooo:paragraph-rsid="005f7bb5"/>
    </style:style>
    <style:style style:name="P38" style:family="paragraph" style:parent-style-name="Standard">
      <style:text-properties style:font-name="Arial1" officeooo:rsid="00174a94" officeooo:paragraph-rsid="005915cf"/>
    </style:style>
    <style:style style:name="P39" style:family="paragraph" style:parent-style-name="Heading_20_4">
      <style:text-properties officeooo:paragraph-rsid="005f7bb5"/>
    </style:style>
    <style:style style:name="P40" style:family="paragraph" style:parent-style-name="Standard">
      <style:text-properties style:font-name="Arial1" officeooo:rsid="0028d23c" officeooo:paragraph-rsid="0034f2fd"/>
    </style:style>
    <style:style style:name="P41" style:family="paragraph" style:parent-style-name="Standard">
      <style:text-properties style:font-name="Arial1" officeooo:rsid="00174a94" officeooo:paragraph-rsid="00e91f9e"/>
    </style:style>
    <style:style style:name="P42" style:family="paragraph" style:parent-style-name="Standard">
      <style:text-properties style:font-name="Arial1" officeooo:rsid="002701fa" officeooo:paragraph-rsid="00ea90d4"/>
    </style:style>
    <style:style style:name="P43" style:family="paragraph" style:parent-style-name="Standard">
      <style:text-properties style:font-name="Arial1" officeooo:rsid="00174a94" officeooo:paragraph-rsid="0036036b"/>
    </style:style>
    <style:style style:name="P44" style:family="paragraph" style:parent-style-name="Standard">
      <style:text-properties style:font-name="Arial1" officeooo:rsid="00afb05a" officeooo:paragraph-rsid="00afb05a"/>
    </style:style>
    <style:style style:name="P45" style:family="paragraph" style:parent-style-name="Standard" style:list-style-name="L2">
      <style:paragraph-properties fo:margin-top="0cm" fo:margin-bottom="0.199cm" style:contextual-spacing="false"/>
      <style:text-properties style:font-name="Arial1" officeooo:rsid="002a1f15" officeooo:paragraph-rsid="002a1f15"/>
    </style:style>
    <style:style style:name="P46" style:family="paragraph" style:parent-style-name="Standard" style:list-style-name="L2">
      <style:paragraph-properties fo:margin-top="0cm" fo:margin-bottom="0.199cm" style:contextual-spacing="false"/>
      <style:text-properties style:font-name="Arial1" officeooo:rsid="0042c2bd" officeooo:paragraph-rsid="0042c2bd"/>
    </style:style>
    <style:style style:name="P47" style:family="paragraph" style:parent-style-name="Standard" style:list-style-name="L2">
      <style:paragraph-properties fo:margin-top="0cm" fo:margin-bottom="0.199cm" style:contextual-spacing="false"/>
      <style:text-properties style:font-name="Arial1" officeooo:rsid="0083628d" officeooo:paragraph-rsid="0083628d"/>
    </style:style>
    <style:style style:name="P48" style:family="paragraph" style:parent-style-name="Standard" style:list-style-name="L2">
      <style:paragraph-properties fo:margin-top="0cm" fo:margin-bottom="0.199cm" style:contextual-spacing="false"/>
      <style:text-properties style:font-name="Arial1" officeooo:rsid="002a1f15" officeooo:paragraph-rsid="007ea2c2"/>
    </style:style>
    <style:style style:name="P49" style:family="paragraph" style:parent-style-name="Standard" style:list-style-name="L2">
      <style:paragraph-properties fo:margin-top="0cm" fo:margin-bottom="0.199cm" style:contextual-spacing="false"/>
      <style:text-properties style:font-name="Arial1" officeooo:rsid="00420a72" officeooo:paragraph-rsid="00420a72"/>
    </style:style>
    <style:style style:name="P50" style:family="paragraph" style:parent-style-name="Standard" style:list-style-name="L2">
      <style:paragraph-properties fo:margin-top="0cm" fo:margin-bottom="0.199cm" style:contextual-spacing="false"/>
      <style:text-properties style:font-name="Arial1" officeooo:rsid="002b1880" officeooo:paragraph-rsid="007ea2c2"/>
    </style:style>
    <style:style style:name="P51" style:family="paragraph" style:parent-style-name="Standard" style:list-style-name="L2">
      <style:paragraph-properties fo:margin-top="0cm" fo:margin-bottom="0.199cm" style:contextual-spacing="false"/>
      <style:text-properties style:font-name="Arial1" officeooo:rsid="002b1880" officeooo:paragraph-rsid="002b1880"/>
    </style:style>
    <style:style style:name="P52" style:family="paragraph" style:parent-style-name="Heading_20_4">
      <style:text-properties officeooo:paragraph-rsid="007ea2c2"/>
    </style:style>
    <style:style style:name="P53" style:family="paragraph" style:parent-style-name="Standard">
      <style:paragraph-properties fo:margin-top="0cm" fo:margin-bottom="0.199cm" style:contextual-spacing="false"/>
      <style:text-properties style:font-name="Arial1" officeooo:rsid="0080365f" officeooo:paragraph-rsid="0080365f"/>
    </style:style>
    <style:style style:name="P54" style:family="paragraph" style:parent-style-name="Standard" style:list-style-name="L2">
      <style:paragraph-properties fo:margin-top="0cm" fo:margin-bottom="0.199cm" style:contextual-spacing="false"/>
      <style:text-properties style:font-name="Arial1" officeooo:rsid="00174a94" officeooo:paragraph-rsid="0023ef1b"/>
    </style:style>
    <style:style style:name="P55" style:family="paragraph" style:parent-style-name="Standard" style:list-style-name="L2">
      <style:paragraph-properties fo:margin-top="0cm" fo:margin-bottom="0.199cm" style:contextual-spacing="false"/>
      <style:text-properties style:font-name="Arial1" officeooo:rsid="00174a94" officeooo:paragraph-rsid="0047656e"/>
    </style:style>
    <style:style style:name="P56" style:family="paragraph" style:parent-style-name="Standard">
      <style:text-properties style:font-name="Arial1" officeooo:rsid="0045d3aa" officeooo:paragraph-rsid="0045d3aa"/>
    </style:style>
    <style:style style:name="P57" style:family="paragraph" style:parent-style-name="Standard">
      <style:text-properties style:font-name="Arial1" officeooo:rsid="0045d3aa" officeooo:paragraph-rsid="00d19be8"/>
    </style:style>
    <style:style style:name="P58" style:family="paragraph" style:parent-style-name="Standard">
      <style:text-properties style:font-name="Arial1" officeooo:rsid="002701fa" officeooo:paragraph-rsid="00d19be8"/>
    </style:style>
    <style:style style:name="P59" style:family="paragraph" style:parent-style-name="Standard">
      <style:text-properties style:font-name="Arial1" officeooo:rsid="0071067f" officeooo:paragraph-rsid="0071067f"/>
    </style:style>
    <style:style style:name="P60" style:family="paragraph" style:parent-style-name="Standard" style:list-style-name="L5">
      <style:paragraph-properties fo:margin-top="0cm" fo:margin-bottom="0.199cm" style:contextual-spacing="false"/>
      <style:text-properties style:font-name="Arial1" officeooo:rsid="0071067f" officeooo:paragraph-rsid="00b9268b" fo:background-color="transparent"/>
    </style:style>
    <style:style style:name="P61" style:family="paragraph" style:parent-style-name="Standard" style:list-style-name="L6">
      <style:paragraph-properties fo:margin-top="0cm" fo:margin-bottom="0.199cm" style:contextual-spacing="false"/>
      <style:text-properties officeooo:paragraph-rsid="00b9268b"/>
    </style:style>
    <style:style style:name="P62" style:family="paragraph" style:parent-style-name="Standard" style:list-style-name="L6">
      <style:paragraph-properties fo:margin-top="0cm" fo:margin-bottom="0.199cm" style:contextual-spacing="false"/>
      <style:text-properties style:font-name="Arial1" officeooo:rsid="0071067f" officeooo:paragraph-rsid="00b9268b" fo:background-color="transparent"/>
    </style:style>
    <style:style style:name="P63" style:family="paragraph" style:parent-style-name="Standard" style:list-style-name="L5">
      <style:paragraph-properties fo:margin-top="0cm" fo:margin-bottom="0.199cm" style:contextual-spacing="false"/>
      <style:text-properties style:font-name="Arial1" officeooo:rsid="008616a6" officeooo:paragraph-rsid="008616a6" fo:background-color="transparent"/>
    </style:style>
    <style:style style:name="P64" style:family="paragraph" style:parent-style-name="Standard" style:list-style-name="L7">
      <style:paragraph-properties fo:margin-top="0cm" fo:margin-bottom="0.199cm" style:contextual-spacing="false"/>
      <style:text-properties style:font-name="Arial1" officeooo:rsid="008616a6" officeooo:paragraph-rsid="00b9268b" fo:background-color="transparent"/>
    </style:style>
    <style:style style:name="P65" style:family="paragraph" style:parent-style-name="Standard" style:list-style-name="L8">
      <style:paragraph-properties fo:margin-top="0cm" fo:margin-bottom="0.199cm" style:contextual-spacing="false"/>
      <style:text-properties officeooo:paragraph-rsid="00b9268b"/>
    </style:style>
    <style:style style:name="P66" style:family="paragraph" style:parent-style-name="Standard" style:list-style-name="L5">
      <style:paragraph-properties fo:margin-top="0cm" fo:margin-bottom="0.199cm" style:contextual-spacing="false"/>
      <style:text-properties style:font-name="Arial1" officeooo:rsid="0071067f" officeooo:paragraph-rsid="00ba62a4" fo:background-color="transparent"/>
    </style:style>
    <style:style style:name="P67" style:family="paragraph" style:parent-style-name="Standard" style:list-style-name="L9">
      <style:paragraph-properties fo:margin-top="0cm" fo:margin-bottom="0.199cm" style:contextual-spacing="false"/>
      <style:text-properties officeooo:paragraph-rsid="00ba62a4"/>
    </style:style>
    <style:style style:name="P68" style:family="paragraph" style:parent-style-name="Standard">
      <style:text-properties style:font-name="Arial1" officeooo:rsid="003adbe3" officeooo:paragraph-rsid="003adbe3"/>
    </style:style>
    <style:style style:name="P69" style:family="paragraph" style:parent-style-name="Standard">
      <style:text-properties style:font-name="Arial1" officeooo:rsid="00174a94" officeooo:paragraph-rsid="00a47e4e"/>
    </style:style>
    <style:style style:name="P70" style:family="paragraph" style:parent-style-name="Standard">
      <style:text-properties style:font-name="Arial1" officeooo:rsid="00174a94" officeooo:paragraph-rsid="00c2a912"/>
    </style:style>
    <style:style style:name="P71" style:family="paragraph" style:parent-style-name="Standard">
      <style:text-properties style:font-name="Arial1" officeooo:rsid="006a4abe" officeooo:paragraph-rsid="006a4abe"/>
    </style:style>
    <style:style style:name="P72" style:family="paragraph" style:parent-style-name="Standard">
      <style:text-properties style:font-name="Arial1" officeooo:rsid="00174a94" officeooo:paragraph-rsid="0018d8e8"/>
    </style:style>
    <style:style style:name="P73" style:family="paragraph" style:parent-style-name="Standard">
      <style:text-properties style:font-name="Arial1" officeooo:rsid="00174a94" officeooo:paragraph-rsid="008d0942" fo:background-color="transparent"/>
    </style:style>
    <style:style style:name="P74" style:family="paragraph" style:parent-style-name="Standard">
      <style:text-properties style:font-name="Arial1" officeooo:rsid="00174a94" officeooo:paragraph-rsid="008d2f30"/>
    </style:style>
    <style:style style:name="P75" style:family="paragraph" style:parent-style-name="Standard">
      <style:text-properties style:font-name="Arial1" officeooo:rsid="00174a94" officeooo:paragraph-rsid="008d2f30" fo:background-color="transparent"/>
    </style:style>
    <style:style style:name="P76" style:family="paragraph" style:parent-style-name="Standard">
      <style:text-properties style:font-name="Arial1" officeooo:rsid="00174a94" officeooo:paragraph-rsid="008f2279"/>
    </style:style>
    <style:style style:name="P77" style:family="paragraph" style:parent-style-name="Standard">
      <style:text-properties style:font-name="Arial1" officeooo:rsid="002dfcb2" officeooo:paragraph-rsid="0090c89d"/>
    </style:style>
    <style:style style:name="P78" style:family="paragraph" style:parent-style-name="Standard">
      <style:text-properties style:font-name="Arial1" officeooo:rsid="002dfcb2" officeooo:paragraph-rsid="0091fd14"/>
    </style:style>
    <style:style style:name="P79" style:family="paragraph" style:parent-style-name="Standard">
      <style:text-properties style:font-name="Arial1" officeooo:rsid="00702eed" officeooo:paragraph-rsid="00702eed"/>
    </style:style>
    <style:style style:name="P80" style:family="paragraph" style:parent-style-name="Standard">
      <style:text-properties style:font-name="Arial1" officeooo:rsid="002dfcb2" officeooo:paragraph-rsid="00702eed"/>
    </style:style>
    <style:style style:name="P81" style:family="paragraph" style:parent-style-name="Standard">
      <style:text-properties style:font-name="Arial1" officeooo:rsid="00174a94" officeooo:paragraph-rsid="0095e827"/>
    </style:style>
    <style:style style:name="P82" style:family="paragraph" style:parent-style-name="Standard">
      <style:text-properties style:font-name="Arial1" officeooo:rsid="002dfcb2" officeooo:paragraph-rsid="002dfcb2"/>
    </style:style>
    <style:style style:name="P83" style:family="paragraph" style:parent-style-name="Standard">
      <style:text-properties style:font-name="Arial1" officeooo:rsid="00326558" officeooo:paragraph-rsid="009893a8"/>
    </style:style>
    <style:style style:name="P84" style:family="paragraph" style:parent-style-name="Standard">
      <style:text-properties style:font-name="Arial1" fo:font-weight="bold" officeooo:rsid="009bd328" officeooo:paragraph-rsid="009bd328" style:font-weight-asian="bold" style:font-weight-complex="bold"/>
    </style:style>
    <style:style style:name="P85" style:family="paragraph" style:parent-style-name="Standard">
      <style:text-properties style:font-name="Arial1" officeooo:rsid="00174a94" officeooo:paragraph-rsid="00bbb946"/>
    </style:style>
    <style:style style:name="P86" style:family="paragraph" style:parent-style-name="Standard" style:list-style-name="L10">
      <style:paragraph-properties fo:margin-top="0cm" fo:margin-bottom="0.199cm" style:contextual-spacing="false"/>
      <style:text-properties style:font-name="Arial1" officeooo:rsid="00174a94" officeooo:paragraph-rsid="00bbb946"/>
    </style:style>
    <style:style style:name="P87" style:family="paragraph" style:parent-style-name="Standard" style:list-style-name="L10">
      <style:paragraph-properties fo:margin-top="0cm" fo:margin-bottom="0.199cm" style:contextual-spacing="false"/>
      <style:text-properties style:font-name="Arial1" officeooo:rsid="0088a86f" officeooo:paragraph-rsid="00bbb946"/>
    </style:style>
    <style:style style:name="P88" style:family="paragraph" style:parent-style-name="Heading_20_2">
      <style:text-properties officeooo:paragraph-rsid="0074337d"/>
    </style:style>
    <style:style style:name="P89" style:family="paragraph" style:parent-style-name="Standard">
      <style:text-properties style:font-name="Arial1" officeooo:rsid="00174a94" officeooo:paragraph-rsid="00a87a0a"/>
    </style:style>
    <style:style style:name="P90" style:family="paragraph" style:parent-style-name="Standard">
      <style:text-properties style:font-name="Arial1" officeooo:rsid="00d1b428" officeooo:paragraph-rsid="00d1b428"/>
    </style:style>
    <style:style style:name="P91" style:family="paragraph" style:parent-style-name="Standard">
      <style:text-properties style:font-name="Arial1" officeooo:rsid="00174a94" officeooo:paragraph-rsid="00a83063"/>
    </style:style>
    <style:style style:name="P92" style:family="paragraph" style:parent-style-name="Heading_20_3">
      <style:text-properties officeooo:paragraph-rsid="00a0c03d"/>
    </style:style>
    <style:style style:name="P93" style:family="paragraph" style:parent-style-name="Standard">
      <style:text-properties style:font-name="Arial1" officeooo:rsid="00174a94" officeooo:paragraph-rsid="00a0c03d"/>
    </style:style>
    <style:style style:name="P94" style:family="paragraph" style:parent-style-name="Standard">
      <style:text-properties style:font-name="Arial1" officeooo:rsid="00174a94" officeooo:paragraph-rsid="00b10de1"/>
    </style:style>
    <style:style style:name="P95" style:family="paragraph" style:parent-style-name="Standard">
      <style:text-properties style:font-name="Arial1" officeooo:rsid="00174a94" officeooo:paragraph-rsid="00ac006a"/>
    </style:style>
    <style:style style:name="P96" style:family="paragraph" style:parent-style-name="Standard">
      <style:text-properties style:font-name="Arial1" officeooo:rsid="00174a94" officeooo:paragraph-rsid="00792179"/>
    </style:style>
    <style:style style:name="P97" style:family="paragraph" style:parent-style-name="Standard" style:list-style-name="L4">
      <style:paragraph-properties fo:margin-top="0cm" fo:margin-bottom="0.199cm" style:contextual-spacing="false"/>
      <style:text-properties style:font-name="Arial1" officeooo:rsid="00174a94" officeooo:paragraph-rsid="00e4ba48"/>
    </style:style>
    <style:style style:name="P98" style:family="paragraph" style:parent-style-name="Standard">
      <style:text-properties style:font-name="Arial1" officeooo:rsid="00174a94" officeooo:paragraph-rsid="0075a70d"/>
    </style:style>
    <style:style style:name="P99" style:family="paragraph" style:parent-style-name="Standard">
      <style:text-properties style:font-name="Arial1" officeooo:rsid="0075a70d" officeooo:paragraph-rsid="0075a70d"/>
    </style:style>
    <style:style style:name="P100" style:family="paragraph" style:parent-style-name="Heading_20_4">
      <style:text-properties officeooo:paragraph-rsid="009b072e"/>
    </style:style>
    <style:style style:name="P101" style:family="paragraph" style:parent-style-name="Standard">
      <style:text-properties style:font-name="Arial1" officeooo:rsid="00326558" officeooo:paragraph-rsid="009b072e"/>
    </style:style>
    <style:style style:name="P102" style:family="paragraph" style:parent-style-name="Standard">
      <style:text-properties style:font-name="Arial1" officeooo:rsid="006a4abe" officeooo:paragraph-rsid="00a74ad6"/>
    </style:style>
    <style:style style:name="P103" style:family="paragraph" style:parent-style-name="Standard">
      <style:text-properties style:font-name="Arial1" officeooo:rsid="00b19794" officeooo:paragraph-rsid="00bbb946"/>
    </style:style>
    <style:style style:name="P104" style:family="paragraph" style:parent-style-name="Standard">
      <style:text-properties style:font-name="Arial1" officeooo:rsid="006a4abe" officeooo:paragraph-rsid="00a0c03d"/>
    </style:style>
    <style:style style:name="P105" style:family="paragraph" style:parent-style-name="Heading_20_2">
      <style:text-properties officeooo:paragraph-rsid="00a0c03d"/>
    </style:style>
    <style:style style:name="P106" style:family="paragraph" style:parent-style-name="Standard">
      <style:text-properties style:font-name="Arial1" officeooo:rsid="006a4abe" officeooo:paragraph-rsid="00a1a5c1"/>
    </style:style>
    <style:style style:name="P107" style:family="paragraph" style:parent-style-name="Standard">
      <style:text-properties style:font-name="Arial1" officeooo:rsid="006a4abe" officeooo:paragraph-rsid="00a2afe5"/>
    </style:style>
    <style:style style:name="T1" style:family="text">
      <style:text-properties officeooo:rsid="00db9575"/>
    </style:style>
    <style:style style:name="T2" style:family="text">
      <style:text-properties officeooo:rsid="00ec56c0"/>
    </style:style>
    <style:style style:name="T3" style:family="text">
      <style:text-properties officeooo:rsid="00eb9a6a"/>
    </style:style>
    <style:style style:name="T4" style:family="text">
      <style:text-properties officeooo:rsid="00cc25db"/>
    </style:style>
    <style:style style:name="T5" style:family="text">
      <style:text-properties officeooo:rsid="003cfc3f"/>
    </style:style>
    <style:style style:name="T6" style:family="text">
      <style:text-properties officeooo:rsid="001d16e5"/>
    </style:style>
    <style:style style:name="T7" style:family="text">
      <style:text-properties officeooo:rsid="001c6586"/>
    </style:style>
    <style:style style:name="T8" style:family="text">
      <style:text-properties officeooo:rsid="001fe9c5"/>
    </style:style>
    <style:style style:name="T9" style:family="text">
      <style:text-properties officeooo:rsid="00218829"/>
    </style:style>
    <style:style style:name="T10" style:family="text">
      <style:text-properties officeooo:rsid="00224b7f"/>
    </style:style>
    <style:style style:name="T11" style:family="text">
      <style:text-properties officeooo:rsid="003c7bf9"/>
    </style:style>
    <style:style style:name="T12" style:family="text">
      <style:text-properties officeooo:rsid="003bdae8"/>
    </style:style>
    <style:style style:name="T13" style:family="text">
      <style:text-properties officeooo:rsid="00c4f8e1"/>
    </style:style>
    <style:style style:name="T14" style:family="text">
      <style:text-properties officeooo:rsid="0022a13d"/>
    </style:style>
    <style:style style:name="T15" style:family="text">
      <style:text-properties officeooo:rsid="002524eb"/>
    </style:style>
    <style:style style:name="T16" style:family="text">
      <style:text-properties officeooo:rsid="001d4404"/>
    </style:style>
    <style:style style:name="T17" style:family="text">
      <style:text-properties officeooo:rsid="0023ef1b"/>
    </style:style>
    <style:style style:name="T18" style:family="text">
      <style:text-properties officeooo:rsid="002701fa"/>
    </style:style>
    <style:style style:name="T19" style:family="text">
      <style:text-properties officeooo:rsid="004d9994"/>
    </style:style>
    <style:style style:name="T20" style:family="text">
      <style:text-properties officeooo:rsid="00c623ae"/>
    </style:style>
    <style:style style:name="T21" style:family="text">
      <style:text-properties officeooo:rsid="00281be7"/>
    </style:style>
    <style:style style:name="T22" style:family="text">
      <style:text-properties officeooo:rsid="0047656e"/>
    </style:style>
    <style:style style:name="T23" style:family="text">
      <style:text-properties officeooo:rsid="002c0462"/>
    </style:style>
    <style:style style:name="T24" style:family="text">
      <style:text-properties officeooo:rsid="0033137f"/>
    </style:style>
    <style:style style:name="T25" style:family="text">
      <style:text-properties officeooo:rsid="0061d2b9"/>
    </style:style>
    <style:style style:name="T26" style:family="text">
      <style:text-properties officeooo:rsid="00be5708"/>
    </style:style>
    <style:style style:name="T27" style:family="text">
      <style:text-properties officeooo:rsid="00541602"/>
    </style:style>
    <style:style style:name="T28" style:family="text">
      <style:text-properties officeooo:rsid="0061ee73"/>
    </style:style>
    <style:style style:name="T29" style:family="text">
      <style:text-properties officeooo:rsid="004f8863"/>
    </style:style>
    <style:style style:name="T30" style:family="text">
      <style:text-properties officeooo:rsid="0028d23c"/>
    </style:style>
    <style:style style:name="T31" style:family="text">
      <style:text-properties officeooo:rsid="002a1f15"/>
    </style:style>
    <style:style style:name="T32" style:family="text">
      <style:text-properties officeooo:rsid="00326558"/>
    </style:style>
    <style:style style:name="T33" style:family="text">
      <style:text-properties officeooo:rsid="002f648f"/>
    </style:style>
    <style:style style:name="T34" style:family="text">
      <style:text-properties officeooo:rsid="00174a94"/>
    </style:style>
    <style:style style:name="T35" style:family="text">
      <style:text-properties officeooo:rsid="0033705a"/>
    </style:style>
    <style:style style:name="T36" style:family="text">
      <style:text-properties officeooo:rsid="00314d15"/>
    </style:style>
    <style:style style:name="T37" style:family="text">
      <style:text-properties officeooo:rsid="00c698fd"/>
    </style:style>
    <style:style style:name="T38" style:family="text">
      <style:text-properties officeooo:rsid="00d0165b"/>
    </style:style>
    <style:style style:name="T39" style:family="text">
      <style:text-properties officeooo:rsid="00e2d37a"/>
    </style:style>
    <style:style style:name="T40" style:family="text">
      <style:text-properties officeooo:rsid="0042c2bd"/>
    </style:style>
    <style:style style:name="T41" style:family="text">
      <style:text-properties officeooo:rsid="00513fb9"/>
    </style:style>
    <style:style style:name="T42" style:family="text">
      <style:text-properties officeooo:rsid="004409b0"/>
    </style:style>
    <style:style style:name="T43" style:family="text">
      <style:text-properties officeooo:rsid="004e05ea"/>
    </style:style>
    <style:style style:name="T44" style:family="text">
      <style:text-properties officeooo:rsid="00518fe0"/>
    </style:style>
    <style:style style:name="T45" style:family="text">
      <style:text-properties officeooo:rsid="005627b3"/>
    </style:style>
    <style:style style:name="T46" style:family="text">
      <style:text-properties officeooo:rsid="00c84d0a"/>
    </style:style>
    <style:style style:name="T47" style:family="text">
      <style:text-properties officeooo:rsid="00c8b65d"/>
    </style:style>
    <style:style style:name="T48" style:family="text">
      <style:text-properties officeooo:rsid="00c6a8ac"/>
    </style:style>
    <style:style style:name="T49" style:family="text">
      <style:text-properties officeooo:rsid="005417b4"/>
    </style:style>
    <style:style style:name="T50" style:family="text">
      <style:text-properties officeooo:rsid="00c765a2"/>
    </style:style>
    <style:style style:name="T51" style:family="text">
      <style:text-properties officeooo:rsid="002b1880"/>
    </style:style>
    <style:style style:name="T52" style:family="text">
      <style:text-properties officeooo:rsid="0068dc33"/>
    </style:style>
    <style:style style:name="T53" style:family="text">
      <style:text-properties officeooo:rsid="00618d48"/>
    </style:style>
    <style:style style:name="T54" style:family="text">
      <style:text-properties officeooo:rsid="005f7bb5"/>
    </style:style>
    <style:style style:name="T55" style:family="text">
      <style:text-properties officeooo:rsid="005ea626"/>
    </style:style>
    <style:style style:name="T56" style:family="text">
      <style:text-properties officeooo:rsid="0059d14c"/>
    </style:style>
    <style:style style:name="T57" style:family="text">
      <style:text-properties officeooo:rsid="0062ebdc"/>
    </style:style>
    <style:style style:name="T58" style:family="text">
      <style:text-properties officeooo:rsid="0036036b"/>
    </style:style>
    <style:style style:name="T59" style:family="text">
      <style:text-properties officeooo:rsid="00fa0c02"/>
    </style:style>
    <style:style style:name="T60" style:family="text">
      <style:text-properties officeooo:rsid="00fad967"/>
    </style:style>
    <style:style style:name="T61" style:family="text">
      <style:text-properties officeooo:rsid="00fbc075"/>
    </style:style>
    <style:style style:name="T62" style:family="text">
      <style:text-properties officeooo:rsid="00fc9158"/>
    </style:style>
    <style:style style:name="T63" style:family="text">
      <style:text-properties officeooo:rsid="00da2e18"/>
    </style:style>
    <style:style style:name="T64" style:family="text">
      <style:text-properties officeooo:rsid="00376e63"/>
    </style:style>
    <style:style style:name="T65" style:family="text">
      <style:text-properties officeooo:rsid="00ad4fd6"/>
    </style:style>
    <style:style style:name="T66" style:family="text">
      <style:text-properties officeooo:rsid="00ae74e4"/>
    </style:style>
    <style:style style:name="T67" style:family="text">
      <style:text-properties officeooo:rsid="0063c6a7"/>
    </style:style>
    <style:style style:name="T68" style:family="text">
      <style:text-properties officeooo:rsid="00420a72"/>
    </style:style>
    <style:style style:name="T69" style:family="text">
      <style:text-properties officeooo:rsid="00c09154"/>
    </style:style>
    <style:style style:name="T70" style:family="text">
      <style:text-properties officeooo:rsid="0072c4ae"/>
    </style:style>
    <style:style style:name="T71" style:family="text">
      <style:text-properties officeooo:rsid="0071e374"/>
    </style:style>
    <style:style style:name="T72" style:family="text">
      <style:text-properties officeooo:rsid="00726267"/>
    </style:style>
    <style:style style:name="T73" style:family="text">
      <style:text-properties officeooo:rsid="00c98e17"/>
    </style:style>
    <style:style style:name="T74" style:family="text">
      <style:text-properties officeooo:rsid="003a2c27"/>
    </style:style>
    <style:style style:name="T75" style:family="text">
      <style:text-properties officeooo:rsid="003adbe3"/>
    </style:style>
    <style:style style:name="T76" style:family="text">
      <style:text-properties officeooo:rsid="008549d9"/>
    </style:style>
    <style:style style:name="T77" style:family="text">
      <style:text-properties officeooo:rsid="008221b3"/>
    </style:style>
    <style:style style:name="T78" style:family="text">
      <style:text-properties officeooo:rsid="0045d638"/>
    </style:style>
    <style:style style:name="T79" style:family="text">
      <style:text-properties officeooo:rsid="00b2f578"/>
    </style:style>
    <style:style style:name="T80" style:family="text">
      <style:text-properties officeooo:rsid="00b4b009"/>
    </style:style>
    <style:style style:name="T81" style:family="text">
      <style:text-properties officeooo:rsid="00667419"/>
    </style:style>
    <style:style style:name="T82" style:family="text">
      <style:text-properties officeooo:rsid="0064d0eb"/>
    </style:style>
    <style:style style:name="T83" style:family="text">
      <style:text-properties officeooo:rsid="00a58ede"/>
    </style:style>
    <style:style style:name="T84" style:family="text">
      <style:text-properties officeooo:rsid="00cedf13"/>
    </style:style>
    <style:style style:name="T85" style:family="text">
      <style:text-properties officeooo:rsid="0086326b"/>
    </style:style>
    <style:style style:name="T86" style:family="text">
      <style:text-properties officeooo:rsid="00a56315"/>
    </style:style>
    <style:style style:name="T87" style:family="text">
      <style:text-properties officeooo:rsid="00b4fe32"/>
    </style:style>
    <style:style style:name="T88" style:family="text">
      <style:text-properties officeooo:rsid="008616a6"/>
    </style:style>
    <style:style style:name="T89" style:family="text">
      <style:text-properties style:font-name="Arial1" officeooo:rsid="00b9268b" fo:background-color="transparent" loext:char-shading-value="0"/>
    </style:style>
    <style:style style:name="T90" style:family="text">
      <style:text-properties style:font-name="Arial1" officeooo:rsid="0071067f" fo:background-color="transparent" loext:char-shading-value="0"/>
    </style:style>
    <style:style style:name="T91" style:family="text">
      <style:text-properties officeooo:rsid="00b9268b"/>
    </style:style>
    <style:style style:name="T92" style:family="text">
      <style:text-properties style:font-name="Arial1" officeooo:rsid="00ba62a4" fo:background-color="transparent" loext:char-shading-value="0"/>
    </style:style>
    <style:style style:name="T93" style:family="text">
      <style:text-properties style:font-name="Arial1" officeooo:rsid="00c09154" fo:background-color="transparent" loext:char-shading-value="0"/>
    </style:style>
    <style:style style:name="T94" style:family="text">
      <style:text-properties style:font-name="Arial1" officeooo:rsid="00bfc4bf" fo:background-color="transparent" loext:char-shading-value="0"/>
    </style:style>
    <style:style style:name="T95" style:family="text">
      <style:text-properties officeooo:rsid="00ca98d7"/>
    </style:style>
    <style:style style:name="T96" style:family="text">
      <style:text-properties officeooo:rsid="0018d8e8"/>
    </style:style>
    <style:style style:name="T97" style:family="text">
      <style:text-properties officeooo:rsid="004b9a42"/>
    </style:style>
    <style:style style:name="T98" style:family="text">
      <style:text-properties officeooo:rsid="006e4168"/>
    </style:style>
    <style:style style:name="T99" style:family="text">
      <style:text-properties officeooo:rsid="008b8785"/>
    </style:style>
    <style:style style:name="T100" style:family="text">
      <style:text-properties officeooo:rsid="008d0942"/>
    </style:style>
    <style:style style:name="T101" style:family="text">
      <style:text-properties officeooo:rsid="0090c89d"/>
    </style:style>
    <style:style style:name="T102" style:family="text">
      <style:text-properties fo:background-color="transparent" loext:char-shading-value="0"/>
    </style:style>
    <style:style style:name="T103" style:family="text">
      <style:text-properties officeooo:rsid="008d2f30" fo:background-color="transparent" loext:char-shading-value="0"/>
    </style:style>
    <style:style style:name="T104" style:family="text">
      <style:text-properties officeooo:rsid="008d98a1" fo:background-color="transparent" loext:char-shading-value="0"/>
    </style:style>
    <style:style style:name="T105" style:family="text">
      <style:text-properties officeooo:rsid="006e7f40"/>
    </style:style>
    <style:style style:name="T106" style:family="text">
      <style:text-properties officeooo:rsid="0091effe"/>
    </style:style>
    <style:style style:name="T107" style:family="text">
      <style:text-properties officeooo:rsid="00a0c03d"/>
    </style:style>
    <style:style style:name="T108" style:family="text">
      <style:text-properties officeooo:rsid="0091fd14"/>
    </style:style>
    <style:style style:name="T109" style:family="text">
      <style:text-properties officeooo:rsid="0095e827"/>
    </style:style>
    <style:style style:name="T110" style:family="text">
      <style:text-properties officeooo:rsid="0093b9b7"/>
    </style:style>
    <style:style style:name="T111" style:family="text">
      <style:text-properties officeooo:rsid="0094fb65"/>
    </style:style>
    <style:style style:name="T112" style:family="text">
      <style:text-properties officeooo:rsid="009772c6"/>
    </style:style>
    <style:style style:name="T113" style:family="text">
      <style:text-properties officeooo:rsid="00b0d255"/>
    </style:style>
    <style:style style:name="T114" style:family="text">
      <style:text-properties officeooo:rsid="009921e2"/>
    </style:style>
    <style:style style:name="T115" style:family="text">
      <style:text-properties officeooo:rsid="009893a8"/>
    </style:style>
    <style:style style:name="T116" style:family="text">
      <style:text-properties officeooo:rsid="00869b01"/>
    </style:style>
    <style:style style:name="T117" style:family="text">
      <style:text-properties officeooo:rsid="0087df40"/>
    </style:style>
    <style:style style:name="T118" style:family="text">
      <style:text-properties officeooo:rsid="0088a86f"/>
    </style:style>
    <style:style style:name="T119" style:family="text">
      <style:text-properties officeooo:rsid="00a43bb2"/>
    </style:style>
    <style:style style:name="T120" style:family="text">
      <style:text-properties officeooo:rsid="00aa5849"/>
    </style:style>
    <style:style style:name="T121" style:family="text">
      <style:text-properties officeooo:rsid="00a83063"/>
    </style:style>
    <style:style style:name="T122" style:family="text">
      <style:text-properties officeooo:rsid="009bd328"/>
    </style:style>
    <style:style style:name="T123" style:family="text">
      <style:text-properties fo:font-weight="bold" officeooo:rsid="009bd328" style:font-weight-asian="bold" style:font-weight-complex="bold"/>
    </style:style>
    <style:style style:name="T124" style:family="text">
      <style:text-properties officeooo:rsid="00b19794"/>
    </style:style>
    <style:style style:name="T125" style:family="text">
      <style:text-properties officeooo:rsid="00afdf68"/>
    </style:style>
    <style:style style:name="T126" style:family="text">
      <style:text-properties officeooo:rsid="00b7273d"/>
    </style:style>
    <style:style style:name="T127" style:family="text">
      <style:text-properties officeooo:rsid="00b559c2"/>
    </style:style>
    <style:style style:name="T128" style:family="text">
      <style:text-properties officeooo:rsid="00d2179a"/>
    </style:style>
    <style:style style:name="T129" style:family="text">
      <style:text-properties officeooo:rsid="00ac006a"/>
    </style:style>
    <style:style style:name="T130" style:family="text">
      <style:text-properties officeooo:rsid="00e4ba48"/>
    </style:style>
    <style:style style:name="T131" style:family="text">
      <style:text-properties officeooo:rsid="00f1b241"/>
    </style:style>
    <style:style style:name="T132" style:family="text">
      <style:text-properties officeooo:rsid="0075a70d"/>
    </style:style>
    <style:style style:name="T133" style:family="text">
      <style:text-properties officeooo:rsid="007c8656"/>
    </style:style>
    <style:style style:name="T134" style:family="text">
      <style:text-properties officeooo:rsid="001a3590"/>
    </style:style>
    <style:style style:name="T135" style:family="text">
      <style:text-properties officeooo:rsid="00a74ad6"/>
    </style:style>
    <style:style style:name="T136" style:family="text">
      <style:text-properties officeooo:rsid="00a1a5c1"/>
    </style:style>
    <style:style style:name="T137" style:family="text">
      <style:text-properties officeooo:rsid="00a2afe5"/>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Trackplot Limited Service Definition Document</text:h>
      <text:h text:style-name="Heading_20_2" text:outline-level="2">Service <text:span text:style-name="T1">name</text:span></text:h>
      <text:p text:style-name="P1"><text:span text:style-name="T1">Lone and remote worker monitoring system: </text:span><text:span text:style-name="T2">with </text:span>SOS <text:span text:style-name="T3">only </text:span>Alarm Receiving Centre (ARC).</text:p>
      <text:p text:style-name="P2"/>
      <text:h text:style-name="Heading_20_2" text:outline-level="2">Contents</text:h>
      <text:p text:style-name="P3"/>
      <text:list text:style-name="L1">
        <text:list-item>
          <text:p text:style-name="P4">About Trackplot</text:p>
        </text:list-item>
        <text:list-item>
          <text:p text:style-name="P4">What is the Trackplot service</text:p>
        </text:list-item>
        <text:list-item>
          <text:p text:style-name="P4">Onboarding support</text:p>
        </text:list-item>
        <text:list-item>
          <text:p text:style-name="P4">Customisation</text:p>
        </text:list-item>
        <text:list-item>
          <text:p text:style-name="P4">Levels of data backup and restore</text:p>
        </text:list-item>
        <text:list-item>
          <text:p text:style-name="P4">Service levels</text:p>
        </text:list-item>
        <text:list-item>
          <text:p text:style-name="P4">Technical requirements</text:p>
        </text:list-item>
        <text:list-item>
          <text:p text:style-name="P4">Outage and maintenance management</text:p>
        </text:list-item>
        <text:list-item>
          <text:p text:style-name="P4">Hosting, locations and scaling</text:p>
        </text:list-item>
        <text:list-item>
          <text:p text:style-name="P4">Disaster recovery and business continuity</text:p>
        </text:list-item>
        <text:list-item>
          <text:p text:style-name="P4">Offboarding support</text:p>
        </text:list-item>
        <text:list-item>
          <text:p text:style-name="P4">Access to data (upon exit)</text:p>
        </text:list-item>
      </text:list>
      <text:p text:style-name="P3"/>
      <text:h text:style-name="P5" text:outline-level="2"><text:span text:style-name="T4">1. </text:span>About Trackplot</text:h>
      <text:p text:style-name="P2">The Trackplot system has been developed specifically for commercial use to manage and monitor your workers to keep them safe.</text:p>
      <text:p text:style-name="P2"/>
      <text:p text:style-name="P6">Established in 2009 in response to a preventable fatality on a farm in the Scottish Borders <text:span text:style-name="T5">Trackplot</text:span> specialise<text:span text:style-name="T5">s</text:span> in:</text:p>
      <text:p text:style-name="P6"/>
      <text:list xml:id="list904349992" text:style-name="L2">
        <text:list-item>
          <text:p text:style-name="P7">Lone worker monitoring.</text:p>
        </text:list-item>
        <text:list-item>
          <text:p text:style-name="P7">Outdoor worker needs.</text:p>
        </text:list-item>
        <text:list-item>
          <text:p text:style-name="P7">Workers / Volunteers in pairs or teams in locations with unreliable communications.</text:p>
        </text:list-item>
        <text:list-item>
          <text:p text:style-name="P7">Environmental risks and high risk tasks in remote and hostile locations.</text:p>
        </text:list-item>
        <text:list-item>
          <text:p text:style-name="P7">Health &amp; Safety Regulation compliance.</text:p>
        </text:list-item>
        <text:list-item>
          <text:p text:style-name="P7">Organisations with multiple sites across the UK and Ireland.</text:p>
        </text:list-item>
      </text:list>
      <text:p text:style-name="P8">________________________________________________________________________</text:p>
      <text:h text:style-name="Heading_20_2" text:outline-level="2"><text:span text:style-name="T4">2. </text:span>What is the Trackplot service</text:h>
      <text:p text:style-name="P9">Trackplot provides a com<text:span text:style-name="T6">plete</text:span> worker monitoring solution designed for lone and remote workers, particularly those working outdoors. Exposed to environmental hazards, rough terrain and all weather conditions, with Trackplot your outdoor workers can keep in touch wherever they are. <text:span text:style-name="T7">Trackplot’s purpose is to bring peace of mind, ensuring your workers come home safe and well each day.</text:span></text:p>
      <text:p text:style-name="P9"><text:soft-page-break/></text:p>
      <text:p text:style-name="P10">We have 2 options, Trackplot World and Trackplot Mobile, <text:span text:style-name="T8">so w</text:span>orkers can keep in touch easily wherever they are. If you have people operating in different locations we can deliver a combination of both Trackplot World and Trackplot Mobile to suit each worker’s needs.</text:p>
      <text:p text:style-name="P11"/>
      <text:h text:style-name="Heading_20_3" text:outline-level="3">Trackplot World</text:h>
      <text:p text:style-name="P12">Trackplot World uses satellite communication <text:span text:style-name="T9">networks and </text:span>technology and does not need mobile phone reception to work. <text:span text:style-name="T9">W</text:span>orkers communicate using either 1-way or 2-way GPS Device<text:span text:style-name="T10">s</text:span>.</text:p>
      <text:p text:style-name="P12"/>
      <text:p text:style-name="P12"><text:span text:style-name="T11">For convenience, a</text:span>ll Trackplot World packages include Trackplot Mobile, <text:span text:style-name="T11">which </text:span>can be used when <text:span text:style-name="T11">a</text:span> worker ha<text:span text:style-name="T11">s</text:span> good mobile phone reception. </text:p>
      <text:p text:style-name="P12"/>
      <text:h text:style-name="Heading_20_3" text:outline-level="3">Trackplot Mobile</text:h>
      <text:p text:style-name="P11">Trackplot Mobile uses the mobile phone network to work and workers communicate using <text:span text:style-name="T12">SMS </text:span><text:span text:style-name="T13">or phone call </text:span><text:span text:style-name="T12">on standard mobile phones or using</text:span> the Trackplot Mobile App <text:span text:style-name="T12">on smartphones</text:span>. The Trackplot Mobile App is available for both iPhone and Android devices.</text:p>
      <text:p text:style-name="P11"/>
      <text:h text:style-name="Heading_20_3" text:outline-level="3">Trackplot Portal</text:h>
      <text:p text:style-name="P13"><text:span text:style-name="T14">B</text:span>oth packages are integrated with the Trackplot Portal, our <text:span text:style-name="T15">secure </text:span>interactive online platform, which is accessible 24/7/<text:span text:style-name="T16">365</text:span>. <text:span text:style-name="T17">This is </text:span><text:span text:style-name="T18">your control and command centre </text:span><text:span text:style-name="T17">where w</text:span>orkers are monitored <text:span text:style-name="T18">and</text:span> <text:span text:style-name="T17">users and devices are managed </text:span><text:span text:style-name="T19">centrally in one account.</text:span></text:p>
      <text:p text:style-name="P13"/>
      <text:p text:style-name="P14">Web-based, the Portal can be accessed from any device with a browser e.g. desktop, laptop, tablet or smartphone, and from any browser.</text:p>
      <text:p text:style-name="P15"/>
      <text:p text:style-name="P13">The Trackplot Portal includes <text:span text:style-name="T18">Ordnance Survey mapping</text:span><text:span text:style-name="T20"> </text:span><text:span text:style-name="T21">to accurately display each worker’s location so you can assess the environment and their vulnerability if there is an incident. List views show which workers are active on the system, their State e.g. “At work” or “Requires assistance” and their location.</text:span></text:p>
      <text:p text:style-name="P13"/>
      <text:p text:style-name="P16">The system uses the Global Positioning System (GPS) to capture each worker's location when they send an Event to the Portal e.g. Check-in, Check-out, Track, Assistance Required or SOS.</text:p>
      <text:p text:style-name="P17"/>
      <text:h text:style-name="Heading_20_3" text:outline-level="3">Multiple ways to <text:span text:style-name="T22">keep</text:span> in touch</text:h>
      <text:p text:style-name="P18">Including GPS device, landline, text message using a <text:span text:style-name="T23">standard</text:span> mobile phone; computer, laptop or tablet using the Trackplot Portal; or Mobile App using a smartphone (Android or iPhone).</text:p>
      <text:h text:style-name="P19" text:outline-level="3"/>
      <text:h text:style-name="P20" text:outline-level="3">Noti<text:span text:style-name="T24">fi</text:span>cations</text:h>
      <text:p text:style-name="P21">Notifications are sent <text:span text:style-name="T25">from your Portal </text:span><text:span text:style-name="T26">and can be delivered in three ways </text:span>to your Workers and their Notification Contacts:</text:p>
      <text:p text:style-name="P21"/>
      <text:list text:style-name="L3">
        <text:list-item>
          <text:p text:style-name="P22">SMS.</text:p>
        </text:list-item>
        <text:list-item>
          <text:p text:style-name="P22">Email.</text:p>
        </text:list-item>
        <text:list-item>
          <text:p text:style-name="P22">Automated voice call.</text:p>
        </text:list-item>
      </text:list>
      <text:p text:style-name="P21"/>
      <text:p text:style-name="P21"><text:span text:style-name="T27">We advocate that at least two methods are used to provide redundancy e.g. if your email provider is down you will </text:span><text:span text:style-name="T28">still </text:span><text:span text:style-name="T27">receive the Notification by SMS.</text:span></text:p>
      <text:p text:style-name="P21"/>
      <text:h text:style-name="Heading_20_4" text:outline-level="4">Automatic <text:span text:style-name="T29">N</text:span>otifications</text:h>
      <text:p text:style-name="P23"><text:span text:style-name="T30">Automatic </text:span><text:span text:style-name="T29">N</text:span><text:span text:style-name="T30">otifications are e</text:span>mbedded into the Trackplot system to advise <text:span text:style-name="T31">i</text:span>f <text:span text:style-name="T31">there is </text:span>a problem which needs to be escalated. <text:span text:style-name="T32">I</text:span>ssued on an exception basis <text:span text:style-name="T24">e.g. </text:span>if a worker misses a Check-in time and becomes Overdue, requests Assistance or sends an SOS you will be notified so you know you need to act. <text:span text:style-name="T30">These alerts are issued to your pre-agreed Notification Contacts </text:span><text:span text:style-name="T33">so they can </text:span><text:span text:style-name="T34">quickly locate a worker, assess their situation </text:span><text:span text:style-name="T35">and</text:span><text:span text:style-name="T36"> </text:span><text:span text:style-name="T30">trigger </text:span><text:span text:style-name="T36">the appropriate</text:span><text:span text:style-name="T30"> Escalation Procedure.</text:span></text:p>
      <text:p text:style-name="P23"/>
      <text:p text:style-name="P24">SOS Notifications are issued to the ARC and <text:span text:style-name="T30">your pre-agreed Notification Contacts.</text:span></text:p>
      <text:p text:style-name="P25"><text:span text:style-name="Strong_20_Emphasis"><text:span text:style-name="T37">SEE </text:span></text:span><text:span text:style-name="Strong_20_Emphasis"><text:span text:style-name="T38">SECTION 2. WHAT IS THE TRACKPLOT SERVICE &gt; </text:span></text:span><text:span text:style-name="Strong_20_Emphasis"><text:span text:style-name="T39">MANAGEMENT</text:span></text:span></text:p>
      <text:p text:style-name="P25"/>
      <text:h text:style-name="Heading_20_4" text:outline-level="4">Reminder Notifications</text:h>
      <text:p text:style-name="P26"><text:span text:style-name="T40">The</text:span><text:span text:style-name="T41">se </text:span>Notifications<text:span text:style-name="T40"> prompt a worker to Check-in at their Proof of Life </text:span><text:span text:style-name="T42">Times. If a worker fails to Check-in they become Overdue. This </text:span><text:span text:style-name="T37">triggers an Overdue Notification which </text:span><text:span text:style-name="T42">alerts their </text:span><text:span text:style-name="T30">Notification Contacts </text:span><text:span text:style-name="T42">that they may have had an accident, </text:span><text:span text:style-name="T43">and are </text:span><text:span text:style-name="T42">perhaps unconscious or incapacitated and unable to raise the alarm.</text:span></text:p>
      <text:p text:style-name="P27"><text:span text:style-name="Strong_20_Emphasis"><text:span text:style-name="T37">SEE </text:span></text:span><text:span text:style-name="Strong_20_Emphasis"><text:span text:style-name="T38">SECTION 2. WHAT IS THE TRACKPLOT SERVICE &gt; </text:span></text:span><text:span text:style-name="Strong_20_Emphasis"><text:span text:style-name="T37">AUTOMATIC NOTIFICATIONS</text:span></text:span></text:p>
      <text:p text:style-name="P28"/>
      <text:h text:style-name="Heading_20_4" text:outline-level="4">Personal Severe Weather Notifications</text:h>
      <text:p text:style-name="P29">These individual Notifications utilise Met Office Weather Warnings data (UK wide) and Flooding data <text:span text:style-name="T44">(England, Scotland and Wales)</text:span> to alert a worker if they <text:span text:style-name="T45">are in </text:span><text:span text:style-name="T30">a higher risk location. </text:span><text:span text:style-name="T45">This occurs if a worker</text:span><text:span text:style-name="T30"> </text:span><text:span text:style-name="T46">is located in </text:span>a severe weather <text:span text:style-name="T46">or flood warning zone or is within 5km of </text:span><text:span text:style-name="T47">a zone</text:span><text:span text:style-name="T46">. </text:span>This notice enables the worker to reassess their schedule and decide on a contingency or whether to abort their mission. The Notification is also sent to the worker’s Notification Contacts so they are aware of the situation and can provide assistance if needed.</text:p>
      <text:p text:style-name="P30"/>
      <text:h text:style-name="Heading_20_4" text:outline-level="4">Mass Notification System</text:h>
      <text:p text:style-name="P31"><text:span text:style-name="T27">In the Portal </text:span><text:span text:style-name="T48">Administrators </text:span>can issue mass messaging to <text:span text:style-name="T49">all to </text:span>alert staff of risks, <text:span text:style-name="T48">for example, if there is a new Severe Weather or Flood Warning </text:span><text:span text:style-name="T50">and a decision has been made for all staff to return home / to the office</text:span>.</text:p>
      <text:p text:style-name="P32"/>
      <text:h text:style-name="Heading_20_3" text:outline-level="3"><text:soft-page-break/>Weather and environmental conditions</text:h>
      <text:p text:style-name="P33">Met Office Weather Warnings, <text:span text:style-name="T51">Flooding Warnings</text:span> and real-time Environmental Maps <text:span text:style-name="T51">are integrated </text:span><text:span text:style-name="T28">in your Portal </text:span>so you can assess current and forthcoming weather conditions to schedule and manage work and to inform rescue missions.</text:p>
      <text:p text:style-name="P33"/>
      <text:h text:style-name="Heading_20_4" text:outline-level="4">How to use this data</text:h>
      <text:p text:style-name="P33">You can use this data to <text:span text:style-name="T52">view risks and vulnerabilities to </text:span>manage your <text:span text:style-name="T53">organisation</text:span> and workers, for example, hospital and ambulance services use weather information for the anticipation of different types of accidents such as:</text:p>
      <text:p text:style-name="P33"/>
      <text:list xml:id="list414923637" text:style-name="L4">
        <text:list-item>
          <text:p text:style-name="P34"><text:span text:style-name="T53">A</text:span>ir pressure is linked to the number of heart attacks.</text:p>
        </text:list-item>
        <text:list-item>
          <text:p text:style-name="P34"><text:span text:style-name="T53">F</text:span>rosty weather to the number of slips, trips and falls resulting in hip replacements.</text:p>
        </text:list-item>
      </text:list>
      <text:p text:style-name="P33"/>
      <text:p text:style-name="P35">As a result, they can forecast the demand for ambulances and hospitals.</text:p>
      <text:p text:style-name="P35"/>
      <text:h text:style-name="P36" text:outline-level="4">Met Office Weather Warnings – FORTHCOMING CONDITIONS</text:h>
      <text:p text:style-name="P37">Provides advance notice of forthcoming severe weather to minimise the loss of life and damage to property and infrastructure. <text:span text:style-name="T54">The service includes:</text:span></text:p>
      <text:p text:style-name="P38"/>
      <text:list xml:id="list164018401106224" text:continue-numbering="true" text:style-name="L4">
        <text:list-item>
          <text:p text:style-name="P34">8 weather types:</text:p>
          <text:list>
            <text:list-item>
              <text:p text:style-name="P34">Rain, Thunderstorm, Wind, Snow, Lightning, Ice, Extreme Heat and Fog.</text:p>
            </text:list-item>
          </text:list>
        </text:list-item>
        <text:list-item>
          <text:p text:style-name="P34">Forecast up to seven days ahead of the expected severe weather.</text:p>
        </text:list-item>
        <text:list-item>
          <text:p text:style-name="P34">A clear description of the expected weather.</text:p>
        </text:list-item>
        <text:list-item>
          <text:p text:style-name="P34">A clear description of the potential impacts the weather may cause e.g. travel delays or cancellations, power cuts, mobile phone coverage disruption, potential for injuries.</text:p>
        </text:list-item>
        <text:list-item>
          <text:p text:style-name="P34">Weather Impact Matrix:</text:p>
          <text:list>
            <text:list-item>
              <text:p text:style-name="P34">Yellow, Amber or Red to indicate the level of impacts that may occur and the likelihood of those impacts occurring.</text:p>
            </text:list-item>
          </text:list>
        </text:list-item>
        <text:list-item>
          <text:p text:style-name="P34">Updates when the forecast is changing.</text:p>
        </text:list-item>
        <text:list-item>
          <text:p text:style-name="P34">Advice on what to do in severe weather.</text:p>
        </text:list-item>
        <text:list-item>
          <text:p text:style-name="P34">Which locations will be affected.</text:p>
        </text:list-item>
      </text:list>
      <text:p text:style-name="P38"/>
      <text:h text:style-name="Heading_20_4" text:outline-level="4">Environmental Maps – <text:span text:style-name="T54">CURRENT CONDITIONS</text:span></text:h>
      <text:p text:style-name="P38">The Trackplot Portal is integrated with a comprehensive series of real-time Environmental <text:span text:style-name="T55">M</text:span>aps to help you assess the risks of weather conditions and environmental hazards <text:span text:style-name="T55">including</text:span>:</text:p>
      <text:p text:style-name="P38"/>
      <text:list xml:id="list164018283695937" text:continue-numbering="true" text:style-name="L4">
        <text:list-item>
          <text:p text:style-name="P34">Yellow, Amber and Red Flood Warnings (England, Scotland and Wales)</text:p>
        </text:list-item>
        <text:list-item>
          <text:p text:style-name="P34">Rain forecast</text:p>
        </text:list-item>
        <text:list-item>
          <text:p text:style-name="P34">Temperature forecast</text:p>
        </text:list-item>
        <text:list-item>
          <text:p text:style-name="P34"><text:soft-page-break/>Wind forecast</text:p>
        </text:list-item>
        <text:list-item>
          <text:p text:style-name="P34">Rapidly Developing Thunderstorms</text:p>
        </text:list-item>
        <text:list-item>
          <text:p text:style-name="P34">Fire Weather Index</text:p>
        </text:list-item>
        <text:list-item>
          <text:p text:style-name="P34">Active fires</text:p>
        </text:list-item>
      </text:list>
      <text:p text:style-name="P38"/>
      <text:h text:style-name="P39" text:outline-level="4">Individual Worker Weather Conditions – <text:span text:style-name="T54">CURRENT CONDITIONS</text:span></text:h>
      <text:p text:style-name="P40">This service provides a range of specific weather data for an individual worker at their Last Known Position including Visibility; Temperature and Feels Like temperature, Wind direction and speed, UV Index. <text:span text:style-name="T56">This enables their Notification Contacts to assess their vulnerability, particularly if they are Overdue or have requested Assistance or SOS.</text:span></text:p>
      <text:p text:style-name="P40"/>
      <text:h text:style-name="Heading_20_3" text:outline-level="3" text:is-list-header="true">Management</text:h>
      <text:p text:style-name="P41">T<text:span text:style-name="T57">he T</text:span>rackplot <text:span text:style-name="T57">worker monitoring system</text:span> is self-managed <text:span text:style-name="T58">by the customer on a day to day basis. The</text:span><text:span text:style-name="T59"> customer can view active lone workers in real-time, manage user </text:span><text:span text:style-name="T60">profile</text:span><text:span text:style-name="T59">s </text:span><text:span text:style-name="T61">(e.g. edit profiles, add starters and remove leavers) </text:span><text:span text:style-name="T60">and</text:span><text:span text:style-name="T59"> </text:span><text:span text:style-name="T61">manage </text:span><text:span text:style-name="T17">devices </text:span><text:span text:style-name="T19">centrally in </text:span><text:span text:style-name="T59">their Portal</text:span><text:span text:style-name="T19">.</text:span></text:p>
      <text:p text:style-name="P42"><text:span text:style-name="Strong_20_Emphasis"><text:span text:style-name="T37">SEE </text:span></text:span><text:span text:style-name="Strong_20_Emphasis"><text:span text:style-name="T38">SECTION </text:span></text:span><text:span text:style-name="Strong_20_Emphasis"><text:span text:style-name="T62">3</text:span></text:span><text:span text:style-name="Strong_20_Emphasis"><text:span text:style-name="T38">. </text:span></text:span><text:span text:style-name="Strong_20_Emphasis"><text:span text:style-name="T62">ONBOARDING SUPPORT</text:span></text:span></text:p>
      <text:p text:style-name="P42"><text:span text:style-name="Strong_20_Emphasis"><text:span text:style-name="T37">SEE </text:span></text:span><text:span text:style-name="Strong_20_Emphasis"><text:span text:style-name="T38">SECTION </text:span></text:span><text:span text:style-name="Strong_20_Emphasis"><text:span text:style-name="T62">6</text:span></text:span><text:span text:style-name="Strong_20_Emphasis"><text:span text:style-name="T38">. </text:span></text:span><text:span text:style-name="Strong_20_Emphasis"><text:span text:style-name="T62">SERVICE LEVELS</text:span></text:span><text:span text:style-name="Strong_20_Emphasis"><text:span text:style-name="T38"> &gt; </text:span></text:span><text:span text:style-name="Strong_20_Emphasis"><text:span text:style-name="T62">SUPPORT</text:span></text:span></text:p>
      <text:p text:style-name="P41"/>
      <text:p text:style-name="P43"><text:span text:style-name="T58">The system</text:span> incorporates an <text:span text:style-name="T63">ARC </text:span>to handle emergency SOS alerts. <text:span text:style-name="T58">The </text:span>Alarm Receiving Centre <text:span text:style-name="T58">liaises with the emergency services, including mountain rescue, coast guard, police, ambulance or fire and rescue, </text:span><text:span text:style-name="T64">to co-ordinate rescue missions.</text:span></text:p>
      <text:p text:style-name="P9"/>
      <text:h text:style-name="Heading_20_3" text:outline-level="3"><text:span text:style-name="T65">A</text:span>vailability</text:h>
      <text:p text:style-name="P44"><text:span text:style-name="T66">Trackplot’s </text:span><text:span text:style-name="T34">Lone and Remote Worker Monitoring Solution</text:span> is deployed across many sectors and is used by a wide range of workers who are operational day and night. To support this Trackplot’s<text:span text:style-name="T34"> system is accessible 24/7/</text:span><text:span text:style-name="T16">365. </text:span><text:span text:style-name="T66">This includes you</text:span><text:span text:style-name="T65">r </text:span><text:span text:style-name="T34">Trackplot Portal </text:span><text:span text:style-name="T66">and the SOS Alarm Receiving Centre.</text:span></text:p>
      <text:p text:style-name="P9"/>
      <text:h text:style-name="Heading_20_3" text:outline-level="3">Functions <text:span text:style-name="T67">of the Trackplot system</text:span></text:h>
      <text:h text:style-name="Heading_20_4" text:outline-level="4">Portal</text:h>
      <text:list xml:id="list164019393931307" text:continue-list="list904349992" text:style-name="L2">
        <text:list-item>
          <text:p text:style-name="P45">Proof of Life Times: <text:span text:style-name="T68">A</text:span>re agreed <text:span text:style-name="T68">during Onboarding </text:span>to suit the business needs which can be around the 24 hour clock. <text:span text:style-name="T68">They can be set </text:span>Portal-wide or <text:span text:style-name="T68">they can be </text:span>Group specific.</text:p>
        </text:list-item>
        <text:list-item>
          <text:p text:style-name="P46">Groups: To <text:span text:style-name="T69">a) </text:span>manage large numbers of workers or <text:span text:style-name="T69">b) </text:span>set different Proof of Life Times to suit working patterns <text:span text:style-name="T70">or shifts</text:span> / roles / <text:span text:style-name="T71">location</text:span><text:span text:style-name="T70">s</text:span><text:span text:style-name="T71"> </text:span><text:span text:style-name="T72">or reporting lines</text:span>.</text:p>
        </text:list-item>
      </text:list>
      <text:h text:style-name="Heading_20_4" text:outline-level="4">GPS Devices </text:h>
      <text:list xml:id="list164019040411101" text:continue-numbering="true" text:style-name="L2">
        <text:list-item>
          <text:p text:style-name="P47">1-way and 2-way communication GPS Devices available.</text:p>
        </text:list-item>
        <text:list-item>
          <text:p text:style-name="P48"><text:span text:style-name="T73">Check-in</text:span>: Your workers have pre-agreed ‘<text:span text:style-name="T40">Proof of Life </text:span><text:span text:style-name="T74">T</text:span>imes” to proactively “Check-in” <text:span text:style-name="T40">to </text:span>confirm they are safe and you can see these Notifications in the Portal.</text:p>
        </text:list-item>
        <text:list-item>
          <text:p text:style-name="P49"><text:soft-page-break/>Check-out: Workers “Check-out” at the end of their shift to confirm they have finished working.</text:p>
        </text:list-item>
        <text:list-item>
          <text:p text:style-name="P50">Track: When travelling distances between Proof of Life Times, captures location every 10 minutes.</text:p>
        </text:list-item>
        <text:list-item>
          <text:p text:style-name="P7">Additional Check-ins: If required, workers can Check-in in addition to their agreed Proof of Life Times to confirm they are OK.</text:p>
        </text:list-item>
        <text:list-item>
          <text:p text:style-name="P51">Assistance Required: For low level incidents that are not life-threatening e.g. sprain or flat tyre.</text:p>
        </text:list-item>
        <text:list-item>
          <text:p text:style-name="P51">SOS: <text:span text:style-name="T75">This</text:span> is a vital function of our system and is included in all Trackplot World packages. <text:span text:style-name="T75">It e</text:span>nables a worker to request urgent and immediate help in a life threatening, emergency situation.</text:p>
        </text:list-item>
      </text:list>
      <text:h text:style-name="P52" text:outline-level="4">Trackplot Mobile (SMS, <text:span text:style-name="T76">Phone call</text:span> or App)</text:h>
      <text:p text:style-name="P53">All the above <text:span text:style-name="T77">functionality </text:span>listed under “GPS Devices” except SOS plus:</text:p>
      <text:list text:continue-numbering="true" text:style-name="L2">
        <text:list-item>
          <text:p text:style-name="P51">Timed Activity: e.g. 1 Hour High Risk <text:span text:style-name="T78">to be used f</text:span>or example when working at a body of water, <text:span text:style-name="T79">on a steep slope, by electricity</text:span> or with livestock.</text:p>
        </text:list-item>
        <text:list-item>
          <text:p text:style-name="P51"><text:span text:style-name="T79">Activity: e.g. </text:span>Drive <text:span text:style-name="T79">button to advise the worker is d</text:span>riving to / from site and unable to communicate safely; <text:span text:style-name="T80">Meeting button to advise the worker is engaged and unable to respond.</text:span></text:p>
        </text:list-item>
        <text:list-item>
          <text:p text:style-name="P54">Onsite and Leaving Site: When working across multiple sites.</text:p>
        </text:list-item>
        <text:list-item>
          <text:p text:style-name="P55">Bespoke functions: <text:span text:style-name="T22">Discussed during Onboarding. Used t</text:span>o capture the location of an asset e.g. Fence (maintenance required), Wildfire.</text:p>
        </text:list-item>
      </text:list>
      <text:h text:style-name="Heading_20_3" text:outline-level="3">Reporting</text:h>
      <text:p text:style-name="P56">Usage reports, <text:span text:style-name="T81">which</text:span> are accessible in your Portal <text:span text:style-name="T82">by Administrators only, </text:span><text:span text:style-name="T81">provide a summary of usage per </text:span><text:span text:style-name="T83">Worker</text:span><text:span text:style-name="T82"> </text:span>so you can assess usage for compliance reporting, <text:span text:style-name="T81">for documenting any accidents and incidents</text:span> and to identify training needs.</text:p>
      <text:p text:style-name="P57">Usage reports are available for all Workers and can be filtered by Month and by Group. Data per Worker includes Last Used Date, Number of Events (includes Check-in, Check-out etc), number of Overdues (to manage training and Procedures implementation), and how the Events were sent to the Trackplot Portal (by GPS Device, Trackplot Mobile App, SMS or Web). This information is reviewed in the Feedback meeting after Onboarding to ascertain how well training has been received <text:span text:style-name="T83">(</text:span><text:span text:style-name="Strong_20_Emphasis"><text:span text:style-name="T83">SEE </text:span></text:span><text:span text:style-name="Strong_20_Emphasis"><text:span text:style-name="T84">SECTION 3. </text:span></text:span><text:span text:style-name="Strong_20_Emphasis"><text:span text:style-name="T83">ONBOARDING</text:span></text:span><text:span text:style-name="T83">)</text:span>, and included in each Annual Review <text:span text:style-name="T83">(</text:span><text:span text:style-name="Strong_20_Emphasis"><text:span text:style-name="T37">SEE </text:span></text:span><text:span text:style-name="Strong_20_Emphasis"><text:span text:style-name="T38">SECTION 2. WHAT IS THE TRACKPLOT SERVICE &gt; </text:span></text:span><text:span text:style-name="Strong_20_Emphasis"><text:span text:style-name="T83">ANNUAL REVIEW</text:span></text:span><text:span text:style-name="T83">)</text:span>. Administrators have access to this information in real-time in their Trackplot Portal.</text:p>
      <text:p text:style-name="P58"><text:span text:style-name="Strong_20_Emphasis"/></text:p>
      <text:h text:style-name="Heading_20_3" text:outline-level="3">GDPR, data <text:span text:style-name="T85">privacy </text:span><text:span text:style-name="T86">and permissions</text:span></text:h>
      <text:p text:style-name="P59">Trackplot need<text:span text:style-name="T87">s</text:span> to collate, process and store personal data for our Customer Organisations and the Users within those organisations. This information is vital to enable Trackplot to deliver the 24/7 Lone <text:span text:style-name="T87">and Remote </text:span>Worker monitoring solution effectively.</text:p>
      <text:p text:style-name="P59"/>
      <text:p text:style-name="P59"><text:span text:style-name="T88">Trackplot has 4 different</text:span> permission <text:span text:style-name="T88">level</text:span>s <text:span text:style-name="T88">to your Portal </text:span>for data privacy and to comply with GDPR.</text:p>
      <text:p text:style-name="P59"/>
      <text:list xml:id="list2051490598" text:style-name="L5">
        <text:list-item>
          <text:p text:style-name="P60"><text:soft-page-break/><text:span text:style-name="T88">Portal </text:span>Administrators:</text:p>
        </text:list-item>
      </text:list>
      <text:list text:style-name="L6">
        <text:list-item>
          <text:list>
            <text:list-item>
              <text:p text:style-name="P61"><text:span text:style-name="T89">H</text:span><text:span text:style-name="T90">a</text:span><text:span text:style-name="T89">ve</text:span><text:span text:style-name="T90"> full access rights to edit/add data across the </text:span><text:span text:style-name="T89">Organisation</text:span><text:span text:style-name="T90">'s Portal.</text:span></text:p>
            </text:list-item>
            <text:list-item>
              <text:p text:style-name="P62"><text:span text:style-name="T91">H</text:span>a<text:span text:style-name="T91">ve</text:span> permissions for additional administrative functions.</text:p>
            </text:list-item>
            <text:list-item>
              <text:p text:style-name="P62"><text:span text:style-name="T91">H</text:span>ave the option to provide Portal Read or Portal Write access to managers if appropriate.</text:p>
            </text:list-item>
          </text:list>
        </text:list-item>
      </text:list>
      <text:list xml:id="list164019038949478" text:continue-list="list2051490598" text:style-name="L5">
        <text:list-item>
          <text:p text:style-name="P63">Group Administrator<text:span text:style-name="T91">s:</text:span></text:p>
        </text:list-item>
      </text:list>
      <text:list text:style-name="L7">
        <text:list-item>
          <text:list>
            <text:list-item>
              <text:p text:style-name="P64"><text:span text:style-name="T91">H</text:span>a<text:span text:style-name="T91">ve</text:span> full access rights to edit/add data to all the Worker Profiles and data within the Group(s) they are responsible for.</text:p>
            </text:list-item>
            <text:list-item>
              <text:p text:style-name="P64"><text:span text:style-name="T91">Have</text:span> permissions for additional administrative functions.</text:p>
            </text:list-item>
          </text:list>
        </text:list-item>
      </text:list>
      <text:list xml:id="list164019071856351" text:continue-list="list164019038949478" text:style-name="L5">
        <text:list-item>
          <text:p text:style-name="P60">Notification Contacts:</text:p>
        </text:list-item>
      </text:list>
      <text:list text:style-name="L8">
        <text:list-item>
          <text:list>
            <text:list-item>
              <text:p text:style-name="P65"><text:span text:style-name="T92">Have r</text:span><text:span text:style-name="T90">ead permission rights to the Trackplot Portal to access the Profiles and Maps of the Workers they are to receive Notifications for.</text:span></text:p>
            </text:list-item>
          </text:list>
        </text:list-item>
      </text:list>
      <text:list text:continue-list="list164019071856351" text:style-name="L5">
        <text:list-item>
          <text:p text:style-name="P66">Workers:</text:p>
        </text:list-item>
      </text:list>
      <text:list text:style-name="L9">
        <text:list-item>
          <text:list>
            <text:list-item>
              <text:p text:style-name="P67"><text:span text:style-name="T92">C</text:span><text:span text:style-name="T90">an </text:span><text:span text:style-name="T92">read</text:span><text:span text:style-name="T90"> and edit </text:span><text:span text:style-name="T92">the data</text:span><text:span text:style-name="T90"> </text:span><text:span text:style-name="T92">held in their own Personal Profile</text:span><text:span text:style-name="T90"> only e.g. mobile phone, address details, medical information, </text:span><text:span text:style-name="T93">car registration number, </text:span><text:span text:style-name="T90">Next of Kin </text:span><text:span text:style-name="T94">details</text:span><text:span text:style-name="T90">.</text:span></text:p>
            </text:list-item>
          </text:list>
        </text:list-item>
      </text:list>
      <text:p text:style-name="P68"/>
      <text:p text:style-name="P69">Portal and Group Administrators have permissions to export usage <text:span text:style-name="T95">data</text:span> as pdfs for compliance and auditing purposes; Trackplot can export User and Device data as a csv upon request. For GDPR purposes Notification Contacts and Workers have read and write permissions to edit information but cannot export data.</text:p>
      <text:p text:style-name="P69"/>
      <text:h text:style-name="Heading_20_3" text:outline-level="3">Annual Review</text:h>
      <text:p text:style-name="P70">As part of our account management we will undertake an Annual Review with each customer every 12 months. This is to ensure that the system continues to be set up to meet your needs and, most importantly, that the contact details for each Worker, Group Administrator, Portal Administrator and your Primary and Secondary Company Emergency Contacts are correct. The Trackplot system cannot work effectively if this data is not reviewed and cleaned regularly, particularly in an Overdue, Assistance Required or SOS scenario.</text:p>
      <text:p text:style-name="P71">________________________________________________________________________</text:p>
      <text:h text:style-name="Heading_20_2" text:outline-level="2"><text:span text:style-name="T4">3. </text:span>Onboarding <text:span text:style-name="T96">support</text:span></text:h>
      <text:p text:style-name="P72"/>
      <text:p text:style-name="P72"><text:span text:style-name="T97">We support you to get your Trackplot </text:span>system operational as quickly as possible: so you are compliant with health and safety regulations and, more importantly, so you know your workers are safe. We provide guidance on your system set up and deployment across your team<text:span text:style-name="T98">s</text:span>.</text:p>
      <text:p text:style-name="P72"/>
      <text:h text:style-name="Heading_20_3" text:outline-level="3">Kick-off meeting</text:h>
      <text:p text:style-name="P73">First we schedule an online Kick-off meeting to walk through the Registration form and Guidance document to agree <text:span text:style-name="T99">your</text:span> specific requirements. <text:span text:style-name="T100">We </text:span>discuss <text:span text:style-name="T99">your Portal </text:span>set up, <text:soft-page-break/><text:span text:style-name="T101">permissions</text:span> and functionality options; <text:span text:style-name="T99">any </text:span>existing Lone <text:span text:style-name="T99">and Remote </text:span>Working Policy and Procedures if <text:span text:style-name="T99">you </text:span>have one; and <text:span text:style-name="T100">training.</text:span></text:p>
      <text:p text:style-name="P73"/>
      <text:h text:style-name="Heading_20_3" text:outline-level="3">Portal build</text:h>
      <text:p text:style-name="P74"><text:span text:style-name="T102">On receipt of </text:span><text:span text:style-name="T103">your </text:span><text:span text:style-name="T102">completed Registration form we build </text:span><text:span text:style-name="T103">your </text:span><text:span text:style-name="T102">bespoke Trackplot Portal, set up all </text:span><text:span text:style-name="T103">your </text:span><text:span text:style-name="T102">Users </text:span><text:span text:style-name="T104">and apply any bespoke functionality.</text:span></text:p>
      <text:p text:style-name="P75"/>
      <text:h text:style-name="Heading_20_3" text:outline-level="3">Policy and Procedure development</text:h>
      <text:p text:style-name="P76">During onboarding Trackplot provide<text:span text:style-name="T105">s</text:span> guidance on <text:span text:style-name="T105">the development of </text:span>your Lone <text:span text:style-name="T105">and Remote</text:span> Working Policy, Procedures and your Escalation Procedures to help you create a safe working environment. <text:span text:style-name="T105">These documents are </text:span>vital to the smooth operation of the Trackplot system and inform the Portal set up and training.</text:p>
      <text:p text:style-name="P76"/>
      <text:h text:style-name="Heading_20_3" text:outline-level="3">Training</text:h>
      <text:p text:style-name="P77">We know from experience that early user engagement and adoption is vital to achieve high usage of any new system. Comprehensive training <text:span text:style-name="T106">is provided so </text:span>that staff understand the purpose of the system – that it is to keep them safe – AND that they know how to use it. <text:span text:style-name="T107">We address any concerns workers may have to being monitored and to using unfamiliar technology.</text:span> <text:span text:style-name="T106">This </text:span>ensures everyone is confident in using the system, the various devices and it helps embed the new system into daily routines.</text:p>
      <text:p text:style-name="P77"/>
      <text:p text:style-name="P77">We provide 3 types of training courses, <text:span text:style-name="T108">usually delivered online and in person </text:span><text:span text:style-name="T109">onsite </text:span><text:span text:style-name="T108">on request:</text:span></text:p>
      <text:p text:style-name="P77"/>
      <text:h text:style-name="Heading_20_4" text:outline-level="4">1. Worker training</text:h>
      <text:p text:style-name="P77">An easy to follow, interactive session explaining the purpose of the system, how the system works, how the different devices work, how to request help, how to access customer support. </text:p>
      <text:p text:style-name="P77"/>
      <text:h text:style-name="Heading_20_4" text:outline-level="4"><text:span text:style-name="T108">2</text:span>. Notification Contacts training</text:h>
      <text:p text:style-name="P78">Essential to ensure your team knows what to do on receipt of an Overdue, Assistance Required, SOS <text:span text:style-name="T108">or Severe Weather </text:span>Notification. This training aligns with your Lone <text:span text:style-name="T110">and Remote </text:span>Working Procedures.</text:p>
      <text:p text:style-name="P77"/>
      <text:h text:style-name="Heading_20_4" text:outline-level="4"><text:span text:style-name="T108">3</text:span>. Administrator training</text:h>
      <text:p text:style-name="P77">To ensure the Trackplot system is properly deployed we provide an in-depth session to <text:span text:style-name="T111">Portal and Group Administrators to </text:span>become familiar with the functionalities of the Trackplot Portal to enable confident management.</text:p>
      <text:p text:style-name="P77"/>
      <text:p text:style-name="P79"><text:span text:style-name="T111">All u</text:span>sers have access online in the Portal to training materials for reference.</text:p>
      <text:p text:style-name="P80"/>
      <text:h text:style-name="Heading_20_3" text:outline-level="3"><text:soft-page-break/>Feedback meeting</text:h>
      <text:p text:style-name="P81"><text:span text:style-name="T112">Around two weeks after</text:span> training <text:span text:style-name="T112">delivery </text:span>and <text:span text:style-name="T112">the </text:span>go live <text:span text:style-name="T112">date</text:span> we arrange a feedback session to ensure the set up is working well and discuss any tweaks needed.</text:p>
      <text:p text:style-name="P82"/>
      <text:h text:style-name="Heading_20_3" text:outline-level="3"><text:span text:style-name="T113">After Sales and </text:span>Customer support</text:h>
      <text:p text:style-name="P83"><text:span text:style-name="T114">Customer</text:span> support <text:span text:style-name="T115">is on hand </text:span>from our skilled team to handle all your queries, however simple or complex, <text:span text:style-name="T115">to </text:span>embed the system into your <text:span text:style-name="T114">organisation</text:span>.</text:p>
      <text:p text:style-name="P84"><text:span text:style-name="Strong_20_Emphasis">SEE </text:span><text:span text:style-name="Strong_20_Emphasis"><text:span text:style-name="T84">SECTION 6. </text:span></text:span><text:span text:style-name="Strong_20_Emphasis">SERVICE LEVELS &gt; SUPPORT</text:span>.</text:p>
      <text:p text:style-name="P8">_______________________________________________________________________</text:p>
      <text:h text:style-name="P5" text:outline-level="2"><text:span text:style-name="T4">4. </text:span><text:span text:style-name="T116">C</text:span>ustomisation</text:h>
      <text:p text:style-name="P85">The Trackplot system is flexible <text:span text:style-name="T117">and can be customised </text:span>to meet the needs of individual organisations.</text:p>
      <text:p text:style-name="P85"/>
      <text:list text:style-name="L10">
        <text:list-item>
          <text:p text:style-name="P86">Groups can be used to categorise workers to enable easier management and monitoring e.g. by location / office, by role, by risk type.</text:p>
          <text:list>
            <text:list-item>
              <text:p text:style-name="P87">There is no limit to the number of Groups per customer.</text:p>
            </text:list-item>
            <text:list-item>
              <text:p text:style-name="P87">Each Group can be given a relevant name to reflect the customer’s organisation structure.</text:p>
            </text:list-item>
            <text:list-item>
              <text:p text:style-name="P86">Different Administrators and Notification Contacts can be assigned per Group.</text:p>
            </text:list-item>
          </text:list>
        </text:list-item>
        <text:list-item>
          <text:p text:style-name="P86">Check-in Times are bespoke to each customer and agreed during onboarding – these can be at Portal or Group level.</text:p>
        </text:list-item>
        <text:list-item>
          <text:p text:style-name="P86">Beyond the required functionality of Check-in and Check-out there is additional functionality including:</text:p>
          <text:list>
            <text:list-item>
              <text:p text:style-name="P86">Assist <text:span text:style-name="T118">for when </text:span>low level help is required e.g. vehicle breakdown.</text:p>
            </text:list-item>
            <text:list-item>
              <text:p text:style-name="P86">SOS for emergency situations. <text:span text:style-name="T118">T</text:span>his is handled by an Alarm Receiving Centre which co-ordinates the required emergency services e.g. mountain rescue, ambulance, fire, police, coastguard.</text:p>
            </text:list-item>
            <text:list-item>
              <text:p text:style-name="P86">Track <text:span text:style-name="T118">for</text:span> workers covering distances between Check-in Times, this drops their location every 10 minutes to narrow the search area.</text:p>
            </text:list-item>
            <text:list-item>
              <text:p text:style-name="P86"><text:span text:style-name="T118">A</text:span>ctivity buttons such as Drive.</text:p>
            </text:list-item>
            <text:list-item>
              <text:p text:style-name="P86">Timed Activity for higher risks <text:span text:style-name="T118">such as 1 Hour High Risk.</text:span></text:p>
            </text:list-item>
            <text:list-item>
              <text:p text:style-name="P86"><text:span text:style-name="T118">L</text:span>ocation based buttons such as Onsite and Leaving site.</text:p>
            </text:list-item>
            <text:list-item>
              <text:p text:style-name="P86"><text:span text:style-name="T118">A</text:span>sset based buttons such Maintenance (e.g. fence requires repair).</text:p>
            </text:list-item>
          </text:list>
        </text:list-item>
        <text:list-item>
          <text:p text:style-name="P86">Custom buttons are available and discussed during onboarding.</text:p>
        </text:list-item>
      </text:list>
      <text:p text:style-name="P71">________________________________________________________________________</text:p>
      <text:h text:style-name="P88" text:outline-level="2"><text:span text:style-name="T4">5. </text:span><text:span text:style-name="T96">L</text:span>evels of data backup and restore</text:h>
      <text:p text:style-name="P89">Trackplot’s Lone and Remote Worker Monitoring Solution is a health and safety system available 24/7/365. Data is stored from the moment <text:span text:style-name="T119">your</text:span> Trackplot Portal <text:span text:style-name="T120">goes</text:span> live and auditing data can be retrieved back to this go live date.</text:p>
      <text:p text:style-name="P89"/>
      <text:p text:style-name="P89"><text:soft-page-break/>Availability is crucial therefore Trackplot operates a mirrored back up server for the Trackplot Portal which can be used if the primary server fails or needs upgrading. The Trackplot Portal is monitored by an external application which sends <text:span text:style-name="T121">Trackplot’s</text:span> System Administrators an SMS to advise the server is offline.</text:p>
      <text:p text:style-name="P89"/>
      <text:p text:style-name="P90">For up time <text:span text:style-name="Strong_20_Emphasis"><text:span text:style-name="T122">SEE </text:span></text:span><text:span text:style-name="Strong_20_Emphasis"><text:span text:style-name="T84">SECTION 6. </text:span></text:span><text:span text:style-name="Strong_20_Emphasis"><text:span text:style-name="T122">SERVICE LEVELS &gt; </text:span></text:span><text:span text:style-name="Strong_20_Emphasis">PERFORMANCE</text:span><text:span text:style-name="T123">.</text:span></text:p>
      <text:p text:style-name="P91"/>
      <text:h text:style-name="P92" text:outline-level="3"><text:span text:style-name="T124">Cyber s</text:span>ecurity</text:h>
      <text:p text:style-name="P93"><text:span text:style-name="T125">Trackplot offers r</text:span>obust security and follow<text:span text:style-name="T125">s</text:span> data protection best practice. <text:span text:style-name="T125">W</text:span>e are Cyber Essentials Plus certified meaning you can be confident that your data is secure.</text:p>
      <text:p text:style-name="P93"/>
      <text:p text:style-name="P94">Trackplot has a “Data protection and cyber security” statement for customers which describes the policy and infrastructure Trackplot has in place to ensure cyber security and prevent breaches. </text:p>
      <text:p text:style-name="P94"/>
      <text:p text:style-name="P94">Trackplot monitors to detect and mitigate covert channels that could be exploited for unauthorised communication or data leakage.</text:p>
      <text:p text:style-name="P94"/>
      <text:h text:style-name="Heading_20_3" text:outline-level="3">2FA <text:span text:style-name="T126">and TOTP</text:span></text:h>
      <text:p text:style-name="P94">In response to the increasing number of cyber attacks in the UK Trackplot has introduced a higher level of security <text:span text:style-name="T126">for users </text:span>to access <text:span text:style-name="T126">their </text:span>Trackplot account using Time-based One-Time Password (TOTP) technology.</text:p>
      <text:p text:style-name="P94"/>
      <text:p text:style-name="P94">Trackplot recommends that your Portal Administrators, Group Administrators, <text:span text:style-name="T127">Notification Contacts</text:span> and <text:span text:style-name="T128">Workers</text:span> should all enable <text:span text:style-name="T126">TOTP</text:span>. This will <text:span text:style-name="T128">reduce exposure to </text:span>your Company's Trackplot Portal be<text:span text:style-name="T128">ing</text:span> hacked, thereby protecting you and all your colleagues' personal data.</text:p>
      <text:p text:style-name="P8">________________________________________________________________________</text:p>
      <text:h text:style-name="Heading_20_2" text:outline-level="2"><text:span text:style-name="T4">6. </text:span><text:span text:style-name="T96">S</text:span>ervice levels</text:h>
      <text:h text:style-name="Heading_20_3" text:outline-level="3"><text:span text:style-name="T129">P</text:span>erformance</text:h>
      <text:p text:style-name="P95">Historically Trackplot has had a very good service level performance &gt;99.5% which includes planned maintenance, where we may have switched over to the backup server for continuity.</text:p>
      <text:p text:style-name="P95"/>
      <text:p text:style-name="P95"><text:span text:style-name="T129">O</text:span>ver <text:span text:style-name="T129">the </text:span>10 years <text:span text:style-name="T129">from </text:span>2015 <text:span text:style-name="T129">to </text:span>2024 <text:span text:style-name="T129">the system has experienced only </text:span>0.04% outage time.</text:p>
      <text:p text:style-name="P96"/>
      <text:h text:style-name="Heading_20_3" text:outline-level="3">Support</text:h>
      <text:p text:style-name="P96">Trackplot provides one support level to all customers. Support is included in the annual subscription charge and there is no extra cost. Support is available online and in person:</text:p>
      <text:p text:style-name="P96"/>
      <text:list xml:id="list164019871975658" text:continue-list="list164018283695937" text:style-name="L4">
        <text:list-item>
          <text:p text:style-name="P34">Online support for all users (Workers, Notification Contacts and Administrators) accessible in your Portal. Includes a wide range of user documentation such as How to pdfs, troubleshooting, training materials and videos. All resources are categorised by User type and by Subject.</text:p>
        </text:list-item>
        <text:list-item>
          <text:p text:style-name="P34"><text:soft-page-break/>Personal support is handled primarily by Trackplot’s Customer Support team (responsible for non-technical support, minor technical support and SOS incident support) and any major system issues / system crash / supplier outages will be escalated to Trackplot’s IT team.</text:p>
        </text:list-item>
        <text:list-item>
          <text:p text:style-name="P97"><text:span text:style-name="T130">SOS a</text:span><text:span text:style-name="T131">lerts are handled by the ARC. </text:span><text:span text:style-name="Strong_20_Emphasis"><text:span text:style-name="T37">SEE </text:span></text:span><text:span text:style-name="Strong_20_Emphasis"><text:span text:style-name="T38">SECTION 2. WHAT IS THE TRACKPLOT SERVICE &gt; </text:span></text:span><text:span text:style-name="Strong_20_Emphasis"><text:span text:style-name="T131">MANAGEMENT</text:span></text:span></text:p>
        </text:list-item>
      </text:list>
      <text:p text:style-name="P98"/>
      <text:h text:style-name="Heading_20_4" text:outline-level="4"><text:span text:style-name="T132">S</text:span>upport hours</text:h>
      <text:p text:style-name="P98"><text:span text:style-name="T132">Personal support is available by email or phone </text:span>Monday to Friday <text:span text:style-name="T132">from 0</text:span>9<text:span text:style-name="T132">00</text:span> to <text:span text:style-name="T132">1700</text:span> (UK time). <text:span text:style-name="T132">Outside of these hours users can </text:span><text:span text:style-name="T133">access online support 24/7/365.</text:span></text:p>
      <text:p text:style-name="P99"/>
      <text:h text:style-name="P100" text:outline-level="4">Support response times</text:h>
      <text:p text:style-name="P101">All customer support queries are acknowledged within 4 working hours of receipt. We aim to provide a resolution to non-technical queries within 24 hours; minor technical queries (such as installing Trackplot Mobile App or GPS device issues) within 4 hours if possible (hardware issues may require testing and take longer); SOS incident support is provided immediately; major technical support (such as Portal errors, system crash or supplier outages) are dealt with immediately and the time to achieve resolution will be determined (this depends if third parties in the supply chain are involved).</text:p>
      <text:p text:style-name="P71">________________________________________________________________________</text:p>
      <text:h text:style-name="Heading_20_2" text:outline-level="2"><text:span text:style-name="T4">7. </text:span><text:span text:style-name="T134">T</text:span>echnical requirements</text:h>
      <text:list xml:id="list164018526668503" text:continue-numbering="true" text:style-name="L4">
        <text:list-item>
          <text:p text:style-name="P34">The Trackplot Portal is accessible on all devices which have access to the internet including desktop, laptop, table and smartphone.</text:p>
        </text:list-item>
        <text:list-item>
          <text:p text:style-name="P34">The Trackplot Portal is accessible on all browsers including Microsoft Edge, Firefox, Chrome, Safari and Opera.</text:p>
        </text:list-item>
        <text:list-item>
          <text:p text:style-name="P34">Trackplot Mobile App requires Android OS Version 4 or later and iPhone OS Version 5s or later.</text:p>
        </text:list-item>
      </text:list>
      <text:p text:style-name="P71">________________________________________________________________________</text:p>
      <text:h text:style-name="Heading_20_2" text:outline-level="2"><text:span text:style-name="T4">8. </text:span><text:span text:style-name="T134">O</text:span>utage and maintenance management</text:h>
      <text:p text:style-name="P91">All maintenance is planned in advance and scheduled for a date and time with low customer activity to minimise disruption (typically a Sunday evening at 2100). During this time Trackplot monitor any incoming Events manually and notify Portal Administrators directly if an Assistance Required Event is received. Any SOS requests are unaffected by maintenance as these Events are sent directly to Trackplot’s SOS Alarm Receiving Centre. Notice is given to all customers of planned maintenance and communications are issued when <text:span text:style-name="T121">normal</text:span> service is resumed.</text:p>
      <text:p text:style-name="P71">________________________________________________________________________</text:p>
      <text:h text:style-name="Heading_20_2" text:outline-level="2"><text:span text:style-name="T4">9. </text:span><text:span text:style-name="T134">H</text:span>osting, locations <text:span text:style-name="T135">and scaling</text:span></text:h>
      <text:p text:style-name="P102">The Trackplot Portal and all associated personal data is held on an ISO27001:2022 certified web server which is located in a secure data centre within the UK. Every Customer Organisation using Trackplot is set up with their own discrete Trackplot Portal. <text:soft-page-break/>Each Portal has it's own unique URL and unique logins. No Customer Organisation can see another Customer’s Portal.</text:p>
      <text:p text:style-name="P102"/>
      <text:p text:style-name="P102">Each Customer can scale to incorporate any number of Users. Any number of Users can be concurrently connected. Trackplot records, manages and maintains adequate capacity of data storage to meet anticipated future needs and ensure resilience. </text:p>
      <text:p text:style-name="P8">________________________________________________________________________</text:p>
      <text:h text:style-name="P5" text:outline-level="2"><text:span text:style-name="T4">10. </text:span><text:span text:style-name="T96">D</text:span>isaster recovery <text:span text:style-name="T96">and </text:span>business continuity</text:h>
      <text:p text:style-name="P103">Trackplot has a Business Continuity Plan, the purpose of which is t<text:span text:style-name="T34">o provide a flexible response so that Trackplot Ltd can:</text:span></text:p>
      <text:p text:style-name="P85"/>
      <text:list text:continue-numbering="true" text:style-name="L4">
        <text:list-item>
          <text:p text:style-name="P34">Respond to a disruptive incident (incident management).</text:p>
        </text:list-item>
        <text:list-item>
          <text:p text:style-name="P34">Maintain delivery of critical activities/services during an incident (business continuity).</text:p>
        </text:list-item>
        <text:list-item>
          <text:p text:style-name="P34">Return to ‘business as usual’ (resumption and recovery).</text:p>
        </text:list-item>
      </text:list>
      <text:p text:style-name="P85"/>
      <text:p text:style-name="P85">This Business Continuity Plan is based on the HM Government “Business Continuity Management Toolkit” for Business Continuity Management Standard BS25999.</text:p>
      <text:p text:style-name="P104">________________________________________________________________________</text:p>
      <text:h text:style-name="P105" text:outline-level="2"><text:span text:style-name="T4">11. </text:span><text:span text:style-name="T96">O</text:span>ffboarding support</text:h>
      <text:p text:style-name="P106">For clarity, as some contracts are extended, <text:span text:style-name="T136">you</text:span> will advise in writing by email that the Trackplot system is no longer required and a contract end date is agreed. <text:span text:style-name="T136">W</text:span>orkers will not be monitored from this date onwards and <text:span text:style-name="T136">you</text:span> will need to ensure <text:span text:style-name="T136">you</text:span> have other measures / a new supplier in place. On the contract end date Trackplot will confirm the <text:span text:style-name="T136">your</text:span> Trackplot Portal has been closed and users can no longer access it.</text:p>
      <text:p text:style-name="P106"/>
      <text:p text:style-name="P107">Any GPS Devices in use are owned by <text:span text:style-name="T137">you </text:span>and <text:span text:style-name="T137">are yours</text:span> for future use as needed. All Trackplot Mobile Apps will cease to work from the contract end date. All communications are via email and telephone calls to discuss details when needed.</text:p>
      <text:p text:style-name="P107"/>
      <text:p text:style-name="P107">All offboarding <text:span text:style-name="T137">support </text:span>is included in the contract price and there is no additional cost.</text:p>
      <text:p text:style-name="P71">________________________________________________________________________</text:p>
      <text:h text:style-name="Heading_20_2" text:outline-level="2"><text:span text:style-name="T4">12. </text:span><text:span text:style-name="T134">A</text:span>ccess to data (upon exit)</text:h>
      <text:p text:style-name="P93">Trackplot will archive User and Customer Portal data for 5 years. This is to mitigate the Organisation and / or Trackplot against any future disciplinary / employment, vicarious liability or litigious claims that may arise, to provide evidence for any claims, and allow time for the legal process to be completed. A duration of 5 years is to cover the worst case scenario of a fatality which requires formal investigation and a legal process (which could involve being an Expert Witness for example). We envisage this could take up to 5 years in the event of a death, especially if the case is litigious, to closure. We benchmarked against other companies and 5 years is a widely used timeframe.</text:p>
      <text:p text:style-name="P93"/>
      <text:p text:style-name="P93">If a copy of the data and any documentation, such as the latest version of their Lone <text:span text:style-name="T107">and Remote </text:span>Working Policy and Procedures, is required by the customer at contract end this can be supplied.</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2pt" fo:language="en" fo:country="GB"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Times New Roman" fo:font-size="12pt" fo:language="en" fo:country="GB" style:letter-kerning="true"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Arial" fo:font-family="Arial" style:font-family-generic="swiss"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Times New Roman" fo:font-family="'Times New Roman'" style:font-family-generic="roman"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Times New Roman" fo:font-family="'Times New Roman'" style:font-family-generic="roman"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Times New Roman" fo:font-family="'Times New Roman'" style:font-family-generic="roman" style:font-size-asian="12pt" style:font-name-complex="Arial" style:font-family-complex="Arial" style:font-family-generic-complex="swiss"/>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6pt" fo:font-weight="bold" style:font-size-asian="16pt" style:font-weight-asian="bold" style:font-size-complex="16pt"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text-properties style:font-name="Arial1" fo:font-family="Arial" style:font-family-generic="swiss" style:font-pitch="variable"/>
    </style:style>
    <style:style style:name="Strong_20_Emphasis" style:display-name="Strong Emphasis" style:family="text">
      <style:text-properties fo:font-weight="bold" style:font-weight-asian="bold" style:font-weight-complex="bol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text-properties style:font-name="Arial1" fo:font-size="10pt" officeooo:rsid="00551168" officeooo:paragraph-rsid="00551168" style:font-size-asian="10pt" style:font-size-complex="10pt"/>
    </style:style>
    <style:style style:name="MT1" style:family="text">
      <style:text-properties officeooo:rsid="00ec56c0"/>
    </style:style>
    <style:style style:name="MT2" style:family="text">
      <style:text-properties officeooo:rsid="00d871d8"/>
    </style:style>
    <style:style style:name="MT3" style:family="text">
      <style:text-properties officeooo:rsid="00ebcf06"/>
    </style:style>
    <style:style style:name="MT4" style:family="text">
      <style:text-properties officeooo:rsid="00cd08c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fo:background-color="transparent"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Page <text:page-number text:select-page="current">12</text:page-number><text:tab/>Trackplot Limited Service Definition: <text:span text:style-name="MT1">with </text:span><text:span text:style-name="MT2">SOS </text:span><text:span text:style-name="MT3">only </text:span><text:span text:style-name="MT2">ARC</text:span><text:tab/><text:span text:style-name="MT4">December 2025</text:span></text:p>
      </style:footer>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12-10T14:50:42.742969300</meta:creation-date>
    <dc:date>2026-01-27T16:40:13.377612800</dc:date>
    <meta:editing-duration>PT8H31M41S</meta:editing-duration>
    <meta:editing-cycles>208</meta:editing-cycles>
    <meta:generator>LibreOffice/25.8.3.2$Windows_X86_64 LibreOffice_project/8ca8d55c161d602844f5428fa4b58097424e324e</meta:generator>
    <dc:title>Trackplot Ltd Service Definition Document</dc:title>
    <meta:document-statistic meta:table-count="0" meta:image-count="0" meta:object-count="0" meta:page-count="12" meta:paragraph-count="229" meta:word-count="4065" meta:character-count="26118" meta:non-whitespace-character-count="22358"/>
  </office:meta>
</office:document-meta>
</file>