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3E8000001519D3C5D20D492636C.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Arial" svg:font-family="Arial" style:font-family-generic="roman" style:font-pitch="variable"/>
    <style:font-face style:name="Cambria" svg:font-family="Cambria" style:font-family-generic="roman" style:font-pitch="variable"/>
    <style:font-face style:name="Inter" svg:font-family="Inter" style:font-family-generic="roman" style:font-pitch="variable"/>
    <style:font-face style:name="Lato" svg:font-family="Lato"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2" svg:font-family="Arial" style:font-family-generic="system" style:font-pitch="variable"/>
    <style:font-face style:name="Cambria1" svg:font-family="Cambria" style:font-family-generic="system" style:font-pitch="variable"/>
    <style:font-face style:name="Inter1" svg:font-family="Inter" style:font-family-generic="system" style:font-pitch="variable"/>
    <style:font-face style:name="Lato1" svg:font-family="Lato"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6.5in" fo:margin-left="0in" fo:margin-top="0in" fo:margin-bottom="0in" table:align="left"/>
    </style:style>
    <style:style style:name="Table1.A" style:family="table-column">
      <style:table-column-properties style:column-width="3.25in"/>
    </style:style>
    <style:style style:name="Table1.B" style:family="table-column">
      <style:table-column-properties style:column-width="3.2493in"/>
    </style:style>
    <style:style style:name="Table1.1" style:family="table-row">
      <style:table-row-properties style:min-row-height="0.3354in" fo:keep-together="auto"/>
    </style:style>
    <style:style style:name="Table1.A1" style:family="table-cell">
      <style:table-cell-properties fo:padding-left="0.075in" fo:padding-right="0.075in" fo:padding-top="0in" fo:padding-bottom="0in" fo:border="1pt solid #000000"/>
    </style:style>
    <style:style style:name="Table1.2" style:family="table-row">
      <style:table-row-properties style:min-row-height="0.3042in" fo:keep-together="auto"/>
    </style:style>
    <style:style style:name="Table2" style:family="table">
      <style:table-properties style:width="6.5625in" fo:margin-left="0in" fo:margin-top="0in" fo:margin-bottom="0in" table:align="left"/>
    </style:style>
    <style:style style:name="Table2.A" style:family="table-column">
      <style:table-column-properties style:column-width="1.3229in"/>
    </style:style>
    <style:style style:name="Table2.B" style:family="table-column">
      <style:table-column-properties style:column-width="1.6667in"/>
    </style:style>
    <style:style style:name="Table2.C" style:family="table-column">
      <style:table-column-properties style:column-width="1.7292in"/>
    </style:style>
    <style:style style:name="Table2.D" style:family="table-column">
      <style:table-column-properties style:column-width="1.8431in"/>
    </style:style>
    <style:style style:name="Table2.1" style:family="table-row">
      <style:table-row-properties style:min-row-height="1.0625in" fo:keep-together="auto"/>
    </style:style>
    <style:style style:name="Table2.A1" style:family="table-cell">
      <style:table-cell-properties fo:padding-left="0.075in" fo:padding-right="0.075in" fo:padding-top="0in" fo:padding-bottom="0in" fo:border="1pt solid #000000"/>
    </style:style>
    <style:style style:name="Table2.2" style:family="table-row">
      <style:table-row-properties fo:keep-together="auto"/>
    </style:style>
    <style:style style:name="Table2.3" style:family="table-row">
      <style:table-row-properties fo:keep-together="auto"/>
    </style:style>
    <style:style style:name="Table2.4" style:family="table-row">
      <style:table-row-properties fo:keep-together="auto"/>
    </style:style>
    <style:style style:name="Table2.5" style:family="table-row">
      <style:table-row-properties fo:keep-together="auto"/>
    </style:style>
    <style:style style:name="Table2.6" style:family="table-row">
      <style:table-row-properties fo:keep-together="auto"/>
    </style:style>
    <style:style style:name="Table2.7" style:family="table-row">
      <style:table-row-properties fo:keep-together="auto"/>
    </style:style>
    <style:style style:name="Table2.8" style:family="table-row">
      <style:table-row-properties fo:keep-together="auto"/>
    </style:style>
    <style:style style:name="Table2.9" style:family="table-row">
      <style:table-row-properties fo:keep-together="auto"/>
    </style:style>
    <style:style style:name="Table2.10" style:family="table-row">
      <style:table-row-properties style:min-row-height="0.6035in" fo:keep-together="auto"/>
    </style:style>
    <style:style style:name="Table3" style:family="table">
      <style:table-properties style:width="7.2083in" fo:margin-left="-0.1542in" fo:margin-top="0in" fo:margin-bottom="0in" table:align="left"/>
    </style:style>
    <style:style style:name="Table3.A" style:family="table-column">
      <style:table-column-properties style:column-width="7.2083in"/>
    </style:style>
    <style:style style:name="Table3.1" style:family="table-row">
      <style:table-row-properties style:min-row-height="0.3611in" fo:keep-together="auto"/>
    </style:style>
    <style:style style:name="Table3.A1" style:family="table-cell">
      <style:table-cell-properties style:vertical-align="" fo:padding="0.0694in" fo:border="1pt solid #000000"/>
    </style:style>
    <style:style style:name="Table3.2" style:family="table-row">
      <style:table-row-properties style:min-row-height="0.5139in" fo:keep-together="auto"/>
    </style:style>
    <style:style style:name="Table3.3" style:family="table-row">
      <style:table-row-properties style:min-row-height="0.6667in" fo:keep-together="auto"/>
    </style:style>
    <style:style style:name="Table3.4" style:family="table-row">
      <style:table-row-properties style:min-row-height="1.0139in" fo:keep-together="auto"/>
    </style:style>
    <style:style style:name="Table3.5" style:family="table-row">
      <style:table-row-properties style:min-row-height="1.0208in" fo:keep-together="auto"/>
    </style:style>
    <style:style style:name="Table3.6" style:family="table-row">
      <style:table-row-properties style:min-row-height="0.6979in" fo:keep-together="auto"/>
    </style:style>
    <style:style style:name="Table3.7" style:family="table-row">
      <style:table-row-properties style:min-row-height="0.8958in" fo:keep-together="auto"/>
    </style:style>
    <style:style style:name="Table3.8" style:family="table-row">
      <style:table-row-properties style:min-row-height="2.0208in" fo:keep-together="auto"/>
    </style:style>
    <style:style style:name="Table3.9" style:family="table-row">
      <style:table-row-properties style:min-row-height="0.9792in" fo:keep-together="auto"/>
    </style:style>
    <style:style style:name="Table3.10" style:family="table-row">
      <style:table-row-properties style:min-row-height="0.375in" fo:keep-together="auto"/>
    </style:style>
    <style:style style:name="Table3.13" style:family="table-row">
      <style:table-row-properties style:min-row-height="0.6806in" fo:keep-together="auto"/>
    </style:style>
    <style:style style:name="Table4" style:family="table">
      <style:table-properties style:width="7.2083in" fo:margin-left="-0.1542in" fo:margin-top="0in" fo:margin-bottom="0in" table:align="left"/>
    </style:style>
    <style:style style:name="Table4.A" style:family="table-column">
      <style:table-column-properties style:column-width="7.2083in"/>
    </style:style>
    <style:style style:name="Table4.1" style:family="table-row">
      <style:table-row-properties style:min-row-height="0.5139in" fo:keep-together="auto"/>
    </style:style>
    <style:style style:name="Table4.A1" style:family="table-cell">
      <style:table-cell-properties style:vertical-align="" fo:padding="0.0694in" fo:border="1pt solid #000000"/>
    </style:style>
    <style:style style:name="Table4.2" style:family="table-row">
      <style:table-row-properties style:min-row-height="0.3611in" fo:keep-together="auto"/>
    </style:style>
    <style:style style:name="Table4.3" style:family="table-row">
      <style:table-row-properties style:min-row-height="2.1806in" fo:keep-together="auto"/>
    </style:style>
    <style:style style:name="Table4.4" style:family="table-row">
      <style:table-row-properties style:min-row-height="1.0417in" fo:keep-together="auto"/>
    </style:style>
    <style:style style:name="Table4.5" style:family="table-row">
      <style:table-row-properties style:min-row-height="0.7729in" fo:keep-together="auto"/>
    </style:style>
    <style:style style:name="Table4.6" style:family="table-row">
      <style:table-row-properties style:min-row-height="0.8021in" fo:keep-together="auto"/>
    </style:style>
    <style:style style:name="Table4.8" style:family="table-row">
      <style:table-row-properties style:min-row-height="0.8472in" fo:keep-together="auto"/>
    </style:style>
    <style:style style:name="Table4.9" style:family="table-row">
      <style:table-row-properties style:min-row-height="0.7361in" fo:keep-together="auto"/>
    </style:style>
    <style:style style:name="Table5" style:family="table">
      <style:table-properties style:width="6.9799in" fo:margin-left="0in" fo:margin-top="0in" fo:margin-bottom="0in" table:align="left"/>
    </style:style>
    <style:style style:name="Table5.A" style:family="table-column">
      <style:table-column-properties style:column-width="1.8757in"/>
    </style:style>
    <style:style style:name="Table5.B" style:family="table-column">
      <style:table-column-properties style:column-width="0.7694in"/>
    </style:style>
    <style:style style:name="Table5.C" style:family="table-column">
      <style:table-column-properties style:column-width="0.641in"/>
    </style:style>
    <style:style style:name="Table5.D" style:family="table-column">
      <style:table-column-properties style:column-width="0.8736in"/>
    </style:style>
    <style:style style:name="Table5.E" style:family="table-column">
      <style:table-column-properties style:column-width="1.7132in"/>
    </style:style>
    <style:style style:name="Table5.F" style:family="table-column">
      <style:table-column-properties style:column-width="1.1063in"/>
    </style:style>
    <style:style style:name="Table5.1" style:family="table-row">
      <style:table-row-properties style:min-row-height="0.3278in" fo:keep-together="auto"/>
    </style:style>
    <style:style style:name="Table5.A1" style:family="table-cell">
      <style:table-cell-properties fo:background-color="#d9d9d9" fo:padding-left="0.0799in" fo:padding-right="0.075in" fo:padding-top="0in" fo:padding-bottom="0in" fo:border="0.75pt solid #000000">
        <style:background-image/>
      </style:table-cell-properties>
    </style:style>
    <style:style style:name="Table5.2" style:family="table-row">
      <style:table-row-properties style:min-row-height="0.2104in" fo:keep-together="auto"/>
    </style:style>
    <style:style style:name="Table5.A2" style:family="table-cell">
      <style:table-cell-properties fo:padding-left="0.0799in" fo:padding-right="0.075in" fo:padding-top="0in" fo:padding-bottom="0in" fo:border="0.75pt solid #000000"/>
    </style:style>
    <style:style style:name="Table5.B2" style:family="table-cell">
      <style:table-cell-properties fo:padding-left="0.0799in" fo:padding-right="0.075in" fo:padding-top="0in" fo:padding-bottom="0in" fo:border="0.75pt solid #000000"/>
    </style:style>
    <style:style style:name="Table5.C2" style:family="table-cell">
      <style:table-cell-properties fo:padding-left="0.0799in" fo:padding-right="0.075in" fo:padding-top="0in" fo:padding-bottom="0in" fo:border="0.75pt solid #000000"/>
    </style:style>
    <style:style style:name="Table5.D2" style:family="table-cell">
      <style:table-cell-properties fo:padding-left="0.0799in" fo:padding-right="0.075in" fo:padding-top="0in" fo:padding-bottom="0in" fo:border="0.75pt solid #000000"/>
    </style:style>
    <style:style style:name="Table5.E2" style:family="table-cell">
      <style:table-cell-properties fo:padding-left="0.0799in" fo:padding-right="0.075in" fo:padding-top="0in" fo:padding-bottom="0in" fo:border="0.75pt solid #000000"/>
    </style:style>
    <style:style style:name="Table5.F2" style:family="table-cell">
      <style:table-cell-properties fo:padding-left="0.0799in" fo:padding-right="0.075in" fo:padding-top="0in" fo:padding-bottom="0in" fo:border="0.75pt solid #000000"/>
    </style:style>
    <style:style style:name="Table5.A3" style:family="table-cell">
      <style:table-cell-properties fo:padding-left="0.0799in" fo:padding-right="0.075in" fo:padding-top="0in" fo:padding-bottom="0in" fo:border="0.75pt solid #000000"/>
    </style:style>
    <style:style style:name="Table5.B3" style:family="table-cell">
      <style:table-cell-properties fo:padding-left="0.0799in" fo:padding-right="0.075in" fo:padding-top="0in" fo:padding-bottom="0in" fo:border="0.75pt solid #000000"/>
    </style:style>
    <style:style style:name="Table5.C3" style:family="table-cell">
      <style:table-cell-properties fo:padding-left="0.0799in" fo:padding-right="0.075in" fo:padding-top="0in" fo:padding-bottom="0in" fo:border="0.75pt solid #000000"/>
    </style:style>
    <style:style style:name="Table5.D3" style:family="table-cell">
      <style:table-cell-properties fo:padding-left="0.0799in" fo:padding-right="0.075in" fo:padding-top="0in" fo:padding-bottom="0in" fo:border="0.75pt solid #000000"/>
    </style:style>
    <style:style style:name="Table5.E3" style:family="table-cell">
      <style:table-cell-properties fo:padding-left="0.0799in" fo:padding-right="0.075in" fo:padding-top="0in" fo:padding-bottom="0in" fo:border="0.75pt solid #000000"/>
    </style:style>
    <style:style style:name="Table5.F3" style:family="table-cell">
      <style:table-cell-properties fo:padding-left="0.0799in" fo:padding-right="0.075in" fo:padding-top="0in" fo:padding-bottom="0in" fo:border="0.75pt solid #000000"/>
    </style:style>
    <style:style style:name="Table5.A4" style:family="table-cell">
      <style:table-cell-properties fo:padding-left="0.0799in" fo:padding-right="0.075in" fo:padding-top="0in" fo:padding-bottom="0in" fo:border="0.75pt solid #000000"/>
    </style:style>
    <style:style style:name="Table5.B4" style:family="table-cell">
      <style:table-cell-properties fo:padding-left="0.0799in" fo:padding-right="0.075in" fo:padding-top="0in" fo:padding-bottom="0in" fo:border="0.75pt solid #000000"/>
    </style:style>
    <style:style style:name="Table5.C4" style:family="table-cell">
      <style:table-cell-properties fo:padding-left="0.0799in" fo:padding-right="0.075in" fo:padding-top="0in" fo:padding-bottom="0in" fo:border="0.75pt solid #000000"/>
    </style:style>
    <style:style style:name="Table5.D4" style:family="table-cell">
      <style:table-cell-properties fo:padding-left="0.0799in" fo:padding-right="0.075in" fo:padding-top="0in" fo:padding-bottom="0in" fo:border="0.75pt solid #000000"/>
    </style:style>
    <style:style style:name="Table5.E4" style:family="table-cell">
      <style:table-cell-properties fo:padding-left="0.0799in" fo:padding-right="0.075in" fo:padding-top="0in" fo:padding-bottom="0in" fo:border="0.75pt solid #000000"/>
    </style:style>
    <style:style style:name="Table5.F4" style:family="table-cell">
      <style:table-cell-properties fo:padding-left="0.0799in" fo:padding-right="0.075in" fo:padding-top="0in" fo:padding-bottom="0in" fo:border="0.75pt solid #000000"/>
    </style:style>
    <style:style style:name="Table5.A5" style:family="table-cell">
      <style:table-cell-properties fo:padding-left="0.0799in" fo:padding-right="0.075in" fo:padding-top="0in" fo:padding-bottom="0in" fo:border="none"/>
    </style:style>
    <style:style style:name="Table5.B5" style:family="table-cell">
      <style:table-cell-properties fo:padding-left="0.0799in" fo:padding-right="0.075in" fo:padding-top="0in" fo:padding-bottom="0in" fo:border="none"/>
    </style:style>
    <style:style style:name="Table5.C5" style:family="table-cell">
      <style:table-cell-properties fo:padding-left="0.0799in" fo:padding-right="0.075in" fo:padding-top="0in" fo:padding-bottom="0in" fo:border="none"/>
    </style:style>
    <style:style style:name="Table5.D5" style:family="table-cell">
      <style:table-cell-properties fo:padding-left="0.0799in" fo:padding-right="0.075in" fo:padding-top="0in" fo:padding-bottom="0in" fo:border-left="none" fo:border-right="0.75pt solid #000000" fo:border-top="none" fo:border-bottom="none"/>
    </style:style>
    <style:style style:name="Table5.E5" style:family="table-cell">
      <style:table-cell-properties fo:background-color="#ffffff" fo:padding-left="0.0799in" fo:padding-right="0.075in" fo:padding-top="0in" fo:padding-bottom="0in" fo:border="0.75pt solid #000000">
        <style:background-image/>
      </style:table-cell-properties>
    </style:style>
    <style:style style:name="Table6" style:family="table">
      <style:table-properties style:width="5.809in" fo:margin-left="0.4965in" fo:margin-top="0in" fo:margin-bottom="0in" table:align="left"/>
    </style:style>
    <style:style style:name="Table6.A" style:family="table-column">
      <style:table-column-properties style:column-width="2.7028in"/>
    </style:style>
    <style:style style:name="Table6.B" style:family="table-column">
      <style:table-column-properties style:column-width="3.1056in"/>
    </style:style>
    <style:style style:name="Table6.1" style:family="table-row">
      <style:table-row-properties fo:keep-together="auto"/>
    </style:style>
    <style:style style:name="Table6.A1" style:family="table-cell">
      <style:table-cell-properties fo:background-color="#d9d9d9" fo:padding-left="0.0785in" fo:padding-right="0.075in" fo:padding-top="0in" fo:padding-bottom="0in" fo:border="0.5pt solid #000000">
        <style:background-image/>
      </style:table-cell-properties>
    </style:style>
    <style:style style:name="Table6.A2" style:family="table-cell">
      <style:table-cell-properties fo:padding-left="0.0785in" fo:padding-right="0.075in" fo:padding-top="0in" fo:padding-bottom="0in" fo:border="0.5pt solid #000000"/>
    </style:style>
    <style:style style:name="Table6.B2" style:family="table-cell">
      <style:table-cell-properties fo:padding-left="0.0785in" fo:padding-right="0.075in" fo:padding-top="0in" fo:padding-bottom="0in" fo:border="0.5pt solid #000000"/>
    </style:style>
    <style:style style:name="Table6.A3" style:family="table-cell">
      <style:table-cell-properties fo:padding-left="0.0785in" fo:padding-right="0.075in" fo:padding-top="0in" fo:padding-bottom="0in" fo:border="0.5pt solid #000000"/>
    </style:style>
    <style:style style:name="Table6.B3" style:family="table-cell">
      <style:table-cell-properties fo:padding-left="0.0785in" fo:padding-right="0.075in" fo:padding-top="0in" fo:padding-bottom="0in" fo:border="0.5pt solid #000000"/>
    </style:style>
    <style:style style:name="Table6.A4" style:family="table-cell">
      <style:table-cell-properties fo:padding-left="0.0785in" fo:padding-right="0.075in" fo:padding-top="0in" fo:padding-bottom="0in" fo:border="0.5pt solid #000000"/>
    </style:style>
    <style:style style:name="Table6.B4" style:family="table-cell">
      <style:table-cell-properties fo:padding-left="0.0785in" fo:padding-right="0.075in" fo:padding-top="0in" fo:padding-bottom="0in" fo:border="0.5pt solid #000000"/>
    </style:style>
    <style:style style:name="Table7" style:family="table">
      <style:table-properties style:width="5.809in" fo:margin-left="0.4965in" fo:margin-top="0in" fo:margin-bottom="0in" table:align="left"/>
    </style:style>
    <style:style style:name="Table7.A" style:family="table-column">
      <style:table-column-properties style:column-width="1.9993in"/>
    </style:style>
    <style:style style:name="Table7.B" style:family="table-column">
      <style:table-column-properties style:column-width="1.9049in"/>
    </style:style>
    <style:style style:name="Table7.1" style:family="table-row">
      <style:table-row-properties style:min-row-height="0.1771in" fo:keep-together="auto"/>
    </style:style>
    <style:style style:name="Table7.A1" style:family="table-cell">
      <style:table-cell-properties fo:background-color="#d9d9d9" fo:padding-left="0.0785in" fo:padding-right="0.075in" fo:padding-top="0in" fo:padding-bottom="0in" fo:border="0.5pt solid #000000">
        <style:background-image/>
      </style:table-cell-properties>
    </style:style>
    <style:style style:name="Table7.2" style:family="table-row">
      <style:table-row-properties style:min-row-height="0.0424in" fo:keep-together="auto"/>
    </style:style>
    <style:style style:name="Table7.3" style:family="table-row">
      <style:table-row-properties fo:keep-together="auto"/>
    </style:style>
    <style:style style:name="Table7.A3" style:family="table-cell">
      <style:table-cell-properties fo:padding-left="0.0785in" fo:padding-right="0.075in" fo:padding-top="0in" fo:padding-bottom="0in" fo:border="0.5pt solid #000000"/>
    </style:style>
    <style:style style:name="Table7.B3" style:family="table-cell">
      <style:table-cell-properties fo:padding-left="0.0785in" fo:padding-right="0.075in" fo:padding-top="0in" fo:padding-bottom="0in" fo:border="0.5pt solid #000000"/>
    </style:style>
    <style:style style:name="Table7.C3" style:family="table-cell">
      <style:table-cell-properties fo:padding-left="0.0785in" fo:padding-right="0.075in" fo:padding-top="0in" fo:padding-bottom="0in" fo:border="0.5pt solid #000000"/>
    </style:style>
    <style:style style:name="Table7.4" style:family="table-row">
      <style:table-row-properties fo:keep-together="auto"/>
    </style:style>
    <style:style style:name="Table7.A4" style:family="table-cell">
      <style:table-cell-properties fo:padding-left="0.0785in" fo:padding-right="0.075in" fo:padding-top="0in" fo:padding-bottom="0in" fo:border="0.5pt solid #000000"/>
    </style:style>
    <style:style style:name="Table7.B4" style:family="table-cell">
      <style:table-cell-properties fo:padding-left="0.0785in" fo:padding-right="0.075in" fo:padding-top="0in" fo:padding-bottom="0in" fo:border="0.5pt solid #000000"/>
    </style:style>
    <style:style style:name="Table7.C4" style:family="table-cell">
      <style:table-cell-properties fo:padding-left="0.0785in" fo:padding-right="0.075in" fo:padding-top="0in" fo:padding-bottom="0in" fo:border="0.5pt solid #000000"/>
    </style:style>
    <style:style style:name="Table7.5" style:family="table-row">
      <style:table-row-properties fo:keep-together="auto"/>
    </style:style>
    <style:style style:name="Table7.A5" style:family="table-cell">
      <style:table-cell-properties fo:padding-left="0.0785in" fo:padding-right="0.075in" fo:padding-top="0in" fo:padding-bottom="0in" fo:border="0.5pt solid #000000"/>
    </style:style>
    <style:style style:name="Table7.B5" style:family="table-cell">
      <style:table-cell-properties fo:padding-left="0.0785in" fo:padding-right="0.075in" fo:padding-top="0in" fo:padding-bottom="0in" fo:border="0.5pt solid #000000"/>
    </style:style>
    <style:style style:name="Table7.C5" style:family="table-cell">
      <style:table-cell-properties fo:padding-left="0.0785in" fo:padding-right="0.075in" fo:padding-top="0in" fo:padding-bottom="0in" fo:border="0.5pt solid #000000"/>
    </style:style>
    <style:style style:name="Table7.6" style:family="table-row">
      <style:table-row-properties fo:keep-together="auto"/>
    </style:style>
    <style:style style:name="Table7.A6" style:family="table-cell">
      <style:table-cell-properties fo:padding-left="0.0785in" fo:padding-right="0.075in" fo:padding-top="0in" fo:padding-bottom="0in" fo:border="0.5pt solid #000000"/>
    </style:style>
    <style:style style:name="Table7.B6" style:family="table-cell">
      <style:table-cell-properties fo:padding-left="0.0785in" fo:padding-right="0.075in" fo:padding-top="0in" fo:padding-bottom="0in" fo:border="0.5pt solid #000000"/>
    </style:style>
    <style:style style:name="Table7.C6" style:family="table-cell">
      <style:table-cell-properties fo:padding-left="0.0785in" fo:padding-right="0.075in" fo:padding-top="0in" fo:padding-bottom="0in" fo:border="0.5pt solid #000000"/>
    </style:style>
    <style:style style:name="Table8" style:family="table">
      <style:table-properties style:width="4.7007in" fo:margin-left="0in" fo:margin-top="0in" fo:margin-bottom="0in" table:align="left"/>
    </style:style>
    <style:style style:name="Table8.A" style:family="table-column">
      <style:table-column-properties style:column-width="1.5667in"/>
    </style:style>
    <style:style style:name="Table8.C" style:family="table-column">
      <style:table-column-properties style:column-width="1.5674in"/>
    </style:style>
    <style:style style:name="Table8.1" style:family="table-row">
      <style:table-row-properties fo:keep-together="auto"/>
    </style:style>
    <style:style style:name="Table8.A1" style:family="table-cell">
      <style:table-cell-properties style:vertical-align="" fo:background-color="#d9d9d9" fo:padding="0.0694in" fo:border="1pt solid #000000">
        <style:background-image/>
      </style:table-cell-properties>
    </style:style>
    <style:style style:name="Table8.A2" style:family="table-cell">
      <style:table-cell-properties style:vertical-align="" fo:padding="0.0694in" fo:border="1pt solid #000000"/>
    </style:style>
    <style:style style:name="Table8.B2" style:family="table-cell">
      <style:table-cell-properties style:vertical-align="" fo:padding="0.0694in" fo:border="1pt solid #000000"/>
    </style:style>
    <style:style style:name="Table8.C2" style:family="table-cell">
      <style:table-cell-properties style:vertical-align="" fo:padding="0.0694in" fo:border="1pt solid #000000"/>
    </style:style>
    <style:style style:name="Table8.A3" style:family="table-cell">
      <style:table-cell-properties style:vertical-align="" fo:padding="0.0694in" fo:border="1pt solid #000000"/>
    </style:style>
    <style:style style:name="Table8.B3" style:family="table-cell">
      <style:table-cell-properties style:vertical-align="" fo:padding="0.0694in" fo:border="1pt solid #000000"/>
    </style:style>
    <style:style style:name="Table8.C3" style:family="table-cell">
      <style:table-cell-properties style:vertical-align="" fo:padding="0.0694in" fo:border="1pt solid #000000"/>
    </style:style>
    <style:style style:name="Table8.A4" style:family="table-cell">
      <style:table-cell-properties style:vertical-align="" fo:padding="0.0694in" fo:border="1pt solid #000000"/>
    </style:style>
    <style:style style:name="Table8.B4" style:family="table-cell">
      <style:table-cell-properties style:vertical-align="" fo:padding="0.0694in" fo:border="1pt solid #000000"/>
    </style:style>
    <style:style style:name="Table8.C4" style:family="table-cell">
      <style:table-cell-properties style:vertical-align="" fo:padding="0.0694in" fo:border="1pt solid #000000"/>
    </style:style>
    <style:style style:name="Table8.A5" style:family="table-cell">
      <style:table-cell-properties style:vertical-align="" fo:padding="0.0694in" fo:border="1pt solid #000000"/>
    </style:style>
    <style:style style:name="Table8.B5" style:family="table-cell">
      <style:table-cell-properties style:vertical-align="" fo:padding="0.0694in" fo:border="1pt solid #000000"/>
    </style:style>
    <style:style style:name="Table8.C5" style:family="table-cell">
      <style:table-cell-properties style:vertical-align="" fo:padding="0.0694in" fo:border="1pt solid #000000"/>
    </style:style>
    <style:style style:name="Table8.A6" style:family="table-cell">
      <style:table-cell-properties style:vertical-align="" fo:padding="0.0694in" fo:border="1pt solid #000000"/>
    </style:style>
    <style:style style:name="Table8.B6" style:family="table-cell">
      <style:table-cell-properties style:vertical-align="" fo:padding="0.0694in" fo:border="1pt solid #000000"/>
    </style:style>
    <style:style style:name="Table8.C6" style:family="table-cell">
      <style:table-cell-properties style:vertical-align="" fo:padding="0.0694in" fo:border="1pt solid #000000"/>
    </style:style>
    <style:style style:name="Table8.A7" style:family="table-cell">
      <style:table-cell-properties style:vertical-align="" fo:padding="0.0694in" fo:border="1pt solid #000000"/>
    </style:style>
    <style:style style:name="Table8.B7" style:family="table-cell">
      <style:table-cell-properties style:vertical-align="" fo:padding="0.0694in" fo:border="1pt solid #000000"/>
    </style:style>
    <style:style style:name="Table8.C7" style:family="table-cell">
      <style:table-cell-properties style:vertical-align="" fo:padding="0.0694in" fo:border="1pt solid #000000"/>
    </style:style>
    <style:style style:name="Table8.A8" style:family="table-cell">
      <style:table-cell-properties style:vertical-align="" fo:padding="0.0694in" fo:border="1pt solid #000000"/>
    </style:style>
    <style:style style:name="Table8.B8" style:family="table-cell">
      <style:table-cell-properties style:vertical-align="" fo:padding="0.0694in" fo:border="1pt solid #000000"/>
    </style:style>
    <style:style style:name="Table8.C8" style:family="table-cell">
      <style:table-cell-properties style:vertical-align="" fo:padding="0.0694in" fo:border="1pt solid #000000"/>
    </style:style>
    <style:style style:name="Table8.A9" style:family="table-cell">
      <style:table-cell-properties style:vertical-align="" fo:padding="0.0694in" fo:border="1pt solid #000000"/>
    </style:style>
    <style:style style:name="Table8.B9" style:family="table-cell">
      <style:table-cell-properties style:vertical-align="" fo:padding="0.0694in" fo:border="1pt solid #000000"/>
    </style:style>
    <style:style style:name="Table8.C9" style:family="table-cell">
      <style:table-cell-properties style:vertical-align="" fo:padding="0.0694in" fo:border="1pt solid #000000"/>
    </style:style>
    <style:style style:name="Table8.A10" style:family="table-cell">
      <style:table-cell-properties style:vertical-align="" fo:padding="0.0694in" fo:border="1pt solid #000000"/>
    </style:style>
    <style:style style:name="Table8.B10" style:family="table-cell">
      <style:table-cell-properties style:vertical-align="" fo:padding="0.0694in" fo:border="1pt solid #000000"/>
    </style:style>
    <style:style style:name="Table8.C10" style:family="table-cell">
      <style:table-cell-properties style:vertical-align="" fo:padding="0.0694in" fo:border="1pt solid #000000"/>
    </style:style>
    <style:style style:name="Table9" style:family="table">
      <style:table-properties style:width="6.5in" fo:margin-left="0in" fo:margin-top="0in" fo:margin-bottom="0in" table:align="left"/>
    </style:style>
    <style:style style:name="Table9.A" style:family="table-column">
      <style:table-column-properties style:column-width="3.25in"/>
    </style:style>
    <style:style style:name="Table9.B" style:family="table-column">
      <style:table-column-properties style:column-width="3.2493in"/>
    </style:style>
    <style:style style:name="Table9.1" style:family="table-row">
      <style:table-row-properties style:min-row-height="0.3354in" fo:keep-together="auto"/>
    </style:style>
    <style:style style:name="Table9.A1" style:family="table-cell">
      <style:table-cell-properties fo:padding-left="0.075in" fo:padding-right="0.075in" fo:padding-top="0in" fo:padding-bottom="0in" fo:border="1pt solid #000000"/>
    </style:style>
    <style:style style:name="Table9.2" style:family="table-row">
      <style:table-row-properties style:min-row-height="0.3042in" fo:keep-together="auto"/>
    </style:style>
    <style:style style:name="Table10" style:family="table">
      <style:table-properties style:width="5.7597in" fo:margin-left="0.434in" fo:margin-top="0in" fo:margin-bottom="0in" table:align="left"/>
    </style:style>
    <style:style style:name="Table10.A" style:family="table-column">
      <style:table-column-properties style:column-width="1.5625in"/>
    </style:style>
    <style:style style:name="Table10.B" style:family="table-column">
      <style:table-column-properties style:column-width="2.425in"/>
    </style:style>
    <style:style style:name="Table10.C" style:family="table-column">
      <style:table-column-properties style:column-width="1.7722in"/>
    </style:style>
    <style:style style:name="Table10.1" style:family="table-row">
      <style:table-row-properties fo:keep-together="auto"/>
    </style:style>
    <style:style style:name="Table10.A1" style:family="table-cell">
      <style:table-cell-properties fo:padding-left="0.0785in" fo:padding-right="0.075in" fo:padding-top="0in" fo:padding-bottom="0in" fo:border="0.5pt solid #000000"/>
    </style:style>
    <style:style style:name="Table11" style:family="table">
      <style:table-properties style:width="6.5in" fo:margin-left="0in" fo:margin-top="0in" fo:margin-bottom="0in" table:align="left"/>
    </style:style>
    <style:style style:name="Table11.A" style:family="table-column">
      <style:table-column-properties style:column-width="3.25in"/>
    </style:style>
    <style:style style:name="Table11.B" style:family="table-column">
      <style:table-column-properties style:column-width="3.2493in"/>
    </style:style>
    <style:style style:name="Table11.1" style:family="table-row">
      <style:table-row-properties style:min-row-height="0.3229in" fo:keep-together="auto"/>
    </style:style>
    <style:style style:name="Table11.A1" style:family="table-cell">
      <style:table-cell-properties style:vertical-align="" fo:padding="0.0694in" fo:border="1pt solid #000000"/>
    </style:style>
    <style:style style:name="Table11.2" style:family="table-row">
      <style:table-row-properties style:min-row-height="0.7604in" fo:keep-together="auto"/>
    </style:style>
    <style:style style:name="Table11.3" style:family="table-row">
      <style:table-row-properties fo:keep-together="auto"/>
    </style:style>
    <style:style style:name="Table11.4" style:family="table-row">
      <style:table-row-properties fo:keep-together="auto"/>
    </style:style>
    <style:style style:name="Table11.6" style:family="table-row">
      <style:table-row-properties style:min-row-height="0.2972in" fo:keep-together="auto"/>
    </style:style>
    <style:style style:name="P1" style:family="paragraph" style:parent-style-name="Standard">
      <style:paragraph-properties fo:line-height="115%"/>
    </style:style>
    <style:style style:name="P2" style:family="paragraph" style:parent-style-name="Standard">
      <style:text-properties style:font-name="Lato" fo:font-size="12pt" style:font-name-asian="Lato1" style:font-size-asian="12pt" style:font-name-complex="Lato1" style:font-size-complex="12pt"/>
    </style:style>
    <style:style style:name="P3" style:family="paragraph" style:parent-style-name="Standard">
      <style:paragraph-properties fo:text-align="justify" style:justify-single-word="false"/>
      <style:text-properties style:font-name="Lato" fo:font-size="12pt" style:font-name-asian="Lato1" style:font-size-asian="12pt" style:font-name-complex="Lato1" style:font-size-complex="12pt"/>
    </style:style>
    <style:style style:name="P4" style:family="paragraph" style:parent-style-name="Standard">
      <style:paragraph-properties fo:text-align="center" style:justify-single-word="false"/>
      <style:text-properties style:font-name="Lato" fo:font-size="12pt" style:font-name-asian="Lato1" style:font-size-asian="12pt" style:font-name-complex="Lato1" style:font-size-complex="12pt"/>
    </style:style>
    <style:style style:name="P5" style:family="paragraph" style:parent-style-name="Standard">
      <style:paragraph-properties fo:line-height="100%"/>
      <style:text-properties style:font-name="Lato" fo:font-size="12pt" style:font-name-asian="Lato1" style:font-size-asian="12pt" style:font-name-complex="Lato1" style:font-size-complex="12pt"/>
    </style:style>
    <style:style style:name="P6" style:family="paragraph" style:parent-style-name="Standard">
      <style:paragraph-properties fo:line-height="100%" fo:orphans="0" fo:widows="0"/>
      <style:text-properties style:font-name="Lato" fo:font-size="12pt" style:font-name-asian="Lato1" style:font-size-asian="12pt" style:font-name-complex="Lato1" style:font-size-complex="12pt"/>
    </style:style>
    <style:style style:name="P7" style:family="paragraph" style:parent-style-name="Standard">
      <style:paragraph-properties fo:line-height="100%">
        <style:tab-stops>
          <style:tab-stop style:position="0.5in"/>
        </style:tab-stops>
      </style:paragraph-properties>
      <style:text-properties style:font-name="Lato" fo:font-size="12pt" style:font-name-asian="Lato1" style:font-size-asian="12pt" style:font-name-complex="Lato1" style:font-size-complex="12pt"/>
    </style:style>
    <style:style style:name="P8" style:family="paragraph" style:parent-style-name="Standard">
      <style:paragraph-properties fo:orphans="0" fo:widows="0"/>
      <style:text-properties style:font-name="Lato" fo:font-size="12pt" style:font-name-asian="Lato1" style:font-size-asian="12pt" style:font-name-complex="Lato1" style:font-size-complex="12pt"/>
    </style:style>
    <style:style style:name="P9" style:family="paragraph" style:parent-style-name="Standard">
      <style:text-properties style:font-name="Lato" fo:font-size="12pt" fo:font-weight="bold" style:font-name-asian="Lato1" style:font-size-asian="12pt" style:font-weight-asian="bold" style:font-name-complex="Lato1" style:font-size-complex="12pt" style:font-weight-complex="bold"/>
    </style:style>
    <style:style style:name="P10" style:family="paragraph" style:parent-style-name="Standard">
      <style:paragraph-properties fo:line-height="100%"/>
      <style:text-properties style:font-name="Lato" fo:font-size="12pt" fo:font-weight="bold" style:font-name-asian="Lato1" style:font-size-asian="12pt" style:font-weight-asian="bold" style:font-name-complex="Lato1" style:font-size-complex="12pt" style:font-weight-complex="bold"/>
    </style:style>
    <style:style style:name="P11" style:family="paragraph" style:parent-style-name="Standard">
      <style:paragraph-properties fo:line-height="100%">
        <style:tab-stops>
          <style:tab-stop style:position="0.5in"/>
        </style:tab-stops>
      </style:paragraph-properties>
      <style:text-properties style:font-name="Lato" fo:font-size="12pt" fo:font-weight="bold" style:font-name-asian="Lato1" style:font-size-asian="12pt" style:font-weight-asian="bold" style:font-name-complex="Lato1" style:font-size-complex="12pt" style:font-weight-complex="bold"/>
    </style:style>
    <style:style style:name="P12" style:family="paragraph" style:parent-style-name="Standard">
      <style:text-properties style:font-name="Lato" fo:font-size="12pt" fo:font-weight="bold" style:font-name-asian="Lato1" style:font-size-asian="12pt" style:font-weight-asian="bold" style:font-name-complex="Lato1" style:font-size-complex="12pt" style:font-weight-complex="bold"/>
    </style:style>
    <style:style style:name="P13" style:family="paragraph" style:parent-style-name="Standard">
      <style:paragraph-properties fo:line-height="100%"/>
      <style:text-properties style:font-name="Lato" fo:font-size="12pt" fo:font-style="italic" style:font-name-asian="Lato1" style:font-size-asian="12pt" style:font-style-asian="italic" style:font-name-complex="Lato1" style:font-size-complex="12pt" style:font-style-complex="italic"/>
    </style:style>
    <style:style style:name="P14" style:family="paragraph" style:parent-style-name="Standard">
      <style:text-properties style:font-name="Lato" fo:font-size="14pt" fo:font-weight="bold" style:font-name-asian="Lato1" style:font-size-asian="14pt" style:font-weight-asian="bold" style:font-name-complex="Lato1" style:font-size-complex="14pt" style:font-weight-complex="bold"/>
    </style:style>
    <style:style style:name="P15" style:family="paragraph" style:parent-style-name="Standard">
      <style:paragraph-properties fo:text-align="justify" style:justify-single-word="false"/>
      <style:text-properties style:font-name="Lato" fo:font-size="14pt" fo:font-weight="bold" style:font-name-asian="Lato1" style:font-size-asian="14pt" style:font-weight-asian="bold" style:font-name-complex="Lato1" style:font-size-complex="14pt" style:font-weight-complex="bold"/>
    </style:style>
    <style:style style:name="P16" style:family="paragraph" style:parent-style-name="Standard">
      <style:paragraph-properties fo:text-align="center" style:justify-single-word="false"/>
      <style:text-properties style:font-name="Lato" fo:font-size="14pt" fo:font-weight="bold" style:font-name-asian="Lato1" style:font-size-asian="14pt" style:font-weight-asian="bold" style:font-name-complex="Lato1" style:font-size-complex="14pt" style:font-weight-complex="bold"/>
    </style:style>
    <style:style style:name="P17" style:family="paragraph" style:parent-style-name="Standard">
      <style:paragraph-properties fo:line-height="100%" fo:text-align="justify" style:justify-single-word="false" fo:orphans="0" fo:widows="0"/>
      <style:text-properties style:font-name="Lato" fo:font-style="italic" style:font-name-asian="Lato1" style:font-style-asian="italic" style:font-name-complex="Lato1" style:font-style-complex="italic"/>
    </style:style>
    <style:style style:name="P18" style:family="paragraph" style:parent-style-name="Standard">
      <style:paragraph-properties fo:line-height="100%" fo:text-align="center" style:justify-single-word="false" fo:orphans="0" fo:widows="0"/>
      <style:text-properties style:font-name="Lato" fo:font-style="italic" style:font-name-asian="Lato1" style:font-style-asian="italic" style:font-name-complex="Lato1" style:font-style-complex="italic"/>
    </style:style>
    <style:style style:name="P19" style:family="paragraph" style:parent-style-name="Standard">
      <style:paragraph-properties fo:line-height="100%" fo:orphans="0" fo:widows="0"/>
      <style:text-properties style:font-name="Lato" fo:font-style="italic" style:font-name-asian="Lato1" style:font-style-asian="italic" style:font-name-complex="Lato1" style:font-style-complex="italic"/>
    </style:style>
    <style:style style:name="P20" style:family="paragraph" style:parent-style-name="Standard">
      <style:paragraph-properties fo:line-height="100%" fo:orphans="0" fo:widows="0"/>
      <style:text-properties style:font-name="Lato" style:font-name-asian="Lato1" style:font-name-complex="Lato1"/>
    </style:style>
    <style:style style:name="P21" style:family="paragraph" style:parent-style-name="Standard">
      <style:paragraph-properties fo:text-align="center" style:justify-single-word="false"/>
    </style:style>
    <style:style style:name="P22" style:family="paragraph" style:parent-style-name="Standard">
      <style:paragraph-properties fo:text-align="justify" style:justify-single-word="false"/>
    </style:style>
    <style:style style:name="P23" style:family="paragraph" style:parent-style-name="Standard">
      <style:paragraph-properties fo:line-height="100%"/>
    </style:style>
    <style:style style:name="P24" style:family="paragraph" style:parent-style-name="Standard">
      <style:paragraph-properties fo:line-height="100%" fo:orphans="0" fo:widows="0"/>
    </style:style>
    <style:style style:name="P25" style:family="paragraph" style:parent-style-name="Standard">
      <style:paragraph-properties fo:line-height="100%" fo:orphans="0" fo:widows="0"/>
    </style:style>
    <style:style style:name="P26" style:family="paragraph" style:parent-style-name="Standard">
      <style:paragraph-properties fo:line-height="100%" fo:text-align="justify" style:justify-single-word="false"/>
    </style:style>
    <style:style style:name="P27" style:family="paragraph" style:parent-style-name="Standard">
      <style:paragraph-properties fo:line-height="100%" fo:text-align="justify" style:justify-single-word="false" fo:orphans="0" fo:widows="0"/>
    </style:style>
    <style:style style:name="P28" style:family="paragraph" style:parent-style-name="Standard">
      <style:paragraph-properties fo:line-height="100%" fo:text-align="center" style:justify-single-word="false"/>
    </style:style>
    <style:style style:name="P29" style:family="paragraph" style:parent-style-name="Standard">
      <style:paragraph-properties fo:line-height="100%" fo:text-align="center" style:justify-single-word="false" fo:orphans="0" fo:widows="0"/>
    </style:style>
    <style:style style:name="P30" style:family="paragraph" style:parent-style-name="Standard">
      <style:paragraph-properties fo:line-height="100%" fo:text-align="center" style:justify-single-word="false">
        <style:tab-stops>
          <style:tab-stop style:position="3in" style:type="center"/>
          <style:tab-stop style:position="6in" style:type="right"/>
        </style:tab-stops>
      </style:paragraph-properties>
    </style:style>
    <style:style style:name="P31" style:family="paragraph" style:parent-style-name="Standard">
      <style:paragraph-properties fo:line-height="100%">
        <style:tab-stops>
          <style:tab-stop style:position="0.5in"/>
        </style:tab-stops>
      </style:paragraph-properties>
    </style:style>
    <style:style style:name="P32" style:family="paragraph" style:parent-style-name="Standard">
      <style:paragraph-properties fo:line-height="100%">
        <style:tab-stops>
          <style:tab-stop style:position="3in" style:type="center"/>
          <style:tab-stop style:position="6in" style:type="right"/>
        </style:tab-stops>
      </style:paragraph-properties>
    </style:style>
    <style:style style:name="P33" style:family="paragraph" style:parent-style-name="Standard">
      <style:paragraph-properties fo:line-height="100%" fo:text-align="end" style:justify-single-word="false">
        <style:tab-stops>
          <style:tab-stop style:position="3in" style:type="center"/>
          <style:tab-stop style:position="6in" style:type="right"/>
        </style:tab-stops>
      </style:paragraph-properties>
    </style:style>
    <style:style style:name="P34" style:family="paragraph" style:parent-style-name="Standard">
      <style:paragraph-properties fo:line-height="115%" fo:orphans="0" fo:widows="0"/>
      <style:text-properties fo:color="#000000" style:font-name="Lato" fo:font-size="12pt" fo:font-weight="bold" style:font-name-asian="Lato1" style:font-size-asian="12pt" style:font-weight-asian="bold" style:font-name-complex="Lato1" style:font-size-complex="12pt" style:font-weight-complex="bold"/>
    </style:style>
    <style:style style:name="P35" style:family="paragraph" style:parent-style-name="Standard">
      <style:paragraph-properties fo:line-height="100%"/>
      <style:text-properties fo:font-size="10pt" fo:font-weight="bold" style:font-size-asian="10pt" style:font-weight-asian="bold" style:font-size-complex="10pt" style:font-weight-complex="bold"/>
    </style:style>
    <style:style style:name="P36" style:family="paragraph" style:parent-style-name="Standard" style:master-page-name="Standard">
      <style:paragraph-properties fo:margin-left="0in" fo:margin-right="0in" fo:margin-top="0.25in" fo:margin-bottom="0.25in" loext:contextual-spacing="false" fo:line-height="100%" fo:text-align="center" style:justify-single-word="false" fo:text-indent="0.5in" style:auto-text-indent="false" style:page-number="1"/>
    </style:style>
    <style:style style:name="P37" style:family="paragraph" style:parent-style-name="Standard">
      <style:paragraph-properties fo:margin-left="0in" fo:margin-right="0in" fo:margin-top="0in" fo:margin-bottom="0.0835in" loext:contextual-spacing="false" fo:line-height="136%" fo:text-align="justify" style:justify-single-word="false" fo:text-indent="0.5in" style:auto-text-indent="false"/>
    </style:style>
    <style:style style:name="P38" style:family="paragraph" style:parent-style-name="Standard">
      <style:paragraph-properties fo:margin-top="0.25in" fo:margin-bottom="0.25in" loext:contextual-spacing="false" fo:line-height="100%" fo:text-align="start" style:justify-single-word="false"/>
      <style:text-properties style:font-name="Lato" fo:font-size="16pt" fo:font-weight="bold" style:font-name-asian="Lato1" style:font-size-asian="16pt" style:font-weight-asian="bold" style:font-name-complex="Lato1" style:font-size-complex="16pt" style:font-weight-complex="bold"/>
    </style:style>
    <style:style style:name="P39" style:family="paragraph" style:parent-style-name="Standard">
      <style:paragraph-properties fo:margin-top="0.25in" fo:margin-bottom="0.25in" loext:contextual-spacing="false" fo:line-height="100%"/>
      <style:text-properties style:font-name="Lato" fo:font-size="12pt" fo:font-weight="bold" style:font-name-asian="Lato1" style:font-size-asian="12pt" style:font-weight-asian="bold" style:font-name-complex="Lato1" style:font-size-complex="12pt" style:font-weight-complex="bold"/>
    </style:style>
    <style:style style:name="P40" style:family="paragraph" style:parent-style-name="Standard">
      <style:paragraph-properties fo:margin-top="0.25in" fo:margin-bottom="0.25in" loext:contextual-spacing="false" fo:line-height="100%"/>
    </style:style>
    <style:style style:name="P41" style:family="paragraph" style:parent-style-name="Standard" style:list-style-name="WWNum13">
      <style:paragraph-properties fo:margin-left="0.5in" fo:margin-right="0in" fo:margin-top="0.0835in" fo:margin-bottom="0in" loext:contextual-spacing="false" fo:line-height="136%" fo:text-align="justify" style:justify-single-word="false" fo:text-indent="-0.25in" style:auto-text-indent="false"/>
    </style:style>
    <style:style style:name="P42" style:family="paragraph" style:parent-style-name="Standard" style:list-style-name="WWNum13">
      <style:paragraph-properties fo:margin-left="0.5in" fo:margin-right="0in" fo:margin-top="0in" fo:margin-bottom="0.0835in" loext:contextual-spacing="false" fo:line-height="136%" fo:text-align="justify" style:justify-single-word="false" fo:text-indent="-0.25in" style:auto-text-indent="false"/>
    </style:style>
    <style:style style:name="P43" style:family="paragraph" style:parent-style-name="Standard" style:list-style-name="WWNum11">
      <style:paragraph-properties fo:margin-left="0.5in" fo:margin-right="0in" fo:text-align="justify" style:justify-single-word="false" fo:text-indent="-0.25in" style:auto-text-indent="false"/>
    </style:style>
    <style:style style:name="P44" style:family="paragraph" style:parent-style-name="Standard" style:list-style-name="WWNum12">
      <style:paragraph-properties fo:margin-left="0.5in" fo:margin-right="0in" fo:text-align="justify" style:justify-single-word="false" fo:text-indent="-0.25in" style:auto-text-indent="false"/>
    </style:style>
    <style:style style:name="P45" style:family="paragraph" style:parent-style-name="Standard" style:list-style-name="WWNum12">
      <style:paragraph-properties fo:margin-left="0.5in" fo:margin-right="0in" fo:line-height="136%" fo:text-align="justify" style:justify-single-word="false" fo:text-indent="-0.25in" style:auto-text-indent="false"/>
    </style:style>
    <style:style style:name="P46" style:family="paragraph" style:parent-style-name="Standard" style:list-style-name="WWNum14">
      <style:paragraph-properties fo:margin-left="0.5in" fo:margin-right="0in" fo:line-height="100%" fo:orphans="0" fo:widows="0" fo:text-indent="-0.25in" style:auto-text-indent="false"/>
    </style:style>
    <style:style style:name="P47" style:family="paragraph" style:parent-style-name="Standard" style:list-style-name="WWNum10">
      <style:paragraph-properties fo:margin-left="0.5in" fo:margin-right="0in" fo:line-height="100%" fo:orphans="0" fo:widows="0" fo:text-indent="-0.25in" style:auto-text-indent="false"/>
    </style:style>
    <style:style style:name="P48" style:family="paragraph" style:parent-style-name="Standard" style:list-style-name="WWNum9">
      <style:paragraph-properties fo:margin-left="0.5in" fo:margin-right="0in" fo:line-height="100%" fo:orphans="0" fo:widows="0" fo:text-indent="-0.25in" style:auto-text-indent="false"/>
    </style:style>
    <style:style style:name="P49" style:family="paragraph" style:parent-style-name="Standard" style:list-style-name="WWNum8">
      <style:paragraph-properties fo:margin-left="0.5in" fo:margin-right="0in" fo:line-height="100%" fo:orphans="0" fo:widows="0" fo:text-indent="-0.25in" style:auto-text-indent="false"/>
    </style:style>
    <style:style style:name="P50" style:family="paragraph" style:parent-style-name="Standard" style:list-style-name="WWNum2">
      <style:paragraph-properties fo:margin-left="0.5in" fo:margin-right="0in" fo:line-height="100%" fo:orphans="0" fo:widows="0" fo:text-indent="-0.25in" style:auto-text-indent="false"/>
    </style:style>
    <style:style style:name="P51" style:family="paragraph" style:parent-style-name="Standard" style:list-style-name="WWNum16">
      <style:paragraph-properties fo:margin-left="0.5in" fo:margin-right="0in" fo:line-height="100%" fo:orphans="0" fo:widows="0" fo:text-indent="-0.25in" style:auto-text-indent="false"/>
    </style:style>
    <style:style style:name="P52" style:family="paragraph" style:parent-style-name="Standard" style:list-style-name="WWNum6">
      <style:paragraph-properties fo:margin-left="0.5in" fo:margin-right="0in" fo:line-height="100%" fo:orphans="0" fo:widows="0" fo:text-indent="-0.25in" style:auto-text-indent="false"/>
    </style:style>
    <style:style style:name="P53" style:family="paragraph" style:parent-style-name="Standard" style:list-style-name="WWNum15">
      <style:paragraph-properties fo:margin-left="0.5in" fo:margin-right="0in" fo:line-height="100%" fo:orphans="0" fo:widows="0" fo:text-indent="-0.25in" style:auto-text-indent="false"/>
    </style:style>
    <style:style style:name="P54" style:family="paragraph" style:parent-style-name="Standard" style:list-style-name="WWNum3">
      <style:paragraph-properties fo:margin-left="0.5in" fo:margin-right="0in" fo:line-height="100%" fo:text-indent="-0.25in" style:auto-text-indent="false">
        <style:tab-stops>
          <style:tab-stop style:position="0.5in"/>
        </style:tab-stops>
      </style:paragraph-properties>
    </style:style>
    <style:style style:name="P55" style:family="paragraph" style:parent-style-name="Standard" style:list-style-name="WWNum7">
      <style:paragraph-properties fo:margin-left="0.5in" fo:margin-right="0in" fo:line-height="100%" fo:text-align="justify" style:justify-single-word="false" fo:text-indent="-0.25in" style:auto-text-indent="false"/>
    </style:style>
    <style:style style:name="P56" style:family="paragraph" style:parent-style-name="Standard" style:list-style-name="WWNum12">
      <style:paragraph-properties fo:margin-left="0.5in" fo:margin-right="0in" fo:margin-top="0.1945in" fo:margin-bottom="0in" loext:contextual-spacing="false" fo:line-height="136%" fo:text-align="justify" style:justify-single-word="false" fo:text-indent="-0.25in" style:auto-text-indent="false"/>
    </style:style>
    <style:style style:name="P57" style:family="paragraph" style:parent-style-name="Standard" style:list-style-name="WWNum12">
      <style:paragraph-properties fo:margin-left="0.5in" fo:margin-right="0in" fo:margin-top="0in" fo:margin-bottom="0in" loext:contextual-spacing="false" fo:line-height="136%" fo:text-align="justify" style:justify-single-word="false" fo:text-indent="-0.25in" style:auto-text-indent="false"/>
    </style:style>
    <style:style style:name="P58" style:family="paragraph" style:parent-style-name="Standard" style:list-style-name="WWNum8">
      <style:paragraph-properties fo:margin-left="0.5in" fo:margin-right="0in" fo:line-height="100%" fo:text-align="justify" style:justify-single-word="false" fo:text-indent="-0.25in" style:auto-text-indent="false" fo:keep-with-next="always"/>
    </style:style>
    <style:style style:name="P59" style:family="paragraph" style:parent-style-name="Standard" style:list-style-name="WWNum8">
      <style:paragraph-properties fo:margin-left="0.5in" fo:margin-right="0in" fo:margin-top="0in" fo:margin-bottom="0.1807in" loext:contextual-spacing="false" fo:line-height="100%" fo:text-align="justify" style:justify-single-word="false" fo:text-indent="-0.25in" style:auto-text-indent="false" fo:keep-with-next="always"/>
    </style:style>
    <style:style style:name="P60" style:family="paragraph" style:parent-style-name="Standard" style:list-style-name="WWNum17">
      <style:paragraph-properties fo:margin-left="0.5in" fo:margin-right="0in" fo:margin-top="0in" fo:margin-bottom="0.1807in" loext:contextual-spacing="false" fo:line-height="100%" fo:text-align="justify" style:justify-single-word="false" fo:text-indent="-0.25in" style:auto-text-indent="false"/>
    </style:style>
    <style:style style:name="P61" style:family="paragraph" style:parent-style-name="Standard" style:list-style-name="WWNum7">
      <style:paragraph-properties fo:margin-left="0.5in" fo:margin-right="0in" fo:margin-top="0in" fo:margin-bottom="0.1807in" loext:contextual-spacing="false" fo:line-height="100%" fo:text-align="justify" style:justify-single-word="false" fo:text-indent="-0.25in" style:auto-text-indent="false"/>
    </style:style>
    <style:style style:name="P62" style:family="paragraph" style:parent-style-name="Standard">
      <style:paragraph-properties fo:margin-top="0.0835in" fo:margin-bottom="0.0835in" loext:contextual-spacing="false" fo:line-height="136%" fo:text-align="justify" style:justify-single-word="false"/>
      <style:text-properties style:font-name="Lato" fo:font-size="12pt" style:font-name-asian="Lato1" style:font-size-asian="12pt" style:font-name-complex="Lato1" style:font-size-complex="12pt" fo:background-color="#ffffff"/>
    </style:style>
    <style:style style:name="P63" style:family="paragraph" style:parent-style-name="Standard">
      <style:paragraph-properties fo:margin-top="0.0835in" fo:margin-bottom="0.0835in" loext:contextual-spacing="false" fo:line-height="136%" fo:text-align="justify" style:justify-single-word="false"/>
    </style:style>
    <style:style style:name="P64" style:family="paragraph" style:parent-style-name="Standard">
      <style:paragraph-properties fo:margin-left="0in" fo:margin-right="0.0626in" fo:margin-top="0in" fo:margin-bottom="0.25in" loext:contextual-spacing="false" fo:line-height="115%" fo:text-align="justify" style:justify-single-word="false" fo:orphans="0" fo:widows="0" fo:text-indent="0in" style:auto-text-indent="false"/>
    </style:style>
    <style:style style:name="P65" style:family="paragraph" style:parent-style-name="Standard">
      <style:paragraph-properties fo:margin-left="0in" fo:margin-right="0in" fo:text-align="justify" style:justify-single-word="false" fo:text-indent="0in" style:auto-text-indent="false"/>
      <style:text-properties style:font-name="Lato" fo:font-size="12pt" style:font-name-asian="Lato1" style:font-size-asian="12pt" style:font-name-complex="Lato1" style:font-size-complex="12pt"/>
    </style:style>
    <style:style style:name="P66" style:family="paragraph" style:parent-style-name="Standard">
      <style:paragraph-properties fo:margin-left="0in" fo:margin-right="0in" fo:text-align="center" style:justify-single-word="false" fo:text-indent="0in" style:auto-text-indent="false"/>
    </style:style>
    <style:style style:name="P67" style:family="paragraph" style:parent-style-name="Standard">
      <style:paragraph-properties fo:margin-left="0in" fo:margin-right="0in" fo:line-height="100%" fo:text-indent="0in" style:auto-text-indent="false">
        <style:tab-stops>
          <style:tab-stop style:position="0.5in"/>
        </style:tab-stops>
      </style:paragraph-properties>
    </style:style>
    <style:style style:name="P68" style:family="paragraph" style:parent-style-name="Standard">
      <style:paragraph-properties fo:margin-left="0in" fo:margin-right="0in" fo:text-align="justify" style:justify-single-word="false" fo:text-indent="0in" style:auto-text-indent="false"/>
    </style:style>
    <style:style style:name="P69" style:family="paragraph" style:parent-style-name="Standard" style:list-style-name="WWNum12">
      <style:paragraph-properties fo:margin-left="1in" fo:margin-right="0in" fo:margin-top="0in" fo:margin-bottom="0in" loext:contextual-spacing="false" fo:line-height="136%" fo:text-align="justify" style:justify-single-word="false" fo:text-indent="-0.25in" style:auto-text-indent="false"/>
    </style:style>
    <style:style style:name="P70" style:family="paragraph" style:parent-style-name="Standard" style:list-style-name="WWNum12">
      <style:paragraph-properties fo:margin-left="1in" fo:margin-right="0in" fo:margin-top="0in" fo:margin-bottom="0in" loext:contextual-spacing="false" fo:line-height="100%" fo:text-align="justify" style:justify-single-word="false" fo:text-indent="-0.25in" style:auto-text-indent="false"/>
    </style:style>
    <style:style style:name="P71" style:family="paragraph" style:parent-style-name="Standard" style:list-style-name="WWNum12">
      <style:paragraph-properties fo:margin-left="1in" fo:margin-right="0in" fo:line-height="136%" fo:text-align="justify" style:justify-single-word="false" fo:text-indent="-0.25in" style:auto-text-indent="false"/>
    </style:style>
    <style:style style:name="P72" style:family="paragraph" style:parent-style-name="Standard" style:list-style-name="WWNum12">
      <style:paragraph-properties fo:margin-left="1in" fo:margin-right="0in" fo:text-align="justify" style:justify-single-word="false" fo:text-indent="-0.25in" style:auto-text-indent="false"/>
    </style:style>
    <style:style style:name="P73" style:family="paragraph" style:parent-style-name="Standard" style:list-style-name="WWNum10">
      <style:paragraph-properties fo:margin-left="1in" fo:margin-right="0in" fo:line-height="100%" fo:text-align="justify" style:justify-single-word="false" fo:text-indent="-0.25in" style:auto-text-indent="false" fo:keep-with-next="always"/>
    </style:style>
    <style:style style:name="P74" style:family="paragraph" style:parent-style-name="Standard" style:list-style-name="WWNum9">
      <style:paragraph-properties fo:margin-left="1in" fo:margin-right="0in" fo:line-height="100%" fo:text-align="justify" style:justify-single-word="false" fo:text-indent="-0.25in" style:auto-text-indent="false" fo:keep-with-next="always"/>
    </style:style>
    <style:style style:name="P75" style:family="paragraph" style:parent-style-name="Standard" style:list-style-name="WWNum10">
      <style:paragraph-properties fo:margin-left="1in" fo:margin-right="0in" fo:margin-top="0in" fo:margin-bottom="0.1807in" loext:contextual-spacing="false" fo:line-height="100%" fo:text-align="justify" style:justify-single-word="false" fo:text-indent="-0.25in" style:auto-text-indent="false" fo:keep-with-next="always"/>
    </style:style>
    <style:style style:name="P76" style:family="paragraph" style:parent-style-name="Standard" style:list-style-name="WWNum9">
      <style:paragraph-properties fo:margin-left="1in" fo:margin-right="0in" fo:margin-top="0in" fo:margin-bottom="0.1807in" loext:contextual-spacing="false" fo:line-height="100%" fo:text-align="justify" style:justify-single-word="false" fo:text-indent="-0.25in" style:auto-text-indent="false" fo:keep-with-next="always"/>
    </style:style>
    <style:style style:name="P77" style:family="paragraph" style:parent-style-name="Standard" style:list-style-name="WWNum12">
      <style:paragraph-properties fo:margin-left="1.5in" fo:margin-right="0in" fo:margin-top="0in" fo:margin-bottom="0in" loext:contextual-spacing="false" fo:line-height="136%" fo:text-align="justify" style:justify-single-word="false" fo:text-indent="-0.25in" style:auto-text-indent="false"/>
    </style:style>
    <style:style style:name="P78" style:family="paragraph" style:parent-style-name="Standard" style:list-style-name="WWNum12">
      <style:paragraph-properties fo:margin-left="2in" fo:margin-right="0in" fo:margin-top="0in" fo:margin-bottom="0in" loext:contextual-spacing="false" fo:line-height="136%" fo:text-align="justify" style:justify-single-word="false" fo:text-indent="-0.25in" style:auto-text-indent="false"/>
    </style:style>
    <style:style style:name="P79" style:family="paragraph" style:parent-style-name="Standard">
      <style:paragraph-properties fo:margin-left="1in" fo:margin-right="0in" fo:margin-top="0.1945in" fo:margin-bottom="0.0835in" loext:contextual-spacing="false" fo:line-height="136%" fo:text-align="justify" style:justify-single-word="false" fo:text-indent="-0.5in" style:auto-text-indent="false"/>
    </style:style>
    <style:style style:name="P80" style:family="paragraph" style:parent-style-name="Standard">
      <style:paragraph-properties fo:margin-left="1in" fo:margin-right="0in" fo:margin-top="0.1945in" fo:margin-bottom="0.0835in" loext:contextual-spacing="false" fo:line-height="136%" fo:text-align="justify" style:justify-single-word="false" fo:text-indent="-0.5in" style:auto-text-indent="false"/>
      <style:text-properties style:font-name="Lato" fo:font-size="12pt" style:font-name-asian="Lato1" style:font-size-asian="12pt" style:font-name-complex="Lato1" style:font-size-complex="12pt"/>
    </style:style>
    <style:style style:name="P81" style:family="paragraph" style:parent-style-name="Standard">
      <style:paragraph-properties fo:margin-left="1in" fo:margin-right="0in" fo:margin-top="0.0835in" fo:margin-bottom="0.0835in" loext:contextual-spacing="false" fo:line-height="136%" fo:text-align="justify" style:justify-single-word="false" fo:text-indent="-0.5in" style:auto-text-indent="false"/>
    </style:style>
    <style:style style:name="P82" style:family="paragraph" style:parent-style-name="Standard">
      <style:paragraph-properties fo:margin-left="1in" fo:margin-right="0in" fo:margin-top="0.1665in" fo:margin-bottom="0.1665in" loext:contextual-spacing="false" fo:line-height="136%" fo:text-align="justify" style:justify-single-word="false" fo:text-indent="-0.5in" style:auto-text-indent="false"/>
    </style:style>
    <style:style style:name="P83" style:family="paragraph" style:parent-style-name="Standard">
      <style:paragraph-properties fo:margin-top="0in" fo:margin-bottom="0.0835in" loext:contextual-spacing="false" fo:line-height="136%" fo:text-align="center" style:justify-single-word="false"/>
    </style:style>
    <style:style style:name="P84" style:family="paragraph" style:parent-style-name="Standard">
      <style:paragraph-properties fo:margin-top="0in" fo:margin-bottom="0.0835in" loext:contextual-spacing="false" fo:line-height="100%" fo:text-align="center" style:justify-single-word="false" fo:keep-with-next="always">
        <style:tab-stops>
          <style:tab-stop style:position="0.5909in"/>
        </style:tab-stops>
      </style:paragraph-properties>
    </style:style>
    <style:style style:name="P85" style:family="paragraph" style:parent-style-name="Standard">
      <style:paragraph-properties fo:margin-top="0in" fo:margin-bottom="0.0835in" loext:contextual-spacing="false" fo:line-height="100%" fo:keep-with-next="always"/>
      <style:text-properties style:font-name="Lato" fo:font-size="12pt" fo:font-weight="bold" style:font-name-asian="Lato1" style:font-size-asian="12pt" style:font-weight-asian="bold" style:font-name-complex="Lato1" style:font-size-complex="12pt" style:font-weight-complex="bold"/>
    </style:style>
    <style:style style:name="P86" style:family="paragraph" style:parent-style-name="Standard">
      <style:paragraph-properties fo:margin-left="0.5in" fo:margin-right="0in" fo:margin-top="0.0835in" fo:margin-bottom="0.0835in" loext:contextual-spacing="false" fo:line-height="136%" fo:text-align="justify" style:justify-single-word="false" fo:text-indent="0in" style:auto-text-indent="false"/>
    </style:style>
    <style:style style:name="P87" style:family="paragraph" style:parent-style-name="Standard">
      <style:paragraph-properties fo:margin-left="0.5in" fo:margin-right="0in" fo:margin-top="0in" fo:margin-bottom="0.0835in" loext:contextual-spacing="false" fo:line-height="136%" fo:text-align="justify" style:justify-single-word="false" fo:text-indent="0in" style:auto-text-indent="false"/>
    </style:style>
    <style:style style:name="P88" style:family="paragraph" style:parent-style-name="Standard">
      <style:paragraph-properties fo:margin-left="0.5in" fo:margin-right="0in" fo:text-align="center" style:justify-single-word="false" fo:text-indent="0in" style:auto-text-indent="false"/>
      <style:text-properties style:font-name="Lato" fo:font-size="14pt" fo:font-weight="bold" style:font-name-asian="Lato1" style:font-size-asian="14pt" style:font-weight-asian="bold" style:font-name-complex="Lato1" style:font-size-complex="14pt" style:font-weight-complex="bold"/>
    </style:style>
    <style:style style:name="P89" style:family="paragraph" style:parent-style-name="Standard">
      <style:paragraph-properties fo:margin-left="0.5in" fo:margin-right="0in" fo:line-height="100%" fo:text-indent="0in" style:auto-text-indent="false"/>
      <style:text-properties style:font-name="Lato" fo:font-size="12pt" style:font-name-asian="Lato1" style:font-size-asian="12pt" style:font-name-complex="Lato1" style:font-size-complex="12pt"/>
    </style:style>
    <style:style style:name="P90" style:family="paragraph" style:parent-style-name="Standard">
      <style:paragraph-properties fo:margin-left="0.5in" fo:margin-right="0in" fo:line-height="100%" fo:text-align="justify" style:justify-single-word="false" fo:text-indent="0in" style:auto-text-indent="false"/>
      <style:text-properties style:font-name="Lato" fo:font-size="12pt" style:font-name-asian="Lato1" style:font-size-asian="12pt" style:font-name-complex="Lato1" style:font-size-complex="12pt"/>
    </style:style>
    <style:style style:name="P91" style:family="paragraph" style:parent-style-name="Standard">
      <style:paragraph-properties fo:margin-left="0.5in" fo:margin-right="0in" fo:line-height="100%" fo:text-indent="0in" style:auto-text-indent="false">
        <style:tab-stops>
          <style:tab-stop style:position="0.5in"/>
        </style:tab-stops>
      </style:paragraph-properties>
      <style:text-properties style:font-name="Lato" fo:font-size="12pt" style:font-name-asian="Lato1" style:font-size-asian="12pt" style:font-name-complex="Lato1" style:font-size-complex="12pt"/>
    </style:style>
    <style:style style:name="P92" style:family="paragraph" style:parent-style-name="Standard">
      <style:paragraph-properties fo:margin-left="0.5in" fo:margin-right="0in" fo:line-height="100%" fo:text-indent="0in" style:auto-text-indent="false"/>
    </style:style>
    <style:style style:name="P93" style:family="paragraph" style:parent-style-name="Standard">
      <style:paragraph-properties fo:margin-left="0.5in" fo:margin-right="0in" fo:line-height="100%" fo:text-align="justify" style:justify-single-word="false" fo:text-indent="0in" style:auto-text-indent="false"/>
    </style:style>
    <style:style style:name="P94" style:family="paragraph" style:parent-style-name="Standard">
      <style:paragraph-properties fo:margin-left="0.5in" fo:margin-right="0in" fo:line-height="100%" fo:text-indent="0in" style:auto-text-indent="false">
        <style:tab-stops>
          <style:tab-stop style:position="0.5in"/>
        </style:tab-stops>
      </style:paragraph-properties>
    </style:style>
    <style:style style:name="P95" style:family="paragraph" style:parent-style-name="Standard">
      <style:paragraph-properties fo:margin-left="0.5in" fo:margin-right="0in" fo:margin-top="0in" fo:margin-bottom="0.139in" loext:contextual-spacing="false" fo:line-height="100%" fo:text-align="justify" style:justify-single-word="false" fo:text-indent="0in" style:auto-text-indent="false"/>
    </style:style>
    <style:style style:name="P96" style:family="paragraph" style:parent-style-name="Standard">
      <style:paragraph-properties fo:margin-left="0.5in" fo:margin-right="0in" fo:margin-top="0in" fo:margin-bottom="0.1807in" loext:contextual-spacing="false" fo:line-height="100%" fo:text-align="justify" style:justify-single-word="false" fo:text-indent="0in" style:auto-text-indent="false" fo:keep-with-next="always"/>
    </style:style>
    <style:style style:name="P97" style:family="paragraph" style:parent-style-name="Standard">
      <style:paragraph-properties fo:margin-left="1.472in" fo:margin-right="0in" fo:margin-top="0in" fo:margin-bottom="0.0835in" loext:contextual-spacing="false" fo:line-height="136%" fo:text-align="justify" style:justify-single-word="false" fo:text-indent="-0.389in" style:auto-text-indent="false"/>
    </style:style>
    <style:style style:name="P98" style:family="paragraph" style:parent-style-name="Standard">
      <style:paragraph-properties fo:margin-left="1.9862in" fo:margin-right="0in" fo:margin-top="0in" fo:margin-bottom="0.0835in" loext:contextual-spacing="false" fo:line-height="136%" fo:text-align="justify" style:justify-single-word="false" fo:text-indent="-0.4028in" style:auto-text-indent="false"/>
    </style:style>
    <style:style style:name="P99" style:family="paragraph" style:parent-style-name="Standard">
      <style:paragraph-properties fo:margin-left="0.039in" fo:margin-right="0in" fo:line-height="100%" fo:orphans="0" fo:widows="0" fo:text-indent="0in" style:auto-text-indent="false"/>
    </style:style>
    <style:style style:name="P100" style:family="paragraph" style:parent-style-name="Standard">
      <style:paragraph-properties fo:margin-left="0.0327in" fo:margin-right="0.0453in" fo:line-height="99%" fo:orphans="0" fo:widows="0" fo:text-indent="0.0083in" style:auto-text-indent="false"/>
    </style:style>
    <style:style style:name="P101" style:family="paragraph" style:parent-style-name="Standard">
      <style:paragraph-properties fo:margin-left="0.0374in" fo:margin-right="0in" fo:margin-top="0.0043in" fo:margin-bottom="0in" loext:contextual-spacing="false" fo:line-height="100%" fo:orphans="0" fo:widows="0" fo:text-indent="0in" style:auto-text-indent="false"/>
    </style:style>
    <style:style style:name="P102" style:family="paragraph" style:parent-style-name="Standard">
      <style:paragraph-properties fo:margin-left="0.0339in" fo:margin-right="0in" fo:line-height="100%" fo:orphans="0" fo:widows="0" fo:text-indent="0in" style:auto-text-indent="false"/>
    </style:style>
    <style:style style:name="P103" style:family="paragraph" style:parent-style-name="Standard">
      <style:paragraph-properties fo:margin-left="0.0382in" fo:margin-right="0.0102in" fo:line-height="99%" fo:orphans="0" fo:widows="0" fo:text-indent="-0.002in" style:auto-text-indent="false"/>
    </style:style>
    <style:style style:name="P104" style:family="paragraph" style:parent-style-name="Standard">
      <style:paragraph-properties fo:margin-left="0.0346in" fo:margin-right="0.1909in" fo:line-height="99%" fo:orphans="0" fo:widows="0" fo:text-indent="0.0016in" style:auto-text-indent="false"/>
    </style:style>
    <style:style style:name="P105" style:family="paragraph" style:parent-style-name="Standard">
      <style:paragraph-properties fo:margin-top="0.0043in" fo:margin-bottom="0in" loext:contextual-spacing="false" fo:line-height="100%" fo:orphans="0" fo:widows="0"/>
    </style:style>
    <style:style style:name="P106" style:family="paragraph" style:parent-style-name="Standard">
      <style:paragraph-properties fo:margin-left="0.0264in" fo:margin-right="0.0346in" fo:line-height="99%" fo:orphans="0" fo:widows="0" fo:text-indent="0.0146in" style:auto-text-indent="false"/>
    </style:style>
    <style:style style:name="P107" style:family="paragraph" style:parent-style-name="Standard">
      <style:paragraph-properties fo:margin-left="0.0335in" fo:margin-right="0in" fo:line-height="100%" fo:orphans="0" fo:widows="0" fo:text-indent="0in" style:auto-text-indent="false"/>
    </style:style>
    <style:style style:name="P108" style:family="paragraph" style:parent-style-name="Standard">
      <style:paragraph-properties fo:margin-left="0.0346in" fo:margin-right="0.1909in" fo:line-height="99%" fo:orphans="0" fo:widows="0" fo:text-indent="0in" style:auto-text-indent="false"/>
    </style:style>
    <style:style style:name="P109" style:family="paragraph" style:parent-style-name="Standard">
      <style:paragraph-properties fo:margin-left="0in" fo:margin-right="0.711in" fo:margin-top="0.1972in" fo:margin-bottom="0in" loext:contextual-spacing="false" fo:line-height="99%" fo:text-align="justify" style:justify-single-word="false" fo:orphans="0" fo:widows="0" fo:text-indent="0in" style:auto-text-indent="false"/>
      <style:text-properties style:font-name="Lato" fo:font-size="10pt" style:font-name-asian="Lato1" style:font-size-asian="10pt" style:font-name-complex="Lato1" style:font-size-complex="10pt"/>
    </style:style>
    <style:style style:name="P110" style:family="paragraph" style:parent-style-name="Standard">
      <style:paragraph-properties fo:margin-left="0.0299in" fo:margin-right="0in" fo:line-height="100%" fo:text-align="justify" style:justify-single-word="false" fo:orphans="0" fo:widows="0" fo:text-indent="0in" style:auto-text-indent="false"/>
    </style:style>
    <style:style style:name="P111" style:family="paragraph" style:parent-style-name="Standard">
      <style:paragraph-properties fo:margin-left="0.039in" fo:margin-right="0.1543in" fo:line-height="99%" fo:text-align="justify" style:justify-single-word="false" fo:orphans="0" fo:widows="0" fo:text-indent="0.0016in" style:auto-text-indent="false"/>
    </style:style>
    <style:style style:name="P112" style:family="paragraph" style:parent-style-name="Standard">
      <style:paragraph-properties fo:margin-left="0.0327in" fo:margin-right="0.1965in" fo:line-height="99%" fo:text-align="justify" style:justify-single-word="false" fo:orphans="0" fo:widows="0" fo:text-indent="-0.0008in" style:auto-text-indent="false"/>
    </style:style>
    <style:style style:name="P113" style:family="paragraph" style:parent-style-name="Standard">
      <style:paragraph-properties fo:margin-left="0.0319in" fo:margin-right="0.0362in" fo:line-height="99%" fo:text-align="justify" style:justify-single-word="false" fo:orphans="0" fo:widows="0" fo:text-indent="0.0075in" style:auto-text-indent="false"/>
    </style:style>
    <style:style style:name="P114" style:family="paragraph" style:parent-style-name="Standard">
      <style:paragraph-properties fo:margin-left="0.0346in" fo:margin-right="0.0929in" fo:line-height="99%" fo:text-align="justify" style:justify-single-word="false" fo:orphans="0" fo:widows="0" fo:text-indent="-0.0043in" style:auto-text-indent="false"/>
    </style:style>
    <style:style style:name="P115" style:family="paragraph" style:parent-style-name="Standard">
      <style:paragraph-properties fo:margin-left="0.0398in" fo:margin-right="0in" fo:margin-top="0.1811in" fo:margin-bottom="0in" loext:contextual-spacing="false" fo:line-height="100%" fo:text-align="justify" style:justify-single-word="false" fo:orphans="0" fo:widows="0" fo:text-indent="0in" style:auto-text-indent="false"/>
    </style:style>
    <style:style style:name="P116" style:family="paragraph" style:parent-style-name="Standard">
      <style:paragraph-properties fo:margin-left="0.0398in" fo:margin-right="0in" fo:line-height="100%" fo:orphans="0" fo:widows="0" fo:text-indent="0in" style:auto-text-indent="false"/>
    </style:style>
    <style:style style:name="P117" style:family="paragraph" style:parent-style-name="Standard">
      <style:paragraph-properties fo:margin-left="0.0319in" fo:margin-right="0.5201in" fo:line-height="99%" fo:text-align="justify" style:justify-single-word="false" fo:orphans="0" fo:widows="0" fo:text-indent="0.0075in" style:auto-text-indent="false"/>
    </style:style>
    <style:style style:name="P118" style:family="paragraph" style:parent-style-name="Standard">
      <style:paragraph-properties fo:margin-left="0in" fo:margin-right="0.0335in" fo:margin-top="0.1811in" fo:margin-bottom="0in" loext:contextual-spacing="false" fo:line-height="99%" fo:text-align="justify" style:justify-single-word="false" fo:orphans="0" fo:widows="0" fo:text-indent="0in" style:auto-text-indent="false"/>
    </style:style>
    <style:style style:name="P119" style:family="paragraph" style:parent-style-name="Standard">
      <style:paragraph-properties fo:margin-left="0.0307in" fo:margin-right="0.1984in" fo:margin-top="0.1811in" fo:margin-bottom="0in" loext:contextual-spacing="false" fo:line-height="99%" fo:text-align="justify" style:justify-single-word="false" fo:orphans="0" fo:widows="0" fo:text-indent="0.0098in" style:auto-text-indent="false"/>
    </style:style>
    <style:style style:name="P120" style:family="paragraph" style:parent-style-name="Standard">
      <style:paragraph-properties fo:margin-left="0.0362in" fo:margin-right="0in" fo:line-height="100%" fo:text-align="justify" style:justify-single-word="false" fo:orphans="0" fo:widows="0" fo:text-indent="0in" style:auto-text-indent="false"/>
    </style:style>
    <style:style style:name="P121" style:family="paragraph" style:parent-style-name="Standard">
      <style:paragraph-properties fo:margin-left="0.0327in" fo:margin-right="0.0181in" fo:line-height="99%" fo:text-align="justify" style:justify-single-word="false" fo:orphans="0" fo:widows="0" fo:text-indent="-0.0016in" style:auto-text-indent="false"/>
    </style:style>
    <style:style style:name="P122" style:family="paragraph" style:parent-style-name="Standard">
      <style:paragraph-properties fo:margin-left="0.039in" fo:margin-right="0.0772in" fo:line-height="99%" fo:text-align="justify" style:justify-single-word="false" fo:orphans="0" fo:widows="0" fo:text-indent="0.0035in" style:auto-text-indent="false"/>
    </style:style>
    <style:style style:name="P123" style:family="paragraph" style:parent-style-name="Standard">
      <style:paragraph-properties fo:margin-left="0.0299in" fo:margin-right="0.2244in" fo:line-height="99%" fo:text-align="justify" style:justify-single-word="false" fo:orphans="0" fo:widows="0" fo:text-indent="-0.0016in" style:auto-text-indent="false"/>
    </style:style>
    <style:style style:name="P124" style:family="paragraph" style:parent-style-name="Standard">
      <style:paragraph-properties fo:margin-left="0.039in" fo:margin-right="0.5661in" fo:line-height="99%" fo:text-align="justify" style:justify-single-word="false" fo:orphans="0" fo:widows="0" fo:text-indent="-0.0028in" style:auto-text-indent="false"/>
    </style:style>
    <style:style style:name="P125" style:family="paragraph" style:parent-style-name="Standard">
      <style:paragraph-properties fo:margin-left="0.0402in" fo:margin-right="0in" fo:line-height="100%" fo:text-align="justify" style:justify-single-word="false" fo:orphans="0" fo:widows="0" fo:text-indent="0in" style:auto-text-indent="false"/>
    </style:style>
    <style:style style:name="P126" style:family="paragraph" style:parent-style-name="Standard">
      <style:paragraph-properties fo:margin-left="0.0299in" fo:margin-right="0.1398in" fo:line-height="99%" fo:text-align="justify" style:justify-single-word="false" fo:orphans="0" fo:widows="0" fo:text-indent="0.0028in" style:auto-text-indent="false"/>
    </style:style>
    <style:style style:name="P127" style:family="paragraph" style:parent-style-name="Standard">
      <style:paragraph-properties fo:margin-left="0.0346in" fo:margin-right="0.1366in" fo:line-height="99%" fo:orphans="0" fo:widows="0" fo:text-indent="-0.0047in" style:auto-text-indent="false"/>
    </style:style>
    <style:style style:name="P128" style:family="paragraph" style:parent-style-name="Standard">
      <style:paragraph-properties fo:margin-left="0.0445in" fo:margin-right="0.8701in" fo:line-height="149%" fo:orphans="0" fo:widows="0" fo:text-indent="-0.0118in" style:auto-text-indent="false"/>
    </style:style>
    <style:style style:name="P129" style:family="paragraph" style:parent-style-name="Standard">
      <style:paragraph-properties fo:margin-left="0in" fo:margin-right="0.8701in" fo:line-height="149%" fo:orphans="0" fo:widows="0" fo:text-indent="0in" style:auto-text-indent="false"/>
    </style:style>
    <style:style style:name="P130" style:family="paragraph" style:parent-style-name="Standard">
      <style:paragraph-properties fo:margin-left="0.039in" fo:margin-right="0.45in" fo:margin-top="0.0181in" fo:margin-bottom="0in" loext:contextual-spacing="false" fo:line-height="99%" fo:orphans="0" fo:widows="0" fo:text-indent="-0.0047in" style:auto-text-indent="false"/>
    </style:style>
    <style:style style:name="P131" style:family="paragraph" style:parent-style-name="Standard">
      <style:paragraph-properties fo:margin-left="0.0354in" fo:margin-right="0in" fo:margin-top="0.0874in" fo:margin-bottom="0in" loext:contextual-spacing="false" fo:line-height="100%" fo:orphans="0" fo:widows="0" fo:text-indent="0in" style:auto-text-indent="false"/>
    </style:style>
    <style:style style:name="P132" style:family="paragraph" style:parent-style-name="Standard">
      <style:paragraph-properties fo:margin-left="0.0346in" fo:margin-right="0.2516in" fo:margin-top="0.0874in" fo:margin-bottom="0in" loext:contextual-spacing="false" fo:line-height="99%" fo:orphans="0" fo:widows="0" fo:text-indent="-0.0028in" style:auto-text-indent="false"/>
    </style:style>
    <style:style style:name="P133" style:family="paragraph" style:parent-style-name="Standard">
      <style:paragraph-properties fo:margin-left="0.0346in" fo:margin-right="0in" fo:margin-top="0.0874in" fo:margin-bottom="0in" loext:contextual-spacing="false" fo:line-height="100%" fo:orphans="0" fo:widows="0" fo:text-indent="0in" style:auto-text-indent="false"/>
    </style:style>
    <style:style style:name="P134" style:family="paragraph" style:parent-style-name="Standard">
      <style:paragraph-properties fo:margin-left="0.0299in" fo:margin-right="0.1339in" fo:margin-top="0.202in" fo:margin-bottom="0in" loext:contextual-spacing="false" fo:line-height="99%" fo:orphans="0" fo:widows="0" fo:text-indent="0.0126in" style:auto-text-indent="false"/>
    </style:style>
    <style:style style:name="P135" style:family="paragraph" style:parent-style-name="Standard">
      <style:paragraph-properties fo:margin-left="0.0346in" fo:margin-right="0.1984in" fo:line-height="99%" fo:text-align="justify" style:justify-single-word="false" fo:orphans="0" fo:widows="0" fo:text-indent="0.0016in" style:auto-text-indent="false"/>
    </style:style>
    <style:style style:name="P136" style:family="paragraph" style:parent-style-name="Standard">
      <style:paragraph-properties fo:margin-left="0.039in" fo:margin-right="0.3429in" fo:margin-top="0.1811in" fo:margin-bottom="0in" loext:contextual-spacing="false" fo:line-height="99%" fo:orphans="0" fo:widows="0" fo:text-indent="0in" style:auto-text-indent="false"/>
      <style:text-properties style:font-name="Lato" fo:font-size="12pt" style:font-name-asian="Lato1" style:font-size-asian="12pt" style:font-name-complex="Lato1" style:font-size-complex="12pt" fo:background-color="#ffffff"/>
    </style:style>
    <style:style style:name="P137" style:family="paragraph" style:parent-style-name="Standard">
      <style:paragraph-properties fo:margin-left="0.039in" fo:margin-right="0.3429in" fo:margin-top="0.1811in" fo:margin-bottom="0in" loext:contextual-spacing="false" fo:line-height="99%" fo:orphans="0" fo:widows="0" fo:text-indent="0.0016in" style:auto-text-indent="false"/>
    </style:style>
    <style:style style:name="P138" style:family="paragraph" style:parent-style-name="Standard">
      <style:paragraph-properties fo:margin-left="0.0319in" fo:margin-right="0in" fo:line-height="100%" fo:orphans="0" fo:widows="0" fo:text-indent="0in" style:auto-text-indent="false"/>
    </style:style>
    <style:style style:name="P139" style:family="paragraph" style:parent-style-name="Standard">
      <style:paragraph-properties fo:margin-top="0.0874in" fo:margin-bottom="0in" loext:contextual-spacing="false" fo:line-height="100%" fo:orphans="0" fo:widows="0"/>
    </style:style>
    <style:style style:name="P140" style:family="paragraph" style:parent-style-name="Standard">
      <style:paragraph-properties fo:margin-left="0.0346in" fo:margin-right="0.0055in" fo:line-height="112%" fo:orphans="0" fo:widows="0" fo:text-indent="-0.002in" style:auto-text-indent="false"/>
    </style:style>
    <style:style style:name="P141" style:family="paragraph" style:parent-style-name="Standard">
      <style:paragraph-properties fo:margin-top="0in" fo:margin-bottom="0.1807in" loext:contextual-spacing="false" fo:line-height="100%"/>
    </style:style>
    <style:style style:name="P142" style:family="paragraph" style:parent-style-name="Standard">
      <style:paragraph-properties fo:margin-top="0in" fo:margin-bottom="0.1807in" loext:contextual-spacing="false" fo:line-height="100%" fo:text-align="justify" style:justify-single-word="false"/>
    </style:style>
    <style:style style:name="P143" style:family="paragraph" style:parent-style-name="Standard">
      <style:paragraph-properties fo:margin-top="0in" fo:margin-bottom="0.1807in" loext:contextual-spacing="false" fo:line-height="100%" fo:text-align="justify" style:justify-single-word="false"/>
      <style:text-properties style:font-name="Lato" fo:font-size="12pt" style:font-name-asian="Lato1" style:font-size-asian="12pt" style:font-name-complex="Lato1" style:font-size-complex="12pt"/>
    </style:style>
    <style:style style:name="P144" style:family="paragraph" style:parent-style-name="Standard">
      <style:paragraph-properties fo:margin-top="0in" fo:margin-bottom="0.1807in" loext:contextual-spacing="false" fo:line-height="100%" fo:text-align="justify" style:justify-single-word="false"/>
      <style:text-properties style:font-name="Lato" fo:font-size="12pt" fo:font-weight="bold" style:font-name-asian="Lato1" style:font-size-asian="12pt" style:font-weight-asian="bold" style:font-name-complex="Lato1" style:font-size-complex="12pt" style:font-weight-complex="bold"/>
    </style:style>
    <style:style style:name="P145" style:family="paragraph" style:parent-style-name="Standard">
      <style:paragraph-properties fo:margin-top="0in" fo:margin-bottom="0.1807in" loext:contextual-spacing="false" fo:line-height="100%" fo:orphans="0" fo:widows="0"/>
      <style:text-properties fo:font-size="10pt" fo:font-weight="bold" style:font-size-asian="10pt" style:font-weight-asian="bold" style:font-size-complex="10pt" style:font-weight-complex="bold"/>
    </style:style>
    <style:style style:name="P146" style:family="paragraph" style:parent-style-name="Standard">
      <style:paragraph-properties fo:margin-top="0in" fo:margin-bottom="0.1807in" loext:contextual-spacing="false" fo:line-height="100%" fo:text-align="justify" style:justify-single-word="false" fo:keep-with-next="always"/>
    </style:style>
    <style:style style:name="P147" style:family="paragraph" style:parent-style-name="Standard" style:list-style-name="WWNum12">
      <style:paragraph-properties fo:margin-left="0.4925in" fo:margin-right="0in" fo:margin-top="0in" fo:margin-bottom="0.1807in" loext:contextual-spacing="false" fo:line-height="100%" fo:text-align="justify" style:justify-single-word="false" fo:text-indent="-0.25in" style:auto-text-indent="false"/>
    </style:style>
    <style:style style:name="P148" style:family="paragraph" style:parent-style-name="Standard" style:list-style-name="WWNum12">
      <style:paragraph-properties fo:margin-left="0.4925in" fo:margin-right="0in" fo:margin-top="0in" fo:margin-bottom="0.1807in" loext:contextual-spacing="false" fo:line-height="100%" fo:text-align="justify" style:justify-single-word="false" fo:text-indent="-0.25in" style:auto-text-indent="false" fo:keep-with-next="always"/>
    </style:style>
    <style:style style:name="P149" style:family="paragraph" style:parent-style-name="Standard">
      <style:paragraph-properties fo:margin-left="0.4925in" fo:margin-right="0in" fo:margin-top="0in" fo:margin-bottom="0.1807in" loext:contextual-spacing="false" fo:line-height="100%" fo:text-align="justify" style:justify-single-word="false" fo:text-indent="0in" style:auto-text-indent="false" fo:keep-with-next="always"/>
    </style:style>
    <style:style style:name="P150" style:family="paragraph" style:parent-style-name="Standard">
      <style:paragraph-properties fo:margin-left="0.4925in" fo:margin-right="0in" fo:margin-top="0in" fo:margin-bottom="0.1807in" loext:contextual-spacing="false" fo:line-height="100%" fo:text-align="justify" style:justify-single-word="false" fo:text-indent="0in" style:auto-text-indent="false"/>
    </style:style>
    <style:style style:name="P151" style:family="paragraph" style:parent-style-name="Standard">
      <style:paragraph-properties fo:margin-top="0.0835in" fo:margin-bottom="0.1665in" loext:contextual-spacing="false" fo:line-height="100%" fo:text-align="justify" style:justify-single-word="false" fo:keep-with-next="always"/>
    </style:style>
    <style:style style:name="P152" style:family="paragraph" style:parent-style-name="Standard" style:list-style-name="WWNum11">
      <style:paragraph-properties fo:margin-left="0.5in" fo:margin-right="0.1in" fo:margin-top="0.0138in" fo:margin-bottom="0in" loext:contextual-spacing="false" fo:line-height="100%" fo:orphans="0" fo:widows="0" fo:text-indent="-0.25in" style:auto-text-indent="false"/>
    </style:style>
    <style:style style:name="P153" style:family="paragraph" style:parent-style-name="Standard" style:list-style-name="WWNum11">
      <style:paragraph-properties fo:margin-left="0.5in" fo:margin-right="0.1in" fo:orphans="0" fo:widows="0" fo:text-indent="-0.25in" style:auto-text-indent="false"/>
    </style:style>
    <style:style style:name="P154" style:family="paragraph" style:parent-style-name="Standard">
      <style:paragraph-properties fo:margin-left="0in" fo:margin-right="0.0984in" fo:line-height="100%" fo:keep-together="always" fo:text-indent="0in" style:auto-text-indent="false" fo:keep-with-next="always">
        <style:tab-stops>
          <style:tab-stop style:position="0.9846in"/>
        </style:tab-stops>
      </style:paragraph-properties>
      <style:text-properties style:font-name="Lato" fo:font-size="12pt" fo:font-weight="bold" style:font-name-asian="Lato1" style:font-size-asian="12pt" style:font-weight-asian="bold" style:font-name-complex="Lato1" style:font-size-complex="12pt" style:font-weight-complex="bold"/>
    </style:style>
    <style:style style:name="P155" style:family="paragraph" style:parent-style-name="Standard">
      <style:paragraph-properties fo:margin-left="0in" fo:margin-right="0.0984in" fo:line-height="100%" fo:keep-together="always" fo:text-indent="0in" style:auto-text-indent="false" fo:keep-with-next="always">
        <style:tab-stops>
          <style:tab-stop style:position="0.9846in"/>
        </style:tab-stops>
      </style:paragraph-properties>
      <style:text-properties style:font-name="Lato" fo:font-size="12pt" style:font-name-asian="Lato1" style:font-size-asian="12pt" style:font-name-complex="Lato1" style:font-size-complex="12pt"/>
    </style:style>
    <style:style style:name="P156" style:family="paragraph" style:parent-style-name="Standard">
      <style:paragraph-properties fo:margin-left="0in" fo:margin-right="0.0984in" fo:line-height="100%" fo:keep-together="always" fo:text-indent="0in" style:auto-text-indent="false" fo:keep-with-next="always">
        <style:tab-stops>
          <style:tab-stop style:position="0.9846in"/>
        </style:tab-stops>
      </style:paragraph-properties>
      <style:text-properties style:font-name="Lato" fo:font-size="12pt" style:font-name-asian="Lato1" style:font-size-asian="12pt" style:font-name-complex="Lato1" style:font-size-complex="12pt"/>
    </style:style>
    <style:style style:name="P157" style:family="paragraph" style:parent-style-name="Standard">
      <style:paragraph-properties fo:margin-left="0in" fo:margin-right="0.0984in" fo:line-height="100%" fo:keep-together="always" fo:text-indent="0in" style:auto-text-indent="false" fo:keep-with-next="always">
        <style:tab-stops>
          <style:tab-stop style:position="0.9846in"/>
        </style:tab-stops>
      </style:paragraph-properties>
    </style:style>
    <style:style style:name="P158" style:family="paragraph" style:parent-style-name="Standard">
      <style:paragraph-properties fo:margin-left="0in" fo:margin-right="0.0984in" fo:line-height="100%" fo:keep-together="always" fo:text-indent="0in" style:auto-text-indent="false" fo:keep-with-next="always">
        <style:tab-stops>
          <style:tab-stop style:position="0.9846in"/>
        </style:tab-stops>
      </style:paragraph-properties>
    </style:style>
    <style:style style:name="P159" style:family="paragraph" style:parent-style-name="Standard">
      <style:paragraph-properties fo:margin-left="1in" fo:margin-right="0.098in" fo:line-height="100%" fo:text-indent="0in" style:auto-text-indent="false">
        <style:tab-stops>
          <style:tab-stop style:position="0.9846in"/>
        </style:tab-stops>
      </style:paragraph-properties>
      <style:text-properties style:font-name="Lato" fo:font-size="12pt" style:font-name-asian="Lato1" style:font-size-asian="12pt" style:font-name-complex="Lato1" style:font-size-complex="12pt"/>
    </style:style>
    <style:style style:name="P160" style:family="paragraph" style:parent-style-name="Standard" style:list-style-name="WWNum4">
      <style:paragraph-properties fo:margin-left="1in" fo:margin-right="0.098in" fo:line-height="100%" fo:text-indent="-0.5in" style:auto-text-indent="false">
        <style:tab-stops>
          <style:tab-stop style:position="0.9846in"/>
        </style:tab-stops>
      </style:paragraph-properties>
    </style:style>
    <style:style style:name="P161" style:family="paragraph" style:parent-style-name="Standard" style:list-style-name="WWNum1">
      <style:paragraph-properties fo:margin-left="1in" fo:margin-right="0.098in" fo:line-height="100%" fo:text-indent="-0.5in" style:auto-text-indent="false">
        <style:tab-stops>
          <style:tab-stop style:position="0.9846in"/>
        </style:tab-stops>
      </style:paragraph-properties>
    </style:style>
    <style:style style:name="P162" style:family="paragraph" style:parent-style-name="Standard">
      <style:paragraph-properties fo:margin-left="0in" fo:margin-right="0.098in" fo:line-height="100%" fo:text-indent="0in" style:auto-text-indent="false"/>
      <style:text-properties style:font-name="Lato" fo:font-size="12pt" style:font-name-asian="Lato1" style:font-size-asian="12pt" style:font-name-complex="Lato1" style:font-size-complex="12pt"/>
    </style:style>
    <style:style style:name="P163" style:family="paragraph" style:parent-style-name="Standard">
      <style:paragraph-properties fo:margin-left="0in" fo:margin-right="0.098in" fo:line-height="100%" fo:text-indent="0in" style:auto-text-indent="false">
        <style:tab-stops>
          <style:tab-stop style:position="0.9846in"/>
        </style:tab-stops>
      </style:paragraph-properties>
      <style:text-properties style:font-name="Lato" fo:font-size="12pt" style:font-name-asian="Lato1" style:font-size-asian="12pt" style:font-name-complex="Lato1" style:font-size-complex="12pt"/>
    </style:style>
    <style:style style:name="P164" style:family="paragraph" style:parent-style-name="Standard">
      <style:paragraph-properties fo:margin-left="0in" fo:margin-right="0.098in" fo:line-height="100%" fo:text-indent="0in" style:auto-text-indent="false">
        <style:tab-stops>
          <style:tab-stop style:position="0.9846in"/>
        </style:tab-stops>
      </style:paragraph-properties>
    </style:style>
    <style:style style:name="P165" style:family="paragraph" style:parent-style-name="Standard">
      <style:paragraph-properties fo:margin-left="0.25in" fo:margin-right="0.0984in" fo:line-height="100%" fo:keep-together="always" fo:text-indent="0in" style:auto-text-indent="false" fo:keep-with-next="always">
        <style:tab-stops>
          <style:tab-stop style:position="0.9846in"/>
        </style:tab-stops>
      </style:paragraph-properties>
      <style:text-properties style:font-name="Lato" fo:font-size="12pt" style:font-name-asian="Lato1" style:font-size-asian="12pt" style:font-name-complex="Lato1" style:font-size-complex="12pt"/>
    </style:style>
    <style:style style:name="P166" style:family="paragraph" style:parent-style-name="Standard">
      <style:paragraph-properties fo:margin-left="0.5in" fo:margin-right="0.098in" fo:line-height="100%" fo:text-indent="0in" style:auto-text-indent="false">
        <style:tab-stops>
          <style:tab-stop style:position="0.9846in"/>
        </style:tab-stops>
      </style:paragraph-properties>
      <style:text-properties style:font-name="Lato" fo:font-size="12pt" style:font-name-asian="Lato1" style:font-size-asian="12pt" style:font-name-complex="Lato1" style:font-size-complex="12pt"/>
    </style:style>
    <style:style style:name="P167" style:family="paragraph" style:parent-style-name="Standard">
      <style:paragraph-properties fo:margin-left="0.25in" fo:margin-right="0in" fo:line-height="100%" fo:text-indent="0in" style:auto-text-indent="false">
        <style:tab-stops>
          <style:tab-stop style:position="0.5in"/>
        </style:tab-stops>
      </style:paragraph-properties>
      <style:text-properties style:font-name="Lato" fo:font-size="12pt" fo:font-weight="bold" style:font-name-asian="Lato1" style:font-size-asian="12pt" style:font-weight-asian="bold" style:font-name-complex="Lato1" style:font-size-complex="12pt" style:font-weight-complex="bold"/>
    </style:style>
    <style:style style:name="P168" style:family="paragraph" style:parent-style-name="Standard" style:list-style-name="WWNum5">
      <style:paragraph-properties fo:margin-left="1in" fo:margin-right="0.1in" fo:margin-top="0.0138in" fo:margin-bottom="0in" loext:contextual-spacing="false" fo:line-height="115%" fo:orphans="0" fo:widows="0" fo:text-indent="-0.5in" style:auto-text-indent="false"/>
    </style:style>
    <style:style style:name="P169" style:family="paragraph" style:parent-style-name="Standard" style:list-style-name="WWNum5">
      <style:paragraph-properties fo:margin-left="1in" fo:margin-right="0.1in" fo:margin-top="0in" fo:margin-bottom="0in" loext:contextual-spacing="false" fo:line-height="115%" fo:orphans="0" fo:widows="0" fo:text-indent="-0.5in" style:auto-text-indent="false"/>
    </style:style>
    <style:style style:name="P170" style:family="paragraph" style:parent-style-name="Standard" style:list-style-name="WWNum5">
      <style:paragraph-properties fo:margin-left="1in" fo:margin-right="0.1in" fo:margin-top="0in" fo:margin-bottom="0in" loext:contextual-spacing="false" fo:line-height="115%" fo:orphans="0" fo:widows="0" fo:text-indent="-0.5in" style:auto-text-indent="false"/>
    </style:style>
    <style:style style:name="P171" style:family="paragraph" style:parent-style-name="Standard">
      <style:paragraph-properties fo:margin-left="1in" fo:margin-right="0.1in" fo:margin-top="0.0138in" fo:margin-bottom="0in" loext:contextual-spacing="false" fo:line-height="115%" fo:orphans="0" fo:widows="0" fo:text-indent="0in" style:auto-text-indent="false"/>
      <style:text-properties fo:color="#222222" style:font-name="Lato" fo:font-size="12pt" style:font-name-asian="Lato1" style:font-size-asian="12pt" style:font-name-complex="Lato1" style:font-size-complex="12pt"/>
    </style:style>
    <style:style style:name="P172" style:family="paragraph" style:parent-style-name="Standard">
      <style:paragraph-properties fo:margin-left="0.5in" fo:margin-right="0in" fo:margin-top="0in" fo:margin-bottom="0.1665in" loext:contextual-spacing="false" fo:line-height="100%" fo:text-align="justify" style:justify-single-word="false" fo:text-indent="-0.4925in" style:auto-text-indent="false"/>
    </style:style>
    <style:style style:name="P173" style:family="paragraph">
      <loext:graphic-properties draw:fill="solid" draw:fill-color="#a0a0a0"/>
      <style:paragraph-properties fo:text-align="center"/>
    </style:style>
    <style:style style:name="T1" style:family="text">
      <style:text-properties style:font-name="Lato" fo:font-size="16pt" fo:font-weight="bold" style:font-name-asian="Lato1" style:font-size-asian="16pt" style:font-weight-asian="bold" style:font-name-complex="Lato1" style:font-size-complex="16pt" style:font-weight-complex="bold"/>
    </style:style>
    <style:style style:name="T2" style:family="text">
      <style:text-properties style:font-name="Lato" fo:font-size="12pt" fo:font-weight="bold" style:font-name-asian="Lato1" style:font-size-asian="12pt" style:font-weight-asian="bold" style:font-name-complex="Lato1" style:font-size-complex="12pt" style:font-weight-complex="bold"/>
    </style:style>
    <style:style style:name="T3" style:family="text">
      <style:text-properties style:font-name="Lato" fo:font-size="12pt" fo:font-weight="bold" style:font-name-asian="Lato1" style:font-size-asian="12pt" style:font-weight-asian="bold" style:font-name-complex="Lato1" style:font-size-complex="12pt" style:font-weight-complex="bold" fo:background-color="#ffffff"/>
    </style:style>
    <style:style style:name="T4" style:family="text">
      <style:text-properties style:font-name="Lato" fo:font-size="12pt" fo:font-weight="bold" style:font-name-asian="Lato1" style:font-size-asian="12pt" style:font-weight-asian="bold" style:font-name-complex="Lato1" style:font-size-complex="12pt" style:font-weight-complex="bold" fo:background-color="#ffff00"/>
    </style:style>
    <style:style style:name="T5" style:family="text">
      <style:text-properties style:font-name="Lato" fo:font-size="12pt" style:font-name-asian="Lato1" style:font-size-asian="12pt" style:font-name-complex="Lato1" style:font-size-complex="12pt"/>
    </style:style>
    <style:style style:name="T6" style:family="text">
      <style:text-properties style:font-name="Lato" fo:font-size="12pt" style:font-name-asian="Lato1" style:font-size-asian="12pt" style:font-name-complex="Lato1" style:font-size-complex="12pt" fo:background-color="#ffffff"/>
    </style:style>
    <style:style style:name="T7" style:family="text">
      <style:text-properties style:font-name="Lato" fo:font-size="12pt" style:font-name-asian="Lato1" style:font-size-asian="12pt" style:font-name-complex="Lato1" style:font-size-complex="12pt" fo:background-color="#ffff00"/>
    </style:style>
    <style:style style:name="T8" style:family="text">
      <style:text-properties style:font-name="Lato" fo:font-size="12pt" fo:font-style="italic" style:font-name-asian="Lato1" style:font-size-asian="12pt" style:font-style-asian="italic" style:font-name-complex="Lato1" style:font-size-complex="12pt" style:font-style-complex="italic"/>
    </style:style>
    <style:style style:name="T9" style:family="text">
      <style:text-properties style:font-name="Lato" fo:font-size="12pt" fo:font-style="italic" style:font-name-asian="Lato1" style:font-size-asian="12pt" style:font-style-asian="italic" style:font-name-complex="Lato1" style:font-size-complex="12pt" style:font-style-complex="italic" fo:background-color="#ffffff"/>
    </style:style>
    <style:style style:name="T10" style:family="text">
      <style:text-properties style:font-name="Lato" fo:font-size="12pt" fo:font-style="italic" style:font-name-asian="Lato1" style:font-size-asian="12pt" style:font-style-asian="italic" style:font-name-complex="Lato1" style:font-size-complex="12pt" style:font-style-complex="italic" fo:background-color="#ffff00"/>
    </style:style>
    <style:style style:name="T11" style:family="text">
      <style:text-properties style:font-name="Lato" style:font-name-asian="Lato1" style:font-name-complex="Lato1"/>
    </style:style>
    <style:style style:name="T12" style:family="text">
      <style:text-properties style:font-name="Lato" fo:font-size="14pt" fo:font-weight="bold" style:font-name-asian="Lato1" style:font-size-asian="14pt" style:font-weight-asian="bold" style:font-name-complex="Lato1" style:font-size-complex="14pt" style:font-weight-complex="bold"/>
    </style:style>
    <style:style style:name="T13" style:family="text">
      <style:text-properties style:font-name="Lato" fo:font-size="10pt" style:font-name-asian="Lato1" style:font-size-asian="10pt" style:font-name-complex="Lato1" style:font-size-complex="10pt"/>
    </style:style>
    <style:style style:name="T14" style:family="text">
      <style:text-properties style:font-name="Lato" fo:font-size="10pt" style:font-name-asian="Lato1" style:font-size-asian="10pt" style:font-name-complex="Lato1" style:font-size-complex="10pt" fo:background-color="#ffffff"/>
    </style:style>
    <style:style style:name="T15" style:family="text">
      <style:text-properties style:font-name="Lato" fo:font-style="italic" style:font-name-asian="Lato1" style:font-style-asian="italic" style:font-name-complex="Lato1" style:font-style-complex="italic"/>
    </style:style>
    <style:style style:name="T16" style:family="text">
      <style:text-properties fo:color="#222222" style:font-name="Lato" fo:font-size="12pt" style:font-name-asian="Lato1" style:font-size-asian="12pt" style:font-name-complex="Lato1" style:font-size-complex="12pt" fo:background-color="#ffffff"/>
    </style:style>
    <style:style style:name="T17" style:family="text">
      <style:text-properties fo:color="#222222" style:font-name="Lato" fo:font-size="12pt" style:font-name-asian="Lato1" style:font-size-asian="12pt" style:font-name-complex="Lato1" style:font-size-complex="12pt"/>
    </style:style>
    <style:style style:name="T18" style:family="text">
      <style:text-properties fo:color="#222222" style:font-name="Lato" fo:font-size="12pt" fo:font-weight="bold" style:font-name-asian="Lato1" style:font-size-asian="12pt" style:font-weight-asian="bold" style:font-name-complex="Lato1" style:font-size-complex="12pt" style:font-weight-complex="bold" fo:background-color="#ffffff"/>
    </style:style>
    <style:style style:name="T19" style:family="text">
      <style:text-properties fo:color="#222222" style:font-name="Lato" fo:font-size="12pt" fo:font-weight="bold" style:font-name-asian="Lato1" style:font-size-asian="12pt" style:font-weight-asian="bold" style:font-name-complex="Lato1" style:font-size-complex="12pt" style:font-weight-complex="bold"/>
    </style:style>
    <style:style style:name="T20" style:family="text">
      <style:text-properties fo:color="#222222" style:font-name="Lato" fo:font-style="italic" style:font-name-asian="Lato1" style:font-style-asian="italic" style:font-name-complex="Lato1" style:font-style-complex="italic" fo:background-color="#ffffff"/>
    </style:style>
    <style:style style:name="T21" style:family="text">
      <style:text-properties fo:color="#242424" style:font-name="Lato" fo:font-size="11.5pt" style:font-name-asian="Lato1" style:font-size-asian="11.5pt" style:font-name-complex="Lato1" style:font-size-complex="11.5pt" fo:background-color="#ffffff"/>
    </style:style>
    <style:style style:name="T22" style:family="text">
      <style:text-properties fo:color="#1155cc" style:font-name="Lato" fo:font-size="12pt" style:text-underline-style="solid" style:text-underline-width="auto" style:text-underline-color="font-color" style:font-name-asian="Lato1" style:font-size-asian="12pt" style:font-name-complex="Lato1" style:font-size-complex="12pt"/>
    </style:style>
    <style:style style:name="T23" style:family="text">
      <style:text-properties fo:font-variant="small-caps" style:font-name="Lato" fo:font-size="16pt" fo:font-weight="bold" style:font-name-asian="Lato1" style:font-size-asian="16pt" style:font-weight-asian="bold" style:font-name-complex="Lato1" style:font-size-complex="16pt" style:font-weight-complex="bold"/>
    </style:style>
    <style:style style:name="T24" style:family="text">
      <style:text-properties fo:color="#000000" style:font-name="Lato" fo:font-size="12pt" fo:font-weight="bold" style:font-name-asian="Lato1" style:font-size-asian="12pt" style:font-weight-asian="bold" style:font-name-complex="Lato1" style:font-size-complex="12pt" style:font-weight-complex="bold"/>
    </style:style>
    <style:style style:name="T25" style:family="text">
      <style:text-properties fo:color="#000000" style:font-name="Lato" fo:font-size="12pt" style:font-name-asian="Lato1" style:font-size-asian="12pt" style:font-name-complex="Lato1" style:font-size-complex="12pt"/>
    </style:style>
    <style:style style:name="T26" style:family="text">
      <style:text-properties fo:font-size="12pt" style:font-size-asian="12pt" style:font-size-complex="12pt"/>
    </style:style>
    <style:style style:name="T27" style:family="text">
      <style:text-properties style:font-name="Cambria" fo:font-size="12pt" style:font-name-asian="Cambria1" style:font-size-asian="12pt" style:font-name-complex="Cambria1" style:font-size-complex="12pt"/>
    </style:style>
    <style:style style:name="T28" style:family="text">
      <style:text-properties fo:color="#999999" style:font-name="Inter" fo:font-size="6.5pt" style:font-name-asian="Inter1" style:font-size-asian="6.5pt" style:font-name-complex="Inter1" style:font-size-complex="6.5pt" fo:background-color="#ffffff"/>
    </style:style>
    <style:style style:name="T29" style:family="text">
      <style:text-properties fo:color="#999999" style:font-name="Inter" fo:font-size="6.5pt" style:font-name-asian="Inter1" style:font-size-asian="6.5pt" style:font-name-complex="Inter1" style:font-size-complex="6.5pt"/>
    </style:style>
    <style:style style:name="T30" style:family="text">
      <style:text-properties fo:color="#999999" style:font-name="Inter" fo:font-size="7pt" style:font-name-asian="Inter1" style:font-size-asian="7pt" style:font-name-complex="Inter1" style:font-size-complex="7pt" fo:background-color="#ffffff"/>
    </style:style>
    <style:style style:name="T31" style:family="text">
      <style:text-properties style:font-name="Inter" style:font-name-asian="Inter1" style:font-name-complex="Inter1"/>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style:style style:name="gr2"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style:style>
    <style:style style:name="gr3"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6"><text:span text:style-name="T1"><text:s/>Zinc Work Master Service agreement</text:span></text:p>
      <text:p text:style-name="P38"/>
      <text:p text:style-name="P40"><text:span text:style-name="T2">Parties</text:span></text:p>
      <text:list xml:id="list2380544527" text:style-name="WWNum13">
        <text:list-item>
          <text:p text:style-name="P41"><text:span text:style-name="T6">Zinc Work Limited a company incorporated and registered in England and Wales (company number is 10961635) with a registered address at </text:span><text:span text:style-name="T5">Eastcastle House, 27-28 Eastcastle Street, London, United Kingdom, W1W 8DH </text:span><text:span text:style-name="T6">on behalf of itself and any affiliates (“Zinc”); and <text:line-break/></text:span></text:p>
        </text:list-item>
        <text:list-item>
          <text:p text:style-name="P42"><text:span text:style-name="T6">The counterparty (“You”, “Your”, “Yours” or “Company”) on behalf of itself and any affiliates, whose registered country, address and signature are set out in the SOW. </text:span></text:p>
        </text:list-item>
      </text:list>
      <text:p text:style-name="P62"/>
      <text:p text:style-name="P64"><text:span text:style-name="T6">(each a “Party” and together the “Parties”)</text:span></text:p>
      <text:p text:style-name="P64"><text:span text:style-name="T6">The Zinc Work Master Service Agreement consists of three parts: The Zinc Work Terms of Use (Schedule I, including annexes), the Zinc Work Data Processing Addendum (Schedule II, including annexes) and the Statement of Work (Schedule III). All three elements are hereby incorporated into this Master Service Agreement. </text:span></text:p>
      <text:p text:style-name="P64"><text:span text:style-name="T6">In the event of a conflict between any component part of the Master Service Agreement the following order of precedence shall apply in descending order: the Data Processing Addendum, the Statement of Work and the Terms and Conditions.</text:span></text:p>
      <text:p text:style-name="P63"><text:span text:style-name="T3">Preamble and Definitions</text:span></text:p>
      <text:p text:style-name="P63"><text:span text:style-name="T9">“Agreement” </text:span><text:span text:style-name="T5">means this Master Service Agreement which includes the Zinc Terms of Use, Zinc’s Data Processing Addendum (DPA) and the Statement of Work (SOW), signed by You which together govern the agreement between the Parties subject to which the Zinc Service is provided. <text:line-break/></text:span></text:p>
      <text:p text:style-name="P63"><text:span text:style-name="T9">“Applications” </text:span><text:span text:style-name="T6">has the meaning given to it in Paragraph 4 of the Preamble and Definitions section of the Terms of Use.<text:line-break/><text:line-break/>“</text:span><text:span text:style-name="T9">Checks” </text:span><text:span text:style-name="T5">means any background check, reference check, criminal record check, education verification check, identity check or other type of check purchased by You, to be carried out in relation to a specific Candidate. <text:line-break/></text:span></text:p>
      <text:p text:style-name="P63"><text:span text:style-name="T9">“Check Credit” </text:span><text:span text:style-name="T6">has the meaning given to it in Clause 2.4. <text:line-break/></text:span></text:p>
      <text:p text:style-name="P63"><text:span text:style-name="T9">“Commencement Date” </text:span><text:span text:style-name="T6">has the meaning given to it in Clause 1.1.</text:span></text:p>
      <text:p text:style-name="P63"><text:span text:style-name="T6"><text:line-break/></text:span><text:span text:style-name="T9">“Committed Fees” </text:span><text:span text:style-name="T6">means the total fees as set out in the relevant SOW. <text:line-break/></text:span></text:p>
      <text:p text:style-name="P63"><text:span text:style-name="T9">“Confidential Information” </text:span><text:span text:style-name="T6">has the meaning given to it in Clause 6.1.</text:span></text:p>
      <text:p text:style-name="P62"/>
      <text:p text:style-name="P63"><text:span text:style-name="T9">“Force Majeure Event” </text:span><text:span text:style-name="T6">has the meaning given to it in Clause 9.1.<text:line-break/></text:span></text:p>
      <text:p text:style-name="P63"><text:span text:style-name="T6">“</text:span><text:span text:style-name="T9">Governing Body</text:span><text:span text:style-name="T6">” means any government or regulatory agency with whom Zinc works in order to provide certain background checks, for example the Disclosure and Barring Service or the Office of Financial Sanctions Implementation. For the avoidance of doubt, the list of government or regulatory agencies with whom ZInc works is non-exhaustive and subject to change. <text:line-break/></text:span></text:p>
      <text:p text:style-name="P63"><text:span text:style-name="T9">“Initial Subscription Term” </text:span><text:span text:style-name="T6">has the meaning given to it in Clause 1.1.<text:line-break/></text:span></text:p>
      <text:p text:style-name="P63"><text:soft-page-break/><text:span text:style-name="T8">“Intellectual Property Rights”</text:span><text:span text:style-name="T5"> means all patents, rights to inventions, copyright and related rights, moral rights, database rights, trademarks and trade names, rights to goodwill and to sue for passing off, rights in designs, rights in confidential information (including know-how and trade secrets), and any other intellectual property rights, in each case whether registered or unregistered, and including all applications (and rights to apply) for, and renewals and extensions of and rights to claim priority from such rights and all similar or equivalent rights and forms of protection which subsist or will subsist now or in the future in any part of the world. </text:span><text:span text:style-name="T6"><text:line-break/></text:span></text:p>
      <text:p text:style-name="P63"><text:span text:style-name="T9">“Onfido” <text:s/></text:span><text:span text:style-name="T6">has the meaning given to it in Clause 3.5.<text:line-break/></text:span></text:p>
      <text:p text:style-name="P63"><text:span text:style-name="T9">“Planned Maintenance" </text:span><text:span text:style-name="T6">has the meaning given to it in Clause 4.3.<text:line-break/></text:span></text:p>
      <text:p text:style-name="P63"><text:span text:style-name="T9">“Report” </text:span><text:span text:style-name="T6">means the result of any Check produced or documented by Zinc created through Your use of the Zinc Service.<text:line-break/></text:span></text:p>
      <text:p text:style-name="Standard"><text:span text:style-name="T5">“</text:span><text:span text:style-name="T8">Representative</text:span><text:span text:style-name="T5">” means employees, officers, contractors, subcontractors, representatives and advisers.<text:line-break/></text:span></text:p>
      <text:p text:style-name="P63"><text:span text:style-name="T9">“Subsequent Term” </text:span><text:span text:style-name="T6">has the meaning given to it in Clause 1.2. <text:line-break/></text:span></text:p>
      <text:p text:style-name="P63"><text:span text:style-name="T9">“Total Checks” </text:span><text:span text:style-name="T6">has the meaning given to it in Clause 2.3. </text:span></text:p>
      <text:p text:style-name="P63"><text:span text:style-name="T6"><text:line-break/>“</text:span><text:span text:style-name="T9">Uptime Guarantee”</text:span><text:span text:style-name="T6"> has the meaning given to it in Clause 4.2. <text:line-break/></text:span></text:p>
      <text:p text:style-name="P63"><text:span text:style-name="T6">“</text:span><text:span text:style-name="T9">Zinc API” </text:span><text:span text:style-name="T5">means Zinc’s application programming interface(s), including subsequent versions thereof. <text:line-break/><text:line-break/></text:span><text:span text:style-name="T9">“Zinc Service</text:span><text:span text:style-name="T6">” means the service owned and operated by Zinc, available through its proprietary, browser based <text:s/>server with which you interact, including the Zinc API and any other related services which Zinc may, from time to time, offer. </text:span></text:p>
      <text:p text:style-name="P62"/>
      <text:list xml:id="list3012180682" text:style-name="WWNum11">
        <text:list-item>
          <text:p text:style-name="P43"><text:span text:style-name="T5">The Zinc Service is provided subject to these Terms of Use and Your use of the Zinc Service hereafter will be deemed to constitute acceptance of them. <text:line-break/></text:span></text:p>
        </text:list-item>
        <text:list-item>
          <text:p text:style-name="P43"><text:span text:style-name="T5">The Zinc Service is further subject to our Data Processing Addendum (DPA) and the relevant SOW as provided to You by Zinc, both of which are hereby incorporated into the Agreement.<text:line-break/></text:span></text:p>
        </text:list-item>
        <text:list-item>
          <text:p text:style-name="P43"><text:span text:style-name="T5">The Zinc Service may be integrated via an application programming interface (API) with certain third party applications (“Applications”). These Applications do not form part of the Zinc Service. In the event that You choose to use such an Application, You acknowledge that Zinc is not responsible for any delays, technical issues or losses caused as a direct or indirect result of Your use of such an Application. </text:span></text:p>
        </text:list-item>
      </text:list>
      <text:p text:style-name="P3"/>
      <text:p text:style-name="P3"/>
      <text:p text:style-name="P3"/>
      <text:p text:style-name="P3"/>
      <text:p text:style-name="P3"/>
      <text:p text:style-name="P3"/>
      <text:p text:style-name="P3"/>
      <text:p text:style-name="P3"/>
      <text:p text:style-name="P3"><text:soft-page-break/></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65"/>
      <text:p text:style-name="P66"><text:span text:style-name="T1">Schedule II - Zinc Work Terms of Use</text:span><text:span text:style-name="T5"><text:line-break/></text:span></text:p>
      <text:p text:style-name="P40"><text:span text:style-name="T2">Agreed Terms</text:span></text:p>
      <text:list xml:id="list1130398409" text:style-name="WWNum12">
        <text:list-item>
          <text:p text:style-name="P56"><text:span text:style-name="T2">Term and Termination<text:line-break/></text:span></text:p>
          <text:list>
            <text:list-item>
              <text:p text:style-name="P69"><text:span text:style-name="T5">The Agreement shall commence on the date the Agreement is signed by both Parties (the “Commencement Date”). The Agreement shall continue in force for a period of twelve (12) months from the Commencement Date (the “Initial Subscription Term”). <text:line-break/></text:span></text:p>
            </text:list-item>
            <text:list-item>
              <text:p text:style-name="P69"><text:span text:style-name="T5">The Agreement shall automatically renew upon the expiration of the Initial Subscription Term for a further period of twelve (12) months (a “Subsequent Term”) unless You provide at least one (1) month’s written notice of Your intention to cancel Your subscription prior to the end of the Initial Subscription Term.<text:line-break/></text:span></text:p>
            </text:list-item>
            <text:list-item>
              <text:p text:style-name="P69"><text:span text:style-name="T5">Save for as expressly set out in Clause 1.4, if You choose to terminate the Agreement during the Initial Subscription Term or any Subsequent Term, then You will be obligated to pay the entirety of the remaining sums due under the Initial Subscription Term or said Subsequent Term as set out in the relevant SOW. <text:line-break/></text:span></text:p>
            </text:list-item>
            <text:list-item>
              <text:p text:style-name="P69"><text:soft-page-break/><text:span text:style-name="T5">In the event of a material breach of the Agreement by either Party, the non-breaching Party may terminate the Agreement with immediate effect provided that it gives the breaching Party prior written notice of said breach and thirty (30) <text:s/>business days to remedy it. For the avoidance of doubt, if You effectively terminate the Agreement under this Clause 1.4 then You shall be immediately released from any further payment obligations to Zinc. <text:line-break/></text:span></text:p>
            </text:list-item>
          </text:list>
        </text:list-item>
        <text:list-item>
          <text:p text:style-name="P57"><text:span text:style-name="T2">Price and Payment</text:span><text:span text:style-name="T5"><text:line-break/></text:span></text:p>
          <text:list>
            <text:list-item>
              <text:p text:style-name="P69"><text:span text:style-name="T5">Zinc shall issue You an invoice for all Committed Fees due under the Agreement. All payments are due immediately upon receipt of the invoice. <text:line-break/></text:span></text:p>
            </text:list-item>
            <text:list-item>
              <text:p text:style-name="P69"><text:span text:style-name="T5">You agree to keep Your contact information and billing information up to date for the payment of Your fees.<text:line-break/></text:span></text:p>
            </text:list-item>
            <text:list-item>
              <text:p text:style-name="P69"><text:span text:style-name="T5">You agree to purchase the total number of Checks as set out in the relevant SOW (“Total Checks”). If You exceed the Total Checks during the Initial Subscription Term or any Subsequent Term, You will accrue overages payable by You.<text:line-break/></text:span></text:p>
            </text:list-item>
            <text:list-item>
              <text:p text:style-name="P71"><text:span text:style-name="T5">If You choose to renew the Agreement and enter into any Subsequent Term then any unused Checks are automatically carried over into the next Subsequent Term (“Check Credit”). <text:line-break/></text:span></text:p>
            </text:list-item>
            <text:list-item>
              <text:p text:style-name="P69"><text:span text:style-name="T5">If You choose not to renew the Agreement or the Agreement is, for any reason other than for the reasons envisaged in Clause 3.6, brought to an end, and You still have Check Credit remaining then You shall be entitled to use the Check Credit on the Zinc Service on a pay as you go basis. <text:line-break/></text:span></text:p>
            </text:list-item>
            <text:list-item>
              <text:p text:style-name="P69"><text:span text:style-name="T5">Zinc may not unilaterally adjust its pricing during the Initial Subscription Term or any Subsequent Term, save for in the event that the any Governing Body adjusts its pricing during the Initial Subscription Term or any Subsequent Term in which case Zinc may increase or decrease the price of the Checks it provides to You. <text:line-break/></text:span></text:p>
            </text:list-item>
            <text:list-item>
              <text:p text:style-name="P69"><text:span text:style-name="T5">Except in the event of gross negligence, wilful misconduct or breach of the Agreement on the part of Zinc, all payments made to Zinc in relation to the Zinc Service are non-refundable.<text:line-break/></text:span></text:p>
            </text:list-item>
          </text:list>
        </text:list-item>
        <text:list-item>
          <text:p text:style-name="P57"><text:span text:style-name="T2">Customer Obligations<text:line-break/></text:span></text:p>
          <text:list>
            <text:list-item>
              <text:p text:style-name="P69"><text:span text:style-name="T5">Through your use of the Zinc Service, You shall not access, store, distribute or transmit any material that:<text:line-break/></text:span></text:p>
              <text:list>
                <text:list-item>
                  <text:p text:style-name="P77"><text:span text:style-name="T5">is unlawful, harmful, threatening, defamatory, obscene, infringing, harassing or racially or ethnically offensive; or</text:span></text:p>
                </text:list-item>
                <text:list-item>
                  <text:p text:style-name="P77"><text:span text:style-name="T5">facilitates illegal activity.<text:line-break/></text:span></text:p>
                </text:list-item>
              </text:list>
            </text:list-item>
            <text:list-item>
              <text:p text:style-name="P69"><text:span text:style-name="T5">The Customer shall not, except as may be allowed by any applicable law which is incapable of exclusion by Agreement between the Parties and except to the extent expressly permitted under the Agreement:<text:line-break/></text:span></text:p>
              <text:list>
                <text:list-item>
                  <text:p text:style-name="P77"><text:span text:style-name="T5">attempt to copy, modify, duplicate, create derivative works from, frame, mirror, republish, download, display, transmit, or distribute all or any portion of the Zinc Service in any form or media or by any means; or <text:line-break/></text:span></text:p>
                </text:list-item>
                <text:list-item>
                  <text:p text:style-name="P77"><text:span text:style-name="T5">attempt to de-compile, reverse compile, disassemble, reverse engineer or otherwise reduce to human-perceivable form all or any part of the Zinc Service; or<text:line-break/></text:span></text:p>
                </text:list-item>
                <text:list-item>
                  <text:p text:style-name="P77"><text:span text:style-name="T5">access all or any part of the Zinc Service in order to build a product or service which competes with the Zinc Service; or<text:line-break/></text:span></text:p>
                </text:list-item>
                <text:list-item>
                  <text:p text:style-name="P77"><text:span text:style-name="T5">use the Zinc Service to provide services to third parties; or<text:line-break/></text:span></text:p>
                </text:list-item>
                <text:list-item>
                  <text:p text:style-name="P77"><text:span text:style-name="T5">licence, sell, rent, lease, transfer, assign, distribute, display, disclose, or otherwise commercially exploit, or otherwise make the Zinc Service available to any third party outside of Your organisation; or<text:line-break/></text:span></text:p>
                </text:list-item>
                <text:list-item>
                  <text:p text:style-name="P77"><text:span text:style-name="T5">attempt to obtain, or assist third parties in obtaining, access to the Zinc Service other than as provided under the Agreement; or<text:line-break/></text:span></text:p>
                </text:list-item>
                <text:list-item>
                  <text:p text:style-name="P77"><text:span text:style-name="T5">introduce or permit the introduction of any virus into the Zinc Service or Zinc's network and information systems; or<text:line-break/></text:span></text:p>
                </text:list-item>
                <text:list-item>
                  <text:p text:style-name="P77"><text:soft-page-break/><text:span text:style-name="T5">use or attempt to use the Zinc Service to impersonate any other company when performing Background Checks; <text:line-break/></text:span></text:p>
                </text:list-item>
                <text:list-item>
                  <text:p text:style-name="P77"><text:span text:style-name="T5">run Background Checks on Candidates without obtaining their prior approval.<text:line-break/></text:span></text:p>
                </text:list-item>
              </text:list>
            </text:list-item>
            <text:list-item>
              <text:p text:style-name="P69"><text:span text:style-name="T5">The Customer shall use all reasonable endeavours to prevent any unauthorised access to, or use of, the Zinc Service, and in the event of any such unauthorised access or use, promptly notify Zinc.<text:line-break/></text:span></text:p>
            </text:list-item>
            <text:list-item>
              <text:p text:style-name="P69"><text:span text:style-name="T5">You shall comply with all applicable laws and regulations with respect to Your activities under this Agreement.<text:line-break/></text:span></text:p>
            </text:list-item>
            <text:list-item>
              <text:p text:style-name="P69"><text:span text:style-name="T5">If You use the Zinc Service to produce Reports on Candidates who are currently, be that permanently or temporarily, based in the United States of America then You </text:span><text:span text:style-name="T16">agree to ensure that all such Candidates enter into a non-severable class action waiver with You, prior to any Background Checks being conducted, and such waiver should expressly name Zinc's checking partner Onfido Limited (a company incorporated and registered in England and Wales with company number 07479524 whose registered office is at 14-18 Finsbury Square, 3rd Floor, London, England EC2A 1AH) ("</text:span><text:span text:style-name="T18">Onfido</text:span><text:span text:style-name="T16">") and should confirm that Candidates shall not sue Onfido as a class plaintiff or class representative, join as a class member, or participate as an adverse party in any way in a class action lawsuit against Onfido. <text:line-break/></text:span></text:p>
            </text:list-item>
            <text:list-item>
              <text:p text:style-name="P69"><text:span text:style-name="T5">Zinc reserves the right, without liability or prejudice to its other rights to You, to disable Your access to the Zinc Service if You breach this Clause 3, until such time as said breach can be remedied in full by You. </text:span><text:span text:style-name="T20"><text:line-break/><text:line-break/></text:span></text:p>
            </text:list-item>
          </text:list>
        </text:list-item>
        <text:list-item>
          <text:p text:style-name="P57"><text:span text:style-name="T2">The Zinc Service<text:line-break/></text:span></text:p>
          <text:list>
            <text:list-item>
              <text:p text:style-name="P69"><text:span text:style-name="T5">For the duration of the Agreement, Zinc shall provide the Zinc Services to You in accordance with the terms of the Agreement. <text:line-break/></text:span></text:p>
            </text:list-item>
            <text:list-item>
              <text:p text:style-name="P69"><text:span text:style-name="T5">Zinc warrants and represents that the Zinc Services shall have an uptime of at least 99.5% calculated on a rolling 30 day basis (“Uptime Guarantee”). In the event that the Uptime Guarantee is breached by Zinc then You shall be entitled to a credit note of 2% to be applied to Your next invoice, up to a maximum of 10% per invoice. <text:line-break/></text:span></text:p>
            </text:list-item>
            <text:list-item>
              <text:p text:style-name="P69"><text:span text:style-name="T5">Zinc may from time to time conduct planned maintenance to the Zinc Service which shall result in the Service being temporarily unavailable (“Planned Maintenance”). In the event that Planned Maintenance is required, You shall receive at least 72 hours notice prior to the Zinc Service being unavailable and Planned Maintenance shall last no longer than 1 business day. For the avoidance of doubt, any time during which the Zinc Service is unavailable due to Planned Maintenance shall be excluded from any Uptime Guarantee calculation. <text:line-break/></text:span></text:p>
            </text:list-item>
            <text:list-item>
              <text:p text:style-name="P69"><text:span text:style-name="T5">The Zinc Services is not intended to be used as the sole basis for hiring or personnel decisions and You accept that Your use of the Zinc Service does not absolve You of Your obligations to comply with applicable Laws and You further accept that Zinc shall in no way be liable for any damage caused by Your reliance on the results of a Report as it relates to hiring or personnel decisions. <text:line-break/></text:span></text:p>
            </text:list-item>
            <text:list-item>
              <text:p text:style-name="P69"><text:span text:style-name="T5">You accept that the Reports provided through Your use of the Zinc Service are based upon multiple third party data sources which Zinc has no control over and so You further accept that Zinc cannot guarantee the accuracy or reliability of said third party data sources and that, save for where any inaccuracy is caused by Zinc’s own acts or omissions, Zinc shall not be liable for any damage caused due to any inaccuracies contained within the Reports. <text:line-break/></text:span></text:p>
            </text:list-item>
            <text:list-item>
              <text:p text:style-name="P69"><text:span text:style-name="T5">Zinc warrants that it has and will maintain all necessary licences, consents, and permissions necessary for the performance of its obligations under this Agreement.<text:line-break/><text:line-break/></text:span></text:p>
            </text:list-item>
          </text:list>
        </text:list-item>
        <text:list-item>
          <text:p text:style-name="P57"><text:span text:style-name="T2">Intellectual property rights<text:line-break/></text:span></text:p>
          <text:list>
            <text:list-item>
              <text:p text:style-name="P69"><text:span text:style-name="T5">Zinc (and our licensors as applicable) owns or licences all Intellectual Property Rights in the Zinc Service and all content displayed on the Zinc website including, but not limited to, all trade marks, copyrights, database rights and other Intellectual Property Rights of any nature and all underlying software code. Those works are protected by copyright laws and treaties around the world. All such rights are reserved.<text:line-break/></text:span></text:p>
            </text:list-item>
            <text:list-item>
              <text:p text:style-name="P69"><text:span text:style-name="T5">So long as You comply, and continue to comply in full, with the Agreement, Zinc grants You a limited, non-exclusive, non-transferable, revocable licence to access and use the Zinc Service solely for the purpose of receiving the Zinc Service. You may not lease, rent or otherwise make Your Zinc account available to any other person or business.<text:line-break/></text:span></text:p>
            </text:list-item>
            <text:list-item>
              <text:p text:style-name="P69"><text:span text:style-name="T5">You must not copy, scrape, extract, reproduce, modify, licence to any third party, or sell or offer to sell to any third party any data from the Zinc Service. You further agree not to use, or cause to be used, any manual or automated program, tool, or process, (including any scraper or spider robot), to extract, scrape, data mine, transmit, or publish, any part of the Zinc Service. <text:line-break/></text:span></text:p>
            </text:list-item>
            <text:list-item>
              <text:p text:style-name="P69"><text:span text:style-name="T5">You will not interfere with or attempt to remove any trademark or copyright notices from any content displayed within the Zinc Service.<text:line-break/></text:span></text:p>
            </text:list-item>
            <text:list-item>
              <text:p text:style-name="P69"><text:span text:style-name="T5">You warrant and represent that You have the full right and authority to use any data or material that You submit to the Zinc Service. You further warrant and represent that the use of such data by Zinc will not infringe the rights of any third party or cause Zinc to be in breach of any applicable law. <text:line-break/></text:span></text:p>
            </text:list-item>
          </text:list>
        </text:list-item>
        <text:list-item>
          <text:p text:style-name="P57"><text:span text:style-name="T2">Confidential Information<text:line-break/></text:span></text:p>
          <text:list>
            <text:list-item>
              <text:p text:style-name="P69"><text:span text:style-name="T5">Confidential Information means all confidential information disclosed by a Party or its Representatives to the other Party and that Party's Representatives, whether before or after the date of the Agreement, in connection with the Agreement, including but not limited to:<text:line-break/></text:span></text:p>
              <text:list>
                <text:list-item>
                  <text:p text:style-name="P77"><text:soft-page-break/><text:span text:style-name="T5">any information that would be regarded as confidential by a reasonable business person relating to:</text:span></text:p>
                  <text:list>
                    <text:list-item>
                      <text:p text:style-name="P78"><text:span text:style-name="T5">the business, assets, affairs, customers, clients, plan, intentions, or market opportunities of the disclosing Party (or of any member of the group of companies to which the disclosing Party belongs); and</text:span></text:p>
                    </text:list-item>
                    <text:list-item>
                      <text:p text:style-name="P78"><text:span text:style-name="T5">the operations, processes, product information, know-how, designs, trade secrets or software of the disclosing Party (or of any member of the group of companies to which the disclosing Party belongs);<text:line-break/></text:span></text:p>
                    </text:list-item>
                  </text:list>
                </text:list-item>
              </text:list>
            </text:list-item>
            <text:list-item>
              <text:p text:style-name="P69"><text:span text:style-name="T5">The provisions of this clause shall not apply to any Confidential Information that:<text:line-break/></text:span></text:p>
              <text:list>
                <text:list-item>
                  <text:p text:style-name="P77"><text:span text:style-name="T5">is or becomes generally available to the public (other than as a result of its disclosure by the receiving Party or its Representatives in breach of this clause); or</text:span></text:p>
                </text:list-item>
                <text:list-item>
                  <text:p text:style-name="P77"><text:span text:style-name="T5">was available to the receiving Party on a non-confidential basis before disclosure by the disclosing Party; or</text:span></text:p>
                </text:list-item>
                <text:list-item>
                  <text:p text:style-name="P77"><text:span text:style-name="T5">was, is or becomes available to the receiving Party on a non-confidential basis from a person who, to the receiving Party's knowledge, is not bound by a confidentiality agreement with the disclosing Party or otherwise prohibited from disclosing the information to the receiving Party; or</text:span></text:p>
                </text:list-item>
                <text:list-item>
                  <text:p text:style-name="P77"><text:span text:style-name="T5">the Parties agree in writing is not confidential or may be disclosed; </text:span></text:p>
                </text:list-item>
                <text:list-item>
                  <text:p text:style-name="P77"><text:span text:style-name="T5">is developed by or for the receiving Party independently of the information disclosed by the disclosing Party.<text:line-break/></text:span></text:p>
                </text:list-item>
              </text:list>
            </text:list-item>
            <text:list-item>
              <text:p text:style-name="P69"><text:span text:style-name="T5">Each Party shall keep the other Party's Confidential Information secret and confidential and shall not:<text:line-break/></text:span></text:p>
              <text:list>
                <text:list-item>
                  <text:p text:style-name="P77"><text:span text:style-name="T5">use such Confidential Information except for the purpose of exercising or performing its rights and obligations under or in connection with this Agreement; or</text:span></text:p>
                </text:list-item>
                <text:list-item>
                  <text:p text:style-name="P77"><text:span text:style-name="T5">disclose such Confidential Information, in whole or in part, to any third party, except as expressly permitted by this Clause 6. <text:line-break/></text:span></text:p>
                </text:list-item>
              </text:list>
            </text:list-item>
            <text:list-item>
              <text:p text:style-name="P69"><text:span text:style-name="T5">A Party may disclose the other Party's Confidential Information to those of its Representatives who need to know such Confidential Information for the core functioning of their role as a Representative, provided that:<text:line-break/></text:span></text:p>
              <text:list>
                <text:list-item>
                  <text:p text:style-name="P77"><text:span text:style-name="T5">it informs such Representatives of the confidential nature of the Confidential Information before disclosure; and</text:span></text:p>
                </text:list-item>
                <text:list-item>
                  <text:p text:style-name="P77"><text:span text:style-name="T5">at all times, it is responsible for such Representatives' compliance with the confidentiality obligations set out in this clause.<text:line-break/></text:span></text:p>
                </text:list-item>
              </text:list>
            </text:list-item>
            <text:list-item>
              <text:p text:style-name="P69"><text:span text:style-name="T5">A Party may disclose Confidential Information to the extent such Confidential Information is required to be disclosed by law, by any governmental or other regulatory authority (including, without limitation, any relevant securities exchange) or by a court or other authority of competent jurisdiction, provided that, to the extent it is legally permitted to do so, it gives the other Party as much notice of such disclosure as possible.<text:line-break/></text:span></text:p>
            </text:list-item>
            <text:list-item>
              <text:p text:style-name="P69"><text:span text:style-name="T5">Each Party reserves all rights in its Confidential Information. No rights or obligations in respect of a Party's Confidential Information other than those expressly stated in this Agreement are granted to the other Party, or to be implied from this Agreement.<text:line-break/></text:span></text:p>
            </text:list-item>
            <text:list-item>
              <text:p text:style-name="P69"><text:span text:style-name="T5">On termination or expiry of this Agreement, each Party shall destroy or return to the other Party all documents and materials, and any copies, containing, reflecting, incorporating or based on the other Party's Confidential Information. </text:span></text:p>
            </text:list-item>
          </text:list>
        </text:list-item>
      </text:list>
      <text:p text:style-name="P79"><text:span text:style-name="T5">6.8 <text:s text:c="2"/><text:tab/>No Party shall make, or permit any person to make, any public announcement concerning this Agreement without the prior written consent of the other parties except as required by: law, any governmental or regulatory authority, any court or other authority of competent jurisdiction.</text:span></text:p>
      <text:p text:style-name="P79"><text:span text:style-name="T5">6.9<text:tab/>Except as expressly stated in this Agreement, no Party makes any express or implied warranty or representation concerning its Confidential Information.</text:span></text:p>
      <text:p text:style-name="P79"><text:span text:style-name="T5">6.10 <text:s/>The above provisions of this Clause 6 shall continue to apply after termination or expiry of this Agreement. </text:span></text:p>
      <text:list xml:id="list100742208616885" text:continue-numbering="true" text:style-name="WWNum12">
        <text:list-item>
          <text:p text:style-name="P56"><text:soft-page-break/><text:span text:style-name="T2">Indemnity<text:line-break/></text:span></text:p>
          <text:list>
            <text:list-item>
              <text:p text:style-name="P69"><text:span text:style-name="T5">Notwithstanding <text:s/>the liability cap at Clause 8.3, Zinc shall indemnify You and Your officers, directors and employees, against all losses, damages, costs and expenses (including reasonable legal fees) arising in connection with any claim that Your use of the Zinc Service in accordance with this Agreement infringes the Intellectual Property Rights of any third party.<text:line-break/></text:span></text:p>
            </text:list-item>
            <text:list-item>
              <text:p text:style-name="P69"><text:span text:style-name="T5">In no event shall Zinc, its employees, agents and subcontractors be liable to You to the extent that any alleged infringement under Clause 7.1 is based on:</text:span></text:p>
              <text:list>
                <text:list-item>
                  <text:p text:style-name="P77"><text:span text:style-name="T5">a modification of the Zinc Service by anyone other than the Zinc; or</text:span></text:p>
                </text:list-item>
                <text:list-item>
                  <text:p text:style-name="P77"><text:span text:style-name="T5">Your use of the Zinc Service in a manner contrary to the instructions given to You by Zinc; or</text:span></text:p>
                </text:list-item>
                <text:list-item>
                  <text:p text:style-name="P77"><text:span text:style-name="T5">Your use of the Zinc Service after notice of the alleged or actual infringement from Zinc or any appropriate authority; or</text:span></text:p>
                </text:list-item>
                <text:list-item>
                  <text:p text:style-name="P77"><text:span text:style-name="T5">Your breach of the Agreement.<text:line-break/></text:span></text:p>
                </text:list-item>
              </text:list>
            </text:list-item>
            <text:list-item>
              <text:p text:style-name="P69"><text:span text:style-name="T5">The foregoing states Your sole and exclusive rights and remedies, and Zinc's (including the Zinc's employees', agents' and subcontractors') entire obligations and liability, for infringement of any Intellectual Property Rights. <text:line-break/></text:span></text:p>
            </text:list-item>
            <text:list-item>
              <text:p text:style-name="P69"><text:span text:style-name="T5">Subject to <text:s/>the liability cap at Clause 8.3, Zinc shall indemnify You and Your officers, directors and employees, against all losses, damages, costs and expenses (including reasonable legal fees) arising in connection with any claim arising in connection with Zinc’s breach of its obligations under:<text:line-break/></text:span></text:p>
              <text:list>
                <text:list-item>
                  <text:p text:style-name="P77"><text:span text:style-name="T5">Clause 6 of these Terms and Conditions (Confidentiality); or</text:span></text:p>
                </text:list-item>
                <text:list-item>
                  <text:p text:style-name="P77"><text:span text:style-name="T5">The DPA incorporated into the Agreement.<text:line-break/></text:span></text:p>
                </text:list-item>
              </text:list>
            </text:list-item>
            <text:list-item>
              <text:p text:style-name="P69"><text:span text:style-name="T5">You shall indemnify Zinc and its officers, directors and employees, against all losses, damages, costs and expenses (including reasonable legal fees) arising in connection with any claim that Your misuse of the Zinc Service, against the terms of the Agreement, infringes the Intellectual Property Rights of any third party.<text:line-break/></text:span></text:p>
            </text:list-item>
            <text:list-item>
              <text:p text:style-name="P69"><text:span text:style-name="T5">In no event shall You or Your employees, agents and subcontractors be liable to Zinc to the extent that any alleged infringement under Clause 7.5 is based on:<text:line-break/></text:span></text:p>
              <text:list>
                <text:list-item>
                  <text:p text:style-name="P77"><text:span text:style-name="T5">a modification of the Zinc Service by anyone other than Zinc; or</text:span></text:p>
                </text:list-item>
                <text:list-item>
                  <text:p text:style-name="P77"><text:span text:style-name="T5">Zinc’s breach of the Agreement.<text:line-break/></text:span></text:p>
                </text:list-item>
              </text:list>
            </text:list-item>
          </text:list>
        </text:list-item>
        <text:list-item>
          <text:p text:style-name="P57"><text:span text:style-name="T2">Limitation of liability<text:line-break/></text:span></text:p>
          <text:list>
            <text:list-item>
              <text:p text:style-name="P69"><text:span text:style-name="T5">Nothing in this Agreement excludes the liability of Zinc:<text:line-break/></text:span></text:p>
              <text:list>
                <text:list-item>
                  <text:p text:style-name="P77"><text:span text:style-name="T5">for death or personal injury caused by Zinc's negligence; or</text:span></text:p>
                </text:list-item>
                <text:list-item>
                  <text:p text:style-name="P77"><text:span text:style-name="T5">for fraud or fraudulent misrepresentation.<text:line-break/></text:span></text:p>
                </text:list-item>
              </text:list>
            </text:list-item>
            <text:list-item>
              <text:p text:style-name="P70"><text:span text:style-name="T5">Neither Party shall be liable to the other Party, whether in contract, tort (including negligence), restitution, breach of statutory duty or misrepresentation, or otherwise, for any loss arising out of or in connection with the Agreement falling under the following categories of loss: loss of income; loss of revenue; loss of business; loss of profits; loss of anticipated savings; loss of data; waste of management or office time; or any indirect, consequential or special damages, costs or expenses.<text:line-break/></text:span></text:p>
            </text:list-item>
            <text:list-item>
              <text:p text:style-name="P69"><text:span text:style-name="T5">Neither Parties total liability in: contract, tort (including negligence or breach of statutory duty), misrepresentation, restitution or otherwise arising in connection with the performance or contemplated performance of the Agreement shall exceed the total amount paid or payable by You, as indicated on the relevant SOW, in the previous twelve (12) months prior to the event giving rise to a claim.<text:line-break/></text:span></text:p>
            </text:list-item>
          </text:list>
        </text:list-item>
        <text:list-item>
          <text:p text:style-name="P57"><text:soft-page-break/><text:span text:style-name="T2">Force majeure<text:line-break/></text:span></text:p>
          <text:list>
            <text:list-item>
              <text:p text:style-name="P69"><text:span text:style-name="T5">Neither Party shall be in breach of this Agreement or otherwise liable for any failure or delay in the performance of its obligations if such delay or failure results from events, circumstances or causes beyond its reasonable control, including, without limitation, the following occurrences: (a) acts of God; (b) flood, fire, earthquake, explosion, or other disaster; (c) war, invasion, hostilities (whether war is declared or not), terrorist threats or acts, riot, or other civil unrest; (d) government order, law, or actions; (e) embargoes or blockades in effect on or after the date of this Agreement; (f) national or regional emergency; (g) strikes, labor stoppages or slowdowns, or other industrial disturbances; (h) telecommunication breakdowns or power outages or shortages; (i) public health crisis, such as a pandemic or epidemic; and (j) any other similar events beyond the reasonable control of the impacted Party (“Force Majeure Event”). <text:s/><text:line-break/></text:span></text:p>
            </text:list-item>
            <text:list-item>
              <text:p text:style-name="P69"><text:span text:style-name="T5">If the period of delay or non-performance set out in Clause 9.1 continues for 60 days, either Party may terminate this Agreement by giving a further 7 days’ written notice to the other Party. <text:line-break/></text:span></text:p>
            </text:list-item>
          </text:list>
        </text:list-item>
        <text:list-item>
          <text:p text:style-name="P57"><text:span text:style-name="T2">Variation<text:line-break/></text:span></text:p>
          <text:list>
            <text:list-item>
              <text:p text:style-name="P69"><text:span text:style-name="T5">No variation of this Agreement shall be effective unless it is in writing and signed by the Parties (or their authorised Representatives).<text:line-break/></text:span></text:p>
            </text:list-item>
          </text:list>
        </text:list-item>
        <text:list-item>
          <text:p text:style-name="P57"><text:span text:style-name="T2">Waiver<text:line-break/></text:span></text:p>
          <text:list>
            <text:list-item>
              <text:p text:style-name="P69"><text:span text:style-name="T5">A waiver of any right or remedy is only effective if given in writing and shall not be deemed a waiver of any subsequent right or remedy. <text:line-break/></text:span></text:p>
            </text:list-item>
            <text:list-item>
              <text:p text:style-name="P69"><text:span text:style-name="T5">A delay or failure to exercise any right or remedy shall not waive that or any other right or remedy, nor shall it prevent or restrict the further exercise of that or any other right or remedy.<text:line-break/></text:span></text:p>
            </text:list-item>
          </text:list>
        </text:list-item>
        <text:list-item>
          <text:p text:style-name="P57"><text:span text:style-name="T2">Rights and remedies.<text:line-break/></text:span></text:p>
          <text:list>
            <text:list-item>
              <text:p text:style-name="P69"><text:span text:style-name="T5">Except as expressly provided in this Agreement, the rights and remedies provided under this Agreement are in addition to, and not exclusive of, any rights or remedies provided by law.<text:line-break/></text:span></text:p>
            </text:list-item>
          </text:list>
        </text:list-item>
        <text:list-item>
          <text:p text:style-name="P57"><text:span text:style-name="T2">Severance<text:line-break/></text:span></text:p>
          <text:list>
            <text:list-item>
              <text:p text:style-name="P69"><text:span text:style-name="T5">If any provision or part-provision of this Agreement is or becomes invalid, illegal or unenforceable, it shall be deemed deleted, but that shall not affect the validity and enforceability of the rest of this Agreement.<text:line-break/></text:span></text:p>
            </text:list-item>
            <text:list-item>
              <text:p text:style-name="P69"><text:span text:style-name="T5">If any provision or part-provision of this Agreement is deemed deleted under Clause 13.1 the Parties shall negotiate in good faith to agree a replacement provision that, to the greatest extent possible, achieves the intended commercial result of the original provision.<text:line-break/></text:span></text:p>
            </text:list-item>
          </text:list>
        </text:list-item>
        <text:list-item>
          <text:p text:style-name="P57"><text:span text:style-name="T2">Entire agreement<text:line-break/></text:span></text:p>
          <text:list>
            <text:list-item>
              <text:p text:style-name="P69"><text:span text:style-name="T5">This Agreement constitutes the entire agreement between the Parties and supersedes and extinguishes all previous and contemporaneous agreements, promises, assurances and understandings between them, whether written or oral, relating to its subject matter.<text:line-break/></text:span></text:p>
            </text:list-item>
            <text:list-item>
              <text:p text:style-name="P69"><text:span text:style-name="T5">Each Party acknowledges that in entering into this Agreement it does not rely on, and shall have no remedies in respect of, any statement, representation, assurance or warranty (whether made innocently or negligently) that is not set out in this Agreement.<text:line-break/></text:span></text:p>
            </text:list-item>
          </text:list>
        </text:list-item>
        <text:list-item>
          <text:p text:style-name="P57"><text:span text:style-name="T2">Assignment<text:line-break/></text:span></text:p>
          <text:list>
            <text:list-item>
              <text:p text:style-name="P69"><text:span text:style-name="T5">You shall not assign or transfer Your rights under the Agreement without Zinc’s prior written consent. Notwithstanding the foregoing, You may assign Your rights under the Agreement to a successor by reason of a merger, reorganisation, sale of substantially all of Your assets, change of control or operation of law. <text:line-break/></text:span></text:p>
            </text:list-item>
            <text:list-item>
              <text:p text:style-name="P69"><text:span text:style-name="T5">Zinc shall not assign or transfer its rights under the Agreement without Your prior written consent. Notwithstanding the foregoing, Zinc may assign its rights under the Agreement to a successor by reason of a merger, reorganisation, sale of substantially all of its assets, change of control or operation of law. <text:line-break/></text:span></text:p>
            </text:list-item>
          </text:list>
        </text:list-item>
        <text:list-item>
          <text:p text:style-name="P57"><text:span text:style-name="T2">No partnership or agency<text:line-break/></text:span></text:p>
          <text:list>
            <text:list-item>
              <text:p text:style-name="P69"><text:span text:style-name="T5">Nothing in this Agreement is intended to or shall operate to create a partnership between the Parties, or authorise either Party to act as agent for the other, and neither Party shall have the authority to act in the name, or on behalf of or otherwise, to bind the other in any way including, but not limited to, the making of any representation or warranty, the assumption of any obligation or liability and the exercise of any right or power.<text:line-break/></text:span></text:p>
            </text:list-item>
          </text:list>
        </text:list-item>
        <text:list-item>
          <text:p text:style-name="P45"><text:soft-page-break/><text:span text:style-name="T2">Branding<text:line-break/></text:span></text:p>
          <text:list>
            <text:list-item>
              <text:p text:style-name="P71"><text:span text:style-name="T21">Zinc shall have the right to use Company’s logo and name on Zinc’s website and in any marketing material to promote Zinc’s client relations for future <text:s/>work. <text:line-break/></text:span></text:p>
            </text:list-item>
          </text:list>
        </text:list-item>
        <text:list-item>
          <text:p text:style-name="P57"><text:span text:style-name="T2">Counterparts<text:line-break/></text:span></text:p>
          <text:list>
            <text:list-item>
              <text:p text:style-name="P69"><text:span text:style-name="T5">This Agreement may be executed in any number of counterparts, each of which shall constitute a duplicate original, but all the counterparts shall together constitute the one agreement.<text:line-break/></text:span></text:p>
            </text:list-item>
          </text:list>
        </text:list-item>
        <text:list-item>
          <text:p text:style-name="P57"><text:span text:style-name="T2">Notices<text:line-break/></text:span></text:p>
          <text:list>
            <text:list-item>
              <text:p text:style-name="P72"><text:span text:style-name="T5">Any notice given to Zinc under or in connection with the Agreement must be in writing and delivered to: </text:span><text:a xlink:type="simple" xlink:href="mailto:legal@zincwork.com" text:style-name="ListLabel_20_154" text:visited-style-name="ListLabel_20_154"><text:span text:style-name="T22">legal@zincwork.com</text:span></text:a><text:span text:style-name="T5">.<text:line-break/></text:span></text:p>
            </text:list-item>
            <text:list-item>
              <text:p text:style-name="P72"><text:span text:style-name="T5">Any notice given to You under or in connection with the Agreement must be in writing and delivered to the email address specified in the relevant SOW.<text:line-break/></text:span></text:p>
            </text:list-item>
          </text:list>
        </text:list-item>
        <text:list-item>
          <text:p text:style-name="P44"><text:span text:style-name="T2">Governing law<text:line-break/></text:span></text:p>
          <text:list>
            <text:list-item>
              <text:p text:style-name="P72"><text:span text:style-name="T5">This Agreement and any dispute or claim arising out of or in connection with it or its subject matter or formation (including non-contractual disputes or claims) shall be governed by and interpreted in accordance with the law of England and Wales.<text:line-break/></text:span></text:p>
            </text:list-item>
          </text:list>
        </text:list-item>
        <text:list-item>
          <text:p text:style-name="P44"><text:span text:style-name="T2">Jurisdiction<text:line-break/></text:span></text:p>
          <text:list>
            <text:list-item>
              <text:p text:style-name="P72"><text:span text:style-name="T5">Each Party irrevocably agrees that the courts of England and Wales shall have exclusive jurisdiction to settle any dispute or claim arising out of or in connection with this Agreement or its subject matter or formation (including non-contractual disputes or claims)</text:span></text:p>
            </text:list-item>
          </text:list>
        </text:list-item>
      </text:list>
      <text:p text:style-name="P3"/>
      <text:p text:style-name="P3"/>
      <text:p text:style-name="P3"/>
      <text:p text:style-name="P3"/>
      <text:p text:style-name="P3"/>
      <text:p text:style-name="P3"/>
      <text:p text:style-name="P3"/>
      <text:p text:style-name="P3"/>
      <text:p text:style-name="P3"/>
      <text:p text:style-name="P3"/>
      <text:p text:style-name="P3"><text:soft-page-break/></text:p>
      <text:p text:style-name="P3"/>
      <text:p text:style-name="P3"/>
      <text:p text:style-name="P3"/>
      <text:p text:style-name="P3"/>
      <text:p text:style-name="P3"/>
      <text:p text:style-name="P3"/>
      <text:p text:style-name="P3"/>
      <text:p text:style-name="P3"/>
      <text:p text:style-name="P83"><text:span text:style-name="T1">Schedule II - Zinc Data Processing Addendum</text:span></text:p>
      <text:p text:style-name="P40"><text:span text:style-name="T2">BACKGROUND</text:span></text:p>
      <text:p text:style-name="P81"><text:span text:style-name="T5">(A) <text:s text:c="7"/><text:tab/>This Personal Data Processing Addendum (</text:span><text:span text:style-name="T2">DPA) </text:span><text:span text:style-name="T5">sets out the terms, requirements and conditions on which the Provider will process Personal Data when providing services under the Agreement. This DPA contains the mandatory clauses required by Article 28(3) of the retained EU law version of the General Data Protection Regulation (</text:span><text:span text:style-name="T8">(EU) 2016/679</text:span><text:span text:style-name="T5">) for contracts between Controllers and Processors [and the General Data Protection Regulation (</text:span><text:span text:style-name="T8">(EU) 2016/679)</text:span><text:span text:style-name="T5">].</text:span></text:p>
      <text:p text:style-name="P39"/>
      <text:p text:style-name="P82"><text:span text:style-name="T2">1.</text:span><text:span text:style-name="T5"> <text:s text:c="9"/></text:span><text:span text:style-name="T2"><text:tab/>Further</text:span><text:span text:style-name="T5"> </text:span><text:span text:style-name="T2">definitions and Interpretation</text:span></text:p>
      <text:p text:style-name="P86"><text:span text:style-name="T6">The following definitions and rules of interpretation apply in the Agreement.</text:span></text:p>
      <text:p text:style-name="P79"><text:span text:style-name="T5">1.1 <text:s text:c="6"/><text:tab/></text:span><text:span text:style-name="T6">Definitions:</text:span></text:p>
      <text:p text:style-name="P87"><text:span text:style-name="T2">Business Purposes</text:span><text:span text:style-name="T5">: means the services to be provided by the Provider to You as described in the Terms and Conditions and any other purpose specifically identified in the Agreement. </text:span></text:p>
      <text:p text:style-name="P87"><text:span text:style-name="T2">Commissioner</text:span><text:span text:style-name="T5">:</text:span><text:span text:style-name="T2"> </text:span><text:span text:style-name="T5">means the Information Commissioner (see Article 4(A3), UK GDPR and section 114, DPA 2018).</text:span></text:p>
      <text:p text:style-name="P87"><text:span text:style-name="T2">Controller: </text:span><text:span text:style-name="T5">means the natural </text:span><text:span text:style-name="T6">or legal person, public authority, agency or other body which, alone or jointly with others, determines the purposes and means of the Processing of Personal Data; where the purposes and means of such Processing are determined by Union or Member State law, the Controller or the specific criteria for its nomination may be provided for by Union or Member State law. </text:span></text:p>
      <text:p text:style-name="P87"><text:span text:style-name="T2">Data Protection Legislation</text:span><text:span text:style-name="T5">: means all applicable data protection and privacy legislation in force from time to time in the UK including without limitation the UK GDPR; the Data Protection Act 2018 (and regulations made thereunder) (</text:span><text:span text:style-name="T2">DPA 2018</text:span><text:span text:style-name="T5">); and the Privacy and Electronic Communications Regulations 2003 (SI 2003/2426) as amended; and all other legislation and regulatory requirements in force from time to time which apply to a party relating to the use of Personal Data (including, without limitation, the privacy of electronic communications); and the guidance and codes of practice issued by the Commissioner or other relevant regulatory authority and which are applicable to a party. </text:span></text:p>
      <text:p text:style-name="P87"><text:span text:style-name="T2">Data Subject: </text:span><text:span text:style-name="T5">means an identified or identifiable natural person. </text:span></text:p>
      <text:p text:style-name="P87"><text:soft-page-break/><text:span text:style-name="T2">EEA: </text:span><text:span text:style-name="T5">means the European Economic Area.</text:span></text:p>
      <text:p text:style-name="P87"><text:span text:style-name="T2">Personal Data</text:span><text:span text:style-name="T5">: means any information relating to an identified or identifiable living individual that is processed by the Provider on behalf of You as a result of, or in connection with, the provision of the services under the Agreement; an identifiable living individual is one who can be identified, directly or indirectly, in particular by reference to an identifier such as a name, identification number, location data, an online identifier or to one or more factors specific to the physical, physiological, genetic, mental, economic, cultural or social identity of the individual.</text:span></text:p>
      <text:p text:style-name="P87"><text:span text:style-name="T2">Personal Data Breach</text:span><text:span text:style-name="T5">: means a breach of security leading to the accidental, unauthorised or unlawful destruction, loss, alteration, disclosure of, or access to, the Personal Data.</text:span></text:p>
      <text:p text:style-name="P87"><text:span text:style-name="T2">Processing:</text:span><text:span text:style-name="T5"> means any activity that involves the use of the Personal Data. It includes, but is not limited to, any operation or set of operations which is performed on the Personal Data or on sets of the Personal Data, whether or not by automated means, such as collection, recording, organisation, structuring, storage, adaptation or alteration, retrieval, consultation, disclosure by transmission, dissemination or otherwise making available, alignment or combination, restriction, erasure or destruction. Processing also includes transferring the Personal Data to third-parties.</text:span></text:p>
      <text:p text:style-name="P87"><text:span text:style-name="T2">Processor: </text:span><text:span text:style-name="T5">means a </text:span><text:span text:style-name="T6">natural or legal person, public authority, agency or other body which processes Personal Data on behalf of the Controller</text:span></text:p>
      <text:p text:style-name="P37"><text:span text:style-name="T2">Records</text:span><text:span text:style-name="T5">: has the meaning given to it in Clause 12.</text:span></text:p>
      <text:p text:style-name="P79"><text:span text:style-name="T5">1.2 <text:s text:c="6"/><text:tab/>This DPA is hereby incorporated into the Agreement. </text:span></text:p>
      <text:p text:style-name="P79"><text:span text:style-name="T5">1.3 <text:s text:c="6"/><text:tab/>The Annexes form part of this DPA and will have effect as if set out in full in the body of this DPA. Any reference to this DPA includes the Annexes.</text:span></text:p>
      <text:p text:style-name="P79"><text:span text:style-name="T5">1.4 <text:s text:c="6"/><text:tab/>A reference to writing or written communication <text:s/>includes email</text:span></text:p>
      <text:p text:style-name="P79"><text:span text:style-name="T5">1.5 <text:s text:c="6"/><text:tab/>In the case of conflict or ambiguity between:</text:span></text:p>
      <text:p text:style-name="P97"><text:span text:style-name="T5">(a) <text:s text:c="3"/><text:tab/>any provision contained in the body of this DPA and any provision contained in the Annexes, the provision in the body of this DPA will prevail;</text:span></text:p>
      <text:p text:style-name="P97"><text:span text:style-name="T5">(b) <text:s text:c="3"/><text:tab/>the terms of any accompanying invoice or other documents annexed to this DPA and any provision contained in the Annexes, the provision contained in the Annexes will prevail; and</text:span></text:p>
      <text:p text:style-name="P97"><text:span text:style-name="T5">(c) <text:s text:c="3"/><text:tab/>any of the provisions of this DPA and the provisions of the Terms and Conditions, the provisions of this DPA will prevail.</text:span></text:p>
      <text:p text:style-name="P82"><text:span text:style-name="T2">2.</text:span><text:span text:style-name="T5"> <text:s text:c="9"/><text:tab/></text:span><text:span text:style-name="T2">Personal data types and processing purposes</text:span></text:p>
      <text:p text:style-name="P79"><text:span text:style-name="T5">2.1 <text:s text:c="6"/><text:tab/>You and the Provider agree and acknowledge that for the purpose of the Data Protection Legislation:</text:span></text:p>
      <text:p text:style-name="P97"><text:span text:style-name="T5">(a) <text:s text:c="3"/><text:tab/>You are the Controller and Provider is the Processor.</text:span></text:p>
      <text:p text:style-name="P97"><text:span text:style-name="T5">(b) <text:s text:c="3"/><text:tab/>You retain control of the Personal Data and remain responsible for its compliance obligations under the Data Protection Legislation, including but not limited to, providing any required notices and obtaining any required consents, and for the written Processing instructions it gives to the Provider.</text:span></text:p>
      <text:p text:style-name="P97"><text:span text:style-name="T5">(c) <text:s text:c="3"/><text:tab/>Annex I describes the subject matter, duration, nature and purpose of the Processing and, the Personal Data categories and Data Subject types in respect of which the Provider may process the Personal Data to fulfil the Business Purposes.</text:span></text:p>
      <text:p text:style-name="P82"><text:span text:style-name="T2">3.</text:span><text:span text:style-name="T5"> <text:s text:c="9"/><text:tab/></text:span><text:span text:style-name="T2">Provider's obligations</text:span></text:p>
      <text:p text:style-name="P79"><text:span text:style-name="T5">3.1 <text:s text:c="6"/><text:tab/>The Provider will only process the Personal Data to the extent, and in such a manner, that is necessary for the Business Purposes and in accordance with Your written instructions. The Provider will not process the Personal Data for any other purpose or in a way that does not comply with this DPA or the Data Protection Legislation. The Provider must promptly notify You if, in its opinion, Your instructions do not comply with the Data Protection Legislation.</text:span></text:p>
      <text:p text:style-name="P79"><text:span text:style-name="T5">3.2 <text:s text:c="6"/><text:tab/>Subject to Clause 3.1, the Provider must comply promptly with any of Your written instructions requiring the Provider to amend, transfer, delete or otherwise process the Personal Data, or to stop, mitigate or remedy any unauthorised Processing.</text:span></text:p>
      <text:p text:style-name="P79"><text:soft-page-break/><text:span text:style-name="T5">3.3 <text:s text:c="6"/><text:tab/>The Provider will maintain the confidentiality of the Personal Data and will not disclose the Personal Data to third-parties unless You or this DPA specifically authorises the disclosure or as required by domestic or EU law, court or regulator (including the Commissioner). If a domestic or EU law, court or regulator (including the Commissioner) requires the Provider to process or disclose the Personal Data to a third-party, the Provider must first inform You of such legal or regulatory requirement and give You an opportunity to object or challenge the requirement, unless the domestic or EU law prohibits the giving of such notice.</text:span></text:p>
      <text:p text:style-name="P79"><text:span text:style-name="T5">3.4 <text:s text:c="6"/><text:tab/>The Provider will reasonably assist You with meeting Your compliance obligations under the Data Protection Legislation, taking into account the nature of the Provider's Processing and the information available to the Provider, including in relation to Data Subject rights, data protection impact assessments and reporting to and consulting with the Commissioner or other relevant regulator under the Data Protection Legislation.</text:span></text:p>
      <text:p text:style-name="P79"><text:span text:style-name="T5">3.5 <text:s text:c="6"/><text:tab/>The Provider must notify You promptly of any changes to the Data Protection Legislation that may reasonably be interpreted as materially affecting the Provider's performance of the Agreement or this DPA.</text:span></text:p>
      <text:p text:style-name="P82"><text:span text:style-name="T2">4.</text:span><text:span text:style-name="T5"> <text:s text:c="9"/><text:tab/></text:span><text:span text:style-name="T2">Provider's employees</text:span></text:p>
      <text:p text:style-name="P79"><text:span text:style-name="T5">4.1 <text:s text:c="6"/><text:tab/>The Provider will ensure that all of its employees:</text:span></text:p>
      <text:p text:style-name="P97"><text:span text:style-name="T5">(a) <text:s text:c="3"/><text:tab/>are informed of the confidential nature of the Personal Data and are bound by written confidentiality obligation in respect of the Personal Data; and</text:span></text:p>
      <text:p text:style-name="P97"><text:span text:style-name="T5">(b) <text:s text:c="3"/><text:tab/>have undertaken training on the Data Protection Legislation and how it relates to their handling of the Personal Data and how it applies to their particular duties; and</text:span></text:p>
      <text:p text:style-name="P97"><text:span text:style-name="T5">(c) <text:s text:c="3"/><text:tab/>are aware of the Provider's duties and their own personal duties and obligations under the Data Protection Legislation and the Agreement.</text:span></text:p>
      <text:p text:style-name="P82"><text:span text:style-name="T2">5.</text:span><text:span text:style-name="T5"> <text:s text:c="9"/><text:tab/></text:span><text:span text:style-name="T2">Security</text:span></text:p>
      <text:p text:style-name="P79"><text:span text:style-name="T5">5.1 <text:s text:c="6"/><text:tab/>The Provider must at all times implement appropriate technical and organisational measures against accidental, unauthorised or unlawful Processing, access, copying, modification, reproduction, display or distribution of the Personal Data, and against accidental or unlawful loss, destruction, alteration, disclosure or damage of Personal Data including, but not limited to, the security measures set out in Annex III. </text:span></text:p>
      <text:p text:style-name="P79"><text:span text:style-name="T5">5.2 <text:s text:c="6"/><text:tab/>The Provider must implement such measures to ensure a level of security appropriate to the risk involved, including as appropriate:</text:span></text:p>
      <text:p text:style-name="P97"><text:span text:style-name="T5">(a) <text:s text:c="3"/><text:tab/>the pseudonymisation and encryption of Personal Data; and</text:span></text:p>
      <text:p text:style-name="P97"><text:span text:style-name="T5">(b) <text:s text:c="3"/><text:tab/>the ability to ensure the ongoing confidentiality, integrity, availability and resilience of Processing systems and services; and</text:span></text:p>
      <text:p text:style-name="P97"><text:span text:style-name="T5">(c) <text:s text:c="3"/><text:tab/>the ability to restore the availability and access to Personal Data in a timely manner in the event of a physical or technical incident; and</text:span></text:p>
      <text:p text:style-name="P97"><text:span text:style-name="T5">(d) <text:s text:c="3"/><text:tab/>a process for regularly testing, assessing and evaluating the effectiveness of the security measures.</text:span></text:p>
      <text:p text:style-name="P82"><text:span text:style-name="T2">6.</text:span><text:span text:style-name="T5"> <text:s text:c="9"/><text:tab/></text:span><text:span text:style-name="T2">Personal data breach</text:span></text:p>
      <text:p text:style-name="P79"><text:span text:style-name="T5">6.1 <text:s text:c="6"/><text:tab/>The Provider will immediately, and in any event no later than 24 hours after and incident, notify You if it becomes aware of:</text:span></text:p>
      <text:p text:style-name="P97"><text:span text:style-name="T5">(a) <text:s text:c="3"/><text:tab/>the loss, unintended destruction or damage, corruption, or unusability of part or all of the Personal Data. Where possible, the Provider will restore such Personal Data at its own expense as soon as possible; or</text:span></text:p>
      <text:p text:style-name="P97"><text:span text:style-name="T5">(b) <text:s text:c="3"/><text:tab/>any accidental, unauthorised or unlawful Processing of the Personal Data; or</text:span></text:p>
      <text:p text:style-name="P97"><text:span text:style-name="T5">(c) <text:s text:c="3"/><text:tab/>any Personal Data Breach.</text:span></text:p>
      <text:p text:style-name="P79"><text:span text:style-name="T5">6.2 <text:s text:c="6"/><text:tab/>Where the Provider becomes aware of any or all of: (a), (b) or (c) above, it will, without undue delay, also provide You with the following written information:</text:span></text:p>
      <text:p text:style-name="P97"><text:soft-page-break/><text:span text:style-name="T5">(a) <text:s text:c="3"/><text:tab/>description of the nature of (a), (b) and/or (c), including the categories of in-scope Personal Data and approximate number of both Data Subjects and the Records concerned; and</text:span></text:p>
      <text:p text:style-name="P97"><text:span text:style-name="T5">(b) <text:s text:c="3"/><text:tab/>the likely consequences; and</text:span></text:p>
      <text:p text:style-name="P97"><text:span text:style-name="T5">(c) <text:s text:c="3"/><text:tab/>a description of the measures taken or proposed to be taken to address any or all of (a), (b) or (c), including measures to mitigate its possible adverse effects.</text:span></text:p>
      <text:p text:style-name="P79"><text:span text:style-name="T5">6.3 <text:s text:c="6"/><text:tab/>Immediately following any accidental, unauthorised or unlawful Personal Data Processing or Personal Data Breach, the parties will co-ordinate with each other to investigate the matter. Further, the Provider will reasonably co-operate with You at no additional cost to You, <text:s/>in Your handling of the matter, including but not limited to:</text:span></text:p>
      <text:p text:style-name="P97"><text:span text:style-name="T5">(a) <text:s text:c="3"/><text:tab/>assisting with any investigation; or</text:span></text:p>
      <text:p text:style-name="P97"><text:span text:style-name="T5">(b) <text:s text:c="3"/><text:tab/>providing You with physical access to any facilities and operations affected; or</text:span></text:p>
      <text:p text:style-name="P97"><text:span text:style-name="T5">(c) <text:s text:c="3"/><text:tab/>facilitating interviews with the Provider's employees, former employees and other individuals involved in the matter including, but not limited to, its officers and directors; or</text:span></text:p>
      <text:p text:style-name="P97"><text:span text:style-name="T5">(d) <text:s text:c="3"/><text:tab/>making available all relevant Records, logs, files, data reporting and other materials required to comply with all Data Protection Legislation or as otherwise reasonably required by You; or</text:span></text:p>
      <text:p text:style-name="P97"><text:span text:style-name="T5">(e) <text:s text:c="3"/><text:tab/>taking reasonable and prompt steps to mitigate the effects and to minimise any damage resulting from the Personal Data Breach or accidental, unauthorised or unlawful Personal Data Processing.</text:span></text:p>
      <text:p text:style-name="P79"><text:span text:style-name="T5">6.4 <text:s text:c="6"/><text:tab/>The Provider will not inform any third-party of any accidental, unauthorised or unlawful Processing of all or part of the Personal Data and/or a Personal Data Breach without first obtaining Your written consent, except when required to do so by domestic or EU law.</text:span></text:p>
      <text:p text:style-name="P82"><text:span text:style-name="T2">7.</text:span><text:span text:style-name="T5"> <text:s text:c="9"/><text:tab/></text:span><text:span text:style-name="T2">Cross-border transfers of personal data</text:span></text:p>
      <text:p text:style-name="P79"><text:span text:style-name="T5">7.1 <text:s text:c="6"/><text:tab/>The Provider (and any subprocessor) must not transfer or otherwise process the Personal Data outside the UK, EEA or USA without obtaining the Your prior written consent.</text:span></text:p>
      <text:p text:style-name="P82"><text:span text:style-name="T2">8.</text:span><text:span text:style-name="T5"> <text:s text:c="9"/><text:tab/></text:span><text:span text:style-name="T2">Sub-processors</text:span></text:p>
      <text:p text:style-name="P79"><text:span text:style-name="T5">8.1 <text:s text:c="4"/>Other than those sub-processors set out in Annex II, the Provider may not authorise any other third-party or subcontractor to process the Personal Data.</text:span></text:p>
      <text:p text:style-name="P79"><text:span text:style-name="T5">8.2 <text:s text:c="6"/><text:tab/>The Provider will enter into a written agreement with each of its subprocessors that contains terms substantially similar to those set out in this DPA. </text:span></text:p>
      <text:p text:style-name="P79"><text:span text:style-name="T5">8.3<text:tab/>Where the sub-processor fails to fulfil its obligations under that written agreement with the Provider, the Provider remains fully liable to You <text:s/>for the sub-processor’s performance of its agreement obligations.</text:span></text:p>
      <text:p text:style-name="P79"><text:span text:style-name="T5">8.4 <text:s text:c="5"/>Where Provider seeks to appoint a new sub-processor, You will be provided with at least 30 days written notice prior to their appointment. </text:span></text:p>
      <text:p text:style-name="P79"><text:span text:style-name="T5">8.5<text:tab/>Upon the appointment of a new sub-processor by the Provider, You may object to said appointment <text:s/>within 10 working days (an “Objection”). </text:span></text:p>
      <text:p text:style-name="P79"><text:span text:style-name="T5">8.6<text:tab/>In the event of an Objection, the Provider shall ensure that Your data is not processed by the new sub-processor until such time as the Objection can be resolved. </text:span></text:p>
      <text:p text:style-name="P82"><text:span text:style-name="T2">9.</text:span><text:span text:style-name="T5"> <text:s text:c="9"/><text:tab/></text:span><text:span text:style-name="T2">Complaints, data subject requests and third-party rights</text:span></text:p>
      <text:p text:style-name="P79"><text:span text:style-name="T5">9.1 <text:s text:c="6"/><text:tab/>The Provider must, at no additional cost to You, take such technical and organisational measures as may be appropriate and promptly provide such information to You as You may reasonably require to enable the You to comply with:</text:span></text:p>
      <text:p text:style-name="P97"><text:soft-page-break/><text:span text:style-name="T5">(a) <text:s text:c="3"/><text:tab/>the rights of Data Subjects under the Data Protection Legislation, including, but not limited to: subject access rights, the rights to rectify, port and erase Personal Data, object to the Processing and automated Processing of Personal Data, and restrict the Processing of Personal Data; or</text:span></text:p>
      <text:p text:style-name="P97"><text:span text:style-name="T5">(b) <text:s text:c="3"/><text:tab/>information or assessment notices served on You by the Commissioner, or other relevant regulator, under the Data Protection Legislation.</text:span></text:p>
      <text:p text:style-name="P79"><text:span text:style-name="T5">9.2 <text:s text:c="6"/><text:tab/>The Provider must notify You immediately in writing if it receives any complaint, notice or communication that relates directly or indirectly to the Processing of the Personal Data or to either party's compliance with the Data Protection Legislation.</text:span></text:p>
      <text:p text:style-name="P79"><text:span text:style-name="T5">9.3 <text:s text:c="6"/><text:tab/>The Provider must notify You within 24 hours if it receives a request from a Data Subject for access to their Personal Data or to exercise any of their other rights under the Data Protection Legislation.</text:span></text:p>
      <text:p text:style-name="P79"><text:span text:style-name="T5">9.4 <text:s text:c="6"/><text:tab/>The Provider will give You, at no additional cost to You, its full cooperation and assistance in responding to any complaint, notice, communication or Data Subject request.</text:span></text:p>
      <text:p text:style-name="P82"><text:span text:style-name="T2">10.</text:span><text:span text:style-name="T5"> <text:s text:c="6"/><text:tab/></text:span><text:span text:style-name="T2">Term and termination</text:span></text:p>
      <text:p text:style-name="P79"><text:span text:style-name="T5">10.1 <text:s text:c="3"/><text:tab/>This DPA will remain in full force and effect so long as the Agreement remains in effect. </text:span></text:p>
      <text:p text:style-name="P79"><text:span text:style-name="T5">10.2 <text:s text:c="3"/><text:tab/>Any provision of this DPA that, whether expressly or by implication, should come into or continue in force on or after termination of the Agreement in order to protect the Personal Data will remain in full force and effect.</text:span></text:p>
      <text:p text:style-name="P79"><text:span text:style-name="T5">10.3 <text:s text:c="3"/><text:tab/>The Provider's failure to comply with the terms of this DPA is a material breach of the Agreement. In such an event, You may terminate the Agreement effective immediately on written notice to the Provider without further liability or obligation being placed on You. </text:span></text:p>
      <text:p text:style-name="P79"><text:span text:style-name="T5">10.4 <text:s text:c="3"/><text:tab/>If a change in any Data Protection Legislation prevents either party from fulfilling all or part of its agreement obligations, the parties may agree to suspend the Processing of the Personal Data until that Processing complies with the new requirements. If the parties are unable to bring the Personal Data Processing into compliance with the Data Protection Legislation within 30 days, either party may terminate the Agreement with immediate effect on written notice to the other party. For the avoidance of doubt, if You terminate the Agreement in accordance with this Clause 10.4, it will owe no further payment obligations to Provider under the Agreement. </text:span></text:p>
      <text:p text:style-name="P82"><text:span text:style-name="T2">11.</text:span><text:span text:style-name="T5"> <text:s text:c="6"/><text:tab/></text:span><text:span text:style-name="T2">Data return and destruction</text:span></text:p>
      <text:p text:style-name="P79"><text:span text:style-name="T5">11.1 <text:s text:c="3"/><text:tab/>At Your request, the Provider will give the You, or a third-party nominated in writing by You, a copy of or access to all or part of the Personal Data in its possession or control in the format and media form reasonably specified by You.</text:span></text:p>
      <text:p text:style-name="P79"><text:span text:style-name="T5">11.2 <text:s text:c="3"/><text:tab/>On termination of the Agreement for any reason,expiry of its term or upon Your written request, the Provider will securely delete, destroy or return and not retain, all or any of the Personal Data related to this DPA in its possession or control.</text:span></text:p>
      <text:p text:style-name="P79"><text:span text:style-name="T5">11.3 <text:s text:c="3"/><text:tab/>If any law, regulation, or government or regulatory body requires the Provider to retain any documents, materials or Personal Data that the Provider would otherwise be required to return or destroy, it will notify You in writing of that retention requirement, giving details of the documents, materials or Personal Data that it must retain, the legal basis for such retention, and establishing a specific timeline for deletion or destruction once the retention requirement ends.</text:span></text:p>
      <text:p text:style-name="P79"><text:span text:style-name="T5">11.4 <text:s text:c="3"/><text:tab/>The Provider will certify in writing to You that it has deleted or destroyed the Personal Data within 7 days after it completes any deletion or destruction.</text:span></text:p>
      <text:p text:style-name="P82"><text:span text:style-name="T2">12.</text:span><text:span text:style-name="T5"> <text:s text:c="6"/><text:tab/></text:span><text:span text:style-name="T2">Records</text:span></text:p>
      <text:p text:style-name="P79"><text:span text:style-name="T5">12.1 <text:s text:c="3"/><text:tab/>The Provider will keep detailed, accurate and up-to-date written records regarding any Processing of the Personal Data, including but not limited to, the access, control and security of the Personal Data, approved sub-processors, the Processing purposes, categories of Processing, and a general description of the technical and organisational security measures referred to in Clause </text:span><text:span text:style-name="T6">5.1 </text:span><text:span text:style-name="T5">(</text:span><text:span text:style-name="T2">Records</text:span><text:span text:style-name="T5">).</text:span></text:p>
      <text:p text:style-name="P79"><text:span text:style-name="T5">12.2 <text:s text:c="3"/><text:tab/>The Provider will ensure that the Records are sufficient to enable You to verify the Provider's compliance with its obligations under this DPA and the Data Protection Legislation, and the Provider will provide You with copies of the Records upon request.</text:span></text:p>
      <text:p text:style-name="P82"><text:span text:style-name="T2">13.</text:span><text:span text:style-name="T5"> <text:s text:c="6"/><text:tab/></text:span><text:span text:style-name="T2">Audit</text:span></text:p>
      <text:p text:style-name="P79"><text:span text:style-name="T5">13.1 <text:s text:c="3"/>The Provider will permit You and its third-party representatives to audit the Provider's compliance with its agreement obligations, on at least 7 days' notice, during the term of the Agreement. The Provider will give You and its third-party representatives all necessary assistance to conduct such audits at no additional cost to You. The assistance may include, but is not limited to:</text:span></text:p>
      <text:p text:style-name="P97"><text:span text:style-name="T5">(a) <text:s text:c="3"/><text:tab/>physical, remote or electronic access to, and copies of the Records and any other information held at the Provider's premises or on systems storing the Personal Data; and</text:span></text:p>
      <text:p text:style-name="P97"><text:soft-page-break/><text:span text:style-name="T5">(b) <text:s text:c="3"/><text:tab/>access to and meetings with any of the Provider's personnel reasonably necessary to provide all explanations and perform the audit effectively; and</text:span></text:p>
      <text:p text:style-name="P97"><text:span text:style-name="T5">(c) <text:s text:c="3"/><text:tab/>inspection of all Records and the infrastructure, electronic data or systems, facilities, equipment or application software used to process the Personal Data.</text:span></text:p>
      <text:p text:style-name="P79"><text:span text:style-name="T5">13.2 <text:s text:c="3"/><text:tab/>The notice requirements in Claus</text:span><text:span text:style-name="T6">e 13.1 </text:span><text:span text:style-name="T5">will not apply if You reasonably believe that a Personal Data Breach has occurred or is occurring, or the Provider is in material breach of any of its obligations under this DPA or any of the Data Protection Legislation.</text:span></text:p>
      <text:p text:style-name="P79"><text:span text:style-name="T5">13.3 <text:s text:c="3"/><text:tab/>If a Personal Data Breach occurs or is occurring, or the Provider becomes aware of a breach of any of its obligations under the Agreement or any of the Data Protection Legislation, the Provider will:</text:span></text:p>
      <text:p text:style-name="P97"><text:span text:style-name="T5">(a) <text:s text:c="3"/><text:tab/>promptly conduct its own audit to determine the cause; and</text:span></text:p>
      <text:p text:style-name="P97"><text:span text:style-name="T5">(b) <text:s text:c="3"/><text:tab/>produce a written report that includes detailed plans to remedy any deficiencies identified by the audit; and</text:span></text:p>
      <text:p text:style-name="P97"><text:span text:style-name="T5">(c) <text:s text:c="3"/><text:tab/>provide You with a copy of the written audit report; and</text:span></text:p>
      <text:p text:style-name="P97"><text:span text:style-name="T5">(d) <text:s text:c="3"/><text:tab/>remedy any deficiencies identified by the audit within 10 days. </text:span></text:p>
      <text:p text:style-name="P79"><text:span text:style-name="T5">13.4 <text:s/><text:tab/>At least once a year, the Provider will conduct site audits of its Personal Data Processing practices and the information technology and information security controls for all facilities and systems used in complying with its obligations under this DPA, including, but not limited to, obtaining a network-level vulnerability assessment performed by a recognised third-party audit firm based on recognised industry best practices.</text:span></text:p>
      <text:p text:style-name="P79"><text:span text:style-name="T5">13.6 <text:s text:c="3"/><text:tab/>On Your written request, the Provider will make all of the relevant audit reports available to You for review, including as applicable: reports relating to its ISO/IEC 27001 certification and other audits reports as applicable. You will treat such audit reports as the Provider's confidential information under the Agreement.</text:span></text:p>
      <text:p text:style-name="P79"><text:span text:style-name="T5">13.7 <text:s text:c="3"/><text:tab/>The Provider will promptly address any exceptions noted in the audit reports with the development and implementation of a corrective action plan by the Provider's management.</text:span></text:p>
      <text:p text:style-name="P82"><text:span text:style-name="T2">14.</text:span><text:span text:style-name="T5"> <text:s text:c="6"/><text:tab/></text:span><text:span text:style-name="T2">Warranties</text:span></text:p>
      <text:p text:style-name="P79"><text:span text:style-name="T5">14.1 <text:s text:c="3"/><text:tab/>The Provider warrants and represents that:</text:span></text:p>
      <text:p text:style-name="P97"><text:span text:style-name="T5">(a) <text:s text:c="3"/><text:tab/>its employees, agents and any other person or persons accessing the Personal Data on its behalf are reliable and trustworthy and have received the required training on the Data Protection Legislation; and</text:span></text:p>
      <text:p text:style-name="P97"><text:span text:style-name="T5">(b) <text:s text:c="3"/><text:tab/>it and anyone operating on its behalf will process the Personal Data in compliance with the Data Protection Legislation and other laws, enactments, regulations, orders, standards and other similar instruments; and</text:span></text:p>
      <text:p text:style-name="P97"><text:span text:style-name="T5">(c) <text:s text:c="3"/><text:tab/>it has no reason to believe that the Data Protection Legislation prevents it from providing any of the Agreement's contracted services at present; and</text:span></text:p>
      <text:p text:style-name="P97"><text:span text:style-name="T5">(d) <text:s text:c="3"/><text:tab/>considering the current technology environment and implementation costs, it will take appropriate technical and organisational measures to prevent the accidental, unauthorised or unlawful Processing of Personal Data and the loss or damage to, the Personal Data, and ensure a level of security appropriate to:</text:span></text:p>
      <text:p text:style-name="P98"><text:span text:style-name="T5">(i) <text:s text:c="5"/><text:tab/>the harm that might result from such accidental, unauthorised or unlawful Processing and loss or damage;</text:span></text:p>
      <text:p text:style-name="P98"><text:span text:style-name="T5">(ii) <text:s text:c="4"/><text:tab/>the nature of the Personal Data protected; and</text:span></text:p>
      <text:p text:style-name="P98"><text:span text:style-name="T5">(iii) <text:s text:c="3"/><text:tab/>comply with all applicable Data Protection Legislation and its information and security policies, including the security measures required in Clause </text:span><text:span text:style-name="T6">5.1.</text:span></text:p>
      <text:p text:style-name="P79"><text:span text:style-name="T5">14.2 <text:s text:c="3"/><text:tab/>You warrant and represent that the Provider's expected use of the Personal Data for the Business Purposes and as specifically instructed by You will comply with the Data Protection Legislation.</text:span></text:p>
      <text:p text:style-name="P82"><text:soft-page-break/><text:span text:style-name="T2">15.</text:span><text:span text:style-name="T5"> <text:s text:c="6"/><text:tab/></text:span><text:span text:style-name="T2">Notice</text:span></text:p>
      <text:p text:style-name="P79"><text:span text:style-name="T5">15.1 <text:s text:c="3"/><text:tab/>Any notice given to You <text:s/>under or in connection with the Agreement must be in writing and delivered to the email address specified in the relevant SOW. </text:span></text:p>
      <text:p text:style-name="P79"><text:span text:style-name="T5">15.2<text:tab/>Any notice given to Provider under or in connection with the Agreement must be in writing and delivered to: </text:span><text:a xlink:type="simple" xlink:href="mailto:legal@zincwork.com" text:style-name="ListLabel_20_154" text:visited-style-name="ListLabel_20_154"><text:span text:style-name="T22">legal@zincwork.com</text:span></text:a><text:span text:style-name="T5">. </text:span></text:p>
      <text:p text:style-name="P79"><text:span text:style-name="T5">15.3 <text:s text:c="3"/><text:tab/>Claus</text:span><text:span text:style-name="T6">e 16.1</text:span><text:span text:style-name="T5"> does not apply to the service of any proceedings or other documents in any legal action or, where applicable, any arbitration or other method of dispute resolution. </text:span></text:p>
      <text:p text:style-name="P80"/>
      <text:p text:style-name="P21"><text:span text:style-name="T12">ANNEX I: PURPOSE AND DETAILS OF PERSONAL DATA PROCESSING</text:span></text:p>
      <text:p text:style-name="P4"/>
      <text:p text:style-name="P22"><text:span text:style-name="T5">Subject matter of Processing: The provision of employee reference and background checking services to You as further set out in the Terms and Conditions. <text:line-break/></text:span></text:p>
      <text:p text:style-name="P22"><text:span text:style-name="T5">Duration of Processing: For the term of the Agreement and thereafter for any periods permitted under the Agreement. </text:span></text:p>
      <text:p text:style-name="P3"/>
      <text:p text:style-name="P22"><text:span text:style-name="T5">Nature of Processing: Collection of data through the Zinc portal. Storage of data in Zinc’s cloud based database. Viewing of data by relevant Zinc staff. </text:span></text:p>
      <text:p text:style-name="P3"/>
      <text:p text:style-name="P22"><text:span text:style-name="T5">Business Purpose of Processing: For the provision of the contracted services as further set out in the Terms and Conditions and the applicable SOW. </text:span></text:p>
      <text:p text:style-name="P3"/>
      <text:p text:style-name="P22"><text:span text:style-name="T5">Personal Data Categories: </text:span></text:p>
      <text:p text:style-name="P3"/>
      <table:table table:name="Table1" table:style-name="Table1">
        <table:table-column table:style-name="Table1.A"/>
        <table:table-column table:style-name="Table1.B"/>
        <table:table-row table:style-name="Table1.1">
          <table:table-cell table:style-name="Table1.A1" office:value-type="string">
            <text:p text:style-name="P24"><text:span text:style-name="T5">For all checks</text:span></text:p>
          </table:table-cell>
          <table:table-cell table:style-name="Table1.A1" office:value-type="string">
            <text:p text:style-name="P24"><text:span text:style-name="T5">For certain checks</text:span></text:p>
          </table:table-cell>
        </table:table-row>
        <table:table-row table:style-name="Table1.2">
          <table:table-cell table:style-name="Table1.A1" office:value-type="string">
            <text:p text:style-name="P24"><text:span text:style-name="T5">Candidate Personal Data, specifically:</text:span></text:p>
            <text:list xml:id="list2908647219" text:style-name="WWNum14">
              <text:list-item>
                <text:p text:style-name="P46"><text:span text:style-name="T5">First name</text:span></text:p>
              </text:list-item>
              <text:list-item>
                <text:p text:style-name="P46"><text:span text:style-name="T5">Last name</text:span></text:p>
              </text:list-item>
              <text:list-item>
                <text:p text:style-name="P46"><text:span text:style-name="T5">Email address</text:span></text:p>
              </text:list-item>
              <text:list-item>
                <text:p text:style-name="P46"><text:span text:style-name="T5">Current and previous address</text:span></text:p>
              </text:list-item>
              <text:list-item>
                <text:p text:style-name="P46"><text:span text:style-name="T5">Date of birth</text:span></text:p>
              </text:list-item>
            </text:list>
          </table:table-cell>
          <table:table-cell table:style-name="Table1.A1" office:value-type="string">
            <text:p text:style-name="P24"><text:span text:style-name="T5">Special category data:</text:span></text:p>
            <text:list xml:id="list3747909886" text:style-name="WWNum10">
              <text:list-item>
                <text:p text:style-name="P47"><text:span text:style-name="T5">Criminal conviction data (including the absence of a criminal record) [criminal record checks only])</text:span></text:p>
              </text:list-item>
            </text:list>
            <text:list xml:id="list2275899551" text:style-name="WWNum9">
              <text:list-item>
                <text:p text:style-name="P48"><text:span text:style-name="T5">Biometric data (facial scans) [identity/right to work checks]</text:span></text:p>
              </text:list-item>
            </text:list>
            <text:p text:style-name="P6"/>
            <text:p text:style-name="P24"><text:span text:style-name="T5">Other forms of Personal Data, including but not limited to:</text:span></text:p>
            <text:list xml:id="list1912665722" text:style-name="WWNum8">
              <text:list-item>
                <text:p text:style-name="P49"><text:span text:style-name="T5">Identification documents (e.g. passport, drivers licence, birth certificate) [identity/right to work checks]</text:span></text:p>
              </text:list-item>
              <text:list-item>
                <text:p text:style-name="P49"><text:span text:style-name="T5">Referee Personal Data (contact details and name) [reference checks]</text:span></text:p>
              </text:list-item>
            </text:list>
            <text:p text:style-name="P6"/>
            <text:p text:style-name="P6"/>
            <text:p text:style-name="P6"/>
          </table:table-cell>
        </table:table-row>
      </table:table>
      <text:p text:style-name="P3"/>
      <text:p text:style-name="P3"/>
      <text:p text:style-name="P22"><text:span text:style-name="T5">Data Subject types: </text:span></text:p>
      <text:p text:style-name="P3"><text:soft-page-break/></text:p>
      <text:p text:style-name="P22"><text:span text:style-name="T5">Your employees, contractors, workers, candidate employees, candidate contractors or candidate workers. Referees when providing employment references for Your employees or candidates</text:span></text:p>
      <text:p text:style-name="P14"/>
      <text:p text:style-name="P88"/>
      <text:p text:style-name="P88"/>
      <text:p text:style-name="P88"/>
      <text:p text:style-name="P14"/>
      <text:p text:style-name="P14"/>
      <text:p text:style-name="P14"/>
      <text:p text:style-name="P21"><text:span text:style-name="T12">ANNEX II: APPROVED SUBPROCESSORS</text:span></text:p>
      <text:p text:style-name="P88"/>
      <text:p text:style-name="P3"/>
      <text:p text:style-name="P88"/>
      <table:table table:name="Table2" table:style-name="Table2">
        <table:table-column table:style-name="Table2.A"/>
        <table:table-column table:style-name="Table2.B"/>
        <table:table-column table:style-name="Table2.C"/>
        <table:table-column table:style-name="Table2.D"/>
        <text:soft-page-break/>
        <table:table-row table:style-name="Table2.1">
          <table:table-cell table:style-name="Table2.A1" office:value-type="string">
            <text:p text:style-name="P24"><text:span text:style-name="T13">Company Name</text:span></text:p>
          </table:table-cell>
          <table:table-cell table:style-name="Table2.A1" office:value-type="string">
            <text:p text:style-name="P24"><text:span text:style-name="T13">Address</text:span></text:p>
          </table:table-cell>
          <table:table-cell table:style-name="Table2.A1" office:value-type="string">
            <text:p text:style-name="P24"><text:span text:style-name="T13">Location of Data Processing</text:span></text:p>
          </table:table-cell>
          <table:table-cell table:style-name="Table2.A1" office:value-type="string">
            <text:p text:style-name="P24"><text:span text:style-name="T13">Type of service</text:span></text:p>
          </table:table-cell>
        </table:table-row>
        <table:table-row table:style-name="Table2.2">
          <table:table-cell table:style-name="Table2.A1" office:value-type="string">
            <text:p text:style-name="P99"><text:span text:style-name="T13">iCover services </text:span></text:p>
          </table:table-cell>
          <table:table-cell table:style-name="Table2.A1" office:value-type="string">
            <text:p text:style-name="P100"><text:span text:style-name="T13">16/18 rue Gaillon, 75002 Paris, </text:span></text:p>
            <text:p text:style-name="P101"><text:span text:style-name="T13">France</text:span></text:p>
          </table:table-cell>
          <table:table-cell table:style-name="Table2.A1" office:value-type="string">
            <text:p text:style-name="P102"><text:span text:style-name="T13">France </text:span></text:p>
          </table:table-cell>
          <table:table-cell table:style-name="Table2.A1" office:value-type="string">
            <text:p text:style-name="P103"><text:span text:style-name="T13">Supporting international criminal record checks. </text:span></text:p>
          </table:table-cell>
        </table:table-row>
        <table:table-row table:style-name="Table2.3">
          <table:table-cell table:style-name="Table2.A1" office:value-type="string">
            <text:p text:style-name="P24"><text:span text:style-name="T13">uCheck</text:span></text:p>
          </table:table-cell>
          <table:table-cell table:style-name="Table2.A1" office:value-type="string">
            <text:p text:style-name="P24"><text:span text:style-name="T13">First floor, Chiltern House, Sigford Rd, Marsh Barton, Exeter, EX2 8NL</text:span></text:p>
          </table:table-cell>
          <table:table-cell table:style-name="Table2.A1" office:value-type="string">
            <text:p text:style-name="P24"><text:span text:style-name="T13">United Kingdom</text:span></text:p>
          </table:table-cell>
          <table:table-cell table:style-name="Table2.A1" office:value-type="string">
            <text:p text:style-name="P24"><text:span text:style-name="T13">Supporting criminal record checks in England and Wales. </text:span></text:p>
          </table:table-cell>
        </table:table-row>
        <table:table-row table:style-name="Table2.4">
          <table:table-cell table:style-name="Table2.A1" office:value-type="string">
            <text:p text:style-name="P24"><text:span text:style-name="T13">Onfido</text:span></text:p>
          </table:table-cell>
          <table:table-cell table:style-name="Table2.A1" office:value-type="string">
            <text:p text:style-name="P24"><text:span text:style-name="T13">3 Finsbury Ave, London, EC2M 2PA</text:span></text:p>
          </table:table-cell>
          <table:table-cell table:style-name="Table2.A1" office:value-type="string">
            <text:p text:style-name="P24"><text:span text:style-name="T13">United Kingdom</text:span></text:p>
          </table:table-cell>
          <table:table-cell table:style-name="Table2.A1" office:value-type="string">
            <text:p text:style-name="P24"><text:span text:style-name="T13">Identity verification. </text:span></text:p>
          </table:table-cell>
        </table:table-row>
        <table:table-row table:style-name="Table2.5">
          <table:table-cell table:style-name="Table2.A1" office:value-type="string">
            <text:p text:style-name="P24"><text:span text:style-name="T13">TransUnion</text:span></text:p>
          </table:table-cell>
          <table:table-cell table:style-name="Table2.A1" office:value-type="string">
            <text:p text:style-name="P24"><text:span text:style-name="T13">Red Lion Buildings, Cock Ln, London, EC1A 9BU</text:span></text:p>
          </table:table-cell>
          <table:table-cell table:style-name="Table2.A1" office:value-type="string">
            <text:p text:style-name="P24"><text:span text:style-name="T13">United Kingdom</text:span></text:p>
          </table:table-cell>
          <table:table-cell table:style-name="Table2.A1" office:value-type="string">
            <text:p text:style-name="P24"><text:span text:style-name="T13">Credit background checks</text:span></text:p>
          </table:table-cell>
        </table:table-row>
        <table:table-row table:style-name="Table2.6">
          <table:table-cell table:style-name="Table2.A1" office:value-type="string">
            <text:p text:style-name="P24"><text:span text:style-name="T13">Mistho Services Limited</text:span></text:p>
          </table:table-cell>
          <table:table-cell table:style-name="Table2.A1" office:value-type="string">
            <text:p text:style-name="P24"><text:span text:style-name="T13">27 Old Gloucester Street, London, WC1N 3AX</text:span></text:p>
          </table:table-cell>
          <table:table-cell table:style-name="Table2.A1" office:value-type="string">
            <text:p text:style-name="P24"><text:span text:style-name="T13">United Kingdom</text:span></text:p>
          </table:table-cell>
          <table:table-cell table:style-name="Table2.A1" office:value-type="string">
            <text:p text:style-name="P24"><text:span text:style-name="T13">Employment verification checks</text:span></text:p>
          </table:table-cell>
        </table:table-row>
        <table:table-row table:style-name="Table2.7">
          <table:table-cell table:style-name="Table2.A1" office:value-type="string">
            <text:p text:style-name="P24"><text:span text:style-name="T13">Ferretly International Inc. </text:span></text:p>
          </table:table-cell>
          <table:table-cell table:style-name="Table2.A1" office:value-type="string">
            <text:p text:style-name="P26"><text:span text:style-name="T13">16 N. Washington St., Easton, MD 21601</text:span></text:p>
          </table:table-cell>
          <table:table-cell table:style-name="Table2.A1" office:value-type="string">
            <text:p text:style-name="P24"><text:span text:style-name="T13">United States</text:span></text:p>
          </table:table-cell>
          <table:table-cell table:style-name="Table2.A1" office:value-type="string">
            <text:p text:style-name="P24"><text:span text:style-name="T13">Social Media checks</text:span></text:p>
          </table:table-cell>
        </table:table-row>
        <table:table-row table:style-name="Table2.8">
          <table:table-cell table:style-name="Table2.A1" office:value-type="string">
            <text:p text:style-name="P24"><text:span text:style-name="T13">MongoDB</text:span></text:p>
          </table:table-cell>
          <table:table-cell table:style-name="Table2.A1" office:value-type="string">
            <text:p text:style-name="P24"><text:span text:style-name="T13">Building Two, Number One Ballsbridge, Dublin 4, Ballsbridge, Dublin</text:span></text:p>
          </table:table-cell>
          <table:table-cell table:style-name="Table2.A1" office:value-type="string">
            <text:p text:style-name="P24"><text:span text:style-name="T13">United Kingdom</text:span></text:p>
          </table:table-cell>
          <table:table-cell table:style-name="Table2.A1" office:value-type="string">
            <text:p text:style-name="P24"><text:span text:style-name="T13">Distributed cloud database for storage or data</text:span></text:p>
          </table:table-cell>
        </table:table-row>
        <table:table-row table:style-name="Table2.9">
          <table:table-cell table:style-name="Table2.A1" office:value-type="string">
            <text:p text:style-name="P24"><text:span text:style-name="T13">Amazon Web Services, Inc.</text:span></text:p>
          </table:table-cell>
          <table:table-cell table:style-name="Table2.A1" office:value-type="string">
            <text:p text:style-name="P24"><text:span text:style-name="T13"><text:s/></text:span><text:span text:style-name="T14">410 Terry Avenue North, Seattle, WA 98109-5210, U.S.A.</text:span></text:p>
          </table:table-cell>
          <table:table-cell table:style-name="Table2.A1" office:value-type="string">
            <text:p text:style-name="P24"><text:span text:style-name="T13">United Kingdom</text:span></text:p>
          </table:table-cell>
          <table:table-cell table:style-name="Table2.A1" office:value-type="string">
            <text:p text:style-name="P104"><text:span text:style-name="T13">Cloud servers to process the application.</text:span></text:p>
          </table:table-cell>
        </table:table-row>
        <table:table-row table:style-name="Table2.10">
          <table:table-cell table:style-name="Table2.A1" office:value-type="string">
            <text:p text:style-name="P24"><text:span text:style-name="T13">Digital Ocean </text:span></text:p>
            <text:p text:style-name="P105"><text:span text:style-name="T13">Cloud</text:span></text:p>
          </table:table-cell>
          <table:table-cell table:style-name="Table2.A1" office:value-type="string">
            <text:p text:style-name="P106"><text:span text:style-name="T13">101 6th Ave, New York, NY 10013, United States</text:span></text:p>
          </table:table-cell>
          <table:table-cell table:style-name="Table2.A1" office:value-type="string">
            <text:p text:style-name="P107"><text:span text:style-name="T13">United Kingdom </text:span></text:p>
          </table:table-cell>
          <table:table-cell table:style-name="Table2.A1" office:value-type="string">
            <text:p text:style-name="P108"><text:span text:style-name="T13">Failover cloud service provider to process the application</text:span></text:p>
          </table:table-cell>
        </table:table-row>
      </table:table>
      <text:p text:style-name="P15"/>
      <text:p text:style-name="P2"/>
      <text:p text:style-name="P2"/>
      <text:p text:style-name="P2"/>
      <text:p text:style-name="P16"/>
      <text:p text:style-name="P21"><text:span text:style-name="T12">ANNEX III: SECURITY MEASURES</text:span></text:p>
      <text:p text:style-name="P109"/>
      <table:table table:name="Table3" table:style-name="Table3">
        <table:table-column table:style-name="Table3.A"/>
        <text:soft-page-break/>
        <table:table-row table:style-name="Table3.1">
          <table:table-cell table:style-name="Table3.A1" office:value-type="string">
            <text:p text:style-name="P110"><text:span text:style-name="T5">A) Access Control</text:span></text:p>
          </table:table-cell>
        </table:table-row>
        <table:table-row table:style-name="Table3.2">
          <table:table-cell table:style-name="Table3.A1" office:value-type="string">
            <text:p text:style-name="P111"><text:span text:style-name="T6">Physical Access Control: Zinc takes measures to prevent unauthorised persons from entering the</text:span><text:span text:style-name="T5"> </text:span><text:span text:style-name="T6">premises in which Personal Data Processing systems are stored and with which Personal Data are processed.</text:span></text:p>
          </table:table-cell>
        </table:table-row>
        <table:table-row table:style-name="Table3.3">
          <table:table-cell table:style-name="Table3.A1" office:value-type="string">
            <text:p text:style-name="P112"><text:span text:style-name="T6">Technical Access Control: Zinc takes technical measures to prevent Personal Data Processing systems from</text:span><text:span text:style-name="T5"> </text:span><text:span text:style-name="T6">being used by unauthorised persons. These include authentication when accessing computers or systems using a user ID and password, as well as setting up firewalls.</text:span></text:p>
          </table:table-cell>
        </table:table-row>
        <table:table-row table:style-name="Table3.4">
          <table:table-cell table:style-name="Table3.A1" office:value-type="string">
            <text:p text:style-name="P113"><text:span text:style-name="T6">Personnel Access Control: Zinc ensures that only authorised personnel can access Personal Data and that said data cannot be copied, changed or deleted without authorisation during Processing and use</text:span><text:span text:style-name="T5"> </text:span><text:span text:style-name="T6">and after saving. When granting access rights to Zinc personnel working on the Your project,</text:span><text:span text:style-name="T5"> </text:span><text:span text:style-name="T6">Zinc follows the principle of least privilege to ensure Your data are accessed only by</text:span><text:span text:style-name="T5"> </text:span><text:span text:style-name="T6">personnel that need the access in order to provide the Zinc Services as ordered by You. </text:span></text:p>
          </table:table-cell>
        </table:table-row>
        <table:table-row table:style-name="Table3.5">
          <table:table-cell table:style-name="Table3.A1" office:value-type="string">
            <text:p text:style-name="P114"><text:span text:style-name="T6">Vulnerability &amp; Penetration testing. In order to prevent any unauthorised attacks to our platform, Zinc</text:span><text:span text:style-name="T5"> </text:span><text:span text:style-name="T6">maintains relationships with vulnerability and penetration testing service providers. Through</text:span><text:span text:style-name="T5"> </text:span><text:span text:style-name="T6">penetration testing Zinc can identify and resolve foreseeable attacks and possible abuse scenarios</text:span><text:span text:style-name="T5"> </text:span><text:span text:style-name="T6">and thus prevent them.</text:span><text:span text:style-name="T5"> </text:span></text:p>
          </table:table-cell>
        </table:table-row>
        <table:table-row table:style-name="Table3.6">
          <table:table-cell table:style-name="Table3.A1" office:value-type="string">
            <text:p text:style-name="P115"><text:span text:style-name="T5">B) Organisational Measures</text:span></text:p>
          </table:table-cell>
        </table:table-row>
        <table:table-row table:style-name="Table3.7">
          <table:table-cell table:style-name="Table3.A1" office:value-type="string">
            <text:p text:style-name="P117"><text:span text:style-name="T6">DPO: Zinc has a designated Data Protection Officer (DPO) and IT professionals</text:span><text:span text:style-name="T5"> </text:span><text:span text:style-name="T6">to monitor and ensure compliance with GDPR and local laws.</text:span><text:span text:style-name="T5"> </text:span></text:p>
          </table:table-cell>
        </table:table-row>
        <table:table-row table:style-name="Table3.8">
          <table:table-cell table:style-name="Table3.A1" office:value-type="string">
            <text:p text:style-name="P118"><text:span text:style-name="T6">Personnel training: Zinc organises regular and obligatory company wide security training on top of our security training delivered during onboarding. Relevant personnel are required to sign confidentiality agreements where appropriate. During the</text:span><text:span text:style-name="T5"> </text:span><text:span text:style-name="T6">course of engagement with Zinc, all personnel follow guidelines to ensure confidentiality, professional</text:span><text:span text:style-name="T5"> </text:span><text:span text:style-name="T6">and ethical standards necessary to guarantee effective data protection.</text:span><text:span text:style-name="T5"> </text:span></text:p>
          </table:table-cell>
        </table:table-row>
        <table:table-row table:style-name="Table3.9">
          <table:table-cell table:style-name="Table3.A1" office:value-type="string">
            <text:p text:style-name="P119"><text:span text:style-name="T6">Remote Working Policy: Zinc personnel must act in compliance with further measures such as the</text:span><text:span text:style-name="T5"> </text:span><text:span text:style-name="T6">remote working policy, device secure setup and security awareness, strong passwords policy, two</text:span><text:span text:style-name="T5"> </text:span><text:span text:style-name="T6">factor authentication process, etc.</text:span></text:p>
          </table:table-cell>
        </table:table-row>
        <table:table-row table:style-name="Table3.10">
          <table:table-cell table:style-name="Table3.A1" office:value-type="string">
            <text:p text:style-name="P120"><text:span text:style-name="T5">C) Technical Measures</text:span></text:p>
          </table:table-cell>
        </table:table-row>
        <table:table-row table:style-name="Table3.3">
          <table:table-cell table:style-name="Table3.A1" office:value-type="string">
            <text:p text:style-name="P121"><text:span text:style-name="T6">Transfer Control: Zinc prevents Personal Data from being read, copied, changed or deleted in an</text:span><text:span text:style-name="T5"> </text:span><text:span text:style-name="T6">unauthorised way during electronic transmission, transport or storage on data media through firewalls</text:span><text:span text:style-name="T5"> </text:span><text:span text:style-name="T6">and encryption.</text:span></text:p>
          </table:table-cell>
        </table:table-row>
        <table:table-row table:style-name="Table3.2">
          <table:table-cell table:style-name="Table3.A1" office:value-type="string">
            <text:p text:style-name="P122"><text:span text:style-name="T6">Input control: Zinc ensures that it can be subsequently checked whether and by whom Personal Data</text:span><text:span text:style-name="T5"> </text:span><text:span text:style-name="T6">have been entered, changed or deleted. This includes logging, user identification.</text:span></text:p>
          </table:table-cell>
        </table:table-row>
        <table:table-row table:style-name="Table3.13">
          <table:table-cell table:style-name="Table3.A1" office:value-type="string">
            <text:p text:style-name="P123"><text:span text:style-name="T6">Availability control; Zinc ensures that Personal Data are protected against accidental destruction or</text:span><text:span text:style-name="T5"> </text:span><text:span text:style-name="T6">loss. This includes the usual fire protection measures and overvoltage protection, backup concept,</text:span><text:span text:style-name="T5"> </text:span><text:span text:style-name="T6">virus protection, clean coding.</text:span></text:p>
          </table:table-cell>
        </table:table-row>
        <table:table-row table:style-name="Table3.2">
          <table:table-cell table:style-name="Table3.A1" office:value-type="string">
            <text:p text:style-name="P124"><text:span text:style-name="T6">Separation control: Zinc ensures that Personal Data collected for different purposes are to be</text:span><text:span text:style-name="T5"> </text:span><text:span text:style-name="T6">processed separately. This includes separate accounts and encryption methods.</text:span></text:p>
          </table:table-cell>
        </table:table-row>
        <table:table-row table:style-name="Table3.3">
          <table:table-cell table:style-name="Table3.A1" office:value-type="string">
            <text:p text:style-name="P125"><text:span text:style-name="T5">Data Encryption: Reference data is encrypted in transit and at rest. All data is encrypted in transit. <text:s/>Authentication is added to every candidate background check report, single sign on login and two factor authentication is available.</text:span></text:p>
          </table:table-cell>
        </table:table-row>
        <table:table-row table:style-name="Table3.3">
          <table:table-cell table:style-name="Table3.A1" office:value-type="string">
            <text:p text:style-name="P126"><text:span text:style-name="T5">TLS: Transport Layer Security (TLS) security protocol is used for communication within the app and web tracking.</text:span></text:p>
          </table:table-cell>
        </table:table-row>
      </table:table>
      <text:p text:style-name="P8"/>
      <text:p text:style-name="P8"/>
      <table:table table:name="Table4" table:style-name="Table4">
        <table:table-column table:style-name="Table4.A"/>
        <table:table-row table:style-name="Table4.1">
          <table:table-cell table:style-name="Table4.A1" office:value-type="string">
            <text:p text:style-name="P127"><text:span text:style-name="T5">Additional Technical Measures: Firewalls, logging, malware protection, vulnerability scans and other control mechanisms are in place to provide further technical security.</text:span></text:p>
          </table:table-cell>
        </table:table-row>
        <table:table-row table:style-name="Table4.2">
          <table:table-cell table:style-name="Table4.A1" office:value-type="string">
            <text:p text:style-name="P116"><text:span text:style-name="T5">D) Security Development practices</text:span></text:p>
          </table:table-cell>
        </table:table-row>
        <table:table-row table:style-name="Table4.3">
          <table:table-cell table:style-name="Table4.A1" office:value-type="string">
            <text:p text:style-name="P128"><text:span text:style-name="T5">Zinc has the further following practices in place to ensure the security of the application: </text:span></text:p>
            <text:p text:style-name="P129"><text:span text:style-name="T5">1. Clean coding and least privilege access granting for Zinc IT developers. </text:span></text:p>
            <text:p text:style-name="P130"><text:span text:style-name="T6">2. Monitoring traffic – Internal network traffic is systematically checked for any suspicious</text:span><text:span text:style-name="T5"> behaviour. </text:span></text:p>
            <text:p text:style-name="P131"><text:span text:style-name="T5">3. Vulnerability Management – Zinc conducts web scans and scans for potential threats. </text:span></text:p>
            <text:p text:style-name="P132"><text:span text:style-name="T6">4. Incident Management - Zinc has a well-defined incident management process for security</text:span><text:span text:style-name="T5"> events, including reporting, prioritisation based on urgency, escalation and mitigation. </text:span></text:p>
            <text:p text:style-name="P131"><text:span text:style-name="T5">5. Business Continuity – Zinc reviews all business-critical functions. </text:span></text:p>
            <text:p text:style-name="P133"><text:span text:style-name="T6">6. Quality assurance – Zinc tests all new features before implementing them to the application.</text:span></text:p>
          </table:table-cell>
        </table:table-row>
        <table:table-row table:style-name="Table4.4">
          <table:table-cell table:style-name="Table4.A1" office:value-type="string">
            <text:p text:style-name="P116"><text:span text:style-name="T5">E) Further measures to protect Your Data:</text:span></text:p>
            <text:p text:style-name="P134"><text:span text:style-name="T5">Infrastructure. Zinc relies upon acknowledged hosting providers in the field, that (i) enable a multi-tenant, geographically distributed environment and a high availability infrastructure, (ii) comply with all data protection obligations as stipulated in applicable Data Protection Legislation. </text:span></text:p>
          </table:table-cell>
        </table:table-row>
        <table:table-row table:style-name="Table4.5">
          <table:table-cell table:style-name="Table4.A1" office:value-type="string">
            <text:p text:style-name="P135"><text:span text:style-name="T6">Control of sub-processors: Zinc ensures that Personal Data processed by sub-processors are processed in</text:span><text:span text:style-name="T5"> </text:span><text:span text:style-name="T6">accordance with the instructions of Zinc. This includes control rights and Personal Data Processing contracts</text:span><text:span text:style-name="T5"> </text:span><text:span text:style-name="T6">according to the GDPR.</text:span><text:span text:style-name="T5"> </text:span></text:p>
            <text:p text:style-name="P136"/>
          </table:table-cell>
        </table:table-row>
        <table:table-row table:style-name="Table4.6">
          <table:table-cell table:style-name="Table4.A1" office:value-type="string">
            <text:p text:style-name="P137"><text:span text:style-name="T6">External review: Zinc is subject to external reviews to test, evaluate and confirm that the security</text:span><text:span text:style-name="T5"> </text:span><text:span text:style-name="T6">measures are up-to-date, effective and functional.</text:span></text:p>
          </table:table-cell>
        </table:table-row>
        <table:table-row table:style-name="Table4.2">
          <table:table-cell table:style-name="Table4.A1" office:value-type="string">
            <text:p text:style-name="P116"><text:span text:style-name="T5">F) Certifications</text:span></text:p>
          </table:table-cell>
        </table:table-row>
        <table:table-row table:style-name="Table4.8">
          <table:table-cell table:style-name="Table4.A1" office:value-type="string">
            <text:p text:style-name="P138"><text:span text:style-name="T5">Zinc currently maintains the following certifications: </text:span></text:p>
            <text:p text:style-name="P139"><text:span text:style-name="T5">ISO 27001</text:span></text:p>
            <text:p text:style-name="P139"><text:span text:style-name="T5">Cyber Essentials Plus </text:span></text:p>
            <text:p text:style-name="P139"><text:span text:style-name="T5">UK Trust Framework</text:span></text:p>
          </table:table-cell>
        </table:table-row>
        <table:table-row table:style-name="Table4.9">
          <table:table-cell table:style-name="Table4.A1" office:value-type="string">
            <text:p text:style-name="P140"><text:span text:style-name="T5">Zinc reserves the right to replace any security measures with an equivalent or enhanced alternative at any time during the term of the Agreement that ensure equal data security and measures in compliance with state of the art security standards applicable in the field.</text:span></text:p>
          </table:table-cell>
        </table:table-row>
      </table:table>
      <text:p text:style-name="P9"/>
      <text:p text:style-name="P65"/>
      <text:p text:style-name="P65"/>
      <text:p text:style-name="P65"/>
      <text:p text:style-name="P65"/>
      <text:p text:style-name="P65"/>
      <text:p text:style-name="P65"/>
      <text:p text:style-name="P65"/>
      <text:p text:style-name="P65"/>
      <text:p text:style-name="P65"><text:soft-page-break/></text:p>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text:soft-page-break/></text:p>
      <text:p text:style-name="P65"/>
      <text:p text:style-name="P65"/>
      <text:p text:style-name="P65"/>
      <text:p text:style-name="P84"><text:span text:style-name="T1">Schedule III - Statement of Work<text:line-break/></text:span></text:p>
      <text:p text:style-name="P23"><text:span text:style-name="T2">STATEMENT OF WORK No. </text:span><text:span text:style-name="T4">[XXX ]</text:span></text:p>
      <text:p text:style-name="P10"/>
      <text:p text:style-name="P23"><text:span text:style-name="T2">BETWEEN:</text:span></text:p>
      <text:p text:style-name="P10"/>
      <text:p text:style-name="P93"><text:span text:style-name="T2">(1)<text:tab/></text:span><text:span text:style-name="T4">[COMPANY LEGAL NAME]</text:span><text:span text:style-name="T7">,</text:span><text:span text:style-name="T5"> a company incorporated in </text:span><text:span text:style-name="T7">[Jurisdiction]</text:span><text:span text:style-name="T5"> (registered no. </text:span><text:span text:style-name="T7">[Company Registration Number]</text:span><text:span text:style-name="T5">, and whose registered office is </text:span><text:span text:style-name="T7">[Company Registered Address]</text:span><text:span text:style-name="T5"> (the “</text:span><text:span text:style-name="T2">Company</text:span><text:span text:style-name="T5">”); </text:span></text:p>
      <text:p text:style-name="P90"/>
      <text:p text:style-name="P93"><text:span text:style-name="T2">(2)<text:tab/>ZINC WORK LIMITED</text:span><text:span text:style-name="T5">, a company incorporated in England and Wales (registered no. 10961635), and whose registered office is Eastcastle House, 27-28 Eastcastle Street, London, United Kingdom, W1W 8DH (the “</text:span><text:span text:style-name="T2">Provider</text:span><text:span text:style-name="T5">”)</text:span></text:p>
      <text:p text:style-name="P5"/>
      <text:p text:style-name="P23"><text:span text:style-name="T5">(each a “</text:span><text:span text:style-name="T2">Party</text:span><text:span text:style-name="T5">” and together the “</text:span><text:span text:style-name="T2">Parties</text:span><text:span text:style-name="T5">”).<text:line-break/><text:line-break/></text:span></text:p>
      <text:p text:style-name="P5"/>
      <text:p text:style-name="P142"><text:bookmark text:name="_heading=h.3q5sasy"/><text:span text:style-name="T2">BACKGROUND</text:span></text:p>
      <text:p text:style-name="P92"><text:span text:style-name="T5">(A)<text:tab/>The Company and the Provider entered into the Agreement, the terms of which provide for the Parties to agree from time to time on the provision of Services by the Provider to the Company. </text:span></text:p>
      <text:p text:style-name="P89"/>
      <text:p text:style-name="P92"><text:span text:style-name="T5">(B)<text:tab/>In accordance with the Agreement, the Parties to this Statement of Work (“</text:span><text:span text:style-name="T2">SOW</text:span><text:span text:style-name="T5">”) wish to agree terms on which the Provider will supply the Company with the Services detailed herein.</text:span></text:p>
      <text:p text:style-name="P85"/>
      <text:list xml:id="list100743286542778" text:continue-list="list100742208616885" text:style-name="WWNum12">
        <text:list-item>
          <text:list>
            <text:list-item>
              <text:p text:style-name="P147"><text:bookmark text:name="_heading=h.25b2l0r"/><text:span text:style-name="T2">General</text:span></text:p>
            </text:list-item>
          </text:list>
        </text:list-item>
      </text:list>
      <text:p text:style-name="P95"><text:soft-page-break/><text:span text:style-name="T5">The provision of the Services and each Party’s obligations hereunder shall be governed <text:s text:c="7"/>by the terms and conditions of the Agreement and the terms and conditions of this SOW. </text:span></text:p>
      <text:p text:style-name="P95"><text:bookmark text:name="_heading=h.kgcv8k"/><text:span text:style-name="T5">In the event of any conflict between the terms and conditions of the Agreement and the terms and conditions of this SOW, the SOW shall prevail. </text:span><text:bookmark text:name="bookmark=kix.2zro7b6ws7ck"/></text:p>
      <text:list xml:id="list100742685029385" text:continue-numbering="true" text:style-name="WWNum12">
        <text:list-item>
          <text:list>
            <text:list-item>
              <text:p text:style-name="P148"><text:span text:style-name="T2">Services Specification</text:span></text:p>
            </text:list-item>
          </text:list>
        </text:list-item>
      </text:list>
      <text:p text:style-name="P149"><text:span text:style-name="T5">The Provider shall supply a platform that:</text:span></text:p>
      <text:list xml:id="list100741395271794" text:continue-list="list3747909886" text:style-name="WWNum10">
        <text:list-item>
          <text:p text:style-name="P73"><text:span text:style-name="T5">Enables the Company to order background checks on current and prospective employees of the Company. </text:span></text:p>
        </text:list-item>
        <text:list-item>
          <text:p text:style-name="P73"><text:span text:style-name="T5">Enables Candidates to supply the information required to complete the background checks ordered by the Company. </text:span></text:p>
        </text:list-item>
        <text:list-item>
          <text:p text:style-name="P73"><text:span text:style-name="T5">Produces a report for each Candidate outlining the outcome of the background checks ordered by the Company.</text:span></text:p>
        </text:list-item>
        <text:list-item>
          <text:p text:style-name="P75"><text:span text:style-name="T5">Enables said reports to be downloaded and stored by the Company for its internal compliance purposes. </text:span></text:p>
        </text:list-item>
      </text:list>
      <text:p text:style-name="P96"><text:span text:style-name="T5">The Provider shall make available through its browser-based platform the provision of background checking services. The Company shall use the platform to order background checks on the Company’s current and prospective employees. </text:span></text:p>
      <text:p text:style-name="P149"><text:span text:style-name="T5">Under this SOW, the following checks will be applicable:</text:span><text:span text:style-name="T7"> [Delete as appropriate]</text:span></text:p>
      <text:list xml:id="list100741699131199" text:continue-list="list2275899551" text:style-name="WWNum9">
        <text:list-item>
          <text:p text:style-name="P74"><text:span text:style-name="T7">Right to Work verification</text:span></text:p>
        </text:list-item>
        <text:list-item>
          <text:p text:style-name="P74"><text:span text:style-name="T7">Address verification </text:span></text:p>
        </text:list-item>
        <text:list-item>
          <text:p text:style-name="P74"><text:span text:style-name="T7">Criminal Record checks </text:span></text:p>
        </text:list-item>
        <text:list-item>
          <text:p text:style-name="P74"><text:span text:style-name="T7">Identity verification </text:span></text:p>
        </text:list-item>
        <text:list-item>
          <text:p text:style-name="P74"><text:span text:style-name="T7">Social Media checks</text:span></text:p>
        </text:list-item>
        <text:list-item>
          <text:p text:style-name="P74"><text:span text:style-name="T7">Directorship checks </text:span></text:p>
        </text:list-item>
        <text:list-item>
          <text:p text:style-name="P74"><text:span text:style-name="T7">Sanctions checks </text:span></text:p>
        </text:list-item>
        <text:list-item>
          <text:p text:style-name="P74"><text:span text:style-name="T7">Qualification checks </text:span></text:p>
        </text:list-item>
        <text:list-item>
          <text:p text:style-name="P74"><text:span text:style-name="T7">Adverse media checks </text:span></text:p>
        </text:list-item>
        <text:list-item>
          <text:p text:style-name="P74"><text:span text:style-name="T7">Credit Judgment and Litigation checks </text:span></text:p>
        </text:list-item>
        <text:list-item>
          <text:p text:style-name="P74"><text:span text:style-name="T7">Financial Services Register checks </text:span></text:p>
        </text:list-item>
        <text:list-item>
          <text:p text:style-name="P74"><text:soft-page-break/><text:span text:style-name="T7">Politically Exposed Person checks, and</text:span></text:p>
        </text:list-item>
        <text:list-item>
          <text:p text:style-name="P76"><text:span text:style-name="T7">Reference Checks.</text:span></text:p>
        </text:list-item>
      </text:list>
      <text:p text:style-name="P149"><text:span text:style-name="T5">The Provider shall maintain a platform that meets the following technical and compliance standards:</text:span></text:p>
      <text:list xml:id="list100741276924496" text:continue-list="list1912665722" text:style-name="WWNum8">
        <text:list-item>
          <text:p text:style-name="P58"><text:span text:style-name="T5">Integrates with [</text:span><text:span text:style-name="T7">Insert ATS and/or HRIS relevant to the Company</text:span><text:span text:style-name="T5">]</text:span></text:p>
        </text:list-item>
        <text:list-item>
          <text:p text:style-name="P58"><text:span text:style-name="T5">Maintains current certification requirements for ISO 27001, Cyber Essentials Plus, and SOC 2</text:span></text:p>
        </text:list-item>
        <text:list-item>
          <text:p text:style-name="P59"><text:span text:style-name="T5">[</text:span><text:span text:style-name="T7">Insert any other relevant technical requirements</text:span><text:span text:style-name="T5">]</text:span></text:p>
        </text:list-item>
      </text:list>
      <text:p text:style-name="P146"><text:bookmark text:name="bookmark=kix.3b90syzr42u"/></text:p>
      <text:list xml:id="list100741304277156" text:continue-list="list100742685029385" text:style-name="WWNum12">
        <text:list-item>
          <text:list>
            <text:list-item>
              <text:p text:style-name="P147"><text:span text:style-name="T2">Subscription </text:span><text:bookmark text:name="bookmark=kix.vrmhslfwwvkm"/><text:span text:style-name="T2">Term</text:span></text:p>
            </text:list-item>
          </text:list>
        </text:list-item>
      </text:list>
      <text:p text:style-name="P23"><text:span text:style-name="T5">Subscription Start Date: [</text:span><text:span text:style-name="T7">Day Month Year]</text:span></text:p>
      <text:p text:style-name="P5"/>
      <text:p text:style-name="P23"><text:span text:style-name="T5">Initial Subscription Term: [</text:span><text:span text:style-name="T7">X</text:span><text:span text:style-name="T5">] months from the Subscription Start Date.</text:span></text:p>
      <text:p text:style-name="P5"/>
      <text:p text:style-name="P23"><text:span text:style-name="T5">The Agreement shall automatically renew upon the expiration of the Initial Subscription Term for a further period of 12 months (a “</text:span><text:span text:style-name="T2">Subsequent Term</text:span><text:span text:style-name="T5">”) unless the Company gives Provider at least 1 month’s written notice of its intention to cancel its subscription prior to the end of the Initial Subscription Term.</text:span></text:p>
      <text:p text:style-name="P5"/>
      <text:p text:style-name="P23"><text:span text:style-name="T5">The Initial Subscription Term together with any subsequent Renewal Periods shall constitute the Subscription Term.</text:span></text:p>
      <text:p text:style-name="P5"/>
      <text:list xml:id="list100741544331281" text:continue-numbering="true" text:style-name="WWNum12">
        <text:list-item>
          <text:list>
            <text:list-item>
              <text:p text:style-name="P147"><text:span text:style-name="T2">Committed Fees</text:span></text:p>
            </text:list-item>
          </text:list>
        </text:list-item>
      </text:list>
      <text:p text:style-name="P142"><text:span text:style-name="T5">The Committed Fees shall amount to a total of £[</text:span><text:span text:style-name="T7">Total Annual Amount]</text:span><text:span text:style-name="T5"> per annum as set out in this SOW, based on the Company completing the following background checks on candidates.</text:span></text:p>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header-rows>
          <text:soft-page-break/>
          <table:table-row table:style-name="Table5.1">
            <table:table-cell table:style-name="Table5.A1" office:value-type="string">
              <text:p text:style-name="P28"><text:span text:style-name="T2">Service </text:span></text:p>
            </table:table-cell>
            <table:table-cell table:style-name="Table5.A1" office:value-type="string">
              <text:p text:style-name="P28"><text:span text:style-name="T2">Quantity </text:span></text:p>
            </table:table-cell>
            <table:table-cell table:style-name="Table5.A1" office:value-type="string">
              <text:p text:style-name="P28"><text:span text:style-name="T2">Cost </text:span></text:p>
            </table:table-cell>
            <table:table-cell table:style-name="Table5.A1" office:value-type="string">
              <text:p text:style-name="P28"><text:span text:style-name="T2">Discount </text:span></text:p>
            </table:table-cell>
            <table:table-cell table:style-name="Table5.A1" office:value-type="string">
              <text:p text:style-name="P28"><text:span text:style-name="T2">Unit Cadence </text:span></text:p>
            </table:table-cell>
            <table:table-cell table:style-name="Table5.A1" office:value-type="string">
              <text:p text:style-name="P28"><text:span text:style-name="T2">Total (Annual) </text:span></text:p>
            </table:table-cell>
          </table:table-row>
          <table:table-row table:style-name="Table5.2">
            <table:table-cell table:style-name="Table5.A2" office:value-type="string">
              <text:p text:style-name="P23"><text:span text:style-name="T7">[Check / Check Package]</text:span></text:p>
            </table:table-cell>
            <table:table-cell table:style-name="Table5.B2" office:value-type="string">
              <text:p text:style-name="P23"><text:span text:style-name="T7">[X]</text:span></text:p>
            </table:table-cell>
            <table:table-cell table:style-name="Table5.C2" office:value-type="string">
              <text:p text:style-name="P23"><text:span text:style-name="T7">£[X] per check</text:span></text:p>
            </table:table-cell>
            <table:table-cell table:style-name="Table5.D2" office:value-type="string">
              <text:p text:style-name="P23"><text:span text:style-name="T7">[X% / Not Applicable]</text:span></text:p>
            </table:table-cell>
            <table:table-cell table:style-name="Table5.E2" office:value-type="string">
              <text:p text:style-name="P23"><text:span text:style-name="T5">Annually </text:span></text:p>
            </table:table-cell>
            <table:table-cell table:style-name="Table5.F2" office:value-type="string">
              <text:p text:style-name="P23"><text:span text:style-name="T7">£[Row Total]</text:span></text:p>
            </table:table-cell>
          </table:table-row>
          <table:table-row table:style-name="Table5.2">
            <table:table-cell table:style-name="Table5.A3" office:value-type="string">
              <text:p text:style-name="P23"><text:span text:style-name="T7">[Check / Check Package]</text:span></text:p>
            </table:table-cell>
            <table:table-cell table:style-name="Table5.B3" office:value-type="string">
              <text:p text:style-name="P23"><text:span text:style-name="T7">[X]</text:span></text:p>
            </table:table-cell>
            <table:table-cell table:style-name="Table5.C3" office:value-type="string">
              <text:p text:style-name="P23"><text:span text:style-name="T7">£[X] per check</text:span></text:p>
            </table:table-cell>
            <table:table-cell table:style-name="Table5.D3" office:value-type="string">
              <text:p text:style-name="P23"><text:span text:style-name="T7">[X% / Not Applicable]</text:span></text:p>
            </table:table-cell>
            <table:table-cell table:style-name="Table5.E3" office:value-type="string">
              <text:p text:style-name="P23"><text:span text:style-name="T5">Annually </text:span></text:p>
            </table:table-cell>
            <table:table-cell table:style-name="Table5.F3" office:value-type="string">
              <text:p text:style-name="P23"><text:span text:style-name="T7">£[Row Total]</text:span></text:p>
            </table:table-cell>
          </table:table-row>
        </table:table-header-rows>
        <table:table-row table:style-name="Table5.2">
          <table:table-cell table:style-name="Table5.A4" office:value-type="string">
            <text:p text:style-name="P23"><text:span text:style-name="T7">[Check / Check Package]</text:span></text:p>
          </table:table-cell>
          <table:table-cell table:style-name="Table5.B4" office:value-type="string">
            <text:p text:style-name="P23"><text:span text:style-name="T7">[X]</text:span></text:p>
          </table:table-cell>
          <table:table-cell table:style-name="Table5.C4" office:value-type="string">
            <text:p text:style-name="P23"><text:span text:style-name="T7">£[X] per check</text:span></text:p>
          </table:table-cell>
          <table:table-cell table:style-name="Table5.D4" office:value-type="string">
            <text:p text:style-name="P23"><text:span text:style-name="T7">[X% / Not Applicable]</text:span></text:p>
          </table:table-cell>
          <table:table-cell table:style-name="Table5.E4" office:value-type="string">
            <text:p text:style-name="P23"><text:span text:style-name="T5">Annually </text:span></text:p>
          </table:table-cell>
          <table:table-cell table:style-name="Table5.F4" office:value-type="string">
            <text:p text:style-name="P23"><text:span text:style-name="T7">£[Row Total]</text:span></text:p>
          </table:table-cell>
        </table:table-row>
        <table:table-row table:style-name="Table5.2">
          <table:table-cell table:style-name="Table5.A5" office:value-type="string">
            <text:p text:style-name="P5"/>
          </table:table-cell>
          <table:table-cell table:style-name="Table5.B5" office:value-type="string">
            <text:p text:style-name="P5"/>
          </table:table-cell>
          <table:table-cell table:style-name="Table5.C5" office:value-type="string">
            <text:p text:style-name="P5"/>
          </table:table-cell>
          <table:table-cell table:style-name="Table5.D5" office:value-type="string">
            <text:p text:style-name="P5"/>
          </table:table-cell>
          <table:table-cell table:style-name="Table5.E5" office:value-type="string">
            <text:p text:style-name="P23"><text:span text:style-name="T5">Total Cost for Year</text:span></text:p>
          </table:table-cell>
          <table:table-cell table:style-name="Table5.E5" office:value-type="string">
            <text:p text:style-name="P23"><text:span text:style-name="T7">£[Column Total]</text:span></text:p>
          </table:table-cell>
        </table:table-row>
      </table:table>
      <text:p text:style-name="P143"/>
      <text:p text:style-name="P142"><text:span text:style-name="T5">If the Company exceeds the agreed quantities during the Initial Subscription Term or any Subsequent Term, the Company will accrue overages payable to the Provider.</text:span><text:bookmark text:name="bookmark=kix.58fz6awz7z0d"/></text:p>
      <text:list xml:id="list100741996903015" text:continue-numbering="true" text:style-name="WWNum12">
        <text:list-item>
          <text:list>
            <text:list-item>
              <text:p text:style-name="P147"><text:bookmark text:name="_heading=h.2iq8gzs"/><text:span text:style-name="T2">Implementation Services </text:span></text:p>
            </text:list-item>
          </text:list>
        </text:list-item>
      </text:list>
      <text:p text:style-name="P142"><text:span text:style-name="T5">One of the Provider’s Account Managers shall conduct an onboarding call with relevant team members of the Company to provide them with a demonstration of the platform, help set up background checking packages, and confirm Company branding, notifications, and user access. <text:line-break/><text:line-break/>The Company can also connect the platform with their ATS and/or HRIS software.</text:span></text:p>
      <text:p text:style-name="P143"/>
      <text:list xml:id="list100743043931956" text:continue-numbering="true" text:style-name="WWNum12">
        <text:list-item>
          <text:list>
            <text:list-item>
              <text:p text:style-name="P147"><text:span text:style-name="T2">Support Services Specification </text:span><text:bookmark text:name="bookmark=kix.j02xi97epa8n"/></text:p>
            </text:list-item>
          </text:list>
        </text:list-item>
      </text:list>
      <text:p text:style-name="P151"><text:span text:style-name="T5">The Provider shall supply the Company with the following support services: </text:span></text:p>
      <text:list xml:id="list100742045524180" text:continue-list="list3012180682" text:style-name="WWNum11">
        <text:list-item>
          <text:p text:style-name="P152"><text:span text:style-name="T5">A live chat support feature which shall be accessible at a minimum 8am - 6pm GMT/BST and where the Company’s Queries shall be responded to via the live chat, on average, within 90 seconds. For the avoidance of doubt, no warranty or guarantee is offered in relation to follow up responses to the same Query.</text:span></text:p>
        </text:list-item>
        <text:list-item>
          <text:p text:style-name="P153"><text:span text:style-name="T6">A dedicated account manager who will be available during normal business hours (GMT/BST) and who will respond to any initial Query, on average, within 2 business days. For the avoidance of doubt, response times in instances where the Company has been notified its dedicated account manager is or will be out of office shall be excluded from any calculations. Meetings with the account manager shall be held at [X] cadence.</text:span></text:p>
        </text:list-item>
      </text:list>
      <text:p text:style-name="P151"><text:bookmark text:name="bookmark=kix.3r1f47cmv1o2"/></text:p>
      <text:list xml:id="list100742331769848" text:continue-list="list100743043931956" text:style-name="WWNum12">
        <text:list-item>
          <text:list>
            <text:list-item>
              <text:p text:style-name="P147"><text:bookmark text:name="_heading=h.1x0gk37"/><text:span text:style-name="T2">Service Levels and Services Credits</text:span></text:p>
            </text:list-item>
          </text:list>
        </text:list-item>
      </text:list>
      <text:p text:style-name="P67"><text:bookmark text:name="_heading=h.3as4poj"/><text:span text:style-name="T2">Availability KPIs</text:span></text:p>
      <text:p text:style-name="P91"/>
      <text:p text:style-name="P31"><text:span text:style-name="T5">Zinc will provide the Zinc Services for use by You in accordance with this Agreement as follows:</text:span></text:p>
      <text:p text:style-name="P154"/>
      <table:table table:name="Table6" table:style-name="Table6">
        <table:table-column table:style-name="Table6.A"/>
        <table:table-column table:style-name="Table6.B"/>
        <table:table-row table:style-name="Table6.1">
          <table:table-cell table:style-name="Table6.A1" office:value-type="string">
            <text:p text:style-name="P157"><text:span text:style-name="T24">Service Level Description</text:span></text:p>
          </table:table-cell>
          <table:table-cell table:style-name="Table6.A1" office:value-type="string">
            <text:p text:style-name="P157"><text:span text:style-name="T24">Service Level</text:span></text:p>
          </table:table-cell>
        </table:table-row>
        <table:table-row table:style-name="Table6.1">
          <table:table-cell table:style-name="Table6.A2" office:value-type="string">
            <text:p text:style-name="P157"><text:span text:style-name="T25">Zinc Platform Availability</text:span></text:p>
          </table:table-cell>
          <table:table-cell table:style-name="Table6.B2" office:value-type="string">
            <text:p text:style-name="P157"><text:span text:style-name="T25">99.5% per month (24/7)</text:span></text:p>
          </table:table-cell>
        </table:table-row>
        <table:table-row table:style-name="Table6.1">
          <table:table-cell table:style-name="Table6.A3" office:value-type="string">
            <text:p text:style-name="P157"><text:span text:style-name="T25">Zinc API Availability</text:span></text:p>
          </table:table-cell>
          <table:table-cell table:style-name="Table6.B3" office:value-type="string">
            <text:p text:style-name="P157"><text:span text:style-name="T25">99.5% per month (24/7)</text:span></text:p>
          </table:table-cell>
        </table:table-row>
        <table:table-row table:style-name="Table6.1">
          <table:table-cell table:style-name="Table6.A4" office:value-type="string">
            <text:p text:style-name="P157"><text:span text:style-name="T25">Zinc Website Availability</text:span></text:p>
          </table:table-cell>
          <table:table-cell table:style-name="Table6.B4" office:value-type="string">
            <text:p text:style-name="P157"><text:span text:style-name="T25">99.5% per month (24/7)</text:span></text:p>
          </table:table-cell>
        </table:table-row>
      </table:table>
      <text:p text:style-name="P155"/>
      <text:p text:style-name="P31"><text:soft-page-break/><text:span text:style-name="T5">Availability shall be calculated as follows:</text:span></text:p>
      <text:p text:style-name="P7"/>
      <text:p text:style-name="P94"><text:span text:style-name="T5"><text:tab/><text:tab/><text:tab/>Total number of minutes of Actual Uptime</text:span></text:p>
      <text:p text:style-name="P94"><text:span text:style-name="T5"><text:tab/><text:tab/><text:tab/><text:tab/><text:tab/>divided by</text:span></text:p>
      <text:p text:style-name="P94"><text:span text:style-name="T5"><text:tab/><text:tab/><text:tab/>Total number of minutes of Scheduled Uptime</text:span></text:p>
      <text:p text:style-name="P91"/>
      <text:p text:style-name="P94"><text:span text:style-name="T8">*(expressed as a percentage to the second decimal point)</text:span></text:p>
      <text:p text:style-name="P91"/>
      <text:p text:style-name="P94"><text:span text:style-name="T5">Where:</text:span></text:p>
      <text:p text:style-name="P91"/>
      <text:p text:style-name="P94"><text:span text:style-name="T5">“</text:span><text:span text:style-name="T2">Actual Uptime</text:span><text:span text:style-name="T5">” means Schedule Uptime less Outages;</text:span></text:p>
      <text:p text:style-name="P91"/>
      <text:p text:style-name="P94"><text:span text:style-name="T5">“</text:span><text:span text:style-name="T2">Available</text:span><text:span text:style-name="T5">” means the Zinc Service is available for You to access and use in accordance with this Agreement;</text:span></text:p>
      <text:p text:style-name="P91"/>
      <text:p text:style-name="P94"><text:span text:style-name="T5">“</text:span><text:span text:style-name="T2">Outages</text:span><text:span text:style-name="T5">” means that the Zinc Service is not Available; and</text:span></text:p>
      <text:p text:style-name="P91"/>
      <text:p text:style-name="P94"><text:span text:style-name="T5">“</text:span><text:span text:style-name="T2">Scheduled Uptime</text:span><text:span text:style-name="T5">” means that period of time, expressed in minutes, during which the Zinc Service is scheduled to be Available for use by You during any given month. Scheduled Uptime is 24/7 less the following permitted downtime: </text:span></text:p>
      <text:p text:style-name="P159"/>
      <text:list xml:id="list4022992224" text:style-name="WWNum4">
        <text:list-item>
          <text:p text:style-name="P160"><text:span text:style-name="T5">any Planned Maintenance carried out by Zinc in accordance with the Terms and Conditions; and </text:span></text:p>
        </text:list-item>
      </text:list>
      <text:p text:style-name="P159"/>
      <text:list xml:id="list100743268100377" text:continue-numbering="true" text:style-name="WWNum4">
        <text:list-item>
          <text:p text:style-name="P160"><text:span text:style-name="T5">any emergency maintenance on the Zinc Service as necessary in order to avoid or address any security vulnerabilities or other material issues that will adversely affect the Zinc Service (“</text:span><text:span text:style-name="T2">Emergency Maintenance</text:span><text:span text:style-name="T5">”). <text:s/>Zinc shall provide You with as much notice as possible of any Emergency Maintenance and shall use all reasonable endeavours to carry out any Emergency Maintenance outside of normal 8/5 hours; and</text:span></text:p>
        </text:list-item>
      </text:list>
      <text:p text:style-name="P162"><text:soft-page-break/></text:p>
      <text:list xml:id="list100742457780901" text:continue-numbering="true" text:style-name="WWNum4">
        <text:list-item>
          <text:p text:style-name="P160"><text:span text:style-name="T5">any period during which the Zinc Service is rendered unavailable due to: (i) an act or omission by You (ii) an issue with Your server, website, API or other such platform; (iii) Your firewalls/anti-virus blocking access to the Zinc Service; and (iii) an event beyond Zinc’s reasonable control, including denial of service attacks, virus or hacking attacks against You or Your <text:s/>hosting provider, in each case for which there is no commercially reasonable, known solution.</text:span></text:p>
        </text:list-item>
      </text:list>
      <text:p text:style-name="P163"/>
      <text:p text:style-name="P164"><text:span text:style-name="T5"><text:tab/>During permitted downtime You acknowledge that You will have no access to the Zinc Service. </text:span></text:p>
      <text:p text:style-name="P165"/>
      <text:p text:style-name="P67"><text:span text:style-name="T2">Incident Response and Resolution KPIs</text:span></text:p>
      <text:p text:style-name="P165"/>
      <text:p text:style-name="P31"><text:span text:style-name="T5">Zinc shall respond to, and resolve, incidents reported to it by You in accordance with the following table: </text:span></text:p>
      <text:p text:style-name="P155"/>
      <table:table table:name="Table7" table:style-name="Table7">
        <table:table-column table:style-name="Table7.A"/>
        <table:table-column table:style-name="Table7.B" table:number-columns-repeated="2"/>
        <table:table-row table:style-name="Table7.1">
          <table:table-cell table:style-name="Table7.A1" table:number-rows-spanned="2" office:value-type="string">
            <text:p text:style-name="P157"><text:span text:style-name="T24">Service Level Description</text:span></text:p>
          </table:table-cell>
          <table:table-cell table:style-name="Table7.A1" table:number-columns-spanned="2" office:value-type="string">
            <text:p text:style-name="P157"><text:span text:style-name="T24">Service Level</text:span></text:p>
          </table:table-cell>
          <table:covered-table-cell/>
        </table:table-row>
        <table:table-row table:style-name="Table7.2">
          <table:covered-table-cell/>
          <table:table-cell table:style-name="Table7.A1" office:value-type="string">
            <text:p text:style-name="P23"><text:span text:style-name="T2">Respond</text:span></text:p>
            <text:p text:style-name="P157"><text:span text:style-name="T24">(from time of receipt of notice of Incident from You)</text:span></text:p>
          </table:table-cell>
          <table:table-cell table:style-name="Table7.A1" office:value-type="string">
            <text:p text:style-name="P157"><text:span text:style-name="T24">Resolve</text:span></text:p>
            <text:p text:style-name="P157"><text:span text:style-name="T24">(from time of receipt of notice of Incident from You)</text:span></text:p>
          </table:table-cell>
        </table:table-row>
        <table:table-row table:style-name="Table7.3">
          <table:table-cell table:style-name="Table7.A3" office:value-type="string">
            <text:p text:style-name="P157"><text:span text:style-name="T25">Zinc Service is not available</text:span></text:p>
          </table:table-cell>
          <table:table-cell table:style-name="Table7.B3" office:value-type="string">
            <text:p text:style-name="P157"><text:span text:style-name="T25">1 hour (8/5)</text:span></text:p>
          </table:table-cell>
          <table:table-cell table:style-name="Table7.C3" office:value-type="string">
            <text:p text:style-name="P157"><text:span text:style-name="T25">1 day (8/5)</text:span></text:p>
          </table:table-cell>
        </table:table-row>
        <table:table-row table:style-name="Table7.4">
          <table:table-cell table:style-name="Table7.A4" office:value-type="string">
            <text:p text:style-name="P157"><text:span text:style-name="T25">Zinc Service Security Breach</text:span></text:p>
          </table:table-cell>
          <table:table-cell table:style-name="Table7.B4" office:value-type="string">
            <text:p text:style-name="P157"><text:span text:style-name="T25">1 hour (24/7)</text:span></text:p>
          </table:table-cell>
          <table:table-cell table:style-name="Table7.C4" office:value-type="string">
            <text:p text:style-name="P23"><text:span text:style-name="T5">1 day (24/7) – if the Security Breach relates to personal data; and<text:line-break/></text:span></text:p>
            <text:p text:style-name="P157"><text:span text:style-name="T25">1 day (8/5) – if the Security Breach does not relate to personal data</text:span></text:p>
          </table:table-cell>
        </table:table-row>
        <table:table-row table:style-name="Table7.5">
          <table:table-cell table:style-name="Table7.A5" office:value-type="string">
            <text:p text:style-name="P157"><text:span text:style-name="T25">You are unable to undertake a Background Check.</text:span></text:p>
          </table:table-cell>
          <table:table-cell table:style-name="Table7.B5" office:value-type="string">
            <text:p text:style-name="P157"><text:span text:style-name="T25">1 day (8/5)</text:span></text:p>
          </table:table-cell>
          <table:table-cell table:style-name="Table7.C5" office:value-type="string">
            <text:p text:style-name="P157"><text:span text:style-name="T25">1 day (8/5)</text:span></text:p>
          </table:table-cell>
        </table:table-row>
        <table:table-row table:style-name="Table7.6">
          <table:table-cell table:style-name="Table7.A6" office:value-type="string">
            <text:p text:style-name="P157"><text:span text:style-name="T25">The Services are not performed in accordance with this Agreement but there is no effect on Your ability to undertake a Background Check.</text:span></text:p>
          </table:table-cell>
          <table:table-cell table:style-name="Table7.B6" office:value-type="string">
            <text:p text:style-name="P157"><text:span text:style-name="T25">1 day (8/5)</text:span></text:p>
          </table:table-cell>
          <table:table-cell table:style-name="Table7.C6" office:value-type="string">
            <text:p text:style-name="P157"><text:span text:style-name="T25">5 days (8/5)</text:span></text:p>
          </table:table-cell>
        </table:table-row>
      </table:table>
      <text:p text:style-name="P155"/>
      <text:list xml:id="list2719641291" text:style-name="WWNum3">
        <text:list-item>
          <text:p text:style-name="P54"><text:span text:style-name="T5">You shall act reasonably in working with Zinc to implement any workaround as part of Incident Resolution.<text:line-break/></text:span></text:p>
        </text:list-item>
        <text:list-item>
          <text:p text:style-name="P54"><text:span text:style-name="T5">Notwithstanding Zinc’s obligation to Resolve Incidents in accordance with the above, Zinc shall keep You regularly informed of its progress in resolving the Incident, including an estimated time for Resolution.<text:line-break/></text:span></text:p>
        </text:list-item>
        <text:list-item>
          <text:p text:style-name="P54"><text:span text:style-name="T5">Zinc shall immediately notify You if there is a failure to meet a Service Level or any other failure of Zinc to provide the Zinc Services in accordance with this Agreement.<text:line-break/></text:span></text:p>
        </text:list-item>
        <text:list-item>
          <text:p text:style-name="P54"><text:span text:style-name="T5">At the end of each month, Zinc shall report any failure to meet the service levels set out in the above table. <text:line-break/></text:span></text:p>
        </text:list-item>
        <text:list-item>
          <text:p text:style-name="P54"><text:span text:style-name="T5">The amount of any Service Credits accrued in a month shall be deducted from the next month’s invoice. If there is no future invoice then such amount shall be payable as a debt to You and payable within thirty (30) days of receipt of an invoice for such amount from You. <text:line-break/></text:span></text:p>
        </text:list-item>
        <text:list-item>
          <text:p text:style-name="P54"><text:soft-page-break/><text:span text:style-name="T5">The following key shall be used for Service Levels:</text:span></text:p>
        </text:list-item>
      </text:list>
      <text:p text:style-name="P13"/>
      <text:list xml:id="list2781541330" text:style-name="WWNum1">
        <text:list-item>
          <text:p text:style-name="P161"><text:span text:style-name="T5">24/7 = 24 hours a day, seven days a week; </text:span></text:p>
        </text:list-item>
      </text:list>
      <text:p text:style-name="P166"/>
      <text:list xml:id="list100741867388385" text:continue-numbering="true" text:style-name="WWNum1">
        <text:list-item>
          <text:p text:style-name="P161"><text:span text:style-name="T5">8/7 – 9.00 am to 5.00 pm seven days a week; </text:span></text:p>
        </text:list-item>
      </text:list>
      <text:p text:style-name="P166"/>
      <text:list xml:id="list100742259013582" text:continue-numbering="true" text:style-name="WWNum1">
        <text:list-item>
          <text:p text:style-name="P161"><text:span text:style-name="T5">8/5 - 9.00 am to 5.00 pm on Business Days;</text:span></text:p>
        </text:list-item>
      </text:list>
      <text:p text:style-name="P89"/>
      <text:list xml:id="list100742294944611" text:continue-numbering="true" text:style-name="WWNum1">
        <text:list-item>
          <text:p text:style-name="P161"><text:bookmark text:name="_heading=h.49x2ik5"/><text:span text:style-name="T5">“</text:span><text:span text:style-name="T2">Incident</text:span><text:span text:style-name="T5">” means the Zinc Services are not provided in accordance with this Agreement or there is otherwise an issue with the functionality of the Zinc Services that is not caused by You; </text:span></text:p>
        </text:list-item>
      </text:list>
      <text:p text:style-name="P5"/>
      <text:list xml:id="list100741237573844" text:continue-numbering="true" text:style-name="WWNum1">
        <text:list-item>
          <text:p text:style-name="P161"><text:bookmark text:name="_heading=h.3o7alnk"/><text:span text:style-name="T5">“</text:span><text:span text:style-name="T2">Respond” </text:span><text:span text:style-name="T5">means: (i) the Incident has been assigned to a technical expert on the resolver team to start remediation; and (ii) You have been notified through the agreed communication method; and</text:span></text:p>
        </text:list-item>
      </text:list>
      <text:p text:style-name="P5"/>
      <text:list xml:id="list100743170706875" text:continue-numbering="true" text:style-name="WWNum1">
        <text:list-item>
          <text:p text:style-name="P161"><text:bookmark text:name="_heading=h.23ckvvd"/><text:span text:style-name="T5">“</text:span><text:span text:style-name="T2">Resolve</text:span><text:span text:style-name="T5">” means Zinc has provided: (i) a permanent resolution to the Incident; or (ii) a reasonable workaround pending permanent resolution.</text:span></text:p>
        </text:list-item>
      </text:list>
      <text:p text:style-name="P163"><text:bookmark text:name="_heading=h.6824utlol3fh"/></text:p>
      <text:p text:style-name="P163"><text:bookmark text:name="_heading=h.ee12b6i6equb"/></text:p>
      <text:p text:style-name="P67"><text:span text:style-name="T2">Contact and support KPIs</text:span></text:p>
      <text:p text:style-name="P167"/>
      <text:p text:style-name="P31"><text:span text:style-name="T5">The background screening software tool provided by Zinc as part of the Zinc Service allows <text:s/>employers, candidates and referees to engage in background screening as part of a recruitment <text:s/>process: <text:line-break/></text:span></text:p>
      <text:list xml:id="list2455515364" text:style-name="WWNum5">
        <text:list-item>
          <text:p text:style-name="P168"><text:span text:style-name="T6">Employment references and identity checks will begin verification within 1 day of the </text:span><text:span text:style-name="T5"><text:s/></text:span><text:span text:style-name="T6">check details being supplied by the candidate.</text:span><text:span text:style-name="T5"> </text:span></text:p>
        </text:list-item>
        <text:list-item>
          <text:p text:style-name="P169"><text:span text:style-name="T6">Education checks will begin verification within 2 working days of the check details </text:span><text:span text:style-name="T5"><text:s/></text:span><text:span text:style-name="T6">being supplied by the candidate.</text:span><text:span text:style-name="T5"> </text:span></text:p>
        </text:list-item>
        <text:list-item>
          <text:p text:style-name="P169"><text:span text:style-name="T6">In the event there is no response from referees during reference checks, Zinc undertakes to contact them up to 5 times to try to obtain an answer.</text:span></text:p>
        </text:list-item>
        <text:list-item>
          <text:p text:style-name="P169"><text:soft-page-break/><text:span text:style-name="T6">In the event of no response from the customer's candidate, Zinc will continue to send </text:span><text:span text:style-name="T5"><text:s/></text:span><text:span text:style-name="T6">reminders over a 6 week period.</text:span><text:span text:style-name="T5"> </text:span></text:p>
        </text:list-item>
        <text:list-item>
          <text:p text:style-name="P169"><text:span text:style-name="T5">Zinc shall provide a live chat support feature which shall be accessible at a minimum 8am - 6pm GMT/BST and that your Queries shall be responded to via the live chat, on average, within 90 seconds. For the avoidance of doubt, no warranty or guarantee is offered in relation to follow up responses to the same Query. <text:s text:c="4"/></text:span></text:p>
        </text:list-item>
        <text:list-item>
          <text:p text:style-name="P169"><text:span text:style-name="T6">Zinc shall keep the average candidate experience ratings at 4.0 or above </text:span><text:span text:style-name="T5"><text:s/></text:span><text:span text:style-name="T6">out of 5 across the course of the contract as measured by an optional NPS survey sent to 100% of candidates throughout the duration of the contract</text:span></text:p>
        </text:list-item>
        <text:list-item>
          <text:p text:style-name="P169"><text:span text:style-name="T6">You shall be assigned a dedicated account manager who will be available during normal business hours (GMT/BST) and who will respond to any initial Query, on average, <text:s/>within 2 business days. For the avoidance of doubt, response times in instances where You have been notified Your dedicated account manager is or will <text:s/>be out of office shall be <text:s/>excluded from any calculations under <text:s/>this Clause 3.1(g).</text:span></text:p>
        </text:list-item>
        <text:list-item>
          <text:p text:style-name="P169"><text:span text:style-name="T6">Zinc will not alter the platform in such a way that it falls below the standards of the </text:span><text:span text:style-name="T5"><text:s/></text:span><text:span text:style-name="T6">SLA</text:span><text:span text:style-name="T5"> </text:span></text:p>
        </text:list-item>
      </text:list>
      <text:p text:style-name="P171"/>
      <text:p text:style-name="P31"><text:span text:style-name="T17">“</text:span><text:span text:style-name="T19">Query</text:span><text:span text:style-name="T17">” means: </text:span><text:span text:style-name="T6">means a question relating to a problem with the Zinc platform, API, Service, Candidate, Report, Check, Check Credit, Fees or Credit Notes where words defined in the Terms and Conditions have the same meaning in this SLA. </text:span><text:span text:style-name="T5"><text:s/></text:span></text:p>
      <text:p text:style-name="P7"/>
      <text:p text:style-name="P11"/>
      <text:p text:style-name="P67"><text:span text:style-name="T2">Credit notes<text:line-break/></text:span></text:p>
      <text:p text:style-name="P31"><text:span text:style-name="T5">In respect of any breach of a Service Level set out in Clauses 1, 2 and 3 above, You shall be entitled to a credit note of 2% per breach in the previous calendar month to be applied to Your next payable invoice up to a limit of 10% per invoice.</text:span><text:span text:style-name="T2"> <text:line-break/></text:span></text:p>
      <text:p text:style-name="P5"/>
      <text:p text:style-name="P150"><text:span text:style-name="T2">Integration Support </text:span></text:p>
      <text:p text:style-name="P23"><text:span text:style-name="T5">The Provider shall offer all reasonable support to Company to ensure the platform and integration with the Company’s ATS and HRIS is working as intended. </text:span></text:p>
      <text:p text:style-name="P5"/>
      <text:p text:style-name="P142"><text:bookmark text:name="bookmark=kix.jwv6b2atkep"/></text:p>
      <text:list xml:id="list1292310354" text:style-name="WWNum17">
        <text:list-item>
          <text:p text:style-name="P60"><text:span text:style-name="T2">Details of Data Processing Activity</text:span></text:p>
        </text:list-item>
      </text:list>
      <text:p text:style-name="P142"><text:span text:style-name="T5">The provision of Services involves the processing of personal data as detailed in the Data Processing Addendum forming part of the Agreement. </text:span></text:p>
      <text:p text:style-name="P142"><text:span text:style-name="T5">The Company acknowledges that:</text:span></text:p>
      <text:list xml:id="list3074597639" text:style-name="WWNum7">
        <text:list-item>
          <text:p text:style-name="P55"><text:span text:style-name="T5">The Company acts as the Controller and the Provider acts as the Processor for all personal data processed under the Agreement and this SOW. </text:span></text:p>
        </text:list-item>
        <text:list-item>
          <text:p text:style-name="P55"><text:span text:style-name="T5">Data processing shall be conducted in accordance with the Data Processing Addendum and applicable data protection legislation.</text:span></text:p>
        </text:list-item>
        <text:list-item>
          <text:p text:style-name="P61"><text:soft-page-break/><text:span text:style-name="T5">The Provider can engage sub-processors as listed in Annex II of the Data Processing Addendum. </text:span></text:p>
        </text:list-item>
      </text:list>
      <text:p text:style-name="P142"><text:span text:style-name="T2">Approved Relevant Subprocessors</text:span></text:p>
      <text:p text:style-name="P142"><text:span text:style-name="T5">The Provider shall use subprocessors to assist with the Service.</text:span></text:p>
      <text:p text:style-name="P142"><text:span text:style-name="T5">Where the Provider seeks to appoint a new sub-processor, the Company will be provided with at least 30 days written notice prior to their appointment. </text:span></text:p>
      <text:p text:style-name="P142"><text:span text:style-name="T5">Upon the appointment of a new sub-processor by the Provider, the Company may object to said appointment within 10 working days. </text:span></text:p>
      <text:p text:style-name="P142"><text:span text:style-name="T5">The sub-processors below shall be used to provide the following checks to the Company: [</text:span><text:span text:style-name="T7">Delete as appropriate</text:span><text:span text:style-name="T5">]</text:span></text:p>
      <table:table table:name="Table8" table:style-name="Table8">
        <table:table-column table:style-name="Table8.A" table:number-columns-repeated="2"/>
        <table:table-column table:style-name="Table8.C"/>
        <table:table-row table:style-name="Table8.1">
          <table:table-cell table:style-name="Table8.A1" office:value-type="string">
            <text:p text:style-name="P24"><text:span text:style-name="T2">Type of Service </text:span></text:p>
          </table:table-cell>
          <table:table-cell table:style-name="Table8.A1" office:value-type="string">
            <text:p text:style-name="P24"><text:span text:style-name="T2">Company Name</text:span></text:p>
          </table:table-cell>
          <table:table-cell table:style-name="Table8.A1" office:value-type="string">
            <text:p text:style-name="P24"><text:span text:style-name="T2">Location of Data Processing </text:span></text:p>
          </table:table-cell>
        </table:table-row>
        <table:table-row table:style-name="Table8.1">
          <table:table-cell table:style-name="Table8.A2" office:value-type="string">
            <text:p text:style-name="P24"><text:span text:style-name="T7">International criminal record checks </text:span></text:p>
          </table:table-cell>
          <table:table-cell table:style-name="Table8.B2" office:value-type="string">
            <text:p text:style-name="P24"><text:span text:style-name="T7">iCover services</text:span></text:p>
          </table:table-cell>
          <table:table-cell table:style-name="Table8.C2" office:value-type="string">
            <text:p text:style-name="P24"><text:span text:style-name="T7">France</text:span></text:p>
          </table:table-cell>
        </table:table-row>
        <table:table-row table:style-name="Table8.1">
          <table:table-cell table:style-name="Table8.A3" office:value-type="string">
            <text:p text:style-name="P24"><text:span text:style-name="T7">Criminal record checks in England and Wales</text:span></text:p>
          </table:table-cell>
          <table:table-cell table:style-name="Table8.B3" office:value-type="string">
            <text:p text:style-name="P24"><text:span text:style-name="T7">uCheck</text:span></text:p>
          </table:table-cell>
          <table:table-cell table:style-name="Table8.C3" office:value-type="string">
            <text:p text:style-name="P24"><text:span text:style-name="T7">United Kingdom</text:span></text:p>
          </table:table-cell>
        </table:table-row>
        <table:table-row table:style-name="Table8.1">
          <table:table-cell table:style-name="Table8.A4" office:value-type="string">
            <text:p text:style-name="P24"><text:span text:style-name="T7">Identity verification</text:span></text:p>
          </table:table-cell>
          <table:table-cell table:style-name="Table8.B4" office:value-type="string">
            <text:p text:style-name="P24"><text:span text:style-name="T7">Onfido</text:span></text:p>
          </table:table-cell>
          <table:table-cell table:style-name="Table8.C4" office:value-type="string">
            <text:p text:style-name="P24"><text:span text:style-name="T7">United Kingdom</text:span></text:p>
          </table:table-cell>
        </table:table-row>
        <table:table-row table:style-name="Table8.1">
          <table:table-cell table:style-name="Table8.A5" office:value-type="string">
            <text:p text:style-name="P24"><text:span text:style-name="T7">Credit background checks </text:span></text:p>
          </table:table-cell>
          <table:table-cell table:style-name="Table8.B5" office:value-type="string">
            <text:p text:style-name="P24"><text:span text:style-name="T7">TransUnion</text:span></text:p>
          </table:table-cell>
          <table:table-cell table:style-name="Table8.C5" office:value-type="string">
            <text:p text:style-name="P24"><text:span text:style-name="T7">United Kingdom</text:span></text:p>
          </table:table-cell>
        </table:table-row>
        <table:table-row table:style-name="Table8.1">
          <table:table-cell table:style-name="Table8.A6" office:value-type="string">
            <text:p text:style-name="P24"><text:span text:style-name="T7">Employment verification checks</text:span></text:p>
          </table:table-cell>
          <table:table-cell table:style-name="Table8.B6" office:value-type="string">
            <text:p text:style-name="P24"><text:span text:style-name="T7">Mistho Services Limited</text:span></text:p>
          </table:table-cell>
          <table:table-cell table:style-name="Table8.C6" office:value-type="string">
            <text:p text:style-name="P24"><text:span text:style-name="T7">United Kingdom </text:span></text:p>
          </table:table-cell>
        </table:table-row>
        <table:table-row table:style-name="Table8.1">
          <table:table-cell table:style-name="Table8.A7" office:value-type="string">
            <text:p text:style-name="P24"><text:span text:style-name="T7">Social media checks</text:span></text:p>
          </table:table-cell>
          <table:table-cell table:style-name="Table8.B7" office:value-type="string">
            <text:p text:style-name="P24"><text:span text:style-name="T7">Ferretly International Inc.</text:span></text:p>
          </table:table-cell>
          <table:table-cell table:style-name="Table8.C7" office:value-type="string">
            <text:p text:style-name="P24"><text:span text:style-name="T7">United States</text:span></text:p>
          </table:table-cell>
        </table:table-row>
        <table:table-row table:style-name="Table8.1">
          <table:table-cell table:style-name="Table8.A8" office:value-type="string">
            <text:p text:style-name="P24"><text:span text:style-name="T5">Distributed cloud database for storage or data</text:span></text:p>
          </table:table-cell>
          <table:table-cell table:style-name="Table8.B8" office:value-type="string">
            <text:p text:style-name="P24"><text:span text:style-name="T5">MongoDB</text:span></text:p>
          </table:table-cell>
          <table:table-cell table:style-name="Table8.C8" office:value-type="string">
            <text:p text:style-name="P24"><text:span text:style-name="T5">United Kingdom</text:span></text:p>
          </table:table-cell>
        </table:table-row>
        <table:table-row table:style-name="Table8.1">
          <table:table-cell table:style-name="Table8.A9" office:value-type="string">
            <text:p text:style-name="P24"><text:span text:style-name="T5">Cloud servers to process the application </text:span></text:p>
          </table:table-cell>
          <table:table-cell table:style-name="Table8.B9" office:value-type="string">
            <text:p text:style-name="P24"><text:span text:style-name="T5">Digital Ocean Cloud </text:span></text:p>
          </table:table-cell>
          <table:table-cell table:style-name="Table8.C9" office:value-type="string">
            <text:p text:style-name="P24"><text:span text:style-name="T5">United Kingdom</text:span></text:p>
          </table:table-cell>
        </table:table-row>
        <table:table-row table:style-name="Table8.1">
          <table:table-cell table:style-name="Table8.A10" office:value-type="string">
            <text:p text:style-name="P24"><text:span text:style-name="T5">Distributed cloud database for storage or data</text:span></text:p>
          </table:table-cell>
          <table:table-cell table:style-name="Table8.B10" office:value-type="string">
            <text:p text:style-name="P24"><text:span text:style-name="T5">Amazon Web Services Inc. </text:span></text:p>
          </table:table-cell>
          <table:table-cell table:style-name="Table8.C10" office:value-type="string">
            <text:p text:style-name="P24"><text:span text:style-name="T5">United Kingdom</text:span></text:p>
          </table:table-cell>
        </table:table-row>
      </table:table>
      <text:p text:style-name="P9"/>
      <text:p text:style-name="P4"/>
      <text:p text:style-name="P22"><text:span text:style-name="T5">Subject matter of Processing: The provision of employee reference and background checking services to You as further set out in the Terms and Conditions. <text:line-break/></text:span></text:p>
      <text:p text:style-name="P22"><text:span text:style-name="T5">Duration of Processing: For the term of the Agreement and thereafter for any periods permitted under the Agreement. </text:span></text:p>
      <text:p text:style-name="P3"/>
      <text:p text:style-name="P22"><text:soft-page-break/><text:span text:style-name="T5">Nature of Processing: Collection of data through the Zinc portal. Storage of data in Zinc’s cloud based database. Viewing of data by relevant Zinc staff. </text:span></text:p>
      <text:p text:style-name="P3"/>
      <text:p text:style-name="P22"><text:span text:style-name="T5">Business Purpose of Processing: For the provision of the contracted services as further set out in the Terms and Conditions and any applicable Order Form. </text:span></text:p>
      <text:p text:style-name="P3"/>
      <text:p text:style-name="P22"><text:span text:style-name="T5">Personal Data Categories: </text:span></text:p>
      <text:p text:style-name="P3"/>
      <table:table table:name="Table9" table:style-name="Table9">
        <table:table-column table:style-name="Table9.A"/>
        <table:table-column table:style-name="Table9.B"/>
        <table:table-row table:style-name="Table9.1">
          <table:table-cell table:style-name="Table9.A1" office:value-type="string">
            <text:p text:style-name="P24"><text:span text:style-name="T5">For all checks</text:span></text:p>
          </table:table-cell>
          <table:table-cell table:style-name="Table9.A1" office:value-type="string">
            <text:p text:style-name="P24"><text:span text:style-name="T5">For certain checks</text:span></text:p>
          </table:table-cell>
        </table:table-row>
        <table:table-row table:style-name="Table9.2">
          <table:table-cell table:style-name="Table9.A1" office:value-type="string">
            <text:p text:style-name="P24"><text:span text:style-name="T5">Candidate Personal Data, specifically:</text:span></text:p>
            <text:list xml:id="list1430506600" text:style-name="WWNum2">
              <text:list-item>
                <text:p text:style-name="P50"><text:span text:style-name="T5">First name</text:span></text:p>
              </text:list-item>
              <text:list-item>
                <text:p text:style-name="P50"><text:span text:style-name="T5">Last name</text:span></text:p>
              </text:list-item>
              <text:list-item>
                <text:p text:style-name="P50"><text:span text:style-name="T5">Email address</text:span></text:p>
              </text:list-item>
              <text:list-item>
                <text:p text:style-name="P50"><text:span text:style-name="T5">Current and previous address</text:span></text:p>
              </text:list-item>
              <text:list-item>
                <text:p text:style-name="P50"><text:span text:style-name="T5">Date of birth</text:span></text:p>
              </text:list-item>
            </text:list>
          </table:table-cell>
          <table:table-cell table:style-name="Table9.A1" office:value-type="string">
            <text:p text:style-name="P24"><text:span text:style-name="T5">Special category data:</text:span></text:p>
            <text:list xml:id="list4248141514" text:style-name="WWNum16">
              <text:list-item>
                <text:p text:style-name="P51"><text:span text:style-name="T5">Criminal conviction data (including the absence of a criminal record) [criminal record checks only])</text:span></text:p>
              </text:list-item>
            </text:list>
            <text:list xml:id="list2016453534" text:style-name="WWNum6">
              <text:list-item>
                <text:p text:style-name="P52"><text:span text:style-name="T5">Biometric data (facial scans) [identity/right to work checks]</text:span></text:p>
              </text:list-item>
            </text:list>
            <text:p text:style-name="P6"/>
            <text:p text:style-name="P24"><text:span text:style-name="T5">Other forms of Personal Data, including but not limited to:</text:span></text:p>
            <text:list xml:id="list156029225" text:style-name="WWNum15">
              <text:list-item>
                <text:p text:style-name="P53"><text:span text:style-name="T5">Identification documents (e.g. passport, drivers licence, birth certificate) [identity/right to work checks]</text:span></text:p>
              </text:list-item>
              <text:list-item>
                <text:p text:style-name="P53"><text:span text:style-name="T5">Referee Personal Data (contact details and name) [reference checks]</text:span></text:p>
              </text:list-item>
            </text:list>
            <text:p text:style-name="P6"/>
            <text:p text:style-name="P6"/>
            <text:p text:style-name="P6"/>
          </table:table-cell>
        </table:table-row>
      </table:table>
      <text:p text:style-name="P3"/>
      <text:p text:style-name="P3"/>
      <text:p text:style-name="P22"><text:span text:style-name="T5">Data Subject types: </text:span></text:p>
      <text:p text:style-name="P3"/>
      <text:p text:style-name="P22"><text:span text:style-name="T5">Your employees, contractors, workers, candidate employees, candidate contractors or candidate workers. Referees when providing employment references for Your employees or candidates</text:span></text:p>
      <text:p text:style-name="P3"/>
      <text:p text:style-name="P143"/>
      <text:list xml:id="list100743267595119" text:continue-list="list100742331769848" text:style-name="WWNum12">
        <text:list-item>
          <text:list>
            <text:list-item>
              <text:p text:style-name="P147"><text:span text:style-name="T2">Special Conditions</text:span></text:p>
            </text:list-item>
          </text:list>
        </text:list-item>
      </text:list>
      <text:p text:style-name="P172"><text:span text:style-name="T5">The Special Conditions that apply to this SOW are as follows:</text:span></text:p>
      <text:p text:style-name="P172"><text:span text:style-name="T5">[</text:span><text:span text:style-name="T7">List any Special Conditions / “Not Applicable”</text:span><text:span text:style-name="T5">]</text:span></text:p>
      <text:list xml:id="list100741490601866" text:continue-numbering="true" text:style-name="WWNum12">
        <text:list-item>
          <text:list>
            <text:list-item>
              <text:p text:style-name="P147"><text:span text:style-name="T2">Relationship Managers</text:span></text:p>
            </text:list-item>
          </text:list>
        </text:list-item>
      </text:list>
      <text:p text:style-name="P150"><text:span text:style-name="T5"><text:tab/>At the SOW Effective Date, the Relationship Manager for each Party is set out below: </text:span></text:p>
      <table:table table:name="Table10" table:style-name="Table10">
        <table:table-column table:style-name="Table10.A"/>
        <table:table-column table:style-name="Table10.B"/>
        <table:table-column table:style-name="Table10.C"/>
        <text:soft-page-break/>
        <table:table-row table:style-name="Table10.1">
          <table:table-cell table:style-name="Table10.A1" office:value-type="string">
            <text:p text:style-name="P141"><text:span text:style-name="T8">The Company</text:span></text:p>
          </table:table-cell>
          <table:table-cell table:style-name="Table10.A1" office:value-type="string">
            <text:p text:style-name="P141"><text:bookmark text:name="_heading=h.1baon6m"/><text:span text:style-name="T10">[Company Contact Full Name]</text:span></text:p>
          </table:table-cell>
          <table:table-cell table:style-name="Table10.A1" office:value-type="string">
            <text:p text:style-name="P141"><text:bookmark text:name="_heading=h.3vac5uf"/><text:span text:style-name="T10">[Email Address]</text:span></text:p>
          </table:table-cell>
        </table:table-row>
        <table:table-row table:style-name="Table10.1">
          <table:table-cell table:style-name="Table10.A1" office:value-type="string">
            <text:p text:style-name="P141"><text:bookmark text:name="_heading=h.2afmg28"/><text:span text:style-name="T8">The Provider</text:span></text:p>
          </table:table-cell>
          <table:table-cell table:style-name="Table10.A1" office:value-type="string">
            <text:p text:style-name="P141"><text:span text:style-name="T10">[Account Manager Full Name]</text:span></text:p>
          </table:table-cell>
          <table:table-cell table:style-name="Table10.A1" office:value-type="string">
            <text:p text:style-name="P141"><text:span text:style-name="T10">[Email Address]</text:span></text:p>
          </table:table-cell>
        </table:table-row>
      </table:table>
      <text:p text:style-name="P144"/>
      <text:p text:style-name="P145"/>
      <text:p text:style-name="P145"/>
      <text:p text:style-name="P145"/>
      <text:p text:style-name="P145"/>
      <text:p text:style-name="P145"/>
      <text:p text:style-name="P145"/>
      <text:p text:style-name="P145"/>
      <text:p text:style-name="P145"/>
      <text:p text:style-name="P145"/>
      <text:p text:style-name="P145"/>
      <text:p text:style-name="P145"/>
      <text:p text:style-name="P145"/>
      <text:p text:style-name="P27"><text:bookmark text:name="_heading=h.z31iw2bbdibi"/><draw:rect text:anchor-type="as-char" style:rel-width="100%" draw:z-index="0" draw:style-name="gr1" draw:text-style-name="P173" svg:width="0.0012in" svg:height="0.0213in"><text:p/></draw:rect></text:p>
      <text:p text:style-name="P17"><text:bookmark text:name="_heading=h.l43rjzwlgnlw"/></text:p>
      <text:p text:style-name="P20"><text:bookmark text:name="_heading=h.u3fui6kruiwj"/></text:p>
      <text:p text:style-name="P29"><text:bookmark text:name="_heading=h.bp6fy4dxqeyt"/><text:span text:style-name="T11">SIGNATURE BOX</text:span></text:p>
      <text:p text:style-name="P18"><text:bookmark text:name="_heading=h.nyd4qnzaf2u7"/></text:p>
      <text:p text:style-name="P19"><text:bookmark text:name="_heading=h.jadixqvqlhvh"/></text:p>
      <table:table table:name="Table11" table:style-name="Table11">
        <table:table-column table:style-name="Table11.A"/>
        <table:table-column table:style-name="Table11.B"/>
        <table:table-header-rows>
          <text:soft-page-break/>
          <table:table-row table:style-name="Table11.1">
            <table:table-cell table:style-name="Table11.A1" office:value-type="string">
              <text:p text:style-name="P24"><text:span text:style-name="T15">Signed by</text:span></text:p>
            </table:table-cell>
            <table:table-cell table:style-name="Table11.A1" office:value-type="string">
              <text:p text:style-name="P24"><text:span text:style-name="T15">Signed by</text:span></text:p>
            </table:table-cell>
          </table:table-row>
          <table:table-row table:style-name="Table11.2">
            <table:table-cell table:style-name="Table11.A1" office:value-type="string">
              <text:p text:style-name="P27"><text:bookmark text:name="_heading=h.og0cv5cd0a33"/><text:span text:style-name="T15">E-signature:</text:span></text:p>
            </table:table-cell>
            <table:table-cell table:style-name="Table11.A1" office:value-type="string">
              <text:p text:style-name="P27"><text:bookmark text:name="_heading=h.og0cv5cd0a331"/><text:span text:style-name="T15">E-signature:</text:span></text:p>
            </table:table-cell>
          </table:table-row>
          <table:table-row table:style-name="Table11.3">
            <table:table-cell table:style-name="Table11.A1" office:value-type="string">
              <text:p text:style-name="P27"><text:bookmark text:name="_heading=h.og0cv5cd0a332"/><text:span text:style-name="T15">Name: <text:s/></text:span></text:p>
            </table:table-cell>
            <table:table-cell table:style-name="Table11.A1" office:value-type="string">
              <text:p text:style-name="P24"><text:span text:style-name="T15">Name: </text:span></text:p>
            </table:table-cell>
          </table:table-row>
          <table:table-row table:style-name="Table11.4">
            <table:table-cell table:style-name="Table11.A1" office:value-type="string">
              <text:p text:style-name="P27"><text:bookmark text:name="_heading=h.rp6p4kpizgy3"/><text:span text:style-name="T15">Position: </text:span></text:p>
            </table:table-cell>
            <table:table-cell table:style-name="Table11.A1" office:value-type="string">
              <text:p text:style-name="P24"><text:span text:style-name="T15">Position: </text:span></text:p>
            </table:table-cell>
          </table:table-row>
          <table:table-row table:style-name="Table11.1">
            <table:table-cell table:style-name="Table11.A1" office:value-type="string">
              <text:p text:style-name="P27"><text:bookmark text:name="_heading=h.xvw336gtlvlk"/><text:span text:style-name="T15">Date:<text:tab/></text:span></text:p>
            </table:table-cell>
            <table:table-cell table:style-name="Table11.A1" office:value-type="string">
              <text:p text:style-name="P24"><text:span text:style-name="T15">Date:</text:span></text:p>
            </table:table-cell>
          </table:table-row>
          <table:table-row table:style-name="Table11.6">
            <table:table-cell table:style-name="Table11.A1" office:value-type="string">
              <text:p text:style-name="P27"><text:bookmark text:name="_heading=h.m1bn02iq4za6"/><text:span text:style-name="T15">For and on behalf of Zinc Work Limited</text:span></text:p>
            </table:table-cell>
            <table:table-cell table:style-name="Table11.A1" office:value-type="string">
              <text:p text:style-name="P27"><text:bookmark text:name="_heading=h.m1bn02iq4za61"/><text:span text:style-name="T15">For and on behalf of Company</text:span></text:p>
            </table:table-cell>
          </table:table-row>
        </table:table-header-rows>
      </table:table>
      <text:p text:style-name="P35"/>
      <text:p text:style-name="P6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Arial" svg:font-family="Arial" style:font-family-generic="roman" style:font-pitch="variable"/>
    <style:font-face style:name="Cambria" svg:font-family="Cambria" style:font-family-generic="roman" style:font-pitch="variable"/>
    <style:font-face style:name="Inter" svg:font-family="Inter" style:font-family-generic="roman" style:font-pitch="variable"/>
    <style:font-face style:name="Lato" svg:font-family="Lato"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mbria1" svg:font-family="Cambria" style:font-family-generic="system" style:font-pitch="variable"/>
    <style:font-face style:name="Inter1" svg:font-family="Inter" style:font-family-generic="system" style:font-pitch="variable"/>
    <style:font-face style:name="Lato1" svg:font-family="Lato"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2" style:font-family-asian="Arial" style:font-family-generic-asian="system" style:font-pitch-asian="variable" style:font-size-asian="15pt" style:font-style-asian="normal" style:font-name-complex="Arial2"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Lato" fo:font-family="Lato" style:font-family-generic="roman" style:font-pitch="variable"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Lato" fo:font-family="Lato" style:font-family-generic="roman" style:font-pitch="variable"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Lato" fo:font-family="Lato" style:font-family-generic="roman" style:font-pitch="variable" fo:font-size="12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Lato" fo:font-family="Lato" style:font-family-generic="roman" style:font-pitch="variable" fo:font-size="12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font-name="Lato" fo:font-family="Lato" style:font-family-generic="roman" style:font-pitch="variable" fo:font-size="12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font-name="Lato" fo:font-family="Lato" style:font-family-generic="roman" style:font-pitch="variable" fo:font-size="12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Lato" fo:font-family="Lato" style:font-family-generic="roman" style:font-pitch="variable" fo:font-size="12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Lato" fo:font-family="Lato" style:font-family-generic="roman" style:font-pitch="variable" fo:font-size="12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Lato" fo:font-family="Lato" style:font-family-generic="roman" style:font-pitch="variable" fo:font-size="12pt"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font-name="Lato" fo:font-family="Lato" style:font-family-generic="roman" style:font-pitch="variable" fo:font-size="12pt"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font-name="Lato" fo:font-family="Lato" style:font-family-generic="roman" style:font-pitch="variable" fo:font-size="12pt"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font-name="Lato" fo:font-family="Lato" style:font-family-generic="roman" style:font-pitch="variable" fo:font-size="12pt" style:text-underline-style="none" fo:font-weight="bold" style:font-name-asian="Arial2" style:font-family-asian="Arial" style:font-family-generic-asian="system" style:font-pitch-asian="variable" style:font-weight-asian="bold" style:font-name-complex="Arial2" style:font-family-complex="Arial" style:font-family-generic-complex="system" style:font-pitch-complex="variable" style:font-weight-complex="bold"/>
    </style:style>
    <style:style style:name="ListLabel_20_101" style:display-name="ListLabel 101" style:family="text">
      <style:text-properties style:font-name="Lato" fo:font-family="Lato" style:font-family-generic="roman" style:font-pitch="variable" fo:font-size="12pt" style:text-underline-style="none" fo:font-weight="bold" style:font-name-asian="Arial2" style:font-family-asian="Arial" style:font-family-generic-asian="system" style:font-pitch-asian="variable" style:font-weight-asian="normal" style:font-name-complex="Arial2" style:font-family-complex="Arial" style:font-family-generic-complex="system" style:font-pitch-complex="variable" style:font-weight-complex="normal"/>
    </style:style>
    <style:style style:name="ListLabel_20_102" style:display-name="ListLabel 102" style:family="text">
      <style:text-properties style:font-name="Lato" fo:font-family="Lato" style:font-family-generic="roman" style:font-pitch="variable" fo:font-size="12pt" style:text-underline-style="none"/>
    </style:style>
    <style:style style:name="ListLabel_20_103" style:display-name="ListLabel 103" style:family="text">
      <style:text-properties style:font-name="Lato" fo:font-family="Lato" style:font-family-generic="roman" style:font-pitch="variable" fo:font-size="12pt"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font-name="Lato" fo:font-family="Lato" style:font-family-generic="roman" style:font-pitch="variable" fo:font-size="12pt"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font-name="Lato" fo:font-family="Lato" style:font-family-generic="roman" style:font-pitch="variable" fo:font-size="12pt"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font-name="Lato" fo:font-family="Lato" style:font-family-generic="roman" style:font-pitch="variable" fo:font-size="12pt"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font-name="Lato" fo:font-family="Lato" style:font-family-generic="roman" style:font-pitch="variable" fo:font-size="12pt"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font-name="Lato" fo:font-family="Lato" style:font-family-generic="roman" style:font-pitch="variable" fo:font-size="12pt" style:text-underline-style="none" fo:font-weight="bold"/>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fo:color="#1155cc" style:font-name="Lato" fo:font-family="Lato" style:font-family-generic="roman" style:font-pitch="variable" fo:font-size="12pt" style:text-underline-style="solid" style:text-underline-width="auto" style:text-underline-color="font-color" style:font-name-asian="Lato1" style:font-family-asian="Lato" style:font-family-generic-asian="system" style:font-pitch-asian="variable" style:font-size-asian="12pt" style:font-name-complex="Lato1" style:font-family-complex="Lato" style:font-family-generic-complex="system" style:font-pitch-complex="variable"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style:num-prefix="("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2" text:style-name="ListLabel_20_38" style:num-prefix="("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3" text:style-name="ListLabel_20_39" style:num-prefix="(" style:num-suffix=")" style:num-format="1">
        <style:list-level-properties text:list-level-position-and-space-mode="label-alignment">
          <style:list-level-label-alignment text:label-followed-by="listtab" fo:text-indent="-0.25in" fo:margin-left="2in"/>
        </style:list-level-properties>
      </text:list-level-style-number>
      <text:list-level-style-number text:level="4" text:style-name="ListLabel_20_4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5" text:style-name="ListLabel_20_4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6" text:style-name="ListLabel_20_4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7" text:style-name="ListLabel_20_4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8" text:style-name="ListLabel_20_44"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9" text:style-name="ListLabel_20_45" style:num-suffix="." style:num-format="1">
        <style:list-level-properties text:list-level-position-and-space-mode="label-alignment">
          <style:list-level-label-alignment text:label-followed-by="listtab" fo:text-indent="-0.25in" fo:margin-left="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9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93"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9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9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9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9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9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9"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style:num-suffix="." style:num-format="1">
        <style:list-level-properties text:list-level-position-and-space-mode="label-alignment" fo:text-align="end">
          <style:list-level-label-alignment text:label-followed-by="listtab" fo:text-indent="-0.25in" fo:margin-left="0.5in"/>
        </style:list-level-properties>
      </text:list-level-style-number>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style:text-properties style:font-name="Arial1"/>
      </text:list-level-style-bullet>
      <text:list-level-style-number text:level="3" text:style-name="ListLabel_20_102"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03"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104"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105"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06"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107"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108"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11"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1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1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1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1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1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17"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line-height="100%">
        <style:tab-stops>
          <style:tab-stop style:position="3in" style:type="center"/>
          <style:tab-stop style:position="6in" style:type="right"/>
        </style:tab-stops>
      </style:paragraph-properties>
    </style:style>
    <style:style style:name="MP2" style:family="paragraph" style:parent-style-name="Standard">
      <style:paragraph-properties fo:line-height="100%" fo:text-align="end" style:justify-single-word="false">
        <style:tab-stops>
          <style:tab-stop style:position="3in" style:type="center"/>
          <style:tab-stop style:position="6in" style:type="right"/>
        </style:tab-stops>
      </style:paragraph-properties>
    </style:style>
    <style:style style:name="MP3" style:family="paragraph">
      <loext:graphic-properties draw:fill="solid" draw:fill-color="#a0a0a0"/>
      <style:paragraph-properties fo:text-align="center"/>
    </style:style>
    <style:style style:name="MP4" style:family="paragraph" style:parent-style-name="Standard">
      <style:paragraph-properties fo:line-height="100%" fo:text-align="center" style:justify-single-word="false">
        <style:tab-stops>
          <style:tab-stop style:position="3in" style:type="center"/>
          <style:tab-stop style:position="6in" style:type="right"/>
        </style:tab-stops>
      </style:paragraph-properties>
    </style:style>
    <style:style style:name="MP5" style:family="paragraph" style:parent-style-name="Standard">
      <style:paragraph-properties fo:line-height="115%"/>
    </style:style>
    <style:style style:name="MT1" style:family="text">
      <style:text-properties fo:color="#999999" style:font-name="Inter" fo:font-size="6.5pt" style:font-name-asian="Inter1" style:font-size-asian="6.5pt" style:font-name-complex="Inter1" style:font-size-complex="6.5pt" fo:background-color="#ffffff"/>
    </style:style>
    <style:style style:name="MT2" style:family="text">
      <style:text-properties fo:color="#999999" style:font-name="Inter" fo:font-size="7pt" style:font-name-asian="Inter1" style:font-size-asian="7pt" style:font-name-complex="Inter1" style:font-size-complex="7pt" fo:background-color="#ffffff"/>
    </style:style>
    <style:style style:name="MT3" style:family="text">
      <style:text-properties fo:color="#999999" style:font-name="Inter" fo:font-size="6.5pt" style:font-name-asian="Inter1" style:font-size-asian="6.5pt" style:font-name-complex="Inter1" style:font-size-complex="6.5pt"/>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gr1"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style:page-layout style:name="Mpm1">
      <style:page-layout-properties fo:page-width="8.5in" fo:page-height="11in" style:num-format="1" style:print-orientation="portrait" fo:margin-top="0.5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draw:frame draw:style-name="Mfr1" draw:name="image1.png" text:anchor-type="as-char" svg:width="1.0161in" svg:height="0.3028in" draw:z-index="32"><draw:image xlink:href="Pictures/10000201000003E8000001519D3C5D20D492636C.png" xlink:type="simple" xlink:show="embed" xlink:actuate="onLoad" loext:mime-type="image/png"/></draw:frame></text:p>
        <text:p text:style-name="Standard"/>
      </style:header>
      <style:footer>
        <text:p text:style-name="MP2"><draw:rect text:anchor-type="as-char" style:rel-width="100%" draw:z-index="64" draw:style-name="Mgr1" draw:text-style-name="MP3" svg:width="0.0012in" svg:height="0.0213in"><text:p/></draw:rect></text:p>
        <text:p text:style-name="MP4"><text:span text:style-name="MT1">Zinc Work Limited is registered in England and Wales. Registered</text:span><text:span text:style-name="MT2"> at: </text:span><text:span text:style-name="MT3">Eastcastle House, 27-28 Eastcastle Street, London, United Kingdom, W1W 8DH</text:span></text:p>
        <text:p text:style-name="MP5"/>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1" meta:object-count="0" meta:page-count="32" meta:paragraph-count="612" meta:word-count="11450" meta:character-count="72317" meta:non-whitespace-character-count="60749"/>
    <meta:generator>LibreOfficeDev/6.0.5.2$Linux_X86_64 LibreOffice_project/</meta:generator>
  </office:meta>
</office:document-meta>
</file>