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svg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Courier" svg:font-family="Courier" style:font-family-generic="system" style:font-pitch="variable" svg:panose-1="2 7 3 9 2 2 5 2 4 4"/>
    <style:font-face style:name="Symbol" style:font-charset="x-symbol" svg:font-family="Symbol" style:font-family-generic="decorative" style:font-pitch="variable" svg:panose-1="5 5 1 2 1 7 6 2 5 7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P1" style:parent-style-name="Heading1" style:master-page-name="MP0" style:family="paragraph">
      <style:paragraph-properties fo:break-before="page" fo:line-height="150%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h text:style-name="P1" text:outline-level="1"><draw:frame draw:style-name="a0" draw:name="Graphic 1" text:anchor-type="as-char" svg:x="0in" svg:y="0in" svg:width="1.75289in" svg:height="0.40126in" style:rel-width="scale" style:rel-height="scale"><draw:image xlink:href="media/image1.svg" xlink:type="simple" xlink:show="embed" xlink:actuate="onLoad"/><svg:title/><svg:desc/></draw:frame><text:line-break/>Terms and Conditions<text:s/>-<text:s/>Gen AI Bots for E-Government Services</text:h>
      <text:p text:style-name="Normal">Supplier: Tovie AI Limited<text:line-break/>Company Number: 11595010<text:line-break/>Incorporated: 28 September 2018<text:line-break/>Registered Address: 128 City Road, London, England, EC1V 2NX<text:line-break/></text:p>
      <text:p text:style-name="Normal">Last updated: January 2026</text:p>
      <text:p text:style-name="Normal"><text:line-break/>BACKGROUND<text:line-break/>(A) Tovie AI Limited has developed a software platform (“Tovie Platform”) which is made available to Customers on a licence basis for the purpose of enabling conversational AI services for citizen-facing and internal public sector use.<text:line-break/>(B) The Customer wishes to use the Service in its operations.<text:line-break/>(C) The Supplier agrees to provide the Service subject to these Terms and Conditions and the G-Cloud Call-Off Contract.</text:p>
      <text:p text:style-name="Normal">1. INTERPRETATION<text:line-break/>Definitions used in these Terms follow the meanings set out in the G-Cloud Call-Off Contract unless otherwise stated.<text:line-break/>“Authorised Users” means users authorised by the Customer to access the Service.<text:line-break/>“Service” means Gen AI Bots for E-Government Services delivered via the Tovie Platform.<text:line-break/>“Customer Data” means data inputted by or on behalf of the Customer.<text:line-break/>“Subscription Term” means the duration of the Call-Off Contract.</text:p>
      <text:p text:style-name="Normal">2. BASIS OF CONTRACT<text:line-break/>These Terms apply to all Services provided under the G-Cloud framework. In the event of conflict, the Call-Off Contract takes precedence.</text:p>
      <text:p text:style-name="Normal">3. LICENCE AND USE<text:line-break/>The Supplier grants the Customer a non-exclusive, non-transferable licence to use the Service for internal public sector purposes during the Subscription Term.<text:line-break/>The Customer shall ensure that Authorised Users comply with these Terms.</text:p>
      <text:p text:style-name="Normal">4. SERVICE PROVISION<text:line-break/>The Supplier shall provide the Service with reasonable skill and care.<text:line-break/>The Service is provided on a software-as-a-service basis unless otherwise agreed.</text:p>
      <text:p text:style-name="Normal">5. AVAILABILITY AND MAINTENANCE<text:line-break/>The Supplier will use reasonable endeavours to meet the availability levels set out in the<text:s/><text:soft-page-break/>Service Level Agreement.<text:line-break/>Planned maintenance will be communicated in advance where practicable.</text:p>
      <text:p text:style-name="Normal">6. SUPPORT<text:line-break/>Support is provided in accordance with the Service Definition.<text:line-break/>Enhanced or onsite support may be agreed separately.</text:p>
      <text:p text:style-name="Normal">7. CUSTOMER DATA<text:line-break/>The Customer retains ownership of all Customer Data.<text:line-break/>The Supplier processes Customer Data only to deliver the Service and in accordance with UK GDPR.</text:p>
      <text:p text:style-name="Normal">8. DATA PROTECTION<text:line-break/>Each party shall comply with UK data protection legislation.<text:line-break/>The Supplier acts as processor and the Customer as controller unless otherwise agreed.</text:p>
      <text:p text:style-name="Normal">9. INFORMATION SECURITY<text:line-break/>The Supplier shall maintain appropriate technical and organisational measures aligned with Cyber Essentials Plus.</text:p>
      <text:p text:style-name="Normal">10. CONFIDENTIALITY<text:line-break/>Each party shall keep confidential information confidential except where disclosure is required by law.</text:p>
      <text:p text:style-name="Normal">11. INTELLECTUAL PROPERTY<text:line-break/>All intellectual property in the Service remains with the Supplier.<text:line-break/>The Customer retains rights to its data and materials.</text:p>
      <text:p text:style-name="Normal">12. AUDIT<text:line-break/>The Customer may request reasonable audit information in accordance with the G-Cloud framework.</text:p>
      <text:p text:style-name="Normal">13. TERMINATION<text:line-break/>Termination rights are as set out in the Call-Off Contract.<text:line-break/>On termination, the Customer may export its data and request secure deletion.</text:p>
      <text:p text:style-name="Normal">14. LIABILITY<text:line-break/>Liability is limited in accordance with the G-Cloud Call-Off Contract.<text:line-break/>Nothing limits liability for death, personal injury, fraud, or matters which cannot be excluded by law.</text:p>
      <text:p text:style-name="Normal">15. FORCE MAJEURE<text:line-break/>Neither party is liable for failure caused by events beyond reasonable control.</text:p>
      <text:p text:style-name="Normal">16. GOVERNING LAW<text:line-break/>These Terms are governed by the laws of England and Wales.<text:line-break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Courier" svg:font-family="Courier" style:font-family-generic="system" style:font-pitch="variable" svg:panose-1="2 7 3 9 2 2 5 2 4 4"/>
    <style:font-face style:name="Symbol" style:font-charset="x-symbol" svg:font-family="Symbol" style:font-family-generic="decorative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NoSpacing" style:display-name="No Spacing" style:family="paragraph">
      <style:paragraph-properties fo:margin-bottom="0in" fo:line-height="100%"/>
      <style:text-properties fo:hyphenate="false"/>
    </style:style>
    <style:style style:name="Heading1Char" style:display-name="Heading 1 Char" style:family="text" style:parent-style-name="DefaultParagraphFont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Heading2Char" style:display-name="Heading 2 Char" style:family="text" style:parent-style-name="DefaultParagraphFont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Heading3Char" style:display-name="Heading 3 Char" style:family="text" style:parent-style-name="DefaultParagraphFont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Title" style:display-name="Title" style:family="paragraph" style:parent-style-name="Normal" style:next-style-name="Normal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TitleChar" style:display-name="Title Char" style:family="text" style:parent-style-name="DefaultParagraphFont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Subtitle" style:display-name="Subtitle" style:family="paragraph" style:parent-style-name="Normal" style:next-style-name="Normal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SubtitleChar" style:display-name="Subtitle Char" style:family="text" style:parent-style-name="DefaultParagraphFont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BodyText2" style:display-name="Body Text 2" style:family="paragraph" style:parent-style-name="Normal">
      <style:paragraph-properties fo:margin-bottom="0.0833in" fo:line-height="200%"/>
      <style:text-properties fo:hyphenate="false"/>
    </style:style>
    <style:style style:name="BodyText2Char" style:display-name="Body Text 2 Char" style:family="text" style:parent-style-name="DefaultParagraphFont"/>
    <style:style style:name="BodyText3" style:display-name="Body Text 3" style:family="paragraph" style:parent-style-name="Normal">
      <style:paragraph-properties fo:margin-bottom="0.0833in"/>
      <style:text-properties fo:font-size="8pt" style:font-size-asian="8pt" style:font-size-complex="8pt" fo:hyphenate="false"/>
    </style:style>
    <style:style style:name="BodyText3Char" style:display-name="Body Text 3 Char" style:family="text" style:parent-style-name="DefaultParagraphFont">
      <style:text-properties fo:font-size="8pt" style:font-size-asian="8pt" style:font-size-complex="8pt"/>
    </style:style>
    <style:style style:name="List" style:display-name="List" style:family="paragraph" style:parent-style-name="Normal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List2" style:display-name="List 2" style:family="paragraph" style:parent-style-name="Normal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List3" style:display-name="List 3" style:family="paragraph" style:parent-style-name="Normal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ListBullet" style:display-name="List Bullet" style:family="paragraph" style:parent-style-name="Normal" style:list-style-name="LFO1">
      <style:paragraph-properties style:contextual-spacing="true"/>
      <style:text-properties fo:hyphenate="false"/>
    </style:style>
    <style:style style:name="ListBullet2" style:display-name="List Bullet 2" style:family="paragraph" style:parent-style-name="Normal" style:list-style-name="LFO2">
      <style:paragraph-properties style:contextual-spacing="true"/>
      <style:text-properties fo:hyphenate="false"/>
    </style:style>
    <style:style style:name="ListBullet3" style:display-name="List Bullet 3" style:family="paragraph" style:parent-style-name="Normal" style:list-style-name="LFO3">
      <style:paragraph-properties style:contextual-spacing="true"/>
      <style:text-properties fo:hyphenate="false"/>
    </style:style>
    <style:style style:name="ListNumber" style:display-name="List Number" style:family="paragraph" style:parent-style-name="Normal" style:list-style-name="LFO5">
      <style:paragraph-properties style:contextual-spacing="true"/>
      <style:text-properties fo:hyphenate="false"/>
    </style:style>
    <style:style style:name="ListNumber2" style:display-name="List Number 2" style:family="paragraph" style:parent-style-name="Normal" style:list-style-name="LFO6">
      <style:paragraph-properties style:contextual-spacing="true"/>
      <style:text-properties fo:hyphenate="false"/>
    </style:style>
    <style:style style:name="ListNumber3" style:display-name="List Number 3" style:family="paragraph" style:parent-style-name="Normal" style:list-style-name="LFO7">
      <style:paragraph-properties style:contextual-spacing="true"/>
      <style:text-properties fo:hyphenate="false"/>
    </style:style>
    <style:style style:name="ListContinue" style:display-name="List Continue" style:family="paragraph" style:parent-style-name="Normal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ListContinue2" style:display-name="List Continue 2" style:family="paragraph" style:parent-style-name="Normal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ListContinue3" style:display-name="List Continue 3" style:family="paragraph" style:parent-style-name="Normal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MacroText" style:display-name="Macro Text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MacroTextChar" style:display-name="Macro Text Char" style:family="text" style:parent-style-name="DefaultParagraphFont">
      <style:text-properties style:font-name="Courier" fo:font-size="10pt" style:font-size-asian="10pt" style:font-size-complex="10pt"/>
    </style:style>
    <style:style style:name="Quote" style:display-name="Quote" style:family="paragraph" style:parent-style-name="Normal" style:next-style-name="Normal">
      <style:text-properties fo:font-style="italic" style:font-style-asian="italic" style:font-style-complex="italic" fo:color="#00000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000000"/>
    </style:style>
    <style:style style:name="Heading4Char" style:display-name="Heading 4 Char" style:family="text" style:parent-style-name="DefaultParagraphFont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Heading5Char" style:display-name="Heading 5 Char" style:family="text" style:parent-style-name="DefaultParagraphFont">
      <style:text-properties style:font-name="Calibri" style:font-name-asian="MS Gothic" style:font-name-complex="Times New Roman" fo:color="#243F60"/>
    </style:style>
    <style:style style:name="Heading6Char" style:display-name="Heading 6 Char" style:family="text" style:parent-style-name="DefaultParagraphFont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Heading7Char" style:display-name="Heading 7 Char" style:family="text" style:parent-style-name="DefaultParagraphFont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Heading8Char" style:display-name="Heading 8 Char" style:family="text" style:parent-style-name="DefaultParagraphFont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Heading9Char" style:display-name="Heading 9 Char" style:family="text" style:parent-style-name="DefaultParagraphFont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Caption" style:display-name="Caption" style:family="paragraph" style:parent-style-name="Normal" style:next-style-name="Normal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IntenseQuote" style:display-name="Intense Quote" style:family="paragraph" style:parent-style-name="Normal" style:next-style-name="Normal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IntenseQuoteChar" style:display-name="Intense Quote Char" style:family="text" style:parent-style-name="DefaultParagraphFont">
      <style:text-properties fo:font-weight="bold" style:font-weight-asian="bold" style:font-weight-complex="bold" fo:font-style="italic" style:font-style-asian="italic" style:font-style-complex="italic" fo:color="#4F81BD"/>
    </style:style>
    <style:style style:name="SubtleEmphasis" style:display-name="Subtle Emphasis" style:family="text" style:parent-style-name="DefaultParagraphFont">
      <style:text-properties fo:font-style="italic" style:font-style-asian="italic" style:font-style-complex="italic" fo:color="#808080"/>
    </style:style>
    <style:style style:name="IntenseEmphasis" style:display-name="Intense Emphasis" style:family="text" style:parent-style-name="DefaultParagraphFont">
      <style:text-properties fo:font-weight="bold" style:font-weight-asian="bold" style:font-weight-complex="bold" fo:font-style="italic" style:font-style-asian="italic" style:font-style-complex="italic" fo:color="#4F81BD"/>
    </style:style>
    <style:style style:name="SubtleReference" style:display-name="Subtle Reference" style:family="text" style:parent-style-name="DefaultParagraphFont">
      <style:text-properties fo:font-variant="small-caps" fo:color="#C0504D" style:text-underline-type="single" style:text-underline-style="solid" style:text-underline-width="auto" style:text-underline-mode="continuous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BookTitle" style:display-name="Book Title" style:family="text" style:parent-style-name="DefaultParagraphFont">
      <style:text-properties fo:font-weight="bold" style:font-weight-asian="bold" style:font-weight-complex="bold" fo:font-variant="small-caps" fo:letter-spacing="0.0034in"/>
    </style:style>
    <style:style style:name="TOCHeading" style:display-name="TOC Heading" style:family="paragraph" style:parent-style-name="Heading1" style:nex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1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1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5in" fo:page-height="11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>generated by python-docx</dc:description>
    <dc:subject/>
    <meta:initial-creator>python-docx</meta:initial-creator>
    <dc:creator>Brian</dc:creator>
    <meta:creation-date>2026-01-19T18:23:00Z</meta:creation-date>
    <dc:date>2026-01-19T18:23:00Z</dc:date>
    <meta:print-date>2026-01-19T18:21:00Z</meta:print-date>
    <meta:template xlink:href="Normal.dotm" xlink:type="simple"/>
    <meta:editing-cycles>2</meta:editing-cycles>
    <meta:editing-duration>PT0S</meta:editing-duration>
    <meta:document-statistic meta:page-count="2" meta:paragraph-count="6" meta:word-count="508" meta:character-count="3400" meta:row-count="24" meta:non-whitespace-character-count="2898"/>
  </office:meta>
</office:document-meta>
</file>