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svg"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3 9 2 2 5 2 4 4"/>
    <style:font-face style:name="Symbol" style:font-charset="x-symbol" svg:font-family="Symbol" style:font-family-generic="decorative" style:font-pitch="variable" svg:panose-1="5 5 1 2 1 7 6 2 5 7"/>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P1" style:parent-style-name="Title" style:master-page-name="MP0" style:family="paragraph">
      <style:paragraph-properties fo:break-before="page" fo:text-align="center" fo:line-height="150%"/>
    </style:style>
    <style:style style:name="P2" style:parent-style-name="Heading1" style:family="paragraph">
      <style:paragraph-properties fo:text-align="center"/>
    </style:style>
    <style:style style:name="TableColumn4" style:family="table-column">
      <style:table-column-properties style:column-width="3in"/>
    </style:style>
    <style:style style:name="TableColumn5" style:family="table-column">
      <style:table-column-properties style:column-width="3in"/>
    </style:style>
    <style:style style:name="Table3" style:family="table">
      <style:table-properties style:width="6in" fo:margin-left="0in" table:align="left"/>
    </style:style>
    <style:style style:name="TableRow6" style:family="table-row">
      <style:table-row-properties/>
    </style:style>
    <style:style style:name="TableCell7" style:family="table-cell">
      <style:table-cell-properties fo:border="none" style:writing-mode="lr-tb" fo:padding-top="0in" fo:padding-left="0.075in" fo:padding-bottom="0in" fo:padding-right="0.075in"/>
    </style:style>
    <style:style style:name="TableCell8" style:family="table-cell">
      <style:table-cell-properties fo:border="none" style:writing-mode="lr-tb" fo:padding-top="0in" fo:padding-left="0.075in" fo:padding-bottom="0in" fo:padding-right="0.075in"/>
    </style:style>
    <style:style style:name="TableRow9" style:family="table-row">
      <style:table-row-properties/>
    </style:style>
    <style:style style:name="TableCell10" style:family="table-cell">
      <style:table-cell-properties fo:border="none" style:writing-mode="lr-tb" fo:padding-top="0in" fo:padding-left="0.075in" fo:padding-bottom="0in" fo:padding-right="0.075in"/>
    </style:style>
    <style:style style:name="TableCell11" style:family="table-cell">
      <style:table-cell-properties fo:border="none" style:writing-mode="lr-tb" fo:padding-top="0in" fo:padding-left="0.075in" fo:padding-bottom="0in" fo:padding-right="0.075in"/>
    </style:style>
    <style:style style:name="TableRow12" style:family="table-row">
      <style:table-row-properties/>
    </style:style>
    <style:style style:name="TableCell13" style:family="table-cell">
      <style:table-cell-properties fo:border="none" style:writing-mode="lr-tb" fo:padding-top="0in" fo:padding-left="0.075in" fo:padding-bottom="0in" fo:padding-right="0.075in"/>
    </style:style>
    <style:style style:name="TableCell14" style:family="table-cell">
      <style:table-cell-properties fo:border="none" style:writing-mode="lr-tb" fo:padding-top="0in" fo:padding-left="0.075in" fo:padding-bottom="0in" fo:padding-right="0.075in"/>
    </style:style>
    <style:style style:name="TableRow15" style:family="table-row">
      <style:table-row-properties/>
    </style:style>
    <style:style style:name="TableCell16" style:family="table-cell">
      <style:table-cell-properties fo:border="none" style:writing-mode="lr-tb" fo:padding-top="0in" fo:padding-left="0.075in" fo:padding-bottom="0in" fo:padding-right="0.075in"/>
    </style:style>
    <style:style style:name="TableCell17" style:family="table-cell">
      <style:table-cell-properties fo:border="none" style:writing-mode="lr-tb" fo:padding-top="0in" fo:padding-left="0.075in" fo:padding-bottom="0in" fo:padding-right="0.075in"/>
    </style:style>
    <style:style style:name="T18" style:parent-style-name="DefaultParagraphFont" style:family="text">
      <style:text-properties fo:font-weight="bold" style:font-weight-asian="bold"/>
    </style:style>
    <style:style style:name="T19" style:parent-style-name="DefaultParagraphFont" style:family="text">
      <style:text-properties fo:font-weight="bold" style:font-weight-asian="bold"/>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Graphic 1" text:anchor-type="as-char" svg:x="0in" svg:y="0in" svg:width="2.94694in" svg:height="0.6746in" style:rel-width="scale" style:rel-height="scale"><draw:image xlink:href="media/image1.svg" xlink:type="simple" xlink:show="embed" xlink:actuate="onLoad"/><svg:title/><svg:desc/></draw:frame><text:line-break/>Service Definition Document</text:p>
      <text:h text:style-name="P2" text:outline-level="1">Gen AI Bots for E-Government Services</text:h>
      <text:p text:style-name="Normal"/>
      <text:h text:style-name="Heading2" text:outline-level="2">1. Service overview</text:h>
      <text:p text:style-name="Normal">Service name: Gen AI Bots for E-Government Services</text:p>
      <text:p text:style-name="Normal">Service category: Application Development and Deployment; AI platforms; AI software services; Conversational AI Software Services; Generative AI Software Services</text:p>
      <text:p text:style-name="Normal">Deployment: Public cloud, private cloud, or hybrid (buyer-selected). Multi cloud support: Yes.</text:p>
      <text:p text:style-name="Normal">Data storage and processing: United Kingdom (buyer-controlled within agreed deployment options).</text:p>
      <text:p text:style-name="Normal">Availability target: 99% availability for dialogue (bot) services as defined in the SLA.</text:p>
      <text:p text:style-name="Normal">Summary: A low/no-code conversational AI platform for delivering citizen and staff services across web, voice and messaging channels, with analytics, integration APIs and role-based access controls.</text:p>
      <table:table table:style-name="Table3">
        <table:table-columns>
          <table:table-column table:style-name="TableColumn4"/>
          <table:table-column table:style-name="TableColumn5"/>
        </table:table-columns>
        <table:table-row table:style-name="TableRow6">
          <table:table-cell table:style-name="TableCell7">
            <text:p text:style-name="Normal">Item</text:p>
          </table:table-cell>
          <table:table-cell table:style-name="TableCell8">
            <text:p text:style-name="Normal">Details</text:p>
          </table:table-cell>
        </table:table-row>
        <table:table-row table:style-name="TableRow9">
          <table:table-cell table:style-name="TableCell10">
            <text:p text:style-name="Normal">Service type</text:p>
          </table:table-cell>
          <table:table-cell table:style-name="TableCell11">
            <text:p text:style-name="Normal">Lot 2b: Software as a Service (SaaS)</text:p>
          </table:table-cell>
        </table:table-row>
        <table:table-row table:style-name="TableRow12">
          <table:table-cell table:style-name="TableCell13">
            <text:p text:style-name="Normal">Service categories</text:p>
          </table:table-cell>
          <table:table-cell table:style-name="TableCell14">
            <text:p text:style-name="Normal">Application development and deployment; AI platforms; AI software services; Conversational AI software services; Generative AI software services</text:p>
          </table:table-cell>
        </table:table-row>
        <table:table-row table:style-name="TableRow15">
          <table:table-cell table:style-name="TableCell16">
            <text:p text:style-name="Normal">Summary</text:p>
          </table:table-cell>
          <table:table-cell table:style-name="TableCell17">
            <text:p text:style-name="Normal">A cloud-hosted conversational AI platform that enables public sector organisations to design, deploy and operate AI assistants across web, voice and messaging channels. It supports low/no-code configuration, integration with existing systems, and secure operational management.</text:p>
          </table:table-cell>
        </table:table-row>
      </table:table>
      <text:p text:style-name="Normal"/>
      <text:h text:style-name="Heading2" text:outline-level="2">2. What the service does</text:h>
      <text:p text:style-name="Normal">The service provides an end-to-end platform for delivering conversational services, including:</text:p>
      <text:list text:style-name="LFO1" text:continue-numbering="true">
        <text:list-item>
          <text:p text:style-name="ListBullet">Citizen-facing and staff-facing conversational assistants for information, triage and workflow support.</text:p>
        </text:list-item>
        <text:list-item>
          <text:p text:style-name="ListBullet">Omnichannel delivery (web chat, voice, and supported social/messaging channels) using the same conversation logic and data model.</text:p>
        </text:list-item>
        <text:list-item>
          <text:p text:style-name="ListBullet">Low/no-code workflow design and orchestration, with optional API-based integration for complex use cases.</text:p>
        </text:list-item>
        <text:list-item>
          <text:p text:style-name="ListBullet">Analytics and reporting to support operational oversight and continuous improvement.</text:p>
        </text:list-item>
      </text:list>
      <text:p text:style-name="Normal"/>
      <text:h text:style-name="Heading2" text:outline-level="2">3. Service features and benefits</text:h>
      <text:p text:style-name="Normal">Service features</text:p>
      <text:list text:style-name="LFO1" text:continue-numbering="true">
        <text:list-item>
          <text:p text:style-name="ListBullet">Real-time analytics with exportable dashboards and interaction data.</text:p>
        </text:list-item>
        <text:list-item>
          <text:p text:style-name="ListBullet">Multilingual, multi-device access with responsive, accessible interfaces.</text:p>
        </text:list-item>
        <text:list-item>
          <text:p text:style-name="ListBullet">Flexible integration with REST, SOAP, and internal APIs.</text:p>
        </text:list-item>
        <text:list-item>
          <text:p text:style-name="ListBullet">Project versioning with import/export tools for AI models and configurations.</text:p>
        </text:list-item>
        <text:list-item>
          <text:p text:style-name="ListBullet">Supports major LLMs and Microsoft Cognitive Services.</text:p>
        </text:list-item>
        <text:list-item>
          <text:p text:style-name="ListBullet">Low/no-code workflow builder with AI-assisted orchestration.</text:p>
        </text:list-item>
        <text:list-item>
          <text:p text:style-name="ListBullet">Omnichannel support including web, voice, and social messaging.</text:p>
        </text:list-item>
        <text:list-item>
          <text:p text:style-name="ListBullet">Documented REST API for platform operations, analytics and integration.</text:p>
        </text:list-item>
        <text:list-item>
          <text:p text:style-name="ListBullet">Granular user roles with role-based access control (RBAC).</text:p>
        </text:list-item>
        <text:list-item>
          <text:p text:style-name="ListBullet">Conforms to WCAG 2.2 AA (including EN 301 549 alignment for accessibility outcomes).</text:p>
        </text:list-item>
      </text:list>
      <text:p text:style-name="Normal">Service benefits</text:p>
      <text:list text:style-name="LFO1" text:continue-numbering="true">
        <text:list-item>
          <text:p text:style-name="ListBullet">Enable residents to access services 24/7 through automated self-service.</text:p>
        </text:list-item>
        <text:list-item>
          <text:p text:style-name="ListBullet">Reduce staff workload by automating frequent enquiries and routine outbound contact.</text:p>
        </text:list-item>
        <text:list-item>
          <text:p text:style-name="ListBullet">Reach diverse communities with multilingual support and configurable tone.</text:p>
        </text:list-item>
        <text:list-item>
          <text:p text:style-name="ListBullet">Escalate complex cases to human advisors with conversation context where required.</text:p>
        </text:list-item>
        <text:list-item>
          <text:p text:style-name="ListBullet">Integrate with existing CMS, CRM, case and line-of-business systems.</text:p>
        </text:list-item>
        <text:list-item>
          <text:p text:style-name="ListBullet">Maintain governance with audit trails, access controls and configurable retention.</text:p>
        </text:list-item>
        <text:list-item>
          <text:p text:style-name="ListBullet">Monitor service performance with usage and operational insights.</text:p>
        </text:list-item>
        <text:list-item>
          <text:p text:style-name="ListBullet">Scale capacity during peak demand without service disruption.</text:p>
        </text:list-item>
      </text:list>
      <text:p text:style-name="Normal"/>
      <text:soft-page-break/>
      <text:h text:style-name="Heading2" text:outline-level="2">4. Service access and interfaces</text:h>
      <text:p text:style-name="Normal">End-user interface</text:p>
      <text:p text:style-name="Normal">End users interact with the service through a secure conversational interface, typically embedded on a public website or delivered through a configured voice or messaging channel. End-user authentication is not required unless configured by the buyer (for example, when accessing personalised case information).</text:p>
      <text:p text:style-name="Normal">Administration and management interface</text:p>
      <text:p text:style-name="Normal">Authorised platform users manage the service through a separate secure web-based interface used for configuration, content management, integrations, analytics and operational oversight. Access is controlled using RBAC and authenticated user accounts.</text:p>
      <text:h text:style-name="Heading2" text:outline-level="2">5. Browser, device and system requirements</text:h>
      <text:list text:style-name="LFO1" text:continue-numbering="true">
        <text:list-item>
          <text:p text:style-name="ListBullet">Modern web browser: latest supported versions of Chrome, Edge, Firefox or Safari.</text:p>
        </text:list-item>
        <text:list-item>
          <text:p text:style-name="ListBullet">Stable internet connection.</text:p>
        </text:list-item>
        <text:list-item>
          <text:p text:style-name="ListBullet">API access and credentials required for integrations.</text:p>
        </text:list-item>
      </text:list>
      <text:p text:style-name="Normal"/>
      <text:h text:style-name="Heading2" text:outline-level="2">6. API and integration</text:h>
      <text:p text:style-name="Normal">The service provides a secure REST-based API to support integration and operational use. API capabilities include:</text:p>
      <text:list text:style-name="LFO1" text:continue-numbering="true">
        <text:list-item>
          <text:p text:style-name="ListBullet">Create and manage bots and projects; configure channels and routing rules.</text:p>
        </text:list-item>
        <text:list-item>
          <text:p text:style-name="ListBullet">Send and receive conversational messages through channel adapters.</text:p>
        </text:list-item>
        <text:list-item>
          <text:p text:style-name="ListBullet">Retrieve conversation history, events and analytics for reporting and assurance.</text:p>
        </text:list-item>
        <text:list-item>
          <text:p text:style-name="ListBullet">Manage language understanding assets (intents, entities and training data) via supported endpoints and import/export tools.</text:p>
        </text:list-item>
        <text:list-item>
          <text:p text:style-name="ListBullet">Support live-agent handover by transferring conversation context to authorised human operators when configured.</text:p>
        </text:list-item>
      </text:list>
      <text:p text:style-name="Normal">API documentation is provided in OpenAPI (Swagger) and HTML formats. A sandbox/test environment is available.</text:p>
      <text:p text:style-name="Normal"/>
      <text:h text:style-name="Heading2" text:outline-level="2">7. Customisation and configuration</text:h>
      <text:p text:style-name="Normal">Customisation is available for project owners and authorised collaborators, including:</text:p>
      <text:list text:style-name="LFO1" text:continue-numbering="true">
        <text:list-item>
          <text:p text:style-name="ListBullet">Conversation flows, responses and user journeys.</text:p>
        </text:list-item>
        <text:list-item>
          <text:p text:style-name="ListBullet">Language understanding models (intents and entities).</text:p>
        </text:list-item>
        <text:list-item>
          <text:p text:style-name="ListBullet">Channel configuration (web chat, voice and supported messaging channels).</text:p>
        </text:list-item>
        <text:list-item>
          <text:p text:style-name="ListBullet">Front-end presentation (branding, embedded experience) within the constraints of the service configuration.</text:p>
        </text:list-item>
        <text:list-item>
          <text:p text:style-name="ListBullet">Integration connections to external systems and data sources.</text:p>
        </text:list-item>
        <text:list-item>
          <text:p text:style-name="ListBullet">AI/LLM provider selection and configuration (subject to buyer policy and data protection requirements).</text:p>
        </text:list-item>
      </text:list>
      <text:p text:style-name="Normal">Customisation is performed through the platform management interface and, where appropriate, through standard API integrations. Changes are controlled by role permissions and change management processes.</text:p>
      <text:p text:style-name="Normal"/>
      <text:h text:style-name="Heading2" text:outline-level="2">8. Onboarding, training and documentation</text:h>
      <text:p text:style-name="Normal">Onboarding</text:p>
      <text:list text:style-name="LFO1" text:continue-numbering="true">
        <text:list-item>
          <text:p text:style-name="ListBullet">Needs assessment and delivery plan aligned to buyer objectives and governance requirements.</text:p>
        </text:list-item>
        <text:list-item>
          <text:p text:style-name="ListBullet">Environment setup and configuration (cloud-hosted by Tovie AI or customer-managed deployment where agreed).</text:p>
        </text:list-item>
        <text:list-item>
          <text:p text:style-name="ListBullet">Integration and channel configuration.</text:p>
        </text:list-item>
        <text:list-item>
          <text:p text:style-name="ListBullet">User training for administrators and project collaborators.</text:p>
        </text:list-item>
        <text:list-item>
          <text:p text:style-name="ListBullet">Go-live readiness checks and handover into service operations.</text:p>
        </text:list-item>
      </text:list>
      <text:p text:style-name="Normal">Training and documentation</text:p>
      <text:p text:style-name="Normal">Accessible documentation is provided in HTML and PDF formats. Remote training is available as standard, with onsite training available at additional cost.</text:p>
      <text:p text:style-name="Normal"/>
      <text:h text:style-name="Heading2" text:outline-level="2">9. Support</text:h>
      <text:p text:style-name="Normal">Support channels</text:p>
      <text:list text:style-name="LFO1" text:continue-numbering="true">
        <text:list-item>
          <text:p text:style-name="ListBullet">Email or online ticketing support: available (requests receive an initial response within the same working day, Monday to Friday).</text:p>
        </text:list-item>
        <text:list-item>
          <text:p text:style-name="ListBullet">Phone support: available 09:00 to 17:00 (UK time), 7 days a week.</text:p>
        </text:list-item>
        <text:list-item>
          <text:p text:style-name="ListBullet">Onsite support: available at additional cost, scoped and agreed in advance.</text:p>
        </text:list-item>
      </text:list>
      <text:p text:style-name="Normal">Support levels</text:p>
      <text:p text:style-name="Normal">Core Support is provided as standard, with response and resolution targets managed in line with the SLA. Enhanced Support is available for customers with on-premise deployments or specific assurance requirements, including priority handling and access to a named technical contact.</text:p>
      <text:p text:style-name="Normal"/>
      <text:soft-page-break/>
      <text:h text:style-name="Heading2" text:outline-level="2">10. Service constraints</text:h>
      <text:p text:style-name="Normal">Key constraints include:</text:p>
      <text:list text:style-name="LFO1" text:continue-numbering="true">
        <text:list-item>
          <text:p text:style-name="ListBullet">Stable internet connection and supported browser required for web access.</text:p>
        </text:list-item>
        <text:list-item>
          <text:p text:style-name="ListBullet">Planned maintenance is normally carried out during off-peak hours and communicated in advance.</text:p>
        </text:list-item>
        <text:list-item>
          <text:p text:style-name="ListBullet">Integration with third-party systems depends on the availability and stability of those external services.</text:p>
        </text:list-item>
        <text:list-item>
          <text:p text:style-name="ListBullet">Custom functionality beyond standard configuration may require additional delivery time and commercial agreement.</text:p>
        </text:list-item>
      </text:list>
      <text:p text:style-name="Normal"/>
      <text:h text:style-name="Heading2" text:outline-level="2">11. Hosting and deployment options</text:h>
      <text:p text:style-name="Normal">The service supports public cloud, private cloud and hybrid deployment models.</text:p>
      <text:p text:style-name="Normal">Data storage and processing</text:p>
      <text:p text:style-name="Normal">For Tovie-hosted deployments, customer data is stored and processed in the United Kingdom. Buyers can control data storage and processing locations within agreed deployment options.</text:p>
      <text:p text:style-name="Normal"/>
      <text:h text:style-name="Heading2" text:outline-level="2">12. Security</text:h>
      <text:p text:style-name="Normal">Security governance and assurance</text:p>
      <text:list text:style-name="LFO1" text:continue-numbering="true">
        <text:list-item>
          <text:p text:style-name="ListBullet">Cyber Essentials Plus certification (active).</text:p>
        </text:list-item>
        <text:list-item>
          <text:p text:style-name="ListBullet">Named board-level person responsible for service security.</text:p>
        </text:list-item>
        <text:list-item>
          <text:p text:style-name="ListBullet">Documented information security policies and processes covering access control, incident management, risk management, secure development and supplier assurance.</text:p>
        </text:list-item>
        <text:list-item>
          <text:p text:style-name="ListBullet">Annual external penetration testing, with remediation managed through vulnerability management processes.</text:p>
        </text:list-item>
      </text:list>
      <text:p text:style-name="Normal">Identity and access management</text:p>
      <text:p text:style-name="Normal">Platform users authenticate using unique user accounts. Minimum password length is 12 characters, with account protection measures. Identity federation (single sign-on) can be configured where required. Access to management interfaces and support channels is restricted to authorised users with role-based permissions.</text:p>
      <text:p text:style-name="Normal">Data in transit</text:p>
      <text:list text:style-name="LFO1" text:continue-numbering="true">
        <text:list-item>
          <text:p text:style-name="ListBullet">TLS 1.2 or above for buyer-supplier connections.</text:p>
        </text:list-item>
        <text:list-item>
          <text:p text:style-name="ListBullet">TLS 1.2 or above and VPN options for protection within supplier-managed networks.</text:p>
        </text:list-item>
      </text:list>
      <text:soft-page-break/>
      <text:p text:style-name="Normal">Data at rest</text:p>
      <text:p text:style-name="Normal">Data is stored on encrypted storage using industry-standard encryption. Encryption is applied to primary storage and backups. Access is controlled using RBAC and audited administrative access. Customer data is logically segregated to prevent unauthorised access between tenants.</text:p>
      <text:p text:style-name="Normal">Logging and monitoring</text:p>
      <text:p text:style-name="Normal">The service uses centralised logging and monitoring to identify unusual access patterns, authentication failures, privilege changes and abnormal system behaviour. Logs are retained for at least 12 months. Audit information is available to buyers on request via the support team.</text:p>
      <text:p text:style-name="Normal">Incident management</text:p>
      <text:p text:style-name="Normal">Documented incident management procedures are maintained for common security and privacy events. Incidents are triaged, contained, investigated and remediated by the security team, with escalation based on severity and buyer notification where required.</text:p>
      <text:p text:style-name="Normal"/>
      <text:h text:style-name="Heading2" text:outline-level="2">13. Availability and resilience</text:h>
      <text:p text:style-name="Normal">The service guarantees 99% availability for dialogue (bot) services in line with the SLA. Availability excludes planned maintenance periods which are communicated in advance and normally scheduled during off-peak hours.</text:p>
      <text:p text:style-name="Normal">Resilience is implemented using UK-based cloud infrastructure for Tovie-hosted deployments, with redundancy across availability zones and automated recovery mechanisms. For customer-managed deployments, resilience is implemented in line with the buyer’s architecture and governance requirements.</text:p>
      <text:p text:style-name="Normal">Outage reporting</text:p>
      <text:list text:style-name="LFO1" text:continue-numbering="true">
        <text:list-item>
          <text:p text:style-name="ListBullet">Email alerts to nominated project owners and authorised collaborators.</text:p>
        </text:list-item>
        <text:list-item>
          <text:p text:style-name="ListBullet">Appropriate API error responses during service disruption.</text:p>
        </text:list-item>
        <text:list-item>
          <text:p text:style-name="ListBullet">Optional forwarding of service events into buyer monitoring and security platforms.</text:p>
        </text:list-item>
      </text:list>
      <text:p text:style-name="Normal"/>
      <text:h text:style-name="Heading2" text:outline-level="2">14. Data export and end-of-contract</text:h>
      <text:p text:style-name="Normal">Data export</text:p>
      <text:p text:style-name="Normal">Users can export data directly from the platform, including configuration data, conversation logs and reporting outputs. Exports are provided in non-proprietary formats including CSV and ZIP packages containing other common formats.</text:p>
      <text:p text:style-name="Normal">End-of-contract process</text:p>
      <text:soft-page-break/>
      <text:p text:style-name="Normal">At contract end, buyer access is closed in line with agreed security procedures. Buyers may complete self-service export or request a managed export. Following confirmation of successful extraction, data is securely deleted in accordance with buyer instructions, retention policies and regulatory requirements. Standard offboarding activities are included, with optional chargeable services available for managed migration support.</text:p>
      <text:p text:style-name="Normal"/>
      <text:h text:style-name="Heading2" text:outline-level="2">15. Reporting and analytics</text:h>
      <text:p text:style-name="Normal">The service provides usage and performance metrics including conversation volumes, engagement, channel usage, response times, completion rates and error/fallback events. Reporting is available via:</text:p>
      <text:list text:style-name="LFO1" text:continue-numbering="true">
        <text:list-item>
          <text:p text:style-name="ListBullet">Real-time dashboards</text:p>
        </text:list-item>
        <text:list-item>
          <text:p text:style-name="ListBullet">API access</text:p>
        </text:list-item>
        <text:list-item>
          <text:p text:style-name="ListBullet">Regular reports</text:p>
        </text:list-item>
        <text:list-item>
          <text:p text:style-name="ListBullet">Reports on request</text:p>
        </text:list-item>
      </text:list>
      <text:p text:style-name="Normal"/>
      <text:h text:style-name="Heading2" text:outline-level="2">16. Example public sector use cases</text:h>
      <text:p text:style-name="Normal">The service can be configured for a wide range of public sector scenarios. Examples include:</text:p>
      <text:p text:style-name="Normal"><text:span text:style-name="T18">Unpaid carer support services (Richmond and Wandsworth Councils)</text:span></text:p>
      <text:list text:style-name="LFO1" text:continue-numbering="true">
        <text:list-item>
          <text:p text:style-name="ListBullet">A 24/7 online voice and text service to help unpaid carers discuss their caring situation, receive tailored recommendations for local services and resources, and access information outside office hours.</text:p>
        </text:list-item>
        <text:list-item>
          <text:p text:style-name="ListBullet">Structured conversational guidance can support early identification of carers and can escalate complex cases to council social care teams when required.</text:p>
        </text:list-item>
        <text:list-item>
          <text:p text:style-name="ListBullet">Designed to complement existing human support channels.</text:p>
        </text:list-item>
      </text:list>
      <text:p text:style-name="Normal">Public information sources include local authority news releases (December 2025) and sector coverage describing the pilot and its objectives.</text:p>
      <text:p text:style-name="Normal"><text:span text:style-name="T19">Occupational therapy waiting list management and care technology device check-in</text:span></text:p>
      <text:list text:style-name="LFO1" text:continue-numbering="true">
        <text:list-item>
          <text:p text:style-name="ListBullet">Voice-enabled outreach to residents on occupational therapy waiting lists to collect status updates and support prioritisation of urgent cases.</text:p>
        </text:list-item>
        <text:list-item>
          <text:p text:style-name="ListBullet">Outbound contact and check-in workflows for care technology devices, including confirmation of ongoing use and recovery/reallocation where appropriate.</text:p>
        </text:list-item>
        <text:list-item>
          <text:p text:style-name="ListBullet">Reduced time spent by staff on routine calls and post-call administration through automation and structured data capture.</text:p>
        </text:list-item>
      </text:list>
      <text:soft-page-break/>
      <text:p text:style-name="Normal">Further details are available in publicly published case studies and sector reporting describing the use of voice automation for these workflows.</text:p>
      <text:h text:style-name="Heading2" text:outline-level="2">References (public sources)</text:h>
      <text:list text:style-name="LFO1" text:continue-numbering="true">
        <text:list-item>
          <text:p text:style-name="ListBullet">London Borough of Richmond upon Thames: “Carers getting easier access to the support they need” (3 December 2025).</text:p>
        </text:list-item>
        <text:list-item>
          <text:p text:style-name="ListBullet">UKAuthority: “Richmond and Wandsworth Councils test voice bots to support unpaid carers” (6 November 2025).</text:p>
        </text:list-item>
        <text:list-item>
          <text:p text:style-name="ListBullet">UKAuthority: “Richmond and Wandsworth test new uses for generative AI” (25 March 2025).</text:p>
        </text:list-item>
        <text:list-item>
          <text:p text:style-name="ListBullet">Tovie AI public case study pages describing Richmond &amp; Wandsworth public services pilots (accessed January 2026).</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3 9 2 2 5 2 4 4"/>
    <style:font-face style:name="Symbol" style:font-charset="x-symbol" svg:font-family="Symbol" style:font-family-generic="decorative"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libri" style:font-name-asian="MS Gothic" style:font-name-complex="Times New Roman"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font-size="10pt" style:font-size-asian="10pt" style:font-size-complex="10pt" fo:hyphenate="false"/>
    </style:style>
    <style:style style:name="Normal" style:display-name="Normal" style:family="paragraph">
      <style:text-properties style:font-name="Calibri" style:font-name-asian="Calibri"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fo:hyphenate="false"/>
    </style:style>
    <style:style style:name="Heading1Char" style:display-name="Heading 1 Char" style:family="text" style:parent-style-name="DefaultParagraphFont">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MS Gothic" style:font-name-complex="Times New Roman" fo:font-weight="bold" style:font-weight-asian="bold" style:font-weight-complex="bold" fo:color="#4F81BD"/>
    </style:style>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TitleChar" style:display-name="Title Char" style:family="text" style:parent-style-name="DefaultParagraphFont">
      <style:text-properties style:font-name="Calibri" style:font-name-asian="MS Gothic" style:font-name-complex="Times New Roman" fo:color="#17365D" fo:letter-spacing="0.0034in" style:letter-kerning="true" fo:font-size="26pt" style:font-size-asian="26pt" style:font-size-complex="26pt"/>
    </style:style>
    <style:style style:name="Subtitle" style:display-name="Subtitle" style:family="paragraph" style:parent-style-name="Normal" style:next-style-name="Normal">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SubtitleChar" style:display-name="Subtitle Char" style:family="text" style:parent-style-name="DefaultParagraphFont">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List" style:display-name="List" style:family="paragraph" style:parent-style-name="Normal">
      <style:paragraph-properties style:contextual-spacing="true" fo:margin-left="0.25in" fo:text-indent="-0.25in">
        <style:tab-stops/>
      </style:paragraph-properties>
      <style:text-properties fo:hyphenate="false"/>
    </style:style>
    <style:style style:name="List2" style:display-name="List 2" style:family="paragraph" style:parent-style-name="Normal">
      <style:paragraph-properties style:contextual-spacing="true" fo:margin-left="0.5in" fo:text-indent="-0.25in">
        <style:tab-stops/>
      </style:paragraph-properties>
      <style:text-properties fo:hyphenate="false"/>
    </style:style>
    <style:style style:name="List3" style:display-name="List 3" style:family="paragraph" style:parent-style-name="Normal">
      <style:paragraph-properties style:contextual-spacing="true" fo:margin-left="0.75in" fo:text-indent="-0.25in">
        <style:tab-stops/>
      </style:paragraph-properties>
      <style:text-properties fo:hyphenate="false"/>
    </style:style>
    <style:style style:name="ListBullet" style:display-name="List Bullet" style:family="paragraph" style:parent-style-name="Normal" style:list-style-name="LFO1">
      <style:paragraph-properties style:contextual-spacing="true"/>
      <style:text-properties fo:hyphenate="false"/>
    </style:style>
    <style:style style:name="ListBullet2" style:display-name="List Bullet 2" style:family="paragraph" style:parent-style-name="Normal" style:list-style-name="LFO2">
      <style:paragraph-properties style:contextual-spacing="true"/>
      <style:text-properties fo:hyphenate="false"/>
    </style:style>
    <style:style style:name="ListBullet3" style:display-name="List Bullet 3" style:family="paragraph" style:parent-style-name="Normal" style:list-style-name="LFO3">
      <style:paragraph-properties style:contextual-spacing="true"/>
      <style:text-properties fo:hyphenate="false"/>
    </style:style>
    <style:style style:name="ListNumber" style:display-name="List Number" style:family="paragraph" style:parent-style-name="Normal" style:list-style-name="LFO5">
      <style:paragraph-properties style:contextual-spacing="true"/>
      <style:text-properties fo:hyphenate="false"/>
    </style:style>
    <style:style style:name="ListNumber2" style:display-name="List Number 2" style:family="paragraph" style:parent-style-name="Normal" style:list-style-name="LFO6">
      <style:paragraph-properties style:contextual-spacing="true"/>
      <style:text-properties fo:hyphenate="false"/>
    </style:style>
    <style:style style:name="ListNumber3" style:display-name="List Number 3" style:family="paragraph" style:parent-style-name="Normal" style:list-style-name="LFO7">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2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5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MacroTextChar" style:display-name="Macro Text Char" style:family="text" style:parent-style-name="DefaultParagraphFont">
      <style:text-properties style:font-name="Courier" fo:font-size="10pt" style:font-size-asian="10pt" style:font-size-complex="10pt"/>
    </style:style>
    <style:style style:name="Quote" style:display-name="Quote" style:family="paragraph" style:parent-style-name="Normal" style:next-style-name="Normal">
      <style:text-properties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Times New Roman" fo:color="#243F60"/>
    </style:style>
    <style:style style:name="Heading6Char" style:display-name="Heading 6 Char" style:family="text" style:parent-style-name="DefaultParagraphFont">
      <style:text-properties style:font-name="Calibri" style:font-name-asian="MS Gothic" style:font-name-complex="Times New Roman"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Times New Roman"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Times New Roman"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Caption" style:display-name="Caption" style:family="paragraph" style:parent-style-name="Normal" style:next-style-name="Normal">
      <style:paragraph-properties fo:line-height="100%"/>
      <style:text-properties fo:font-weight="bold" style:font-weight-asian="bold" style:font-weight-complex="bold" fo:color="#4F81BD" fo:font-size="9pt" style:font-size-asian="9pt" style:font-size-complex="9pt" fo:hyphenate="fals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Heading1" style:nex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number:num-list-format style:name="NLF0">
      <number:num-list-label text:level="1"/>
      <number:text>%1%.</number:text>
    </number:num-list-format>
    <style:page-layout style:name="PL0">
      <style:page-layout-properties fo:page-width="8.5in" fo:page-height="11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python-docx</meta:initial-creator>
    <dc:creator>Brian</dc:creator>
    <meta:creation-date>2026-01-19T18:09:00Z</meta:creation-date>
    <dc:date>2026-01-19T18:09:00Z</dc:date>
    <meta:template xlink:href="Normal.dotm" xlink:type="simple"/>
    <meta:editing-cycles>2</meta:editing-cycles>
    <meta:editing-duration>PT120S</meta:editing-duration>
    <meta:document-statistic meta:page-count="8" meta:paragraph-count="25" meta:word-count="1931" meta:character-count="12913" meta:row-count="91" meta:non-whitespace-character-count="11007"/>
  </office:meta>
</office:document-meta>
</file>