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fo:font-weight="bold" style:font-weight-asian="bold" style:font-weight-complex="bold"/>
    </style:style>
    <style:style style:name="T2" style:parent-style-name="Hyperlink" style:family="text">
      <style:text-properties fo:font-weight="bold" style:font-weight-asian="bold" style:font-weight-complex="bold"/>
    </style:style>
    <style:style style:name="P3" style:parent-style-name="Normal" style:family="paragraph">
      <style:text-properties fo:font-weight="bold" style:font-weight-asian="bold" style:font-weight-complex="bold"/>
    </style:style>
    <style:style style:name="T4" style:parent-style-name="Hyperlink" style:family="text">
      <style:text-properties fo:font-weight="bold" style:font-weight-asian="bold" style:font-weight-complex="bold"/>
    </style:style>
    <style:style style:name="T5" style:parent-style-name="DefaultParagraphFont" style:family="text">
      <style:text-properties fo:font-weight="bold" style:font-weight-asian="bold" style:font-weight-complex="bold"/>
    </style:style>
    <style:style style:name="T6" style:parent-style-name="DefaultParagraphFont" style:family="text">
      <style:text-properties fo:font-weight="bold" style:font-weight-asian="bold" style:font-weight-complex="bold"/>
    </style:style>
    <style:style style:name="T7" style:parent-style-name="DefaultParagraphFont" style:family="text">
      <style:text-properties fo:font-weight="bold" style:font-weight-asian="bold" style:font-weight-complex="bold"/>
    </style:style>
    <style:style style:name="P8" style:parent-style-name="Normal" style:family="paragraph">
      <style:text-properties fo:font-weight="bold" style:font-weight-asian="bold" style:font-weight-complex="bold"/>
    </style:style>
    <style:style style:name="P9" style:parent-style-name="Normal" style:family="paragraph">
      <style:text-properties fo:font-weight="bold" style:font-weight-asian="bold" style:font-weight-complex="bold"/>
    </style:style>
    <style:style style:name="P10" style:parent-style-name="Normal" style:family="paragraph">
      <style:text-properties fo:font-weight="bold" style:font-weight-asian="bold" style:font-weight-complex="bold"/>
    </style:style>
    <style:style style:name="P11" style:parent-style-name="Normal" style:family="paragraph">
      <style:text-properties fo:font-weight="bold" style:font-weight-asian="bold" style:font-weight-complex="bold"/>
    </style:style>
    <style:style style:name="P12" style:parent-style-name="Normal" style:list-style-name="LFO1" style:family="paragraph"/>
    <style:style style:name="P13" style:parent-style-name="Normal" style:list-style-name="LFO1" style:family="paragraph"/>
    <style:style style:name="P14" style:parent-style-name="Normal" style:list-style-name="LFO1" style:family="paragraph"/>
    <style:style style:name="P15" style:parent-style-name="Normal" style:family="paragraph">
      <style:text-properties fo:font-weight="bold" style:font-weight-asian="bold" style:font-weight-complex="bold"/>
    </style:style>
    <style:style style:name="T16" style:parent-style-name="Hyperlink" style:family="text">
      <style:text-properties fo:font-weight="bold" style:font-weight-asian="bold" style:font-weight-complex="bold"/>
    </style:style>
  </office:automatic-styles>
  <office:body>
    <office:text text:use-soft-page-breaks="true">
      <text:p text:style-name="P1">Vyne Terms of Service</text:p>
      <text:p text:style-name="Normal">By using the Vyne<text:s/>service,<text:s/>either digitally through the website<text:s/>(<text:a xlink:href="https://www.vyne.co.uk/" office:target-frame-name="_blank" xlink:show="new"><text:span text:style-name="T2">www.vyne.co.uk</text:span></text:a>)<text:s/>or<text:s/>app,<text:s/>or<text:s/>directly with our customer care agents via phone or email,<text:s/>by<text:s/>placing orders through Vyne you agree to the below Terms &amp; Conditions. We may change these Terms &amp; Conditions from time to time, but will we endeavour to inform you whenever this happens.</text:p>
      <text:p text:style-name="P3">Who are we?</text:p>
      <text:p text:style-name="Normal">Vyne is a distance selling dispensing appliance contractor, and is a brand of the company Optimum Medical Solutions Ltd. For the purposes of this agreement, when ‘we’ or 'Vyne' is stated, this refers to Optimum Medical Solutions Ltd.</text:p>
      <text:p text:style-name="Normal">Optimum Medical Solutions Ltd, otherwise known as Optimum Medical, are specialists in healthcare products. We supply every single NHS trust in the UK and over 60 countries internationally. You can find out more about Optimum Medical by visiting <text:a xlink:href="https://optimummedical.co.uk/" office:target-frame-name="_blank" xlink:show="new"><text:span text:style-name="T4">www.optimummedical.co.uk</text:span></text:a>.</text:p>
      <text:p text:style-name="Normal"><text:span text:style-name="T5">Place of registration –</text:span> England and Wales</text:p>
      <text:p text:style-name="Normal"><text:span text:style-name="T6">Company registration number –</text:span> 6779883</text:p>
      <text:p text:style-name="Normal"><text:span text:style-name="T7">VAT number –</text:span> 944 0333 043</text:p>
      <text:p text:style-name="P8">The basics</text:p>
      <text:p text:style-name="Normal">To register with the Vyne service and to use the Vyne Online<text:s/>site<text:s/>and/or mobile<text:s/>app, you must be over the age of 18 and the information you provide us with must be true. You are responsible for how you use the<text:s/>website/app<text:s/>and interact with the Vyne service, and any information you provide us with. You are also responsible for ensuring the security of your account details. We have made the best efforts to ensure your safety and security whilst browsing and interacting with this website.</text:p>
      <text:p text:style-name="Normal">Optimum Medical and its directors or related companies shall not be liable for any losses or claims arising directly or indirectly from use of this website/app<text:s/>except that this exclusion of liability does not apply to any damages in connection with death or personal injury caused by the negligence of Optimum Medical, its directors or employees.</text:p>
      <text:p text:style-name="Normal">All content of the<text:s/>website/app<text:s/>is for information purposes only and is not a substitute for professional medical advice, rather it is designed to support, not replace, the relationship between you and your healthcare providers. All external links provided on the<text:s/>website/app<text:s/>are also for information purposes, and we accept no responsibility or liability for their content.</text:p>
      <text:soft-page-break/>
      <text:p text:style-name="Normal">If you suspect you have any medical issue, please consult your doctor or healthcare worker.</text:p>
      <text:p text:style-name="P9">Ordering through Vyne</text:p>
      <text:p text:style-name="Normal">When you place an order through Vyne via the<text:s/>website<text:s/>or mobile app, it will be processed by our Customer Care team. Similarly, if you were to place an order via the telephone<text:s/>or email, your order will be processed by the Customer Care team. We will contact your GP<text:s/>or prescribing service<text:s/>using the information you have provided. Our<text:s/>operational teams<text:s/>will process your prescription and dispense all items appropriately.</text:p>
      <text:p text:style-name="Normal">By requesting your prescription through Vyne, you are instructing us to contact your GP<text:s/>or prescribing service<text:s/>and collect your prescription from them. To ensure we receive your electronic<text:s/>prescription, we may re-confirm your pharmacy nomination before this is forwarded to your doctor. As we must await your prescription from the GP we are unable to provide exact guarantees on when your items will arrive.</text:p>
      <text:p text:style-name="Normal">Payments will need to be taken by Vyne to collect on NHS prescription charges, unless you are exempt from these. We will ask you to declare this when ordering and we will require evidence of your exemption. Anyone found to be claiming free prescriptions falsely, could be liable for a penalty fine</text:p>
      <text:p text:style-name="P10">Your privacy</text:p>
      <text:p text:style-name="Normal">We take your privacy incredibly seriously. Please see our full Privacy Policy for all the information on what data we collect from you, how we store this data, how we use this data and how we protect it.</text:p>
      <text:p text:style-name="P11">Customer care</text:p>
      <text:p text:style-name="Normal">Our Customer Care team are on hand during our full stated opening hours to take orders, process prescriptions and take phone calls:</text:p>
      <text:list text:style-name="LFO1" text:continue-numbering="true">
        <text:list-item>
          <text:p text:style-name="P12">Mon-Fri: 8:00am - 6:00pm</text:p>
        </text:list-item>
        <text:list-item>
          <text:p text:style-name="P13">Sat: 8:00am - 1:00pm</text:p>
        </text:list-item>
        <text:list-item>
          <text:p text:style-name="P14">Sun: 10am - 2pm</text:p>
        </text:list-item>
      </text:list>
      <text:p text:style-name="Normal">These are the only hours when our<text:s/>customer care team<text:s/>will be available to speak to. If you request a call back from our<text:s/>customer care team, it will always take place between these hours.</text:p>
      <text:p text:style-name="P15">Contacting us</text:p>
      <text:p text:style-name="Normal">If you wish to contact us for any reason you may do so via our Contact page. Alternatively, you can email us at <text:a xlink:href="mailto:hello@vyne.co.uk" office:target-frame-name="_top" xlink:show="replace"><text:span text:style-name="T16">hello@vyne.co.uk</text:span></text:a> or call us on<text:s/>020 3987 7560</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Tom Bailey</meta:initial-creator>
    <dc:creator>Tom Bailey</dc:creator>
    <meta:creation-date>2026-01-20T14:20:00Z</meta:creation-date>
    <dc:date>2026-01-20T14:20:00Z</dc:date>
    <meta:template xlink:href="Normal.dotm" xlink:type="simple"/>
    <meta:editing-cycles>2</meta:editing-cycles>
    <meta:editing-duration>PT0S</meta:editing-duration>
    <meta:user-defined meta:name="ContentTypeId">0x010100F9E67E1B03E1D445A5B0C2BC334F491C</meta:user-defined>
    <meta:user-defined meta:name="MediaServiceImageTags"/>
    <meta:document-statistic meta:page-count="2" meta:paragraph-count="168" meta:word-count="695" meta:character-count="4212" meta:row-count="193" meta:non-whitespace-character-count="3685"/>
  </office:meta>
</office:document-meta>
</file>