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font-weight="bold" style:font-weight-asian="bold" style:font-weight-complex="bold"/>
    </style:style>
    <style:style style:name="T2" style:parent-style-name="DefaultParagraphFont" style:family="text">
      <style:text-properties fo:font-weight="bold" style:font-weight-asian="bold" style:font-weight-complex="bold"/>
    </style:style>
    <style:style style:name="T3" style:parent-style-name="DefaultParagraphFont" style:family="text">
      <style:text-properties fo:font-weight="bold" style:font-weight-asian="bold" style:font-weight-complex="bold"/>
    </style:style>
    <style:style style:name="P4" style:parent-style-name="Normal" style:list-style-name="LFO1" style:family="paragraph"/>
    <style:style style:name="T5" style:parent-style-name="DefaultParagraphFont" style:family="text">
      <style:text-properties fo:font-weight="bold" style:font-weight-asian="bold" style:font-weight-complex="bold"/>
    </style:style>
    <style:style style:name="P6" style:parent-style-name="Normal" style:list-style-name="LFO1" style:family="paragraph"/>
    <style:style style:name="T7" style:parent-style-name="DefaultParagraphFont" style:family="text">
      <style:text-properties fo:font-weight="bold" style:font-weight-asian="bold" style:font-weight-complex="bold"/>
    </style:style>
    <style:style style:name="P8" style:parent-style-name="Normal" style:list-style-name="LFO1" style:family="paragraph"/>
    <style:style style:name="T9" style:parent-style-name="DefaultParagraphFont" style:family="text">
      <style:text-properties fo:font-weight="bold" style:font-weight-asian="bold" style:font-weight-complex="bold"/>
    </style:style>
    <style:style style:name="T10" style:parent-style-name="DefaultParagraphFont" style:family="text">
      <style:text-properties fo:font-weight="bold" style:font-weight-asian="bold" style:font-weight-complex="bold"/>
    </style:style>
  </office:automatic-styles>
  <office:body>
    <office:text text:use-soft-page-breaks="true">
      <text:p text:style-name="P1">Vyne<text:s/>Online<text:s/>– Pricing Statement</text:p>
      <text:p text:style-name="Normal"><text:span text:style-name="T2">Service Overview:</text:span><text:line-break/>The Vyne<text:s/>Online<text:s/>Service is provided to the contracting authority<text:s/>as described in the service definition contract.<text:s/>This pricing statement relates to all the modules, implementation and training needs as defined during the planning phase of the project.</text:p>
      <text:p text:style-name="Normal"><text:span text:style-name="T3">Pricing Policy:</text:span></text:p>
      <text:list text:style-name="LFO1" text:continue-numbering="true">
        <text:list-item>
          <text:p text:style-name="P4"><text:span text:style-name="T5">Standard Provision:</text:span><text:line-break/>This service is offered free of charge to the contracting authority, unless third-party<text:s/>setup<text:s/>costs are incurred during the implementation of a module (such as EPR integration). Those costs may be passed on to the contracting authority as agreed during contractual discussions.</text:p>
        </text:list-item>
        <text:list-item>
          <text:p text:style-name="P6"><text:span text:style-name="T7">Nominal Fee Clause:</text:span><text:line-break/>In certain circumstances, a nominal fee may be charged solely for the purpose of ensuring the contract is legally valid and enforceable. This fee will be communicated in advance and agreed upon by both parties before the commencement of service.</text:p>
        </text:list-item>
        <text:list-item>
          <text:p text:style-name="P8"><text:span text:style-name="T9">No Additional Charges:</text:span><text:line-break/>Unless otherwise required by law or mutually agreed in writing, no further charges will apply for the provision of this service.</text:p>
        </text:list-item>
      </text:list>
      <text:p text:style-name="Normal"><text:span text:style-name="T10">Price Validity:</text:span><text:line-break/>Any nominal fee, if applicable, will be fixed and valid for the duration of the contract, unless otherwise specified and agreed in writing by both<text:s/></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Tom Bailey</meta:initial-creator>
    <dc:creator>Tom Bailey</dc:creator>
    <meta:creation-date>2026-01-20T14:50:00Z</meta:creation-date>
    <dc:date>2026-01-20T14:50:00Z</dc:date>
    <meta:template xlink:href="Normal.dotm" xlink:type="simple"/>
    <meta:editing-cycles>2</meta:editing-cycles>
    <meta:editing-duration>PT0S</meta:editing-duration>
    <meta:document-statistic meta:page-count="1" meta:paragraph-count="46" meta:word-count="190" meta:character-count="1153" meta:row-count="53" meta:non-whitespace-character-count="1009"/>
  </office:meta>
</office:document-meta>
</file>