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 style:master-page-name="Standard">
      <style:paragraph-properties style:page-number="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Services are provided in accordance with the G-Cloud 15 Framework Agreement and the applicable Call-Off Contract.</text:p>
      <text:p text:style-name="Standard"/>
      <text:p text:style-name="Standard">No additional supplier terms and conditions apply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2" meta:word-count="23" meta:character-count="163" meta:non-whitespace-character-count="142"/>
    <meta:generator>LibreOfficeDev/6.0.5.2$Linux_X86_64 LibreOffice_project/</meta:generator>
  </office:meta>
</office:document-meta>
</file>