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5F6000006A270A468C2A04BBEC5.png" manifest:media-type="image/png"/>
  <manifest:file-entry manifest:full-path="Pictures/10000201000005F6000003604202A6937B9D65B7.png" manifest:media-type="image/png"/>
  <manifest:file-entry manifest:full-path="Pictures/10000201000002950000032AF5A29EB3D2804DA6.png" manifest:media-type="image/png"/>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1" svg:font-family="Arial"/>
    <style:font-face style:name="Abhaya Libre" svg:font-family="'Abhaya Libre'" style:font-family-generic="roman" style:font-pitch="variable"/>
    <style:font-face style:name="Arial" svg:font-family="Arial"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bhaya Libre1" svg:font-family="'Abhaya Libre'" style:font-family-generic="system" style:font-pitch="variable"/>
    <style:font-face style:name="Arial2" svg:font-family="Arial"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office:font-face-decls>
  <office:automatic-styles>
    <style:style style:name="P1" style:family="paragraph" style:parent-style-name="Standard" style:master-page-name="Standard">
      <style:paragraph-properties fo:margin-left="0.5in" fo:margin-right="0in" fo:margin-top="0.139in" fo:margin-bottom="0.139in" loext:contextual-spacing="false" fo:line-height="150%" fo:text-indent="0.5in" style:auto-text-indent="false" style:page-number="1"/>
    </style:style>
    <style:style style:name="P2" style:family="paragraph" style:parent-style-name="Standard">
      <loext:graphic-properties draw:fill="solid" draw:fill-color="#ffffff"/>
      <style:paragraph-properties fo:margin-top="0.139in" fo:margin-bottom="0.139in" loext:contextual-spacing="false" fo:line-height="150%" fo:background-color="#ffffff" fo:padding="0in" fo:border="none"/>
    </style:style>
    <style:style style:name="P3" style:family="paragraph" style:parent-style-name="Standard">
      <loext:graphic-properties draw:fill="solid" draw:fill-color="#ffffff"/>
      <style:paragraph-properties fo:margin-top="0.139in" fo:margin-bottom="0.139in" loext:contextual-spacing="false" fo:line-height="150%" fo:orphans="0" fo:widows="0" fo:background-color="#ffffff" fo:padding="0in" fo:border="none"/>
    </style:style>
    <style:style style:name="P4" style:family="paragraph" style:parent-style-name="Standard">
      <loext:graphic-properties draw:fill="solid" draw:fill-color="#ffffff"/>
      <style:paragraph-properties fo:margin-top="0.139in" fo:margin-bottom="0.139in" loext:contextual-spacing="false" fo:line-height="150%" fo:background-color="#ffffff" fo:padding="0in" fo:border="none"/>
      <style:text-properties fo:color="#292a2e" fo:font-size="12pt" style:font-size-asian="12pt" style:font-size-complex="12pt"/>
    </style:style>
    <style:style style:name="P5" style:family="paragraph" style:parent-style-name="Standard" style:list-style-name="WWNum5">
      <loext:graphic-properties draw:fill="solid" draw:fill-color="#ffffff"/>
      <style:paragraph-properties fo:margin-left="0.5in" fo:margin-right="0in" fo:margin-top="0.139in" fo:margin-bottom="0.139in" loext:contextual-spacing="false" fo:line-height="150%" fo:text-indent="-0.25in" style:auto-text-indent="false" fo:background-color="#ffffff" fo:padding="0in" fo:border="none"/>
    </style:style>
    <style:style style:name="P6" style:family="paragraph" style:parent-style-name="Standard" style:list-style-name="WWNum17">
      <loext:graphic-properties draw:fill="solid" draw:fill-color="#ffffff"/>
      <style:paragraph-properties fo:margin-left="0.5in" fo:margin-right="0in" fo:margin-top="0.139in" fo:margin-bottom="0.139in" loext:contextual-spacing="false" fo:line-height="150%" fo:text-indent="-0.25in" style:auto-text-indent="false" fo:background-color="#ffffff" fo:padding="0in" fo:border="none"/>
    </style:style>
    <style:style style:name="P7" style:family="paragraph" style:parent-style-name="Standard" style:list-style-name="WWNum10">
      <loext:graphic-properties draw:fill="solid" draw:fill-color="#ffffff"/>
      <style:paragraph-properties fo:margin-left="0.5in" fo:margin-right="0in" fo:margin-top="0.139in" fo:margin-bottom="0.139in" loext:contextual-spacing="false" fo:line-height="150%" fo:text-indent="-0.25in" style:auto-text-indent="false" fo:background-color="#ffffff" fo:padding="0in" fo:border="none"/>
    </style:style>
    <style:style style:name="P8" style:family="paragraph" style:parent-style-name="Standard" style:list-style-name="WWNum2">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9" style:family="paragraph" style:parent-style-name="Standard" style:list-style-name="WWNum14">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10" style:family="paragraph" style:parent-style-name="Standard" style:list-style-name="WWNum16">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11" style:family="paragraph" style:parent-style-name="Standard" style:list-style-name="WWNum25">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12" style:family="paragraph" style:parent-style-name="Standard" style:list-style-name="WWNum8">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13" style:family="paragraph" style:parent-style-name="Standard" style:list-style-name="WWNum18">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14" style:family="paragraph" style:parent-style-name="Standard" style:list-style-name="WWNum3">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15" style:family="paragraph" style:parent-style-name="Standard" style:list-style-name="WWNum13">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16" style:family="paragraph" style:parent-style-name="Standard" style:list-style-name="WWNum23">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17" style:family="paragraph" style:parent-style-name="Standard" style:list-style-name="WWNum9">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18" style:family="paragraph" style:parent-style-name="Standard" style:list-style-name="WWNum19">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19" style:family="paragraph" style:parent-style-name="Standard" style:list-style-name="WWNum15">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20" style:family="paragraph" style:parent-style-name="Standard" style:list-style-name="WWNum4">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21" style:family="paragraph" style:parent-style-name="Standard" style:list-style-name="WWNum6">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style:style>
    <style:style style:name="P22" style:family="paragraph" style:parent-style-name="Standard" style:list-style-name="WWNum21">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style:style>
    <style:style style:name="P23" style:family="paragraph" style:parent-style-name="Standard" style:list-style-name="WWNum7">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style:style>
    <style:style style:name="P24" style:family="paragraph" style:parent-style-name="Standard" style:list-style-name="WWNum22">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style:style>
    <style:style style:name="P25" style:family="paragraph" style:parent-style-name="Standard" style:list-style-name="WWNum26">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style:style>
    <style:style style:name="P26" style:family="paragraph" style:parent-style-name="Standard" style:list-style-name="WWNum20">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style:style>
    <style:style style:name="P27" style:family="paragraph" style:parent-style-name="Standard" style:list-style-name="WWNum12">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style:style>
    <style:style style:name="P28" style:family="paragraph" style:parent-style-name="Standard" style:list-style-name="WWNum24">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style:style>
    <style:style style:name="P29" style:family="paragraph" style:parent-style-name="Standard" style:list-style-name="WWNum11">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style:style>
    <style:style style:name="P30" style:family="paragraph" style:parent-style-name="Standard" style:list-style-name="WWNum1">
      <loext:graphic-properties draw:fill="solid" draw:fill-color="#ffffff"/>
      <style:paragraph-properties fo:margin-left="1in" fo:margin-right="0in" fo:margin-top="0.139in" fo:margin-bottom="0.139in" loext:contextual-spacing="false" fo:line-height="150%" fo:orphans="0" fo:widows="0" fo:text-indent="-0.25in" style:auto-text-indent="false" fo:background-color="#ffffff" fo:padding="0in" fo:border="none"/>
    </style:style>
    <style:style style:name="P31" style:family="paragraph" style:parent-style-name="Standard" style:list-style-name="WWNum2">
      <loext:graphic-properties draw:fill="solid" draw:fill-color="#ffffff"/>
      <style:paragraph-properties fo:margin-left="1in" fo:margin-right="0in" fo:margin-top="0.139in" fo:margin-bottom="0.139in" loext:contextual-spacing="false" fo:line-height="150%" fo:orphans="0" fo:widows="0" fo:text-indent="-0.25in" style:auto-text-indent="false" fo:background-color="#ffffff" fo:padding="0in" fo:border="none"/>
    </style:style>
    <style:style style:name="P32" style:family="paragraph" style:parent-style-name="Standard" style:list-style-name="WWNum1">
      <loext:graphic-properties draw:fill="solid" draw:fill-color="#ffffff"/>
      <style:paragraph-properties fo:margin-left="1.5in" fo:margin-right="0in" fo:margin-top="0.139in" fo:margin-bottom="0.139in" loext:contextual-spacing="false" fo:line-height="150%" fo:orphans="0" fo:widows="0" fo:text-indent="-0.25in" style:auto-text-indent="false" fo:background-color="#ffffff" fo:padding="0in" fo:border="none"/>
    </style:style>
    <style:style style:name="P33" style:family="paragraph" style:parent-style-name="Standard">
      <loext:graphic-properties draw:fill="solid" draw:fill-color="#ffffff"/>
      <style:paragraph-properties fo:margin-top="0.1252in" fo:margin-bottom="0in" loext:contextual-spacing="false" fo:line-height="171%" fo:orphans="0" fo:widows="0" fo:background-color="#ffffff" fo:padding="0in" fo:border="none"/>
      <style:text-properties fo:color="#292a2e" fo:font-size="12pt" style:font-size-asian="12pt" style:font-size-complex="12pt"/>
    </style:style>
    <style:style style:name="P34" style:family="paragraph" style:parent-style-name="Standard">
      <style:paragraph-properties fo:margin-top="0in" fo:margin-bottom="0.139in" loext:contextual-spacing="false" fo:line-height="100%" fo:orphans="0" fo:widows="0"/>
      <style:text-properties fo:color="#292a2e" fo:font-size="12pt" style:font-size-asian="12pt" style:font-size-complex="12pt"/>
    </style:style>
    <style:style style:name="P35" style:family="paragraph" style:parent-style-name="Standard">
      <style:paragraph-properties fo:margin-left="0in" fo:margin-right="0in" fo:margin-top="0in" fo:margin-bottom="0.139in" loext:contextual-spacing="false" fo:line-height="115%" fo:orphans="0" fo:widows="0" fo:text-indent="0in" style:auto-text-indent="false"/>
    </style:style>
    <style:style style:name="P36" style:family="paragraph" style:parent-style-name="Standard">
      <style:paragraph-properties fo:margin-left="0.4925in" fo:margin-right="0in" fo:margin-top="0in" fo:margin-bottom="0.139in" loext:contextual-spacing="false" fo:line-height="150%" fo:text-align="justify" style:justify-single-word="false" fo:text-indent="0in" style:auto-text-indent="false">
        <style:tab-stops>
          <style:tab-stop style:position="1.6736in"/>
          <style:tab-stop style:position="1.8709in"/>
          <style:tab-stop style:position="3.9374in"/>
        </style:tab-stops>
      </style:paragraph-properties>
    </style:style>
    <style:style style:name="P37" style:family="paragraph" style:parent-style-name="Standard">
      <style:paragraph-properties fo:margin-left="0.4925in" fo:margin-right="0in" fo:margin-top="0in" fo:margin-bottom="0.139in" loext:contextual-spacing="false" fo:line-height="100%" fo:text-align="center" style:justify-single-word="false" fo:text-indent="0in" style:auto-text-indent="false"/>
    </style:style>
    <style:style style:name="P38" style:family="paragraph" style:parent-style-name="Standard">
      <style:paragraph-properties fo:margin-left="0.4925in" fo:margin-right="0in" fo:text-align="end" style:justify-single-word="false" fo:text-indent="0in" style:auto-text-indent="false"/>
    </style:style>
    <style:style style:name="P39" style:family="paragraph" style:parent-style-name="Standard">
      <style:paragraph-properties fo:margin-left="0.4925in" fo:margin-right="0in" fo:text-align="end" style:justify-single-word="false" fo:text-indent="0in" style:auto-text-indent="false"/>
      <style:text-properties fo:color="#8069d8" fo:font-size="10pt" style:font-size-asian="10pt" style:font-size-complex="10pt"/>
    </style:style>
    <style:style style:name="P40" style:family="paragraph" style:parent-style-name="Heading_20_1">
      <loext:graphic-properties draw:fill="solid" draw:fill-color="#ffffff"/>
      <style:paragraph-properties fo:margin-top="0.139in" fo:margin-bottom="0.139in" loext:contextual-spacing="false" fo:line-height="150%" fo:keep-together="auto" fo:background-color="#ffffff" fo:padding="0in" fo:border="none" fo:keep-with-next="auto"/>
    </style:style>
    <style:style style:name="P41" style:family="paragraph" style:parent-style-name="Heading_20_1">
      <loext:graphic-properties draw:fill="solid" draw:fill-color="#ffffff"/>
      <style:paragraph-properties fo:margin-top="0.139in" fo:margin-bottom="0.139in" loext:contextual-spacing="false" fo:line-height="150%" fo:keep-together="auto" fo:orphans="0" fo:widows="0" fo:background-color="#ffffff" fo:padding="0in" fo:border="none" fo:keep-with-next="auto"/>
    </style:style>
    <style:style style:name="P42" style:family="paragraph" style:parent-style-name="Heading_20_1">
      <loext:graphic-properties draw:fill="solid" draw:fill-color="#ffffff"/>
      <style:paragraph-properties fo:margin-top="0.139in" fo:margin-bottom="0.139in" loext:contextual-spacing="false" fo:line-height="150%" fo:keep-together="auto" fo:orphans="0" fo:widows="0" fo:background-color="#ffffff" fo:padding="0in" fo:border="none" fo:keep-with-next="auto"/>
      <style:text-properties fo:color="#8069d8" fo:font-size="12pt" fo:font-weight="bold" style:font-size-asian="12pt" style:font-weight-asian="bold" style:font-size-complex="12pt" style:font-weight-complex="bold"/>
    </style:style>
    <style:style style:name="P43" style:family="paragraph" style:parent-style-name="Heading_20_1">
      <style:paragraph-properties fo:margin-top="0.139in" fo:margin-bottom="0.139in" loext:contextual-spacing="false" fo:line-height="150%"/>
    </style:style>
    <style:style style:name="P44" style:family="paragraph" style:parent-style-name="Heading_20_3">
      <loext:graphic-properties draw:fill="solid" draw:fill-color="#ffffff"/>
      <style:paragraph-properties fo:margin-top="0.139in" fo:margin-bottom="0.139in" loext:contextual-spacing="false" fo:line-height="150%" fo:background-color="#ffffff" fo:padding="0in" fo:border="none"/>
    </style:style>
    <style:style style:name="P45" style:family="paragraph" style:parent-style-name="Heading_20_3">
      <loext:graphic-properties draw:fill="solid" draw:fill-color="#ffffff"/>
      <style:paragraph-properties fo:margin-top="0.139in" fo:margin-bottom="0.139in" loext:contextual-spacing="false" fo:line-height="150%" fo:keep-together="auto" fo:orphans="0" fo:widows="0" fo:background-color="#ffffff" fo:padding="0in" fo:border="none" fo:keep-with-next="auto"/>
    </style:style>
    <style:style style:name="P46" style:family="paragraph" style:parent-style-name="Heading_20_3">
      <style:paragraph-properties fo:margin-top="0.139in" fo:margin-bottom="0.139in" loext:contextual-spacing="false" fo:line-height="150%"/>
    </style:style>
    <style:style style:name="P47" style:family="paragraph" style:parent-style-name="Heading_20_3" style:list-style-name="WWNum1">
      <loext:graphic-properties draw:fill="solid" draw:fill-color="#ffffff"/>
      <style:paragraph-properties fo:margin-left="0.5in" fo:margin-right="0in" fo:margin-top="0.139in" fo:margin-bottom="0.139in" loext:contextual-spacing="false" fo:line-height="150%" fo:orphans="0" fo:widows="0" fo:text-indent="-0.25in" style:auto-text-indent="false" fo:background-color="#ffffff" fo:padding="0in" fo:border="none"/>
    </style:style>
    <style:style style:name="P48" style:family="paragraph" style:parent-style-name="Heading_20_2">
      <loext:graphic-properties draw:fill="solid" draw:fill-color="#ffffff"/>
      <style:paragraph-properties fo:margin-top="0.139in" fo:margin-bottom="0.139in" loext:contextual-spacing="false" fo:line-height="150%" fo:keep-together="auto" fo:background-color="#ffffff" fo:padding="0in" fo:border="none" fo:keep-with-next="auto"/>
    </style:style>
    <style:style style:name="P49" style:family="paragraph" style:parent-style-name="Heading_20_2">
      <loext:graphic-properties draw:fill="solid" draw:fill-color="#ffffff"/>
      <style:paragraph-properties fo:margin-top="0.139in" fo:margin-bottom="0.139in" loext:contextual-spacing="false" fo:line-height="150%" fo:keep-together="auto" fo:orphans="0" fo:widows="0" fo:background-color="#ffffff" fo:padding="0in" fo:border="none" fo:keep-with-next="auto"/>
    </style:style>
    <style:style style:name="P50" style:family="paragraph" style:parent-style-name="Heading_20_2">
      <loext:graphic-properties draw:fill="solid" draw:fill-color="#ffffff"/>
      <style:paragraph-properties fo:margin-top="0.139in" fo:margin-bottom="0.139in" loext:contextual-spacing="false" fo:line-height="150%" fo:keep-together="auto" fo:orphans="0" fo:widows="0" fo:background-color="#ffffff" fo:padding="0in" fo:border="none" fo:keep-with-next="auto"/>
      <style:text-properties fo:color="#8069d8" fo:font-size="12pt" fo:font-weight="bold" style:font-size-asian="12pt" style:font-weight-asian="bold" style:font-size-complex="12pt" style:font-weight-complex="bold"/>
    </style:style>
    <style:style style:name="P51" style:family="paragraph" style:parent-style-name="Heading_20_2">
      <loext:graphic-properties draw:fill="solid" draw:fill-color="#ffffff"/>
      <style:paragraph-properties fo:margin-top="0.139in" fo:margin-bottom="0.139in" loext:contextual-spacing="false" fo:line-height="150%" fo:background-color="#ffffff" fo:padding="0in" fo:border="none"/>
    </style:style>
    <style:style style:name="P52" style:family="paragraph" style:parent-style-name="Heading_20_2">
      <style:paragraph-properties fo:margin-top="0.139in" fo:margin-bottom="0.139in" loext:contextual-spacing="false" fo:line-height="150%"/>
    </style:style>
    <style:style style:name="P53" style:family="paragraph" style:parent-style-name="Heading_20_2">
      <loext:graphic-properties draw:fill="solid" draw:fill-color="#ffffff"/>
      <style:paragraph-properties fo:margin-top="0.3335in" fo:margin-bottom="0in" loext:contextual-spacing="false" fo:line-height="120%" fo:keep-together="auto" fo:orphans="0" fo:widows="0" fo:background-color="#ffffff" fo:padding="0in" fo:border="none" fo:keep-with-next="auto"/>
      <style:text-properties fo:color="#8069d8" fo:font-size="12pt" fo:font-weight="bold" style:font-size-asian="12pt" style:font-weight-asian="bold" style:font-size-complex="12pt" style:font-weight-complex="bold"/>
    </style:style>
    <style:style style:name="P54" style:family="paragraph" style:parent-style-name="Heading_20_2">
      <loext:graphic-properties draw:fill="solid" draw:fill-color="#ffffff"/>
      <style:paragraph-properties fo:margin-top="0.3335in" fo:margin-bottom="0in" loext:contextual-spacing="false" fo:line-height="120%" fo:keep-together="auto" fo:orphans="0" fo:widows="0" fo:background-color="#ffffff" fo:padding="0in" fo:border="none" fo:keep-with-next="auto"/>
    </style:style>
    <style:style style:name="P55" style:family="paragraph" style:parent-style-name="Heading_20_4">
      <loext:graphic-properties draw:fill="solid" draw:fill-color="#ffffff"/>
      <style:paragraph-properties fo:margin-top="0.139in" fo:margin-bottom="0.139in" loext:contextual-spacing="false" fo:line-height="150%" fo:orphans="0" fo:widows="0" fo:background-color="#ffffff" fo:padding="0in" fo:border="none"/>
    </style:style>
    <style:style style:name="P56" style:family="paragraph" style:parent-style-name="Heading_20_4">
      <loext:graphic-properties draw:fill="solid" draw:fill-color="#ffffff"/>
      <style:paragraph-properties fo:margin-top="0.139in" fo:margin-bottom="0.139in" loext:contextual-spacing="false" fo:line-height="150%" fo:keep-together="auto" fo:orphans="0" fo:widows="0" fo:background-color="#ffffff" fo:padding="0in" fo:border="none" fo:keep-with-next="auto"/>
    </style:style>
    <style:style style:name="T1" style:family="text">
      <style:text-properties fo:color="#8069d8" style:font-name="Abhaya Libre" fo:font-size="26pt" fo:font-weight="bold" style:font-name-asian="Abhaya Libre1" style:font-size-asian="26pt" style:font-weight-asian="bold" style:font-name-complex="Abhaya Libre1" style:font-size-complex="26pt" style:font-weight-complex="bold"/>
    </style:style>
    <style:style style:name="T2" style:family="text">
      <style:text-properties fo:color="#8069d8" style:font-name="Abhaya Libre" fo:font-size="40pt" style:font-name-asian="Abhaya Libre1" style:font-size-asian="40pt" style:font-name-complex="Abhaya Libre1" style:font-size-complex="40pt"/>
    </style:style>
    <style:style style:name="T3" style:family="text">
      <style:text-properties fo:color="#8069d8" fo:font-size="12pt" fo:font-weight="bold" style:font-size-asian="12pt" style:font-weight-asian="bold" style:font-size-complex="12pt" style:font-weight-complex="bold"/>
    </style:style>
    <style:style style:name="T4" style:family="text">
      <style:text-properties fo:color="#8069d8" fo:font-weight="bold" style:font-weight-asian="bold" style:font-weight-complex="bold"/>
    </style:style>
    <style:style style:name="T5" style:family="text">
      <style:text-properties fo:color="#8069d8" fo:font-size="10pt" style:font-size-asian="10pt" style:font-size-complex="10pt"/>
    </style:style>
    <style:style style:name="T6" style:family="text">
      <style:text-properties fo:color="#292a2e" fo:font-size="12pt" style:font-size-asian="12pt" style:font-size-complex="12pt"/>
    </style:style>
    <style:style style:name="T7" style:family="text">
      <style:text-properties fo:color="#292a2e" fo:font-size="12pt" fo:font-weight="bold" style:font-size-asian="12pt" style:font-weight-asian="bold" style:font-size-complex="12pt" style:font-weight-complex="bold"/>
    </style:style>
    <style:style style:name="T8" style:family="text">
      <style:text-properties fo:color="#292a2e" fo:font-size="12pt" fo:background-color="#fef7c8" loext:char-shading-value="0" style:font-size-asian="12pt" style:font-size-complex="12pt"/>
    </style:style>
    <style:style style:name="T9" style:family="text">
      <style:text-properties fo:color="#1868db" fo:font-size="12pt" style:text-underline-style="solid" style:text-underline-width="auto" style:text-underline-color="font-color" style:font-size-asian="12pt" style:font-size-complex="12pt"/>
    </style:style>
    <style:style style:name="T10" style:family="text">
      <style:text-properties fo:font-size="12pt" style:font-size-asian="12pt" style:font-size-complex="12pt"/>
    </style:style>
    <style:style style:name="T11" style:family="text">
      <style:text-properties fo:font-size="12pt" fo:font-weight="bold" style:font-size-asian="12pt" style:font-weight-asian="bold" style:font-size-complex="12pt" style:font-weight-complex="bold"/>
    </style:style>
    <style:style style:name="T12" style:family="text">
      <style:text-properties fo:font-weight="bold" style:font-weight-asian="bold" style:font-weight-complex="bold"/>
    </style:style>
    <style:style style:name="T13" style:family="text">
      <style:text-properties fo:color="#1155cc" fo:font-size="12pt" style:text-underline-style="solid" style:text-underline-width="auto" style:text-underline-color="font-color" style:font-size-asian="12pt" style:font-size-complex="12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1"><text:s/><text:tab/>Service Definition </text:span></text:p>
      <text:p text:style-name="P40"><text:bookmark text:name="_wydl0rrx8wa6"/><text:span text:style-name="T3">Purpose</text:span></text:p>
      <text:p text:style-name="P2"><text:span text:style-name="T6">This document provides a comprehensive description of Thymia Apollo v2.0, an API-based software as a medical device (SaMD) that processes voice data to assist in the assessment of mental health conditions. This description establishes a clear understanding of the device's intended use, capabilities, and constraints for regulatory purposes.</text:span></text:p>
      <text:p text:style-name="P40"><text:bookmark text:name="_wwbkjqdy99m5"/><text:span text:style-name="T3">Scope</text:span></text:p>
      <text:p text:style-name="P2"><text:span text:style-name="T6">This document describes Thymia Apollo v2.0, including its intended use, indications for use, target population, system architecture, functional description, technical specifications, and regulatory classification. This document applies to all versions of Thymia Apollo v2.x and will be updated as required for subsequent major versions.</text:span></text:p>
      <text:p text:style-name="P40"><text:bookmark text:name="_se24s1ixrbu7"/><text:span text:style-name="T3">Background</text:span></text:p>
      <text:p text:style-name="P48"><text:bookmark text:name="_dhqkbnyz8d3m"/><text:span text:style-name="T3">Overview</text:span></text:p>
      <text:p text:style-name="P2"><text:span text:style-name="T6">Mental health conditions, particularly depression and anxiety, represent one of the most significant global health challenges of our time. These conditions affect hundreds of millions of people worldwide, with substantial individual, societal, and economic impacts (</text:span><text:a xlink:type="simple" xlink:href="https://pubmed.ncbi.nlm.nih.gov/34634250/" text:style-name="ListLabel_20_235" text:visited-style-name="ListLabel_20_235"><text:span text:style-name="T9">Santomauro 2021</text:span></text:a><text:span text:style-name="T6">,</text:span><text:a xlink:type="simple" xlink:href="https://www.who.int/publications/i/item/depression-global-health-estimates" text:style-name="ListLabel_20_236" text:visited-style-name="ListLabel_20_236"><text:span text:style-name="T6"> </text:span></text:a><text:a xlink:type="simple" xlink:href="https://www.who.int/publications/i/item/depression-global-health-estimates" text:style-name="ListLabel_20_235" text:visited-style-name="ListLabel_20_235"><text:span text:style-name="T9">WHO 2017</text:span></text:a><text:span text:style-name="T6">). The global burden has been further exacerbated by recent events, with studies showing marked increases in depression and anxiety rates during the COVID-19 pandemic (</text:span><text:a xlink:type="simple" xlink:href="https://www.thelancet.com/journals/lanpsy/article/PIIS2215-0366(20)30307-2/fulltext" text:style-name="ListLabel_20_235" text:visited-style-name="ListLabel_20_235"><text:span text:style-name="T9">Moreno 2020</text:span></text:a><text:span text:style-name="T6">)</text:span></text:p>
      <text:p text:style-name="P2"><text:span text:style-name="T6">Current diagnostic practices in mental health rely predominantly on subjective clinical assessments, including structured interviews and patient self-report questionnaires such as the PHQ-8 and GAD-7 (</text:span><text:a xlink:type="simple" xlink:href="https://pubmed.ncbi.nlm.nih.gov/18752852/" text:style-name="ListLabel_20_235" text:visited-style-name="ListLabel_20_235"><text:span text:style-name="T9">Kroenke 2009</text:span></text:a><text:span text:style-name="T6">). While these tools remain valuable, they are inherently subject to various forms of bias, including patient underreporting, clinician interpretation variability, and cultural factors that influence symptom expression (</text:span><text:a xlink:type="simple" xlink:href="https://pubmed.ncbi.nlm.nih.gov/12584064/" text:style-name="ListLabel_20_235" text:visited-style-name="ListLabel_20_235"><text:span text:style-name="T9">Hunt 2003</text:span></text:a><text:span text:style-name="T6">). These limitations, combined with significant barriers to accessing mental health services, contribute to concerning rates of underdiagnosis and delayed treatment, with some studies indicating that up to 77% of individuals with depression remain untreated (</text:span><text:a xlink:type="simple" xlink:href="https://pubmed.ncbi.nlm.nih.gov/35703080/" text:style-name="ListLabel_20_235" text:visited-style-name="ListLabel_20_235"><text:span text:style-name="T9">Strawbridge 2023</text:span></text:a><text:span text:style-name="T6">).</text:span></text:p>
      <text:p text:style-name="P2"><text:span text:style-name="T6">The mental health field faces an urgent need for objective, scalable, and accessible assessment tools that can complement traditional diagnostic approaches. Recent advances in digital phenotyping and artificial intelligence have demonstrated that mental health conditions manifest in subtle but measurable behavioral changes across multiple domains, including speech patterns, facial expressions, and cognitive performance (</text:span><text:a xlink:type="simple" xlink:href="https://pmc.ncbi.nlm.nih.gov/articles/PMC7042657/" text:style-name="ListLabel_20_235" text:visited-style-name="ListLabel_20_235"><text:span text:style-name="T9">Low 2020</text:span></text:a><text:span text:style-name="T6">,</text:span><text:a xlink:type="simple" xlink:href="https://ieeexplore.ieee.org/document/8052569" text:style-name="ListLabel_20_236" text:visited-style-name="ListLabel_20_236"><text:span text:style-name="T6"> </text:span></text:a><text:a xlink:type="simple" xlink:href="https://ieeexplore.ieee.org/document/8052569" text:style-name="ListLabel_20_235" text:visited-style-name="ListLabel_20_235"><text:span text:style-name="T9">Pampouchidou 2019</text:span></text:a><text:span text:style-name="T6">) . These behavioral biomarkers offer the potential to provide clinicians with additional objective data to support their clinical decision-making.</text:span></text:p>
      <text:p text:style-name="P2"><text:span text:style-name="T6">However, the translation of behavioral biomarkers into clinically useful tools presents significant challenges. The relationship between behavioural markers and mental health symptoms is complex and heterogeneous, with different features potentially relating to different symptom clusters (</text:span><text:a xlink:type="simple" xlink:href="https://arxiv.org/abs/2204.00088" text:style-name="ListLabel_20_235" text:visited-style-name="ListLabel_20_235"><text:span text:style-name="T9">Fara 2022</text:span></text:a><text:span text:style-name="T6">) . Additionally, these markers can be influenced by numerous confounding factors unrelated to mental health, including demographic characteristics, cultural background, and technical factors (</text:span><text:a xlink:type="simple" xlink:href="https://www.isca-archive.org/interspeech_2024/goria24_interspeech.html" text:style-name="ListLabel_20_235" text:visited-style-name="ListLabel_20_235"><text:span text:style-name="T9">Goria 2024</text:span></text:a><text:span text:style-name="T6">). There is therefore a critical need for assessment tools that can model these complex relationships while accounting for potential confounders and enabling clinical expertise to guide interpretation.</text:span></text:p>
      <text:p text:style-name="P2"><text:span text:style-name="T6">Apollo is a clinical decision support software device designed to assist healthcare professionals in meeting the needs outlined above.</text:span></text:p>
      <text:p text:style-name="P48"><text:bookmark text:name="_qvyhp628hk42"/><text:span text:style-name="T3">Intended Use</text:span></text:p>
      <text:p text:style-name="P2"><text:span text:style-name="T6">Thymia Apollo is a software as a medical device (SaMD) intended for use by qualified healthcare professionals as an adjunct to clinical evaluation of adult patients (≥ 18 years). The software analyzes speech biomarkers that correlate with symptoms of mental health conditions, particularly depression and anxiety, and returns standardized severity scores.</text:span></text:p>
      <text:p text:style-name="P2"><text:span text:style-name="T6">Apollo combines multiple assessment modalities including speech acoustic and linguistic analysis. The software employs advanced machine learning algorithms to analyze these signals and provide clinicians with objective data to support their clinical evaluation.</text:span></text:p>
      <text:p text:style-name="P2"><text:span text:style-name="T6">The device is intended for use in various healthcare settings where mental health assessment is required, including primary care, specialist mental health services, and integrated care environments.</text:span></text:p>
      <text:p text:style-name="P2"><text:span text:style-name="T6">The information provided by Apollo is intended to supplement, not replace, the clinician's judgment and must be interpreted alongside other clinical findings. The device is not intended to serve as a standalone diagnostic tool, but rather to augment clinician expertise by providing additional objective data points that inform comprehensive mental health assessments conducted by qualified healthcare professionals.</text:span></text:p>
      <text:p text:style-name="P43"><text:bookmark text:name="_i9jevo3dgsdu"/><text:span text:style-name="T3">Principles of Operation</text:span></text:p>
      <text:p text:style-name="P2"><text:span text:style-name="T6">Thymia Apollo operates as a cloud-based voice analysis system that provides clinical assessment support through a secure API interface. The system is designed to integrate seamlessly with healthcare organizations' existing workflows while maintaining appropriate security and data governance.</text:span></text:p>
      <text:p text:style-name="P52"><text:bookmark text:name="_xuaasufcwwxs"/><text:span text:style-name="T3">Operational Overview</text:span></text:p>
      <text:p text:style-name="P2"><text:soft-page-break/><text:span text:style-name="T10">The assessment process follows a structured workflow beginning with the collection of basic demographic information and culminating in the delivery of </text:span><text:span text:style-name="T11">depression and anxiety probability scores, severity assessments, and symptom-level predictions</text:span><text:span text:style-name="T10">. Patients provide voice recordings through two standardized tasks: reading prescribed text aloud and responding to mood-related prompts. These recordings are processed using proprietary machine learning algorithms that extract and analyze relevant acoustic and linguistic features associated with mental health symptoms.</text:span></text:p>
      <text:p text:style-name="P51"><text:bookmark text:name="_6gnb825uannu"/><text:span text:style-name="T3">Assessment Workflow</text:span></text:p>
      <text:p text:style-name="P44"><text:bookmark text:name="_ceiny59qa21x"/><text:span text:style-name="T3">Assessment Initiation</text:span></text:p>
      <text:p text:style-name="P2"><text:span text:style-name="T10">The healthcare organization's system initiates an assessment by authenticating with Apollo's API and submitting patient demographic information (age, birth sex, and language). Apollo validates the organization's permissions and creates a new assessment session, generating secure upload locations for voice recordings. The system supports English and Spanish language processing, with language selection determining the appropriate analytical models to be applied.</text:span></text:p>
      <text:p text:style-name="P44"><text:bookmark text:name="_8ta6rt37rs7s"/><text:span text:style-name="T3">Voice Data Collection</text:span><text:span text:style-name="T11"><text:line-break/></text:span><text:span text:style-name="T10">The healthcare organization is responsible for guiding patients through the voice recording process using their own user interface and clinical workflow, following implementation guidance provided by thymia. Patients complete two standardized recording tasks:</text:span></text:p>
      <text:list xml:id="list2886470956" text:style-name="WWNum5">
        <text:list-item>
          <text:p text:style-name="P5"><text:span text:style-name="T7">Read-aloud task</text:span><text:span text:style-name="T6">: Reading prescribed text passages (text provided in Thymia implementation documentation)</text:span></text:p>
        </text:list-item>
        <text:list-item>
          <text:p text:style-name="P5"><text:span text:style-name="T7">Mood response task</text:span><text:span text:style-name="T6">: Speaking in response to mood-related prompts (prompts provided in Thymia implementation documentation)</text:span></text:p>
        </text:list-item>
      </text:list>
      <text:p text:style-name="P2"><text:span text:style-name="T6">Thymia provides comprehensive implementation documentation specifying recording task content, audio format requirements, recording environment recommendations, and API integration guidance to ensure recordings are suitable for reliable analysis.</text:span></text:p>
      <text:p text:style-name="P2"><text:span text:style-name="T6">Voice recordings are uploaded directly to secure storage locations provided by Apollo, maintaining data integrity and patient privacy throughout the collection process. The healthcare organization's system determines the recording interface, quality checks, and patient instructions to ensure recordings meet minimum quality requirements (quiet environment, adequate duration, clear speech) as specified in Thymia's implementation guidance.</text:span></text:p>
      <text:p text:style-name="P44"><text:bookmark text:name="_mw1njfdspmdk"/><text:span text:style-name="T3">Analysis and Processing</text:span></text:p>
      <text:p text:style-name="P44"><text:bookmark text:name="_uukt7j6pe9m6"/><text:span text:style-name="T10">Once both recordings are received, Apollo automatically processes the voice data through its validated machine learning pipeline. The system:</text:span></text:p>
      <text:list xml:id="list2379576076" text:style-name="WWNum17">
        <text:list-item>
          <text:p text:style-name="P6"><text:span text:style-name="T6">Extracts acoustic features (e.g., pitch, rhythm, speech patterns) from the audio</text:span></text:p>
        </text:list-item>
        <text:list-item>
          <text:p text:style-name="P6"><text:span text:style-name="T6">Analyzes linguistic features (e.g., word choice, sentence structure, pause patterns) from transcribed speech</text:span></text:p>
        </text:list-item>
        <text:list-item>
          <text:p text:style-name="P6"><text:span text:style-name="T6">Applies proprietary models trained to predict individual mental health symptoms and conditions</text:span></text:p>
        </text:list-item>
      </text:list>
      <text:p text:style-name="P2"><text:span text:style-name="T6">The analysis produces structured predictions for 8 depression symptoms (aligned with PHQ-8) and 7 anxiety symptoms (aligned with GAD-7), which are combined to generate overall disorder probability and severity scores.</text:span></text:p>
      <text:p text:style-name="P44"><text:bookmark text:name="_69vpb5n76hbs"/><text:span text:style-name="T3">Quality Assurance</text:span></text:p>
      <text:p text:style-name="P2"><text:span text:style-name="T12"><text:line-break/></text:span><text:span text:style-name="T10">Throughout processing, the system validates audio quality, recording duration, and data completeness. If recordings fail to meet minimum standards (e.g., too short, insufficient speech content, unsupported format), the system returns appropriate error codes to guide the healthcare organization in collecting replacement recordings.</text:span></text:p>
      <text:p text:style-name="P48"><text:bookmark text:name="_dl01yxodkonf"/><text:span text:style-name="T3">Results and Reporting</text:span></text:p>
      <text:p text:style-name="P2"><text:span text:style-name="T6">Assessment outcomes are delivered in both machine-readable formats for system integration and human-readable reports for clinical review. The results include:</text:span></text:p>
      <text:list xml:id="list929018631" text:style-name="WWNum10">
        <text:list-item>
          <text:p text:style-name="P7"><text:span text:style-name="T7">Depression disorder probability</text:span><text:span text:style-name="T6"> (0-1 scale indicating likelihood of meeting diagnostic criteria)</text:span></text:p>
        </text:list-item>
        <text:list-item>
          <text:p text:style-name="P7"><text:span text:style-name="T7">Depression severity score</text:span><text:span text:style-name="T6"> (0-1 scale representing symptom intensity)</text:span></text:p>
        </text:list-item>
        <text:list-item>
          <text:p text:style-name="P7"><text:soft-page-break/><text:span text:style-name="T7">Anxiety disorder probability</text:span><text:span text:style-name="T6"> (0-1 scale indicating likelihood of meeting diagnostic criteria)</text:span></text:p>
        </text:list-item>
        <text:list-item>
          <text:p text:style-name="P7"><text:span text:style-name="T7">Anxiety severity score</text:span><text:span text:style-name="T6"> (0-1 scale representing symptom intensity)</text:span></text:p>
        </text:list-item>
        <text:list-item>
          <text:p text:style-name="P7"><text:span text:style-name="T7">Individual symptom predictions</text:span><text:span text:style-name="T6"> for all 8 depression symptoms and 7 anxiety symptoms</text:span></text:p>
        </text:list-item>
        <text:list-item>
          <text:p text:style-name="P7"><text:span text:style-name="T7">Model version identifier</text:span><text:span text:style-name="T6"> for traceability and audit purposes</text:span></text:p>
        </text:list-item>
      </text:list>
      <text:p text:style-name="P2"><text:span text:style-name="T6">Depression symptoms assessed include anhedonia, depressed mood, sleep disturbance, fatigue, appetite changes, feelings of worthlessness, concentration difficulties, and psychomotor changes. Anxiety symptoms assessed include nervousness, uncontrollable worry, excessive worry, restlessness, difficulty relaxing, irritability, and fear.</text:span></text:p>
      <text:p text:style-name="P2"><text:span text:style-name="T6">Clinical reports are generated on-demand and delivered through </text:span><text:span text:style-name="T7">cryptographically signed, time-limited access credentials that automatically expire after a configured period (typically 30 days)</text:span><text:span text:style-name="T6">, ensuring secure distribution while maintaining appropriate audit trails. These access credentials enable healthcare professionals to view reports through a web interface or download them as PDF documents, without requiring long-term storage of sensitive URLs.</text:span></text:p>
      <text:p text:style-name="P2"><text:span text:style-name="T6">Reports include appropriate regulatory markings (medical device classification, adjunctive use disclaimers) and clinical use guidance to ensure proper interpretation within the intended adjunctive context. The system logs all report access for audit and compliance purposes.</text:span></text:p>
      <text:p text:style-name="P48"><text:bookmark text:name="_phm14uym3h1t"/><text:span text:style-name="T3">Data Governance</text:span></text:p>
      <text:p text:style-name="P2"><text:span text:style-name="T6">The system implements comprehensive data management practices that respect organizational preferences and regulatory requirements. Data retention and deletion policies can be configured at the organizational level, ensuring compliance with relevant data protection regulations while maintaining necessary audit trails for clinical governance.</text:span></text:p>
      <text:p text:style-name="P48"><text:bookmark text:name="_9axq2zf2ln9a"/><text:span text:style-name="T3">Process Flow Diagram</text:span></text:p>
      <text:p text:style-name="P2"><text:span text:style-name="T6">The diagram below illustrates the high-level workflow of a Thymia Apollo assessment. Components within the </text:span><text:span text:style-name="T7">Thymia Apollo boundary</text:span><text:span text:style-name="T6"> represent the SaMD scope, while external components represent the healthcare organization's calling system.</text:span></text:p>
      <text:p text:style-name="P2"><draw:frame draw:style-name="fr1" draw:name="image1.png" text:anchor-type="as-char" svg:width="4.7661in" svg:height="5.8209in" draw:z-index="0"><draw:image xlink:href="Pictures/10000201000002950000032AF5A29EB3D2804DA6.png" xlink:type="simple" xlink:show="embed" xlink:actuate="onLoad" loext:mime-type="image/png"/></draw:frame></text:p>
      <text:p text:style-name="P4"/>
      <text:p text:style-name="P46"><text:bookmark text:name="_6ep38cg2fwc6"/><text:span text:style-name="T3">Scope Boundary</text:span></text:p>
      <text:p text:style-name="P3"><text:span text:style-name="T6">Thymia Apollo (within boundary): API authentication, voice processing, ML analysis, results generation, clinical reports</text:span></text:p>
      <text:p text:style-name="P3"><text:span text:style-name="T6">Healthcare Organization (outside boundary): Patient interface, recording collection, clinical workflow, results presentation</text:span></text:p>
      <text:p text:style-name="P3"><text:span text:style-name="T6">For detailed workflow, see</text:span><text:a xlink:type="simple" xlink:href="#_6gnb825uannu" text:style-name="ListLabel_20_237" text:visited-style-name="ListLabel_20_237"><text:span text:style-name="T13"> Assessment Workflow</text:span></text:a><text:span text:style-name="T6"> and</text:span><text:a xlink:type="simple" xlink:href="#_xuaasufcwwxs" text:style-name="ListLabel_20_237" text:visited-style-name="ListLabel_20_237"><text:span text:style-name="T13"> Operational Overview</text:span></text:a><text:span text:style-name="T6">.</text:span></text:p>
      <text:p text:style-name="P49"><text:bookmark text:name="_ullrwg38f2gw"/><text:span text:style-name="T3">Indications for Use</text:span></text:p>
      <text:p text:style-name="P3"><text:span text:style-name="T6">Thymia Apollo is indicated for use as an adjunctive tool in the assessment of adults who have presented with symptoms indicative of potential anxiety and/or depression.</text:span></text:p>
      <text:p text:style-name="P45"><text:bookmark text:name="_gewruja2wras"/><text:span text:style-name="T3">Clinical Scenarios</text:span></text:p>
      <text:p text:style-name="P3"><text:span text:style-name="T6">Apollo is appropriate for use in the following clinical contexts:</text:span></text:p>
      <text:p text:style-name="P55"><text:bookmark text:name="_3vifcvuaf1f2"/><text:soft-page-break/><text:span text:style-name="T4">Initial Assessment and Triage</text:span></text:p>
      <text:list xml:id="list4071637867" text:style-name="WWNum6">
        <text:list-item>
          <text:p text:style-name="P21"><text:span text:style-name="T6">When patients present in primary care with mental health concerns and objective data would support clinical triage decisions</text:span></text:p>
        </text:list-item>
        <text:list-item>
          <text:p text:style-name="P21"><text:span text:style-name="T6">During intake assessments where standardized symptom measurement can inform urgency and referral pathways</text:span></text:p>
        </text:list-item>
        <text:list-item>
          <text:p text:style-name="P21"><text:span text:style-name="T6">In settings with limited access to specialist mental health services where additional assessment data can guide resource allocation</text:span></text:p>
        </text:list-item>
      </text:list>
      <text:p text:style-name="P55"><text:bookmark text:name="_nwndtmp7n2fy"/><text:span text:style-name="T4">Ongoing Monitoring</text:span></text:p>
      <text:list xml:id="list1305697277" text:style-name="WWNum21">
        <text:list-item>
          <text:p text:style-name="P22"><text:span text:style-name="T6">Between scheduled clinical appointments to track symptom progression or treatment response</text:span></text:p>
        </text:list-item>
        <text:list-item>
          <text:p text:style-name="P22"><text:span text:style-name="T6">During medication titration periods to monitor changes in symptom severity</text:span></text:p>
        </text:list-item>
        <text:list-item>
          <text:p text:style-name="P22"><text:span text:style-name="T6">As part of structured follow-up protocols for patients under active treatment</text:span></text:p>
        </text:list-item>
      </text:list>
      <text:p text:style-name="P55"><text:bookmark text:name="_d4p36h2r8kal"/><text:span text:style-name="T4">Post-Treatment and Discharge Planning</text:span></text:p>
      <text:list xml:id="list2756730612" text:style-name="WWNum7">
        <text:list-item>
          <text:p text:style-name="P23"><text:span text:style-name="T6">Following discharge from specialist mental health services to support continued monitoring in primary care</text:span></text:p>
        </text:list-item>
        <text:list-item>
          <text:p text:style-name="P23"><text:span text:style-name="T6">During step-down care transitions to identify early signs of relapse or deterioration</text:span></text:p>
        </text:list-item>
        <text:list-item>
          <text:p text:style-name="P23"><text:span text:style-name="T6">As part of remote monitoring programs for patients in geographically remote areas</text:span></text:p>
        </text:list-item>
      </text:list>
      <text:p text:style-name="P55"><text:bookmark text:name="_w4x093plgq8c"/><text:span text:style-name="T4">Screening in At-Risk Populations</text:span></text:p>
      <text:list xml:id="list1930776203" text:style-name="WWNum22">
        <text:list-item>
          <text:p text:style-name="P24"><text:span text:style-name="T6">In occupational health settings for populations with elevated mental health risk</text:span></text:p>
        </text:list-item>
        <text:list-item>
          <text:p text:style-name="P24"><text:span text:style-name="T6">During routine health checks for individuals with chronic physical health conditions</text:span></text:p>
        </text:list-item>
        <text:list-item>
          <text:p text:style-name="P24"><text:span text:style-name="T6">In integrated care pathways where depression and anxiety screening is indicated</text:span></text:p>
        </text:list-item>
      </text:list>
      <text:p text:style-name="P3"><text:span text:style-name="T6">Thymia Apollo provides clinicians with objective, quantitative behavioral data to supplement subjective assessments and patient self-reports in these scenarios. The device is intended to enhance clinical decision-making by providing standardized symptom metrics, not to replace comprehensive clinical evaluation or serve as a standalone diagnostic tool.</text:span></text:p>
      <text:p text:style-name="P49"><text:bookmark text:name="_vw8gyhhewpy4"/><text:span text:style-name="T3">Target Population</text:span></text:p>
      <text:p text:style-name="P45"><text:bookmark text:name="_r4tj4t8j6wt3"/><text:span text:style-name="T3">Suggested Intended Patient Population</text:span></text:p>
      <text:p text:style-name="P3"><text:span text:style-name="T6">Thymia Apollo is intended for use with adults (aged 18 years and older) who:</text:span></text:p>
      <text:list xml:id="list4279306167" text:style-name="WWNum26">
        <text:list-item>
          <text:p text:style-name="P25"><text:span text:style-name="T6">Present with symptoms indicative of potential anxiety and/or depression</text:span></text:p>
        </text:list-item>
        <text:list-item>
          <text:p text:style-name="P25"><text:soft-page-break/><text:span text:style-name="T6">Are capable of providing voice recordings in supported languages (English or Spanish)</text:span></text:p>
        </text:list-item>
        <text:list-item>
          <text:p text:style-name="P25"><text:span text:style-name="T6">Have provided informed consent for their voice data to be processed for assessment purposes</text:span></text:p>
        </text:list-item>
      </text:list>
      <text:p text:style-name="P45"><text:bookmark text:name="_2ollcrfgir9u"/><text:span text:style-name="T3">Suggested Intended Users</text:span></text:p>
      <text:p text:style-name="P3"><text:span text:style-name="T6">Thymia Apollo is intended to be used by:</text:span></text:p>
      <text:list xml:id="list3959338591" text:style-name="WWNum20">
        <text:list-item>
          <text:p text:style-name="P26"><text:span text:style-name="T6">Healthcare professionals qualified to assess mental health conditions, including but not limited to psychiatrists, psychologists, general practitioners, and mental health nurses</text:span></text:p>
        </text:list-item>
        <text:list-item>
          <text:p text:style-name="P26"><text:span text:style-name="T6">Technical staff at healthcare organizations responsible for integrating the API into clinical systems</text:span></text:p>
        </text:list-item>
        <text:list-item>
          <text:p text:style-name="P26"><text:span text:style-name="T6">Healthcare organizations with appropriate API credentials</text:span></text:p>
        </text:list-item>
      </text:list>
      <text:p text:style-name="P49"><text:bookmark text:name="_l0ggxigj0w35"/><text:span text:style-name="T3">Contraindications</text:span></text:p>
      <text:p text:style-name="P3"><text:span text:style-name="T6">Thymia Apollo is contraindicated for use in the following situations:</text:span></text:p>
      <text:list xml:id="list934472900" text:style-name="WWNum12">
        <text:list-item>
          <text:p text:style-name="P27"><text:span text:style-name="T6">Individuals under 18 years of age</text:span></text:p>
        </text:list-item>
        <text:list-item>
          <text:p text:style-name="P27"><text:span text:style-name="T6">Individuals with significant speech impediments that may affect voice analysis</text:span></text:p>
        </text:list-item>
        <text:list-item>
          <text:p text:style-name="P27"><text:span text:style-name="T6">Individuals with limited proficiency in supported languages (English or Spanish) that prevents them from providing adequate voice samples</text:span></text:p>
        </text:list-item>
        <text:list-item>
          <text:p text:style-name="P27"><text:span text:style-name="T6">Individuals who have not presented with symptoms indicative of potential anxiety and/or depression</text:span></text:p>
        </text:list-item>
        <text:list-item>
          <text:p text:style-name="P27"><text:span text:style-name="T6">Emergency mental health situations requiring immediate intervention</text:span></text:p>
        </text:list-item>
      </text:list>
      <text:p text:style-name="P49"><text:bookmark text:name="_ve2ux1al4xvc"/><text:span text:style-name="T3">Warnings and Precautions</text:span></text:p>
      <text:list xml:id="list379986196" text:style-name="WWNum24">
        <text:list-item>
          <text:p text:style-name="P28"><text:span text:style-name="T6">Thymia Apollo is NOT intended to be used as a standalone diagnostic device for mental health conditions</text:span></text:p>
        </text:list-item>
        <text:list-item>
          <text:p text:style-name="P28"><text:span text:style-name="T6">Thymia Apollo does NOT replace a comprehensive clinical assessment by qualified healthcare professionals</text:span></text:p>
        </text:list-item>
        <text:list-item>
          <text:p text:style-name="P28"><text:span text:style-name="T6">Thymia Apollo assessment results should always be considered in the context of a complete clinical evaluation</text:span></text:p>
        </text:list-item>
        <text:list-item>
          <text:p text:style-name="P28"><text:span text:style-name="T6">Healthcare professionals should exercise clinical judgment when interpreting Thymia Apollo results</text:span></text:p>
        </text:list-item>
        <text:list-item>
          <text:p text:style-name="P28"><text:span text:style-name="T6">Symptom domains are aligned with standard criteria but do not constitute a formal diagnostic assessment</text:span></text:p>
        </text:list-item>
        <text:list-item>
          <text:p text:style-name="P28"><text:span text:style-name="T6">Audio quality may impact assessment accuracy; recordings should be made in quiet environments with minimal background noise</text:span></text:p>
        </text:list-item>
        <text:list-item>
          <text:p text:style-name="P28"><text:soft-page-break/><text:span text:style-name="T6">Emotional state during recording may affect results; this should be considered during interpretation</text:span></text:p>
        </text:list-item>
        <text:list-item>
          <text:p text:style-name="P28"><text:span text:style-name="T6">Organizations are responsible for ensuring appropriate access controls to protect patient data</text:span></text:p>
        </text:list-item>
        <text:list-item>
          <text:p text:style-name="P28"><text:span text:style-name="T6">Organizations must ensure compliance with applicable data protection regulations when collecting and transmitting voice data</text:span></text:p>
        </text:list-item>
        <text:list-item>
          <text:p text:style-name="P28"><text:span text:style-name="T6">Report access URLs should be handled with appropriate security measures and not stored in unsecured locations</text:span></text:p>
        </text:list-item>
      </text:list>
      <text:p text:style-name="P49"><text:bookmark text:name="_bdhlk93zo63y"/><text:span text:style-name="T3">Clinical Benefit</text:span></text:p>
      <text:p text:style-name="P3"><text:span text:style-name="T6">Thymia Apollo is intended to provide the following clinical benefits:</text:span></text:p>
      <text:list xml:id="list505996595" text:style-name="WWNum11">
        <text:list-item>
          <text:p text:style-name="P29"><text:span text:style-name="T6">Objective, quantitative metrics to supplement subjective clinical assessment</text:span></text:p>
        </text:list-item>
        <text:list-item>
          <text:p text:style-name="P29"><text:span text:style-name="T6">Standardized approach to analyzing voice features associated with depression and anxiety</text:span></text:p>
        </text:list-item>
        <text:list-item>
          <text:p text:style-name="P29"><text:span text:style-name="T6">Detailed assessment of symptoms aligned with established diagnostic criteria (DSM-5/ICD-11)</text:span></text:p>
        </text:list-item>
        <text:list-item>
          <text:p text:style-name="P29"><text:span text:style-name="T6">Granular symptom-level data to support differential diagnosis and treatment planning</text:span></text:p>
        </text:list-item>
        <text:list-item>
          <text:p text:style-name="P29"><text:span text:style-name="T6">Adjunctive data to support clinical decision-making and track patient progress over time</text:span></text:p>
        </text:list-item>
        <text:list-item>
          <text:p text:style-name="P29"><text:span text:style-name="T6">Consistent assessment methodology across different healthcare providers within an organization</text:span></text:p>
        </text:list-item>
      </text:list>
      <text:p text:style-name="P3"><text:span text:style-name="T6">These benefits support healthcare professionals in conducting more comprehensive assessments of patients presenting with symptoms of depression and anxiety.</text:span></text:p>
      <text:p text:style-name="P41"><text:bookmark text:name="_6redxormny93"/><text:span text:style-name="T3">System Architecture</text:span></text:p>
      <text:p text:style-name="P3"><text:span text:style-name="T6">Thymia Apollo employs a cloud-based architecture designed to ensure secure, reliable, and scalable delivery of voice-based clinical assessments.</text:span></text:p>
      <text:p text:style-name="P49"><text:bookmark text:name="_f1ivh94vmmit"/><text:span text:style-name="T3">Core Components</text:span></text:p>
      <text:p text:style-name="P3"><text:span text:style-name="T6">The system architecture comprises several key components that work together to process voice data and deliver clinical insights. The </text:span><text:span text:style-name="T7">API Gateway</text:span><text:span text:style-name="T6"> serves as the secure entry point for all external communications, managing authentication and routing of requests. The Processing Engine coordinates the analysis of voice data through validated machine learning models, ensuring consistent and reliable assessment outcomes; a key component of the </text:span><text:span text:style-name="T7">Processing Engine</text:span><text:span text:style-name="T6"> is the </text:span><text:span text:style-name="T7">Model Run Service</text:span><text:span text:style-name="T6"> which is responsible to run the machine learning models.</text:span></text:p>
      <text:p text:style-name="P3"><text:span text:style-name="T6">Data management is handled through segregated storage systems that maintain appropriate separation between different types of information while ensuring data integrity and security; for all sensitive data the database </text:span><text:span text:style-name="T7">Thymia EHR </text:span><text:span text:style-name="T6">is utilised. The </text:span><text:span text:style-name="T7">Report Service</text:span><text:span text:style-name="T6"> manages the generation and secure distribution of clinical reports to authorized recipients.</text:span></text:p>
      <text:p text:style-name="P49"><text:bookmark text:name="_33bfhb6cr9cj"/><text:span text:style-name="T3">Security Architecture</text:span></text:p>
      <text:p text:style-name="P3"><text:span text:style-name="T6">Security is embedded throughout the system architecture through multiple layers of protection. All external communications utilize industry-standard encryption protocols to protect data in transit. Access control is enforced through organizational-level authentication mechanisms with configurable permissions appropriate to different user roles.</text:span></text:p>
      <text:p text:style-name="P3"><text:span text:style-name="T6">The system implements comprehensive audit logging to maintain full traceability of all access and operations for regulatory compliance purposes. Patient data is architecturally segregated from operational data to ensure appropriate information governance.</text:span></text:p>
      <text:p text:style-name="P49"><text:bookmark text:name="_xml40f2afume"/><text:soft-page-break/><text:span text:style-name="T3">Data Flow</text:span></text:p>
      <text:p text:style-name="P3"><text:span text:style-name="T6">The system follows a structured data flow process that ensures secure handling of clinical information throughout the assessment lifecycle. Upon receiving an authenticated request, voice data is securely uploaded and temporarily stored for processing. The machine learning pipeline analyzes the audio data and generates clinical results, which are then stored alongside relevant assessment metadata. Clinical reports are generated on-demand and delivered through secure, time-limited access mechanisms. All interactions within the system are logged to maintain a complete audit trail.</text:span></text:p>
      <text:p text:style-name="P53"><text:bookmark text:name="_9lsxhz6pdq0s"/></text:p>
      <text:p text:style-name="P53"><text:bookmark text:name="_6qfss7j1bikl"/></text:p>
      <text:p text:style-name="P53"><text:bookmark text:name="_ibm9e7h4zspv"/></text:p>
      <text:p text:style-name="P53"><text:bookmark text:name="_wdrg2s4ca3ev"/></text:p>
      <text:p text:style-name="P53"><text:bookmark text:name="_oc625n3w0824"/></text:p>
      <text:p text:style-name="P53"><text:bookmark text:name="_u28rixok3dkt"/></text:p>
      <text:p text:style-name="P53"><text:bookmark text:name="_wx8cl210cw06"/></text:p>
      <text:p text:style-name="P54"><text:bookmark text:name="_ebrqv38zg99h"/><text:span text:style-name="T3">System Architecture Diagram</text:span></text:p>
      <text:p text:style-name="Standard"/>
      <text:p text:style-name="Standard"><draw:frame draw:style-name="fr1" draw:name="image3.png" text:anchor-type="as-char" svg:width="6.2681in" svg:height="6.972in" draw:z-index="0"><draw:image xlink:href="Pictures/10000201000005F6000006A270A468C2A04BBEC5.png" xlink:type="simple" xlink:show="embed" xlink:actuate="onLoad" loext:mime-type="image/png"/></draw:frame></text:p>
      <text:p text:style-name="Standard"/>
      <text:p text:style-name="P3"><draw:frame draw:style-name="fr1" draw:name="image2.png" text:anchor-type="as-char" svg:width="6.2681in" svg:height="3.5555in" draw:z-index="0"><draw:image xlink:href="Pictures/10000201000005F6000003604202A6937B9D65B7.png" xlink:type="simple" xlink:show="embed" xlink:actuate="onLoad" loext:mime-type="image/png"/></draw:frame></text:p>
      <text:p text:style-name="P49"><text:bookmark text:name="_2w2vikz4rnc9"/><text:span text:style-name="T3">API Integration Workflow</text:span></text:p>
      <text:list xml:id="list266767186" text:style-name="WWNum1">
        <text:list-item>
          <text:p text:style-name="P47"><text:bookmark text:name="_yjccx3ulxwxm"/><text:span text:style-name="T3">Step 1 - Assessment Initialization</text:span></text:p>
          <text:list>
            <text:list-item>
              <text:p text:style-name="P30"><text:span text:style-name="T6">External healthcare platform authenticates using API key and initiates assessment</text:span></text:p>
            </text:list-item>
            <text:list-item>
              <text:p text:style-name="P30"><text:span text:style-name="T6">Submits patient ID and demographic information (age, sex, language) to Thymia backend</text:span></text:p>
            </text:list-item>
            <text:list-item>
              <text:p text:style-name="P30"><text:span text:style-name="T6">Backend creates new record in Thymia EHR database and generates unique model run ID</text:span></text:p>
            </text:list-item>
            <text:list-item>
              <text:p text:style-name="P30"><text:span text:style-name="T6">Returns secure pre-signed S3 URL for audio upload along with the model run ID</text:span></text:p>
            </text:list-item>
            <text:list-item>
              <text:p text:style-name="P30"><text:span text:style-name="T6">All communication secured via bearer token authentication</text:span></text:p>
            </text:list-item>
          </text:list>
        </text:list-item>
        <text:list-item>
          <text:p text:style-name="P47"><text:bookmark text:name="_trg0896iuaqi"/><text:soft-page-break/><text:span text:style-name="T3">Step 2 - Audio Recording Upload</text:span></text:p>
          <text:list>
            <text:list-item>
              <text:p text:style-name="P30"><text:span text:style-name="T6">Healthcare provider uploads voice recordings directly to pre-signed S3 URL</text:span></text:p>
            </text:list-item>
            <text:list-item>
              <text:p text:style-name="P30"><text:span text:style-name="T6">Uses HTTP PUT request to transfer audio files</text:span></text:p>
            </text:list-item>
            <text:list-item>
              <text:p text:style-name="P30"><text:span text:style-name="T6">No additional authentication required (credentials embedded in pre-signed URL)</text:span></text:p>
            </text:list-item>
            <text:list-item>
              <text:p text:style-name="P30"><text:span text:style-name="T6">Supports standard audio formats with automatic validation</text:span></text:p>
            </text:list-item>
          </text:list>
        </text:list-item>
        <text:list-item>
          <text:p text:style-name="P47"><text:bookmark text:name="_re3wvrgh4xbw"/><text:span text:style-name="T3">Step 3 - Model Run Service Execution</text:span></text:p>
          <text:list>
            <text:list-item>
              <text:p text:style-name="P30"><text:span text:style-name="T6">Thymia backend triggers the Model Run Service upon successful upload</text:span></text:p>
            </text:list-item>
            <text:list-item>
              <text:p text:style-name="P30"><text:span text:style-name="T6">Model Run Service retrieves audio recordings from S3 and patient demographics from Thymia EHR</text:span></text:p>
            </text:list-item>
            <text:list-item>
              <text:p text:style-name="P30"><text:span text:style-name="T6">Service executes ML models to analyze voice biomarkers for depression and anxiety symptoms</text:span></text:p>
            </text:list-item>
            <text:list-item>
              <text:p text:style-name="P30"><text:span text:style-name="T6">Processes acoustic features, linguistic patterns, and symptom-specific markers</text:span></text:p>
            </text:list-item>
            <text:list-item>
              <text:p text:style-name="P30"><text:span text:style-name="T6">Results stored back in Thymia EHR database with associated model run ID</text:span></text:p>
            </text:list-item>
          </text:list>
        </text:list-item>
        <text:list-item>
          <text:p text:style-name="P47"><text:bookmark text:name="_pofgk7ecpd4t"/><text:span text:style-name="T3">Step 4 - Results Retrieval</text:span></text:p>
          <text:list>
            <text:list-item>
              <text:p text:style-name="P30"><text:span text:style-name="T6">External provider polls the model endpoint using the model run ID</text:span></text:p>
            </text:list-item>
            <text:list-item>
              <text:p text:style-name="P30"><text:span text:style-name="T6">API queries Model Run Service status and Thymia EHR for results</text:span></text:p>
            </text:list-item>
            <text:list-item>
              <text:p text:style-name="P30"><text:span text:style-name="T6">Upon completion, Report Service generates deliverables and response includes:</text:span></text:p>
              <text:list>
                <text:list-item>
                  <text:p text:style-name="P32"><text:span text:style-name="T6">Direct link to interactive UI widget for clinical review</text:span></text:p>
                </text:list-item>
                <text:list-item>
                  <text:p text:style-name="P32"><text:span text:style-name="T6">Secure URL for downloadable PDF report</text:span></text:p>
                </text:list-item>
              </text:list>
            </text:list-item>
          </text:list>
        </text:list-item>
      </text:list>
      <text:p text:style-name="P42"><text:bookmark text:name="_e9gyp52fb28a"/></text:p>
      <text:p text:style-name="P41"><text:bookmark text:name="_ikh4esu1u5sz"/><text:span text:style-name="T3">Technical Specifications</text:span></text:p>
      <text:p text:style-name="P49"><text:bookmark text:name="_qc55lytin0pa"/><text:span text:style-name="T3">System Interface</text:span></text:p>
      <text:p text:style-name="P3"><text:span text:style-name="T6">Thymia Apollo provides a programmatic interface based on industry-standard web service protocols. The system employs secure communication channels and authentication mechanisms appropriate for healthcare environments. All data exchanges utilize structured formats that facilitate integration with existing healthcare information systems.</text:span></text:p>
      <text:p text:style-name="P45"><text:bookmark text:name="_iu7uzsb1jug1"/><text:soft-page-break/><text:span text:style-name="T3">API Capabilities</text:span></text:p>
      <text:p text:style-name="P3"><text:span text:style-name="T6">The system interface provides the following functional endpoints:</text:span></text:p>
      <text:p text:style-name="P55"><text:bookmark text:name="_fo2jghy0wdbq"/><text:span text:style-name="T4">Assessment Initiation</text:span> (POST /v1/models/apollo)<text:line-break/>Initiates a new voice assessment session, accepting user demographics and assessment parameters, and providing secure upload locations for voice recordings.</text:p>
      <text:p text:style-name="P55"><text:bookmark text:name="_kk57sv81lely"/><text:span text:style-name="T4">Results Retrieval</text:span> (GET /v1/models/apollo/{assessment_id})<text:line-break/>Retrieves assessment status and results, including clinical scores and secure access to generated reports when processing is complete.</text:p>
      <text:p text:style-name="P55"><text:bookmark text:name="_ofz08xdgct90"/><text:span text:style-name="T4">Report Access</text:span> (via secure URLs)<text:line-break/>Provides time-limited access to clinical reports in both interactive and downloadable formats, with appropriate access controls and audit logging.</text:p>
      <text:p text:style-name="P49"><text:bookmark text:name="_b8lwprodyjik"/><text:span text:style-name="T3">Audio Processing Capabilities</text:span></text:p>
      <text:p text:style-name="P3"><text:span text:style-name="T6">The system accepts voice recordings in common digital audio formats and processes them using validated acoustic analysis algorithms. Both the read-aloud task and mood response recordings require sufficient active speech content to ensure reliable analysis. The system automatically validates and standardizes audio inputs to ensure consistent processing regardless of the original recording conditions.</text:span></text:p>
      <text:p text:style-name="P50"><text:bookmark text:name="_j7r4zu3e5jci"/></text:p>
      <text:p text:style-name="P49"><text:bookmark text:name="_j5i8fmnz5nqs"/><text:span text:style-name="T3">Language Support</text:span></text:p>
      <text:p text:style-name="P3"><text:span text:style-name="T6">Thymia Apollo currently supports assessments in English and Spanish, with language-specific processing models and culturally adapted assessment materials. The system delivers results and clinical reports in the language used for the assessment, ensuring accessibility for diverse patient populations.</text:span></text:p>
      <text:p text:style-name="P49"><text:bookmark text:name="_tq92nqqk06yl"/><text:span text:style-name="T3">Performance Characteristics</text:span></text:p>
      <text:p text:style-name="P3"><text:span text:style-name="T6">The system is designed to deliver timely results suitable for clinical workflow integration. Voice analysis typically completes within minutes of submission, with clinical reports available immediately upon completion. The cloud-based architecture supports concurrent processing of multiple assessments while maintaining consistent performance characteristics.</text:span></text:p>
      <text:p text:style-name="P49"><text:bookmark text:name="_l8lmeuscrdas"/><text:span text:style-name="T3">Integration and Access</text:span></text:p>
      <text:p text:style-name="P3"><text:span text:style-name="T6">Healthcare organizations access the system through authenticated connections configured to their specific clinical needs and authorized capabilities. The system supports multiple concurrent users per organization with appropriate access controls and usage monitoring. Clinical reports are delivered through secure, time-limited access mechanisms that maintain appropriate audit trails for regulatory compliance.</text:span></text:p>
      <text:p text:style-name="P49"><text:bookmark text:name="_8ed99rxdetiy"/><text:span text:style-name="T3">Data Formats and Standards</text:span></text:p>
      <text:p text:style-name="P3"><text:span text:style-name="T6">The system utilizes industry-standard data formats for both input and output, facilitating integration with electronic health record systems and clinical decision support tools. Assessment results are provided in both machine-readable formats for system integration and human-readable reports for clinical review.</text:span></text:p>
      <text:p text:style-name="P49"><text:bookmark text:name="_f0qgh242qqgq"/><text:span text:style-name="T3">System Availability</text:span></text:p>
      <text:p text:style-name="P3"><text:span text:style-name="T6">Thymia Apollo is designed for high availability appropriate to clinical use cases, with redundant systems and automated failover capabilities to ensure consistent service delivery. The cloud-based architecture provides scalability to accommodate varying usage patterns while maintaining performance standards.</text:span></text:p>
      <text:p text:style-name="P49"><text:bookmark text:name="_6gd8nto9m546"/><text:span text:style-name="T3">User Environment</text:span></text:p>
      <text:p text:style-name="P45"><text:bookmark text:name="_77wpv6r2rnep"/><text:span text:style-name="T3">Integration Requirements</text:span></text:p>
      <text:p text:style-name="P3"><text:span text:style-name="T6">Healthcare organizations integrating Thymia Apollo must:</text:span></text:p>
      <text:list xml:id="list472052928" text:style-name="WWNum2">
        <text:list-item>
          <text:p text:style-name="P8"><text:soft-page-break/><text:span text:style-name="T6">Obtain organization account and API credentials from Thymia</text:span></text:p>
        </text:list-item>
        <text:list-item>
          <text:p text:style-name="P8"><text:span text:style-name="T8">Implement secure collection of voice recordings meeting quality requirements:</text:span></text:p>
          <text:list>
            <text:list-item>
              <text:p text:style-name="P31"><text:span text:style-name="T8">Audio specifications: WAV, MP3, MP4, FLAC, OGG, or WebM format; 15-180 seconds duration; minimum 16 kHz sample rate; maximum 50 MB file size</text:span></text:p>
            </text:list-item>
            <text:list-item>
              <text:p text:style-name="P31"><text:span text:style-name="T8">Environment: Quiet setting with background noise &lt;45 dB; consistent microphone distance (15-30 cm); minimal echo/reverberation</text:span></text:p>
            </text:list-item>
            <text:list-item>
              <text:p text:style-name="P31"><text:span text:style-name="T8">Best practices: Provide clear recording instructions; allow review/re-record; validate format and duration before upload; avoid compressed codecs, speakerphone mode, and noisy environments</text:span></text:p>
            </text:list-item>
            <text:list-item>
              <text:p text:style-name="P31"><text:span text:style-name="T8">Security: Encrypt during transmission; obtain patient consent; handle recordings as PHrecordings meeting quality requirements</text:span></text:p>
            </text:list-item>
          </text:list>
        </text:list-item>
        <text:list-item>
          <text:p text:style-name="P8"><text:span text:style-name="T6">Handle presigned URL uploads with appropriate error handling</text:span></text:p>
        </text:list-item>
        <text:list-item>
          <text:p text:style-name="P8"><text:span text:style-name="T6">Implement polling mechanism for result retrieval</text:span></text:p>
        </text:list-item>
        <text:list-item>
          <text:p text:style-name="P8"><text:span text:style-name="T6">Store report URLs securely if persisting them</text:span></text:p>
        </text:list-item>
        <text:list-item>
          <text:p text:style-name="P8"><text:span text:style-name="T6">Present reports within their clinical interface or direct users to Thymia report URLs</text:span></text:p>
        </text:list-item>
        <text:list-item>
          <text:p text:style-name="P8"><text:span text:style-name="T6">Ensure appropriate user consent and data protection measures</text:span></text:p>
        </text:list-item>
        <text:list-item>
          <text:p text:style-name="P8"><text:span text:style-name="T6">Handle token expiration gracefully with appropriate user messaging</text:span></text:p>
        </text:list-item>
      </text:list>
      <text:p text:style-name="P45"><text:bookmark text:name="_v59wcer30s9r"/><text:span text:style-name="T3">Technical Requirements for Integration</text:span></text:p>
      <text:p text:style-name="P56"><text:bookmark text:name="_hpvn6i48s57b"/><text:span text:style-name="T4">API Client Requirements</text:span></text:p>
      <text:list xml:id="list375461103" text:style-name="WWNum14">
        <text:list-item>
          <text:p text:style-name="P9"><text:span text:style-name="T6">Support for HTTPS/TLS 1.2+</text:span></text:p>
        </text:list-item>
        <text:list-item>
          <text:p text:style-name="P9"><text:span text:style-name="T6">Bearer token authentication support</text:span></text:p>
        </text:list-item>
        <text:list-item>
          <text:p text:style-name="P9"><text:span text:style-name="T6">JSON parsing capabilities</text:span></text:p>
        </text:list-item>
        <text:list-item>
          <text:p text:style-name="P9"><text:span text:style-name="T6">Ability to handle long polling (up to 60 seconds)</text:span></text:p>
        </text:list-item>
        <text:list-item>
          <text:p text:style-name="P9"><text:span text:style-name="T6">Support for large file uploads (up to 50 MB)</text:span></text:p>
        </text:list-item>
        <text:list-item>
          <text:p text:style-name="P9"><text:span text:style-name="T6">Error handling for standard HTTP status codes</text:span></text:p>
        </text:list-item>
      </text:list>
      <text:p text:style-name="P56"><text:bookmark text:name="_c0uqu01lys6o"/><text:span text:style-name="T4">Network Requirements</text:span></text:p>
      <text:list xml:id="list4104682989" text:style-name="WWNum16">
        <text:list-item>
          <text:p text:style-name="P10"><text:soft-page-break/><text:span text:style-name="T6">Stable internet connection</text:span></text:p>
        </text:list-item>
        <text:list-item>
          <text:p text:style-name="P10"><text:span text:style-name="T6">Minimum 1 Mbps upload speed for audio files</text:span></text:p>
        </text:list-item>
        <text:list-item>
          <text:p text:style-name="P10"><text:span text:style-name="T6">Support for HTTPS traffic on port 443</text:span></text:p>
        </text:list-item>
        <text:list-item>
          <text:p text:style-name="P10"><text:span text:style-name="T6">Firewall rules allowing access to</text:span><text:a xlink:type="simple" xlink:href="http://api.thymia.ai/" text:style-name="ListLabel_20_236" text:visited-style-name="ListLabel_20_236"><text:span text:style-name="T6"> </text:span></text:a><text:a xlink:type="simple" xlink:href="http://api.thymia.ai/" text:style-name="ListLabel_20_235" text:visited-style-name="ListLabel_20_235"><text:span text:style-name="T9">api.thymia.ai</text:span></text:a><text:span text:style-name="T6"> and</text:span><text:a xlink:type="simple" xlink:href="http://reports.thymia.ai/" text:style-name="ListLabel_20_236" text:visited-style-name="ListLabel_20_236"><text:span text:style-name="T6"> </text:span></text:a><text:a xlink:type="simple" xlink:href="http://reports.thymia.ai/" text:style-name="ListLabel_20_235" text:visited-style-name="ListLabel_20_235"><text:span text:style-name="T9">reports.thymia.ai</text:span></text:a></text:p>
        </text:list-item>
      </text:list>
      <text:p text:style-name="P45"><text:bookmark text:name="_ivliuooq29d7"/><text:span text:style-name="T3">Report Viewing Requirements</text:span></text:p>
      <text:p text:style-name="P56"><text:bookmark text:name="_ti69bcycxhsx"/><text:span text:style-name="T4">Supported Browsers (for report viewing)</text:span></text:p>
      <text:list xml:id="list4249336084" text:style-name="WWNum25">
        <text:list-item>
          <text:p text:style-name="P11"><text:span text:style-name="T6">Chrome 90+ (recommended)</text:span></text:p>
        </text:list-item>
        <text:list-item>
          <text:p text:style-name="P11"><text:span text:style-name="T6">Firefox 88+</text:span></text:p>
        </text:list-item>
        <text:list-item>
          <text:p text:style-name="P11"><text:span text:style-name="T6">Safari 14+</text:span></text:p>
        </text:list-item>
        <text:list-item>
          <text:p text:style-name="P11"><text:span text:style-name="T6">Edge 90+</text:span></text:p>
        </text:list-item>
      </text:list>
      <text:p text:style-name="P56"><text:bookmark text:name="_pg9p7tcyt4ap"/><text:span text:style-name="T4">Display Requirements</text:span></text:p>
      <text:list xml:id="list716595713" text:style-name="WWNum8">
        <text:list-item>
          <text:p text:style-name="P12"><text:span text:style-name="T6">Screen resolution: Minimum 1024x768 pixels</text:span></text:p>
        </text:list-item>
        <text:list-item>
          <text:p text:style-name="P12"><text:span text:style-name="T6">JavaScript: Must be enabled</text:span></text:p>
        </text:list-item>
        <text:list-item>
          <text:p text:style-name="P12"><text:span text:style-name="T6">PDF viewer: Required for downloadable reports</text:span></text:p>
        </text:list-item>
        <text:list-item>
          <text:p text:style-name="P12"><text:span text:style-name="T6">Print capability: For clinical record keeping</text:span></text:p>
        </text:list-item>
      </text:list>
      <text:p text:style-name="P45"><text:bookmark text:name="_pmac77tw27o9"/><text:span text:style-name="T3">Audio Recording Environment</text:span></text:p>
      <text:p text:style-name="P3"><text:span text:style-name="T6">For optimal results, voice recordings should be collected in environments with:</text:span></text:p>
      <text:list xml:id="list623001047" text:style-name="WWNum18">
        <text:list-item>
          <text:p text:style-name="P13"><text:span text:style-name="T6">Background noise level &lt; 45 dB SPL</text:span></text:p>
        </text:list-item>
        <text:list-item>
          <text:p text:style-name="P13"><text:span text:style-name="T6">Minimal echo/reverberation</text:span></text:p>
        </text:list-item>
        <text:list-item>
          <text:p text:style-name="P13"><text:span text:style-name="T6">Consistent distance from microphone (15-30 cm recommended)</text:span></text:p>
        </text:list-item>
        <text:list-item>
          <text:p text:style-name="P13"><text:span text:style-name="T6">Stable internet for upload (to prevent corruption)</text:span></text:p>
        </text:list-item>
      </text:list>
      <text:p text:style-name="P49"><text:bookmark text:name="_rxvimlu9xf0o"/><text:soft-page-break/><text:span text:style-name="T3">Software Classification</text:span></text:p>
      <text:p text:style-name="P3"><text:span text:style-name="T6">Thymia Apollo is classified as:</text:span></text:p>
      <text:list xml:id="list3033074935" text:style-name="WWNum3">
        <text:list-item>
          <text:p text:style-name="P14"><text:span text:style-name="T7">Software as a Medical Device (SaMD)</text:span></text:p>
        </text:list-item>
        <text:list-item>
          <text:p text:style-name="P14"><text:span text:style-name="T7">UK MDR Classification</text:span><text:span text:style-name="T6">: Class I medical device under UK Medical Devices Regulations 2002 (as amended)</text:span></text:p>
        </text:list-item>
        <text:list-item>
          <text:p text:style-name="P14"><text:span text:style-name="T7">Software Safety Classification</text:span><text:span text:style-name="T6">: Class B according to IEC 62304:2006+AMD1:2015</text:span></text:p>
        </text:list-item>
        <text:list-item>
          <text:p text:style-name="P14"><text:span text:style-name="T7">Level of Concern</text:span><text:span text:style-name="T6">: Moderate</text:span></text:p>
        </text:list-item>
      </text:list>
      <text:p text:style-name="P3"><text:span text:style-name="T6">The classification is based on the device's intended use as an adjunctive tool that provides additional information to support clinical assessment by qualified healthcare professionals.</text:span></text:p>
      <text:p text:style-name="P49"><text:bookmark text:name="_1h2y3mlxigpm"/><text:span text:style-name="T3">Regulatory Status</text:span></text:p>
      <text:p text:style-name="P3"><text:span text:style-name="T6">Thymia Apollo is designed to comply with the following regulatory requirements:</text:span></text:p>
      <text:p text:style-name="P45"><text:bookmark text:name="_g8r4brdw90md"/><text:span text:style-name="T3">Regulatory Standards</text:span></text:p>
      <text:list xml:id="list4202965289" text:style-name="WWNum13">
        <text:list-item>
          <text:p text:style-name="P15"><text:span text:style-name="T6">UK Medical Devices Regulations 2002 (as amended)</text:span></text:p>
        </text:list-item>
        <text:list-item>
          <text:p text:style-name="P15"><text:span text:style-name="T6">General Data Protection Regulation (GDPR) and UK Data Protection Act 2018</text:span></text:p>
        </text:list-item>
        <text:list-item>
          <text:p text:style-name="P15"><text:span text:style-name="T6">ISO 13485:2016 Quality Management System for Medical Devices</text:span></text:p>
        </text:list-item>
        <text:list-item>
          <text:p text:style-name="P15"><text:span text:style-name="T6">IEC 62304:2006+AMD1:2015 Medical Device Software Lifecycle Processes</text:span></text:p>
        </text:list-item>
        <text:list-item>
          <text:p text:style-name="P15"><text:span text:style-name="T6">ISO 14971:2019 Application of Risk Management to Medical Devices</text:span></text:p>
        </text:list-item>
        <text:list-item>
          <text:p text:style-name="P15"><text:span text:style-name="T6">IEC 62366-1:2015 Application of Usability Engineering to Medical Devices</text:span></text:p>
        </text:list-item>
        <text:list-item>
          <text:p text:style-name="P15"><text:span text:style-name="T6">ISO 27001:2022 Information Security Management Systems</text:span></text:p>
        </text:list-item>
      </text:list>
      <text:p text:style-name="P45"><text:bookmark text:name="_swpefpnhjgko"/><text:span text:style-name="T3">Data Security and Access Control</text:span></text:p>
      <text:p text:style-name="P3"><text:span text:style-name="T6">Thymia Apollo implements defense-in-depth security for protected health information:</text:span></text:p>
      <text:p text:style-name="P56"><text:bookmark text:name="_i62ym5wi0949"/><text:span text:style-name="T4">API Security</text:span></text:p>
      <text:list xml:id="list3567384495" text:style-name="WWNum23">
        <text:list-item>
          <text:p text:style-name="P16"><text:span text:style-name="T7">Organization-Level Access</text:span><text:span text:style-name="T6">: API keys tied to verified healthcare organizations</text:span></text:p>
        </text:list-item>
        <text:list-item>
          <text:p text:style-name="P16"><text:soft-page-break/><text:span text:style-name="T7">Configurable Permissions</text:span><text:span text:style-name="T6">: Granular control over model access</text:span></text:p>
        </text:list-item>
        <text:list-item>
          <text:p text:style-name="P16"><text:span text:style-name="T7">Rate Limiting</text:span><text:span text:style-name="T6">: Protection against abuse and overuse</text:span></text:p>
        </text:list-item>
        <text:list-item>
          <text:p text:style-name="P16"><text:span text:style-name="T7">Audit Logging</text:span><text:span text:style-name="T6">: Complete trail of all API usage</text:span></text:p>
        </text:list-item>
      </text:list>
      <text:p text:style-name="P56"><text:bookmark text:name="_ioxt1st5t1vg"/><text:span text:style-name="T4">Report Access Security</text:span></text:p>
      <text:list xml:id="list3125291286" text:style-name="WWNum9">
        <text:list-item>
          <text:p text:style-name="P17"><text:span text:style-name="T7">JWT-Based Tokens</text:span><text:span text:style-name="T6">: Cryptographically signed access tokens using HMAC-SHA256</text:span></text:p>
        </text:list-item>
        <text:list-item>
          <text:p text:style-name="P17"><text:span text:style-name="T7">Time-Limited Access</text:span><text:span text:style-name="T6">: 30-day expiration with automatic refresh capability</text:span></text:p>
        </text:list-item>
        <text:list-item>
          <text:p text:style-name="P17"><text:span text:style-name="T7">Stateless Validation</text:span><text:span text:style-name="T6">: Scalable security without database bottlenecks</text:span></text:p>
        </text:list-item>
        <text:list-item>
          <text:p text:style-name="P17"><text:span text:style-name="T7">Comprehensive Audit Trail</text:span><text:span text:style-name="T6">: All access attempts logged with outcome</text:span></text:p>
        </text:list-item>
      </text:list>
      <text:p text:style-name="P56"><text:bookmark text:name="_lc6une97gsuv"/><text:span text:style-name="T4">PDF Security Controls</text:span></text:p>
      <text:list xml:id="list1248771082" text:style-name="WWNum19">
        <text:list-item>
          <text:p text:style-name="P18"><text:span text:style-name="T7">Server-Side Generation</text:span><text:span text:style-name="T6">: Prevents client-side manipulation</text:span></text:p>
        </text:list-item>
        <text:list-item>
          <text:p text:style-name="P18"><text:span text:style-name="T7">Watermarking</text:span><text:span text:style-name="T6">: Identifies documents as confidential medical information</text:span></text:p>
        </text:list-item>
        <text:list-item>
          <text:p text:style-name="P18"><text:span text:style-name="T7">Metadata Embedding</text:span><text:span text:style-name="T6">: Traceable generation information including timestamp and version</text:span></text:p>
        </text:list-item>
        <text:list-item>
          <text:p text:style-name="P18"><text:span text:style-name="T7">Download Logging</text:span><text:span text:style-name="T6">: Enhanced audit trail specifically for PDF access</text:span></text:p>
        </text:list-item>
      </text:list>
      <text:p text:style-name="P45"><text:bookmark text:name="_vb9lhxk1ssim"/><text:span text:style-name="T3">Compliance Status</text:span></text:p>
      <text:list xml:id="list508140688" text:style-name="WWNum15">
        <text:list-item>
          <text:p text:style-name="P19"><text:span text:style-name="T6">Thymia maintains ISO 13485:2016 certification</text:span></text:p>
        </text:list-item>
        <text:list-item>
          <text:p text:style-name="P19"><text:span text:style-name="T6">Thymia Apollo is registered with the MHRA as a Class I medical device under the UKCA marking scheme</text:span></text:p>
        </text:list-item>
        <text:list-item>
          <text:p text:style-name="P19"><text:span text:style-name="T6">GDPR compliance with appropriate technical and organizational measures</text:span></text:p>
        </text:list-item>
      </text:list>
      <text:p text:style-name="P45"><text:bookmark text:name="_j2t53f6n4btv"/><text:span text:style-name="T3">Post-Market Surveillance</text:span></text:p>
      <text:list xml:id="list939729515" text:style-name="WWNum4">
        <text:list-item>
          <text:p text:style-name="P20"><text:span text:style-name="T6">Continuous monitoring of device performance</text:span></text:p>
        </text:list-item>
        <text:list-item>
          <text:p text:style-name="P20"><text:span text:style-name="T6">Regular review of customer feedback and complaints</text:span></text:p>
        </text:list-item>
        <text:list-item>
          <text:p text:style-name="P20"><text:span text:style-name="T6">Periodic safety updates as required by regulations</text:span></text:p>
        </text:list-item>
        <text:list-item>
          <text:p text:style-name="P20"><text:soft-page-break/><text:span text:style-name="T6">Maintenance of technical documentation</text:span></text:p>
        </text:list-item>
      </text:list>
      <text:p text:style-name="P33"/>
      <text:p text:style-name="P34"/>
      <text:p text:style-name="P3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1" svg:font-family="Arial"/>
    <style:font-face style:name="Abhaya Libre" svg:font-family="'Abhaya Libre'" style:font-family-generic="roman" style:font-pitch="variable"/>
    <style:font-face style:name="Arial" svg:font-family="Arial" style:font-family-generic="roman" style:font-pitch="variable"/>
    <style:font-face style:name="Liberation Sans" svg:font-family="'Liberation Sans'" style:font-family-generic="swiss" style:font-pitch="variable"/>
    <style:font-face style:name="Abhaya Libre1" svg:font-family="'Abhaya Libre'" style:font-family-generic="system" style:font-pitch="variable"/>
    <style:font-face style:name="Arial2" svg:font-family="Arial"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2" style:font-size-asian="11pt" style:language-asian="zh" style:country-asian="CN" style:font-name-complex="Arial2"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2" style:font-family-asian="Arial" style:font-family-generic-asian="system" style:font-pitch-asian="variable" style:font-size-asian="15pt" style:font-style-asian="normal" style:font-name-complex="Arial2"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color="#292a2e" fo:font-size="12pt" style:text-underline-style="none" fo:font-weight="bold"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2" style:display-name="ListLabel 2"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3" style:display-name="ListLabel 3"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1" style:display-name="ListLabel 11"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28" style:display-name="ListLabel 128" style:family="text">
      <style:text-properties style:text-underline-style="none"/>
    </style:style>
    <style:style style:name="ListLabel_20_129" style:display-name="ListLabel 129" style:family="text">
      <style:text-properties style:text-underline-style="none"/>
    </style:style>
    <style:style style:name="ListLabel_20_130" style:display-name="ListLabel 130" style:family="text">
      <style:text-properties style:text-underline-style="none"/>
    </style:style>
    <style:style style:name="ListLabel_20_131" style:display-name="ListLabel 131" style:family="text">
      <style:text-properties style:text-underline-style="none"/>
    </style:style>
    <style:style style:name="ListLabel_20_132" style:display-name="ListLabel 132" style:family="text">
      <style:text-properties style:text-underline-style="none"/>
    </style:style>
    <style:style style:name="ListLabel_20_133" style:display-name="ListLabel 133" style:family="text">
      <style:text-properties style:text-underline-style="none"/>
    </style:style>
    <style:style style:name="ListLabel_20_134" style:display-name="ListLabel 134" style:family="text">
      <style:text-properties style:text-underline-style="none"/>
    </style:style>
    <style:style style:name="ListLabel_20_135" style:display-name="ListLabel 135" style:family="text">
      <style:text-properties style:text-underline-style="none"/>
    </style:style>
    <style:style style:name="ListLabel_20_136" style:display-name="ListLabel 136"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37" style:display-name="ListLabel 137" style:family="text">
      <style:text-properties style:text-underline-style="none"/>
    </style:style>
    <style:style style:name="ListLabel_20_138" style:display-name="ListLabel 138" style:family="text">
      <style:text-properties style:text-underline-style="none"/>
    </style:style>
    <style:style style:name="ListLabel_20_139" style:display-name="ListLabel 139" style:family="text">
      <style:text-properties style:text-underline-style="none"/>
    </style:style>
    <style:style style:name="ListLabel_20_140" style:display-name="ListLabel 140" style:family="text">
      <style:text-properties style:text-underline-style="none"/>
    </style:style>
    <style:style style:name="ListLabel_20_141" style:display-name="ListLabel 141" style:family="text">
      <style:text-properties style:text-underline-style="none"/>
    </style:style>
    <style:style style:name="ListLabel_20_142" style:display-name="ListLabel 142" style:family="text">
      <style:text-properties style:text-underline-style="none"/>
    </style:style>
    <style:style style:name="ListLabel_20_143" style:display-name="ListLabel 143" style:family="text">
      <style:text-properties style:text-underline-style="none"/>
    </style:style>
    <style:style style:name="ListLabel_20_144" style:display-name="ListLabel 144" style:family="text">
      <style:text-properties style:text-underline-style="none"/>
    </style:style>
    <style:style style:name="ListLabel_20_145" style:display-name="ListLabel 145"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46" style:display-name="ListLabel 146" style:family="text">
      <style:text-properties style:text-underline-style="none"/>
    </style:style>
    <style:style style:name="ListLabel_20_147" style:display-name="ListLabel 147" style:family="text">
      <style:text-properties style:text-underline-style="none"/>
    </style:style>
    <style:style style:name="ListLabel_20_148" style:display-name="ListLabel 148" style:family="text">
      <style:text-properties style:text-underline-style="none"/>
    </style:style>
    <style:style style:name="ListLabel_20_149" style:display-name="ListLabel 149" style:family="text">
      <style:text-properties style:text-underline-style="none"/>
    </style:style>
    <style:style style:name="ListLabel_20_150" style:display-name="ListLabel 150" style:family="text">
      <style:text-properties style:text-underline-style="none"/>
    </style:style>
    <style:style style:name="ListLabel_20_151" style:display-name="ListLabel 151" style:family="text">
      <style:text-properties style:text-underline-style="none"/>
    </style:style>
    <style:style style:name="ListLabel_20_152" style:display-name="ListLabel 152" style:family="text">
      <style:text-properties style:text-underline-style="none"/>
    </style:style>
    <style:style style:name="ListLabel_20_153" style:display-name="ListLabel 153" style:family="text">
      <style:text-properties style:text-underline-style="none"/>
    </style:style>
    <style:style style:name="ListLabel_20_154" style:display-name="ListLabel 154"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55" style:display-name="ListLabel 155" style:family="text">
      <style:text-properties style:text-underline-style="none"/>
    </style:style>
    <style:style style:name="ListLabel_20_156" style:display-name="ListLabel 156" style:family="text">
      <style:text-properties style:text-underline-style="none"/>
    </style:style>
    <style:style style:name="ListLabel_20_157" style:display-name="ListLabel 157" style:family="text">
      <style:text-properties style:text-underline-style="none"/>
    </style:style>
    <style:style style:name="ListLabel_20_158" style:display-name="ListLabel 158" style:family="text">
      <style:text-properties style:text-underline-style="none"/>
    </style:style>
    <style:style style:name="ListLabel_20_159" style:display-name="ListLabel 159" style:family="text">
      <style:text-properties style:text-underline-style="none"/>
    </style:style>
    <style:style style:name="ListLabel_20_160" style:display-name="ListLabel 160" style:family="text">
      <style:text-properties style:text-underline-style="none"/>
    </style:style>
    <style:style style:name="ListLabel_20_161" style:display-name="ListLabel 161" style:family="text">
      <style:text-properties style:text-underline-style="none"/>
    </style:style>
    <style:style style:name="ListLabel_20_162" style:display-name="ListLabel 162" style:family="text">
      <style:text-properties style:text-underline-style="none"/>
    </style:style>
    <style:style style:name="ListLabel_20_163" style:display-name="ListLabel 163"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64" style:display-name="ListLabel 164" style:family="text">
      <style:text-properties style:text-underline-style="none"/>
    </style:style>
    <style:style style:name="ListLabel_20_165" style:display-name="ListLabel 165" style:family="text">
      <style:text-properties style:text-underline-style="none"/>
    </style:style>
    <style:style style:name="ListLabel_20_166" style:display-name="ListLabel 166" style:family="text">
      <style:text-properties style:text-underline-style="none"/>
    </style:style>
    <style:style style:name="ListLabel_20_167" style:display-name="ListLabel 167" style:family="text">
      <style:text-properties style:text-underline-style="none"/>
    </style:style>
    <style:style style:name="ListLabel_20_168" style:display-name="ListLabel 168" style:family="text">
      <style:text-properties style:text-underline-style="none"/>
    </style:style>
    <style:style style:name="ListLabel_20_169" style:display-name="ListLabel 169" style:family="text">
      <style:text-properties style:text-underline-style="none"/>
    </style:style>
    <style:style style:name="ListLabel_20_170" style:display-name="ListLabel 170" style:family="text">
      <style:text-properties style:text-underline-style="none"/>
    </style:style>
    <style:style style:name="ListLabel_20_171" style:display-name="ListLabel 171" style:family="text">
      <style:text-properties style:text-underline-style="none"/>
    </style:style>
    <style:style style:name="ListLabel_20_172" style:display-name="ListLabel 172"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73" style:display-name="ListLabel 173" style:family="text">
      <style:text-properties style:text-underline-style="none"/>
    </style:style>
    <style:style style:name="ListLabel_20_174" style:display-name="ListLabel 174" style:family="text">
      <style:text-properties style:text-underline-style="none"/>
    </style:style>
    <style:style style:name="ListLabel_20_175" style:display-name="ListLabel 175" style:family="text">
      <style:text-properties style:text-underline-style="none"/>
    </style:style>
    <style:style style:name="ListLabel_20_176" style:display-name="ListLabel 176" style:family="text">
      <style:text-properties style:text-underline-style="none"/>
    </style:style>
    <style:style style:name="ListLabel_20_177" style:display-name="ListLabel 177" style:family="text">
      <style:text-properties style:text-underline-style="none"/>
    </style:style>
    <style:style style:name="ListLabel_20_178" style:display-name="ListLabel 178" style:family="text">
      <style:text-properties style:text-underline-style="none"/>
    </style:style>
    <style:style style:name="ListLabel_20_179" style:display-name="ListLabel 179" style:family="text">
      <style:text-properties style:text-underline-style="none"/>
    </style:style>
    <style:style style:name="ListLabel_20_180" style:display-name="ListLabel 180" style:family="text">
      <style:text-properties style:text-underline-style="none"/>
    </style:style>
    <style:style style:name="ListLabel_20_181" style:display-name="ListLabel 181"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82" style:display-name="ListLabel 182" style:family="text">
      <style:text-properties style:text-underline-style="none"/>
    </style:style>
    <style:style style:name="ListLabel_20_183" style:display-name="ListLabel 183" style:family="text">
      <style:text-properties style:text-underline-style="none"/>
    </style:style>
    <style:style style:name="ListLabel_20_184" style:display-name="ListLabel 184" style:family="text">
      <style:text-properties style:text-underline-style="none"/>
    </style:style>
    <style:style style:name="ListLabel_20_185" style:display-name="ListLabel 185" style:family="text">
      <style:text-properties style:text-underline-style="none"/>
    </style:style>
    <style:style style:name="ListLabel_20_186" style:display-name="ListLabel 186" style:family="text">
      <style:text-properties style:text-underline-style="none"/>
    </style:style>
    <style:style style:name="ListLabel_20_187" style:display-name="ListLabel 187" style:family="text">
      <style:text-properties style:text-underline-style="none"/>
    </style:style>
    <style:style style:name="ListLabel_20_188" style:display-name="ListLabel 188" style:family="text">
      <style:text-properties style:text-underline-style="none"/>
    </style:style>
    <style:style style:name="ListLabel_20_189" style:display-name="ListLabel 189" style:family="text">
      <style:text-properties style:text-underline-style="none"/>
    </style:style>
    <style:style style:name="ListLabel_20_190" style:display-name="ListLabel 190"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191" style:display-name="ListLabel 191" style:family="text">
      <style:text-properties style:text-underline-style="none"/>
    </style:style>
    <style:style style:name="ListLabel_20_192" style:display-name="ListLabel 192" style:family="text">
      <style:text-properties style:text-underline-style="none"/>
    </style:style>
    <style:style style:name="ListLabel_20_193" style:display-name="ListLabel 193" style:family="text">
      <style:text-properties style:text-underline-style="none"/>
    </style:style>
    <style:style style:name="ListLabel_20_194" style:display-name="ListLabel 194" style:family="text">
      <style:text-properties style:text-underline-style="none"/>
    </style:style>
    <style:style style:name="ListLabel_20_195" style:display-name="ListLabel 195" style:family="text">
      <style:text-properties style:text-underline-style="none"/>
    </style:style>
    <style:style style:name="ListLabel_20_196" style:display-name="ListLabel 196" style:family="text">
      <style:text-properties style:text-underline-style="none"/>
    </style:style>
    <style:style style:name="ListLabel_20_197" style:display-name="ListLabel 197" style:family="text">
      <style:text-properties style:text-underline-style="none"/>
    </style:style>
    <style:style style:name="ListLabel_20_198" style:display-name="ListLabel 198" style:family="text">
      <style:text-properties style:text-underline-style="none"/>
    </style:style>
    <style:style style:name="ListLabel_20_199" style:display-name="ListLabel 199"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200" style:display-name="ListLabel 200" style:family="text">
      <style:text-properties style:text-underline-style="none"/>
    </style:style>
    <style:style style:name="ListLabel_20_201" style:display-name="ListLabel 201" style:family="text">
      <style:text-properties style:text-underline-style="none"/>
    </style:style>
    <style:style style:name="ListLabel_20_202" style:display-name="ListLabel 202" style:family="text">
      <style:text-properties style:text-underline-style="none"/>
    </style:style>
    <style:style style:name="ListLabel_20_203" style:display-name="ListLabel 203" style:family="text">
      <style:text-properties style:text-underline-style="none"/>
    </style:style>
    <style:style style:name="ListLabel_20_204" style:display-name="ListLabel 204" style:family="text">
      <style:text-properties style:text-underline-style="none"/>
    </style:style>
    <style:style style:name="ListLabel_20_205" style:display-name="ListLabel 205" style:family="text">
      <style:text-properties style:text-underline-style="none"/>
    </style:style>
    <style:style style:name="ListLabel_20_206" style:display-name="ListLabel 206" style:family="text">
      <style:text-properties style:text-underline-style="none"/>
    </style:style>
    <style:style style:name="ListLabel_20_207" style:display-name="ListLabel 207" style:family="text">
      <style:text-properties style:text-underline-style="none"/>
    </style:style>
    <style:style style:name="ListLabel_20_208" style:display-name="ListLabel 208"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209" style:display-name="ListLabel 209" style:family="text">
      <style:text-properties style:text-underline-style="none"/>
    </style:style>
    <style:style style:name="ListLabel_20_210" style:display-name="ListLabel 210" style:family="text">
      <style:text-properties style:text-underline-style="none"/>
    </style:style>
    <style:style style:name="ListLabel_20_211" style:display-name="ListLabel 211" style:family="text">
      <style:text-properties style:text-underline-style="none"/>
    </style:style>
    <style:style style:name="ListLabel_20_212" style:display-name="ListLabel 212" style:family="text">
      <style:text-properties style:text-underline-style="none"/>
    </style:style>
    <style:style style:name="ListLabel_20_213" style:display-name="ListLabel 213" style:family="text">
      <style:text-properties style:text-underline-style="none"/>
    </style:style>
    <style:style style:name="ListLabel_20_214" style:display-name="ListLabel 214" style:family="text">
      <style:text-properties style:text-underline-style="none"/>
    </style:style>
    <style:style style:name="ListLabel_20_215" style:display-name="ListLabel 215" style:family="text">
      <style:text-properties style:text-underline-style="none"/>
    </style:style>
    <style:style style:name="ListLabel_20_216" style:display-name="ListLabel 216" style:family="text">
      <style:text-properties style:text-underline-style="none"/>
    </style:style>
    <style:style style:name="ListLabel_20_217" style:display-name="ListLabel 217"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218" style:display-name="ListLabel 218" style:family="text">
      <style:text-properties style:text-underline-style="none"/>
    </style:style>
    <style:style style:name="ListLabel_20_219" style:display-name="ListLabel 219" style:family="text">
      <style:text-properties style:text-underline-style="none"/>
    </style:style>
    <style:style style:name="ListLabel_20_220" style:display-name="ListLabel 220" style:family="text">
      <style:text-properties style:text-underline-style="none"/>
    </style:style>
    <style:style style:name="ListLabel_20_221" style:display-name="ListLabel 221" style:family="text">
      <style:text-properties style:text-underline-style="none"/>
    </style:style>
    <style:style style:name="ListLabel_20_222" style:display-name="ListLabel 222" style:family="text">
      <style:text-properties style:text-underline-style="none"/>
    </style:style>
    <style:style style:name="ListLabel_20_223" style:display-name="ListLabel 223" style:family="text">
      <style:text-properties style:text-underline-style="none"/>
    </style:style>
    <style:style style:name="ListLabel_20_224" style:display-name="ListLabel 224" style:family="text">
      <style:text-properties style:text-underline-style="none"/>
    </style:style>
    <style:style style:name="ListLabel_20_225" style:display-name="ListLabel 225" style:family="text">
      <style:text-properties style:text-underline-style="none"/>
    </style:style>
    <style:style style:name="ListLabel_20_226" style:display-name="ListLabel 226" style:family="text">
      <style:text-properties fo:color="#292a2e" fo:font-size="12pt" style:text-underline-style="none" style:font-name-asian="Arial2" style:font-family-asian="Arial" style:font-family-generic-asian="system" style:font-pitch-asian="variable" style:font-size-asian="12pt" style:font-name-complex="Arial2" style:font-family-complex="Arial" style:font-family-generic-complex="system" style:font-pitch-complex="variable" style:font-size-complex="12pt"/>
    </style:style>
    <style:style style:name="ListLabel_20_227" style:display-name="ListLabel 227" style:family="text">
      <style:text-properties style:text-underline-style="none"/>
    </style:style>
    <style:style style:name="ListLabel_20_228" style:display-name="ListLabel 228" style:family="text">
      <style:text-properties style:text-underline-style="none"/>
    </style:style>
    <style:style style:name="ListLabel_20_229" style:display-name="ListLabel 229" style:family="text">
      <style:text-properties style:text-underline-style="none"/>
    </style:style>
    <style:style style:name="ListLabel_20_230" style:display-name="ListLabel 230" style:family="text">
      <style:text-properties style:text-underline-style="none"/>
    </style:style>
    <style:style style:name="ListLabel_20_231" style:display-name="ListLabel 231" style:family="text">
      <style:text-properties style:text-underline-style="none"/>
    </style:style>
    <style:style style:name="ListLabel_20_232" style:display-name="ListLabel 232" style:family="text">
      <style:text-properties style:text-underline-style="none"/>
    </style:style>
    <style:style style:name="ListLabel_20_233" style:display-name="ListLabel 233" style:family="text">
      <style:text-properties style:text-underline-style="none"/>
    </style:style>
    <style:style style:name="ListLabel_20_234" style:display-name="ListLabel 234" style:family="text">
      <style:text-properties style:text-underline-style="none"/>
    </style:style>
    <style:style style:name="ListLabel_20_235" style:display-name="ListLabel 235" style:family="text">
      <style:text-properties fo:color="#1868db" fo:font-size="12pt" style:text-underline-style="solid" style:text-underline-width="auto" style:text-underline-color="font-color" style:font-size-asian="12pt"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236" style:display-name="ListLabel 236" style:family="text">
      <style:text-properties fo:color="#292a2e" fo:font-size="12pt" style:font-size-asian="12pt" style:font-size-complex="12pt"/>
    </style:style>
    <style:style style:name="ListLabel_20_237" style:display-name="ListLabel 237" style:family="text">
      <style:text-properties fo:color="#1155cc" fo:font-size="12pt" style:text-underline-style="solid" style:text-underline-width="auto" style:text-underline-color="font-color" style:font-size-asian="12pt" style:font-size-complex="12pt"/>
    </style:style>
    <style:style style:name="ListLabel_20_238" style:display-name="ListLabel 238" style:family="text">
      <style:text-properties fo:color="#8069d8" fo:font-size="10pt" style:font-size-asian="10pt" style:font-size-complex="10p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style:text-properties style:font-name="Arial1"/>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style:text-properties style:font-name="Arial1"/>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style:text-properties style:font-name="Arial1"/>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38"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9"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4" text:style-name="ListLabel_20_40"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1"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2" style:num-suffix="." style:num-format="i">
        <style:list-level-properties text:list-level-position-and-space-mode="label-alignment">
          <style:list-level-label-alignment text:label-followed-by="listtab" fo:text-indent="-0.25in" fo:margin-left="3in"/>
        </style:list-level-properties>
      </text:list-level-style-number>
      <text:list-level-style-number text:level="7" text:style-name="ListLabel_20_43"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4"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5" style:num-suffix="." style:num-format="i">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91"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9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9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9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9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9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9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9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100"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0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0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0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0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0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0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0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0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109"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1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1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1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1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1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1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1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1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118"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1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2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2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2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2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2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2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127"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2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3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3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3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3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3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136"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3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3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4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4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4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4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4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4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4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5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5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5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54"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5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5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5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5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6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6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163"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6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6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6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6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6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7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172"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7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7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7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7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7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7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181"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8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8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8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8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8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8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8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190"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19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9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9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9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9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9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9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9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199"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20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0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0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0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0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0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0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0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text:style-name="ListLabel_20_208"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20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1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1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1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1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1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1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text:style-name="ListLabel_20_217"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21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2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2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2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2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2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text:style-name="ListLabel_20_226"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22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2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3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3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3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3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4925in" fo:margin-right="0in" fo:margin-top="0in" fo:margin-bottom="0.139in" loext:contextual-spacing="false" fo:line-height="150%" fo:text-align="justify" style:justify-single-word="false" fo:text-indent="0in" style:auto-text-indent="false">
        <style:tab-stops>
          <style:tab-stop style:position="1.6736in"/>
          <style:tab-stop style:position="1.8709in"/>
          <style:tab-stop style:position="3.9374in"/>
        </style:tab-stops>
      </style:paragraph-properties>
    </style:style>
    <style:style style:name="MP2" style:family="paragraph" style:parent-style-name="Standard">
      <style:paragraph-properties fo:margin-left="0.4925in" fo:margin-right="0in" fo:text-align="end" style:justify-single-word="false" fo:text-indent="0in" style:auto-text-indent="false"/>
    </style:style>
    <style:style style:name="MP3" style:family="paragraph" style:parent-style-name="Standard">
      <style:paragraph-properties fo:margin-left="0.4925in" fo:margin-right="0in" fo:text-align="end" style:justify-single-word="false" fo:text-indent="0in" style:auto-text-indent="false"/>
      <style:text-properties fo:color="#8069d8" fo:font-size="10pt" style:font-size-asian="10pt" style:font-size-complex="10pt"/>
    </style:style>
    <style:style style:name="MP4" style:family="paragraph" style:parent-style-name="Standard">
      <style:paragraph-properties fo:margin-left="0.4925in" fo:margin-right="0in" fo:margin-top="0in" fo:margin-bottom="0.139in" loext:contextual-spacing="false" fo:line-height="100%" fo:text-align="center" style:justify-single-word="false" fo:text-indent="0in" style:auto-text-indent="false"/>
    </style:style>
    <style:style style:name="MT1" style:family="text">
      <style:text-properties fo:color="#8069d8" style:font-name="Abhaya Libre" fo:font-size="40pt" style:font-name-asian="Abhaya Libre1" style:font-size-asian="40pt" style:font-name-complex="Abhaya Libre1" style:font-size-complex="40pt"/>
    </style:style>
    <style:style style:name="MT2" style:family="text">
      <style:text-properties fo:color="#8069d8" fo:font-size="10pt" style:font-size-asian="10pt" style:font-size-complex="10pt"/>
    </style:style>
    <style:page-layout style:name="Mpm1">
      <style:page-layout-properties fo:page-width="8.2681in" fo:page-height="11.6929in" style:num-format="1" style:print-orientation="portrait" fo:margin-top="0.5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text:span text:style-name="MT1">thymia</text:span></text:p>
      </style:header>
      <style:footer>
        <text:p text:style-name="MP2"><text:a xlink:type="simple" xlink:href="http://www.thymia.ai" text:style-name="ListLabel_20_238" text:visited-style-name="ListLabel_20_238"><text:span text:style-name="MT2">www.thymia.ai</text:span></text:a></text:p>
        <text:p text:style-name="MP3"/>
        <text:p text:style-name="MP4"><text:page-number text:select-page="current">14</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3" meta:object-count="0" meta:page-count="14" meta:paragraph-count="264" meta:word-count="3722" meta:character-count="27719" meta:non-whitespace-character-count="24391"/>
    <meta:generator>LibreOfficeDev/6.0.5.2$Linux_X86_64 LibreOffice_project/</meta:generator>
  </office:meta>
</office:document-meta>
</file>