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6E7000009C4A82DB650EB244184.png" manifest:media-type="image/png"/>
  <manifest:file-entry manifest:full-path="Pictures/10000201000005DD000003854D214E617248FACD.png" manifest:media-type="image/png"/>
  <manifest:file-entry manifest:full-path="Pictures/100002010000028700000176182ED0A7E9156F33.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chivo" svg:font-family="Archivo" style:font-family-generic="roman" style:font-pitch="variable"/>
    <style:font-face style:name="Archivo Light" svg:font-family="'Archivo Light'" style:font-family-generic="roman" style:font-pitch="variable"/>
    <style:font-face style:name="Archivo Medium" svg:font-family="'Archivo Medium'" style:font-family-generic="roman" style:font-pitch="variable"/>
    <style:font-face style:name="Cambria" svg:font-family="Cambria" style:font-family-generic="roman" style:font-pitch="variable"/>
    <style:font-face style:name="DM Sans" svg:font-family="'DM Sans'" style:font-family-generic="roman" style:font-pitch="variable"/>
    <style:font-face style:name="DM Sans Light" svg:font-family="'DM Sans Light'" style:font-family-generic="roman" style:font-pitch="variable"/>
    <style:font-face style:name="DM Sans Medium" svg:font-family="'DM Sans Medium'"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chivo1" svg:font-family="Archivo" style:font-family-generic="system" style:font-pitch="variable"/>
    <style:font-face style:name="Archivo Light1" svg:font-family="'Archivo Light'" style:font-family-generic="system" style:font-pitch="variable"/>
    <style:font-face style:name="Archivo Medium1" svg:font-family="'Archivo Medium'" style:font-family-generic="system" style:font-pitch="variable"/>
    <style:font-face style:name="Cambria1" svg:font-family="Cambria" style:font-family-generic="system" style:font-pitch="variable"/>
    <style:font-face style:name="DM Sans1" svg:font-family="'DM Sans'" style:font-family-generic="system" style:font-pitch="variable"/>
    <style:font-face style:name="DM Sans Light1" svg:font-family="'DM Sans Light'" style:font-family-generic="system" style:font-pitch="variable"/>
    <style:font-face style:name="DM Sans Medium1" svg:font-family="'DM Sans Medium'"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6.7083in" fo:margin-left="0in" fo:margin-top="0in" fo:margin-bottom="0in" table:align="left"/>
    </style:style>
    <style:style style:name="Table1.A" style:family="table-column">
      <style:table-column-properties style:column-width="3.5243in"/>
    </style:style>
    <style:style style:name="Table1.B" style:family="table-column">
      <style:table-column-properties style:column-width="3.1833in"/>
    </style:style>
    <style:style style:name="Table1.1" style:family="table-row">
      <style:table-row-properties style:min-row-height="0.3701in" fo:keep-together="auto"/>
    </style:style>
    <style:style style:name="Table1.A1" style:family="table-cell">
      <style:table-cell-properties style:vertical-align="middle" fo:padding-left="0.075in" fo:padding-right="0.075in" fo:padding-top="0in" fo:padding-bottom="0in" fo:border="0.75pt solid #99c2ff"/>
    </style:style>
    <style:style style:name="Table1.5" style:family="table-row">
      <style:table-row-properties style:min-row-height="0.5944in" fo:keep-together="auto"/>
    </style:style>
    <style:style style:name="Table2" style:family="table">
      <style:table-properties style:width="6.3229in" fo:margin-left="0in" fo:margin-top="0in" fo:margin-bottom="0in" table:align="left"/>
    </style:style>
    <style:style style:name="Table2.A" style:family="table-column">
      <style:table-column-properties style:column-width="3.1243in"/>
    </style:style>
    <style:style style:name="Table2.B" style:family="table-column">
      <style:table-column-properties style:column-width="3.1979in"/>
    </style:style>
    <style:style style:name="Table2.1" style:family="table-row">
      <style:table-row-properties style:min-row-height="0.3542in" fo:keep-together="auto"/>
    </style:style>
    <style:style style:name="Table2.A1" style:family="table-cell">
      <style:table-cell-properties style:vertical-align="middle" fo:background-color="#c2daff" fo:padding-left="0.075in" fo:padding-right="0.075in" fo:padding-top="0in" fo:padding-bottom="0in" fo:border-left="0.5pt solid #c2daff" fo:border-right="0.5pt solid #ffffff" fo:border-top="0.5pt solid #c2daff" fo:border-bottom="0.5pt solid #c2daff">
        <style:background-image/>
      </style:table-cell-properties>
    </style:style>
    <style:style style:name="Table2.B1" style:family="table-cell">
      <style:table-cell-properties style:vertical-align="middle" fo:background-color="#c2daff" fo:padding-left="0.075in" fo:padding-right="0.075in" fo:padding-top="0in" fo:padding-bottom="0in" fo:border-left="0.5pt solid #ffffff" fo:border-right="0.5pt solid #c2daff" fo:border-top="0.5pt solid #c2daff" fo:border-bottom="0.5pt solid #c2daff">
        <style:background-image/>
      </style:table-cell-properties>
    </style:style>
    <style:style style:name="Table2.2" style:family="table-row">
      <style:table-row-properties style:min-row-height="0.6583in" fo:keep-together="auto"/>
    </style:style>
    <style:style style:name="Table2.A2" style:family="table-cell">
      <style:table-cell-properties fo:padding-left="0.075in" fo:padding-right="0.075in" fo:padding-top="0in" fo:padding-bottom="0in" fo:border-left="0.5pt solid #99c2ff" fo:border-right="0.5pt solid #99c2ff" fo:border-top="0.5pt solid #c2daff" fo:border-bottom="0.5pt solid #99c2ff"/>
    </style:style>
    <style:style style:name="Table2.B2" style:family="table-cell">
      <style:table-cell-properties fo:padding-left="0.075in" fo:padding-right="0.075in" fo:padding-top="0in" fo:padding-bottom="0in" fo:border-left="0.5pt solid #99c2ff" fo:border-right="0.5pt solid #99c2ff" fo:border-top="0.5pt solid #c2daff" fo:border-bottom="0.5pt solid #99c2ff"/>
    </style:style>
    <style:style style:name="Table2.A3" style:family="table-cell">
      <style:table-cell-properties fo:padding-left="0.075in" fo:padding-right="0.075in" fo:padding-top="0in" fo:padding-bottom="0in" fo:border="0.5pt solid #99c2ff"/>
    </style:style>
    <style:style style:name="Table2.B3" style:family="table-cell">
      <style:table-cell-properties fo:padding-left="0.075in" fo:padding-right="0.075in" fo:padding-top="0in" fo:padding-bottom="0in" fo:border="0.5pt solid #99c2ff"/>
    </style:style>
    <style:style style:name="Table2.A4" style:family="table-cell">
      <style:table-cell-properties fo:padding-left="0.075in" fo:padding-right="0.075in" fo:padding-top="0in" fo:padding-bottom="0in" fo:border="0.5pt solid #99c2ff"/>
    </style:style>
    <style:style style:name="Table2.B4" style:family="table-cell">
      <style:table-cell-properties fo:padding-left="0.075in" fo:padding-right="0.075in" fo:padding-top="0in" fo:padding-bottom="0in" fo:border="0.5pt solid #99c2ff"/>
    </style:style>
    <style:style style:name="Table2.A5" style:family="table-cell">
      <style:table-cell-properties fo:padding-left="0.075in" fo:padding-right="0.075in" fo:padding-top="0in" fo:padding-bottom="0in" fo:border="0.5pt solid #99c2ff"/>
    </style:style>
    <style:style style:name="Table2.B5" style:family="table-cell">
      <style:table-cell-properties fo:padding-left="0.075in" fo:padding-right="0.075in" fo:padding-top="0in" fo:padding-bottom="0in" fo:border="0.5pt solid #99c2ff"/>
    </style:style>
    <style:style style:name="P1" style:family="paragraph" style:parent-style-name="Standard">
      <style:paragraph-properties fo:margin-left="0.098in" fo:margin-right="0.1181in" fo:text-indent="0in" style:auto-text-indent="false"/>
    </style:style>
    <style:style style:name="P2" style:family="paragraph" style:parent-style-name="Standard">
      <style:paragraph-properties fo:margin-left="0.098in" fo:margin-right="0.1181in" fo:orphans="2" fo:widows="2" fo:text-indent="0in" style:auto-text-indent="false"/>
    </style:style>
    <style:style style:name="P3" style:family="paragraph" style:parent-style-name="Standard">
      <style:paragraph-properties fo:margin-left="0.098in" fo:margin-right="0.1181in" fo:line-height="115%" fo:text-align="justify" style:justify-single-word="false" fo:orphans="2" fo:widows="2" fo:text-indent="0in" style:auto-text-indent="false"/>
    </style:style>
    <style:style style:name="P4" style:family="paragraph" style:parent-style-name="Standard">
      <style:paragraph-properties fo:margin-top="0.0835in" fo:margin-bottom="0.0835in" loext:contextual-spacing="false" fo:line-height="120%"/>
    </style:style>
    <style:style style:name="P5" style:family="paragraph" style:parent-style-name="Standard">
      <style:paragraph-properties fo:margin-top="0.0835in" fo:margin-bottom="0.0835in" loext:contextual-spacing="false" fo:line-height="115%"/>
    </style:style>
    <style:style style:name="P6" style:family="paragraph" style:parent-style-name="Standard" style:list-style-name="WWNum1">
      <style:paragraph-properties fo:margin-left="1in" fo:margin-right="0in" fo:margin-top="0in" fo:margin-bottom="0.139in" loext:contextual-spacing="false" fo:line-height="110%" fo:text-align="start" style:justify-single-word="false" fo:keep-together="always" fo:orphans="0" fo:widows="0" fo:text-indent="-0.5in" style:auto-text-indent="false" fo:break-before="auto" fo:break-after="auto" fo:padding="0in" fo:border="none" fo:keep-with-next="always"/>
    </style:style>
    <style:style style:name="P7" style:family="paragraph" style:parent-style-name="Standard" style:list-style-name="WWNum1">
      <style:paragraph-properties fo:margin-left="1in" fo:margin-right="0in" fo:margin-top="0.0835in" fo:margin-bottom="0.1665in" loext:contextual-spacing="false" fo:line-height="100%" fo:text-align="start" style:justify-single-word="false" fo:keep-together="always" fo:orphans="0" fo:widows="0" fo:text-indent="-0.5in" style:auto-text-indent="false" fo:break-before="auto" fo:break-after="auto" fo:padding="0in" fo:border="none" fo:keep-with-next="always"/>
    </style:style>
    <style:style style:name="P8" style:family="paragraph" style:parent-style-name="Standard" style:list-style-name="WWNum1">
      <style:paragraph-properties fo:margin-left="0.5138in" fo:margin-right="0in" fo:margin-top="0.0835in" fo:margin-bottom="0.1665in" loext:contextual-spacing="false" fo:line-height="100%" fo:text-align="start" style:justify-single-word="false" fo:keep-together="always" fo:orphans="0" fo:widows="0" fo:text-indent="-0.5in" style:auto-text-indent="false" fo:break-before="auto" fo:break-after="auto" fo:padding="0in" fo:border="none" fo:keep-with-next="always"/>
    </style:style>
    <style:style style:name="P9" style:family="paragraph" style:parent-style-name="Standard">
      <style:paragraph-properties fo:margin-left="0.5138in" fo:margin-right="0in" fo:margin-top="0.0835in" fo:margin-bottom="0.1665in" loext:contextual-spacing="false" fo:line-height="100%" fo:text-align="start" style:justify-single-word="false" fo:keep-together="always" fo:orphans="0" fo:widows="0" fo:text-indent="-0.0217in" style:auto-text-indent="false" fo:break-before="auto" fo:break-after="auto" fo:padding="0in" fo:border="none" fo:keep-with-next="always"/>
    </style:style>
    <style:style style:name="P10" style:family="paragraph" style:parent-style-name="Standard">
      <style:paragraph-properties fo:margin-left="0.5138in" fo:margin-right="0in" fo:margin-top="0.0835in" fo:margin-bottom="0.1665in" loext:contextual-spacing="false" fo:line-height="100%" fo:keep-together="always" fo:text-indent="0in" style:auto-text-indent="false" fo:keep-with-next="always"/>
    </style:style>
    <style:style style:name="P11" style:family="paragraph" style:parent-style-name="Standard">
      <style:paragraph-properties fo:margin-left="0in" fo:margin-right="0in" fo:margin-top="0.0835in" fo:margin-bottom="0.0835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P12" style:family="paragraph" style:parent-style-name="Standard">
      <style:paragraph-properties fo:margin-top="0.139in" fo:margin-bottom="0.139in" loext:contextual-spacing="false" fo:line-height="120%">
        <style:tab-stops>
          <style:tab-stop style:position="3.348in" style:type="center"/>
          <style:tab-stop style:position="6.689in" style:type="right"/>
        </style:tab-stops>
      </style:paragraph-properties>
    </style:style>
    <style:style style:name="P13" style:family="paragraph" style:parent-style-name="Heading_20_1" style:list-style-name="WWNum1">
      <style:paragraph-properties fo:margin-left="0in" fo:margin-right="0in" fo:text-indent="0.0138in" style:auto-text-indent="false"/>
    </style:style>
    <style:style style:name="P14" style:family="paragraph" style:parent-style-name="Heading_20_1" style:list-style-name="WWNum1">
      <style:paragraph-properties fo:margin-left="0in" fo:margin-right="0in" fo:text-indent="0.0138in" style:auto-text-indent="false"/>
      <style:text-properties fo:color="#0049b8" style:font-name="DM Sans Medium" fo:font-size="12pt" style:font-name-asian="DM Sans Medium1" style:font-size-asian="12pt" style:font-name-complex="DM Sans Medium1" style:font-size-complex="12pt"/>
    </style:style>
    <style:style style:name="P15" style:family="paragraph" style:parent-style-name="Heading_20_1">
      <style:paragraph-properties fo:margin-left="0.4917in" fo:margin-right="0in" fo:text-indent="0in" style:auto-text-indent="false"/>
    </style:style>
    <style:style style:name="P16" style:family="paragraph" style:parent-style-name="Heading_20_2" style:list-style-name="WWNum1">
      <style:paragraph-properties fo:margin-left="0.5138in" fo:margin-right="0in" fo:margin-top="0in" fo:margin-bottom="0.139in" loext:contextual-spacing="false" fo:line-height="110%" fo:text-indent="-0.5in" style:auto-text-indent="false"/>
    </style:style>
    <style:style style:name="P17" style:family="paragraph" style:parent-style-name="Heading_20_2" style:list-style-name="WWNum1">
      <style:paragraph-properties fo:margin-left="0.5138in" fo:margin-right="0in" fo:text-indent="-0.5in" style:auto-text-indent="false"/>
    </style:style>
    <style:style style:name="P18" style:family="paragraph" style:parent-style-name="Title">
      <style:paragraph-properties fo:margin-left="0.0693in" fo:margin-right="0in" fo:line-height="115%" fo:text-align="center" style:justify-single-word="false" fo:text-indent="0.0693in" style:auto-text-indent="false"/>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P19" style:family="paragraph" style:parent-style-name="Title" style:master-page-name="Standard">
      <style:paragraph-properties fo:margin-left="0.0693in" fo:margin-right="0in" fo:line-height="115%" fo:text-align="center" style:justify-single-word="false" fo:text-indent="0.0693in" style:auto-text-indent="false" style:page-number="1"/>
      <style:text-properties fo:color="#252632" style:font-name="DM Sans Medium" style:font-name-asian="DM Sans Medium1" style:font-name-complex="DM Sans Medium1"/>
    </style:style>
    <style:style style:name="P20" style:family="paragraph" style:parent-style-name="Title">
      <style:paragraph-properties fo:margin-left="0in" fo:margin-right="0in" fo:line-height="115%" fo:text-align="center" style:justify-single-word="false" fo:text-indent="0in" style:auto-text-indent="false"/>
      <style:text-properties fo:color="#0049b8" style:font-name="DM Sans Medium" fo:font-size="32pt" style:font-name-asian="DM Sans Medium1" style:font-size-asian="32pt" style:font-name-complex="DM Sans Medium1" style:font-size-complex="32pt"/>
    </style:style>
    <style:style style:name="P21" style:family="paragraph" style:parent-style-name="Title">
      <style:paragraph-properties fo:margin-left="0in" fo:margin-right="0in" fo:line-height="115%" fo:text-align="center" style:justify-single-word="false" fo:text-indent="0in" style:auto-text-indent="false"/>
    </style:style>
    <style:style style:name="P22" style:family="paragraph" style:parent-style-name="Title">
      <style:paragraph-properties fo:margin-left="0in" fo:margin-right="0in" fo:line-height="115%" fo:text-align="center" style:justify-single-word="false" fo:text-indent="0in" style:auto-text-indent="false"/>
      <style:text-properties fo:color="#3862ff" style:font-name="DM Sans Medium" fo:font-size="16pt" style:font-name-asian="DM Sans Medium1" style:font-size-asian="16pt" style:font-name-complex="DM Sans Medium1" style:font-size-complex="16pt"/>
    </style:style>
    <style:style style:name="T1" style:family="text">
      <style:text-properties fo:color="#0049b8" style:font-name="DM Sans Medium" fo:font-size="32pt" style:font-name-asian="DM Sans Medium1" style:font-size-asian="32pt" style:font-name-complex="DM Sans Medium1" style:font-size-complex="32pt"/>
    </style:style>
    <style:style style:name="T2" style:family="text">
      <style:text-properties fo:color="#0049b8" style:font-name="DM Sans Medium" style:font-name-asian="DM Sans Medium1" style:font-name-complex="DM Sans Medium1"/>
    </style:style>
    <style:style style:name="T3" style:family="text">
      <style:text-properties fo:color="#0049b8" style:font-name="DM Sans Light" style:font-name-asian="DM Sans Light1" style:font-name-complex="DM Sans Light1"/>
    </style:style>
    <style:style style:name="T4" style:family="text">
      <style:text-properties fo:color="#0049b8" style:font-name="DM Sans Light" fo:font-size="9pt" style:font-name-asian="DM Sans Light1" style:font-size-asian="9pt" style:font-name-complex="DM Sans Light1" style:font-size-complex="9pt"/>
    </style:style>
    <style:style style:name="T5" style:family="text">
      <style:text-properties fo:color="#252632" style:font-name="DM Sans Medium" fo:font-size="9pt" style:font-name-asian="DM Sans Medium1" style:font-size-asian="9pt" style:font-name-complex="DM Sans Medium1" style:font-size-complex="9pt"/>
    </style:style>
    <style:style style:name="T6" style:family="text">
      <style:text-properties fo:color="#252632" style:font-name="DM Sans Light" fo:font-size="9pt" style:font-name-asian="DM Sans Light1" style:font-size-asian="9pt" style:font-name-complex="DM Sans Light1" style:font-size-complex="9pt"/>
    </style:style>
    <style:style style:name="T7" style:family="text">
      <style:text-properties fo:color="#252632" style:font-name="DM Sans Light" fo:font-size="10pt" style:font-name-asian="DM Sans Light1" style:font-size-asian="10pt" style:font-name-complex="DM Sans Light1" style:font-size-complex="10pt"/>
    </style:style>
    <style:style style:name="T8" style:family="text">
      <style:text-properties fo:color="#252632" style:font-name="DM Sans Light" style:font-name-asian="DM Sans Light1" style:font-name-complex="DM Sans Light1"/>
    </style:style>
    <style:style style:name="T9" style:family="text">
      <style:text-properties fo:color="#252632" style:font-name="DM Sans" style:font-name-asian="DM Sans1" style:font-name-complex="DM Sans1"/>
    </style:style>
    <style:style style:name="T10" style:family="text">
      <style:text-properties style:font-name="DM Sans Light" fo:font-size="10pt" style:font-name-asian="DM Sans Light1" style:font-size-asian="10pt" style:font-name-complex="DM Sans Light1" style:font-size-complex="10pt"/>
    </style:style>
    <style:style style:name="T11" style:family="text">
      <style:text-properties style:font-name="DM Sans Light" fo:font-size="10.5pt" style:font-name-asian="DM Sans Light1" style:font-size-asian="10.5pt" style:font-name-complex="DM Sans Light1" style:font-size-complex="10.5pt"/>
    </style:style>
    <style:style style:name="T12" style:family="text">
      <style:text-properties fo:font-variant="normal" fo:text-transform="none" fo:color="#252632" style:text-line-through-style="none" style:text-line-through-type="none" style:text-position="0% 100%" style:font-name="DM Sans Light" fo:font-size="10pt" fo:font-style="normal" style:text-underline-style="none" style:font-name-asian="DM Sans Light1" style:font-size-asian="10pt" style:font-style-asian="normal" style:font-name-complex="DM Sans Light1" style:font-size-complex="10pt" style:font-style-complex="normal"/>
    </style:style>
    <style:style style:name="T13" style:family="text">
      <style:text-properties fo:font-variant="normal" fo:text-transform="none" fo:color="#252632" style:text-line-through-style="none" style:text-line-through-type="none" style:text-position="0% 100%" style:font-name="DM Sans Light" fo:font-size="10pt" fo:font-style="normal" style:font-name-asian="DM Sans Light1" style:font-size-asian="10pt" style:font-style-asian="normal" style:font-name-complex="DM Sans Light1" style:font-size-complex="10pt" style:font-style-complex="normal"/>
    </style:style>
    <style:style style:name="T14" style:family="text">
      <style:text-properties fo:font-variant="normal" fo:text-transform="none" fo:color="#252632" style:text-line-through-style="none" style:text-line-through-type="none" style:text-position="0% 100%" style:font-name="DM Sans Light" fo:font-size="10.5pt" fo:font-style="normal" style:text-underline-style="none" style:font-name-asian="DM Sans Light1" style:font-size-asian="10.5pt" style:font-style-asian="normal" style:font-name-complex="DM Sans Light1" style:font-size-complex="10.5pt" style:font-style-complex="normal"/>
    </style:style>
    <style:style style:name="T15" style:family="text">
      <style:text-properties fo:font-variant="normal" fo:text-transform="none" fo:color="#252632" style:text-line-through-style="none" style:text-line-through-type="none" style:text-position="0% 100%" style:font-name="DM Sans Light" fo:font-size="10.5pt" fo:font-style="normal" style:font-name-asian="DM Sans Light1" style:font-size-asian="10.5pt" style:font-style-asian="normal" style:font-name-complex="DM Sans Light1" style:font-size-complex="10.5pt" style:font-style-complex="normal"/>
    </style:style>
    <style:style style:name="T16" style:family="text">
      <style:text-properties fo:font-variant="normal" fo:text-transform="none" fo:color="#252632" style:text-line-through-style="none" style:text-line-through-type="none" style:text-position="0% 100%" style:font-name="DM Sans Light" fo:font-size="12pt" fo:font-style="normal" style:text-underline-style="none" style:font-name-asian="DM Sans Light1" style:font-size-asian="12pt" style:font-style-asian="normal" style:font-name-complex="DM Sans Light1" style:font-size-complex="12pt" style:font-style-complex="normal"/>
    </style:style>
    <style:style style:name="T17" style:family="text">
      <style:text-properties style:font-name="DM Sans Medium" style:font-name-asian="DM Sans Medium1" style:font-name-complex="DM Sans Medium1"/>
    </style:style>
    <style:style style:name="T18" style:family="text">
      <style:text-properties fo:color="#595959" style:font-name="DM Sans Light" fo:font-size="9pt" style:font-name-asian="DM Sans Light1" style:font-size-asian="9pt" style:font-name-complex="DM Sans Light1" style:font-size-complex="9pt"/>
    </style:style>
    <style:style style:name="fr1" style:family="graphic" style:parent-style-name="Graphics">
      <style:graphic-properties fo:margin-left="0.1252in" fo:margin-right="0.1252in" fo:margin-top="0.1252in" fo:margin-bottom="0.1252in"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ge-content"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draw:frame draw:style-name="fr1" draw:name="image1.png" text:anchor-type="char" svg:x="3.1161in" svg:y="0.8417in" svg:width="1.8335in" svg:height="1.1134in" draw:z-index="6"><draw:image xlink:href="Pictures/10000201000005DD000003854D214E617248FACD.png" xlink:type="simple" xlink:show="embed" xlink:actuate="onLoad" loext:mime-type="image/png"/></draw:frame></text:p>
      <text:p text:style-name="P20"/>
      <text:p text:style-name="P21"><text:span text:style-name="T1">Master Service Agreement</text:span></text:p>
      <text:p text:style-name="P22"><text:bookmark text:name="_heading=h.6afjeajkj9nj"/></text:p>
      <table:table table:name="Table1" table:style-name="Table1">
        <table:table-column table:style-name="Table1.A"/>
        <table:table-column table:style-name="Table1.B"/>
        <table:table-row table:style-name="Table1.1">
          <table:table-cell table:style-name="Table1.A1" table:number-columns-spanned="2" office:value-type="string">
            <text:p text:style-name="P2"><text:span text:style-name="T5">This Agreement is made and is effective from the: </text:span></text:p>
          </table:table-cell>
          <table:covered-table-cell/>
        </table:table-row>
        <table:table-row table:style-name="Table1.1">
          <table:table-cell table:style-name="Table1.A1" table:number-columns-spanned="2" office:value-type="string">
            <text:p text:style-name="P2"><text:span text:style-name="T5">by and between ("Customer" ):  </text:span></text:p>
          </table:table-cell>
          <table:covered-table-cell/>
        </table:table-row>
        <table:table-row table:style-name="Table1.1">
          <table:table-cell table:style-name="Table1.A1" table:number-columns-spanned="2" office:value-type="string">
            <text:p text:style-name="P1"><text:span text:style-name="T5"><text:s/>Of:</text:span></text:p>
          </table:table-cell>
          <table:covered-table-cell/>
        </table:table-row>
        <table:table-row table:style-name="Table1.1">
          <table:table-cell table:style-name="Table1.A1" office:value-type="string">
            <text:p text:style-name="P2"><text:span text:style-name="T5">Registered In: </text:span></text:p>
          </table:table-cell>
          <table:table-cell table:style-name="Table1.A1" office:value-type="string">
            <text:p text:style-name="P2"><text:span text:style-name="T5">Registration Number: </text:span></text:p>
          </table:table-cell>
        </table:table-row>
        <table:table-row table:style-name="Table1.5">
          <table:table-cell table:style-name="Table1.A1" table:number-columns-spanned="2" office:value-type="string">
            <text:p text:style-name="P3"><text:span text:style-name="T6">And (“Supplier”) <text:s/>COGNISYS GROUP LTD of Department, 4, The Boulevard, Leeds, England, LS10 1PZ <text:s/>("Cognisys") each party also being referred to as the "disclosing" or "receiving" party or together as the "parties". </text:span></text:p>
          </table:table-cell>
          <table:covered-table-cell/>
        </table:table-row>
      </table:table>
      <text:p text:style-name="P4"><draw:frame draw:style-name="fr2" draw:name="image3.png" text:anchor-type="char" svg:x="-0.1035in" svg:y="4.6118in" svg:width="6.3925in" svg:height="9.0209in" draw:z-index="5"><draw:image xlink:href="Pictures/10000000000006E7000009C4A82DB650EB244184.png" xlink:type="simple" xlink:show="embed" xlink:actuate="onLoad" loext:mime-type="image/png"/></draw:frame></text:p>
      <text:list xml:id="list2811543915" text:style-name="WWNum1">
        <text:list-item>
          <text:p text:style-name="P13">Background</text:p>
          <text:list>
            <text:list-item>
              <text:p text:style-name="P16"><text:span text:style-name="T10">The Customer has agreed to engage the Supplier to provide specific professional services according to the terms and conditions of this Agreement.</text:span></text:p>
            </text:list-item>
            <text:list-item>
              <text:p text:style-name="P16"><text:span text:style-name="T10">Typically, services include, but are not limited to: Information Security Consultancy; Penetration Testing; Social Engineering Testing; Cyber Security Audits and Reviews; and Vulnerability Assessments.</text:span></text:p>
            </text:list-item>
            <text:list-item>
              <text:p text:style-name="P16"><text:span text:style-name="T10">In this Agreement: </text:span></text:p>
              <text:list>
                <text:list-item>
                  <text:p text:style-name="P6"><text:span text:style-name="T12">The “Agreement” means this agreement inclusive of its schedules. </text:span></text:p>
                </text:list-item>
                <text:list-item>
                  <text:p text:style-name="P6"><text:span text:style-name="T12">The “Supplier” means the party listed in this document.</text:span></text:p>
                </text:list-item>
                <text:list-item>
                  <text:p text:style-name="P6"><text:span text:style-name="T12">The “Customer” means the party listed in this document.</text:span></text:p>
                </text:list-item>
                <text:list-item>
                  <text:p text:style-name="P6"><text:span text:style-name="T12">“Change Request” has the meaning set out in Clause 6. </text:span></text:p>
                </text:list-item>
                <text:list-item>
                  <text:p text:style-name="P6"><text:span text:style-name="T12">“Customer Responsibilities” means the obligations on the Customer as set out in Clause 5.</text:span></text:p>
                </text:list-item>
                <text:list-item>
                  <text:p text:style-name="P6"><text:span text:style-name="T12">“Deliverables” means the listed deliverables to be supplied by the Supplier to the Customer as part of the Services as set out in the signed quote.</text:span></text:p>
                </text:list-item>
                <text:list-item>
                  <text:p text:style-name="P6"><text:span text:style-name="T12">“Fees” means the fees payable by the Customer to the Supplier for the performance of the Services, as set out in Clause 7. </text:span></text:p>
                </text:list-item>
                <text:list-item>
                  <text:p text:style-name="P6"><text:span text:style-name="T12">“Intellectual Property Rights” (IPR) means: copyright; patents; know-how; confidential information; database rights; rights in trademarks and designs (whether registered or unregistered); applications for registration of any of the above; or all other intellectual property rights and equivalent or similar forms of protection existing anywhere in the world.</text:span></text:p>
                </text:list-item>
                <text:list-item>
                  <text:p text:style-name="P6"><text:span text:style-name="T12">“Statement of Work” means the agreed Services, including any applicable delivery dates, as detailed within the agreed proposal or additional documented statement of work, if applicable.</text:span></text:p>
                </text:list-item>
                <text:list-item>
                  <text:p text:style-name="P6"><text:span text:style-name="T12">“Proprietary Materials” means any materials of the Supplier including, without limitation, all software, methodologies, software development tools, libraries, ideas, methods, processes, concepts and techniques and other materials owned by or licensed to the Supplier and used in the provision of the Services. </text:span></text:p>
                </text:list-item>
                <text:list-item>
                  <text:p text:style-name="P6"><text:span text:style-name="T12">“Confidential Material” means information given from a “ Disclosing Party” to a “ Receiving Party” which is not in the public domain. This excludes information that enters the public domain other than by breach of Clause 10, or is received from a third party which is not under any confidentiality obligation of which the Recipient is aware or ought to be reasonably aware, or is independently developed by one party without use of the other party's Confidential Information. </text:span></text:p>
                </text:list-item>
                <text:list-item>
                  <text:p text:style-name="P6"><text:soft-page-break/><text:span text:style-name="T12">“Services” means the professional services to be provided by the Supplier under this Agreement as specified in the agreed proposal or <text:s/>any additional Statement of Work, including the creation, development and delivery of the Deliverables. </text:span></text:p>
                </text:list-item>
                <text:list-item>
                  <text:p text:style-name="P7"><text:span text:style-name="T12">“Personally Identifiable Information” (PII) is information defined by the Data Protection Act 2018. </text:span></text:p>
                </text:list-item>
                <text:list-item>
                  <text:p text:style-name="P7"><text:span text:style-name="T12">“Scope” is the geographical areas, targets, systems, people, physical and digital (or logical) addresses, to which the services apply and against which the acts to provide the services are considered as permitted. </text:span></text:p>
                </text:list-item>
              </text:list>
            </text:list-item>
          </text:list>
        </text:list-item>
        <text:list-item>
          <text:p text:style-name="P13"><text:span text:style-name="T17">Services </text:span></text:p>
          <text:list>
            <text:list-item>
              <text:p text:style-name="P17"><text:span text:style-name="T10">The Supplier shall, from the commencement date, provide the Services and any associated Deliverables to the Customer in accordance with this Agreement. </text:span></text:p>
            </text:list-item>
            <text:list-item>
              <text:p text:style-name="P17"><text:span text:style-name="T10">The Supplier shall use all reasonable endeavours to meet any delivery dates set out in the proposal or Statement of Work. The Supplier shall not be responsible for any failure or delay caused by events beyond the Supplier's reasonable control, including without limitation, any failure by the Customer to perform the Customer Responsibilities or where any of the circumstances in Clause 12 occur. </text:span></text:p>
            </text:list-item>
            <text:list-item>
              <text:p text:style-name="P17"><text:span text:style-name="T10">Both parties shall use all reasonable endeavours to meet their respective obligations as set out in the agreed proposal or additional Statement of Work. </text:span></text:p>
            </text:list-item>
            <text:list-item>
              <text:p text:style-name="P17"><text:span text:style-name="T10">The Customer acknowledges that the Supplier is not guaranteeing that the Customer will have a completely secure system. Security is not considered to be absolute, and no test, product or service can assess for, or offer cover for, all possible security vulnerabilities, breaches or security incidents. </text:span></text:p>
            </text:list-item>
            <text:list-item>
              <text:p text:style-name="P17"><text:span text:style-name="T10">The Customer acknowledges that computer systems are subject to continual development of new risks, weaknesses and vulnerabilities. The Services are completed at a point-in-time and do not offer any assurance, warranty or guarantee of the future status of the Customer’s security. </text:span></text:p>
            </text:list-item>
            <text:list-item>
              <text:p text:style-name="P17"><text:span text:style-name="T10">The Customer acknowledges that the Services are designed to contribute towards the Customer’s overall information security strategy and does not replace, re-assign or reduce any of the Customer’s responsibilities for maintaining secure systems. </text:span></text:p>
            </text:list-item>
          </text:list>
        </text:list-item>
        <text:list-item>
          <text:p text:style-name="P13"><text:span text:style-name="T17">Term </text:span></text:p>
          <text:list>
            <text:list-item>
              <text:p text:style-name="P17"><text:span text:style-name="T10">This Agreement shall commence on the date of execution and shall remain in effect until the completion of the final Deliverable specified in any signed proposal. Notwithstanding termination, Clauses 10 and 15.2 shall survive.</text:span></text:p>
            </text:list-item>
            <text:list-item>
              <text:p text:style-name="P17"><text:span text:style-name="T10">The Services shall commence on the agreed start date and, subject to Clause 11 (Termination), shall continue until the final Deliverable under any signed proposal has been completed</text:span></text:p>
            </text:list-item>
          </text:list>
        </text:list-item>
        <text:list-item>
          <text:p text:style-name="P13"><text:span text:style-name="T17">The Supplier's Commitments </text:span></text:p>
          <text:list>
            <text:list-item>
              <text:p text:style-name="P8"><text:span text:style-name="T12">The Supplier warrants to the Customer that the Supplier will perform the Services in a professional manner and with all reasonable skill and care and in accordance with recognised industry practice for such Services. </text:span></text:p>
            </text:list-item>
            <text:list-item>
              <text:p text:style-name="P8"><text:span text:style-name="T12">The Supplier warrants that the personnel used by the Supplier in the performance of those Services will be appropriately skilled, trained and qualified. </text:span></text:p>
            </text:list-item>
            <text:list-item>
              <text:p text:style-name="P8"><text:span text:style-name="T12">The Supplier shall have the right to determine which of its personnel shall be assigned to perform the Services, and to replace or reassign such personnel during the term of this Agreement. Any re-assignment of personnel shall be done wherever reasonably possible after notification to the Customer. </text:span></text:p>
            </text:list-item>
            <text:list-item>
              <text:p text:style-name="P8"><text:span text:style-name="T12">All other warranties whether statutory or implied are hereby expressly excluded to the fullest extent permitted by law, including fitness for purpose and satisfactory quality. </text:span></text:p>
            </text:list-item>
          </text:list>
        </text:list-item>
        <text:list-item>
          <text:p text:style-name="P13"><text:span text:style-name="T17">The Customer's Responsibilities </text:span></text:p>
          <text:list>
            <text:list-item>
              <text:p text:style-name="P8"><text:span text:style-name="T12">The Customer shall provide the Supplier with reasonable and safe access to its premises and facilities. </text:span></text:p>
            </text:list-item>
            <text:list-item>
              <text:p text:style-name="P8"><text:span text:style-name="T12">Where required, for onsite provision of services, the Customer shall make available to the Supplier the normal office facilities as necessary for the proper performance of its obligations under this Agreement (including, but not limited to: workspace; display equipment; network connectivity; Internet connectivity; telephone services; printing facilities). </text:span></text:p>
            </text:list-item>
            <text:list-item>
              <text:p text:style-name="P17"><text:span text:style-name="T11">The Customer shall, at all times provide reasonable co-operation with the Supplier in relation to the performance of the Services. </text:span></text:p>
            </text:list-item>
            <text:list-item>
              <text:p text:style-name="P17"><text:span text:style-name="T11">The Customer shall provide the Supplier with access to all necessary equipment, hardware and software, including but not limited to: third party software; databases; operating systems; and technical documentation (including any applicable license to use them), in order for the Supplier to perform the Services. </text:span></text:p>
            </text:list-item>
            <text:list-item>
              <text:p text:style-name="P17"><text:span text:style-name="T11">The Customer shall pay the Supplier the Fees as set out in Clause 7. </text:span></text:p>
            </text:list-item>
            <text:list-item>
              <text:p text:style-name="P8"><text:span text:style-name="T12">The Customer shall maintain an appropriate level of security and safety for all Deliverables once received. Storage, transmission and communication of the Deliverables shall be at the sole risk and responsibility of the Customer from the time of its delivery to the Customer from the Supplier. </text:span></text:p>
            </text:list-item>
          </text:list>
        </text:list-item>
        <text:list-item>
          <text:p text:style-name="P13"><text:span text:style-name="T17">Changes to Statements of Work </text:span></text:p>
          <text:list>
            <text:list-item>
              <text:p text:style-name="P8"><text:soft-page-break/><text:span text:style-name="T12">Either party may request a change to the Services by submitting a written request to the other party (the "Change Request"). </text:span></text:p>
            </text:list-item>
            <text:list-item>
              <text:p text:style-name="P8"><text:span text:style-name="T12">If a written request is submitted to the Supplier by the Customer, the Supplier shall respond within a reasonable time of receiving the Change Request, setting out whether the Change Request may be implemented and the effect the Change Request will have on the Supplier's activities, deliverables and fees under this Agreement, including any variation of the Fees. </text:span></text:p>
            </text:list-item>
            <text:list-item>
              <text:p text:style-name="P8"><text:span text:style-name="T12">The Supplier shall not be liable for delays in the provision of the Services caused by a Change Request, and neither party shall have any obligation to commence work in connection with any Change Request until that Change Request is agreed. </text:span></text:p>
            </text:list-item>
          </text:list>
        </text:list-item>
        <text:list-item>
          <text:p text:style-name="P13"><text:span text:style-name="T17">Fees and Payment </text:span></text:p>
          <text:list>
            <text:list-item>
              <text:p text:style-name="P8"><text:span text:style-name="T12">The Customer shall pay the Supplier the Fees in the manner set out in the agreed proposal or additional Statement of Work. </text:span></text:p>
            </text:list-item>
            <text:list-item>
              <text:p text:style-name="P8"><text:span text:style-name="T12">All amounts payable under this Agreement shall be exclusive of value added tax or other tax or duty (whether UK or foreign) payable by the Supplier in respect of this Agreement, which shall be paid in addition, at the rate and in the manner for the time being prescribed by law as indicated on supplied invoices. </text:span></text:p>
            </text:list-item>
            <text:list-item>
              <text:p text:style-name="P8"><text:span text:style-name="T12">Unless otherwise specified in the agreed proposal or Statement of Work, the Customer shall pay for all expenses properly and reasonably incurred by the Supplier in the performance of the Services, providing that the expenses have been agreed in writing by the Customer.</text:span></text:p>
            </text:list-item>
            <text:list-item>
              <text:p text:style-name="P8"><text:span text:style-name="T12">Unless otherwise specified in the agreed proposal or Statement of Work, the Supplier shall invoice the Customer monthly in arrears.  </text:span></text:p>
            </text:list-item>
            <text:list-item>
              <text:p text:style-name="P8"><text:span text:style-name="T12">The Customer shall pay the amounts invoiced by the Supplier within the agreed terms detailed on the quote and the relevant invoice.</text:span></text:p>
            </text:list-item>
            <text:list-item>
              <text:p text:style-name="P8"><text:span text:style-name="T12">If the Customer fails to pay any or all of its invoice pursuant to the terms of Clause 7, the Supplier may charge the Customer interest, accruing daily from the due date, on any overdue amounts under this Agreement. In accordance with the Late Payment of Commercial Debts (Interest) Act 1998, interest will be charged at the rate of 4% per annum above the base rate of the Bank of England in force at the due date. </text:span></text:p>
            </text:list-item>
            <text:list-item>
              <text:p text:style-name="P8"><text:span text:style-name="T12">If the Customer wishes to change or cancel the agreed commencement date then it must notify the Supplier in writing. Cancellation or changing the date for the services within 30 days of the due commencement date will incur a charge. The amount of the charge incurred under this clause will depend on the date on which the Supplier received notification of the change or cancellation from the Customer: </text:span></text:p>
            </text:list-item>
            <text:list-item>
              <text:p text:style-name="P8"><text:span text:style-name="T12">If notification is received less than 30 days (but more than 14 days) before the commencement date the charge to the Customer will be 20% of the total charges for the services to be delivered on the commencement date concerned. </text:span></text:p>
            </text:list-item>
            <text:list-item>
              <text:p text:style-name="P8"><text:span text:style-name="T12">If the notification is received 14 days or less (but more than 7 days) before the commencement date the charge will be 40% of the total charges for the Services to be delivered on the commencement date concerned; and </text:span></text:p>
            </text:list-item>
            <text:list-item>
              <text:p text:style-name="P8"><text:span text:style-name="T12">If the notification is received 7 days or fewer prior to the commencement date, the charge will be 80% of the total charges for the services to be delivered on the commencement date concerned. </text:span></text:p>
            </text:list-item>
            <text:list-item>
              <text:p text:style-name="P8"><text:span text:style-name="T12">If no proper notification is received by the Supplier of a change of date or a cancellation prior to the commencement date then the charges for the services due to be delivered on the commencement date shall be payable by the Customer in full. </text:span></text:p>
            </text:list-item>
            <text:list-item>
              <text:p text:style-name="P8"><text:span text:style-name="T12">Changes to the Commencement date will be agreed and rescheduled where possible around other pre-existing commitments. </text:span></text:p>
            </text:list-item>
          </text:list>
        </text:list-item>
        <text:list-item>
          <text:p text:style-name="P13"><text:span text:style-name="T17">Proprietary Rights </text:span></text:p>
          <text:list>
            <text:list-item>
              <text:p text:style-name="P8"><text:span text:style-name="T12">The Customer acknowledges that any Proprietary Materials used by the Supplier in the provision of the Services are and shall remain the property of the Supplier and that the Customer shall not acquire any Intellectual Property Rights in the Proprietary Materials under this Agreement. </text:span></text:p>
            </text:list-item>
            <text:list-item>
              <text:p text:style-name="P8"><text:span text:style-name="T12">The Supplier acknowledges that in the course of providing the Services, the Supplier may use products, materials and methodologies proprietary to the Customer or to third parties. The Supplier agrees that it shall not acquire any rights in those proprietary products, materials and methodologies whether under this Agreement or otherwise. </text:span></text:p>
            </text:list-item>
          </text:list>
        </text:list-item>
        <text:list-item>
          <text:p text:style-name="P13"><text:span text:style-name="T17">Intellectual Property </text:span></text:p>
          <text:list>
            <text:list-item>
              <text:p text:style-name="P8"><text:span text:style-name="T12">The Customer shall own the sole right and title in and to all deliverables specifically developed for the Customer by the Supplier and its personnel in performing the Services and all intellectual property rights (excluding the Supplier’s proprietary Materials incorporated therein) are assigned to the Customer upon delivery of the Deliverables. The parties agree to co-operate with each other and execute such other documents as may be necessary to achieve these objectives.</text:span></text:p>
            </text:list-item>
            <text:list-item>
              <text:p text:style-name="P8"><text:span text:style-name="T12">Subject to Clause 10 below, nothing in this Agreement shall preclude the Supplier from developing for itself materials which are competitive with the Deliverables or the Services, irrespective of their similarity to materials or services which may be delivered to the Customer under this Agreement. The parties agree that subject to Clause 10 below, the Supplier shall be free to use its general knowledge, skills and experience and any ideas, concepts, know- how, methodologies and techniques related to the Scope of the Services.</text:span></text:p>
            </text:list-item>
            <text:list-item>
              <text:p text:style-name="P8"><text:span text:style-name="T12">The Supplier warrants that any of the Deliverables, any Proprietary Materials incorporated therein will not infringe the copyright or other intellectual property rights of any third party, and the Supplier shall indemnify the Customer against any loss, damages, costs, expenses or other claims arising from any such infringement. </text:span></text:p>
            </text:list-item>
          </text:list>
        </text:list-item>
        <text:list-item>
          <text:p text:style-name="P13"><text:span text:style-name="T17">Confidential Information and Data Protection</text:span></text:p>
          <text:list>
            <text:list-item>
              <text:p text:style-name="P8"><text:span text:style-name="T12">All confidential information disclosed under this agreement is subject to the terms and conditions of a separate Non-Disclosure Agreement (NDA) signed by both parties. The NDA outlines the obligations and protections regarding confidential information.</text:span></text:p>
            </text:list-item>
            <text:list-item>
              <text:p text:style-name="P8"><text:span text:style-name="T12">Each party undertakes to comply with its obligations under relevant applicable data protection laws, principles and agreements. To the extent that any personally identifiable information is processed by the Supplier when providing the Services, the parties acknowledge that the Supplier is a data processor and the Customer is a data controller and each party shall comply with their respective obligations under applicable data protection law and enter into the Customer’s data processing agreement, where necessary.</text:span></text:p>
            </text:list-item>
          </text:list>
        </text:list-item>
        <text:list-item>
          <text:p text:style-name="P13"><text:soft-page-break/><text:span text:style-name="T17">Termination </text:span></text:p>
          <text:list>
            <text:list-item>
              <text:p text:style-name="P8"><text:span text:style-name="T12">Each party shall have the right, without prejudice to its other rights or remedies, to terminate this Agreement immediately by written notice to the other party if the other party is: </text:span></text:p>
              <text:list>
                <text:list-item>
                  <text:p text:style-name="P8"><text:span text:style-name="T14">in material or persistent breach of any of its obligations under this Agreement and either that breach is incapable of remedy or the other party shall have failed to remedy that breach within 30 days after receiving written notice requiring it to remedy that breach; or </text:span></text:p>
                </text:list-item>
                <text:list-item>
                  <text:p text:style-name="P8"><text:span text:style-name="T14">unable to pay its debts (within the meaning of section123 of the Insolvency Act 1986) or becomes insolvent or an order is made or a resolution passed for the liquidation, administration, winding-up or the dissolution of the other party (other than for the purposes of a solvent amalgamation or reconstruction) or an administrative or other receiver, manager, liquidator, administrator, trustee or similar officer is appointed over all or any substantial part of the assets of the other party or the other party enters into or proposes a composition or arrangement with its creditors generally or anything similar to the foregoing occurs. </text:span></text:p>
                </text:list-item>
                <text:list-item>
                  <text:p text:style-name="P8"><text:span text:style-name="T14">Any termination of this Agreement shall not affect any accrued rights or liabilities of either party. </text:span></text:p>
                </text:list-item>
              </text:list>
            </text:list-item>
          </text:list>
        </text:list-item>
        <text:list-item>
          <text:p text:style-name="P13"><text:span text:style-name="T17">Force Majeure</text:span></text:p>
          <text:list>
            <text:list-item>
              <text:p text:style-name="P17"><text:span text:style-name="T10">Neither party shall be liable to the other for any delay or non-performance of its obligations under this Agreement arising from any cause or causes beyond its reasonable control including, without limitation, any of the following: act of God, governmental act, acts of terrorism, war, fire, flood, explosion, civil commotion or industrial dispute of a third party. Subject to the party so delaying promptly notifying the other party in writing of the reason for the delay and the likely duration of the delay, the performance of the delaying party's obligations, to the extent affected by the delay, shall be suspended during the period that the cause persists provided that if performance is not resumed within 30 days after that notice the non-delaying party may by notice in writing terminate this Agreement. </text:span></text:p>
            </text:list-item>
          </text:list>
        </text:list-item>
        <text:list-item>
          <text:p text:style-name="P13"><text:span text:style-name="T17">Warranty and Liability </text:span></text:p>
          <text:list>
            <text:list-item>
              <text:p text:style-name="P17"><text:span text:style-name="T10">Each party warrants that it will perform its obligations under this Agreement in a professional manner and with all reasonable skill and care and in accordance with good industry practice. </text:span></text:p>
            </text:list-item>
            <text:list-item>
              <text:p text:style-name="P8"><text:span text:style-name="T12">Subject to Clause 13.1, all other warranties whether statutory or implied are hereby expressly excluded to the fullest extent permitted by law, including fitness for purpose and satisfactory quality. </text:span></text:p>
            </text:list-item>
            <text:list-item>
              <text:p text:style-name="P8"><text:span text:style-name="T12">The Supplier's entire liability arising out of or in connection with this Agreement, including the Services, whether in contract, tort or otherwise, will not exceed in aggregate over the term of this Agreement, an amount equal to £</text:span><text:span text:style-name="T7">5</text:span><text:span text:style-name="T12">,000,000.</text:span></text:p>
            </text:list-item>
            <text:list-item>
              <text:p text:style-name="P8"><text:span text:style-name="T12">Nothing in this Agreement shall exclude or restrict either party’s liability for death or personal injury resulting from its negligence or that of its employees while acting in the course of their employment. </text:span></text:p>
            </text:list-item>
            <text:list-item>
              <text:p text:style-name="P8"><text:span text:style-name="T12">Notwithstanding anything else in this Agreement, the Supplier shall not be liable to the Customer under, or in connection with, this Agreement in contract, tort or otherwise for loss of profits, business or anticipated savings, loss or damage to data, or for any indirect, direct or consequential loss, economic loss or damage whatsoever, whether sustained by the Customer or any other person. </text:span></text:p>
            </text:list-item>
            <text:list-item>
              <text:p text:style-name="P8"><text:span text:style-name="T12">The parties expressly agree that if any limitation or provision referred to in this Agreement is held to be invalid under any applicable statute or rule of law it shall to that extent be deemed omitted, but if any party becomes liable for loss or damage which would otherwise have been excluded that liability shall be subject to the other limitations and provisions set out in this Agreement. </text:span></text:p>
            </text:list-item>
            <text:list-item>
              <text:p text:style-name="P8"><text:span text:style-name="T12">The Supplier shall not be liable for any loss or damage to the Customer’s computer equipment and systems which is caused by any existing weakness (or defect) in the Customer’s equipment and systems that is discovered or initiated by the supply of any services from the Supplier. </text:span></text:p>
            </text:list-item>
          </text:list>
        </text:list-item>
        <text:list-item>
          <text:p text:style-name="P13"><text:span text:style-name="T17">Non-solicitation </text:span></text:p>
          <text:list>
            <text:list-item>
              <text:p text:style-name="P8"><text:span text:style-name="T12">During the term of the Agreement and for 12 months following the termination of the Agreement or Services for any reason, neither Party shall offer employment to any employee or contractor of the other Party, or induce or encourage any employee or contractor of the other Party to leave the other Party, without obtaining prior written consent from the other Party.</text:span></text:p>
            </text:list-item>
          </text:list>
        </text:list-item>
        <text:list-item>
          <text:p text:style-name="P13"><text:span text:style-name="T17">CREST Testing Notice (mandatory inclusion for any CREST certified organisation)</text:span></text:p>
          <text:list>
            <text:list-item>
              <text:p text:style-name="P8"><text:span text:style-name="T12">The laws of England and Wales apply to the delivery of the Services. Some of these laws have particular relevance to technical testing engagements, particularly: The Computer Misuse Act; Human Rights Act (in particular, Article 8); and Data Protection Act. As covered in this Agreement, by engaging the Supplier in the Services, the Customer confirms that they are the owner of the systems being tested, or have the permission and delegated authority of the owner(s) to engage the Supplier in the Services. </text:span></text:p>
            </text:list-item>
            <text:list-item>
              <text:p text:style-name="P8"><text:span text:style-name="T12">Where the Supplier knowingly collects evidence that contains PII, the Supplier will destroy the collected PII wherever possible at the final Deliverable. Where the evidence is required for reporting purposes, the PII will be anonymised. </text:span></text:p>
            </text:list-item>
            <text:list-item>
              <text:p text:style-name="P8"><text:span text:style-name="T12">The Supplier shall make reasonable endeavours to not exceed the Scope. Where the Customer solely represents a business or other corporate entity, the Scope shall not intrude into the private or family lives of members of staff. Where the Customer represents a family or individual, the Customer understands that they are commissioning a breach of the Human Rights Act and as such indemnifies and holds the Supplier harmless with respect to all such breaches. </text:span></text:p>
            </text:list-item>
            <text:list-item>
              <text:p text:style-name="P8"><text:span text:style-name="T12">The Customer shall indemnify the Supplier against prosecution for conducting testing activities and agrees to hold the Supplier harmless in respect of the laws specified in this section. </text:span></text:p>
            </text:list-item>
          </text:list>
        </text:list-item>
        <text:list-item>
          <text:p text:style-name="P13"><text:span text:style-name="T17">Notices </text:span></text:p>
          <text:list>
            <text:list-item>
              <text:p text:style-name="P8"><text:span text:style-name="T12">Any notice or other document to be served under this Agreement may be delivered or sent by email, or post to the party to be served at its address stated in this Agreement, or the last notified email address, or postal address.</text:span></text:p>
            </text:list-item>
            <text:list-item>
              <text:p text:style-name="P8"><text:span text:style-name="T12">In proving service of a notice or document it shall be sufficient to prove that delivery was made or that the envelope containing the notice or document was properly addressed and posted as a prepaid first class or equivalent recorded delivery letter or that the facsimile message was properly addressed and despatched, as the case may be. </text:span></text:p>
            </text:list-item>
          </text:list>
        </text:list-item>
        <text:list-item>
          <text:p text:style-name="P13"><text:span text:style-name="T17">General Provisions </text:span></text:p>
          <text:list>
            <text:list-item>
              <text:p text:style-name="P8"><text:soft-page-break/><text:span text:style-name="T12">Neither party may assign, transfer, sub-license, or otherwise dispose of any of its rights or obligations under this Agreement without the prior written consent of the other party. Notwithstanding the foregoing, the Supplier may subcontract any of its obligations under this Agreement, provided that it remains fully responsible for the performance of any subcontracted obligations. </text:span></text:p>
            </text:list-item>
            <text:list-item>
              <text:p text:style-name="P8"><text:span text:style-name="T12">Amendments: Any amendment or waiver of this Agreement shall not be binding on the parties unless set out in writing, expressed to amend or waive this Agreement and signed by each of the parties. </text:span></text:p>
            </text:list-item>
            <text:list-item>
              <text:p text:style-name="P8"><text:span text:style-name="T12">Severability: If a provision of this Agreement is or becomes illegal, invalid or unenforceable, that shall not affect the legality, validity or enforceability of any other provision of this Agreement. </text:span></text:p>
            </text:list-item>
            <text:list-item>
              <text:p text:style-name="P8"><text:span text:style-name="T12">No partnership or agency: Nothing in this Agreement shall be deemed to constitute a partnership between the parties, nor constitute either party the agent of the other for any purpose. </text:span></text:p>
            </text:list-item>
            <text:list-item>
              <text:p text:style-name="P8"><text:span text:style-name="T12">Third Party Rights: No third party or other person who is not a party to this Agreement may enforce any of its terms under the Contracts (Rights of Third Parties) Act 1999. </text:span></text:p>
            </text:list-item>
            <text:list-item>
              <text:p text:style-name="P8"><text:span text:style-name="T12">Waivers: A waiver (whether express or implied) by one of the parties of any of the provisions of this Agreement or of any breach of or default by the other party in performing any of those provisions shall not constitute a continuing waiver and that waiver shall not prevent the waiving party from subsequently enforcing any of the provisions of this Agreement not waived or from acting on any subsequent breach of or default by the other party under any of the provisions of this Agreement. </text:span></text:p>
            </text:list-item>
            <text:list-item>
              <text:p text:style-name="P8"><text:span text:style-name="T12">Further Assurance: Each party shall, at the request and cost of the other, execute all documents and do all other acts, which may be necessary to give full effect to this Agreement. </text:span></text:p>
            </text:list-item>
            <text:list-item>
              <text:p text:style-name="P8"><text:span text:style-name="T12">Costs: Each party shall pay its costs and expenses incurred by it in connection with the entering into and completion of this Agreement. </text:span></text:p>
            </text:list-item>
            <text:list-item>
              <text:p text:style-name="P8"><text:span text:style-name="T12">Authority: Neither party shall have any authority to act or make representations on behalf of the other party and nothing shall impose any liability on either party in respect of any liability incurred by the other party. </text:span></text:p>
            </text:list-item>
          </text:list>
        </text:list-item>
      </text:list>
      <text:p text:style-name="P9"><text:span text:style-name="T12">Whole Agreement: This Agreement and the documents referred to in it contain the whole agreement between the parties relating to the Services contemplated by this Agreement and supersede all previous agreements between the parties relating to these Services. Each of the parties acknowledges that, in agreeing to enter into this Agreement, it has not relied on any representation, warranty, collateral contract or other assurance (except those set out in this Agreement and the documents referred to in it) made by or on behalf of any other party before the signature of this Agreement. Each of the parties waives all rights and remedies which, but for this sub clause, might otherwise be available to it in respect of any such representation, warranty, collateral contract or other assurance, provided that nothing in this sub clause shall limit or exclude any liability for fraud. </text:span></text:p>
      <text:list xml:id="list22510412473500" text:continue-numbering="true" text:style-name="WWNum1">
        <text:list-item>
          <text:p text:style-name="P13"><text:span text:style-name="T17">Jurisdiction </text:span></text:p>
        </text:list-item>
      </text:list>
      <text:p text:style-name="P15"><text:span text:style-name="T12">This Agreement is governed by English law and each party irrevocably submits to the jurisdiction of the English courts for all purposes relating to this Agreement.</text:span></text:p>
      <text:list xml:id="list22509873146628" text:continue-numbering="true" text:style-name="WWNum1">
        <text:list-item>
          <text:p text:style-name="P14"><text:bookmark text:name="_heading=h.uiwkndhet8fo"/></text:p>
        </text:list-item>
      </text:list>
      <table:table table:name="Table2" table:style-name="Table2">
        <table:table-column table:style-name="Table2.A"/>
        <table:table-column table:style-name="Table2.B"/>
        <table:table-row table:style-name="Table2.1">
          <table:table-cell table:style-name="Table2.A1" office:value-type="string">
            <text:p text:style-name="P5"><text:span text:style-name="T2">Cognisys</text:span></text:p>
          </table:table-cell>
          <table:table-cell table:style-name="Table2.B1" office:value-type="string">
            <text:p text:style-name="P5"><text:span text:style-name="T2">Customer</text:span></text:p>
          </table:table-cell>
        </table:table-row>
        <table:table-row table:style-name="Table2.2">
          <table:table-cell table:style-name="Table2.A2" office:value-type="string">
            <text:p text:style-name="P5"><text:span text:style-name="T8">Signed</text:span></text:p>
          </table:table-cell>
          <table:table-cell table:style-name="Table2.B2" office:value-type="string">
            <text:p text:style-name="P5"><text:span text:style-name="T8">Signed</text:span></text:p>
          </table:table-cell>
        </table:table-row>
        <table:table-row table:style-name="Table2.2">
          <table:table-cell table:style-name="Table2.A3" office:value-type="string">
            <text:p text:style-name="P5"><text:span text:style-name="T8">Name</text:span></text:p>
          </table:table-cell>
          <table:table-cell table:style-name="Table2.B3" office:value-type="string">
            <text:p text:style-name="P5"><text:span text:style-name="T8">Name</text:span></text:p>
          </table:table-cell>
        </table:table-row>
        <table:table-row table:style-name="Table2.2">
          <table:table-cell table:style-name="Table2.A4" office:value-type="string">
            <text:p text:style-name="P5"><text:span text:style-name="T8">Title</text:span></text:p>
          </table:table-cell>
          <table:table-cell table:style-name="Table2.B4" office:value-type="string">
            <text:p text:style-name="P5"><text:span text:style-name="T8">Title</text:span></text:p>
          </table:table-cell>
        </table:table-row>
        <table:table-row table:style-name="Table2.2">
          <table:table-cell table:style-name="Table2.A5" office:value-type="string">
            <text:p text:style-name="P5"><text:span text:style-name="T8">Date</text:span></text:p>
          </table:table-cell>
          <table:table-cell table:style-name="Table2.B5" office:value-type="string">
            <text:p text:style-name="P5"><text:span text:style-name="T8">Date</text:span></text:p>
          </table:table-cell>
        </table:table-row>
      </table:table>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chivo" svg:font-family="Archivo" style:font-family-generic="roman" style:font-pitch="variable"/>
    <style:font-face style:name="Archivo Light" svg:font-family="'Archivo Light'" style:font-family-generic="roman" style:font-pitch="variable"/>
    <style:font-face style:name="Archivo Medium" svg:font-family="'Archivo Medium'" style:font-family-generic="roman" style:font-pitch="variable"/>
    <style:font-face style:name="Cambria" svg:font-family="Cambria" style:font-family-generic="roman" style:font-pitch="variable"/>
    <style:font-face style:name="DM Sans" svg:font-family="'DM Sans'" style:font-family-generic="roman" style:font-pitch="variable"/>
    <style:font-face style:name="DM Sans Light" svg:font-family="'DM Sans Light'" style:font-family-generic="roman" style:font-pitch="variable"/>
    <style:font-face style:name="DM Sans Medium" svg:font-family="'DM Sans Medium'"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chivo1" svg:font-family="Archivo" style:font-family-generic="system" style:font-pitch="variable"/>
    <style:font-face style:name="Archivo Light1" svg:font-family="'Archivo Light'" style:font-family-generic="system" style:font-pitch="variable"/>
    <style:font-face style:name="Archivo Medium1" svg:font-family="'Archivo Medium'" style:font-family-generic="system" style:font-pitch="variable"/>
    <style:font-face style:name="Cambria1" svg:font-family="Cambria" style:font-family-generic="system" style:font-pitch="variable"/>
    <style:font-face style:name="DM Sans1" svg:font-family="'DM Sans'" style:font-family-generic="system" style:font-pitch="variable"/>
    <style:font-face style:name="DM Sans Light1" svg:font-family="'DM Sans Light'" style:font-family-generic="system" style:font-pitch="variable"/>
    <style:font-face style:name="DM Sans Medium1" svg:font-family="'DM Sans Medium'"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chivo" fo:font-size="11pt" fo:language="en" fo:country="none" style:letter-kerning="false" style:font-name-asian="Archivo1" style:font-size-asian="11pt" style:language-asian="zh" style:country-asian="CN" style:font-name-complex="Archivo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chivo" fo:font-size="11pt" fo:language="en" fo:country="none" style:letter-kerning="false" style:font-name-asian="Archivo1" style:font-size-asian="11pt" style:language-asian="zh" style:country-asian="CN" style:font-name-complex="Archivo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in" fo:margin-bottom="0.139in" loext:contextual-spacing="false" fo:line-height="110%" fo:keep-together="always" fo:text-indent="0.0138in" style:auto-text-indent="false" fo:keep-with-next="always"/>
      <style:text-properties fo:color="#0049b8" style:font-name="DM Sans Medium" fo:font-family="'DM Sans Medium'" style:font-family-generic="roman" style:font-pitch="variable" fo:font-size="12pt" style:font-name-asian="DM Sans Medium1" style:font-family-asian="'DM Sans Medium'" style:font-family-generic-asian="system" style:font-pitch-asian="variable" style:font-size-asian="12pt" style:font-name-complex="DM Sans Medium1" style:font-family-complex="'DM Sans Medium'" style:font-family-generic-complex="system" style:font-pitch-complex="variable" style:font-size-complex="12pt"/>
    </style:style>
    <style:style style:name="Heading_20_2" style:display-name="Heading 2" style:family="paragraph" style:parent-style-name="normal" style:next-style-name="Standard" style:default-outline-level="" style:class="text">
      <style:paragraph-properties fo:margin-left="0.5138in" fo:margin-right="0in" fo:margin-top="0.0835in" fo:margin-bottom="0.1665in" loext:contextual-spacing="false" fo:line-height="100%" fo:keep-together="always" fo:text-indent="-0.5in" style:auto-text-indent="false" fo:keep-with-next="always"/>
      <style:text-properties fo:color="#252632" style:font-name="Archivo Light" fo:font-family="'Archivo Light'" style:font-family-generic="roman" style:font-pitch="variable" fo:font-size="12pt" style:font-name-asian="Archivo Light1" style:font-family-asian="'Archivo Light'" style:font-family-generic-asian="system" style:font-pitch-asian="variable" style:font-size-asian="12pt" style:font-name-complex="Archivo Light1" style:font-family-complex="'Archivo Light'" style:font-family-generic-complex="system" style:font-pitch-complex="variable" style:font-size-complex="12pt"/>
    </style:style>
    <style:style style:name="Heading_20_3" style:display-name="Heading 3" style:family="paragraph" style:parent-style-name="normal" style:next-style-name="Standard" style:default-outline-level="" style:class="text">
      <style:paragraph-properties fo:margin-left="0.5in" fo:margin-right="0in" fo:margin-top="0.028in" fo:margin-bottom="0in" loext:contextual-spacing="false" fo:line-height="100%" fo:keep-together="always" fo:text-indent="-0.5in" style:auto-text-indent="false" fo:keep-with-next="always"/>
      <style:text-properties fo:color="#4a9efd" style:font-name="Archivo Light" fo:font-family="'Archivo Light'" style:font-family-generic="roman" style:font-pitch="variable" style:font-name-asian="Archivo Light1" style:font-family-asian="'Archivo Light'" style:font-family-generic-asian="system" style:font-pitch-asian="variable" style:font-name-complex="Archivo Light1" style:font-family-complex="'Archivo Light'" style:font-family-generic-complex="system" style:font-pitch-complex="variable"/>
    </style:style>
    <style:style style:name="Heading_20_4" style:display-name="Heading 4" style:family="paragraph" style:parent-style-name="normal" style:next-style-name="Standard" style:default-outline-level="" style:class="text">
      <style:paragraph-properties fo:margin-left="0.6in" fo:margin-right="0in" fo:margin-top="0.028in" fo:margin-bottom="0in" loext:contextual-spacing="false" fo:line-height="100%" fo:keep-together="always" fo:text-indent="-0.6in" style:auto-text-indent="false" fo:keep-with-next="always"/>
      <style:text-properties fo:color="#366091" style:font-name="Cambria" fo:font-family="Cambria" style:font-family-generic="roman" style:font-pitch="variable" fo:font-style="italic" style:font-name-asian="Cambria1" style:font-family-asian="Cambria" style:font-family-generic-asian="system" style:font-pitch-asian="variable" style:font-style-asian="italic" style:font-name-complex="Cambria1" style:font-family-complex="Cambria" style:font-family-generic-complex="system" style:font-pitch-complex="variable" style:font-style-complex="italic"/>
    </style:style>
    <style:style style:name="Heading_20_5" style:display-name="Heading 5" style:family="paragraph" style:parent-style-name="normal" style:next-style-name="Standard" style:default-outline-level="" style:class="text">
      <style:paragraph-properties fo:margin-left="0.7in" fo:margin-right="0in" fo:margin-top="0.028in" fo:margin-bottom="0in" loext:contextual-spacing="false" fo:line-height="100%" fo:keep-together="always" fo:text-indent="-0.7in" style:auto-text-indent="false" fo:keep-with-next="always"/>
      <style:text-properties fo:color="#366091"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left="0.8in" fo:margin-right="0in" fo:margin-top="0.028in" fo:margin-bottom="0in" loext:contextual-spacing="false" fo:line-height="100%" fo:keep-together="always" fo:text-indent="-0.8in" style:auto-text-indent="false" fo:keep-with-next="always"/>
      <style:text-properties fo:color="#243f61"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style>
    <style:style style:name="Title" style:family="paragraph" style:parent-style-name="normal" style:next-style-name="Standard" style:default-outline-level="" style:class="chapter">
      <style:paragraph-properties fo:margin-left="0.0693in" fo:margin-right="0in" fo:text-indent="0in" style:auto-text-indent="false"/>
      <style:text-properties fo:color="#ffffff" style:font-name="Archivo Medium" fo:font-family="'Archivo Medium'" style:font-family-generic="roman" style:font-pitch="variable" fo:font-size="43pt" style:font-name-asian="Archivo Medium1" style:font-family-asian="'Archivo Medium'" style:font-family-generic-asian="system" style:font-pitch-asian="variable" style:font-size-asian="43pt" style:font-name-complex="Archivo Medium1" style:font-family-complex="'Archivo Medium'" style:font-family-generic-complex="system" style:font-pitch-complex="variable" style:font-size-complex="43pt"/>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DM Sans Medium" fo:font-family="'DM Sans Medium'" style:font-family-generic="roman" style:font-pitch="variable" fo:font-size="12pt" style:font-name-asian="Archivo Medium1" style:font-family-asian="'Archivo Medium'" style:font-family-generic-asian="system" style:font-pitch-asian="variable" style:font-name-complex="Archivo Medium1" style:font-family-complex="'Archivo Medium'"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0138in"/>
        </style:list-level-properties>
      </text:list-level-style-number>
      <text:list-level-style-number text:level="2" style:num-format="1" text:display-levels="2">
        <style:list-level-properties text:list-level-position-and-space-mode="label-alignment">
          <style:list-level-label-alignment text:label-followed-by="listtab" fo:text-indent="-0.5in" fo:margin-left="0.5138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138in"/>
        </style:list-level-properties>
      </text:list-level-style-number>
      <text:list-level-style-number text:level="4" style:num-format="1" text:display-levels="4">
        <style:list-level-properties text:list-level-position-and-space-mode="label-alignment">
          <style:list-level-label-alignment text:label-followed-by="listtab" fo:text-indent="-0.75in" fo:margin-left="0.7638in"/>
        </style:list-level-properties>
      </text:list-level-style-number>
      <text:list-level-style-number text:level="5" style:num-format="1" text:display-levels="5">
        <style:list-level-properties text:list-level-position-and-space-mode="label-alignment">
          <style:list-level-label-alignment text:label-followed-by="listtab" fo:text-indent="-0.75in" fo:margin-left="0.7638in"/>
        </style:list-level-properties>
      </text:list-level-style-number>
      <text:list-level-style-number text:level="6" style:num-format="1" text:display-levels="6">
        <style:list-level-properties text:list-level-position-and-space-mode="label-alignment">
          <style:list-level-label-alignment text:label-followed-by="listtab" fo:text-indent="-1in" fo:margin-left="1.0138in"/>
        </style:list-level-properties>
      </text:list-level-style-number>
      <text:list-level-style-number text:level="7" style:num-format="1" text:display-levels="7">
        <style:list-level-properties text:list-level-position-and-space-mode="label-alignment">
          <style:list-level-label-alignment text:label-followed-by="listtab" fo:text-indent="-1in" fo:margin-left="1.0138in"/>
        </style:list-level-properties>
      </text:list-level-style-number>
      <text:list-level-style-number text:level="8" style:num-format="1" text:display-levels="8">
        <style:list-level-properties text:list-level-position-and-space-mode="label-alignment">
          <style:list-level-label-alignment text:label-followed-by="listtab" fo:text-indent="-1.25in" fo:margin-left="1.2638in"/>
        </style:list-level-properties>
      </text:list-level-style-number>
      <text:list-level-style-number text:level="9" style:num-format="1" text:display-levels="9">
        <style:list-level-properties text:list-level-position-and-space-mode="label-alignment">
          <style:list-level-label-alignment text:label-followed-by="listtab" fo:text-indent="-1.25in" fo:margin-left="1.2638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0835in" fo:margin-bottom="0.0835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MP2" style:family="paragraph" style:parent-style-name="Title">
      <style:paragraph-properties fo:margin-left="0.0693in" fo:margin-right="0in" fo:line-height="115%" fo:text-align="center" style:justify-single-word="false" fo:text-indent="0.0693in" style:auto-text-indent="false"/>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MP3" style:family="paragraph" style:parent-style-name="Standard">
      <style:paragraph-properties fo:margin-top="0.139in" fo:margin-bottom="0.139in" loext:contextual-spacing="false" fo:line-height="120%">
        <style:tab-stops>
          <style:tab-stop style:position="3.348in" style:type="center"/>
          <style:tab-stop style:position="6.689in" style:type="right"/>
        </style:tab-stops>
      </style:paragraph-properties>
    </style:style>
    <style:style style:name="MT1" style:family="text">
      <style:text-properties fo:color="#0049b8" style:font-name="DM Sans Light" fo:font-size="9pt" style:font-name-asian="DM Sans Light1" style:font-size-asian="9pt" style:font-name-complex="DM Sans Light1" style:font-size-complex="9pt"/>
    </style:style>
    <style:style style:name="MT2" style:family="text">
      <style:text-properties fo:color="#595959" style:font-name="DM Sans Light" fo:font-size="9pt" style:font-name-asian="DM Sans Light1" style:font-size-asian="9pt" style:font-name-complex="DM Sans Light1" style:font-size-complex="9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1181in" fo:margin-bottom="0.5in" fo:margin-left="0.7866in" fo:margin-right="0.7866in" style:writing-mode="lr-tb" style:layout-grid-color="#c0c0c0" style:layout-grid-lines="2570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6689in" fo:margin-left="0in" fo:margin-right="0in" fo:margin-bottom="0.6291in" style:dynamic-spacing="true"/>
      </style:header-style>
      <style:footer-style>
        <style:header-footer-properties fo:min-height="0.2866in" fo:margin-left="0in" fo:margin-right="0in" fo:margin-top="0.2472in" style:dynamic-spacing="true"/>
      </style:footer-style>
    </style:page-layout>
  </office:automatic-styles>
  <office:master-styles>
    <style:master-page style:name="Standard" style:page-layout-name="Mpm1">
      <style:header>
        <text:p text:style-name="MP1"/>
        <text:p text:style-name="MP2"><text:bookmark text:name="_heading=h.ntz4riiph75x"/></text:p>
      </style:header>
      <style:footer>
        <text:p text:style-name="MP3"><text:span text:style-name="MT1">Master Service Agreement</text:span><text:span text:style-name="MT2"><text:tab/><text:tab/></text:span><text:span text:style-name="MT1"> <text:s text:c="2"/>Page </text:span><text:page-number text:select-page="current">5</text:page-number><text:span text:style-name="MT1"><text:s/>of </text:span><text:page-count>5</text:page-count><draw:frame draw:style-name="Mfr1" draw:name="image2.png" text:anchor-type="char" svg:x="3.0492in" svg:y="0.0417in" svg:width="0.5965in" svg:height="0.348in" draw:z-index="4"><draw:image xlink:href="Pictures/100002010000028700000176182ED0A7E9156F33.png" xlink:type="simple" xlink:show="embed" xlink:actuate="onLoad" loext:mime-type="image/png"/></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3" meta:object-count="0" meta:page-count="5" meta:paragraph-count="124" meta:word-count="3796" meta:character-count="23808" meta:non-whitespace-character-count="20143"/>
    <meta:generator>LibreOfficeDev/6.0.5.2$Linux_X86_64 LibreOffice_project/</meta:generator>
    <meta:user-defined meta:name="ComplianceAssetId">ComplianceAssetId</meta:user-defined>
    <meta:user-defined meta:name="ContentTypeId">0x0101007F971054A94D6E4DB20A4ED942B78AEC</meta:user-defined>
    <meta:user-defined meta:name="Created">2024-02-13T00:00:00Z</meta:user-defined>
    <meta:user-defined meta:name="Creator">Adobe InDesign 19.0 (Macintosh)</meta:user-defined>
    <meta:user-defined meta:name="LastSaved" meta:value-type="string">2024-02-14T00:00:00Z</meta:user-defined>
    <meta:user-defined meta:name="MediaServiceImageTags" meta:value-type="string">MediaServiceImageTags</meta:user-defined>
    <meta:user-defined meta:name="Order" meta:value-type="string">2099500</meta:user-defined>
    <meta:user-defined meta:name="Producer" meta:value-type="string">Adobe PDF Library 17.0</meta:user-defined>
    <meta:user-defined meta:name="TemplateUrl" meta:value-type="string">TemplateUrl</meta:user-defined>
    <meta:user-defined meta:name="TriggerFlowInfo" meta:value-type="string">TriggerFlowInfo</meta:user-defined>
    <meta:user-defined meta:name="_ExtendedDescription" meta:value-type="string">_ExtendedDescription</meta:user-defined>
    <meta:user-defined meta:name="_SharedFileIndex" meta:value-type="string">_SharedFileIndex</meta:user-defined>
    <meta:user-defined meta:name="_SourceUrl" meta:value-type="string">_SourceUrl</meta:user-defined>
    <meta:user-defined meta:name="xd_ProgID" meta:value-type="string">xd_ProgID</meta:user-defined>
    <meta:user-defined meta:name="xd_Signature" meta:value-type="string">false</meta:user-defined>
  </office:meta>
</office:document-meta>
</file>