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Normal" style:master-page-name="MP0" style:family="paragraph">
      <style:paragraph-properties fo:break-before="page"/>
      <style:text-properties fo:font-weight="bold" style:font-weight-asian="bold" style:font-weight-complex="bold" fo:font-size="18pt" style:font-size-asian="18pt" style:font-size-complex="18pt" fo:language="en" fo:country="US"/>
    </style:style>
    <style:style style:name="P2"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3"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4" style:parent-style-name="Normal" style:family="paragraph">
      <style:paragraph-properties style:vertical-align="baseline" fo:margin-bottom="0.0312in" fo:line-height="100%" fo:background-color="#FFFFFF"/>
      <style:text-properties style:font-name="Arial" style:font-name-asian="Times New Roman" style:font-name-complex="Arial" fo:color="#0B0C0C" fo:font-size="14.5pt" style:font-size-asian="14.5pt" style:font-size-complex="14.5pt" style:language-asian="en" style:country-asian="GB" fo:hyphenate="true"/>
    </style:style>
    <style:style style:name="P5"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6"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7"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8"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9"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10"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11"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12"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13"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14"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15" style:parent-style-name="Normal" style:family="paragraph">
      <style:paragraph-properties style:vertical-align="baseline" fo:margin-bottom="0in" fo:line-height="100%" fo:margin-left="0.5in" fo:background-color="#FFFFFF">
        <style:tab-stops/>
      </style:paragraph-properties>
      <style:text-properties style:font-name="Arial" style:font-name-asian="Times New Roman" style:font-name-complex="Arial" fo:color="#0B0C0C" fo:font-size="12pt" style:font-size-asian="12pt" style:font-size-complex="12pt" style:language-asian="en" style:country-asian="GB" fo:hyphenate="true"/>
    </style:style>
    <style:style style:name="P16" style:parent-style-name="Normal" style:family="paragraph">
      <style:paragraph-properties style:vertical-align="baseline" fo:margin-bottom="0.0312in" fo:line-height="100%" fo:background-color="#FFFFFF"/>
      <style:text-properties style:font-name="Arial" style:font-name-asian="Times New Roman" style:font-name-complex="Arial" fo:color="#0B0C0C" fo:font-size="14.5pt" style:font-size-asian="14.5pt" style:font-size-complex="14.5pt" style:language-asian="en" style:country-asian="GB" fo:hyphenate="true"/>
    </style:style>
    <style:style style:name="P17"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18"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19"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20"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21"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22"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23"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24"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25"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26"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fo:hyphenate="true"/>
    </style:style>
    <style:style style:name="P27"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28"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29"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30"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31"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32"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33"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34"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35"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36"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37"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38"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39" style:parent-style-name="Normal" style:family="paragraph">
      <style:paragraph-properties style:vertical-align="baseline" fo:margin-bottom="0.25in" fo:line-height="100%" fo:background-color="#FFFFFF"/>
      <style:text-properties style:font-name="Arial" style:font-name-asian="Times New Roman" style:font-name-complex="Arial" fo:color="#0B0C0C" fo:font-size="12pt" style:font-size-asian="12pt" style:font-size-complex="12pt" style:language-asian="en" style:country-asian="GB"/>
    </style:style>
    <style:style style:name="P40" style:parent-style-name="Normal" style:family="paragraph">
      <style:paragraph-properties style:vertical-align="baseline" fo:margin-bottom="0in" fo:line-height="100%" fo:background-color="#FFFFFF"/>
    </style:style>
    <style:style style:name="T41" style:parent-style-name="DefaultParagraphFont" style:family="text">
      <style:text-properties style:font-name="Arial" style:font-name-asian="Times New Roman" style:font-name-complex="Arial" fo:color="#0B0C0C" fo:font-size="12pt" style:font-size-asian="12pt" style:font-size-complex="12pt" style:language-asian="en" style:country-asian="GB"/>
    </style:style>
    <style:style style:name="T42" style:parent-style-name="DefaultParagraphFont" style:family="text">
      <style:text-properties style:font-name="Arial" style:font-name-asian="Times New Roman" style:font-name-complex="Arial" fo:color="#0B0C0C" fo:font-size="12pt" style:font-size-asian="12pt" style:font-size-complex="12pt" style:language-asian="en" style:country-asian="GB"/>
    </style:style>
    <style:style style:name="T43" style:parent-style-name="DefaultParagraphFont" style:family="text">
      <style:text-properties style:font-name="Arial" style:font-name-asian="Times New Roman" style:font-name-complex="Arial" fo:color="#0B0C0C" fo:font-size="12pt" style:font-size-asian="12pt" style:font-size-complex="12pt" style:language-asian="en" style:country-asian="GB"/>
    </style:style>
    <style:style style:name="T44" style:parent-style-name="DefaultParagraphFont" style:family="text">
      <style:text-properties style:font-name="Arial" style:font-name-asian="Times New Roman" style:font-name-complex="Arial" fo:color="#0B0C0C" fo:font-size="12pt" style:font-size-asian="12pt" style:font-size-complex="12pt" style:language-asian="en" style:country-asian="GB"/>
    </style:style>
    <style:style style:name="T45" style:parent-style-name="DefaultParagraphFont" style:family="text">
      <style:text-properties style:font-name="Arial" style:font-name-asian="Times New Roman" style:font-name-complex="Arial" fo:color="#0B0C0C" fo:font-size="12pt" style:font-size-asian="12pt" style:font-size-complex="12pt" style:language-asian="en" style:country-asian="GB"/>
    </style:style>
    <style:style style:name="T46" style:parent-style-name="DefaultParagraphFont" style:family="text">
      <style:text-properties style:font-name="Arial" style:font-name-asian="Times New Roman" style:font-name-complex="Arial" fo:color="#0B0C0C" fo:font-size="12pt" style:font-size-asian="12pt" style:font-size-complex="12pt" style:language-asian="en" style:country-asian="GB"/>
    </style:style>
    <style:style style:name="P47"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style:style>
    <style:style style:name="P48"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style:style>
    <style:style style:name="P49"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style:style>
    <style:style style:name="P50"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style:style>
    <style:style style:name="P51" style:parent-style-name="Normal" style:family="paragraph">
      <style:paragraph-properties style:vertical-align="baseline" fo:margin-bottom="0in" fo:line-height="100%" fo:background-color="#FFFFFF"/>
      <style:text-properties style:font-name="Arial" style:font-name-asian="Times New Roman" style:font-name-complex="Arial" fo:color="#0B0C0C" fo:font-size="12pt" style:font-size-asian="12pt" style:font-size-complex="12pt" style:language-asian="en" style:country-asian="GB"/>
    </style:style>
    <style:style style:name="P52" style:parent-style-name="Normal" style:family="paragraph">
      <style:paragraph-properties fo:margin-bottom="0in" fo:line-height="100%"/>
      <style:text-properties style:font-name="Arial" style:font-name-asian="Times New Roman" style:font-name-complex="Arial" fo:color="#0B0C0C" fo:font-size="12pt" style:font-size-asian="12pt" style:font-size-complex="12pt" style:language-asian="en" style:country-asian="GB"/>
    </style:style>
    <style:style style:name="P53" style:parent-style-name="Normal" style:family="paragraph">
      <style:text-properties style:font-name="Arial" style:font-name-asian="Times New Roman" style:font-name-complex="Arial" fo:color="#0B0C0C" fo:font-size="12pt" style:font-size-asian="12pt" style:font-size-complex="12pt" style:language-asian="en" style:country-asian="GB"/>
    </style:style>
  </office:automatic-styles>
  <office:body>
    <office:text text:use-soft-page-breaks="true">
      <text:p text:style-name="P1">Autodesk Docs – Service Definition Document</text:p>
      <text:p text:style-name="P2"><text:line-break/>Autodesk Docs is the common data environment/construction project management solution that forms the basis for all Autodesk Construction Cloud products. Centralized file management allows<text:s/>ease of navigation and integrated workflows throughout a project. Autodesk Docs comes with unlimited storage, analytics, cross-project reporting, centralized user and permissions management.</text:p>
      <text:p text:style-name="P3"/>
      <text:p text:style-name="P4">Service features</text:p>
      <text:list text:style-name="LFO2" text:continue-numbering="true">
        <text:list-item>
          <text:p text:style-name="P5">Store and manage files and folders</text:p>
        </text:list-item>
        <text:list-item>
          <text:p text:style-name="P6">Send files for review</text:p>
        </text:list-item>
        <text:list-item>
          <text:p text:style-name="P7">Project-level attributes settings and customization</text:p>
        </text:list-item>
        <text:list-item>
          <text:p text:style-name="P8">Validate and store non-conforming files in the holding area</text:p>
        </text:list-item>
        <text:list-item>
          <text:p text:style-name="P9">Open, save, move, rename and delete files via desktop connector</text:p>
        </text:list-item>
        <text:list-item>
          <text:p text:style-name="P10">Upload and view 2D and 3D files</text:p>
        </text:list-item>
        <text:list-item>
          <text:p text:style-name="P11">Attribute In-Line Editing</text:p>
        </text:list-item>
        <text:list-item>
          <text:p text:style-name="P12">Compare 2D and 3D drawings</text:p>
        </text:list-item>
        <text:list-item>
          <text:p text:style-name="P13">Create and edit markups</text:p>
        </text:list-item>
        <text:list-item>
          <text:p text:style-name="P14">Create Transmittals</text:p>
        </text:list-item>
      </text:list>
      <text:p text:style-name="P15"/>
      <text:p text:style-name="P16">Service benefits</text:p>
      <text:list text:style-name="LFO3" text:continue-numbering="true">
        <text:list-item>
          <text:p text:style-name="P17">Improve consistency and standardization of processes across projects</text:p>
        </text:list-item>
        <text:list-item>
          <text:p text:style-name="P18">Protect project data with granular level of control and permissions</text:p>
        </text:list-item>
        <text:list-item>
          <text:p text:style-name="P19">Access document status information anytime from any device</text:p>
        </text:list-item>
        <text:list-item>
          <text:p text:style-name="P20">Access to document metadata</text:p>
        </text:list-item>
        <text:list-item>
          <text:p text:style-name="P21">Increase transparency of project documents between all key stakeholders</text:p>
        </text:list-item>
        <text:list-item>
          <text:p text:style-name="P22">Minimize rework by leveraging real-time data from a centralized resource</text:p>
        </text:list-item>
        <text:list-item>
          <text:p text:style-name="P23">Allows more seamless design data integrations</text:p>
        </text:list-item>
        <text:list-item>
          <text:p text:style-name="P24">Create flexible and configurable workflows</text:p>
        </text:list-item>
        <text:list-item>
          <text:p text:style-name="P25">Minimize costs by investing in a single technology</text:p>
        </text:list-item>
        <text:list-item>
          <text:p text:style-name="P26">Increase time spent on value-adding activities</text:p>
        </text:list-item>
      </text:list>
      <text:p text:style-name="P27"/>
      <text:p text:style-name="P28">Autodesk Cloud services all Autodesk Construction Cloud products<text:s/>are hosted on Amazon Web Services (AWS) in accounts owned and managed by Autodesk; Autodesk is SOC 2 (SSAE-16 accredited). These solutions can be hosted and backed up in UK, Europe and US as required. Autodesk's Cloud Services has in place, segregation between tenants in a multi-tenant environment (and segregation between the operational environments and the customer cloud environment). Additionally, production system availability and performance are continuously monitored. The solution and it’s depolment<text:s/>omplies with a recognised standard, for example CSA CCM v3.0 or SSAE-16 / ISAE 3402</text:p>
      <text:p text:style-name="P29"><text:line-break/>To maintain high availability, Autodesk employs redundant application servers/services across multiple AWS Availability Zones/data centers that are load balanced for automated failover. Data is replicated across multiple AWS Availability Zones/data centers and uses automated failover for planned or unplanned maintenance. Additionally, Autodesk maintains and business continuity plan and disaster recovery process.</text:p>
      <text:p text:style-name="P30"/>
      <text:p text:style-name="P31">Outages are reported through a public dashboard (Autdoesk Health Dashboard: https://health.autodesk.com) and email alerts (subscription based). Autodesk provides availability information at https://health.autodesk.com, including unplanned outages. However, Autodesk<text:s/>does not provide an SLA.</text:p>
      <text:p text:style-name="P32"/>
      <text:p text:style-name="P33"><text:line-break/>There are user guides, videos and documentation available. We would strongly recommend purchasing training (onsite/online as desired), configuration and consultation to ensure that you setup the solution optimally to drive maximum benefit for your organisation. A full range of these services are outlined in the Symetri cloud support services.</text:p>
      <text:p text:style-name="P34"><text:line-break/>Users will be able to login to their account 30 days post the expiration date to retrieve their data. All data can be downloaded to a zip file in the formats it is held within the system. Alternatively, Symetri can provide software solutions - Naviate Gemini/ArchiveHub - to retain the in perpetuality in a structured format.</text:p>
      <text:p text:style-name="P35"/>
      <text:p text:style-name="P36">There is the ability to customise some aspects of the solution.Project administrators can edit the template settings and setup custom approval workflows. Approval workflows can be setup strarting with one step approvals and finishing with group approvals. Project admins can also configure folder structure, folder permissions, issue settings. Users can also customize dashboards and project home view. You can create report templates by saving changes to an out of the box template directly or as a new template. Autodesk is also providing APIs to customize the user interface.</text:p>
      <text:p text:style-name="P37"/>
      <text:p text:style-name="P38"/>
      <text:p text:style-name="P39">At Symetri, we understand the importance of your investment in both people and technology. Our dedicated Autodesk Support services are there to help ensure you stay productive and get the best value out of your technology investments.</text:p>
      <text:p text:style-name="P40"><text:span text:style-name="T41">Covering a wide<text:s/></text:span><text:span text:style-name="T42">range of products both from Symetri and our best of breed technology partners to customers in the </text:span><text:a xlink:href="https://www.symetri.co.uk/product-design-lifecycle" office:target-frame-name="_top" xlink:show="replace"><text:span text:style-name="T43">Product Design and Lifecycle</text:span></text:a><text:span text:style-name="T44"> and </text:span><text:a xlink:href="https://www.symetri.co.uk/buildings-infrastructure" office:target-frame-name="_top" xlink:show="replace"><text:span text:style-name="T45">Buildings and Infrastructure</text:span></text:a><text:span text:style-name="T46"> industries, our support agreements provide access to:</text:span></text:p>
      <text:list text:style-name="LFO1" text:continue-numbering="true">
        <text:list-item>
          <text:p text:style-name="P47">A dedicated helpdesk via email, phone or support portal</text:p>
        </text:list-item>
        <text:list-item>
          <text:p text:style-name="P48">Telephone support is provided 08:30-17:30 Monday-Friday</text:p>
        </text:list-item>
        <text:list-item>
          <text:p text:style-name="P49">Guaranteed service levels</text:p>
        </text:list-item>
        <text:list-item>
          <text:p text:style-name="P50">Technical expertise in local languages (English)</text:p>
        </text:list-item>
        <text:list-item>
          <text:p text:style-name="P51">Additional services for design and live project problem solving, on-site support, application deployments, configuration and customisation.</text:p>
        </text:list-item>
      </text:list>
      <text:p text:style-name="P52"/>
      <text:p text:style-name="P5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4" style:display-name="Heading 4" style:family="paragraph" style:parent-style-name="Normal" style:default-outline-level="4">
      <style:paragraph-properties fo:margin-top="0.0694in" fo:margin-bottom="0.0694in" fo:line-height="100%"/>
      <style:text-properties style:font-name="Times New Roman" style:font-name-asian="Times New Roman" fo:font-weight="bold" style:font-weight-asian="bold" style:font-weight-complex="bold" fo:font-size="12pt" style:font-size-asian="12pt" style:font-size-complex="12pt" style:language-asian="en" style:country-asian="GB" fo:hyphenate="false"/>
    </style:style>
    <style:style style:name="Normal" style:display-name="Normal" style:family="paragraph">
      <style:text-properties fo:hyphenate="false"/>
    </style:style>
    <style:style style:name="DefaultParagraphFont" style:display-name="Default Paragraph Font" style:family="text"/>
    <style:style style:name="Heading4Char" style:display-name="Heading 4 Char" style:family="text" style:parent-style-name="DefaultParagraphFont">
      <style:text-properties style:font-name="Times New Roman" style:font-name-asian="Times New Roman" style:font-name-complex="Times New Roman" fo:font-weight="bold" style:font-weight-asian="bold" style:font-weight-complex="bold" fo:font-size="12pt" style:font-size-asian="12pt" style:font-size-complex="12pt" style:language-asian="en" style:country-asian="GB"/>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n" style:country-asian="GB" fo:hyphenate="false"/>
    </style:style>
    <style:style style:name="hero-preamble" style:display-name="hero-preamble"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n" style:country-asian="GB"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Strong" style:display-name="Strong" style:family="text" style:parent-style-name="DefaultParagraphFon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Richard Brayshaw</meta:initial-creator>
    <dc:creator>Richard Brayshaw</dc:creator>
    <meta:creation-date>2022-05-18T10:20:00Z</meta:creation-date>
    <dc:date>2022-05-18T13:08:00Z</dc:date>
    <meta:template xlink:href="Normal" xlink:type="simple"/>
    <meta:editing-cycles>3</meta:editing-cycles>
    <meta:editing-duration>PT60S</meta:editing-duration>
    <meta:document-statistic meta:page-count="2" meta:paragraph-count="9" meta:word-count="736" meta:character-count="4925" meta:row-count="34" meta:non-whitespace-character-count="4198"/>
  </office:meta>
</office:document-meta>
</file>