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number text:level="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8">
      <text:list-level-style-number text:level="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(" style:num-suffix=")" style:num-format="i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bullet text:level="1" text:style-name="WW_CharLFO2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23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23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23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23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23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23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23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text:style-name="WW_CharLFO39LVL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fo:font-size="10pt" style:font-size-asian="10pt"/>
    </style:style>
    <style:style style:name="P85" style:parent-style-name="Normal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fo:color="#174751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86" style:parent-style-name="Normal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fo:color="#174751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87" style:parent-style-name="Normal" style:family="paragraph">
      <style:text-properties style:font-name="Arial" style:font-name-asian="Times New Roman" style:font-name-complex="Arial" fo:color="#174751" fo:font-size="12pt" style:font-size-asian="12pt" style:font-size-complex="12pt" style:language-asian="en" style:country-asian="US"/>
    </style:style>
    <style:style style:name="P88" style:parent-style-name="Normal" style:family="paragraph">
      <style:paragraph-properties fo:margin-bottom="0in" fo:line-height="100%"/>
    </style:style>
    <style:style style:name="T8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T9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91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92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93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94" style:parent-style-name="Normal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95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fo:font-size="14pt" style:font-size-asian="14pt" style:font-size-complex="14pt" style:language-asian="en" style:country-asian="US"/>
    </style:style>
    <style:style style:name="P96" style:parent-style-name="Normal" style:family="paragraph">
      <style:paragraph-properties fo:margin-bottom="0in" fo:line-height="100%"/>
      <style:text-properties style:font-name="Arial" style:font-name-asian="Times New Roman" style:font-name-complex="Arial" fo:color="#0B0C0C" fo:font-size="12pt" style:font-size-asian="12pt" style:font-size-complex="12pt"/>
    </style:style>
    <style:style style:name="P97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98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99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0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1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2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3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04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05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06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7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8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09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10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11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12" style:parent-style-name="ListParagraph" style:list-style-name="LFO38" style:family="paragraph">
      <style:paragraph-properties fo:margin-bottom="0in" fo:line-height="100%"/>
    </style:style>
    <style:style style:name="T113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14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15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1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style:language-asian="en" style:country-asian="US"/>
    </style:style>
    <style:style style:name="P117" style:parent-style-name="ListParagraph" style:list-style-name="LFO38" style:family="paragraph">
      <style:paragraph-properties fo:margin-bottom="0in" fo:line-height="100%"/>
    </style:style>
    <style:style style:name="T118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19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20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21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style:language-asian="en" style:country-asian="US"/>
    </style:style>
    <style:style style:name="P122" style:parent-style-name="ListParagraph" style:list-style-name="LFO38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23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24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25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26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27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28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29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30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31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32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33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34" style:parent-style-name="ListParagraph" style:list-style-name="LFO39" style:family="paragraph">
      <style:paragraph-properties fo:margin-bottom="0in" fo:line-height="100%"/>
    </style:style>
    <style:style style:name="T135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3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style:language-asian="en" style:country-asian="US"/>
    </style:style>
    <style:style style:name="P137" style:parent-style-name="ListParagraph" style:list-style-name="LFO39" style:family="paragraph">
      <style:paragraph-properties fo:margin-bottom="0in" fo:line-height="100%"/>
    </style:style>
    <style:style style:name="T138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T13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174751" style:language-asian="en" style:country-asian="US"/>
    </style:style>
    <style:style style:name="P140" style:parent-style-name="ListParagraph" style:list-style-name="LFO39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41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42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43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44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45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46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47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48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49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50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51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52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53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54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55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56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57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T158" style:parent-style-name="DefaultParagraphFont" style:family="text">
      <style:text-properties style:font-name="Arial" style:font-name-asian="Times New Roman" style:font-name-complex="Arial" fo:color="#174751" style:language-asian="en" style:country-asian="US"/>
    </style:style>
    <style:style style:name="P159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0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1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2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3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4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65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6" style:parent-style-name="ListParagraph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67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68" style:parent-style-name="Normal" style:family="paragraph">
      <style:paragraph-properties fo:margin-bottom="0in" fo:line-height="100%"/>
      <style:text-properties style:font-name="Arial" style:font-name-asian="Times New Roman" style:font-name-complex="Arial" fo:color="#174751" style:language-asian="en" style:country-asian="US"/>
    </style:style>
    <style:style style:name="P169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70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71" style:parent-style-name="ListParagraph" style:list-style-name="LFO37" style:family="paragraph">
      <style:paragraph-properties fo:margin-bottom="0in" fo:line-height="100%"/>
      <style:text-properties style:font-name="Arial" style:font-name-asian="Times New Roman" style:font-name-complex="Arial" fo:font-style="italic" style:font-style-asian="italic" style:font-style-complex="italic" fo:color="#174751" style:language-asian="en" style:country-asian="US"/>
    </style:style>
    <style:style style:name="P172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73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P174" style:parent-style-name="Heading1" style:family="paragraph"/>
    <style:style style:name="T175" style:parent-style-name="DefaultParagraphFont" style:family="text">
      <style:text-properties style:font-name-asian="Calibri" fo:language="sv" fo:country="SE"/>
    </style:style>
    <style:style style:name="P176" style:parent-style-name="Normal" style:family="paragraph">
      <style:paragraph-properties style:text-autospace="none" fo:margin-bottom="0in" fo:line-height="100%"/>
      <style:text-properties style:font-name="Arial" style:font-name-complex="Arial" fo:font-weight="bold" style:font-weight-asian="bold" style:font-weight-complex="bold" fo:color="#000000" fo:font-size="16pt" style:font-size-asian="16pt" style:font-size-complex="16pt"/>
    </style:style>
    <style:style style:name="P177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3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5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6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7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8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9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1" style:parent-style-name="Normal" style:family="paragraph">
      <style:paragraph-properties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192" style:parent-style-name="Normal" style:family="paragraph">
      <style:paragraph-properties style:text-autospace="none" fo:margin-bottom="0in" fo:line-height="100%" fo:margin-left="0.2958in">
        <style:tab-stops/>
      </style:paragraph-properties>
    </style:style>
    <style:style style:name="T193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194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195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196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197" style:parent-style-name="DefaultParagraphFont" style:family="text">
      <style:text-properties style:font-name="Arial" style:font-name-complex="Arial" fo:color="#0000FF" fo:font-size="10pt" style:font-size-asian="10pt" style:font-size-complex="10pt"/>
    </style:style>
    <style:style style:name="P198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style:text-autospace="none" fo:margin-bottom="0in" fo:line-height="100%" fo:margin-left="0.2958in">
        <style:tab-stops/>
      </style:paragraph-properties>
    </style:style>
    <style:style style:name="T200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201" style:parent-style-name="DefaultParagraphFont" style:family="text">
      <style:text-properties style:font-name="Arial" style:font-name-complex="Arial" fo:color="#000000" fo:font-size="10pt" style:font-size-asian="10pt" style:font-size-complex="10pt"/>
    </style:style>
    <style:style style:name="T202" style:parent-style-name="DefaultParagraphFont" style:family="text">
      <style:text-properties style:font-name="Arial" style:font-name-complex="Arial" fo:color="#0000FF" fo:font-size="10pt" style:font-size-asian="10pt" style:font-size-complex="10pt"/>
    </style:style>
    <style:style style:name="P203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FF" fo:font-size="10pt" style:font-size-asian="10pt" style:font-size-complex="10pt"/>
    </style:style>
    <style:style style:name="P204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FF" fo:font-size="10pt" style:font-size-asian="10pt" style:font-size-complex="10pt"/>
    </style:style>
    <style:style style:name="P205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FF" fo:font-size="10pt" style:font-size-asian="10pt" style:font-size-complex="10pt"/>
    </style:style>
    <style:style style:name="P206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FF" fo:font-size="10pt" style:font-size-asian="10pt" style:font-size-complex="10pt"/>
    </style:style>
    <style:style style:name="P207" style:parent-style-name="Normal" style:family="paragraph">
      <style:paragraph-properties style:text-autospace="none" fo:margin-bottom="0in" fo:line-height="100%" fo:margin-left="0.295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8" style:parent-style-name="Normal" style:family="paragraph">
      <style:paragraph-properties style:text-autospace="none" fo:margin-bottom="0in" fo:line-height="100%"/>
      <style:text-properties style:font-name="Arial" style:font-name-complex="Arial" fo:font-weight="bold" style:font-weight-asian="bold" style:font-weight-complex="bold" fo:color="#174751" fo:font-size="16pt" style:font-size-asian="16pt" style:font-size-complex="16pt"/>
    </style:style>
    <style:style style:name="P209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0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1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3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4" style:parent-style-name="Normal" style:family="paragraph">
      <style:paragraph-properties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style:text-autospace="none" fo:margin-bottom="0in" fo:line-height="100%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style:text-autospace="none" fo:margin-bottom="0in" fo:line-height="100%"/>
      <style:text-properties style:font-name="Arial" style:font-name-complex="Arial" fo:font-weight="bold" style:font-weight-asian="bold" style:font-weight-complex="bold" fo:color="#174751" fo:font-size="16pt" style:font-size-asian="16pt" style:font-size-complex="16pt"/>
    </style:style>
    <style:style style:name="P220" style:parent-style-name="Normal" style:family="paragraph">
      <style:paragraph-properties style:text-autospace="none" fo:margin-bottom="0in" fo:line-height="100%"/>
      <style:text-properties style:font-name="Arial" style:font-name-complex="Arial" fo:font-weight="bold" style:font-weight-asian="bold" style:font-weight-complex="bold" fo:color="#174751" fo:font-size="16pt" style:font-size-asian="16pt" style:font-size-complex="16pt"/>
    </style:style>
    <style:style style:name="P221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7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margin-bottom="0in" fo:margin-left="1.5in" fo:text-indent="0.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9" style:parent-style-name="Normal" style:family="paragraph">
      <style:text-properties style:font-name="Arial" style:font-name-complex="Arial" fo:color="#000000"/>
    </style:style>
    <style:style style:name="T23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31" style:parent-style-name="DefaultParagraphFont" style:family="text">
      <style:text-properties style:font-name="Arial" style:font-name-complex="Arial" fo:color="#0563C1" fo:font-size="10pt" style:font-size-asian="10pt" style:font-size-complex="10pt" style:text-underline-type="single" style:text-underline-style="solid" style:text-underline-width="auto" style:text-underline-mode="continuous"/>
    </style:style>
    <style:style style:name="P232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</office:automatic-styles>
  <office:body>
    <office:text text:use-soft-page-breaks="true">
      <text:p text:style-name="P1"/>
      <text:p text:style-name="P85">Symetri<text:s/>G-Cloud Pricing Guidance Document</text:p>
      <text:p text:style-name="P86"/>
      <text:p text:style-name="P87">Best and most appropriate pricing will be available to suppliers following consultation with Symetri regaring their specific needs.<text:s/>Please take the below as guidance only.</text:p>
      <text:p text:style-name="P88"><text:span text:style-name="T89"><text:line-break/></text:span><text:span text:style-name="T90">Symetri Consultancy, Training &amp; Configuration</text:span></text:p>
      <text:p text:style-name="P91"/>
      <text:p text:style-name="P92">Consultancy<text:s/>is<text:s/>available at a daily rate to meet<text:s/>a range of needs as<text:s/>outlined<text:s/>per the<text:s/>cloud support<text:s/>specification. Dependent on the complexity of the engagement and skillset required pricing ranges from:</text:p>
      <text:p text:style-name="P93"/>
      <text:p text:style-name="P94">£300/day - £1,995/day</text:p>
      <text:p text:style-name="P95"/>
      <text:p text:style-name="P96"/>
      <text:p text:style-name="P97">Autodesk Docs</text:p>
      <text:p text:style-name="P98">A range of different pricing models exist for the deployment of Autodesk Docs:</text:p>
      <text:p text:style-name="P99"/>
      <text:p text:style-name="P100">Account Based Pricing is available (through the purchase of BIM Collaborate)</text:p>
      <text:p text:style-name="P101">Project Based Pricing is available (through the purchase of BIM Collaborate)</text:p>
      <text:p text:style-name="P102">Typical User Based Pricing<text:s/>(based on 3 year implementation):</text:p>
      <text:list text:style-name="LFO37" text:continue-numbering="true">
        <text:list-item>
          <text:p text:style-name="P103">1 license:<text:s/>£460.00/annum</text:p>
        </text:list-item>
        <text:list-item>
          <text:p text:style-name="P104">100 licenses:<text:s/>£17,270.00/annum<text:s/></text:p>
        </text:list-item>
        <text:list-item>
          <text:p text:style-name="P105">500 licenses:<text:s/>£57,000.00/annum<text:s/></text:p>
        </text:list-item>
      </text:list>
      <text:p text:style-name="P106"/>
      <text:p text:style-name="P107"/>
      <text:p text:style-name="P108"/>
      <text:p text:style-name="P109">Autodesk<text:s/>Build</text:p>
      <text:p text:style-name="P110">A range of different pricing models exist for the deployment of Autodesk<text:s/>Build:</text:p>
      <text:p text:style-name="P111"/>
      <text:list text:style-name="LFO38" text:continue-numbering="true">
        <text:list-item>
          <text:p text:style-name="P112"><text:span text:style-name="T113">Account Based Pricing is available<text:s/></text:span><text:span text:style-name="T114">(dependent on size of organisation/engagement)</text:span><text:span text:style-name="T115"><text:s/>-<text:s/></text:span><text:span text:style-name="T116">RECOMMENDED</text:span></text:p>
        </text:list-item>
        <text:list-item>
          <text:p text:style-name="P117"><text:span text:style-name="T118">Project Based Pricing is available<text:s/></text:span><text:span text:style-name="T119">(dependent on size of organisation/engagement)</text:span><text:span text:style-name="T120"><text:s/>-<text:s/></text:span><text:span text:style-name="T121">RECOMMENDED</text:span></text:p>
        </text:list-item>
        <text:list-item>
          <text:p text:style-name="P122">Typical User Based Pricing (based on 3 year implementation):</text:p>
        </text:list-item>
      </text:list>
      <text:list text:style-name="LFO37" text:continue-numbering="true">
        <text:list-item>
          <text:p text:style-name="P123">1 license<text:s/>Build 5000: £798.00/annum</text:p>
        </text:list-item>
        <text:list-item>
          <text:p text:style-name="P124">100 licenses<text:s/>Build 5000: £79,000.00/annum<text:s/></text:p>
        </text:list-item>
        <text:list-item>
          <text:p text:style-name="P125">500 licenses<text:s/>Build 5000: £390,000.00/annum<text:s/></text:p>
        </text:list-item>
      </text:list>
      <text:p text:style-name="P126"/>
      <text:p text:style-name="P127"/>
      <text:p text:style-name="P128"/>
      <text:p text:style-name="P129"/>
      <text:p text:style-name="P130"/>
      <text:soft-page-break/>
      <text:p text:style-name="P131">Autodesk<text:s/>BIM<text:s/>Collaborate</text:p>
      <text:p text:style-name="P132">A range of different pricing models exist for the deployment of Autodesk Collaborate:</text:p>
      <text:p text:style-name="P133"/>
      <text:list text:style-name="LFO39" text:continue-numbering="true">
        <text:list-item>
          <text:p text:style-name="P134"><text:span text:style-name="T135">Account Based Pricing is available (dependent on size of organisation/engagement) -<text:s/></text:span><text:span text:style-name="T136">RECOMMENDED</text:span></text:p>
        </text:list-item>
        <text:list-item>
          <text:p text:style-name="P137"><text:span text:style-name="T138">Project Based Pricing is available (dependent on size of organisation/engagement) -<text:s/></text:span><text:span text:style-name="T139">RECOMMENDED</text:span></text:p>
        </text:list-item>
        <text:list-item>
          <text:p text:style-name="P140">Typical User Based Pricing (based on 3 year implementation):</text:p>
        </text:list-item>
      </text:list>
      <text:list text:style-name="LFO37" text:continue-numbering="true">
        <text:list-item>
          <text:p text:style-name="P141">1 license: £641.00/annum</text:p>
        </text:list-item>
        <text:list-item>
          <text:p text:style-name="P142">100 licenses: £47,000.00/annum<text:s/></text:p>
        </text:list-item>
        <text:list-item>
          <text:p text:style-name="P143">500 licenses: £143,000.00/annum<text:s/></text:p>
        </text:list-item>
      </text:list>
      <text:p text:style-name="P144"/>
      <text:p text:style-name="P145">Autodesk<text:s/>BIM<text:s/>Collaborate Pro</text:p>
      <text:p text:style-name="P146">Autodesk BIM Collaborate Pro is currently only available on a per user basis.<text:s/>Typical User Based Pricing (based on 3 year implementation):</text:p>
      <text:list text:style-name="LFO37" text:continue-numbering="true">
        <text:list-item>
          <text:p text:style-name="P147">1 license: £865.00/annum</text:p>
        </text:list-item>
        <text:list-item>
          <text:p text:style-name="P148">100 licenses:<text:s/>£63,000.00/annum<text:s/></text:p>
        </text:list-item>
        <text:list-item>
          <text:p text:style-name="P149">500 licenses: £287,000.00/annum<text:s/></text:p>
        </text:list-item>
      </text:list>
      <text:p text:style-name="P150"/>
      <text:p text:style-name="P151">Autodesk Takeoff</text:p>
      <text:p text:style-name="P152">Autodesk BIM Collaborate Pro is currently only available on a per user basis.<text:s/>Typical User Based Pricing (based on 3 year implementation):</text:p>
      <text:list text:style-name="LFO37" text:continue-numbering="true">
        <text:list-item>
          <text:p text:style-name="P153">1 license: £1,150/annum</text:p>
        </text:list-item>
        <text:list-item>
          <text:p text:style-name="P154">10<text:s/>licenses:<text:s/>£11,000.00/annum<text:s/></text:p>
        </text:list-item>
        <text:list-item>
          <text:p text:style-name="P155">50<text:s/>licenses: £55,000.00/annum<text:s/></text:p>
        </text:list-item>
      </text:list>
      <text:p text:style-name="P156"/>
      <text:p text:style-name="P157">InfoWorks ICM Enterprise Hydraulic Modelling</text:p>
      <text:p text:style-name="Normal"><text:span text:style-name="T158">Typical User Based Pricing (based on 3 year implementation):</text:span></text:p>
      <text:list text:style-name="LFO37" text:continue-numbering="true">
        <text:list-item>
          <text:p text:style-name="P159">Infordrainage Standard - £1,845/license/annum</text:p>
        </text:list-item>
        <text:list-item>
          <text:p text:style-name="P160">Infordrainage Ultimate - £6,435/license/annum</text:p>
        </text:list-item>
        <text:list-item>
          <text:p text:style-name="P161">Infoworks ICM Standard -<text:s/>£5,543/license/annum</text:p>
        </text:list-item>
        <text:list-item>
          <text:p text:style-name="P162">Infoworks ICM Ultimate -<text:s/>£13,305/license/annum</text:p>
        </text:list-item>
        <text:list-item>
          <text:p text:style-name="P163"/>
        </text:list-item>
      </text:list>
      <text:p text:style-name="P164">InfoWorks WS Pro Enterprise Water Modelling</text:p>
      <text:list text:style-name="LFO37" text:continue-numbering="true">
        <text:list-item>
          <text:p text:style-name="P165">InfoWater Pro &amp; InfoWater WS Pro<text:s/>-<text:s/>£7,395/license/annum</text:p>
        </text:list-item>
      </text:list>
      <text:p text:style-name="P166"/>
      <text:p text:style-name="P167">Spacemaker</text:p>
      <text:p text:style-name="P168">Spacemaker is currently only available on a per user basis.<text:s/>Typical User Based Pricing (based on 3 year implementation):</text:p>
      <text:list text:style-name="LFO37" text:continue-numbering="true">
        <text:list-item>
          <text:p text:style-name="P169">1 license: £3,200/annum</text:p>
        </text:list-item>
        <text:list-item>
          <text:p text:style-name="P170">10<text:s/>licenses:<text:s/>£32,000/annum<text:s/></text:p>
        </text:list-item>
        <text:list-item>
          <text:p text:style-name="P171">50<text:s/>licenses: £160,000/annum<text:s/></text:p>
        </text:list-item>
      </text:list>
      <text:p text:style-name="P172"/>
      <text:p text:style-name="P173"/>
      <text:h text:style-name="P174" text:outline-level="1"><text:bookmark-start text:name="_Toc87560695"/><text:bookmark-start text:name="_Toc92815194"/><text:bookmark-start text:name="_Toc96360309"/><text:bookmark-start text:name="_Toc103234008"/><text:soft-page-break/><text:span text:style-name="T175">Company Information</text:span><text:bookmark-end text:name="_Toc87560695"/><text:bookmark-end text:name="_Toc92815194"/><text:bookmark-end text:name="_Toc96360309"/><text:bookmark-end text:name="_Toc103234008"/></text:h>
      <text:p text:style-name="P176"/>
      <text:p text:style-name="P177">Company Name<text:s/><text:tab/><text:tab/>Symetri Limited</text:p>
      <text:p text:style-name="P178">Registration Number<text:s/><text:tab/>03239798</text:p>
      <text:p text:style-name="P179">VAT Number<text:s/><text:tab/><text:tab/>GB 184 1629 95</text:p>
      <text:p text:style-name="P180">UTR<text:s/><text:tab/><text:tab/><text:tab/>95350 27635</text:p>
      <text:p text:style-name="P181"/>
      <text:p text:style-name="P182">Registered Office<text:s/><text:tab/><text:tab/>The Grainger Suite</text:p>
      <text:p text:style-name="P183">Dobson House</text:p>
      <text:p text:style-name="P184">Regent Centre</text:p>
      <text:p text:style-name="P185">Gosforth</text:p>
      <text:p text:style-name="P186">Newcastle upon Tyne</text:p>
      <text:p text:style-name="P187">NE3 3PF</text:p>
      <text:p text:style-name="P188"/>
      <text:p text:style-name="P189">Telephone Numbers<text:s/><text:tab/>Reception<text:s/><text:tab/>0191 22 33 400</text:p>
      <text:p text:style-name="P190">Service Desk<text:s/><text:tab/>0191 22 33 566</text:p>
      <text:p text:style-name="P191"/>
      <text:p text:style-name="P192"><text:span text:style-name="T193">Web site<text:s/></text:span><text:span text:style-name="T194"><text:tab/></text:span><text:span text:style-name="T195"><text:tab/></text:span><text:span text:style-name="T196"><text:tab/></text:span><text:span text:style-name="T197">www.symetri.co.uk</text:span></text:p>
      <text:p text:style-name="P198"/>
      <text:p text:style-name="P199"><text:span text:style-name="T200">Useful email addresses<text:s/></text:span><text:span text:style-name="T201"><text:tab/></text:span><text:span text:style-name="T202">accounting@symetri.co.uk</text:span></text:p>
      <text:p text:style-name="P203">training@symetri.co.uk</text:p>
      <text:p text:style-name="P204">support@symetri.co.uk</text:p>
      <text:p text:style-name="P205">marketing@symetri.co.uk</text:p>
      <text:p text:style-name="P206">customercareteam@symetri.co.uk</text:p>
      <text:p text:style-name="P207"/>
      <text:p text:style-name="P208">Bank Information</text:p>
      <text:p text:style-name="P209">Nordea Bank London</text:p>
      <text:p text:style-name="P210">6th Floor,<text:s/></text:p>
      <text:p text:style-name="P211">5 Aldermanbury Square</text:p>
      <text:p text:style-name="P212">London,<text:s/></text:p>
      <text:p text:style-name="P213">EC2V 7AZ</text:p>
      <text:p text:style-name="P214"/>
      <text:p text:style-name="P215">Account No:<text:s/><text:tab/>46840501</text:p>
      <text:p text:style-name="P216">Sort Code:<text:s/><text:tab/>40-48-78</text:p>
      <text:p text:style-name="P217">IBAN:<text:s/><text:tab/><text:tab/>GB05NDEA40487846840501</text:p>
      <text:p text:style-name="P218">Swift Code:<text:s/><text:tab/>NDEAGB2L</text:p>
      <text:p text:style-name="P219"/>
      <text:p text:style-name="P220">UK Training Centres</text:p>
      <text:p text:style-name="P221">Aberdeen</text:p>
      <text:p text:style-name="P222">Glasgow</text:p>
      <text:p text:style-name="P223">Manchester</text:p>
      <text:p text:style-name="P224">Newcastle,</text:p>
      <text:p text:style-name="P225">Wakefield,</text:p>
      <text:p text:style-name="P226">Cambridge,</text:p>
      <text:p text:style-name="P227">Enfield (North London)</text:p>
      <text:p text:style-name="P228">Central London</text:p>
      <text:p text:style-name="P229"/>
      <text:p text:style-name="Normal"><text:span text:style-name="T230">Symetri Terms &amp; Conditions can be found at:<text:s/></text:span><text:a xlink:href="http://www.symetri.co.uk/about-symetri/terms-and-conditions/" office:target-frame-name="_top" xlink:show="replace"><text:span text:style-name="T231">www.symetri.co.uk/about-symetri/terms-and-conditions</text:span></text:a></text:p>
      <text:p text:style-name="P2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ListParagraph" style:next-style-name="Normal" style:default-outline-level="1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 fo:hyphenate="false"/>
    </style:style>
    <style:style style:name="Heading2" style:display-name="Heading 2" style:family="paragraph" style:parent-style-name="ListParagraph" style:next-style-name="Normal" style:default-outline-level="2">
      <style:text-properties style:font-name="Arial" style:font-name-asian="Times New Roman" style:font-name-complex="Arial" fo:font-weight="bold" style:font-weight-asian="bold" style:font-weight-complex="bold" fo:color="#174751" fo:font-size="12pt" style:font-size-asian="12pt" style:font-size-complex="12pt" style:language-asian="en" style:country-asian="US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1F3763" fo:font-size="12pt" style:font-size-asian="12pt" style:font-size-complex="12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1F3763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1F3763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72727" fo:font-size="10.5pt" style:font-size-asian="10.5pt" style:font-size-complex="10.5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72727" fo:font-size="10.5pt" style:font-size-asian="10.5pt" style:font-size-complex="10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Arial" style:font-name-asian="Calibri" style:font-name-complex="Times New Roman" fo:font-size="10pt" style:font-size-asian="10pt" style:font-size-complex="12pt" fo:language="sv" fo:country="SE" style:language-asian="sv" style:country-asian="SE"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Arial" fo:font-weight="bold" style:font-weight-asian="bold" style:font-weight-complex="bold" fo:color="#174751" fo:font-size="14pt" style:font-size-asian="14pt" style:font-size-complex="14pt" style:language-asian="en" style:country-asian="US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Arial" fo:font-weight="bold" style:font-weight-asian="bold" style:font-weight-complex="bold" fo:color="#174751" fo:font-size="12pt" style:font-size-asian="12pt" style:font-size-complex="12pt" style:language-asian="en" style:country-asian="US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style:font-name="Arial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style:font-name="Arial" fo:font-size="10pt" style:font-size-asian="10pt" fo:hyphenate="false"/>
    </style:style>
    <style:style style:name="Heading3Char" style:display-name="Heading 3 Char" style:family="text" style:parent-style-name="DefaultParagraphFont">
      <style:text-properties style:font-name="Calibri Light" style:font-name-asian="Times New Roman" style:font-name-complex="Times New Roman" fo:color="#1F3763" fo:font-size="12pt" style:font-size-asian="12pt" style:font-size-complex="12pt"/>
    </style:style>
    <style:style style:name="Heading4Char" style:display-name="Heading 4 Char" style:family="text" style:parent-style-name="DefaultParagraphFont">
      <style:text-properties style:font-name="Calibri Light"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="Calibri Light"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="Calibri Light" style:font-name-asian="Times New Roman" style:font-name-complex="Times New Roman" fo:color="#1F3763"/>
    </style:style>
    <style:style style:name="Heading7Char" style:display-name="Heading 7 Char" style:family="text" style:parent-style-name="DefaultParagraphFont">
      <style:text-properties style:font-name="Calibri Light" style:font-name-asian="Times New Roman" style:font-name-complex="Times New Roman" fo:font-style="italic" style:font-style-asian="italic" style:font-style-complex="italic" fo:color="#1F3763"/>
    </style:style>
    <style:style style:name="Heading8Char" style:display-name="Heading 8 Char" style:family="text" style:parent-style-name="DefaultParagraphFont">
      <style:text-properties style:font-name="Calibri Light" style:font-name-asian="Times New Roman" style:font-name-complex="Times New Roman" fo:color="#272727" fo:font-size="10.5pt" style:font-size-asian="10.5pt" style:font-size-complex="10.5pt"/>
    </style:style>
    <style:style style:name="Heading9Char" style:display-name="Heading 9 Char" style:family="text" style:parent-style-name="DefaultParagraphFont">
      <style:text-properties style:font-name="Calibri Light" style:font-name-asian="Times New Roman" style:font-name-complex="Times New Roman" fo:font-style="italic" style:font-style-asian="italic" style:font-style-complex="italic" fo:color="#272727" fo:font-size="10.5pt" style:font-size-asian="10.5pt" style:font-size-complex="10.5pt"/>
    </style:style>
    <style:style style:name="TOCHeading" style:display-name="TOC Heading" style:family="paragraph" style:parent-style-name="Heading1" style:next-style-name="Normal">
      <style:paragraph-properties fo:keep-with-next="always" fo:keep-together="always" style:contextual-spacing="false" fo:margin-top="0.1666in" fo:margin-bottom="0in"/>
      <style:text-properties style:font-name="Calibri Light" style:font-name-asian="Times New Roman" style:font-name-complex="Times New Roman" fo:font-weight="normal" style:font-weight-asian="normal" style:font-weight-complex="normal" fo:color="#2F5496" fo:font-size="16pt" style:font-size-asian="16pt" style:font-size-complex="16pt" fo:language="en" fo:country="US" fo:hyphenate="false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style:font-name-complex="Times New Roman" fo:language="en" fo:country="US" style:language-asian="en" style:country-asian="US" fo:hyphenate="false"/>
    </style:style>
    <style:style style:name="B.BodyNoSpacing" style:display-name="B.Body (No Spacing)" style:family="paragraph">
      <style:paragraph-properties fo:margin-bottom="0in" fo:line-height="0.1944in"/>
      <style:text-properties fo:color="#000000" fo:font-size="10pt" style:font-size-asian="10pt" fo:language="en" fo:country="US" style:language-asian="en" style:country-asian="US" fo:hyphenate="false"/>
    </style:style>
    <style:style style:name="B.BodyNoSpacingChar" style:display-name="B.Body (No Spacing) Char" style:family="text" style:parent-style-name="DefaultParagraphFont">
      <style:text-properties fo:color="#000000" fo:font-size="10pt" style:font-size-asian="10pt" fo:language="en" fo:country="US" style:language-asian="en" style:country-asian="US"/>
    </style:style>
    <style:style style:name="Default" style:display-name="Default" style:family="paragraph" style:parent-style-name="Normal">
      <style:paragraph-properties style:text-autospace="none" fo:margin-bottom="0in" fo:line-height="100%"/>
      <style:text-properties style:font-name="Arial" style:font-name-asian="Calibri" style:font-name-complex="Arial" fo:color="#000000" fo:font-size="12pt" style:font-size-asian="12pt" style:font-size-complex="12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outline-level-style>
      <text:outline-level-style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Times New Roman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9LVL1" style:family="text">
      <style:text-properties fo:font-size="7pt" style:font-size-asian="7pt" style:font-size-complex="7pt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3LVL1" style:family="text">
      <style:text-properties style:font-name="Times New Roman"/>
    </style:style>
    <style:style style:name="WW_CharLFO23LVL2" style:family="text">
      <style:text-properties style:font-name="Times New Roman"/>
    </style:style>
    <style:style style:name="WW_CharLFO23LVL3" style:family="text">
      <style:text-properties style:font-name="Times New Roman"/>
    </style:style>
    <style:style style:name="WW_CharLFO23LVL4" style:family="text">
      <style:text-properties style:font-name="Times New Roman"/>
    </style:style>
    <style:style style:name="WW_CharLFO23LVL5" style:family="text">
      <style:text-properties style:font-name="Times New Roman"/>
    </style:style>
    <style:style style:name="WW_CharLFO23LVL6" style:family="text">
      <style:text-properties style:font-name="Times New Roman"/>
    </style:style>
    <style:style style:name="WW_CharLFO23LVL7" style:family="text">
      <style:text-properties style:font-name="Times New Roman"/>
    </style:style>
    <style:style style:name="WW_CharLFO23LVL8" style:family="text">
      <style:text-properties style:font-name="Times New Roman"/>
    </style:style>
    <style:style style:name="WW_CharLFO23LVL9" style:family="text">
      <style:text-properties style:font-name="Times New Roman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Arial" style:font-name-asian="Times New Roman" style:font-name-complex="Arial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9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number text:level="1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8">
      <text:list-level-style-number text:level="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(" style:num-suffix=")" style:num-format="i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bullet text:level="1" text:style-name="WW_CharLFO2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23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23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23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23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23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23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23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text:style-name="WW_CharLFO39LVL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895in" fo:margin-left="0.7875in" fo:margin-bottom="0.202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51in"/>
      </style:header-style>
      <style:footer-style>
        <style:header-footer-properties style:dynamic-spacing="true" fo:min-height="0.7826in"/>
      </style:footer-style>
    </style:page-layout>
    <style:style style:name="P2" style:parent-style-name="Footer" style:family="paragraph">
      <style:paragraph-properties>
        <style:tab-stops/>
      </style:paragraph-properties>
    </style:style>
    <style:style style:name="T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6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7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8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10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11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12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1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14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1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16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17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18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1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20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21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2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P23" style:parent-style-name="Footer" style:family="paragraph">
      <style:paragraph-properties>
        <style:tab-stops/>
      </style:paragraph-properties>
    </style:style>
    <style:style style:name="T24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2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26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27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28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2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1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4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6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7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8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3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1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P43" style:parent-style-name="Footer" style:family="paragraph">
      <style:paragraph-properties>
        <style:tab-stops>
          <style:tab-stop style:type="right" style:position="6.6347in"/>
        </style:tab-stops>
      </style:paragraph-properties>
      <style:text-properties style:font-name="Arial" style:font-name-complex="Arial" fo:color="#808080" fo:font-size="9pt" style:font-size-asian="9pt" style:font-size-complex="9pt"/>
    </style:style>
    <style:style style:name="P44" style:parent-style-name="Footer" style:family="paragraph">
      <style:paragraph-properties>
        <style:tab-stops/>
      </style:paragraph-properties>
    </style:style>
    <style:style style:name="T4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6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7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48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49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5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1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5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3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54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5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56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7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58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59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6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61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62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6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P64" style:parent-style-name="Footer" style:family="paragraph">
      <style:paragraph-properties>
        <style:tab-stops/>
      </style:paragraph-properties>
    </style:style>
    <style:style style:name="T6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66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67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68" style:parent-style-name="DefaultParagraphFont" style:family="text">
      <style:text-properties style:font-name="Arial" style:font-name-complex="Arial" fo:color="#808080" fo:font-size="9pt" style:font-size-asian="9pt" style:font-size-complex="9pt" style:language-asian="sv" style:country-asian="SE"/>
    </style:style>
    <style:style style:name="T6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1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4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5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6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7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8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79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80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81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82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T83" style:parent-style-name="DefaultParagraphFont" style:family="text">
      <style:text-properties style:font-name="Arial" style:font-name-complex="Arial" fo:color="#808080" fo:font-size="9pt" style:font-size-asian="9pt" style:font-size-complex="9pt"/>
    </style:style>
    <style:style style:name="P84" style:parent-style-name="Footer" style:family="paragraph">
      <style:paragraph-properties>
        <style:tab-stops>
          <style:tab-stop style:type="right" style:position="6.6347in"/>
        </style:tab-stops>
      </style:paragraph-properties>
      <style:text-properties style:font-name="Arial" style:font-name-complex="Arial" fo:color="#808080" fo:font-size="9pt" style:font-size-asian="9pt" style:font-size-complex="9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Header"><draw:frame draw:z-index="251658240" draw:style-name="a0" draw:name="Picture 29" text:anchor-type="paragraph" svg:x="5.45764in" svg:y="-0.01187in" svg:width="1.26181in" svg:height="0.32083in" style:rel-width="scale" style:rel-height="scale"><draw:image xlink:href="media/image1.png" xlink:type="simple" xlink:show="embed" xlink:actuate="onLoad"/><svg:title/><svg:desc>Shape

Description automatically generated with medium confidence</svg:desc></draw:frame><draw:frame draw:z-index="251659264" draw:style-name="a1" draw:name="Bildobjekt 5" text:anchor-type="paragraph" svg:x="0in" svg:y="-0.00069in" svg:width="1.39792in" svg:height="0.31458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P2"><text:span text:style-name="T3">Symetri Limited</text:span><text:span text:style-name="T4"><text:s text:c="3"/></text:span><text:span text:style-name="T5"><text:s/></text:span><text:bookmark-start text:name="_Hlk59033778"/><text:span text:style-name="T6">|</text:span><text:bookmark-end text:name="_Hlk59033778"/><text:span text:style-name="T7"><text:s/></text:span><text:span text:style-name="T8"><text:s text:c="3"/></text:span><text:span text:style-name="T9">Aberdeen <text:s text:c="3"/></text:span><text:span text:style-name="T10">|</text:span><text:span text:style-name="T11"><text:s text:c="4"/>Enfield <text:s text:c="3"/></text:span><text:span text:style-name="T12">|</text:span><text:span text:style-name="T13"><text:s text:c="4"/>Glasgow <text:s text:c="3"/></text:span><text:span text:style-name="T14">|</text:span><text:span text:style-name="T15"><text:s text:c="4"/>London <text:s text:c="3"/></text:span><text:span text:style-name="T16">|</text:span><text:span text:style-name="T17"><text:s text:c="4"/>Manchester <text:s text:c="3"/></text:span><text:span text:style-name="T18">|</text:span><text:span text:style-name="T19"><text:s text:c="4"/>Newcastle <text:s text:c="3"/></text:span><text:span text:style-name="T20">|</text:span><text:span text:style-name="T21"><text:s/></text:span><text:span text:style-name="T22"><text:s text:c="3"/>Wakefield</text:span></text:p>
        <text:p text:style-name="P23"><text:span text:style-name="T24">Registered Office</text:span><text:span text:style-name="T25"><text:s/></text:span><text:span text:style-name="T26">|<text:s/></text:span><text:span text:style-name="T27"><text:s text:c="2"/></text:span><text:span text:style-name="T28">The Grainger Suite</text:span><text:span text:style-name="T29">,</text:span><text:span text:style-name="T30"><text:s/></text:span><text:span text:style-name="T31"><text:s/></text:span><text:span text:style-name="T32">Dobson House</text:span><text:span text:style-name="T33">, <text:s text:c="2"/></text:span><text:span text:style-name="T34">Regent Centre</text:span><text:span text:style-name="T35">,</text:span><text:span text:style-name="T36"><text:s/></text:span><text:span text:style-name="T37"><text:s/></text:span><text:span text:style-name="T38">Gosforth</text:span><text:span text:style-name="T39">, <text:s text:c="2"/></text:span><text:span text:style-name="T40">Newcastle upon Tyne</text:span><text:span text:style-name="T41">, <text:s text:c="2"/></text:span><text:span text:style-name="T42">NE3 3PF</text:span></text:p>
        <text:p text:style-name="P43">Co. Registration No. 03239798<text:tab/>Tel: 0191 22 33 400</text:p>
      </style:footer>
      <style:header-first>
        <text:p text:style-name="Header"><draw:frame draw:z-index="251660288" draw:style-name="a2" draw:name="Bildobjekt 5" text:anchor-type="paragraph" svg:x="0in" svg:y="-0.00069in" svg:width="1.39792in" svg:height="0.31458in" style:rel-width="scale" style:rel-height="scale"><draw:image xlink:href="media/image2.jpeg" xlink:type="simple" xlink:show="embed" xlink:actuate="onLoad"/><svg:title/><svg:desc/></draw:frame><text:tab/><text:tab/></text:p>
        <text:p text:style-name="Header"/>
      </style:header-first>
      <style:footer-first>
        <text:p text:style-name="P44"><text:span text:style-name="T45">Symetri Limited</text:span><text:span text:style-name="T46"><text:s text:c="3"/></text:span><text:span text:style-name="T47"><text:s/></text:span><text:span text:style-name="T48">|<text:s/></text:span><text:span text:style-name="T49"><text:s text:c="3"/></text:span><text:span text:style-name="T50">Aberdeen <text:s text:c="3"/></text:span><text:span text:style-name="T51">|</text:span><text:span text:style-name="T52"><text:s text:c="4"/>Enfield <text:s text:c="3"/></text:span><text:span text:style-name="T53">|</text:span><text:span text:style-name="T54"><text:s text:c="4"/>Glasgow <text:s text:c="3"/></text:span><text:span text:style-name="T55">|</text:span><text:span text:style-name="T56"><text:s text:c="4"/>London <text:s text:c="3"/></text:span><text:span text:style-name="T57">|</text:span><text:span text:style-name="T58"><text:s text:c="4"/>Manchester <text:s text:c="3"/></text:span><text:span text:style-name="T59">|</text:span><text:span text:style-name="T60"><text:s text:c="4"/>Newcastle <text:s text:c="3"/></text:span><text:span text:style-name="T61">|</text:span><text:span text:style-name="T62"><text:s/></text:span><text:span text:style-name="T63"><text:s text:c="3"/>Wakefield</text:span></text:p>
        <text:p text:style-name="P64"><text:span text:style-name="T65">Registered Office</text:span><text:span text:style-name="T66"><text:s/></text:span><text:span text:style-name="T67">|<text:s/></text:span><text:span text:style-name="T68"><text:s text:c="2"/></text:span><text:span text:style-name="T69">The Grainger Suite</text:span><text:span text:style-name="T70">,</text:span><text:span text:style-name="T71"><text:s/></text:span><text:span text:style-name="T72"><text:s/></text:span><text:span text:style-name="T73">Dobson House</text:span><text:span text:style-name="T74">, <text:s text:c="2"/></text:span><text:span text:style-name="T75">Regent Centre</text:span><text:span text:style-name="T76">,</text:span><text:span text:style-name="T77"><text:s/></text:span><text:span text:style-name="T78"><text:s/></text:span><text:span text:style-name="T79">Gosforth</text:span><text:span text:style-name="T80">, <text:s text:c="2"/></text:span><text:span text:style-name="T81">Newcastle upon Tyne</text:span><text:span text:style-name="T82">, <text:s text:c="2"/></text:span><text:span text:style-name="T83">NE3 3PF</text:span></text:p>
        <text:p text:style-name="P84">Co. Registration No. 03239798<text:tab/>Tel: 0191 22 33 400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Steve Rudge</meta:initial-creator>
    <dc:creator>Richard Brayshaw</dc:creator>
    <meta:creation-date>2022-05-18T11:15:00Z</meta:creation-date>
    <dc:date>2022-05-18T11:15:00Z</dc:date>
    <meta:print-date>2022-03-04T08:53:00Z</meta:print-date>
    <meta:template xlink:href="Normal" xlink:type="simple"/>
    <meta:editing-cycles>2</meta:editing-cycles>
    <meta:editing-duration>PT60S</meta:editing-duration>
    <meta:user-defined meta:name="ContentTypeId">0x01010083D6373FAC95A942B466C60BBEEDB4B7</meta:user-defined>
    <meta:user-defined meta:name="_dlc_DocIdItemGuid">85b67d41-2042-4021-9754-329b737c7e9c</meta:user-defined>
    <meta:document-statistic meta:page-count="3" meta:paragraph-count="7" meta:word-count="583" meta:character-count="3901" meta:row-count="27" meta:non-whitespace-character-count="3325"/>
  </office:meta>
</office:document-meta>
</file>