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arabun" svg:font-family="Sarabun"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style:page-number="1"/>
      <style:text-properties style:font-name="Sarabun" style:font-name-asian="Sarabun" style:font-name-complex="Sarabun" fo:font-weight="bold" style:font-weight-asian="bold" style:font-weight-complex="bold" fo:font-size="20pt" style:font-size-asian="20pt" style:font-size-complex="20pt"/>
    </style:style>
    <style:style style:name="P2"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style:style style:name="P3"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style:style style:name="T4" style:parent-style-name="DefaultParagraphFont" style:family="text">
      <style:text-properties style:font-name="Sarabun" style:font-name-asian="Sarabun" style:font-name-complex="Sarabun" fo:font-weight="bold" style:font-weight-asian="bold" style:font-weight-complex="bold" fo:font-size="20pt" style:font-size-asian="20pt" style:font-size-complex="20pt"/>
    </style:style>
    <style:style style:name="P5" style:parent-style-name="Standard" style:family="paragraph">
      <style:text-properties style:font-name="Sarabun" style:font-name-asian="Sarabun" style:font-name-complex="Sarabun" fo:font-size="10pt" style:font-size-asian="10pt" style:font-size-complex="10pt"/>
    </style:style>
    <style:style style:name="T6"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7" style:parent-style-name="DefaultParagraphFont" style:family="text">
      <style:text-properties style:font-name="Sarabun" style:font-name-asian="Sarabun" style:font-name-complex="Sarabun"/>
    </style:style>
    <style:style style:name="P8" style:parent-style-name="Standard" style:family="paragraph">
      <style:text-properties style:font-name="Sarabun" style:font-name-asian="Sarabun" style:font-name-complex="Sarabun"/>
    </style:style>
    <style:style style:name="T9" style:parent-style-name="DefaultParagraphFont" style:family="text">
      <style:text-properties style:font-name="Sarabun" style:font-name-asian="Sarabun" style:font-name-complex="Sarabun"/>
    </style:style>
    <style:style style:name="P10" style:parent-style-name="Standard" style:family="paragraph">
      <style:text-properties style:font-name="Sarabun" style:font-name-asian="Sarabun" style:font-name-complex="Sarabun"/>
    </style:style>
    <style:style style:name="T11" style:parent-style-name="DefaultParagraphFont" style:family="text">
      <style:text-properties style:font-name="Sarabun" style:font-name-asian="Sarabun" style:font-name-complex="Sarabun"/>
    </style:style>
    <style:style style:name="T12" style:parent-style-name="DefaultParagraphFont" style:family="text">
      <style:text-properties style:font-name="Sarabun" style:font-name-asian="Sarabun" style:font-name-complex="Sarabun"/>
    </style:style>
    <style:style style:name="P13" style:parent-style-name="Standard" style:family="paragraph">
      <style:text-properties style:font-name="Sarabun" style:font-name-asian="Sarabun" style:font-name-complex="Sarabun"/>
    </style:style>
    <style:style style:name="T14" style:parent-style-name="DefaultParagraphFont" style:family="text">
      <style:text-properties style:font-name="Sarabun" style:font-name-asian="Sarabun" style:font-name-complex="Sarabun"/>
    </style:style>
    <style:style style:name="P15" style:parent-style-name="Standard" style:family="paragraph">
      <style:text-properties style:font-name="Sarabun" style:font-name-asian="Sarabun" style:font-name-complex="Sarabun"/>
    </style:style>
    <style:style style:name="T16"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7" style:parent-style-name="DefaultParagraphFont" style:family="text">
      <style:text-properties style:font-name="Sarabun" style:font-name-asian="Sarabun" style:font-name-complex="Sarabun"/>
    </style:style>
    <style:style style:name="T18" style:parent-style-name="DefaultParagraphFont" style:family="text">
      <style:text-properties style:font-name="Sarabun" style:font-name-asian="Sarabun" style:font-name-complex="Sarabun"/>
    </style:style>
    <style:style style:name="P19" style:parent-style-name="Standard" style:family="paragraph">
      <style:text-properties style:font-name="Sarabun" style:font-name-asian="Sarabun" style:font-name-complex="Sarabun"/>
    </style:style>
    <style:style style:name="T20"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1" style:parent-style-name="DefaultParagraphFont" style:family="text">
      <style:text-properties style:font-name="Sarabun" style:font-name-asian="Sarabun" style:font-name-complex="Sarabun"/>
    </style:style>
    <style:style style:name="P22" style:parent-style-name="Standard" style:family="paragraph">
      <style:text-properties style:font-name="Sarabun" style:font-name-asian="Sarabun" style:font-name-complex="Sarabun"/>
    </style:style>
    <style:style style:name="T23"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4" style:parent-style-name="DefaultParagraphFont" style:family="text">
      <style:text-properties style:font-name="Sarabun" style:font-name-asian="Sarabun" style:font-name-complex="Sarabun"/>
    </style:style>
    <style:style style:name="P25" style:parent-style-name="Standard" style:family="paragraph">
      <style:text-properties style:font-name="Sarabun" style:font-name-asian="Sarabun" style:font-name-complex="Sarabun"/>
    </style:style>
    <style:style style:name="T26"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7" style:parent-style-name="DefaultParagraphFont" style:family="text">
      <style:text-properties style:font-name="Sarabun" style:font-name-asian="Sarabun" style:font-name-complex="Sarabun"/>
    </style:style>
    <style:style style:name="P28" style:parent-style-name="Standard" style:family="paragraph">
      <style:text-properties style:font-name="Sarabun" style:font-name-asian="Sarabun" style:font-name-complex="Sarabun"/>
    </style:style>
    <style:style style:name="T29"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0" style:parent-style-name="DefaultParagraphFont" style:family="text">
      <style:text-properties style:font-name="Sarabun" style:font-name-asian="Sarabun" style:font-name-complex="Sarabun"/>
    </style:style>
    <style:style style:name="P31" style:parent-style-name="Standard" style:family="paragraph">
      <style:text-properties style:font-name="Sarabun" style:font-name-asian="Sarabun" style:font-name-complex="Sarabun" fo:font-weight="bold" style:font-weight-asian="bold" style:font-weight-complex="bold" fo:font-size="12pt" style:font-size-asian="12pt" style:font-size-complex="12pt"/>
    </style:style>
    <style:style style:name="T3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3" style:parent-style-name="DefaultParagraphFont" style:family="text">
      <style:text-properties style:font-name="Sarabun" style:font-name-asian="Sarabun" style:font-name-complex="Sarabun"/>
    </style:style>
    <style:style style:name="P34" style:parent-style-name="Standard" style:family="paragraph">
      <style:text-properties style:font-name="Sarabun" style:font-name-asian="Sarabun" style:font-name-complex="Sarabun"/>
    </style:style>
    <style:style style:name="T35"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6" style:parent-style-name="DefaultParagraphFont" style:family="text">
      <style:text-properties style:font-name="Sarabun" style:font-name-asian="Sarabun" style:font-name-complex="Sarabun"/>
    </style:style>
    <style:style style:name="P37" style:parent-style-name="Standard" style:family="paragraph">
      <style:text-properties style:font-name="Sarabun" style:font-name-asian="Sarabun" style:font-name-complex="Sarabun"/>
    </style:style>
    <style:style style:name="T38"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39" style:parent-style-name="DefaultParagraphFont" style:family="text">
      <style:text-properties style:font-name="Sarabun" style:font-name-asian="Sarabun" style:font-name-complex="Sarabun"/>
    </style:style>
    <style:style style:name="T40" style:parent-style-name="DefaultParagraphFont" style:family="text">
      <style:text-properties style:font-name="Sarabun" style:font-name-asian="Sarabun" style:font-name-complex="Sarabun"/>
    </style:style>
    <style:style style:name="T41" style:parent-style-name="DefaultParagraphFont" style:family="text">
      <style:text-properties style:font-name="Sarabun" style:font-name-asian="Sarabun" style:font-name-complex="Sarabun"/>
    </style:style>
    <style:style style:name="P42" style:parent-style-name="Standard" style:family="paragraph">
      <style:text-properties style:font-name="Sarabun" style:font-name-asian="Sarabun" style:font-name-complex="Sarabun" fo:font-size="13pt" style:font-size-asian="13pt" style:font-size-complex="13pt"/>
    </style:style>
    <style:style style:name="T43"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44" style:parent-style-name="DefaultParagraphFont" style:family="text">
      <style:text-properties style:font-name="Sarabun" style:font-name-asian="Sarabun" style:font-name-complex="Sarabun"/>
    </style:style>
    <style:style style:name="P45" style:parent-style-name="Standard" style:family="paragraph">
      <style:text-properties style:font-name="Sarabun" style:font-name-asian="Sarabun" style:font-name-complex="Sarabun" fo:background-color="#FFFFFF"/>
    </style:style>
    <style:style style:name="T46" style:parent-style-name="DefaultParagraphFont" style:family="text">
      <style:text-properties style:font-name="Sarabun" style:font-name-asian="Sarabun" style:font-name-complex="Sarabun" fo:background-color="#FFFFFF"/>
    </style:style>
    <style:style style:name="P47" style:parent-style-name="Standard" style:family="paragraph">
      <style:text-properties style:font-name="Sarabun" style:font-name-asian="Sarabun" style:font-name-complex="Sarabun" fo:font-weight="bold" style:font-weight-asian="bold" style:font-weight-complex="bold"/>
    </style:style>
    <style:style style:name="T48"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P49" style:parent-style-name="Standard" style:family="paragraph">
      <style:paragraph-properties fo:widows="2" fo:orphans="2"/>
    </style:style>
    <style:style style:name="T50"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P51" style:parent-style-name="Standard" style:family="paragraph">
      <style:paragraph-properties fo:widows="2" fo:orphans="2"/>
    </style:style>
    <style:style style:name="T52" style:parent-style-name="DefaultParagraphFont" style:family="text">
      <style:text-properties style:font-name="Sarabun" style:font-name-asian="Sarabun" style:font-name-complex="Sarabun" fo:font-size="12pt" style:font-size-asian="12pt" style:font-size-complex="12pt" fo:background-color="#FFFFFF"/>
    </style:style>
    <style:style style:name="T53" style:parent-style-name="DefaultParagraphFont" style:family="text">
      <style:text-properties style:font-name="Sarabun" style:font-name-asian="Sarabun" style:font-name-complex="Sarabun" fo:background-color="#FFFFFF"/>
    </style:style>
    <style:style style:name="P54" style:parent-style-name="Standard" style:family="paragraph">
      <style:paragraph-properties fo:widows="2" fo:orphans="2"/>
      <style:text-properties style:font-name="Sarabun" style:font-name-asian="Sarabun" style:font-name-complex="Sarabun" fo:background-color="#FFFFFF"/>
    </style:style>
    <style:style style:name="T55"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56" style:parent-style-name="DefaultParagraphFont" style:family="text">
      <style:text-properties style:font-name="Sarabun" style:font-name-asian="Sarabun" style:font-name-complex="Sarabun" fo:background-color="#FFFFFF"/>
    </style:style>
    <style:style style:name="P57" style:parent-style-name="Standard" style:family="paragraph">
      <style:text-properties style:font-name="Sarabun" style:font-name-asian="Sarabun" style:font-name-complex="Sarabun" fo:font-weight="bold" style:font-weight-asian="bold" style:font-weight-complex="bold" fo:background-color="#FFFFFF"/>
    </style:style>
    <style:style style:name="T58"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59" style:parent-style-name="DefaultParagraphFont" style:family="text">
      <style:text-properties style:font-name="Sarabun" style:font-name-asian="Sarabun" style:font-name-complex="Sarabun" fo:background-color="#FFFFFF"/>
    </style:style>
    <style:style style:name="P60" style:parent-style-name="Standard" style:family="paragraph">
      <style:paragraph-properties fo:line-height="100%"/>
    </style:style>
    <style:style style:name="T61" style:parent-style-name="DefaultParagraphFont" style:family="text">
      <style:text-properties style:font-name="Sarabun" style:font-name-asian="Sarabun" style:font-name-complex="Sarabun" fo:background-color="#FFFFFF"/>
    </style:style>
    <style:style style:name="P62" style:parent-style-name="Standard" style:family="paragraph">
      <style:paragraph-properties fo:line-height="100%"/>
    </style:style>
    <style:style style:name="T63" style:parent-style-name="DefaultParagraphFont" style:family="text">
      <style:text-properties style:font-name="Sarabun" style:font-name-asian="Sarabun" style:font-name-complex="Sarabun" fo:background-color="#FFFFFF"/>
    </style:style>
    <style:style style:name="P64" style:parent-style-name="Standard" style:family="paragraph">
      <style:paragraph-properties fo:line-height="100%"/>
    </style:style>
    <style:style style:name="T65" style:parent-style-name="DefaultParagraphFont" style:family="text">
      <style:text-properties style:font-name="Sarabun" style:font-name-asian="Sarabun" style:font-name-complex="Sarabun" fo:background-color="#FFFFFF"/>
    </style:style>
    <style:style style:name="P66" style:parent-style-name="Standard" style:family="paragraph">
      <style:paragraph-properties fo:line-height="100%"/>
    </style:style>
    <style:style style:name="T67" style:parent-style-name="DefaultParagraphFont" style:family="text">
      <style:text-properties style:font-name="Sarabun" style:font-name-asian="Sarabun" style:font-name-complex="Sarabun" fo:background-color="#FFFFFF"/>
    </style:style>
    <style:style style:name="P68" style:parent-style-name="Standard" style:family="paragraph">
      <style:paragraph-properties fo:margin-bottom="0.1666in" fo:line-height="100%"/>
    </style:style>
    <style:style style:name="T69" style:parent-style-name="DefaultParagraphFont" style:family="text">
      <style:text-properties style:font-name="Sarabun" style:font-name-asian="Sarabun" style:font-name-complex="Sarabun" fo:background-color="#FFFFFF"/>
    </style:style>
    <style:style style:name="T70"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1" style:parent-style-name="DefaultParagraphFont" style:family="text">
      <style:text-properties style:font-name="Sarabun" style:font-name-asian="Sarabun" style:font-name-complex="Sarabun" fo:background-color="#FFFFFF"/>
    </style:style>
    <style:style style:name="P72" style:parent-style-name="Standard" style:family="paragraph">
      <style:text-properties style:font-name="Sarabun" style:font-name-asian="Sarabun" style:font-name-complex="Sarabun" fo:color="#222222" fo:background-color="#FFFFFF"/>
    </style:style>
    <style:style style:name="T73" style:parent-style-name="DefaultParagraphFont" style:family="text">
      <style:text-properties style:font-name="Sarabun" style:font-name-asian="Sarabun" style:font-name-complex="Sarabun"/>
    </style:style>
    <style:style style:name="P74"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5"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6" style:parent-style-name="DefaultParagraphFont" style:family="text">
      <style:text-properties style:font-name="Sarabun" style:font-name-asian="Sarabun" style:font-name-complex="Sarabun" fo:background-color="#FFFFFF"/>
    </style:style>
    <style:style style:name="P77"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8"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9" style:parent-style-name="DefaultParagraphFont" style:family="text">
      <style:text-properties style:font-name="Sarabun" style:font-name-asian="Sarabun" style:font-name-complex="Sarabun" fo:background-color="#FFFFFF"/>
    </style:style>
    <style:style style:name="P80" style:parent-style-name="Standard" style:family="paragraph">
      <style:text-properties style:font-name="Sarabun" style:font-name-asian="Sarabun" style:font-name-complex="Sarabun" fo:background-color="#FFFFFF"/>
    </style:style>
    <style:style style:name="T81" style:parent-style-name="DefaultParagraphFont" style:family="text">
      <style:text-properties style:font-name="Sarabun" style:font-name-asian="Sarabun" style:font-name-complex="Sarabun" fo:background-color="#FFFFFF"/>
    </style:style>
    <style:style style:name="P82" style:parent-style-name="Standard" style:family="paragraph">
      <style:paragraph-properties fo:line-height="100%"/>
      <style:text-properties style:font-name="Sarabun" style:font-name-asian="Sarabun" style:font-name-complex="Sarabun"/>
    </style:style>
    <style:style style:name="T83"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84" style:parent-style-name="DefaultParagraphFont" style:family="text">
      <style:text-properties style:font-name="Sarabun" style:font-name-asian="Sarabun" style:font-name-complex="Sarabun"/>
    </style:style>
    <style:style style:name="P85" style:parent-style-name="Standard" style:family="paragraph">
      <style:text-properties style:font-name="Sarabun" style:font-name-asian="Sarabun" style:font-name-complex="Sarabun"/>
    </style:style>
    <style:style style:name="T86"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87" style:parent-style-name="DefaultParagraphFont" style:family="text">
      <style:text-properties style:font-name="Sarabun" style:font-name-asian="Sarabun" style:font-name-complex="Sarabun"/>
    </style:style>
    <style:style style:name="P88" style:parent-style-name="Standard" style:family="paragraph">
      <style:text-properties style:font-name="Sarabun" style:font-name-asian="Sarabun" style:font-name-complex="Sarabun"/>
    </style:style>
    <style:style style:name="T89" style:parent-style-name="DefaultParagraphFont" style:family="text">
      <style:text-properties style:font-name="Sarabun" style:font-name-asian="Sarabun" style:font-name-complex="Sarabun"/>
    </style:style>
    <style:style style:name="P90" style:parent-style-name="Standard" style:family="paragraph">
      <style:text-properties style:font-name="Sarabun" style:font-name-asian="Sarabun" style:font-name-complex="Sarabun"/>
    </style:style>
    <style:style style:name="T91"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2" style:parent-style-name="DefaultParagraphFont" style:family="text">
      <style:text-properties style:font-name="Sarabun" style:font-name-asian="Sarabun" style:font-name-complex="Sarabun"/>
    </style:style>
    <style:style style:name="T93" style:parent-style-name="DefaultParagraphFont" style:family="text">
      <style:text-properties style:font-name="Sarabun" style:font-name-asian="Sarabun" style:font-name-complex="Sarabun"/>
    </style:style>
    <style:style style:name="P94" style:parent-style-name="Standard" style:family="paragraph">
      <style:text-properties style:font-name="Sarabun" style:font-name-asian="Sarabun" style:font-name-complex="Sarabun"/>
    </style:style>
    <style:style style:name="T95" style:parent-style-name="DefaultParagraphFont" style:family="text">
      <style:text-properties style:font-name="Sarabun" style:font-name-asian="Sarabun" style:font-name-complex="Sarabun"/>
    </style:style>
    <style:style style:name="P96" style:parent-style-name="Standard" style:family="paragraph">
      <style:text-properties style:font-name="Sarabun" style:font-name-asian="Sarabun" style:font-name-complex="Sarabun"/>
    </style:style>
    <style:style style:name="P97" style:parent-style-name="Standard" style:family="paragraph">
      <style:paragraph-properties fo:line-height="130%" fo:background-color="#FFFFFF">
        <style:background-fill draw:fill="solid" draw:fill-color="#FFFFFF"/>
      </style:paragraph-properties>
    </style:style>
    <style:style style:name="T98"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9" style:parent-style-name="DefaultParagraphFont" style:family="text">
      <style:text-properties style:font-name="Sarabun" style:font-name-asian="Sarabun" style:font-name-complex="Sarabun"/>
    </style:style>
    <style:style style:name="P100" style:parent-style-name="Standard" style:family="paragraph">
      <style:text-properties style:font-name="Sarabun" style:font-name-asian="Sarabun" style:font-name-complex="Sarabun"/>
    </style:style>
    <style:style style:name="T101"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0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03" style:parent-style-name="DefaultParagraphFont" style:family="text">
      <style:text-properties style:font-name="Sarabun" style:font-name-asian="Sarabun" style:font-name-complex="Sarabun"/>
    </style:style>
    <style:style style:name="P104" style:parent-style-name="Standard" style:family="paragraph">
      <style:text-properties style:font-name="Sarabun" style:font-name-asian="Sarabun" style:font-name-complex="Sarabun"/>
    </style:style>
    <style:style style:name="T105" style:parent-style-name="DefaultParagraphFont" style:family="text">
      <style:text-properties style:font-name="Sarabun" style:font-name-asian="Sarabun" style:font-name-complex="Sarabun"/>
    </style:style>
    <style:style style:name="P106" style:parent-style-name="Standard" style:family="paragraph">
      <style:text-properties style:font-name="Sarabun" style:font-name-asian="Sarabun" style:font-name-complex="Sarabun" fo:font-weight="bold" style:font-weight-asian="bold" style:font-weight-complex="bold" fo:font-size="12pt" style:font-size-asian="12pt" style:font-size-complex="12pt"/>
    </style:style>
    <style:style style:name="T10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08" style:parent-style-name="DefaultParagraphFont" style:family="text">
      <style:text-properties style:font-name="Sarabun" style:font-name-asian="Sarabun" style:font-name-complex="Sarabun"/>
    </style:style>
    <style:style style:name="P109" style:parent-style-name="Standard" style:family="paragraph">
      <style:text-properties style:font-name="Sarabun" style:font-name-asian="Sarabun" style:font-name-complex="Sarabun"/>
    </style:style>
    <style:style style:name="T110" style:parent-style-name="DefaultParagraphFont" style:family="text">
      <style:text-properties style:font-name="Sarabun" style:font-name-asian="Sarabun" style:font-name-complex="Sarabun"/>
    </style:style>
    <style:style style:name="P111" style:parent-style-name="Standard" style:family="paragraph">
      <style:text-properties style:font-name="Sarabun" style:font-name-asian="Sarabun" style:font-name-complex="Sarabun"/>
    </style:style>
    <style:style style:name="T112" style:parent-style-name="DefaultParagraphFont" style:family="text">
      <style:text-properties style:font-name="Sarabun" style:font-name-asian="Sarabun" style:font-name-complex="Sarabun"/>
    </style:style>
    <style:style style:name="P113" style:parent-style-name="Standard" style:family="paragraph"/>
    <style:style style:name="T114" style:parent-style-name="DefaultParagraphFont" style:family="text">
      <style:text-properties style:font-name="Sarabun" style:font-name-asian="Sarabun" style:font-name-complex="Sarabun"/>
    </style:style>
    <style:style style:name="P115" style:parent-style-name="Standard" style:family="paragraph"/>
    <style:style style:name="T116" style:parent-style-name="DefaultParagraphFont" style:family="text">
      <style:text-properties style:font-name="Sarabun" style:font-name-asian="Sarabun" style:font-name-complex="Sarabun"/>
    </style:style>
    <style:style style:name="P117" style:parent-style-name="Standard" style:family="paragraph"/>
    <style:style style:name="T118" style:parent-style-name="DefaultParagraphFont" style:family="text">
      <style:text-properties style:font-name="Sarabun" style:font-name-asian="Sarabun" style:font-name-complex="Sarabun"/>
    </style:style>
    <style:style style:name="P119" style:parent-style-name="Standard" style:family="paragraph"/>
    <style:style style:name="T120" style:parent-style-name="DefaultParagraphFont" style:family="text">
      <style:text-properties style:font-name="Sarabun" style:font-name-asian="Sarabun" style:font-name-complex="Sarabun"/>
    </style:style>
    <style:style style:name="P121" style:parent-style-name="Standard" style:family="paragraph"/>
    <style:style style:name="T122" style:parent-style-name="DefaultParagraphFont" style:family="text">
      <style:text-properties style:font-name="Sarabun" style:font-name-asian="Sarabun" style:font-name-complex="Sarabun"/>
    </style:style>
    <style:style style:name="P123" style:parent-style-name="Standard" style:family="paragraph"/>
    <style:style style:name="T124" style:parent-style-name="DefaultParagraphFont" style:family="text">
      <style:text-properties style:font-name="Sarabun" style:font-name-asian="Sarabun" style:font-name-complex="Sarabun"/>
    </style:style>
    <style:style style:name="T125" style:parent-style-name="DefaultParagraphFont" style:family="text">
      <style:text-properties style:font-name="Sarabun" style:font-name-asian="Sarabun" style:font-name-complex="Sarabun"/>
    </style:style>
    <style:style style:name="P126" style:parent-style-name="Standard" style:family="paragraph"/>
    <style:style style:name="T127" style:parent-style-name="DefaultParagraphFont" style:family="text">
      <style:text-properties style:font-name="Sarabun" style:font-name-asian="Sarabun" style:font-name-complex="Sarabun"/>
    </style:style>
    <style:style style:name="P128" style:parent-style-name="Standard" style:family="paragraph"/>
    <style:style style:name="T129" style:parent-style-name="DefaultParagraphFont" style:family="text">
      <style:text-properties style:font-name="Sarabun" style:font-name-asian="Sarabun" style:font-name-complex="Sarabun"/>
    </style:style>
    <style:style style:name="P130" style:parent-style-name="Standard" style:family="paragraph">
      <style:text-properties style:font-name="Sarabun" style:font-name-asian="Sarabun" style:font-name-complex="Sarabun"/>
    </style:style>
    <style:style style:name="T131" style:parent-style-name="DefaultParagraphFont" style:family="text">
      <style:text-properties style:font-name="Sarabun" style:font-name-asian="Sarabun" style:font-name-complex="Sarabun"/>
    </style:style>
    <style:style style:name="P132" style:parent-style-name="Standard" style:family="paragraph">
      <style:text-properties style:font-name="Sarabun" style:font-name-asian="Sarabun" style:font-name-complex="Sarabun"/>
    </style:style>
    <style:style style:name="T133" style:parent-style-name="DefaultParagraphFont" style:family="text">
      <style:text-properties style:font-name="Sarabun" style:font-name-asian="Sarabun" style:font-name-complex="Sarabun"/>
    </style:style>
    <style:style style:name="P134" style:parent-style-name="Standard" style:family="paragraph">
      <style:text-properties style:font-name="Sarabun" style:font-name-asian="Sarabun" style:font-name-complex="Sarabun"/>
    </style:style>
    <style:style style:name="T135" style:parent-style-name="DefaultParagraphFont" style:family="text">
      <style:text-properties style:font-name="Sarabun" style:font-name-asian="Sarabun" style:font-name-complex="Sarabun"/>
    </style:style>
    <style:style style:name="P136" style:parent-style-name="Standard" style:family="paragraph">
      <style:text-properties style:font-name="Sarabun" style:font-name-asian="Sarabun" style:font-name-complex="Sarabun"/>
    </style:style>
    <style:style style:name="T137"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38" style:parent-style-name="DefaultParagraphFont" style:family="text">
      <style:text-properties style:font-name="Sarabun" style:font-name-asian="Sarabun" style:font-name-complex="Sarabun" fo:background-color="#FFFFFF"/>
    </style:style>
    <style:style style:name="P139" style:parent-style-name="Standard" style:family="paragraph">
      <style:text-properties style:font-name="Sarabun" style:font-name-asian="Sarabun" style:font-name-complex="Sarabun" fo:background-color="#FFFFFF"/>
    </style:style>
    <style:style style:name="T140"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ableColumn142" style:family="table-column">
      <style:table-column-properties style:column-width="2.6736in" style:use-optimal-column-width="false"/>
    </style:style>
    <style:style style:name="TableColumn143" style:family="table-column">
      <style:table-column-properties style:column-width="3.5937in" style:use-optimal-column-width="false"/>
    </style:style>
    <style:style style:name="Table141" style:family="table">
      <style:table-properties style:width="6.2673in" fo:margin-left="0in" table:align="left"/>
    </style:style>
    <style:style style:name="TableRow144" style:family="table-row">
      <style:table-row-properties style:min-row-height="0.4583in" style:use-optimal-row-height="false"/>
    </style:style>
    <style:style style:name="TableCell145" style:family="table-cell">
      <style:table-cell-properties fo:border="0.0069in solid #000000" style:writing-mode="lr-tb" fo:padding-top="0.0694in" fo:padding-left="0.0694in" fo:padding-bottom="0.0694in" fo:padding-right="0.0694in"/>
    </style:style>
    <style:style style:name="P146" style:parent-style-name="Standard" style:family="paragraph">
      <style:paragraph-properties fo:line-height="100%"/>
    </style:style>
    <style:style style:name="T147" style:parent-style-name="DefaultParagraphFont" style:family="text">
      <style:text-properties fo:font-weight="bold" style:font-weight-asian="bold" style:font-weight-complex="bold"/>
    </style:style>
    <style:style style:name="TableCell148" style:family="table-cell">
      <style:table-cell-properties fo:border="0.0069in solid #000000" style:writing-mode="lr-tb" fo:padding-top="0.0694in" fo:padding-left="0.0694in" fo:padding-bottom="0.0694in" fo:padding-right="0.0694in"/>
    </style:style>
    <style:style style:name="P149" style:parent-style-name="Standard" style:family="paragraph">
      <style:paragraph-properties fo:line-height="100%"/>
    </style:style>
    <style:style style:name="T150" style:parent-style-name="DefaultParagraphFont" style:family="text">
      <style:text-properties fo:font-weight="bold" style:font-weight-asian="bold" style:font-weight-complex="bold"/>
    </style:style>
    <style:style style:name="TableRow151" style:family="table-row">
      <style:table-row-properties style:min-row-height="0.625in" style:use-optimal-row-height="false"/>
    </style:style>
    <style:style style:name="TableCell152" style:family="table-cell">
      <style:table-cell-properties fo:border="0.0069in solid #000000" style:writing-mode="lr-tb" fo:padding-top="0.0694in" fo:padding-left="0.0694in" fo:padding-bottom="0.0694in" fo:padding-right="0.0694in"/>
    </style:style>
    <style:style style:name="P153" style:parent-style-name="Standard" style:family="paragraph">
      <style:paragraph-properties fo:line-height="100%"/>
    </style:style>
    <style:style style:name="TableCell154" style:family="table-cell">
      <style:table-cell-properties fo:border="0.0069in solid #000000" style:writing-mode="lr-tb" fo:padding-top="0.0694in" fo:padding-left="0.0694in" fo:padding-bottom="0.0694in" fo:padding-right="0.0694in"/>
    </style:style>
    <style:style style:name="P155" style:parent-style-name="Standard" style:family="paragraph">
      <style:paragraph-properties fo:line-height="100%"/>
    </style:style>
    <style:style style:name="TableRow156" style:family="table-row">
      <style:table-row-properties style:min-row-height="1.0312in" style:use-optimal-row-height="false"/>
    </style:style>
    <style:style style:name="TableCell157" style:family="table-cell">
      <style:table-cell-properties fo:border="0.0069in solid #000000" style:writing-mode="lr-tb" fo:padding-top="0.0694in" fo:padding-left="0.0694in" fo:padding-bottom="0.0694in" fo:padding-right="0.0694in"/>
    </style:style>
    <style:style style:name="P158" style:parent-style-name="Standard" style:family="paragraph">
      <style:paragraph-properties fo:line-height="100%"/>
    </style:style>
    <style:style style:name="P159" style:parent-style-name="Standard" style:family="paragraph">
      <style:paragraph-properties fo:line-height="100%"/>
    </style:style>
    <style:style style:name="TableCell160" style:family="table-cell">
      <style:table-cell-properties fo:border="0.0069in solid #000000" style:writing-mode="lr-tb" fo:padding-top="0.0694in" fo:padding-left="0.0694in" fo:padding-bottom="0.0694in" fo:padding-right="0.0694in"/>
    </style:style>
    <style:style style:name="P161" style:parent-style-name="Standard" style:family="paragraph">
      <style:paragraph-properties fo:line-height="100%"/>
    </style:style>
    <style:style style:name="TableRow162" style:family="table-row">
      <style:table-row-properties style:min-row-height="0.7812in" style:use-optimal-row-height="false"/>
    </style:style>
    <style:style style:name="TableCell163" style:family="table-cell">
      <style:table-cell-properties fo:border="0.0069in solid #000000" style:writing-mode="lr-tb" fo:padding-top="0.0694in" fo:padding-left="0.0694in" fo:padding-bottom="0.0694in" fo:padding-right="0.0694in"/>
    </style:style>
    <style:style style:name="P164" style:parent-style-name="Standard" style:family="paragraph">
      <style:paragraph-properties fo:line-height="100%"/>
    </style:style>
    <style:style style:name="TableCell165" style:family="table-cell">
      <style:table-cell-properties fo:border="0.0069in solid #000000" style:writing-mode="lr-tb" fo:padding-top="0.0694in" fo:padding-left="0.0694in" fo:padding-bottom="0.0694in" fo:padding-right="0.0694in"/>
    </style:style>
    <style:style style:name="P166" style:parent-style-name="Standard" style:family="paragraph">
      <style:paragraph-properties fo:line-height="100%"/>
    </style:style>
    <style:style style:name="TableRow167" style:family="table-row">
      <style:table-row-properties style:min-row-height="0.9062in" style:use-optimal-row-height="false"/>
    </style:style>
    <style:style style:name="TableCell168" style:family="table-cell">
      <style:table-cell-properties fo:border="0.0069in solid #000000" style:writing-mode="lr-tb" fo:padding-top="0.0694in" fo:padding-left="0.0694in" fo:padding-bottom="0.0694in" fo:padding-right="0.0694in"/>
    </style:style>
    <style:style style:name="P169" style:parent-style-name="Standard" style:family="paragraph">
      <style:paragraph-properties fo:line-height="100%"/>
    </style:style>
    <style:style style:name="P170" style:parent-style-name="Standard" style:family="paragraph">
      <style:paragraph-properties fo:line-height="100%"/>
    </style:style>
    <style:style style:name="TableCell171" style:family="table-cell">
      <style:table-cell-properties fo:border="0.0069in solid #000000" style:writing-mode="lr-tb" fo:padding-top="0.0694in" fo:padding-left="0.0694in" fo:padding-bottom="0.0694in" fo:padding-right="0.0694in"/>
    </style:style>
    <style:style style:name="P172" style:parent-style-name="Standard" style:family="paragraph">
      <style:paragraph-properties fo:line-height="100%"/>
    </style:style>
    <style:style style:name="TableRow173" style:family="table-row">
      <style:table-row-properties style:min-row-height="0.8333in" style:use-optimal-row-height="false"/>
    </style:style>
    <style:style style:name="TableCell174" style:family="table-cell">
      <style:table-cell-properties fo:border="0.0069in solid #000000" style:writing-mode="lr-tb" fo:padding-top="0.0694in" fo:padding-left="0.0694in" fo:padding-bottom="0.0694in" fo:padding-right="0.0694in"/>
    </style:style>
    <style:style style:name="P175" style:parent-style-name="Standard" style:family="paragraph">
      <style:paragraph-properties fo:line-height="100%"/>
    </style:style>
    <style:style style:name="TableCell176" style:family="table-cell">
      <style:table-cell-properties fo:border="0.0069in solid #000000" style:writing-mode="lr-tb" fo:padding-top="0.0694in" fo:padding-left="0.0694in" fo:padding-bottom="0.0694in" fo:padding-right="0.0694in"/>
    </style:style>
    <style:style style:name="P177" style:parent-style-name="Standard" style:family="paragraph">
      <style:paragraph-properties fo:line-height="100%"/>
    </style:style>
    <style:style style:name="P178" style:parent-style-name="Standard" style:family="paragraph">
      <style:text-properties style:font-name="Sarabun" style:font-name-asian="Sarabun" style:font-name-complex="Sarabun"/>
    </style:style>
    <style:style style:name="P179" style:parent-style-name="Standard" style:family="paragraph">
      <style:text-properties style:font-name="Sarabun" style:font-name-asian="Sarabun" style:font-name-complex="Sarabun" fo:background-color="#FFFFFF"/>
    </style:style>
    <style:style style:name="T180"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81" style:parent-style-name="DefaultParagraphFont" style:family="text">
      <style:text-properties style:font-name="Sarabun" style:font-name-asian="Sarabun" style:font-name-complex="Sarabun"/>
    </style:style>
    <style:style style:name="P182" style:parent-style-name="Standard" style:family="paragraph">
      <style:text-properties style:font-name="Sarabun" style:font-name-asian="Sarabun" style:font-name-complex="Sarabun"/>
    </style:style>
    <style:style style:name="T183" style:parent-style-name="DefaultParagraphFont" style:family="text">
      <style:text-properties style:font-name="Sarabun" style:font-name-asian="Sarabun" style:font-name-complex="Sarabun"/>
    </style:style>
    <style:style style:name="P184" style:parent-style-name="Standard" style:family="paragraph">
      <style:text-properties style:font-name="Sarabun" style:font-name-asian="Sarabun" style:font-name-complex="Sarabun"/>
    </style:style>
    <style:style style:name="T185" style:parent-style-name="DefaultParagraphFont" style:family="text">
      <style:text-properties style:font-name="Sarabun" style:font-name-asian="Sarabun" style:font-name-complex="Sarabun"/>
    </style:style>
    <style:style style:name="P186" style:parent-style-name="Standard" style:family="paragraph">
      <style:text-properties style:font-name="Sarabun" style:font-name-asian="Sarabun" style:font-name-complex="Sarabun"/>
    </style:style>
    <style:style style:name="T187" style:parent-style-name="DefaultParagraphFont" style:family="text">
      <style:text-properties style:font-name="Sarabun" style:font-name-asian="Sarabun" style:font-name-complex="Sarabun"/>
    </style:style>
    <style:style style:name="P188" style:parent-style-name="Standard" style:family="paragraph">
      <style:text-properties style:font-name="Sarabun" style:font-name-asian="Sarabun" style:font-name-complex="Sarabun"/>
    </style:style>
    <style:style style:name="T189" style:parent-style-name="DefaultParagraphFont" style:family="text">
      <style:text-properties style:font-name="Sarabun" style:font-name-asian="Sarabun" style:font-name-complex="Sarabun"/>
    </style:style>
    <style:style style:name="P190" style:parent-style-name="Standard" style:family="paragraph">
      <style:text-properties style:font-name="Sarabun" style:font-name-asian="Sarabun" style:font-name-complex="Sarabun"/>
    </style:style>
    <style:style style:name="P191" style:parent-style-name="Standard" style:family="paragraph">
      <style:paragraph-properties fo:margin-bottom="0.1111in" fo:line-height="104%"/>
    </style:style>
    <style:style style:name="T192" style:parent-style-name="DefaultParagraphFont" style:family="text">
      <style:text-properties style:font-name="Sarabun" style:font-name-asian="Sarabun" style:font-name-complex="Sarabun"/>
    </style:style>
    <style:style style:name="P193" style:parent-style-name="Standard" style:family="paragraph">
      <style:paragraph-properties fo:margin-bottom="0.1111in" fo:line-height="104%"/>
    </style:style>
    <style:style style:name="T194" style:parent-style-name="DefaultParagraphFont" style:family="text">
      <style:text-properties style:font-name="Sarabun" style:font-name-asian="Sarabun" style:font-name-complex="Sarabun"/>
    </style:style>
    <style:style style:name="P195" style:parent-style-name="Standard" style:family="paragraph">
      <style:paragraph-properties fo:margin-bottom="0.1111in" fo:line-height="104%"/>
    </style:style>
    <style:style style:name="T196" style:parent-style-name="DefaultParagraphFont" style:family="text">
      <style:text-properties style:font-name="Sarabun" style:font-name-asian="Sarabun" style:font-name-complex="Sarabun"/>
    </style:style>
    <style:style style:name="P197" style:parent-style-name="Standard" style:family="paragraph">
      <style:paragraph-properties fo:margin-bottom="0.1111in" fo:line-height="104%"/>
    </style:style>
    <style:style style:name="T198" style:parent-style-name="DefaultParagraphFont" style:family="text">
      <style:text-properties style:font-name="Sarabun" style:font-name-asian="Sarabun" style:font-name-complex="Sarabun"/>
    </style:style>
  </office:automatic-styles>
  <office:body>
    <office:text text:use-soft-page-breaks="true">
      <text:p text:style-name="P1"/>
      <text:p text:style-name="P2"/>
      <text:p text:style-name="P3"/>
      <text:p text:style-name="Standard"><text:span text:style-name="T4">Soluna by Kooth Service Definition - G-Cloud 15</text:span></text:p>
      <text:p text:style-name="P5"/>
      <text:p text:style-name="Standard"><text:span text:style-name="T6">About Us</text:span></text:p>
      <text:p text:style-name="Standard"><text:span text:style-name="T7">Since 2001 Kooth Digital Health has been the UK’s leading provider in youth-focused digital mental health care and support, providing innovative, digital, research-based, person-centred mental health support to the UK population in partnership with the NHS, Local Authorities, and other Health and Social Care providers. Kooth Digital Health is the longest standing accredited digital health provider by the BACP. We are the largest provider to the NHS for digital mental health services and we contribute to NHS England’s MHSDS. Over 1m people have used Kooth Digital Health’s platforms since it began, with over 1m counselling hours delivered over our platforms.</text:span></text:p>
      <text:p text:style-name="P8"/>
      <text:p text:style-name="Standard"><text:span text:style-name="T9">Soluna by Kooth blends online access to experienced counsellors and wellbeing practitioners through 1-2-1 chat and messaging functionality, alongside digital self-help tools including journals, goal trackers and mini activities, a pre-moderated community delivering peer support through discussion boards, based on current presenting issues and an extensive library of clinically informed content.</text:span></text:p>
      <text:p text:style-name="P10"/>
      <text:p text:style-name="Standard"><text:span text:style-name="T11">Kooth Digital Health’s</text:span><text:span text:style-name="T12"><text:s/>aim is to deliver equitable, appropriate, and timely services to those who need them the most. With this in mind, it has created an upstream accessible mental health service with clinically-evidenced impact delivered at a whole population level. At the heart of our person-centred approach is a commitment to clinical excellence, digital best practice and inclusivity. There are no thresholds for support and no waiting lists for Kooth Digital Health’s free, safe and accessible services (where commissioned).</text:span></text:p>
      <text:p text:style-name="P13"/>
      <text:p text:style-name="Standard"><text:span text:style-name="T14">Kooth Digital Health’s services provide a broad base of evidence that demonstrates the positive impact of early intervention and prevention in mental health outcomes. These services are also an invaluable source of data for identifying trends in the mental health concerns of CYP that we share with our partners to support a more proactive engagement and understanding of trends in their region and across the UK. Kooth Digital Health has proven it is possible to deliver outcomes at scale to a population, achieving the outcomes that individuals want and need from mental health support. Kooth Digital Health bridges the gap between academic evidence and real world experience and is proving the impact of early intervention and prevention in mental health. We deliver pioneering research and work to establish the evidence base for our services to contribute to best practice in digital mental health innovation - this is really important to us. We have innovated in developing a bespoke clinically-validated measure around our single session therapeutic model.</text:span></text:p>
      <text:p text:style-name="P15"/>
      <text:p text:style-name="Standard"><text:span text:style-name="T16">Clinical model</text:span></text:p>
      <text:p text:style-name="Standard"><text:span text:style-name="T17">Soluna by Kooth is designed to meet the Thrive Framework for System Change (Wolpert et al 2019).<text:s/></text:span><text:soft-page-break/><text:span text:style-name="T18">Our platform is unique in that it works with children and young people who may need advice and signposting, help, more ongoing help or risk-based support. Our clinical model is NICE informed and we have ongoing pathways mapped across the UK.</text:span></text:p>
      <text:p text:style-name="P19"/>
      <text:p text:style-name="Standard"><text:span text:style-name="T20">Accessible and Age Appropriate</text:span></text:p>
      <text:p text:style-name="Standard"><text:span text:style-name="T21">Our platform has been co-designed with and informed by our research with children and young people. We know how they want to access services, what they want to know and how they want to engage. We are focussed on ensuring all aspects of the platform meet the Web Accessibility Guidelines (WCAG) 2.2 level AA. Soluna by Kooth is available to all young people (10 to 25 years)</text:span>.</text:p>
      <text:p text:style-name="P22"/>
      <text:p text:style-name="Standard"><text:span text:style-name="T23">Anonymous and Available</text:span></text:p>
      <text:p text:style-name="Standard"><text:span text:style-name="T24">Soluna by Kooth is a digital platform which helps children and young people to feel safe and confident in exploring their concerns and seeking professional support, while remaining anonymous to other service users. Access to the Soluna by Kooth platform is 24/7, 365 days a year, with practitioner support available during afternoons, evenings and over weekends/bank holidays. Soluna by Kooth is available to all young people (10 to 25 years)</text:span></text:p>
      <text:p text:style-name="P25"/>
      <text:p text:style-name="Standard"><text:span text:style-name="T26">Human Practitioners</text:span></text:p>
      <text:p text:style-name="Standard"><text:span text:style-name="T27">Our live chat functionality allows children and young people to receive professional support through either booked or drop-in sessions as and when a session is required. Our qualified practitioners are real people, not bots, with significant experience in working with children and young people.</text:span></text:p>
      <text:p text:style-name="P28"/>
      <text:p text:style-name="Standard"><text:span text:style-name="T29">Multiple Ways to Get Help</text:span></text:p>
      <text:p text:style-name="Standard"><text:span text:style-name="T30">Soluna by Kooth enables individuals to access a range of tools and interventions to support their individual wants and needs. This approach spans self-therapy, community support and professional support (including counselling). It demonstrates the “one size does not fit all” approach that we view as fundamental to empowering individuals to take control of their mental health. Each component can be accessed as a stand alone or as part of a wider care package.</text:span></text:p>
      <text:p text:style-name="P31"/>
      <text:p text:style-name="Standard"><text:span text:style-name="T32">No Waiting Lists or Referrals</text:span></text:p>
      <text:p text:style-name="Standard"><text:span text:style-name="T33">Access to Soluna by Kooth is immediate. There is no need for a referral, no waiting lists and the platform is available 24/7.</text:span></text:p>
      <text:p text:style-name="P34"/>
      <text:p text:style-name="Standard"><text:span text:style-name="T35">Risk and Safety</text:span></text:p>
      <text:p text:style-name="Standard"><text:span text:style-name="T36">Managing risk is what we do. We have a robust risk profiling system across all parts of the platform that allows us to prioritise and to reach out. Safeguarding encompasses all we do at every level of care. We know when to signpost and refer to other services when required.</text:span></text:p>
      <text:p text:style-name="P37"/>
      <text:p text:style-name="Standard"><text:span text:style-name="T38">Data Backup and Restore</text:span></text:p>
      <text:p text:style-name="Standard"><text:span text:style-name="T39">Soluna uses the Google Cloud Platform (GCP) for infrastructure, hosting and data. Soluna uses the europe-west-2 region (London) within GCP for additional details see:</text:span></text:p>
      <text:p text:style-name="Standard"><text:span text:style-name="T40">https://cloud.google.com/about/locations/london. Google Cloud Platform is accredited to ISO27001, for additional compliance see: https://cloud.google.com/security/compliance. Soluna’s databases are backed up nightly. Data is backed up to multiple zones for redundancy. Data is encrypted and<text:s/></text:span><text:soft-page-break/><text:span text:style-name="T41">only accessible to engineering staff who have been through Soluna’s engineering on-boarding process. Back-ups are taken before key maintenance is applied to databases. Back-up and restore processes are automated, the process is tested at least once a year. In practice it is continually tested as part of the Google Cloud Platform.</text:span></text:p>
      <text:p text:style-name="P42"/>
      <text:p text:style-name="Standard"><text:span text:style-name="T43">Disaster Recovery - Business Continuity and Disaster Recovery Plans</text:span></text:p>
      <text:p text:style-name="Standard"><text:span text:style-name="T44">Soluna by Kooth's service infrastructure is run on Google Cloud Platform (GCP) and provisioned across multiple availability zones. Each zone runs separate physical infrastructure and is resilient to other zones becoming unavailable. Soluna by Kooth’s data infrastructure is run on GCP (Cloud SQL) and configured for high availability. Each database runs with an active primary and a passive standby in different availability zones. Data is replicated at a disk level between the zones. In the event of the primary failing (e.g. due to utility failure) the database would automatically fail over to the stand-by zone and continue running. All services are run in Google Cloud data centres with redundant power supplies and back-up generators.</text:span></text:p>
      <text:p text:style-name="P45"/>
      <text:p text:style-name="Standard"><text:span text:style-name="T46">For incidents occurring on the platform itself, an on-call team of engineers are available at all times to ensure the continued proper function of the platform. Customers will be regularly informed of incidents and outages that have affected the system after the fact. For planned outages, customers will receive notice one week in advance.</text:span></text:p>
      <text:p text:style-name="P47"/>
      <text:p text:style-name="Standard"><text:span text:style-name="T48">Onboarding and Offboarding Support - Mobilising Soluna</text:span></text:p>
      <text:p text:style-name="P49"><text:span text:style-name="T50">Platform set up</text:span></text:p>
      <text:p text:style-name="P51"><text:span text:style-name="T52">N</text:span><text:span text:style-name="T53">o additional input will be required for mobilising each contract.</text:span></text:p>
      <text:p text:style-name="P54"/>
      <text:p text:style-name="Standard"><text:span text:style-name="T55">Accessibility</text:span></text:p>
      <text:p text:style-name="Standard"><text:span text:style-name="T56">Soluna by Kooth is available to all young people (10 to 25 years). We will work with local clinicians, community services to discuss support for those who have limited digital accessibility. Through a collaborative approach we will identify community-based solutions to help overcome digital poverty and support young people to engage with Soluna by Kooth. Soluna by Kooth is developed in accordance with WCAG 2.2 AA accessibility standards.</text:span></text:p>
      <text:p text:style-name="P57"/>
      <text:p text:style-name="Standard"><text:span text:style-name="T58">Stakeholder and service-user engagement</text:span></text:p>
      <text:p text:style-name="Standard"><text:span text:style-name="T59">We will:</text:span></text:p>
      <text:list text:style-name="WWNum3">
        <text:list-item text:start-value="0">
          <text:p text:style-name="P60"><text:span text:style-name="T61">Lead stakeholder and service user engagement events.</text:span></text:p>
        </text:list-item>
      </text:list>
      <text:list text:style-name="WWNum2">
        <text:list-item text:start-value="0">
          <text:p text:style-name="P62"><text:span text:style-name="T63">Prepare a robust marketing plan for implementation, promoting Soluna by Kooth through social-media and in public facing assets.</text:span></text:p>
        </text:list-item>
        <text:list-item>
          <text:p text:style-name="P64"><text:span text:style-name="T65">Build positive relationships with local services to ensure pathways are established.</text:span></text:p>
        </text:list-item>
        <text:list-item>
          <text:p text:style-name="P66"><text:span text:style-name="T67">Support colleagues across the NHS and Local Authorities with information and advice about how to access Soluna for sub-threshold presentation.</text:span></text:p>
        </text:list-item>
        <text:list-item>
          <text:p text:style-name="P68"><text:span text:style-name="T69">Work with the commissioner to gather organisational contacts, identify localities and service user cohorts for priority post launch for targeted engagement and promotion.</text:span></text:p>
        </text:list-item>
      </text:list>
      <text:p text:style-name="Standard"><text:span text:style-name="T70">Recruitment and Training</text:span></text:p>
      <text:p text:style-name="Standard"><text:span text:style-name="T71">Our experienced Relationship Managers and Engagement Leads are in post and able to continue this service seamlessly.</text:span></text:p>
      <text:p text:style-name="P72"/>
      <text:p text:style-name="Standard"><text:span text:style-name="T73">Our service delivery team is national, and therefore able to manage fluctuating demand across contracts or onboarding new contracts.</text:span></text:p>
      <text:p text:style-name="P74"/>
      <text:p text:style-name="Standard"><text:span text:style-name="T75">Data collection and outcome monitoring</text:span></text:p>
      <text:p text:style-name="Standard"><text:span text:style-name="T76">Our data collection and reporting systems will support this contract. We will continue to provide detailed reports as agreed on a monthly and quarterly basis, accompanied by contract review meetings.</text:span></text:p>
      <text:p text:style-name="P77"/>
      <text:p text:style-name="Standard"><text:span text:style-name="T78">Offboarding Support</text:span></text:p>
      <text:p text:style-name="Standard"><text:span text:style-name="T79">Offboarding is a technically simple process for Soluna by Kooth as a Commercial off-the-shelf (COTS) product. If a commissioning authority decides to decommission Soluna by Kooth, the platform itself can be adjusted to no longer contain the locations and sublocations for the specific region in which Soluna by Kooth was previously commissioned.</text:span></text:p>
      <text:p text:style-name="P80"/>
      <text:p text:style-name="Standard"><text:span text:style-name="T81">For service users, the process is more sensitive and complex. Initially the platform will no longer accept new registrations for the specific locations, while we agree with the buyer a date at which all existing users are messaged, including signposting agreed with the commissioner, and for those currently accessing 1:1 support we would ensure there's an individualised care plan regarding next steps. Service User data will also be deleted to ensure compliance with GDPR and our retention policy.</text:span></text:p>
      <text:p text:style-name="P82"/>
      <text:p text:style-name="Standard"><text:span text:style-name="T83">Service Constraints - Maintenance Windows &amp; Customisation</text:span></text:p>
      <text:p text:style-name="Standard"><text:span text:style-name="T84">Soluna by Kooth is a standalone, cloud-based online platform that is marketed as a holistic package to all commissioning authorities. It is iteratively developed with no specifically allocated maintenance windows. Customisation extends to the co-production of locations and sub-locations for specific regions with the commissioning authority, allowing users to select from a range of regions. This improves data collections and reporting accuracy for commissioning bodies.</text:span></text:p>
      <text:p text:style-name="P85"/>
      <text:p text:style-name="Standard"><text:span text:style-name="T86">Service Levels - Performance, Availability and Support Hours</text:span></text:p>
      <text:p text:style-name="Standard"><text:span text:style-name="T87">Kooth Digital Health does not commit to specific Service Level Agreements (SLAs) for our service. We do however use SLO (service level objectives). The service meets a monthly 99.5% availability SLO for end-users. This is equivalent to a single five-minute outage per day. In practice our availability never falls below 99.95%. Our response time for a Severity Level 1 alert is within 30 minutes.</text:span></text:p>
      <text:p text:style-name="P88"/>
      <text:p text:style-name="Standard"><text:span text:style-name="T89">We run our services as high availability which ensures that data and other resources are stored across at least two availability zones within the Google Cloud Platform region. Kooth Digital Health data is hosted in the europe-west-2 region (London) of the Google Cloud Platform. Data hosted at this location is used for service delivery.</text:span></text:p>
      <text:p text:style-name="P90"/>
      <text:p text:style-name="Standard"><text:span text:style-name="T91">After Sales Support</text:span></text:p>
      <text:p text:style-name="Standard"><text:span text:style-name="T92">Once fully integrated in a local area, commissioning authorities receive quarterly reports on the performance of the contract. These reports provide data-rich insights into the mental health<text:s/></text:span><text:soft-page-break/><text:span text:style-name="T93">landscape of their area and help to iterate and develop the support and promotion locally. This is done in continual conversation with the commissioning authority and stakeholders to continue to help integrate and embed Soluna by Kooth into local mental health service provision.</text:span></text:p>
      <text:p text:style-name="P94"/>
      <text:p text:style-name="Standard"><text:span text:style-name="T95">In terms of technical support, our IT and engineering teams are available at all times to mitigate against down time and respond to any issues arising within the Soluna by Kooth ecosystem. Any issues are reported to commissioning authorities as soon as is feasibly possible.</text:span></text:p>
      <text:p text:style-name="P96"/>
      <text:p text:style-name="P97"><text:span text:style-name="T98">Technical Requirements</text:span></text:p>
      <text:p text:style-name="Standard"><text:span text:style-name="T99">Soluna by Kooth has no technical requirements for the commissioning authority. Instead, the service simply requires the user to have an internet enabled device to access our service. This can be done on any type of device, including mobile and computer, and at any time. Users can access the service via an iOS or Android app, or through a web browser.</text:span></text:p>
      <text:p text:style-name="P100"/>
      <text:p text:style-name="Standard"><text:span text:style-name="T101">Outage and Maintenance</text:span></text:p>
      <text:p text:style-name="Standard"><text:span text:style-name="T102">Outage</text:span></text:p>
      <text:p text:style-name="Standard"><text:span text:style-name="T103">Our databases run on the Google Cloud Platform. All databases containing production data are backed up in full nightly and also before any routine maintenance. Databases run in multiple availability zones resulting in separate back ups being stored in separate data centres.</text:span></text:p>
      <text:p text:style-name="P104"/>
      <text:p text:style-name="Standard"><text:span text:style-name="T105">While the specific locations of the data centres is a commercial and security secret for Google, they provide assurances and assessments that risks have been mitigated. In addition, our service is hosted across multiple availability zones to reduce the likelihood of an outage.</text:span></text:p>
      <text:p text:style-name="P106"/>
      <text:p text:style-name="Standard"><text:span text:style-name="T107">Maintenance</text:span></text:p>
      <text:p text:style-name="Standard"><text:span text:style-name="T108">Soluna by Kooth is a COTS (Commercial of-the-shelf) product and does not interface with Customer systems. Kooth Digital Health is constantly improving the functionality of its products to ensure the best outcomes for service users in a way which minimises the impact to service delivery.</text:span></text:p>
      <text:p text:style-name="P109"/>
      <text:p text:style-name="Standard"><text:span text:style-name="T110">All changes are managed through our quality management system (QMS).</text:span></text:p>
      <text:p text:style-name="P111"/>
      <text:p text:style-name="Standard"><text:span text:style-name="T112">In brief</text:span></text:p>
      <text:list text:style-name="WWNum1">
        <text:list-item text:start-value="0">
          <text:p text:style-name="P113"><text:span text:style-name="T114">The purpose and scope of changes are agreed and documented in the QMS</text:span></text:p>
        </text:list-item>
        <text:list-item>
          <text:p text:style-name="P115"><text:span text:style-name="T116">The changes are implemented against a development environment by a Kooth Digital Health engineer (who must have passed through the onboarding process). References to changed code or configuration are tracked via the QMS.</text:span></text:p>
        </text:list-item>
        <text:list-item>
          <text:p text:style-name="P117"><text:span text:style-name="T118">Changes to application code or configuration are reviewed by another member of the engineering team. The reviewer and acceptance of the changes are tracked via the QMS.</text:span></text:p>
        </text:list-item>
        <text:list-item>
          <text:p text:style-name="P119"><text:span text:style-name="T120">All changes pass through an automated testing and vulnerability detection suite prior to being applied.</text:span></text:p>
        </text:list-item>
        <text:list-item>
          <text:p text:style-name="P121"><text:span text:style-name="T122">The same changes are programmatically applied to a test environment kept similar to production via automated configuration management</text:span></text:p>
        </text:list-item>
        <text:list-item>
          <text:p text:style-name="P123"><text:span text:style-name="T124">Members of the Product and Engineering team will perform quality assurance, testing the<text:s/></text:span><text:soft-page-break/><text:span text:style-name="T125">changes against the intended purpose and Kooth Digital Health’s cross-functional requirements. The acceptance of the changes will be recorded in the QMS.</text:span></text:p>
        </text:list-item>
        <text:list-item>
          <text:p text:style-name="P126"><text:span text:style-name="T127">A product manager or internal customer will 'sign off' the changes in the QMS.</text:span></text:p>
        </text:list-item>
        <text:list-item>
          <text:p text:style-name="P128"><text:span text:style-name="T129">Signed off changes are released to production environments via an automated process. The release is recorded in the QMS and in an external release log.</text:span></text:p>
        </text:list-item>
      </text:list>
      <text:p text:style-name="P130"/>
      <text:p text:style-name="Standard"><text:span text:style-name="T131">Customers will be regularly informed of incidents and outages that have affected the system after the fact.</text:span></text:p>
      <text:p text:style-name="P132"/>
      <text:p text:style-name="Standard"><text:span text:style-name="T133">For planned outages, customers will receive notice one week in advance.</text:span></text:p>
      <text:p text:style-name="P134"/>
      <text:p text:style-name="Standard"><text:span text:style-name="T135">All change records are kept permanently in a separate and securely maintained system. Changes are continuously developed and released. There is no notice period offered.</text:span></text:p>
      <text:p text:style-name="P136"/>
      <text:p text:style-name="Standard"><text:span text:style-name="T137">Hosting Options and Locations</text:span></text:p>
      <text:p text:style-name="Standard"><text:span text:style-name="T138">Google Cloud Platform hosts all our services. Kooth Digital Health uses Google Cloud Platform’s europe-west-2 region for hosting (London, UK). Data hosted at this location is used for service delivery. Kooth Digital Health does not host any services or service data from our office locations.</text:span></text:p>
      <text:p text:style-name="P139"/>
      <text:p text:style-name="Standard"><text:span text:style-name="T140">Access to Data (Upon Exit)</text:span></text:p>
      <text:p text:style-name="Standard">We only keep your personal data for as long as necessary to provide our services and ensure we meet our legal and safeguarding obligations. In most cases, records are kept from the user's last interaction with the Service. Below is a table of our retention period.</text:p>
      <text:p text:style-name="Standard"/>
      <table:table table:style-name="Table141">
        <table:table-columns>
          <table:table-column table:style-name="TableColumn142"/>
          <table:table-column table:style-name="TableColumn143"/>
        </table:table-columns>
        <table:table-row table:style-name="TableRow144">
          <table:table-cell table:style-name="TableCell145">
            <text:p text:style-name="P146"><text:span text:style-name="T147">User Type and Age</text:span></text:p>
          </table:table-cell>
          <table:table-cell table:style-name="TableCell148">
            <text:p text:style-name="P149"><text:span text:style-name="T150">Retention Period</text:span></text:p>
          </table:table-cell>
        </table:table-row>
        <table:table-row table:style-name="TableRow151">
          <table:table-cell table:style-name="TableCell152">
            <text:p text:style-name="P153">Online and Face-to-Face Counselling records - under 18</text:p>
          </table:table-cell>
          <table:table-cell table:style-name="TableCell154">
            <text:p text:style-name="P155">10 years after the User turns 18. Records are kept till the last day of the month.</text:p>
          </table:table-cell>
        </table:table-row>
        <table:table-row table:style-name="TableRow156">
          <table:table-cell table:style-name="TableCell157">
            <text:p text:style-name="P158">Online and Face-to-Face Counselling records - under 18</text:p>
            <text:p text:style-name="P159">Where child sexual abuse has been noted</text:p>
          </table:table-cell>
          <table:table-cell table:style-name="TableCell160">
            <text:p text:style-name="P161">Indefinite</text:p>
          </table:table-cell>
        </table:table-row>
        <table:table-row table:style-name="TableRow162">
          <table:table-cell table:style-name="TableCell163">
            <text:p text:style-name="P164">Online counselling records - 18 plus</text:p>
          </table:table-cell>
          <table:table-cell table:style-name="TableCell165">
            <text:p text:style-name="P166">10-year retention period starts at the point of the last interaction recorded on the Service user's account.</text:p>
          </table:table-cell>
        </table:table-row>
        <text:soft-page-break/>
        <table:table-row table:style-name="TableRow167">
          <table:table-cell table:style-name="TableCell168">
            <text:p text:style-name="P169">Online and Face-to-Face Counselling records - 18 plus</text:p>
            <text:p text:style-name="P170">Where child sexual abuse has been noted</text:p>
          </table:table-cell>
          <table:table-cell table:style-name="TableCell171">
            <text:p text:style-name="P172">Indefinite</text:p>
          </table:table-cell>
        </table:table-row>
        <table:table-row table:style-name="TableRow173">
          <table:table-cell table:style-name="TableCell174">
            <text:p text:style-name="P175">User accounts information</text:p>
          </table:table-cell>
          <table:table-cell table:style-name="TableCell176">
            <text:p text:style-name="P177">10-year retention period starts at the point of the last interaction recorded on the Service user's account.</text:p>
          </table:table-cell>
        </table:table-row>
      </table:table>
      <text:p text:style-name="P178"/>
      <text:p text:style-name="P179"/>
      <text:p text:style-name="Standard"><text:span text:style-name="T180">Security</text:span></text:p>
      <text:p text:style-name="Standard"><text:span text:style-name="T181">Kooth Digital Health Limited is ISO27001 accredited by BSI Assurance Limited.</text:span></text:p>
      <text:p text:style-name="P182"/>
      <text:p text:style-name="Standard"><text:span text:style-name="T183">In transmission all data is encrypted using TLS v1.2 or higher. All disks are encrypted by GCP to protect against loss of disks.</text:span></text:p>
      <text:p text:style-name="P184"/>
      <text:p text:style-name="Standard"><text:span text:style-name="T185">Antivirus and antimalware is managed by our service provider Google Cloud platform (GCP). More information can be found on the GCP website.</text:span></text:p>
      <text:p text:style-name="P186"/>
      <text:p text:style-name="Standard"><text:span text:style-name="T187">Kooth Digital Health provides equipment with appropriate controls before providing them to staff.</text:span></text:p>
      <text:p text:style-name="P188"/>
      <text:p text:style-name="Standard"><text:span text:style-name="T189">Kooth Digital Health recognises that we are a potential target for cyber attacks and that a successful attack could lead to a data breach. We take the responsibility of our users’ data and the availability of our platform seriously and take a multi-layered approach to preventing security incidents.</text:span></text:p>
      <text:p text:style-name="P190"/>
      <text:p text:style-name="P191"><text:span text:style-name="T192">Any identifiable data shared by a user in a chat with a practitioner is stored in our proprietary counselling platform. This data is stored in GCP and encrypted in transit and at rest to the aforementioned standards.</text:span></text:p>
      <text:p text:style-name="P193"><text:span text:style-name="T194">We engage external providers to test our technical systems for vulnerabilities at least once a year as well as performing larger-scale ad-hoc automated security tests. We use Google Cloud Armor and Cloudflare to provide protection against common attacks of opportunity on the public internet and monitoring to alert the engineering team to any such attack taking place, and have appropriate layers of network security in place. All data is encrypted at rest (using AES-256) and in transit (using industry-standard TLS).</text:span></text:p>
      <text:p text:style-name="P195"><text:span text:style-name="T196">High level overviews of our penetration testing results are available on request from Kooth Digital Health.</text:span></text:p>
      <text:p text:style-name="P197"><text:span text:style-name="T198">Our IT policy ensures appropriate processes are in place for topics such as information governance, security training, GDPR compliance and on- and off-boarding for staff. In the event a breach should occur, we have a comprehensive data breach policy (DP-06 Data Breach and Incident Management Policy) to follow in line with GDPR requirements. We avoid collecting personally identifiable information about our users where possible which reduces the impact of data breaches. We monitor the usage of our enterprise data storage for any potential accidental or malicious leaks of dat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arabun" svg:font-family="Sarabun"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Sarabun" style:font-name-asian="Sarabun" style:font-name-complex="Sarabun"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Sarabun" style:font-name-asian="Sarabun" style:font-name-complex="Sarabun"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font-name="Sarabun" style:font-name-asian="Sarabun" style:font-name-complex="Sarabun"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WW_CharLFO1LVL1" style:family="text">
      <style:text-properties style:font-name="Sarabun"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font-name="Sarabun"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font-name="Sarabun"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office:automatic-styles>
  <office:master-styles>
    <style:master-page style:name="MPF0" style:page-layout-name="PL0">
      <style:header>
        <text:p text:style-name="Standard"/>
      </style:header>
      <style:footer>
        <text:p text:style-name="Footer"/>
      </style:footer>
      <style:header-first>
        <text:p text:style-name="Standard"/>
      </style:header-first>
      <style:footer-first>
        <text:p text:style-name="Standard"/>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David Power</dc:creator>
    <meta:creation-date>2026-01-30T10:17:00Z</meta:creation-date>
    <dc:date>2026-01-30T10:31:00Z</dc:date>
    <meta:template xlink:href="Normal" xlink:type="simple"/>
    <meta:editing-cycles>3</meta:editing-cycles>
    <meta:editing-duration>PT180S</meta:editing-duration>
    <meta:document-statistic meta:page-count="7" meta:paragraph-count="36" meta:word-count="2721" meta:character-count="18195" meta:row-count="129" meta:non-whitespace-character-count="15510"/>
  </office:meta>
</office:document-meta>
</file>