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1400000004FE7444AE8D1407DB5.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P1" style:family="paragraph" style:parent-style-name="Standard">
      <style:paragraph-properties fo:text-align="end" style:justify-single-word="false"/>
    </style:style>
    <style:style style:name="P2" style:family="paragraph" style:parent-style-name="Standard" style:list-style-name="WWNum6">
      <style:paragraph-properties fo:margin-left="0.5in" fo:margin-right="0in" fo:text-indent="-0.25in" style:auto-text-indent="false"/>
    </style:style>
    <style:style style:name="P3" style:family="paragraph" style:parent-style-name="Standard" style:list-style-name="WWNum1">
      <style:paragraph-properties fo:margin-left="0.5in" fo:margin-right="0in" fo:text-indent="-0.25in" style:auto-text-indent="false"/>
    </style:style>
    <style:style style:name="P4" style:family="paragraph" style:parent-style-name="Standard" style:list-style-name="WWNum4">
      <style:paragraph-properties fo:margin-left="0.5in" fo:margin-right="0in" fo:text-indent="-0.25in" style:auto-text-indent="false"/>
    </style:style>
    <style:style style:name="P5" style:family="paragraph" style:parent-style-name="Standard" style:list-style-name="WWNum3">
      <style:paragraph-properties fo:margin-left="0.5in" fo:margin-right="0in" fo:text-indent="-0.25in" style:auto-text-indent="false"/>
    </style:style>
    <style:style style:name="P6" style:family="paragraph" style:parent-style-name="Standard" style:list-style-name="WWNum2">
      <style:paragraph-properties fo:margin-left="0.5in" fo:margin-right="0in" fo:text-indent="-0.25in" style:auto-text-indent="false"/>
    </style:style>
    <style:style style:name="P7" style:family="paragraph" style:parent-style-name="Standard" style:list-style-name="WWNum5">
      <style:paragraph-properties fo:margin-left="0.5in" fo:margin-right="0in" fo:text-indent="-0.25in" style:auto-text-indent="false"/>
    </style:style>
    <style:style style:name="P8" style:family="paragraph" style:parent-style-name="Title" style:master-page-name="Standard">
      <style:paragraph-properties style:page-number="1"/>
    </style:style>
    <style:style style:name="T1" style:family="text">
      <style:text-properties fo:color="#1155cc" style:text-underline-style="solid" style:text-underline-width="auto" style:text-underline-color="font-color"/>
    </style:style>
    <style:style style:name="T2" style:family="text">
      <style:text-properties style:text-underline-style="none"/>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ext:bookmark text:name="_lermer4bayn"/>Terms and conditions</text:p>
      <text:p text:style-name="Standard"/>
      <text:p text:style-name="Standard">It is important that you read and understand this document.</text:p>
      <text:p text:style-name="Standard"/>
      <text:p text:style-name="Standard">By subscribing to babblevoice services you are agreeing to the following terms of business.</text:p>
      <text:p text:style-name="Standard"/>
      <text:p text:style-name="Heading_20_2"><text:bookmark text:name="_9r7ae9qx5qkm"/>Terms used:</text:p>
      <text:p text:style-name="Heading_20_3"><text:bookmark text:name="_r4bx5bfx1xss"/>Babblevoice services/Services</text:p>
      <text:p text:style-name="Standard">All or any part of the business (VOIP services, facilities, software and gadgets) which we own and operate, as described from time to time on the website.</text:p>
      <text:p text:style-name="Heading_20_3"><text:bookmark text:name="_s66xbe2qvjrs"/>User</text:p>
      <text:p text:style-name="Standard">Anyone you authorise to use the services.</text:p>
      <text:p text:style-name="Heading_20_3"><text:bookmark text:name="_hvbk3a30obkp"/>We/us etc</text:p>
      <text:p text:style-name="Standard">Babble Limited, a UK company (registered number 7409196) whose registered office is at 121 High Street, Berkhamsted, Herts HP4 2DJ.</text:p>
      <text:p text:style-name="Heading_20_3"><text:bookmark text:name="_88nw1vcmx9dv"/>Website</text:p>
      <text:p text:style-name="Standard">Our website <text:a xlink:type="simple" xlink:href="http://www.babblevoice.com" text:style-name="ListLabel_20_55" text:visited-style-name="ListLabel_20_55"><text:span text:style-name="T1">www.babblevoice.com</text:span></text:a>, as changed by us from time to time.</text:p>
      <text:p text:style-name="Heading_20_3"><text:bookmark text:name="_favfc3q8leub"/>Docs</text:p>
      <text:p text:style-name="Standard">The Docs part of the Website, <text:a xlink:type="simple" xlink:href="http://www.babblevoice.com/docs/" text:style-name="ListLabel_20_55" text:visited-style-name="ListLabel_20_55"><text:span text:style-name="T1">www.babblevoice.com/docs/</text:span></text:a> (the main documentation repository for all things babblevoice), as changed by us from time to time.</text:p>
      <text:p text:style-name="Heading_20_3"><text:bookmark text:name="_n06fo1yl4mkw"/>You</text:p>
      <text:p text:style-name="Standard">You, the subscriber to the Services</text:p>
      <text:p text:style-name="Standard"/>
      <text:p text:style-name="Heading_20_2"><text:bookmark text:name="_p0tkwml73m6q"/>The Services</text:p>
      <text:list xml:id="list2687121818" text:style-name="WWNum6">
        <text:list-item>
          <text:p text:style-name="P2">In return for you paying any charges which we charge for the Services, we agree to use reasonable endeavours to provide the Services to you and we licence you to use them for as long as you wish and for as long as your account with us remains in credit.</text:p>
        </text:list-item>
        <text:list-item>
          <text:p text:style-name="P2">We may change and improve the Services and the way we provide them from time to time. (We aim constantly to develop and release new features; and our software continues to evolve to become more stable and reliable.)</text:p>
        </text:list-item>
        <text:list-item>
          <text:p text:style-name="P2">We will use reasonable endeavours to provide the Services (for example to connect each call). But we are not responsible for your power supply, for the devices you use nor for the systems you use (e.g. your LANS or the WANs you rely on, the quality of your internet connection, or the fickleness of the internet generally).</text:p>
        </text:list-item>
        <text:list-item>
          <text:p text:style-name="P2">Some of the Services are or incorporate open source software and we do not accept any responsibility for them.</text:p>
        </text:list-item>
        <text:list-item>
          <text:p text:style-name="P2"><text:soft-page-break/>YOU ARE RESPONSIBLE for how you and your Users use the Services. For example:</text:p>
        </text:list-item>
      </text:list>
      <text:list xml:id="list3440816999" text:style-name="WWNum1">
        <text:list-item>
          <text:p text:style-name="P3">You and your Users must read the Docs so you understand how the Services work and how you must use them</text:p>
        </text:list-item>
        <text:list-item>
          <text:p text:style-name="P3">You and your Users must follow any other instructions we give you</text:p>
        </text:list-item>
      </text:list>
      <text:list xml:id="list43557899540205" text:continue-list="list2687121818" text:style-name="WWNum6">
        <text:list-item>
          <text:p text:style-name="P2">Calls to the emergency services may not be possible using the Services and even if they are, the emergency services may not be able to locate you. You must enter and maintain the addresses of all Users for the purposes of assisting the 999 call services and must follow all instructions on the Docs. If you do not have an external number set up on your domain, your location will not be sent to the emergency services if a 999 call was to be made.</text:p>
        </text:list-item>
        <text:list-item>
          <text:p text:style-name="P2">You and your Users must comply with all relevant laws relating to how you may use the Services, and must use the Services responsibly and respectfully to others.</text:p>
        </text:list-item>
        <text:list-item>
          <text:p text:style-name="P2">You are responsible for how you choose to protect the security of your account.</text:p>
        </text:list-item>
        <text:list-item>
          <text:p text:style-name="P2">We reserve the right to terminate all Services with immediate effect and without notice if we believe we have good reason to do so.</text:p>
        </text:list-item>
        <text:list-item>
          <text:p text:style-name="P2">You must indemnify us against any liability or losses we suffer as a result of the way in which you use the Services.</text:p>
        </text:list-item>
      </text:list>
      <text:p text:style-name="Standard"/>
      <text:p text:style-name="Heading_20_2"><text:bookmark text:name="_km98bhvhdm23"/>Our charges</text:p>
      <text:list xml:id="list978051076" text:style-name="WWNum4">
        <text:list-item>
          <text:p text:style-name="P4">Charges for Services for which we charge are as described and explained in the Docs from time to time.</text:p>
        </text:list-item>
        <text:list-item>
          <text:p text:style-name="P4">WARNING! PLEASE BE AWARE THAT WE DO NOT GIVE CREDIT. IT IS YOUR RESPONSIBILITY TO ENSURE THAT YOUR ACCOUNT WITH US REMAINS IN CREDIT. WHEN YOUR CREDIT EXPIRES WE MAY TERMINATE THE SERVICES WITH IMMEDIATE EFFECT AND WITHOUT WARNING. SO FOR EXAMPLE:</text:p>
        </text:list-item>
      </text:list>
      <text:list xml:id="list3432753811" text:style-name="WWNum3">
        <text:list-item>
          <text:p text:style-name="P5">CALLS MAY BE CUT OFF IMMEDIATELY (even if you or any user is in the middle of a call)</text:p>
        </text:list-item>
        <text:list-item>
          <text:p text:style-name="P5">YOU MAY LOSE ANY RENTED PHONE NUMBERS, WHICH WILL BE RETURNED TO THE POOL AND MAY BE DISTRIBUTED TO SOMEONE ELSE.</text:p>
        </text:list-item>
      </text:list>
      <text:list xml:id="list43558053474573" text:continue-list="list978051076" text:style-name="WWNum4">
        <text:list-item>
          <text:p text:style-name="P4">It is administratively difficult and expensive for us to give refunds for any credit balances on your account with us. If you stop using any Services after one month from first starting you will not recover any such credit balances. If you stop using the Services within the first month we will refund any credit balance less a £50 nominal administration charge.</text:p>
        </text:list-item>
        <text:list-item>
          <text:p text:style-name="P4">On any orders which include hardware or professional services, due to the extensive engineering time involved in configuring and testing your telephony equipment, no refunds can be made once payment is received.</text:p>
        </text:list-item>
      </text:list>
      <text:p text:style-name="Heading_20_2"><text:bookmark text:name="_nnjdhbtn8gzx"/>Other stuff</text:p>
      <text:list xml:id="list1859826690" text:style-name="WWNum2">
        <text:list-item>
          <text:p text:style-name="P6">You may have accessed the Services using the services of a third party (a reseller). WE ARE NOT RESPONSIBLE FOR ANYTHING A RESELLER MAY HAVE SAID OR PROMISED TO YOU.</text:p>
        </text:list-item>
        <text:list-item>
          <text:p text:style-name="P6">You agree to read and understand our <text:a xlink:type="simple" xlink:href="https://www.babblevoice.com/docs/privacy/" text:style-name="ListLabel_20_55" text:visited-style-name="ListLabel_20_55"><text:span text:style-name="T1">Privacy Policy.</text:span></text:a></text:p>
        </text:list-item>
        <text:list-item>
          <text:p text:style-name="P6">You can view our <text:a xlink:type="simple" xlink:href="https://www.babblevoice.com/docs/infosecuritypolicy/" text:style-name="ListLabel_20_55" text:visited-style-name="ListLabel_20_55"><text:span text:style-name="T1">Information Security Policy</text:span></text:a> here.</text:p>
        </text:list-item>
        <text:list-item>
          <text:p text:style-name="P6">If by any chance we are held to be liable to you for any reason whatsoever (other than death or injury of anyone caused by our negligence) under contract, tort or any other law:</text:p>
        </text:list-item>
      </text:list>
      <text:list xml:id="list3416024283" text:style-name="WWNum5">
        <text:list-item>
          <text:p text:style-name="P7">we shall not be liable for any loss of profits, loss of business, or for any special, indirect or consequential loss or damage; and</text:p>
        </text:list-item>
        <text:list-item>
          <text:p text:style-name="P7">the amount of our liability shall be capped at the amount that you paid us, in relation to any of your Users who were affected, in the 12 months prior to the liability arising.</text:p>
        </text:list-item>
      </text:list>
      <text:list xml:id="list43559382943600" text:continue-list="list1859826690" text:style-name="WWNum2">
        <text:list-item>
          <text:p text:style-name="P6">As babblevoice has no minimum term contract, we can be held in no way responsible for the terms of any other 3rd party contract you may enter into. You are responsible for selecting providers with terms agreeable to you and you are responsible for honouring those terms. These responsibilities cannot be transferred to Babble Ltd.</text:p>
        </text:list-item>
        <text:list-item>
          <text:p text:style-name="P6">So long as you continue to want to receive any services or products from us and we agree to continue to supply these to you, then in the absence of any other contract applying (for example, if your contract with the NHS comes to an end) these terms will apply.</text:p>
        </text:list-item>
        <text:list-item>
          <text:p text:style-name="P6">These terms of business are governed by English law.</text:p>
        </text:list-item>
        <text:list-item>
          <text:p text:style-name="P6"><text:soft-page-break/>Our relationship with our resellers is covered by our reseller agreement</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fo:color="#1155cc"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1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1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0"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31"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3"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34"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5"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6"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7"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8"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9"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1"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52"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3"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4"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5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page-layout>
  </office:automatic-styles>
  <office:master-styles>
    <style:master-page style:name="Standard" style:page-layout-name="Mpm1">
      <style:header>
        <text:p text:style-name="MP1"><draw:frame draw:style-name="Mfr1" draw:name="image1.png" text:anchor-type="as-char" svg:width="2.0465in" svg:height="0.5047in" draw:z-index="2"><draw:image xlink:href="Pictures/10000201000001400000004FE7444AE8D1407DB5.png" xlink:type="simple" xlink:show="embed" xlink:actuate="onLoad" loext:mime-type="image/png"/></draw:fram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3" meta:paragraph-count="48" meta:word-count="1009" meta:character-count="5572" meta:non-whitespace-character-count="4638"/>
    <meta:generator>LibreOfficeDev/6.0.5.2$Linux_X86_64 LibreOffice_project/</meta:generator>
  </office:meta>
</office:document-meta>
</file>