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1400000004FE7444AE8D1407DB5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Roboto" svg:font-family="Roboto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  <style:font-face style:name="Roboto1" svg:font-family="Roboto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text-properties fo:color="#0000ff"/>
    </style:style>
    <style:style style:name="P3" style:family="paragraph" style:parent-style-name="Standard">
      <style:text-properties fo:font-size="10pt" style:font-size-asian="10pt" style:font-size-complex="10pt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margin-top="0.0417in" fo:margin-bottom="0in" loext:contextual-spacing="false" fo:line-height="100%" fo:orphans="0" fo:widows="0">
        <style:tab-stops>
          <style:tab-stop style:position="8.3335in" style:type="right"/>
        </style:tab-stops>
      </style:paragraph-properties>
    </style:style>
    <style:style style:name="P6" style:family="paragraph" style:parent-style-name="Standard">
      <style:paragraph-properties fo:margin-top="0.0417in" fo:margin-bottom="0in" loext:contextual-spacing="false" fo:line-height="100%" fo:orphans="0" fo:widows="0">
        <style:tab-stops>
          <style:tab-stop style:position="8.3335in" style:type="right"/>
        </style:tab-stops>
      </style:paragraph-properties>
    </style:style>
    <style:style style:name="P7" style:family="paragraph" style:parent-style-name="Standard" style:list-style-name="WWNum3">
      <style:paragraph-properties fo:margin-left="0.2953in" fo:margin-right="0in" fo:text-indent="-0.25in" style:auto-text-indent="false"/>
    </style:style>
    <style:style style:name="P8" style:family="paragraph" style:parent-style-name="Standard" style:list-style-name="WWNum2">
      <style:paragraph-properties fo:margin-left="0.2953in" fo:margin-right="0in" fo:text-indent="-0.25in" style:auto-text-indent="false"/>
    </style:style>
    <style:style style:name="P9" style:family="paragraph" style:parent-style-name="Standard" style:list-style-name="WWNum7">
      <style:paragraph-properties fo:margin-left="0.2953in" fo:margin-right="0in" fo:text-indent="-0.25in" style:auto-text-indent="false"/>
    </style:style>
    <style:style style:name="P10" style:family="paragraph" style:parent-style-name="Standard" style:list-style-name="WWNum4">
      <style:paragraph-properties fo:margin-left="0.2953in" fo:margin-right="0in" fo:text-indent="-0.25in" style:auto-text-indent="false"/>
    </style:style>
    <style:style style:name="P11" style:family="paragraph" style:parent-style-name="Standard" style:list-style-name="WWNum6">
      <style:paragraph-properties fo:margin-left="0.2953in" fo:margin-right="0in" fo:text-indent="-0.25in" style:auto-text-indent="false"/>
    </style:style>
    <style:style style:name="P12" style:family="paragraph" style:parent-style-name="Standard">
      <style:paragraph-properties fo:margin-left="0in" fo:margin-right="0in" fo:text-indent="0in" style:auto-text-indent="false"/>
    </style:style>
    <style:style style:name="P13" style:family="paragraph" style:parent-style-name="Standard" style:list-style-name="WWNum5">
      <style:paragraph-properties fo:margin-left="0.5in" fo:margin-right="0in" fo:text-indent="-0.25in" style:auto-text-indent="false"/>
    </style:style>
    <style:style style:name="P14" style:family="paragraph" style:parent-style-name="Standard" style:list-style-name="WWNum1">
      <style:paragraph-properties fo:margin-left="0.5in" fo:margin-right="0in" fo:text-indent="-0.25in" style:auto-text-indent="false"/>
    </style:style>
    <style:style style:name="P15" style:family="paragraph" style:parent-style-name="Standard">
      <style:paragraph-properties fo:margin-left="0in" fo:margin-right="0.0264in" fo:line-height="100%" fo:text-indent="0in" style:auto-text-indent="false"/>
    </style:style>
    <style:style style:name="P16" style:family="paragraph" style:parent-style-name="Standard">
      <style:paragraph-properties fo:margin-left="0in" fo:margin-right="0.0264in" fo:line-height="100%" fo:text-indent="0in" style:auto-text-indent="false"/>
      <style:text-properties fo:color="#0000ff" fo:font-size="12pt" style:font-size-asian="12pt" style:font-size-complex="12pt"/>
    </style:style>
    <style:style style:name="P17" style:family="paragraph" style:parent-style-name="Title" style:master-page-name="Standard">
      <style:paragraph-properties style:page-number="1"/>
    </style:style>
    <style:style style:name="P18" style:family="paragraph" style:parent-style-name="Heading_20_1">
      <style:paragraph-properties fo:break-before="page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2" style:family="text">
      <style:text-properties fo:color="#000000" style:text-underline-style="none" fo:font-weight="bold" style:font-weight-asian="bold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style:text-underline-style="none"/>
    </style:style>
    <style:style style:name="T5" style:family="text">
      <style:text-properties fo:color="#1155cc" fo:font-size="12pt" style:text-underline-style="solid" style:text-underline-width="auto" style:text-underline-color="font-color" style:font-size-asian="12pt" style:font-size-complex="12pt" fo:background-color="#ffffff"/>
    </style:style>
    <style:style style:name="T6" style:family="text">
      <style:text-properties fo:color="#1155cc" style:text-underline-style="solid" style:text-underline-width="auto" style:text-underline-color="font-color"/>
    </style:style>
    <style:style style:name="T7" style:family="text">
      <style:text-properties fo:color="#0000ff" fo:font-size="12pt" style:font-size-asian="12pt" style:font-size-complex="12pt"/>
    </style:style>
    <style:style style:name="T8" style:family="text">
      <style:text-properties fo:color="#0000ff"/>
    </style:style>
    <style:style style:name="T9" style:family="text">
      <style:text-properties fo:color="#444746" style:font-name="Roboto" fo:font-size="10.5pt" style:font-name-asian="Roboto1" style:font-size-asian="10.5pt" style:font-name-complex="Roboto1" style:font-size-complex="10.5pt" fo:background-color="#ffffff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bookmark text:name="_wvlgr1nipfjh"/>Babblevoice</text:p>
      <text:p text:style-name="Subtitle"><text:bookmark text:name="_al38ykgtvf3h"/>Service Definition Document</text:p>
      <text:p text:style-name="Standard"/>
      <text:p text:style-name="Standard"/>
      <text:table-of-content text:style-name="Sect1" text:protected="true" text:name="Table of Contents1">
        <text:table-of-content-source text:outline-level="10" text:use-index-marks="false" text:use-index-source-styles="true">
          <text:index-title-template text:style-name="Contents_20_Heading"/>
          <text:table-of-content-entry-template text:outline-level="1" text:style-name="Contents_20_1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2" text:style-name="Contents_20_2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3" text:style-name="Contents_20_3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4" text:style-name="Contents_20_4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5" text:style-name="Contents_20_5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6" text:style-name="Contents_20_6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7" text:style-name="Contents_20_7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8" text:style-name="Contents_20_8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9" text:style-name="Contents_20_9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10" text:style-name="Contents_20_10">
            <text:index-entry-link-start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index-source-styles text:outline-level="1">
            <text:index-source-style text:style-name="Heading_20_1"/>
          </text:index-source-styles>
          <text:index-source-styles text:outline-level="2">
            <text:index-source-style text:style-name="Heading_20_2"/>
          </text:index-source-styles>
          <text:index-source-styles text:outline-level="3">
            <text:index-source-style text:style-name="Heading_20_3"/>
          </text:index-source-styles>
          <text:index-source-styles text:outline-level="4">
            <text:index-source-style text:style-name="Heading_20_4"/>
          </text:index-source-styles>
          <text:index-source-styles text:outline-level="5">
            <text:index-source-style text:style-name="Heading_20_5"/>
          </text:index-source-styles>
          <text:index-source-styles text:outline-level="6">
            <text:index-source-style text:style-name="Heading_20_6"/>
          </text:index-source-styles>
        </text:table-of-content-source>
        <text:index-body>
          <text:p text:style-name="P5"><text:a xlink:type="simple" xlink:href="#_pxauqyouqz7s" text:style-name="Index_20_Link" text:visited-style-name="Index_20_Link"><text:span text:style-name="T1">Service Benefits and Features<text:tab/>2</text:span></text:a></text:p>
          <text:p text:style-name="P5"><text:a xlink:type="simple" xlink:href="#_syu568ooqdz" text:style-name="Index_20_Link" text:visited-style-name="Index_20_Link"><text:span text:style-name="T1">Onboarding and offboarding support<text:tab/>3</text:span></text:a></text:p>
          <text:p text:style-name="P5"><text:a xlink:type="simple" xlink:href="#_4onr52l98f80" text:style-name="Index_20_Link" text:visited-style-name="Index_20_Link"><text:span text:style-name="T1">Installation Plan<text:tab/>4</text:span></text:a></text:p>
          <text:p text:style-name="P5"><text:a xlink:type="simple" xlink:href="#_5ldes4l97dsr" text:style-name="Index_20_Link" text:visited-style-name="Index_20_Link"><text:span text:style-name="T1">Service levels<text:tab/>5</text:span></text:a></text:p>
          <text:p text:style-name="P5"><text:a xlink:type="simple" xlink:href="#_16d0rcwzbggj" text:style-name="Index_20_Link" text:visited-style-name="Index_20_Link"><text:span text:style-name="T1">Support<text:tab/>6</text:span></text:a></text:p>
          <text:p text:style-name="P5"><text:a xlink:type="simple" xlink:href="#_s0xjtnfux3zo" text:style-name="Index_20_Link" text:visited-style-name="Index_20_Link"><text:span text:style-name="T1">Pricing Overview<text:tab/>7</text:span></text:a></text:p>
          <text:p text:style-name="P5"><text:a xlink:type="simple" xlink:href="#_z5s2lnff04rw" text:style-name="Index_20_Link" text:visited-style-name="Index_20_Link"><text:span text:style-name="T1">Compliance<text:tab/>8</text:span></text:a></text:p>
          <text:p text:style-name="P5"><text:a xlink:type="simple" xlink:href="#_art4g62yctc5" text:style-name="Index_20_Link" text:visited-style-name="Index_20_Link"><text:span text:style-name="T1">Technical Requirements<text:tab/>9</text:span></text:a></text:p>
          <text:p text:style-name="P5"><text:a xlink:type="simple" xlink:href="#_5cxnaaqz75l" text:style-name="Index_20_Link" text:visited-style-name="Index_20_Link"><text:span text:style-name="T1">Social Value<text:tab/>10</text:span></text:a></text:p>
        </text:index-body>
      </text:table-of-content>
      <text:p text:style-name="Standard"/>
      <text:p text:style-name="Standard"/>
      <text:p text:style-name="P18"><text:bookmark text:name="_pxauqyouqz7s"/>Service Benefits and Features</text:p>
      <text:p text:style-name="Standard"/>
      <text:p text:style-name="Standard"><text:span text:style-name="T3">A better phone system built for GPs</text:span></text:p>
      <text:p text:style-name="Standard"/>
      <text:p text:style-name="Standard">At babblevoice, our goal is simple: to deliver a better phone system that supports your practice, your patients, and your staff.</text:p>
      <text:p text:style-name="Standard"/>
      <text:p text:style-name="Standard"><text:span text:style-name="T3">We speak your language.</text:span></text:p>
      <text:p text:style-name="Standard"/>
      <text:p text:style-name="Standard">We have GPs within the babblevoice family, and we started this business to address their challenges: trying to buy a new practice phone system and being frustrated by proposals offering long contracts, expensive equipment, and functionality they didn’t need.</text:p>
      <text:p text:style-name="Standard"/>
      <text:p text:style-name="Standard">So, instead, we decided to develop what they wanted. We think it will work for you as well.</text:p>
      <text:p text:style-name="Standard"/>
      <text:p text:style-name="Standard">Babblevoice is designed specifically for today’s primary care practice. Babblevoice delivers you five key surgery systems that you would have to buy separately elsewhere in one simple, cost-effective solution. These are:</text:p>
      <text:p text:style-name="Standard"/>
      <text:list xml:id="list3743210338" text:style-name="WWNum3">
        <text:list-item>
          <text:p text:style-name="P7"><text:s/>Easy-to-use phone system - Built for ease of use, your calls are managed by ‘call rules’ </text:p>
        </text:list-item>
      </text:list>
      <text:p text:style-name="P12">that you set. Simple sentences created by you that tell babblevoice what you would like to happen to each call.</text:p>
      <text:p text:style-name="Standard"/>
      <text:list xml:id="list4051408270" text:style-name="WWNum2">
        <text:list-item>
          <text:p text:style-name="P8">Patient access module to free up reception time - This allows patients to book and</text:p>
        </text:list-item>
      </text:list>
      <text:p text:style-name="Standard">manage their own appointments quickly and easily using their telephone keypad directly into</text:p>
      <text:p text:style-name="Standard">EMIS or SystmOne.</text:p>
      <text:p text:style-name="Standard"/>
      <text:list xml:id="list1346247832" text:style-name="WWNum7">
        <text:list-item>
          <text:p text:style-name="P9"><text:soft-page-break/><text:s/>Babblevoice desktop, fully integrated with medical records - A versatile application that</text:p>
        </text:list-item>
      </text:list>
      <text:p text:style-name="Standard">allows users to make and manage telephone calls and integrates seamlessly with your</text:p>
      <text:p text:style-name="Standard">systems. This allows the automatic display of medical records and a click-to-dial facility that works smoothly with EMIS and SystmOne.</text:p>
      <text:p text:style-name="Standard"/>
      <text:list xml:id="list2999667982" text:style-name="WWNum4">
        <text:list-item>
          <text:p text:style-name="P10">Reporting to improve patient satisfaction - Understanding call patterns and how those</text:p>
        </text:list-item>
      </text:list>
      <text:p text:style-name="Standard">calls are handled can dramatically enhance patient satisfaction. Our Vibes reporting suite</text:p>
      <text:p text:style-name="Standard">gives you access to real-time and historical information.</text:p>
      <text:p text:style-name="Standard"/>
      <text:list xml:id="list942138248" text:style-name="WWNum6">
        <text:list-item>
          <text:p text:style-name="P11"><text:s/>Call recording to allow review for training - No extra equipment required – simply tell</text:p>
        </text:list-item>
      </text:list>
      <text:p text:style-name="Standard">babblevoice how long you want your recordings kept or download them directly to your</text:p>
      <text:p text:style-name="Standard">desktop.</text:p>
      <text:p text:style-name="Standard"/>
      <text:p text:style-name="P1"/>
      <text:p text:style-name="P1"/>
      <text:p text:style-name="P1"/>
      <text:p text:style-name="P18"><text:bookmark text:name="_syu568ooqdz"/>Onboarding and offboarding support</text:p>
      <text:p text:style-name="P1"/>
      <text:p text:style-name="Standard">We carry out several steps in the set-up process. This is dependent on customer needs and requirements:</text:p>
      <text:p text:style-name="Standard"/>
      <text:list xml:id="list4245156687" text:style-name="WWNum5">
        <text:list-item>
          <text:p text:style-name="P13">Email chat </text:p>
        </text:list-item>
        <text:list-item>
          <text:p text:style-name="P13">Online meetings as required </text:p>
        </text:list-item>
        <text:list-item>
          <text:p text:style-name="P13">Onsite installation and training </text:p>
        </text:list-item>
        <text:list-item>
          <text:p text:style-name="P13">Unlimited free remote training</text:p>
        </text:list-item>
        <text:list-item>
          <text:p text:style-name="P13">Manual</text:p>
        </text:list-item>
      </text:list>
      <text:p text:style-name="Standard"/>
      <text:p text:style-name="Standard">Offboarding support - all remote support is provided free of charge.</text:p>
      <text:p text:style-name="Standard">Customers can inform us when they are leaving via email, and there are no exit fees. They can extract their data using our web console or our API when leaving. <text:s/>Any service that incurs a regular fee can be terminated via the customer via the console, or we will stop the service at the request of the customer.</text:p>
      <text:p text:style-name="Standard"/>
      <text:p text:style-name="Standard"/>
      <text:p text:style-name="Heading_20_1"><text:bookmark text:name="_ifytllywl0tu"/></text:p>
      <text:p text:style-name="P18"><text:bookmark text:name="_4onr52l98f80"/>Installation Plan</text:p>
      <text:p text:style-name="Standard">We have an Installation Guide that walks you through the installation process.</text:p>
      <text:p text:style-name="P15"><text:a xlink:type="simple" xlink:href="https://www.babblevoice.com/docs/bv_installation_guide/" text:style-name="ListLabel_20_64" text:visited-style-name="ListLabel_20_64"><text:span text:style-name="T5">https://www.babblevoice.com/docs/bv_installation_guide/</text:span></text:a></text:p>
      <text:p text:style-name="P16"/>
      <text:p text:style-name="P12"/>
      <text:p text:style-name="Standard"/>
      <text:p text:style-name="Heading_20_1"><text:bookmark text:name="_4p1ocx4ybg6e"/></text:p>
      <text:p text:style-name="P18"><text:bookmark text:name="_5ldes4l97dsr"/>Service levels</text:p>
      <text:p text:style-name="P1"/>
      <text:p text:style-name="P12">In the six months before Jan 2026, we have an uptime figure of 99.9%</text:p>
      <text:p text:style-name="Standard"/>
      <text:p text:style-name="Standard">Our Service Level Agreement details our Response and Resolution Times</text:p>
      <text:p text:style-name="Standard"><text:a xlink:type="simple" xlink:href="https://github.com/babblevoice/docs/blob/main/compliance/servicelevelagreement.md" text:style-name="ListLabel_20_65" text:visited-style-name="ListLabel_20_65"><text:span text:style-name="T6">https://github.com/babblevoice/docs/blob/main/compliance/servicelevelagreement.md</text:span></text:a></text:p>
      <text:p text:style-name="Standard"/>
      <text:p text:style-name="Heading_20_1"><text:bookmark text:name="_9rg98p49pfyj"/></text:p>
      <text:p text:style-name="P18"><text:bookmark text:name="_16d0rcwzbggj"/>Support</text:p>
      <text:p text:style-name="Standard">Our Helpdesk engineers are available Monday - Friday, 8 am to 6.30 pm, via phone and email</text:p>
      <text:p text:style-name="Standard"><text:a xlink:type="simple" xlink:href="https://www.babblevoice.com/docs/contact/" text:style-name="ListLabel_20_65" text:visited-style-name="ListLabel_20_65"><text:span text:style-name="T6">https://www.babblevoice.com/docs/contact/</text:span></text:a></text:p>
      <text:p text:style-name="Standard"><office:annotation office:name="__Annotation__152_1881661509"><dc:creator>Liz Bateman</dc:creator><dc:date>2026-01-23T09:22:03</dc:date><text:p><text:span text:style-name="T10">We charge if we have to make the changes for the customer</text:span></text:p></office:annotation>All remote support is offered free of charge.<office:annotation-end office:name="__Annotation__152_1881661509"/></text:p>
      <text:p text:style-name="Standard"/>
      <text:p text:style-name="Standard">Babblevoice holds free seminars to ensure users are confident in using the service and fully understand the wide range of functionality babblevoice provides.</text:p>
      <text:p text:style-name="Standard"/>
      <text:p text:style-name="Standard"/>
      <text:p text:style-name="Heading_20_1"><text:bookmark text:name="_yeoditac065a"/></text:p>
      <text:p text:style-name="P18"><text:bookmark text:name="_s0xjtnfux3zo"/>Pricing Overview</text:p>
      <text:p text:style-name="Standard">Pricing: £17.50 per handset per month, which includes unlimited calls to UK landlines and mobiles.</text:p>
      <text:p text:style-name="Standard">Installation: £750 per day.</text:p>
      <text:p text:style-name="Standard"/>
      <text:p text:style-name="Standard"/>
      <text:p text:style-name="Heading_20_1"><text:bookmark text:name="_ovniuruux99m"/></text:p>
      <text:p text:style-name="P18"><text:bookmark text:name="_z5s2lnff04rw"/>Compliance</text:p>
      <text:p text:style-name="Standard"/>
      <text:p text:style-name="Standard">We have all the NHS accreditations you would expect, including CE, ISO 27001:2022, ISO 9001 and DSPToolkit certification that allows us to:</text:p>
      <text:p text:style-name="Standard"/>
      <text:list xml:id="list2753582833" text:style-name="WWNum1">
        <text:list-item>
          <text:p text:style-name="P14">Access HSCN</text:p>
        </text:list-item>
        <text:list-item>
          <text:p text:style-name="P14">Access patient records</text:p>
        </text:list-item>
        <text:list-item>
          <text:p text:style-name="P14">Update patient notes</text:p>
        </text:list-item>
        <text:list-item>
          <text:p text:style-name="P14">Store patient-identifiable information</text:p>
        </text:list-item>
      </text:list>
      <text:p text:style-name="Standard"/>
      <text:p text:style-name="Heading_20_1"><text:bookmark text:name="_4sgepjl1x7zi"/></text:p>
      <text:p text:style-name="P18"><text:bookmark text:name="_art4g62yctc5"/>Technical Requirements</text:p>
      <text:p text:style-name="Standard">Stable internet connection.</text:p>
      <text:p text:style-name="Standard"><office:annotation office:name="__Annotation__186_1881661509"><dc:creator>Liz Bateman</dc:creator><dc:date>2026-01-23T09:22:51</dc:date><text:p><text:span text:style-name="T10">We provide support to Yealinks?</text:span></text:p></office:annotation>Helpdesk support is limited to current in-production HP Poly devices.<office:annotation-end office:name="__Annotation__186_1881661509"/></text:p>
      <text:p text:style-name="P3"/>
      <text:p text:style-name="Heading_20_1"><text:bookmark text:name="_ijzs22afugsk"/></text:p>
      <text:p text:style-name="P18"><text:bookmark text:name="_5cxnaaqz75l"/>Social Value</text:p>
      <text:p text:style-name="Standard"/>
      <text:p text:style-name="Standard">Build an NHS fit for the future:</text:p>
      <text:p text:style-name="Standard"><text:span text:style-name="T9">Babblevoice helps improve patient access through a modern, purpose-built, cloud-hosted phone system. It supports practices, patients, and staff by enabling features such as automated appointment booking, automatic patient record screen-pops, and click-to-dial functionality.</text:span></text:p>
      <text:p text:style-name="P2"/>
      <text:p text:style-name="Standard"><text:span text:style-name="T9">With an unlimited number of concurrent phone lines, babblevoice ensures patients no longer encounter engaged tones when calling their practice. Babblevoice is also on the Better Purchasing Framework for cloud-hosted telephony.</text:span></text:p>
      <text:p text:style-name="P2"/>
      <text:p text:style-name="Standard"><text:span text:style-name="T9">A Sunderland CCG study (2018) demonstrated the following outcomes:</text:span></text:p>
      <text:p text:style-name="Standard"><text:span text:style-name="T9">50% reduction in DNAs</text:span></text:p>
      <text:p text:style-name="Standard"><text:span text:style-name="T9">25% reduction in reception staffing levels</text:span></text:p>
      <text:p text:style-name="Standard"><text:span text:style-name="T9">Improved patient satisfaction</text:span></text:p>
      <text:p text:style-name="Standard"><text:span text:style-name="T9">100% reduction in patient complaints relating to the phone system</text:span></text:p>
      <text:p text:style-name="Standard"><text:span text:style-name="T9">An average saving of one minute per telephone call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Roboto" svg:font-family="Roboto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Roboto1" svg:font-family="Roboto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text-underline-style="none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ListLabel_20_46" style:display-name="ListLabel 46" style:family="text">
      <style:text-properties style:text-underline-style="none"/>
    </style:style>
    <style:style style:name="ListLabel_20_47" style:display-name="ListLabel 47" style:family="text">
      <style:text-properties style:text-underline-style="none"/>
    </style:style>
    <style:style style:name="ListLabel_20_48" style:display-name="ListLabel 48" style:family="text">
      <style:text-properties style:text-underline-style="none"/>
    </style:style>
    <style:style style:name="ListLabel_20_49" style:display-name="ListLabel 49" style:family="text">
      <style:text-properties style:text-underline-style="none"/>
    </style:style>
    <style:style style:name="ListLabel_20_50" style:display-name="ListLabel 50" style:family="text">
      <style:text-properties style:text-underline-style="none"/>
    </style:style>
    <style:style style:name="ListLabel_20_51" style:display-name="ListLabel 51" style:family="text">
      <style:text-properties style:text-underline-style="none"/>
    </style:style>
    <style:style style:name="ListLabel_20_52" style:display-name="ListLabel 52" style:family="text">
      <style:text-properties style:text-underline-style="none"/>
    </style:style>
    <style:style style:name="ListLabel_20_53" style:display-name="ListLabel 53" style:family="text">
      <style:text-properties style:text-underline-style="none"/>
    </style:style>
    <style:style style:name="ListLabel_20_54" style:display-name="ListLabel 54" style:family="text">
      <style:text-properties style:text-underline-style="none"/>
    </style:style>
    <style:style style:name="ListLabel_20_55" style:display-name="ListLabel 55" style:family="text">
      <style:text-properties style:text-underline-style="none"/>
    </style:style>
    <style:style style:name="ListLabel_20_56" style:display-name="ListLabel 56" style:family="text">
      <style:text-properties style:text-underline-style="none"/>
    </style:style>
    <style:style style:name="ListLabel_20_57" style:display-name="ListLabel 57" style:family="text">
      <style:text-properties style:text-underline-style="none"/>
    </style:style>
    <style:style style:name="ListLabel_20_58" style:display-name="ListLabel 58" style:family="text">
      <style:text-properties style:text-underline-style="none"/>
    </style:style>
    <style:style style:name="ListLabel_20_59" style:display-name="ListLabel 59" style:family="text">
      <style:text-properties style:text-underline-style="none"/>
    </style:style>
    <style:style style:name="ListLabel_20_60" style:display-name="ListLabel 60" style:family="text">
      <style:text-properties style:text-underline-style="none"/>
    </style:style>
    <style:style style:name="ListLabel_20_61" style:display-name="ListLabel 61" style:family="text">
      <style:text-properties style:text-underline-style="none"/>
    </style:style>
    <style:style style:name="ListLabel_20_62" style:display-name="ListLabel 62" style:family="text">
      <style:text-properties style:text-underline-style="none"/>
    </style:style>
    <style:style style:name="ListLabel_20_63" style:display-name="ListLabel 63" style:family="text">
      <style:text-properties style:text-underline-style="non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/>
    <style:style style:name="ListLabel_20_64" style:display-name="ListLabel 64" style:family="text">
      <style:text-properties fo:color="#1155cc" fo:font-size="12pt" style:text-underline-style="solid" style:text-underline-width="auto" style:text-underline-color="font-color" style:font-size-asian="12pt" style:font-size-complex="12pt" fo:background-color="#ffffff"/>
    </style:style>
    <style:style style:name="ListLabel_20_65" style:display-name="ListLabel 65" style:family="text">
      <style:text-properties fo:color="#1155cc" style:text-underline-style="solid" style:text-underline-width="auto" style:text-underline-color="font-color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38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9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0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41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42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43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44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45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46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47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48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9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0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51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52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53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54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55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56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57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58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9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0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61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62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63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end" style:justify-single-word="false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2.0465in" svg:height="0.5047in" draw:z-index="10"><draw:image xlink:href="Pictures/10000201000001400000004FE7444AE8D1407DB5.png" xlink:type="simple" xlink:show="embed" xlink:actuate="onLoad" loext:mime-type="image/png"/></draw:frame></text:p>
      </style:header>
      <style:footer>
        <text:p text:style-name="MP1">Babblevoice Service Definition <text:s text:c="96"/><text:page-number text:select-page="current">11</text:page-number><text:s text:c="3"/></text:p>
      </style:footer>
    </style:master-page>
    <style:master-page style:name="Converted1" style:page-layout-name="Mpm2"/>
    <style:master-page style:name="Converted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1" meta:paragraph-count="77" meta:word-count="729" meta:character-count="4919" meta:non-whitespace-character-count="4172"/>
    <meta:generator>LibreOfficeDev/6.0.5.2$Linux_X86_64 LibreOffice_project/</meta:generator>
  </office:meta>
</office:document-meta>
</file>