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Segoe UI" svg:font-family="Segoe UI" style:font-family-generic="swiss" style:font-pitch="variable" svg:panose-1="2 11 5 2 4 2 4 2 2 3"/>
    <style:font-face style:name="Aptos Display" svg:font-family="Aptos Display" style:font-family-generic="swiss" style:font-pitch="variable" svg:panose-1="2 11 0 4 2 2 2 2 2 4"/>
    <style:font-face style:name="MS Gothic" svg:font-family="MS Gothic" style:font-family-generic="modern" style:font-pitch="fixed" svg:panose-1="2 11 6 9 7 2 5 8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4">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8">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9">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0">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ptos Display" fo:font-weight="bold" style:font-weight-asian="bold" style:font-weight-complex="bold"/>
    </style:style>
    <style:style style:name="T4" style:parent-style-name="DefaultParagraphFont" style:family="text">
      <style:text-properties style:font-name="Aptos Display" fo:font-weight="bold" style:font-weight-asian="bold" style:font-weight-complex="bold"/>
    </style:style>
    <style:style style:name="T5" style:parent-style-name="DefaultParagraphFont" style:family="text">
      <style:text-properties style:font-name="MS Gothic" style:font-name-asian="MS Gothic" style:font-name-complex="MS Gothic" fo:font-weight="bold" style:font-weight-asian="bold" style:font-weight-complex="bold"/>
    </style:style>
    <style:style style:name="T6" style:parent-style-name="DefaultParagraphFont" style:family="text">
      <style:text-properties style:font-name="Aptos Display" fo:font-weight="bold" style:font-weight-asian="bold" style:font-weight-complex="bold"/>
    </style:style>
    <style:style style:name="P7" style:parent-style-name="Normal" style:family="paragraph">
      <style:text-properties style:font-name="Aptos Display"/>
    </style:style>
    <style:style style:name="P8" style:parent-style-name="Normal" style:family="paragraph">
      <style:text-properties style:font-name="Aptos Display"/>
    </style:style>
    <style:style style:name="P9" style:parent-style-name="Normal" style:family="paragraph">
      <style:text-properties style:font-name="Aptos Display"/>
    </style:style>
    <style:style style:name="P10" style:parent-style-name="ListParagraph" style:list-style-name="LFO15" style:family="paragraph"/>
    <style:style style:name="P11" style:parent-style-name="ListParagraph" style:list-style-name="LFO15" style:family="paragraph"/>
    <style:style style:name="P12" style:parent-style-name="ListParagraph" style:list-style-name="LFO15" style:family="paragraph"/>
    <style:style style:name="P13" style:parent-style-name="ListParagraph" style:list-style-name="LFO15" style:family="paragraph"/>
    <style:style style:name="P14" style:parent-style-name="ListParagraph" style:list-style-name="LFO15" style:family="paragraph"/>
    <style:style style:name="P15" style:parent-style-name="ListParagraph" style:list-style-name="LFO15" style:family="paragraph"/>
    <style:style style:name="P16" style:parent-style-name="Normal" style:family="paragraph">
      <style:text-properties style:font-name="Aptos Display"/>
    </style:style>
    <style:style style:name="P17" style:parent-style-name="ListParagraph" style:list-style-name="LFO15" style:family="paragraph"/>
    <style:style style:name="P18" style:parent-style-name="ListParagraph" style:list-style-name="LFO15" style:family="paragraph"/>
    <style:style style:name="P19" style:parent-style-name="ListParagraph" style:list-style-name="LFO15" style:family="paragraph"/>
    <style:style style:name="P20" style:parent-style-name="ListParagraph" style:list-style-name="LFO15" style:family="paragraph"/>
    <style:style style:name="P21" style:parent-style-name="Normal" style:family="paragraph">
      <style:text-properties style:font-name="Aptos Display"/>
    </style:style>
    <style:style style:name="P22" style:parent-style-name="ListParagraph" style:list-style-name="LFO15" style:family="paragraph"/>
    <style:style style:name="P23" style:parent-style-name="ListParagraph" style:list-style-name="LFO15" style:family="paragraph"/>
    <style:style style:name="P24" style:parent-style-name="ListParagraph" style:list-style-name="LFO15" style:family="paragraph"/>
    <style:style style:name="P25" style:parent-style-name="Normal" style:family="paragraph">
      <style:text-properties style:font-name="Aptos Display"/>
    </style:style>
    <style:style style:name="P26" style:parent-style-name="ListParagraph" style:list-style-name="LFO15" style:family="paragraph"/>
    <style:style style:name="P27" style:parent-style-name="ListParagraph" style:list-style-name="LFO15" style:family="paragraph"/>
    <style:style style:name="P28" style:parent-style-name="ListParagraph" style:list-style-name="LFO15" style:family="paragraph"/>
    <style:style style:name="P29" style:parent-style-name="Normal" style:family="paragraph">
      <style:text-properties style:font-name="Aptos Display"/>
    </style:style>
    <style:style style:name="P30" style:parent-style-name="Normal" style:family="paragraph">
      <style:text-properties style:font-name="Aptos Display"/>
    </style:style>
    <style:style style:name="P31" style:parent-style-name="Normal" style:family="paragraph">
      <style:text-properties style:font-name="Aptos Display"/>
    </style:style>
    <style:style style:name="P32" style:parent-style-name="Normal" style:family="paragraph">
      <style:text-properties style:font-name="Aptos Display"/>
    </style:style>
    <style:style style:name="P33" style:parent-style-name="ListParagraph" style:list-style-name="LFO15" style:family="paragraph"/>
    <style:style style:name="P34" style:parent-style-name="ListParagraph" style:list-style-name="LFO15" style:family="paragraph"/>
    <style:style style:name="P35" style:parent-style-name="Normal" style:family="paragraph">
      <style:text-properties style:font-name="Aptos Display"/>
    </style:style>
    <style:style style:name="P36" style:parent-style-name="ListParagraph" style:list-style-name="LFO15" style:family="paragraph"/>
    <style:style style:name="P37" style:parent-style-name="ListParagraph" style:list-style-name="LFO15" style:family="paragraph"/>
    <style:style style:name="P38" style:parent-style-name="ListParagraph" style:list-style-name="LFO15" style:family="paragraph"/>
    <style:style style:name="P39" style:parent-style-name="Normal" style:family="paragraph">
      <style:text-properties style:font-name="Aptos Display"/>
    </style:style>
    <style:style style:name="P40" style:parent-style-name="ListParagraph" style:list-style-name="LFO15" style:family="paragraph"/>
    <style:style style:name="P41" style:parent-style-name="ListParagraph" style:list-style-name="LFO15" style:family="paragraph"/>
    <style:style style:name="P42" style:parent-style-name="ListParagraph" style:list-style-name="LFO15" style:family="paragraph"/>
    <style:style style:name="P43" style:parent-style-name="Normal" style:family="paragraph">
      <style:text-properties style:font-name="Aptos Display"/>
    </style:style>
    <style:style style:name="P44" style:parent-style-name="ListParagraph" style:list-style-name="LFO15" style:family="paragraph"/>
    <style:style style:name="P45" style:parent-style-name="ListParagraph" style:list-style-name="LFO15" style:family="paragraph"/>
    <style:style style:name="P46" style:parent-style-name="ListParagraph" style:list-style-name="LFO15" style:family="paragraph"/>
    <style:style style:name="P47" style:parent-style-name="ListParagraph" style:list-style-name="LFO15" style:family="paragraph"/>
    <style:style style:name="T48" style:parent-style-name="DefaultParagraphFont" style:family="text">
      <style:text-properties style:font-name="MS Gothic" style:font-name-asian="MS Gothic" style:font-name-complex="MS Gothic"/>
    </style:style>
    <style:style style:name="P49" style:parent-style-name="ListParagraph" style:list-style-name="LFO15" style:family="paragraph"/>
    <style:style style:name="P50" style:parent-style-name="ListParagraph" style:list-style-name="LFO15" style:family="paragraph"/>
    <style:style style:name="P51" style:parent-style-name="ListParagraph" style:list-style-name="LFO15" style:family="paragraph"/>
    <style:style style:name="P52" style:parent-style-name="ListParagraph" style:list-style-name="LFO15" style:family="paragraph"/>
    <style:style style:name="P53" style:parent-style-name="ListParagraph" style:list-style-name="LFO15" style:family="paragraph"/>
    <style:style style:name="P54" style:parent-style-name="ListParagraph" style:list-style-name="LFO15" style:family="paragraph"/>
    <style:style style:name="P55" style:parent-style-name="ListParagraph" style:list-style-name="LFO15" style:family="paragraph"/>
    <style:style style:name="P56" style:parent-style-name="ListParagraph" style:list-style-name="LFO15" style:family="paragraph"/>
    <style:style style:name="P57" style:parent-style-name="ListParagraph" style:list-style-name="LFO15" style:family="paragraph"/>
    <style:style style:name="P58" style:parent-style-name="ListParagraph" style:list-style-name="LFO15" style:family="paragraph"/>
    <style:style style:name="P59" style:parent-style-name="ListParagraph" style:list-style-name="LFO15" style:family="paragraph"/>
  </office:automatic-styles>
  <office:body>
    <office:text text:use-soft-page-breaks="true">
      <text:p text:style-name="P1">Cloudignyte Ltd – Terms and Conditions</text:p>
      <text:p text:style-name="Normal"><text:span text:style-name="T4">G-Cloud 15 – Lot 3 Cloud Support</text:span><text:span text:style-name="T5"> </text:span><text:span text:style-name="T6">Service: AWS Security at Scale</text:span></text:p>
      <text:p text:style-name="Normal"/>
      <text:p text:style-name="P7">1. Framework Context and Precedence</text:p>
      <text:p text:style-name="Normal">These Terms and Conditions apply to services provided under the G-Cloud 15 Framework Agreement and any resulting Call-Off Contract.</text:p>
      <text:p text:style-name="Normal">In the event of any conflict:</text:p>
      <text:p text:style-name="Normal">1. The Call-Off Contract shall take precedence</text:p>
      <text:p text:style-name="Normal">2. The Framework Agreement shall take precedence over these Terms</text:p>
      <text:p text:style-name="Normal">3. These Terms apply only where not inconsistent with the above</text:p>
      <text:p text:style-name="Normal"/>
      <text:p text:style-name="P8">2. Definitions</text:p>
      <text:p text:style-name="Normal">Supplier – Cloudignyte Ltd</text:p>
      <text:p text:style-name="Normal">Buyer – The organisation purchasing services under the G-Cloud Framework</text:p>
      <text:p text:style-name="Normal">Services – AWS Security at Scale support services</text:p>
      <text:p text:style-name="Normal">Call-Off Contract – The agreement entered into between Buyer and Supplier</text:p>
      <text:p text:style-name="Normal">Working Day – Monday to Friday excluding public holidays in England</text:p>
      <text:p text:style-name="Normal"/>
      <text:p text:style-name="P9">3. Scope of Services</text:p>
      <text:p text:style-name="Normal">Services shall be delivered in accordance with the Service Definition.</text:p>
      <text:p text:style-name="Normal">Customisation or additional work outside scope may incur additional charges and will be agreed through change control.</text:p>
      <text:p text:style-name="Normal">The Supplier will:</text:p>
      <text:list text:style-name="LFO15" text:continue-numbering="true">
        <text:list-item>
          <text:p text:style-name="P10">Provide services with reasonable skill and care</text:p>
        </text:list-item>
        <text:list-item>
          <text:p text:style-name="P11">Use appropriately qualified personnel</text:p>
        </text:list-item>
        <text:list-item>
          <text:p text:style-name="P12">Cooperate with Buyer stakeholders</text:p>
        </text:list-item>
      </text:list>
      <text:p text:style-name="Normal">The Buyer will:</text:p>
      <text:list text:style-name="LFO15" text:continue-numbering="true">
        <text:list-item>
          <text:p text:style-name="P13">Provide timely access to systems and information</text:p>
        </text:list-item>
        <text:list-item>
          <text:p text:style-name="P14">Ensure availability of relevant staff</text:p>
        </text:list-item>
        <text:list-item>
          <text:p text:style-name="P15">Support decision-making required for delivery</text:p>
        </text:list-item>
      </text:list>
      <text:p text:style-name="Normal"/>
      <text:p text:style-name="P16">4. Charges and Payment</text:p>
      <text:p text:style-name="Normal">Charges shall be based on the agreed pricing model outlined in the Call-Off Contract.</text:p>
      <text:list text:style-name="LFO15" text:continue-numbering="true">
        <text:list-item>
          <text:p text:style-name="P17">All charges exclude VAT unless stated otherwise</text:p>
        </text:list-item>
        <text:list-item>
          <text:p text:style-name="P18">Invoices are payable within 30 days</text:p>
        </text:list-item>
        <text:list-item>
          <text:p text:style-name="P19">Disputed invoices shall be raised promptly and resolved collaboratively</text:p>
        </text:list-item>
        <text:list-item>
          <text:p text:style-name="P20">No hidden costs shall apply</text:p>
        </text:list-item>
      </text:list>
      <text:p text:style-name="Normal"/>
      <text:p text:style-name="P21">5. Service Management and Governance</text:p>
      <text:p text:style-name="Normal">Cloudignyte will:</text:p>
      <text:list text:style-name="LFO15" text:continue-numbering="true">
        <text:list-item>
          <text:p text:style-name="P22">Maintain clear communication channels</text:p>
        </text:list-item>
        <text:list-item>
          <text:p text:style-name="P23">Provide progress updates as agreed</text:p>
        </text:list-item>
        <text:list-item>
          <text:p text:style-name="P24">Escalate risks or issues promptly</text:p>
        </text:list-item>
      </text:list>
      <text:p text:style-name="Normal">Both parties agree to cooperate in good faith.</text:p>
      <text:p text:style-name="Normal"/>
      <text:p text:style-name="Normal"/>
      <text:soft-page-break/>
      <text:p text:style-name="P25">6. Confidentiality</text:p>
      <text:p text:style-name="Normal">Both parties shall:</text:p>
      <text:list text:style-name="LFO15" text:continue-numbering="true">
        <text:list-item>
          <text:p text:style-name="P26">Protect confidential information</text:p>
        </text:list-item>
        <text:list-item>
          <text:p text:style-name="P27">Use it only for contract purposes</text:p>
        </text:list-item>
        <text:list-item>
          <text:p text:style-name="P28">Apply reasonable safeguards</text:p>
        </text:list-item>
      </text:list>
      <text:p text:style-name="Normal">The Buyer acknowledges obligations under Freedom of Information legislation, which may require disclosure.</text:p>
      <text:p text:style-name="Normal"/>
      <text:p text:style-name="P29">7. Intellectual Property</text:p>
      <text:p text:style-name="Normal">Pre-existing intellectual property remains the property of the original owner.</text:p>
      <text:p text:style-name="Normal">Deliverables produced specifically for the Buyer may be used by the Buyer for internal purposes unless otherwise agreed.</text:p>
      <text:p text:style-name="Normal"/>
      <text:p text:style-name="P30">8. Subcontracting</text:p>
      <text:p text:style-name="Normal">Cloudignyte may use subcontractors where appropriate in the delivery of the Services, subject to prior written notification to the Buyer. The Supplier shall remain fully responsible and liable for all subcontracted obligations.</text:p>
      <text:p text:style-name="Normal">Where subcontractors are engaged, they shall operate using Cloudignyte-managed systems, equipment, and security controls. Cloudignyte shall ensure that subcontractors are bound by written agreements imposing obligations equivalent to those placed on the Supplier under the Call-Off Contract, including in relation to confidentiality, data protection, and information security.</text:p>
      <text:p text:style-name="Normal">Cloudignyte shall ensure that all security measures, access controls, and compliance requirements applicable to the Supplier are equally enforced for any subcontractor involved in service delivery.</text:p>
      <text:p text:style-name="Normal"/>
      <text:p text:style-name="P31">9. Business Continuity</text:p>
      <text:p text:style-name="Normal">Cloudignyte maintains internal processes to ensure continuity of service delivery, including remote working capabilities and secure infrastructure.</text:p>
      <text:p text:style-name="Normal"/>
      <text:p text:style-name="P32">10. Insurance</text:p>
      <text:p text:style-name="Normal">Cloudignyte maintains appropriate levels of:</text:p>
      <text:list text:style-name="LFO15" text:continue-numbering="true">
        <text:list-item>
          <text:p text:style-name="P33">Professional indemnity insurance</text:p>
        </text:list-item>
        <text:list-item>
          <text:p text:style-name="P34">Public liability insurance</text:p>
        </text:list-item>
      </text:list>
      <text:p text:style-name="Normal">Evidence may be provided upon request.</text:p>
      <text:p text:style-name="Normal"/>
      <text:p text:style-name="P35">11. Liability</text:p>
      <text:p text:style-name="Normal">Supplier liability shall not exceed the total contract value.</text:p>
      <text:p text:style-name="Normal">Liability is not excluded for:</text:p>
      <text:list text:style-name="LFO15" text:continue-numbering="true">
        <text:list-item>
          <text:p text:style-name="P36">Death or personal injury due to negligence</text:p>
        </text:list-item>
        <text:list-item>
          <text:p text:style-name="P37">Fraud</text:p>
        </text:list-item>
        <text:list-item>
          <text:p text:style-name="P38">Statutory breaches that cannot legally be limited</text:p>
        </text:list-item>
      </text:list>
      <text:p text:style-name="Normal"/>
      <text:p text:style-name="P39">12. Termination</text:p>
      <text:p text:style-name="Normal">Either party may terminate with 30 days’ written notice.</text:p>
      <text:p text:style-name="Normal">Immediate termination may occur where:</text:p>
      <text:list text:style-name="LFO15" text:continue-numbering="true">
        <text:list-item>
          <text:p text:style-name="P40">There is material breach</text:p>
        </text:list-item>
        <text:list-item>
          <text:p text:style-name="P41">Insolvency arises</text:p>
        </text:list-item>
        <text:list-item>
          <text:p text:style-name="P42">Legal compliance issues occur</text:p>
        </text:list-item>
      </text:list>
      <text:p text:style-name="Normal"/>
      <text:p text:style-name="P43">13. Exit Support</text:p>
      <text:p text:style-name="Normal">Upon termination, Cloudignyte will:</text:p>
      <text:list text:style-name="LFO15" text:continue-numbering="true">
        <text:list-item>
          <text:p text:style-name="P44">Return or wipe where appropriate Buyer data</text:p>
        </text:list-item>
        <text:list-item>
          <text:p text:style-name="P45">Support transition activities</text:p>
        </text:list-item>
        <text:list-item>
          <text:p text:style-name="P46">Revoke access credentials</text:p>
        </text:list-item>
        <text:list-item>
          <text:p text:style-name="P47">Provide final documentation</text:p>
        </text:list-item>
      </text:list>
      <text:p text:style-name="Normal">Reasonable exit support may be chargeable if outside standard scope.</text:p>
      <text:p text:style-name="Normal"/>
      <text:p text:style-name="Normal">14. Force Majeure</text:p>
      <text:p text:style-name="Normal">Neither party is liable for failure due to events beyond reasonable control.</text:p>
      <text:p text:style-name="Normal"/>
      <text:p text:style-name="Normal">15. Variation</text:p>
      <text:p text:style-name="Normal">Changes to services or pricing shall be agreed in writing.</text:p>
      <text:p text:style-name="Normal"/>
      <text:p text:style-name="Normal">16. Governing Law</text:p>
      <text:p text:style-name="Normal">This agreement is governed by the laws of England and Wales.</text:p>
      <text:p text:style-name="Normal"/>
      <text:p text:style-name="Normal">Schedule 1 – Data Protection</text:p>
      <text:p text:style-name="Normal">1. Scope</text:p>
      <text:p text:style-name="Normal">This Schedule applies where Cloudignyte processes Personal Data on behalf of the Buyer.</text:p>
      <text:p text:style-name="Normal"/>
      <text:p text:style-name="Normal">2. Roles</text:p>
      <text:p text:style-name="Normal">Buyer = Controller<text:span text:style-name="T48"> </text:span></text:p>
      <text:p text:style-name="Normal">Cloudignyte = Processor (where applicable)</text:p>
      <text:p text:style-name="Normal"/>
      <text:p text:style-name="Normal">3. Processing Principles</text:p>
      <text:p text:style-name="Normal">Cloudignyte shall:</text:p>
      <text:list text:style-name="LFO15" text:continue-numbering="true">
        <text:list-item>
          <text:p text:style-name="P49">Act only on documented instructions</text:p>
        </text:list-item>
        <text:list-item>
          <text:p text:style-name="P50">Maintain confidentiality</text:p>
        </text:list-item>
        <text:list-item>
          <text:p text:style-name="P51">Apply appropriate safeguards</text:p>
        </text:list-item>
      </text:list>
      <text:p text:style-name="Normal"/>
      <text:p text:style-name="Normal">4. Security Measures</text:p>
      <text:p text:style-name="Normal">Cloudignyte applies:</text:p>
      <text:list text:style-name="LFO15" text:continue-numbering="true">
        <text:list-item>
          <text:p text:style-name="P52">Endpoint encryption</text:p>
        </text:list-item>
        <text:list-item>
          <text:p text:style-name="P53">MFA</text:p>
        </text:list-item>
        <text:list-item>
          <text:p text:style-name="P54">Access controls</text:p>
        </text:list-item>
        <text:list-item>
          <text:p text:style-name="P55">Endpoint monitoring</text:p>
        </text:list-item>
        <text:list-item>
          <text:p text:style-name="P56">Secure configuration management</text:p>
        </text:list-item>
        <text:list-item>
          <text:p text:style-name="P57">Remote Device wipe capability</text:p>
        </text:list-item>
      </text:list>
      <text:p text:style-name="Normal"/>
      <text:p text:style-name="Normal">5. Data Breach</text:p>
      <text:p text:style-name="Normal">Cloudignyte shall notify the Buyer within 24 hours of discovering a breach.</text:p>
      <text:p text:style-name="Normal"/>
      <text:soft-page-break/>
      <text:p text:style-name="Normal">6. Sub-Processors</text:p>
      <text:p text:style-name="Normal">Cloudignyte may use approved sub-processors necessary for delivery and remains accountable.</text:p>
      <text:p text:style-name="Normal"/>
      <text:p text:style-name="Normal">7. International Transfers</text:p>
      <text:p text:style-name="Normal">Personal Data shall not be transferred outside the United Kingdom or European Economic Area unless appropriate safeguards are in place in accordance with applicable Data Protection Laws. Such safeguards may include adequacy decisions, Standard Contractual Clauses, or other legally recognised transfer mechanisms. The Supplier shall ensure that any international transfers are subject to appropriate security and confidentiality protections.</text:p>
      <text:p text:style-name="Normal"/>
      <text:p text:style-name="Normal">8. Data Subject Rights</text:p>
      <text:p text:style-name="Normal">Cloudignyte shall provide reasonable assistance to the Buyer in responding to Data Subject rights requests within timescales agreed between the parties, taking into account the complexity and scope of the request.</text:p>
      <text:p text:style-name="Normal"/>
      <text:p text:style-name="Normal">9. Audit Rights</text:p>
      <text:p text:style-name="Normal">Buyers may request evidence of compliance on reasonable notice.</text:p>
      <text:p text:style-name="Normal"/>
      <text:p text:style-name="Normal">10. Return and Deletion</text:p>
      <text:p text:style-name="Normal">Upon termination:</text:p>
      <text:list text:style-name="LFO15" text:continue-numbering="true">
        <text:list-item>
          <text:p text:style-name="P58">Data will be returned or deleted securely</text:p>
        </text:list-item>
        <text:list-item>
          <text:p text:style-name="P59">Legal retention obligations will be respected</text:p>
        </text:list-item>
      </text:list>
      <text:p text:style-name="Normal"/>
      <text:p text:style-name="Normal">11. Liability</text:p>
      <text:p text:style-name="Normal">The Supplier’s liability under any Call-Off Contract shall be governed by the liability provisions set out in the applicable Call-Off Contract and Framework Agreement. Nothing in these Terms shall limit or exclude liability for death or personal injury caused by negligence, fraud, or any other liability which cannot legally be limited or excluded.</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Segoe UI" svg:font-family="Segoe UI" style:font-family-generic="swiss" style:font-pitch="variable" svg:panose-1="2 11 5 2 4 2 4 2 2 3"/>
    <style:font-face style:name="Aptos Display" svg:font-family="Aptos Display" style:font-family-generic="swiss" style:font-pitch="variable" svg:panose-1="2 11 0 4 2 2 2 2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wacimagecontainer" style:display-name="wacimagecontaine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font-name-asian="Times New Roman" style:font-name-complex="Times New Roman"/>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font-name-asian="Times New Roman"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font-name-asian="Times New Roman" style:font-name-complex="Times New Roman"/>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font-name-asian="Times New Roman" style:font-name-complex="Times New Roman"/>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font-name-asian="Times New Roman" style:font-name-complex="Times New Roman"/>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font-name-asian="Times New Roman" style:font-name-complex="Times New Roman"/>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font-name-asian="Times New Roman" style:font-name-complex="Times New Roman"/>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font-name-asian="Times New Roman" style:font-name-complex="Times New Roman"/>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font-name-asian="Times New Roman" style:font-name-complex="Times New Roman"/>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font-name-asian="Times New Roman" style:font-name-complex="Times New Roman"/>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font-name-asian="Times New Roman" style:font-name-complex="Times New Roman"/>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4">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8">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9">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0">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Header" style:family="paragraph">
      <style:paragraph-properties fo:text-align="center"/>
    </style:style>
    <style:style style:name="T3" style:parent-style-name="wacimagecontainer" style:family="text">
      <style:text-properties style:font-name="Segoe UI" style:font-name-complex="Segoe UI" fo:font-size="9pt" style:font-size-asian="9pt" style:font-size-complex="9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text:span text:style-name="T3"><draw:frame draw:style-name="a0" draw:name="Picture 1" text:anchor-type="as-char" svg:x="0in" svg:y="0in" svg:width="2.55615in" svg:height="0.67286in" style:rel-width="scale" style:rel-height="scale"><draw:image xlink:href="media/image1.png" xlink:type="simple" xlink:show="embed" xlink:actuate="onLoad"/><svg:title/><svg:desc>A black and blue text on a grey background

AI-generated content may be incorrect.</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Tyrone Farrow</dc:creator>
    <meta:creation-date>2026-01-30T09:43:00Z</meta:creation-date>
    <dc:date>2026-01-30T10:07:00Z</dc:date>
    <meta:template xlink:href="Normal.dotm" xlink:type="simple"/>
    <meta:editing-cycles>3</meta:editing-cycles>
    <meta:editing-duration>PT1080S</meta:editing-duration>
    <meta:document-statistic meta:page-count="4" meta:paragraph-count="86" meta:word-count="953" meta:character-count="6209" meta:row-count="197" meta:non-whitespace-character-count="5342"/>
  </office:meta>
</office:document-meta>
</file>