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</office:font-face-decls>
  <office:automatic-styles>
    <text:list-style style:name="LFO1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Style" style:master-page-name="MP0" style:family="paragraph">
      <style:paragraph-properties fo:break-before="page"/>
    </style:style>
    <style:style style:name="P4" style:parent-style-name="Normal" style:family="paragraph">
      <style:text-properties fo:font-weight="bold" style:font-weight-asian="bold" style:font-weight-complex="bold"/>
    </style:style>
    <style:style style:name="P5" style:parent-style-name="ListParagraph" style:list-style-name="LFO5" style:family="paragraph"/>
    <style:style style:name="P6" style:parent-style-name="ListParagraph" style:list-style-name="LFO5" style:family="paragraph"/>
    <style:style style:name="P7" style:parent-style-name="ListParagraph" style:list-style-name="LFO5" style:family="paragraph"/>
    <style:style style:name="P8" style:parent-style-name="ListParagraph" style:list-style-name="LFO5" style:family="paragraph"/>
    <style:style style:name="P9" style:parent-style-name="Normal" style:family="paragraph">
      <style:text-properties fo:font-weight="bold" style:font-weight-asian="bold" style:font-weight-complex="bold"/>
    </style:style>
    <style:style style:name="P10" style:parent-style-name="ListParagraph" style:list-style-name="LFO6" style:family="paragraph"/>
    <style:style style:name="P11" style:parent-style-name="ListParagraph" style:list-style-name="LFO6" style:family="paragraph"/>
    <style:style style:name="P12" style:parent-style-name="ListParagraph" style:list-style-name="LFO6" style:family="paragraph"/>
    <style:style style:name="P13" style:parent-style-name="ListParagraph" style:list-style-name="LFO6" style:family="paragraph"/>
    <style:style style:name="P14" style:parent-style-name="ListParagraph" style:list-style-name="LFO6" style:family="paragraph"/>
    <style:style style:name="P15" style:parent-style-name="ListParagraph" style:list-style-name="LFO6" style:family="paragraph"/>
    <style:style style:name="P16" style:parent-style-name="ListParagraph" style:list-style-name="LFO6" style:family="paragraph"/>
    <style:style style:name="P17" style:parent-style-name="ListParagraph" style:list-style-name="LFO6" style:family="paragraph"/>
    <style:style style:name="P18" style:parent-style-name="ListParagraph" style:list-style-name="LFO6" style:family="paragraph"/>
    <style:style style:name="P19" style:parent-style-name="ListParagraph" style:list-style-name="LFO6" style:family="paragraph"/>
    <style:style style:name="P20" style:parent-style-name="Normal" style:family="paragraph">
      <style:text-properties fo:font-weight="bold" style:font-weight-asian="bold" style:font-weight-complex="bold"/>
    </style:style>
    <style:style style:name="P21" style:parent-style-name="ListParagraph" style:list-style-name="LFO10" style:family="paragraph"/>
    <style:style style:name="P22" style:parent-style-name="ListParagraph" style:list-style-name="LFO10" style:family="paragraph"/>
    <style:style style:name="P23" style:parent-style-name="ListParagraph" style:list-style-name="LFO10" style:family="paragraph"/>
    <style:style style:name="P24" style:parent-style-name="ListParagraph" style:list-style-name="LFO10" style:family="paragraph"/>
    <style:style style:name="P25" style:parent-style-name="Normal" style:family="paragraph">
      <style:text-properties fo:font-weight="bold" style:font-weight-asian="bold" style:font-weight-complex="bold"/>
    </style:style>
    <style:style style:name="P26" style:parent-style-name="ListParagraph" style:list-style-name="LFO11" style:family="paragraph"/>
    <style:style style:name="P27" style:parent-style-name="ListParagraph" style:list-style-name="LFO11" style:family="paragraph"/>
  </office:automatic-styles>
  <office:body>
    <office:text text:use-soft-page-breaks="true">
      <text:p text:style-name="P1">Service Definition Document</text:p>
      <text:p text:style-name="Normal">Service: AWS Security at Scale</text:p>
      <text:p text:style-name="Normal">Supplier: Cloudignyte</text:p>
      <text:p text:style-name="Normal">Framework Lot: Lot 3 – Cloud Support</text:p>
      <text:p text:style-name="HStyle">1. Service overview</text:p>
      <text:p text:style-name="Normal">AWS Security at Scale is a Lot 3 cloud support service that helps buyers operate and continuously improve AWS security controls across AWS Organisations and accounts. We implement and tune AWS-native controls, monitoring and detective services, and provide audit-ready evidence packs (control mapping and verifiable logs) to support compliance, assurance and incident response.</text:p>
      <text:p text:style-name="Normal"/>
      <text:p text:style-name="Normal">We configure, tune and support services such as AWS WAF/Firewall Manager, Shield<text:s/>Advanced, Security Hub, GuardDuty, Security Lake, CloudTrail, Glue, Athena<text:s/>and centralised logging patterns. We provide protective monitoring, incident support, and audit-ready evidence packs (control mapping and log proof) to support compliance and assurance activities.</text:p>
      <text:p text:style-name="HStyle">2. What the service<text:s/>can<text:s/>include</text:p>
      <text:p text:style-name="Normal">Security guardrails and baseline controls (multi-account)</text:p>
      <text:p text:style-name="Normal">AWS WAF and Firewall Manager policy configuration and tuning</text:p>
      <text:p text:style-name="Normal">DDoS protection configuration guidance (AWS Shield<text:s/>Advanced<text:s/>where applicable)</text:p>
      <text:p text:style-name="Normal">Control Tower configuration support and guardrail management</text:p>
      <text:p text:style-name="Normal">Centralised logging enablement and lifecycle/retention guidance</text:p>
      <text:p text:style-name="Normal">Protective monitoring dashboards, alert tuning and reporting</text:p>
      <text:p text:style-name="Normal">Security Hub / GuardDuty enablement, aggregation and triage support</text:p>
      <text:p text:style-name="Normal">IAM least-privilege reviews and access policy hardening</text:p>
      <text:p text:style-name="Normal">Integration with buyer tooling (SIEM/SOAR/ITSM) where agreed</text:p>
      <text:p text:style-name="Normal">Operational runbooks, handover and knowledge transfer</text:p>
      <text:p text:style-name="Normal">Regular service reporting and governance meetings (as agreed)</text:p>
      <text:p text:style-name="HStyle">3. What the service does not include</text:p>
      <text:p text:style-name="Normal">Non-AWS platform security operations (unless explicitly agreed)</text:p>
      <text:p text:style-name="Normal">Third-party licence costs and buyer-managed tooling subscriptions</text:p>
      <text:p text:style-name="Normal">Application code changes (unless separately agreed)</text:p>
      <text:p text:style-name="Normal">Procurement of AWS infrastructure (AWS charges paid by buyer)</text:p>
      <text:p text:style-name="HStyle">4. Support model and service levels</text:p>
      <text:p text:style-name="Normal">Support packages (hours and channels are defined in the pricing document):</text:p>
      <text:p text:style-name="Normal">- Standard (Minimum): Mon–Fri 09:00–17:00 (UK) | Email | Included effort: 10 hours/month</text:p>
      <text:p text:style-name="Normal">- Enhanced: Mon–Fri 08:00–18:00 (UK) | Email + Phone + Ticketing | Included effort: 25 hours/month</text:p>
      <text:p text:style-name="Normal">- Premium (Business Hours): Mon–Fri 08:00–18:00 (UK); Web chat Mon–Fri 09:00–17:00 | Email + Phone + Ticketing + Web chat | Included effort: 60 hours/month</text:p>
      <text:p text:style-name="Normal">Response targets:</text:p>
      <text:p text:style-name="Normal">Standard priority: response within 4 business hours (Mon–Fri).</text:p>
      <text:soft-page-break/>
      <text:p text:style-name="Normal">High priority: response within 2 business hours (Mon–Fri).</text:p>
      <text:p text:style-name="Normal">Weekend support: best-efforts email response; response times may be longer.</text:p>
      <text:p text:style-name="Normal">24x7 on-call escalation: available as a fixed-price add-on; applies to defined critical criteria.</text:p>
      <text:p text:style-name="Normal"/>
      <text:p text:style-name="HStyle">5. Managed Service Setup</text:p>
      <text:p text:style-name="P4">SLAs and service measures</text:p>
      <text:list text:style-name="LFO5" text:continue-numbering="true">
        <text:list-item>
          <text:p text:style-name="P5">Define and agree SLAs (service levels) aligned to buyer priorities.</text:p>
        </text:list-item>
        <text:list-item>
          <text:p text:style-name="P6">Define and agree KPIs (key results/metrics) for service outcomes.</text:p>
        </text:list-item>
        <text:list-item>
          <text:p text:style-name="P7">Identify key application and infrastructure parameters to monitor.</text:p>
        </text:list-item>
        <text:list-item>
          <text:p text:style-name="P8">Configure warning thresholds and alerts with escalation rules.</text:p>
        </text:list-item>
      </text:list>
      <text:p text:style-name="Normal"/>
      <text:p text:style-name="P9">Monitoring and traceability</text:p>
      <text:list text:style-name="LFO6" text:continue-numbering="true">
        <text:list-item>
          <text:p text:style-name="P10">Configure AWS-native monitoring and traceability:</text:p>
          <text:list text:continue-numbering="true">
            <text:list-item>
              <text:p text:style-name="P11">Amazon CloudWatch metrics, alarms, dashboards, and tracing (where applicable).</text:p>
            </text:list-item>
            <text:list-item>
              <text:p text:style-name="P12">AWS CloudTrail for audit logging and activity traceability.</text:p>
            </text:list-item>
            <text:list-item>
              <text:p text:style-name="P13">VPC Flow Logs for network traceability and investigation support.</text:p>
            </text:list-item>
            <text:list-item>
              <text:p text:style-name="P14">Other<text:s/>log types as agreed</text:p>
            </text:list-item>
          </text:list>
        </text:list-item>
        <text:list-item>
          <text:p text:style-name="P15">Where required, integrate external monitoring platforms:</text:p>
          <text:list text:continue-numbering="true">
            <text:list-item>
              <text:p text:style-name="P16">Prometheus/Grafana (buyer hosted or managed, as agreed).</text:p>
            </text:list-item>
            <text:list-item>
              <text:p text:style-name="P17">Alerting/on-call tools such as Datadog and PagerDuty (as agreed).</text:p>
            </text:list-item>
            <text:list-item>
              <text:p text:style-name="P18">Communication channels such as Slack (as agreed).</text:p>
            </text:list-item>
          </text:list>
        </text:list-item>
        <text:list-item>
          <text:p text:style-name="P19">Integrate alarms into the agreed alerting workflow (ticket + notification).</text:p>
        </text:list-item>
      </text:list>
      <text:p text:style-name="Normal"/>
      <text:p text:style-name="P20">Incident, problem and security tooling</text:p>
      <text:list text:style-name="LFO10" text:continue-numbering="true">
        <text:list-item>
          <text:p text:style-name="P21">Establish the service desk workflow for incident and problem tickets (email/ticketing portal).</text:p>
        </text:list-item>
        <text:list-item>
          <text:p text:style-name="P22">Configure SIEM / event management,<text:s/>data transforms<text:s/>and integration where in scope.</text:p>
        </text:list-item>
        <text:list-item>
          <text:p text:style-name="P23">Finalise a Root Cause Analysis (RCA) report template and PIR process.</text:p>
        </text:list-item>
        <text:list-item>
          <text:p text:style-name="P24">Define severity criteria, escalation paths, and communications cadence.</text:p>
        </text:list-item>
      </text:list>
      <text:p text:style-name="Normal"/>
      <text:p text:style-name="P25">Reporting and governance</text:p>
      <text:list text:style-name="LFO11" text:continue-numbering="true">
        <text:list-item>
          <text:p text:style-name="P26">Provide weekly reporting on SLA performance, incidents, and trends.</text:p>
        </text:list-item>
        <text:list-item>
          <text:p text:style-name="P27">Hold a regular service review to agree remediation actions and improvements.</text:p>
        </text:list-item>
      </text:list>
      <text:p text:style-name="HStyle">6.<text:s/>Service<text:s/>Onboarding</text:p>
      <text:p text:style-name="Normal">Kick-off and discovery to confirm scope, success criteria and priorities.</text:p>
      <text:p text:style-name="Normal">Access prerequisites: buyer provisions IAM roles/SSO access and required permissions.</text:p>
      <text:p text:style-name="Normal">Baseline review of current controls, logging, detections and account structure.</text:p>
      <text:p text:style-name="Normal">Implementation plan agreed, including change windows and approvals.</text:p>
      <text:p text:style-name="Normal">Initial configuration/tuning and handover of runbooks and dashboards.</text:p>
      <text:p text:style-name="HStyle">7. Offboarding and exit</text:p>
      <text:p text:style-name="Normal">Agree exit date, handover plan, staff training workshops<text:s/>and final reporting requirements.</text:p>
      <text:p text:style-name="Normal">Transfer documentation, runbooks, IaC modules (where used) and knowledge.</text:p>
      <text:soft-page-break/>
      <text:p text:style-name="Normal">Revoke Cloudignyte access (IAM roles/SSO) and close credentials.</text:p>
      <text:p text:style-name="Normal">Provide final status report and outstanding risk/issue register.</text:p>
      <text:p text:style-name="HStyle">8. Technical constraints and dependencies</text:p>
      <text:p text:style-name="Normal">Service is delivered primarily remotely; on-site delivery by agreement.</text:p>
      <text:p text:style-name="Normal">Delivery depends on buyer-owned prerequisites (access, approvals, change windows).</text:p>
      <text:p text:style-name="Normal">Integrations with SIEM/SOAR/ITSM may require buyer-side configuration and licences.</text:p>
      <text:p text:style-name="Normal">Hosting location: security tooling is deployed into the buyer’s AWS environment.</text:p>
      <text:p text:style-name="Normal">We support configuration and assurance of resilience controls; the buyer owns workload architecture and DR execution.</text:p>
      <text:p text:style-name="Normal">Buyer delays to access/approvals will extend delivery timelines and reschedule work.</text:p>
      <text:p text:style-name="HStyle">9. Security and compliance</text:p>
      <text:p text:style-name="Normal">Access is least-privilege and time-bound where possible, using buyer IAM/SSO.</text:p>
      <text:p text:style-name="Normal">All changes follow change control with documented approvals and peer review.</text:p>
      <text:p text:style-name="Normal">Audit evidence is produced using verifiable logs and control outputs and documented in evidence packs.</text:p>
      <text:p text:style-name="Normal">We are Cyber Essentials certified;<text:s/>We follow ISO/IEC 27001-aligned practices (policies, risk, access control, incident management and internal review). We are not currently ISO 27001 certified unless stated otherwise.</text:p>
      <text:p text:style-name="HStyle">10. Resilience and continuity</text:p>
      <text:p text:style-name="Normal">We support the design and operation of backup and retention controls using AWS native services (where in scope).</text:p>
      <text:p text:style-name="Normal">Service continuity for customer workloads remains the buyer’s responsibility; we support planning, testing and improvements.</text:p>
      <text:p text:style-name="Normal">Planned maintenance is scheduled and agreed with the buyer in advance.</text:p>
      <text:p text:style-name="HStyle">11. Service management</text:p>
      <text:p text:style-name="Normal">Change management: planned changes agreed via ticketing/email and change windows.</text:p>
      <text:p text:style-name="Normal">Incident management: triage, containment guidance, escalation and post-incident review.</text:p>
      <text:p text:style-name="Normal">Problem management: root-cause analysis and remediation backlog support.</text:p>
      <text:p text:style-name="Normal">Reporting: operational and security posture reporting (frequency by agreement).</text:p>
      <text:p text:style-name="HStyle">12. Pricing</text:p>
      <text:p text:style-name="Normal">Pricing is provided in the associated G-Cloud 15 pricing document, including unit rates, support packages, add-ons, and discounts (all prices exclusive of VAT).</text:p>
      <text:p text:style-name="HStyle">13. Social value</text:p>
      <text:p text:style-name="Normal">Cloudignyte delivers measurable social value through training and mentorship initiatives:</text:p>
      <text:p text:style-name="Normal">Provide structured mentorship to previously disadvantaged trainees in South Africa.</text:p>
      <text:p text:style-name="Normal">Fund AWS training resources and certification pathways for programme participants, with achieved certifications reported.</text:p>
      <text:p text:style-name="Normal">Target a minimum of 2 trainees supported.</text:p>
      <text:soft-page-break/>
      <text:p text:style-name="Normal">Offer paid project shadowing opportunities where delivery confidentiality allows.</text:p>
      <text:p text:style-name="Normal">Prioritise remote delivery to minimise travel emissions; travel only when required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Style" style:display-name="TitleStyle" style:family="paragraph">
      <style:paragraph-properties fo:margin-top="0.2in" fo:margin-bottom="0.15in"/>
      <style:text-properties fo:font-weight="bold" style:font-weight-asian="bold" fo:font-size="16pt" style:font-size-asian="16pt" fo:hyphenate="false"/>
    </style:style>
    <style:style style:name="HStyle" style:display-name="HStyle" style:family="paragraph">
      <style:paragraph-properties fo:margin-top="0.1798in" fo:margin-bottom="0.0798in"/>
      <style:text-properties fo:font-weight="bold" style:font-weight-asian="bold" fo:font-size="12pt" style:font-size-asian="12pt"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wacimagecontainer" style:display-name="wacimagecontaine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Courier New" style:font-name-complex="Courier New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Courier New" style:font-name-complex="Courier New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Courier New" style:font-name-complex="Courier New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Header" style:family="paragraph">
      <style:paragraph-properties fo:text-align="center"/>
    </style:style>
    <style:style style:name="T3" style:parent-style-name="wacimagecontainer" style:family="text">
      <style:text-properties style:font-name="Segoe UI" style:font-name-complex="Segoe UI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Picture 1" text:anchor-type="as-char" svg:x="0in" svg:y="0in" svg:width="2.55615in" svg:height="0.67286in" style:rel-width="scale" style:rel-height="scale"><draw:image xlink:href="media/image1.png" xlink:type="simple" xlink:show="embed" xlink:actuate="onLoad"/><svg:title/><svg:desc>A black and blue text on a grey background

AI-generated content may be incorrect.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Tyrone Farrow</dc:creator>
    <meta:creation-date>2026-01-29T14:30:00Z</meta:creation-date>
    <dc:date>2026-01-29T15:27:00Z</dc:date>
    <meta:template xlink:href="Normal.dotm" xlink:type="simple"/>
    <meta:editing-cycles>6</meta:editing-cycles>
    <meta:editing-duration>PT2220S</meta:editing-duration>
    <meta:document-statistic meta:page-count="4" meta:paragraph-count="117" meta:word-count="967" meta:character-count="7148" meta:row-count="116" meta:non-whitespace-character-count="6298"/>
  </office:meta>
</office:document-meta>
</file>