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F0" style:family="paragraph">
      <style:paragraph-properties fo:break-before="page"/>
    </style:style>
    <style:style style:name="T4" style:parent-style-name="DefaultParagraphFont" style:family="text">
      <style:text-properties style:font-name="Calibri" style:font-name-asian="Calibri" style:use-window-font-color="true" fo:font-size="11pt" style:font-size-asian="11pt" style:font-size-complex="11pt"/>
    </style:style>
    <style:style style:name="P5" style:parent-style-name="Heading2" style:family="paragraph">
      <style:text-properties style:font-name="Calibri" style:font-name-asian="Calibri" style:use-window-font-color="true" fo:font-size="11pt" style:font-size-asian="11pt" style:font-size-complex="11pt"/>
    </style:style>
    <style:style style:name="T6" style:parent-style-name="DefaultParagraphFont" style:family="text">
      <style:text-properties fo:background-color="#FFFFFF"/>
    </style:style>
    <style:style style:name="T7" style:parent-style-name="DefaultParagraphFont" style:family="text">
      <style:text-properties style:language-asian="en" style:country-asian="GB"/>
    </style:style>
    <style:style style:name="T8" style:parent-style-name="DefaultParagraphFont" style:family="text">
      <style:text-properties style:font-name="Calibri" style:font-name-asian="Calibri" style:use-window-font-color="true" fo:font-size="11pt" style:font-size-asian="11pt" style:font-size-complex="11pt"/>
    </style:style>
    <style:style style:name="P9" style:parent-style-name="ListParagraph" style:family="paragraph"/>
    <style:style style:name="P10" style:parent-style-name="ListParagraph" style:family="paragraph"/>
    <style:style style:name="P11" style:parent-style-name="ListParagraph" style:family="paragraph"/>
    <style:style style:name="P12" style:parent-style-name="ListParagraph" style:family="paragraph"/>
    <style:style style:name="P13" style:parent-style-name="ListParagraph" style:family="paragraph"/>
    <style:style style:name="P14" style:parent-style-name="ListParagraph" style:family="paragraph"/>
    <style:style style:name="P15" style:parent-style-name="ListParagraph" style:family="paragraph"/>
    <style:style style:name="P16" style:parent-style-name="ListParagraph" style:family="paragraph"/>
    <style:style style:name="P17" style:parent-style-name="ListParagraph" style:family="paragraph"/>
    <style:style style:name="P18" style:parent-style-name="ListParagraph" style:family="paragraph"/>
    <style:style style:name="P19" style:parent-style-name="ListParagraph" style:family="paragraph"/>
    <style:style style:name="P20" style:parent-style-name="ListParagraph" style:family="paragraph"/>
    <style:style style:name="P21" style:parent-style-name="ListParagraph" style:family="paragraph"/>
    <style:style style:name="P22" style:parent-style-name="ListParagraph" style:family="paragraph"/>
    <style:style style:name="P23" style:parent-style-name="ListParagraph" style:family="paragraph"/>
    <style:style style:name="P24" style:parent-style-name="Heading2" style:family="paragraph">
      <style:text-properties style:font-name="Calibri" style:font-name-asian="Calibri" style:use-window-font-color="true" fo:font-size="11pt" style:font-size-asian="11pt" style:font-size-complex="11pt"/>
    </style:style>
    <style:style style:name="P25" style:parent-style-name="govuk-body" style:family="paragraph">
      <style:paragraph-properties fo:margin-top="0in" fo:margin-bottom="0.052in" fo:background-color="#FFFFFF"/>
      <style:text-properties style:font-name="Calibri" style:font-name-asian="Calibri" fo:font-size="11pt" style:font-size-asian="11pt" style:font-size-complex="11pt" style:language-asian="en" style:country-asian="US"/>
    </style:style>
    <style:style style:name="P26" style:parent-style-name="govuk-body-s" style:family="paragraph">
      <style:paragraph-properties fo:margin-top="0in" fo:margin-bottom="0.2083in" fo:background-color="#FFFFFF"/>
      <style:text-properties style:font-name="Calibri" style:font-name-asian="Calibri" fo:font-size="11pt" style:font-size-asian="11pt" style:font-size-complex="11pt" style:language-asian="en" style:country-asian="US"/>
    </style:style>
    <style:style style:name="P27" style:parent-style-name="govuk-body" style:family="paragraph">
      <style:paragraph-properties fo:margin-top="0in" fo:margin-bottom="0.052in" fo:background-color="#FFFFFF"/>
      <style:text-properties style:font-name="Calibri" style:font-name-asian="Calibri" fo:font-size="11pt" style:font-size-asian="11pt" style:font-size-complex="11pt" style:language-asian="en" style:country-asian="US"/>
    </style:style>
    <style:style style:name="P28" style:parent-style-name="govuk-body-s" style:family="paragraph">
      <style:paragraph-properties fo:margin-top="0in" fo:margin-bottom="0.2083in" fo:background-color="#FFFFFF"/>
      <style:text-properties style:font-name="Calibri" style:font-name-asian="Calibri" fo:font-size="11pt" style:font-size-asian="11pt" style:font-size-complex="11pt" style:language-asian="en" style:country-asian="US"/>
    </style:style>
    <style:style style:name="P29" style:parent-style-name="govuk-body" style:family="paragraph">
      <style:paragraph-properties fo:margin-top="0in" fo:margin-bottom="0.052in" fo:background-color="#FFFFFF"/>
      <style:text-properties style:font-name="Calibri" style:font-name-asian="Calibri" fo:font-size="11pt" style:font-size-asian="11pt" style:font-size-complex="11pt" style:language-asian="en" style:country-asian="US"/>
    </style:style>
    <style:style style:name="P30" style:parent-style-name="govuk-body-s" style:family="paragraph">
      <style:paragraph-properties fo:margin-top="0in" fo:margin-bottom="0.2083in" fo:background-color="#FFFFFF"/>
      <style:text-properties style:font-name="Calibri" style:font-name-asian="Calibri" fo:font-size="11pt" style:font-size-asian="11pt" style:font-size-complex="11pt" style:language-asian="en" style:country-asian="US"/>
    </style:style>
    <style:style style:name="P31" style:parent-style-name="govuk-body" style:family="paragraph">
      <style:paragraph-properties fo:margin-top="0in" fo:margin-bottom="0.052in" fo:background-color="#FFFFFF"/>
      <style:text-properties style:font-name="Calibri" style:font-name-asian="Calibri" fo:font-size="11pt" style:font-size-asian="11pt" style:font-size-complex="11pt" style:language-asian="en" style:country-asian="US"/>
    </style:style>
    <style:style style:name="P32" style:parent-style-name="govuk-body-s" style:family="paragraph">
      <style:paragraph-properties fo:margin-top="0in" fo:margin-bottom="0.2083in" fo:background-color="#FFFFFF"/>
      <style:text-properties style:font-name="Calibri" style:font-name-asian="Calibri" fo:font-size="11pt" style:font-size-asian="11pt" style:font-size-complex="11pt" style:language-asian="en" style:country-asian="US"/>
    </style:style>
    <style:style style:name="P33" style:parent-style-name="govuk-body" style:family="paragraph">
      <style:paragraph-properties fo:margin-top="0in" fo:margin-bottom="0.052in" fo:background-color="#FFFFFF"/>
      <style:text-properties style:font-name="Calibri" style:font-name-asian="Calibri" fo:font-size="11pt" style:font-size-asian="11pt" style:font-size-complex="11pt" style:language-asian="en" style:country-asian="US"/>
    </style:style>
    <style:style style:name="P34" style:parent-style-name="govuk-body-s" style:family="paragraph">
      <style:paragraph-properties fo:margin-top="0in" fo:margin-bottom="0.2083in" fo:background-color="#FFFFFF"/>
      <style:text-properties style:font-name="Calibri" style:font-name-asian="Calibri" fo:font-size="11pt" style:font-size-asian="11pt" style:font-size-complex="11pt" style:language-asian="en" style:country-asian="US"/>
    </style:style>
  </office:automatic-styles>
  <office:body>
    <office:text text:use-soft-page-breaks="true">
      <text:h text:style-name="P1" text:outline-level="1">Service Definition</text:h>
      <text:h text:style-name="Heading2" text:outline-level="2">Service name<text:span text:style-name="T4"><text:tab/></text:span></text:h>
      <text:h text:style-name="P5" text:outline-level="2">Business<text:s/>analysis</text:h>
      <text:h text:style-name="Heading2" text:outline-level="2">Service<text:span text:style-name="T6"><text:s/>description</text:span><text:span text:style-name="T7"><text:line-break/></text:span><text:span text:style-name="T8">Business analysis services to support delivery of technology enabled change. Working with the buyers’ preferred methodology across the delivery lifecycle to conduct business and situational analysis, analyse and manage stakeholders, improve business processes, define solutions, develop business cases, establish, document, validate and manage business requirements, and transition solutions into operation</text:span>.</text:h>
      <text:h text:style-name="Heading2" text:outline-level="2">Service features and benefits</text:h>
      <text:p text:style-name="Normal">Service features</text:p>
      <text:list text:style-name="LFO1" text:continue-numbering="true">
        <text:list-item>
          <text:p text:style-name="P9">Stakeholder analysis, engagement and management</text:p>
        </text:list-item>
        <text:list-item>
          <text:p text:style-name="P10">Situation investigation and problem analysis<text:s/></text:p>
        </text:list-item>
        <text:list-item>
          <text:p text:style-name="P11">Solution definition and options appraisal</text:p>
        </text:list-item>
        <text:list-item>
          <text:p text:style-name="P12">Feasibility assessment and business case development</text:p>
        </text:list-item>
        <text:list-item>
          <text:p text:style-name="P13">Business<text:s/>process analysis and<text:s/>improvement<text:s/>using BPMN and other standards</text:p>
        </text:list-item>
        <text:list-item>
          <text:p text:style-name="P14">User centred design</text:p>
        </text:list-item>
        <text:list-item>
          <text:p text:style-name="P15">Requirements definition, elaboration and management</text:p>
        </text:list-item>
        <text:list-item>
          <text:p text:style-name="P16">Business acceptance testing</text:p>
        </text:list-item>
        <text:list-item>
          <text:p text:style-name="P17">Business change deployment and service transition</text:p>
        </text:list-item>
        <text:list-item>
          <text:p text:style-name="P18">Waterfall, agile, SCRUM, kanban, SAFe</text:p>
        </text:list-item>
      </text:list>
      <text:p text:style-name="Normal">Service benefits</text:p>
      <text:list text:style-name="LFO1" text:continue-numbering="true">
        <text:list-item>
          <text:p text:style-name="P19">Clarifies wider business context and objectives of transformations</text:p>
        </text:list-item>
        <text:list-item>
          <text:p text:style-name="P20">Engages senior stakeholders in business design process</text:p>
        </text:list-item>
        <text:list-item>
          <text:p text:style-name="P21">Provides operational blueprint<text:s/>and structure<text:s/>for the delivery of business changes</text:p>
        </text:list-item>
        <text:list-item>
          <text:p text:style-name="P22">Enables<text:s/>business functions<text:s/>to exploit<text:s/>technology<text:s/>and data changes</text:p>
        </text:list-item>
        <text:list-item>
          <text:p text:style-name="P23">Reduces risk of business incompatibility with technology and data changes</text:p>
        </text:list-item>
      </text:list>
      <text:h text:style-name="Heading2" text:outline-level="2">Planning</text:h>
      <text:h text:style-name="P24" text:outline-level="2">Pareto Frontiers uses business analysis techniques to drive the planning phase of change programmes. Situation investigation and problem analysis is used to clarify and scope the delivery and ensure it addresses the underlying drivers for change. Solution definition and options appraisal supports the identification and definition of the optimal solution to address the problem. Feasibility assessment identifies barriers to delivery and defines remediation options. Business case development appraises defined options and recommends the best economic option to decision makers. Stakeholder analysis, engagement and management brings key stakeholders along on the change journey and ensures that their needs are properly considered.</text:h>
      <text:h text:style-name="Heading2" text:outline-level="2">Setup and migration</text:h>
      <text:p text:style-name="Normal">Pareto Frontiers uses business analysis techniques to support solution definition and delivery, as well as associated business changes. Business process analysis, using Business Process Modelling Notation (BPMN) or other standards can analyse and improve associated business processes. Requirements definition, elaboration and management engages the business and specifies the business requirements the solution must meet to deliver against identified objectives and user needs. The management of requirements throughout the delivery lifecycle supports the optimisation of the solution according to user need. Business acceptance testing ensures the solution has met<text:s/><text:soft-page-break/>business requirements and is capable of being deployed into the business. Business change deployment and service transition takes a structured approach to moving the solution into live service and supporting early business adoption.</text:p>
      <text:h text:style-name="Heading2" text:outline-level="2">Social Value</text:h>
      <text:p text:style-name="P25">Fighting climate change</text:p>
      <text:p text:style-name="P26">For change programmes related to fighting climate change, Pareto Frontiers can support buyers in including this in quantified economic appraisals, incorporating associated social value into the Net Present Social Value analysis of delivery options, enabling the proper consideration of social value as part of the business case process.</text:p>
      <text:p text:style-name="P27">Covid-19 recovery</text:p>
      <text:p text:style-name="P28">For change programmes related to covid-19 recovery, Pareto Frontiers can support buyers in including this in quantified economic appraisals, incorporating associated social value into the Net Present Social Value analysis of delivery options, enabling the proper consideration of social value as part of the business case process.</text:p>
      <text:p text:style-name="P29">Tackling economic inequality</text:p>
      <text:p text:style-name="P30">For change programmes related to tackling economic inequality, Pareto Frontiers can support buyers in including this in quantified economic appraisals, incorporating associated social value into the Net Present Social Value analysis of delivery options, enabling the proper consideration of social value as part of the business case process.</text:p>
      <text:p text:style-name="P31">Equal opportunity</text:p>
      <text:p text:style-name="P32">Pareto Frontiers' business analysis service includes explicit consideration of equal opportunity factors in the definition and appraisal of solution options. Equal opportunity appraisal of options places a quantified value on the extent to which options promote equal opportunities, supporting buyers in considering social value in their options appraisal. Requirements development will include specific consideration of solution accessibility and usability, supporting the development of solutions which are accessible and usable for people of all abilities and characteristics. Acceptance testing will include specific consideration of the extend to which the solution meets defined accessibility and usability requirements.</text:p>
      <text:p text:style-name="P33">Wellbeing</text:p>
      <text:p text:style-name="P34">For change programmes related to promoting wellbeing, Pareto Frontiers can support buyers in including this in quantified economic appraisals, incorporating associated social value into the Net Present Social Value analysis of delivery options, enabling the proper consideration of social value as part of the business case proces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2%"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fo:color="#2F5496"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libri Light" style:font-name-asian="Times New Roman" fo:color="#2F5496" fo:font-size="13pt" style:font-size-asian="13pt" style:font-size-complex="13pt" fo:hyphenate="false"/>
    </style: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eading1Char" style:display-name="Heading 1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Subtitle" style:display-name="Subtitle" style:family="paragraph" style:parent-style-name="Normal" style:next-style-name="Normal">
      <style:text-properties style:font-name-asian="Times New Roman" fo:color="#5A5A5A" fo:letter-spacing="0.0104in" fo:hyphenate="false"/>
    </style:style>
    <style:style style:name="SubtitleChar" style:display-name="Subtitle Char" style:family="text" style:parent-style-name="DefaultParagraphFont">
      <style:text-properties style:font-name-asian="Times New Roman" fo:color="#5A5A5A" fo:letter-spacing="0.0104in"/>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2Char" style:display-name="Heading 2 Char" style:family="text" style:parent-style-name="DefaultParagraphFont">
      <style:text-properties style:font-name="Calibri Light" style:font-name-asian="Times New Roman" style:font-name-complex="Times New Roman" fo:color="#2F5496" fo:font-size="13pt" style:font-size-asian="13pt" style:font-size-complex="13pt"/>
    </style:style>
    <style:style style:name="govuk-body" style:display-name="govuk-body"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n" style:country-asian="GB" fo:hyphenate="true"/>
    </style:style>
    <style:style style:name="govuk-body-s" style:display-name="govuk-body-s"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n" style:country-asian="GB"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5in" fo:margin-bottom="0.1027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3972in"/>
      </style:footer-style>
    </style:page-layout>
    <style:style style:name="P2" style:parent-style-name="Footer" style:family="paragraph">
      <style:paragraph-properties fo:text-align="end"/>
    </style:style>
    <style:style style:name="P3" style:parent-style-name="Footer" style:family="paragraph">
      <style:paragraph-properties fo:text-align="end"/>
    </style:style>
    <style:style style:family="graphic" style:name="a0" style:parent-style-name="Graphics">
      <style:graphic-properties fo:border="0.01042in none" fo:background-color="transparent"/>
    </style:style>
  </office:automatic-styles>
  <office:master-styles>
    <style:master-page style:name="MPF0" style:page-layout-name="PL0">
      <style:header>
        <text:p text:style-name="Header"/>
      </style:header>
      <style:footer>
        <text:p text:style-name="P2"><text:page-number text:fixed="false">2</text:page-number></text:p>
        <text:p text:style-name="Footer"/>
      </style:footer>
      <style:header-first>
        <text:p text:style-name="Header"><draw:frame draw:style-name="a0" draw:name="Picture 61" text:anchor-type="as-char" svg:x="0in" svg:y="0in" svg:width="6.26806in" svg:height="1.59236in" style:rel-width="scale" style:rel-height="scale"><draw:image xlink:href="media/image1.png" xlink:type="simple" xlink:show="embed" xlink:actuate="onLoad"/><svg:title/><svg:desc>Logo

Description automatically generated with medium confidence</svg:desc></draw:frame></text:p>
      </style:header-first>
      <style:footer-first>
        <text:p text:style-name="P3"><text:page-number text:fixed="false">2</text:page-number></text:p>
        <text:p text:style-name="Footer"/>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Nick Muddle</meta:initial-creator>
    <dc:creator>Nick Muddle</dc:creator>
    <meta:creation-date>2024-05-06T10:18:00Z</meta:creation-date>
    <dc:date>2024-05-06T11:53:00Z</dc:date>
    <meta:template xlink:href="Normal" xlink:type="simple"/>
    <meta:editing-cycles>3</meta:editing-cycles>
    <meta:editing-duration>PT0S</meta:editing-duration>
    <meta:document-statistic meta:page-count="2" meta:paragraph-count="10" meta:word-count="773" meta:character-count="5172" meta:row-count="36" meta:non-whitespace-character-count="4409"/>
  </office:meta>
</office:document-meta>
</file>