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settings.xml" manifest:media-type="text/xml"/>
  <manifest:file-entry manifest:full-path="Configurations2/" manifest:media-type="application/vnd.sun.xml.ui.configuration"/>
  <manifest:file-entry manifest:full-path="Thumbnails/thumbnail.png" manifest:media-type="image/png"/>
  <manifest:file-entry manifest:full-path="meta.xml" manifest:media-type="text/xml"/>
  <manifest:file-entry manifest:full-path="content.xml" manifest:media-type="text/xml"/>
  <manifest:file-entry manifest:full-path="Pictures/10000001000001C00000003F36FF74A8.png" manifest:media-type="image/png"/>
  <manifest:file-entry manifest:full-path="styles.xml" manifest:media-type="text/xml"/>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formx="urn:openoffice:names:experimental:ooxml-odf-interop:xmlns:form: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4">
  <office:scripts/>
  <office:font-face-decls>
    <style:font-face style:name="Arial" svg:font-family="Arial" style:font-family-generic="swiss" style:font-pitch="variable"/>
    <style:font-face style:name="Arial Unicode MS" svg:font-family="'Arial Unicode MS'" style:font-family-generic="swiss"/>
    <style:font-face style:name="Arial Unicode MS1" svg:font-family="'Arial Unicode MS'" style:font-family-generic="system" style:font-pitch="variable"/>
    <style:font-face style:name="Arial1" svg:font-family="Arial" style:font-family-generic="system" style:font-pitch="variable"/>
    <style:font-face style:name="Calibri" svg:font-family="Calibri" style:font-family-generic="roman" style:font-pitch="variable"/>
    <style:font-face style:name="Calibri1" svg:font-family="Calibri" style:font-family-generic="swiss" style:font-pitch="variable"/>
    <style:font-face style:name="Calibri2" svg:font-family="Calibri" style:font-family-generic="system" style:font-pitch="variable"/>
    <style:font-face style:name="Liberation Sans" svg:font-family="'Liberation Sans'" style:font-family-generic="swiss" style:font-pitch="variable"/>
    <style:font-face style:name="Tahoma" svg:font-family="Tahoma" style:font-family-generic="system" style:font-pitch="variable"/>
    <style:font-face style:name="Times New Roman" svg:font-family="'Times New Roman'" style:font-family-generic="roman" style:font-pitch="variable"/>
    <style:font-face style:name="Verdana" svg:font-family="Verdana" style:font-family-generic="swiss" style:font-pitch="variable"/>
  </office:font-face-decls>
  <office:automatic-styles>
    <style:style style:name="Table1" style:family="table">
      <style:table-properties style:width="13.369cm" fo:margin-left="1.473cm" fo:margin-top="0cm" fo:margin-bottom="0cm" table:align="left" style:writing-mode="page"/>
    </style:style>
    <style:style style:name="Table1.A" style:family="table-column">
      <style:table-column-properties style:column-width="4.288cm"/>
    </style:style>
    <style:style style:name="Table1.B" style:family="table-column">
      <style:table-column-properties style:column-width="9.081cm"/>
    </style:style>
    <style:style style:name="Table1.1" style:family="table-row">
      <style:table-row-properties style:min-row-height="0.653cm" fo:keep-together="auto"/>
    </style:style>
    <style:style style:name="Table1.A1" style:family="table-cell">
      <style:table-cell-properties fo:padding-left="0.009cm" fo:padding-right="0.009cm" fo:padding-top="0cm" fo:padding-bottom="0cm" fo:border="0.5pt solid #808080"/>
    </style:style>
    <style:style style:name="Table2" style:family="table">
      <style:table-properties style:width="13.369cm" fo:margin-left="1.473cm" fo:margin-top="0cm" fo:margin-bottom="0cm" table:align="left" style:writing-mode="page"/>
    </style:style>
    <style:style style:name="Table2.A" style:family="table-column">
      <style:table-column-properties style:column-width="4.288cm"/>
    </style:style>
    <style:style style:name="Table2.B" style:family="table-column">
      <style:table-column-properties style:column-width="9.081cm"/>
    </style:style>
    <style:style style:name="Table2.1" style:family="table-row">
      <style:table-row-properties style:min-row-height="1.094cm" fo:keep-together="auto"/>
    </style:style>
    <style:style style:name="Table2.A1" style:family="table-cell">
      <style:table-cell-properties fo:padding-left="0.009cm" fo:padding-right="0.009cm" fo:padding-top="0cm" fo:padding-bottom="0cm" fo:border="0.5pt solid #808080"/>
    </style:style>
    <style:style style:name="Table2.2" style:family="table-row">
      <style:table-row-properties style:min-row-height="0.653cm" fo:keep-together="auto"/>
    </style:style>
    <style:style style:name="Table2.3" style:family="table-row">
      <style:table-row-properties style:min-row-height="2.434cm" fo:keep-together="auto"/>
    </style:style>
    <style:style style:name="Table2.4" style:family="table-row">
      <style:table-row-properties style:min-row-height="1.984cm" fo:keep-together="auto"/>
    </style:style>
    <style:style style:name="Table2.5" style:family="table-row">
      <style:table-row-properties style:min-row-height="2.884cm" fo:keep-together="auto"/>
    </style:style>
    <style:style style:name="Table2.8" style:family="table-row">
      <style:table-row-properties style:min-row-height="2.769cm" fo:keep-together="auto"/>
    </style:style>
    <style:style style:name="Table3" style:family="table">
      <style:table-properties style:width="15.258cm" fo:margin-left="0.196cm" fo:margin-top="0cm" fo:margin-bottom="0cm" table:align="left" style:writing-mode="page"/>
    </style:style>
    <style:style style:name="Table3.A" style:family="table-column">
      <style:table-column-properties style:column-width="6.581cm"/>
    </style:style>
    <style:style style:name="Table3.B" style:family="table-column">
      <style:table-column-properties style:column-width="3.531cm"/>
    </style:style>
    <style:style style:name="Table3.C" style:family="table-column">
      <style:table-column-properties style:column-width="1.993cm"/>
    </style:style>
    <style:style style:name="Table3.D" style:family="table-column">
      <style:table-column-properties style:column-width="3.152cm"/>
    </style:style>
    <style:style style:name="Table3.1" style:family="table-row">
      <style:table-row-properties style:min-row-height="1.623cm" fo:keep-together="auto"/>
    </style:style>
    <style:style style:name="Table3.A1" style:family="table-cell">
      <style:table-cell-properties fo:padding-left="0.009cm" fo:padding-right="0.009cm" fo:padding-top="0cm" fo:padding-bottom="0cm" fo:border="0.5pt solid #000000"/>
    </style:style>
    <style:style style:name="Table3.2" style:family="table-row">
      <style:table-row-properties style:min-row-height="1.102cm" fo:keep-together="auto"/>
    </style:style>
    <style:style style:name="Table3.A2" style:family="table-cell">
      <style:table-cell-properties fo:padding-left="0.009cm" fo:padding-right="0.009cm" fo:padding-top="0cm" fo:padding-bottom="0cm" fo:border-left="0.5pt solid #000000" fo:border-right="0.5pt solid #000000" fo:border-top="0.5pt solid #000000" fo:border-bottom="none"/>
    </style:style>
    <style:style style:name="Table3.3" style:family="table-row">
      <style:table-row-properties style:min-row-height="4.498cm" fo:keep-together="auto"/>
    </style:style>
    <style:style style:name="Table3.A3" style:family="table-cell">
      <style:table-cell-properties fo:padding-left="0.009cm" fo:padding-right="0.009cm" fo:padding-top="0cm" fo:padding-bottom="0cm" fo:border-left="0.5pt solid #000000" fo:border-right="0.5pt solid #000000" fo:border-top="none" fo:border-bottom="0.5pt solid #000000"/>
    </style:style>
    <style:style style:name="Table3.4" style:family="table-row">
      <style:table-row-properties style:min-row-height="0.374cm" fo:keep-together="auto"/>
    </style:style>
    <style:style style:name="Table3.5" style:family="table-row">
      <style:table-row-properties style:min-row-height="5.235cm" fo:keep-together="auto"/>
    </style:style>
    <style:style style:name="Table3.6" style:family="table-row">
      <style:table-row-properties style:min-row-height="3.307cm" fo:keep-together="auto"/>
    </style:style>
    <style:style style:name="Table3.7" style:family="table-row">
      <style:table-row-properties style:min-row-height="4.401cm" fo:keep-together="auto"/>
    </style:style>
    <style:style style:name="Table3.8" style:family="table-row">
      <style:table-row-properties style:min-row-height="1.826cm" fo:keep-together="auto"/>
    </style:style>
    <style:style style:name="Table4" style:family="table">
      <style:table-properties style:width="15.258cm" fo:margin-left="0.196cm" fo:margin-top="0cm" fo:margin-bottom="0cm" table:align="left" style:writing-mode="page"/>
    </style:style>
    <style:style style:name="Table4.A" style:family="table-column">
      <style:table-column-properties style:column-width="6.581cm"/>
    </style:style>
    <style:style style:name="Table4.B" style:family="table-column">
      <style:table-column-properties style:column-width="3.531cm"/>
    </style:style>
    <style:style style:name="Table4.C" style:family="table-column">
      <style:table-column-properties style:column-width="1.993cm"/>
    </style:style>
    <style:style style:name="Table4.D" style:family="table-column">
      <style:table-column-properties style:column-width="3.152cm"/>
    </style:style>
    <style:style style:name="Table4.1" style:family="table-row">
      <style:table-row-properties style:min-row-height="1.826cm" fo:keep-together="auto"/>
    </style:style>
    <style:style style:name="Table4.A1" style:family="table-cell">
      <style:table-cell-properties fo:padding-left="0.009cm" fo:padding-right="0.009cm" fo:padding-top="0cm" fo:padding-bottom="0cm" fo:border="0.5pt solid #000000"/>
    </style:style>
    <style:style style:name="Table5" style:family="table">
      <style:table-properties style:width="14.644cm" fo:margin-left="0.205cm" fo:margin-top="0cm" fo:margin-bottom="0cm" table:align="left" style:writing-mode="page"/>
    </style:style>
    <style:style style:name="Table5.A" style:family="table-column">
      <style:table-column-properties style:column-width="2.462cm"/>
    </style:style>
    <style:style style:name="Table5.B" style:family="table-column">
      <style:table-column-properties style:column-width="1.916cm"/>
    </style:style>
    <style:style style:name="Table5.C" style:family="table-column">
      <style:table-column-properties style:column-width="3.265cm"/>
    </style:style>
    <style:style style:name="Table5.D" style:family="table-column">
      <style:table-column-properties style:column-width="4.978cm"/>
    </style:style>
    <style:style style:name="Table5.E" style:family="table-column">
      <style:table-column-properties style:column-width="2.023cm"/>
    </style:style>
    <style:style style:name="Table5.1" style:family="table-row">
      <style:table-row-properties style:min-row-height="1.582cm" fo:keep-together="auto"/>
    </style:style>
    <style:style style:name="Table5.A1" style:family="table-cell">
      <style:table-cell-properties fo:padding-left="0.009cm" fo:padding-right="0.009cm" fo:padding-top="0cm" fo:padding-bottom="0cm" fo:border-left="0.5pt solid #000000" fo:border-right="0.5pt solid #000000" fo:border-top="0.5pt solid #000000" fo:border-bottom="0.75pt solid #000000"/>
    </style:style>
    <style:style style:name="Table5.2" style:family="table-row">
      <style:table-row-properties style:min-row-height="2.637cm" fo:keep-together="auto"/>
    </style:style>
    <style:style style:name="Table5.A2" style:family="table-cell">
      <style:table-cell-properties fo:padding-left="0.009cm" fo:padding-right="0.009cm" fo:padding-top="0cm" fo:padding-bottom="0cm" fo:border-left="0.5pt solid #000000" fo:border-right="0.5pt solid #000000" fo:border-top="0.75pt solid #000000" fo:border-bottom="0.5pt solid #000000"/>
    </style:style>
    <style:style style:name="Table5.3" style:family="table-row">
      <style:table-row-properties style:min-row-height="2.646cm" fo:keep-together="auto"/>
    </style:style>
    <style:style style:name="Table5.A3" style:family="table-cell">
      <style:table-cell-properties fo:padding-left="0.009cm" fo:padding-right="0.009cm" fo:padding-top="0cm" fo:padding-bottom="0cm" fo:border="0.5pt solid #000000"/>
    </style:style>
    <style:style style:name="Table5.4" style:family="table-row">
      <style:table-row-properties style:min-row-height="3.175cm" fo:keep-together="auto"/>
    </style:style>
    <style:style style:name="Table6" style:family="table">
      <style:table-properties style:width="14.644cm" fo:margin-left="0.205cm" fo:margin-top="0cm" fo:margin-bottom="0cm" table:align="left" style:writing-mode="page"/>
    </style:style>
    <style:style style:name="Table6.A" style:family="table-column">
      <style:table-column-properties style:column-width="2.462cm"/>
    </style:style>
    <style:style style:name="Table6.B" style:family="table-column">
      <style:table-column-properties style:column-width="1.916cm"/>
    </style:style>
    <style:style style:name="Table6.C" style:family="table-column">
      <style:table-column-properties style:column-width="3.265cm"/>
    </style:style>
    <style:style style:name="Table6.D" style:family="table-column">
      <style:table-column-properties style:column-width="4.978cm"/>
    </style:style>
    <style:style style:name="Table6.E" style:family="table-column">
      <style:table-column-properties style:column-width="2.023cm"/>
    </style:style>
    <style:style style:name="Table6.1" style:family="table-row">
      <style:table-row-properties style:min-row-height="1.588cm" fo:keep-together="auto"/>
    </style:style>
    <style:style style:name="Table6.A1" style:family="table-cell">
      <style:table-cell-properties fo:padding-left="0.009cm" fo:padding-right="0.009cm" fo:padding-top="0cm" fo:padding-bottom="0cm" fo:border="0.5pt solid #000000"/>
    </style:style>
    <style:style style:name="Table6.2" style:family="table-row">
      <style:table-row-properties style:min-row-height="4.233cm" fo:keep-together="auto"/>
    </style:style>
    <style:style style:name="P1" style:family="paragraph" style:parent-style-name="Standard" style:master-page-name="Standard">
      <style:paragraph-properties fo:margin-left="0.176cm" fo:margin-right="6.366cm" fo:margin-top="0.4cm" fo:margin-bottom="0cm" style:contextual-spacing="false" fo:line-height="152%" style:page-number="auto"/>
    </style:style>
    <style:style style:name="P2" style:family="paragraph" style:parent-style-name="List_20_Paragraph" style:list-style-name="WWNum36">
      <style:paragraph-properties fo:margin-left="1.448cm" fo:margin-right="0.654cm" fo:margin-top="0.044cm" fo:margin-bottom="0cm" style:contextual-spacing="false" fo:line-height="119%" fo:text-align="justify" style:justify-single-word="false" fo:text-indent="-1.27cm" style:auto-text-indent="false" loext:word-spacing-minimum="75%" loext:word-spacing-maximum="133%">
        <style:tab-stops>
          <style:tab-stop style:position="1.445cm"/>
          <style:tab-stop style:position="1.448cm"/>
        </style:tab-stops>
      </style:paragraph-properties>
    </style:style>
    <style:style style:name="P3" style:family="paragraph" style:parent-style-name="List_20_Paragraph" style:list-style-name="WWNum36">
      <style:paragraph-properties fo:margin-left="1.448cm" fo:margin-right="0.676cm" fo:margin-top="0.206cm" fo:margin-bottom="0cm" style:contextual-spacing="false" fo:line-height="119%" fo:text-align="justify" style:justify-single-word="false" fo:text-indent="-1.27cm" style:auto-text-indent="false" loext:word-spacing-minimum="75%" loext:word-spacing-maximum="133%">
        <style:tab-stops>
          <style:tab-stop style:position="1.445cm"/>
          <style:tab-stop style:position="1.448cm"/>
        </style:tab-stops>
      </style:paragraph-properties>
    </style:style>
    <style:style style:name="P4" style:family="paragraph" style:parent-style-name="Text_20_body">
      <style:paragraph-properties fo:margin-left="1.448cm" fo:margin-top="0.208cm" fo:margin-bottom="0cm" style:contextual-spacing="false"/>
    </style:style>
    <style:style style:name="P5" style:family="paragraph" style:parent-style-name="Standard">
      <style:paragraph-properties fo:margin-left="0.176cm" fo:margin-top="0.254cm" fo:margin-bottom="0cm" style:contextual-spacing="false"/>
    </style:style>
    <style:style style:name="P6" style:family="paragraph" style:parent-style-name="Heading_20_3">
      <style:paragraph-properties fo:margin-left="0.176cm" fo:margin-top="0.215cm" fo:margin-bottom="0cm" style:contextual-spacing="false" fo:text-indent="0cm" style:auto-text-indent="false"/>
    </style:style>
    <style:style style:name="P7" style:family="paragraph" style:parent-style-name="Text_20_body">
      <style:paragraph-properties fo:margin-top="0.019cm" fo:margin-bottom="0cm" style:contextual-spacing="false" fo:text-align="start" style:justify-single-word="false" loext:word-spacing-minimum="75%" loext:word-spacing-maximum="133%"/>
      <style:text-properties fo:font-weight="bold" style:font-weight-asian="bold"/>
    </style:style>
    <style:style style:name="P8" style:family="paragraph" style:parent-style-name="Standard">
      <style:paragraph-properties fo:margin-left="0.176cm"/>
    </style:style>
    <style:style style:name="P9" style:family="paragraph" style:parent-style-name="Standard">
      <style:paragraph-properties fo:margin-left="0.176cm" fo:margin-right="0.66cm" fo:margin-top="0.437cm" fo:margin-bottom="0cm" style:contextual-spacing="false" fo:line-height="103%" fo:text-align="justify" style:justify-single-word="false" loext:word-spacing-minimum="75%" loext:word-spacing-maximum="133%"/>
    </style:style>
    <style:style style:name="P10" style:family="paragraph" style:parent-style-name="Standard">
      <style:paragraph-properties fo:margin-left="0.176cm" fo:margin-right="0.667cm" fo:margin-top="0.42cm" fo:margin-bottom="0cm" style:contextual-spacing="false" fo:line-height="103%" fo:text-align="justify" style:justify-single-word="false" loext:word-spacing-minimum="75%" loext:word-spacing-maximum="133%"/>
    </style:style>
    <style:style style:name="P11" style:family="paragraph" style:parent-style-name="Standard">
      <style:paragraph-properties fo:margin-left="0.176cm" fo:margin-right="0.677cm" fo:margin-top="0.422cm" fo:margin-bottom="0cm" style:contextual-spacing="false" fo:line-height="103%" fo:text-align="justify" style:justify-single-word="false" loext:word-spacing-minimum="75%" loext:word-spacing-maximum="133%"/>
    </style:style>
    <style:style style:name="P12" style:family="paragraph" style:parent-style-name="Standard">
      <style:paragraph-properties fo:margin-left="0.176cm" fo:margin-top="0.238cm" fo:margin-bottom="0cm" style:contextual-spacing="false"/>
    </style:style>
    <style:style style:name="P13" style:family="paragraph" style:parent-style-name="Heading_20_1">
      <style:paragraph-properties fo:margin-left="0.176cm" fo:margin-top="0.256cm" fo:margin-bottom="0cm" style:contextual-spacing="false" fo:text-indent="0cm" style:auto-text-indent="false"/>
    </style:style>
    <style:style style:name="P14" style:family="paragraph" style:parent-style-name="Text_20_body">
      <style:paragraph-properties fo:margin-top="0.051cm" fo:margin-bottom="0cm" style:contextual-spacing="false" fo:text-align="start" style:justify-single-word="false" loext:word-spacing-minimum="75%" loext:word-spacing-maximum="133%"/>
      <style:text-properties fo:font-size="9.5pt" fo:font-weight="bold" style:font-size-asian="9.5pt" style:font-weight-asian="bold"/>
    </style:style>
    <style:style style:name="P15" style:family="paragraph" style:parent-style-name="Heading_20_3">
      <style:paragraph-properties fo:margin-left="0.176cm" fo:text-indent="0cm" style:auto-text-indent="false"/>
      <style:text-properties fo:letter-spacing="-0.004cm"/>
    </style:style>
    <style:style style:name="P16" style:family="paragraph" style:parent-style-name="Text_20_body">
      <style:paragraph-properties fo:margin-left="0.176cm" fo:margin-top="0.083cm" fo:margin-bottom="0cm" style:contextual-spacing="false" fo:text-align="start" style:justify-single-word="false" loext:word-spacing-minimum="75%" loext:word-spacing-maximum="133%"/>
    </style:style>
    <style:style style:name="P17" style:family="paragraph" style:parent-style-name="Text_20_body">
      <style:paragraph-properties fo:margin-top="0.166cm" fo:margin-bottom="0cm" style:contextual-spacing="false" fo:text-align="start" style:justify-single-word="false" loext:word-spacing-minimum="75%" loext:word-spacing-maximum="133%"/>
    </style:style>
    <style:style style:name="P18" style:family="paragraph" style:parent-style-name="Text_20_body">
      <style:paragraph-properties fo:margin-left="0.176cm" fo:margin-right="0.66cm" fo:line-height="119%"/>
    </style:style>
    <style:style style:name="P19" style:family="paragraph" style:parent-style-name="Text_20_body">
      <style:paragraph-properties fo:margin-top="0.079cm" fo:margin-bottom="0cm" style:contextual-spacing="false" fo:text-align="start" style:justify-single-word="false" loext:word-spacing-minimum="75%" loext:word-spacing-maximum="133%"/>
    </style:style>
    <style:style style:name="P20" style:family="paragraph" style:parent-style-name="Text_20_body">
      <style:paragraph-properties fo:margin-left="0.176cm" fo:margin-right="0.672cm" fo:line-height="119%"/>
    </style:style>
    <style:style style:name="P21" style:family="paragraph" style:parent-style-name="Text_20_body">
      <style:paragraph-properties fo:margin-top="0.076cm" fo:margin-bottom="0cm" style:contextual-spacing="false" fo:text-align="start" style:justify-single-word="false" loext:word-spacing-minimum="75%" loext:word-spacing-maximum="133%"/>
    </style:style>
    <style:style style:name="P22" style:family="paragraph" style:parent-style-name="Text_20_body">
      <style:paragraph-properties fo:margin-left="0.176cm" fo:margin-right="0.674cm" fo:margin-top="0cm" fo:margin-bottom="0cm" style:contextual-spacing="false" fo:line-height="119%"/>
    </style:style>
    <style:style style:name="P23" style:family="paragraph" style:parent-style-name="Text_20_body" style:master-page-name="Converted1">
      <style:paragraph-properties fo:margin-left="0.176cm" fo:margin-right="0.679cm" fo:margin-top="0.231cm" fo:margin-bottom="0cm" style:contextual-spacing="false" fo:line-height="119%" style:page-number="auto"/>
    </style:style>
    <style:style style:name="P24" style:family="paragraph" style:parent-style-name="Text_20_body">
      <style:paragraph-properties fo:margin-top="0.078cm" fo:margin-bottom="0cm" style:contextual-spacing="false" fo:text-align="start" style:justify-single-word="false" loext:word-spacing-minimum="75%" loext:word-spacing-maximum="133%"/>
    </style:style>
    <style:style style:name="P25" style:family="paragraph" style:parent-style-name="Text_20_body">
      <style:paragraph-properties fo:margin-left="0.176cm" fo:text-align="start" style:justify-single-word="false" loext:word-spacing-minimum="75%" loext:word-spacing-maximum="133%"/>
    </style:style>
    <style:style style:name="P26" style:family="paragraph" style:parent-style-name="Text_20_body">
      <style:paragraph-properties fo:margin-left="0.176cm" fo:margin-top="0.083cm" fo:margin-bottom="0cm" style:contextual-spacing="false" fo:line-height="119%" fo:text-align="start" style:justify-single-word="false" loext:word-spacing-minimum="75%" loext:word-spacing-maximum="133%"/>
    </style:style>
    <style:style style:name="P27" style:family="paragraph" style:parent-style-name="Text_20_body">
      <style:paragraph-properties fo:margin-left="0.176cm" fo:margin-right="0.679cm" fo:line-height="119%"/>
    </style:style>
    <style:style style:name="P28" style:family="paragraph" style:parent-style-name="Standard">
      <style:paragraph-properties fo:margin-left="0.176cm" fo:margin-top="0.349cm" fo:margin-bottom="0cm" style:contextual-spacing="false"/>
    </style:style>
    <style:style style:name="P29" style:family="paragraph" style:parent-style-name="List_20_Paragraph" style:list-style-name="WWNum36">
      <style:paragraph-properties fo:margin-left="2.718cm" fo:margin-right="0.679cm" fo:margin-top="0.437cm" fo:margin-bottom="0cm" style:contextual-spacing="false" fo:line-height="103%" fo:text-align="justify" style:justify-single-word="false" fo:text-indent="-1.272cm" style:auto-text-indent="false" loext:word-spacing-minimum="75%" loext:word-spacing-maximum="133%">
        <style:tab-stops>
          <style:tab-stop style:position="2.715cm"/>
          <style:tab-stop style:position="2.718cm"/>
        </style:tab-stops>
      </style:paragraph-properties>
    </style:style>
    <style:style style:name="P30" style:family="paragraph" style:parent-style-name="List_20_Paragraph" style:list-style-name="WWNum36">
      <style:paragraph-properties fo:margin-left="2.718cm" fo:margin-right="0.681cm" fo:margin-top="0.422cm" fo:margin-bottom="0cm" style:contextual-spacing="false" fo:line-height="103%" fo:text-align="justify" style:justify-single-word="false" fo:text-indent="-1.272cm" style:auto-text-indent="false" loext:word-spacing-minimum="75%" loext:word-spacing-maximum="133%">
        <style:tab-stops>
          <style:tab-stop style:position="2.715cm"/>
          <style:tab-stop style:position="2.718cm"/>
        </style:tab-stops>
      </style:paragraph-properties>
    </style:style>
    <style:style style:name="P31" style:family="paragraph" style:parent-style-name="Text_20_body">
      <style:paragraph-properties fo:margin-left="2.718cm" fo:margin-top="0.422cm" fo:margin-bottom="0cm" style:contextual-spacing="false" fo:text-align="start" style:justify-single-word="false" loext:word-spacing-minimum="75%" loext:word-spacing-maximum="133%"/>
      <style:text-properties fo:letter-spacing="-0.004cm"/>
    </style:style>
    <style:style style:name="P32" style:family="paragraph" style:parent-style-name="List_20_Paragraph" style:list-style-name="WWNum36">
      <style:paragraph-properties fo:margin-left="2.718cm" fo:margin-right="0.66cm" fo:margin-top="0.436cm" fo:margin-bottom="0cm" style:contextual-spacing="false" fo:line-height="103%" fo:text-align="justify" style:justify-single-word="false" fo:text-indent="-1.272cm" style:auto-text-indent="false" loext:word-spacing-minimum="75%" loext:word-spacing-maximum="133%">
        <style:tab-stops>
          <style:tab-stop style:position="2.718cm"/>
        </style:tab-stops>
      </style:paragraph-properties>
    </style:style>
    <style:style style:name="P33" style:family="paragraph" style:parent-style-name="List_20_Paragraph" style:list-style-name="WWNum36">
      <style:paragraph-properties fo:margin-left="2.718cm" fo:margin-right="0.67cm" fo:margin-top="0.422cm" fo:margin-bottom="0cm" style:contextual-spacing="false" fo:line-height="103%" fo:text-align="justify" style:justify-single-word="false" fo:text-indent="-1.272cm" style:auto-text-indent="false" loext:word-spacing-minimum="75%" loext:word-spacing-maximum="133%">
        <style:tab-stops>
          <style:tab-stop style:position="2.715cm"/>
          <style:tab-stop style:position="2.718cm"/>
        </style:tab-stops>
      </style:paragraph-properties>
    </style:style>
    <style:style style:name="P34" style:family="paragraph" style:parent-style-name="Text_20_body">
      <style:paragraph-properties fo:margin-left="0.176cm" fo:margin-right="0.665cm" fo:margin-top="0.069cm" fo:margin-bottom="0cm" style:contextual-spacing="false" fo:line-height="119%"/>
    </style:style>
    <style:style style:name="P35" style:family="paragraph" style:parent-style-name="Text_20_body">
      <style:paragraph-properties fo:margin-left="0.176cm" fo:margin-top="0.002cm" fo:margin-bottom="0cm" style:contextual-spacing="false" fo:text-align="start" style:justify-single-word="false" loext:word-spacing-minimum="75%" loext:word-spacing-maximum="133%"/>
    </style:style>
    <style:style style:name="P36" style:family="paragraph" style:parent-style-name="Text_20_body">
      <style:paragraph-properties fo:margin-left="0.176cm" fo:margin-right="0.661cm" fo:line-height="119%"/>
    </style:style>
    <style:style style:name="P37" style:family="paragraph" style:parent-style-name="Text_20_body">
      <style:paragraph-properties fo:margin-left="0.176cm" fo:margin-right="0.667cm" fo:margin-top="0.002cm" fo:margin-bottom="0cm" style:contextual-spacing="false" fo:line-height="119%"/>
    </style:style>
    <style:style style:name="P38" style:family="paragraph" style:parent-style-name="Text_20_body">
      <style:paragraph-properties fo:margin-left="0.176cm" fo:margin-right="0.658cm" fo:margin-top="0cm" fo:margin-bottom="0cm" style:contextual-spacing="false" fo:line-height="119%"/>
    </style:style>
    <style:style style:name="P39" style:family="paragraph" style:parent-style-name="List_20_Paragraph" style:list-style-name="WWNum35" style:master-page-name="Converted2">
      <style:paragraph-properties fo:margin-left="2.718cm" fo:margin-right="0.674cm" fo:margin-top="0.161cm" fo:margin-bottom="0cm" style:contextual-spacing="false" fo:line-height="103%" fo:text-align="justify" style:justify-single-word="false" fo:text-indent="-1.272cm" style:auto-text-indent="false" style:page-number="auto" loext:word-spacing-minimum="75%" loext:word-spacing-maximum="133%">
        <style:tab-stops>
          <style:tab-stop style:position="2.715cm"/>
          <style:tab-stop style:position="2.718cm"/>
        </style:tab-stops>
      </style:paragraph-properties>
    </style:style>
    <style:style style:name="P40" style:family="paragraph" style:parent-style-name="List_20_Paragraph" style:list-style-name="WWNum35">
      <style:paragraph-properties fo:margin-left="2.718cm" fo:margin-right="0.672cm" fo:margin-top="0.42cm" fo:margin-bottom="0cm" style:contextual-spacing="false" fo:line-height="103%" fo:text-align="justify" style:justify-single-word="false" fo:text-indent="-1.272cm" style:auto-text-indent="false" loext:word-spacing-minimum="75%" loext:word-spacing-maximum="133%">
        <style:tab-stops>
          <style:tab-stop style:position="2.715cm"/>
          <style:tab-stop style:position="2.718cm"/>
        </style:tab-stops>
      </style:paragraph-properties>
    </style:style>
    <style:style style:name="P41" style:family="paragraph" style:parent-style-name="Text_20_body">
      <style:paragraph-properties fo:margin-top="0.15cm" fo:margin-bottom="0cm" style:contextual-spacing="false" fo:text-align="start" style:justify-single-word="false" loext:word-spacing-minimum="75%" loext:word-spacing-maximum="133%"/>
    </style:style>
    <style:style style:name="P42" style:family="paragraph" style:parent-style-name="Text_20_body">
      <style:paragraph-properties fo:margin-left="0.176cm"/>
    </style:style>
    <style:style style:name="P43" style:family="paragraph" style:parent-style-name="Text_20_body">
      <style:paragraph-properties fo:margin-left="0.176cm" fo:margin-right="0.676cm" fo:line-height="119%"/>
    </style:style>
    <style:style style:name="P44" style:family="paragraph" style:parent-style-name="Text_20_body">
      <style:paragraph-properties fo:text-align="start" style:justify-single-word="false" loext:word-spacing-minimum="75%" loext:word-spacing-maximum="133%"/>
    </style:style>
    <style:style style:name="P45" style:family="paragraph" style:parent-style-name="Text_20_body">
      <style:paragraph-properties fo:margin-left="0.176cm" fo:margin-right="0.677cm" fo:line-height="101%"/>
    </style:style>
    <style:style style:name="P46" style:family="paragraph" style:parent-style-name="List_20_Paragraph" style:list-style-name="WWNum35">
      <style:paragraph-properties fo:margin-left="2.93cm" fo:margin-right="0.686cm" fo:margin-top="0.415cm" fo:margin-bottom="0cm" style:contextual-spacing="false" fo:line-height="101%" fo:text-align="justify" style:justify-single-word="false" fo:text-indent="-1.007cm" style:auto-text-indent="false" loext:word-spacing-minimum="75%" loext:word-spacing-maximum="133%">
        <style:tab-stops>
          <style:tab-stop style:position="2.926cm"/>
          <style:tab-stop style:position="2.93cm"/>
        </style:tab-stops>
      </style:paragraph-properties>
    </style:style>
    <style:style style:name="P47" style:family="paragraph" style:parent-style-name="List_20_Paragraph" style:list-style-name="WWNum35">
      <style:paragraph-properties fo:margin-left="2.93cm" fo:margin-right="0.661cm" fo:margin-top="0.413cm" fo:margin-bottom="0cm" style:contextual-spacing="false" fo:line-height="101%" fo:text-align="justify" style:justify-single-word="false" fo:text-indent="-1.007cm" style:auto-text-indent="false" loext:word-spacing-minimum="75%" loext:word-spacing-maximum="133%">
        <style:tab-stops>
          <style:tab-stop style:position="2.926cm"/>
          <style:tab-stop style:position="2.93cm"/>
        </style:tab-stops>
      </style:paragraph-properties>
    </style:style>
    <style:style style:name="P48" style:family="paragraph" style:parent-style-name="List_20_Paragraph" style:list-style-name="WWNum35">
      <style:paragraph-properties fo:margin-left="2.93cm" fo:margin-right="0.677cm" fo:margin-top="0.413cm" fo:margin-bottom="0cm" style:contextual-spacing="false" fo:line-height="101%" fo:text-align="justify" style:justify-single-word="false" fo:text-indent="-1.007cm" style:auto-text-indent="false" loext:word-spacing-minimum="75%" loext:word-spacing-maximum="133%">
        <style:tab-stops>
          <style:tab-stop style:position="2.926cm"/>
          <style:tab-stop style:position="2.93cm"/>
        </style:tab-stops>
      </style:paragraph-properties>
    </style:style>
    <style:style style:name="P49" style:family="paragraph" style:parent-style-name="Text_20_body">
      <style:paragraph-properties fo:margin-left="0.176cm" fo:margin-right="0.677cm" fo:margin-top="0.413cm" fo:margin-bottom="0cm" style:contextual-spacing="false"/>
    </style:style>
    <style:style style:name="P50" style:family="paragraph" style:parent-style-name="Text_20_body">
      <style:paragraph-properties fo:margin-top="0.062cm" fo:margin-bottom="0cm" style:contextual-spacing="false" fo:text-align="start" style:justify-single-word="false" loext:word-spacing-minimum="75%" loext:word-spacing-maximum="133%"/>
    </style:style>
    <style:style style:name="P51" style:family="paragraph" style:parent-style-name="Standard">
      <style:paragraph-properties fo:margin-left="0.176cm" fo:text-align="justify" style:justify-single-word="false" loext:word-spacing-minimum="75%" loext:word-spacing-maximum="133%"/>
    </style:style>
    <style:style style:name="P52" style:family="paragraph" style:parent-style-name="Text_20_body">
      <style:paragraph-properties fo:margin-top="0.086cm" fo:margin-bottom="0cm" style:contextual-spacing="false" fo:text-align="start" style:justify-single-word="false" loext:word-spacing-minimum="75%" loext:word-spacing-maximum="133%"/>
    </style:style>
    <style:style style:name="P53" style:family="paragraph" style:parent-style-name="List_20_Paragraph" style:list-style-name="WWNum34">
      <style:paragraph-properties fo:margin-left="2.683cm" fo:margin-right="1.034cm" fo:margin-top="0.002cm" fo:margin-bottom="0cm" style:contextual-spacing="false" fo:text-indent="-1.51cm" style:auto-text-indent="false">
        <style:tab-stops>
          <style:tab-stop style:position="2.683cm"/>
        </style:tab-stops>
      </style:paragraph-properties>
    </style:style>
    <style:style style:name="P54" style:family="paragraph" style:parent-style-name="List_20_Paragraph" style:list-style-name="WWNum34">
      <style:paragraph-properties fo:margin-left="2.683cm" fo:margin-right="0.803cm" fo:margin-top="0.443cm" fo:margin-bottom="0cm" style:contextual-spacing="false" fo:text-indent="-1.51cm" style:auto-text-indent="false">
        <style:tab-stops>
          <style:tab-stop style:position="2.683cm"/>
        </style:tab-stops>
      </style:paragraph-properties>
    </style:style>
    <style:style style:name="P55" style:family="paragraph" style:parent-style-name="List_20_Paragraph" style:list-style-name="WWNum34">
      <style:paragraph-properties fo:margin-left="2.683cm" fo:margin-right="1.348cm" fo:margin-top="0cm" fo:margin-bottom="0cm" style:contextual-spacing="false" fo:text-indent="-1.51cm" style:auto-text-indent="false">
        <style:tab-stops>
          <style:tab-stop style:position="2.683cm"/>
        </style:tab-stops>
      </style:paragraph-properties>
    </style:style>
    <style:style style:name="P56" style:family="paragraph" style:parent-style-name="Text_20_body" style:master-page-name="Converted3">
      <style:paragraph-properties fo:text-align="start" style:justify-single-word="false" style:page-number="auto" loext:word-spacing-minimum="75%" loext:word-spacing-maximum="133%"/>
    </style:style>
    <style:style style:name="P57" style:family="paragraph" style:parent-style-name="Text_20_body">
      <style:paragraph-properties fo:margin-top="0.397cm" fo:margin-bottom="0cm" style:contextual-spacing="false" fo:text-align="start" style:justify-single-word="false" loext:word-spacing-minimum="75%" loext:word-spacing-maximum="133%"/>
    </style:style>
    <style:style style:name="P58" style:family="paragraph" style:parent-style-name="Text_20_body">
      <style:paragraph-properties fo:margin-left="0.176cm" fo:margin-right="0.658cm" fo:line-height="119%"/>
    </style:style>
    <style:style style:name="P59" style:family="paragraph" style:parent-style-name="Text_20_body">
      <style:paragraph-properties fo:margin-left="0.176cm" fo:margin-right="0.677cm" fo:margin-top="0.002cm" fo:margin-bottom="0cm" style:contextual-spacing="false" fo:line-height="119%"/>
    </style:style>
    <style:style style:name="P60" style:family="paragraph" style:parent-style-name="Text_20_body">
      <style:paragraph-properties fo:margin-left="0.176cm" fo:margin-right="0.665cm" fo:line-height="119%"/>
    </style:style>
    <style:style style:name="P61" style:family="paragraph" style:parent-style-name="Text_20_body">
      <style:paragraph-properties fo:margin-top="0.074cm" fo:margin-bottom="0cm" style:contextual-spacing="false" fo:text-align="start" style:justify-single-word="false" loext:word-spacing-minimum="75%" loext:word-spacing-maximum="133%"/>
    </style:style>
    <style:style style:name="P62" style:family="paragraph" style:parent-style-name="Text_20_body">
      <style:paragraph-properties fo:margin-left="0.176cm" fo:line-height="119%" fo:text-align="start" style:justify-single-word="false" loext:word-spacing-minimum="75%" loext:word-spacing-maximum="133%"/>
    </style:style>
    <style:style style:name="P63" style:family="paragraph" style:parent-style-name="Heading_20_3">
      <style:paragraph-properties fo:margin-left="0.176cm" fo:text-indent="0cm" style:auto-text-indent="false"/>
    </style:style>
    <style:style style:name="P64" style:family="paragraph" style:parent-style-name="List_20_Paragraph" style:list-style-name="WWNum34">
      <style:paragraph-properties fo:margin-left="2.718cm" fo:margin-right="0.658cm" fo:margin-top="0.437cm" fo:margin-bottom="0cm" style:contextual-spacing="false" fo:line-height="103%" fo:text-align="justify" style:justify-single-word="false" fo:text-indent="-1.272cm" style:auto-text-indent="false" loext:word-spacing-minimum="75%" loext:word-spacing-maximum="133%">
        <style:tab-stops>
          <style:tab-stop style:position="2.715cm"/>
          <style:tab-stop style:position="2.718cm"/>
        </style:tab-stops>
      </style:paragraph-properties>
    </style:style>
    <style:style style:name="P65" style:family="paragraph" style:parent-style-name="List_20_Paragraph" style:list-style-name="WWNum34">
      <style:paragraph-properties fo:margin-left="2.947cm" fo:margin-right="0.684cm" fo:margin-top="0.42cm" fo:margin-bottom="0cm" style:contextual-spacing="false" fo:line-height="103%" fo:text-align="start" style:justify-single-word="false" fo:text-indent="-1.272cm" style:auto-text-indent="false" loext:word-spacing-minimum="75%" loext:word-spacing-maximum="133%">
        <style:tab-stops>
          <style:tab-stop style:position="2.947cm"/>
        </style:tab-stops>
      </style:paragraph-properties>
    </style:style>
    <style:style style:name="P66" style:family="paragraph" style:parent-style-name="List_20_Paragraph" style:list-style-name="WWNum34">
      <style:paragraph-properties fo:margin-left="2.718cm" fo:margin-right="0.677cm" fo:margin-top="0.422cm" fo:margin-bottom="0cm" style:contextual-spacing="false" fo:line-height="103%" fo:text-align="justify" style:justify-single-word="false" fo:text-indent="-1.272cm" style:auto-text-indent="false" loext:word-spacing-minimum="75%" loext:word-spacing-maximum="133%">
        <style:tab-stops>
          <style:tab-stop style:position="2.718cm"/>
        </style:tab-stops>
      </style:paragraph-properties>
    </style:style>
    <style:style style:name="P67" style:family="paragraph" style:parent-style-name="Text_20_body">
      <style:paragraph-properties fo:margin-top="0.152cm" fo:margin-bottom="0cm" style:contextual-spacing="false" fo:text-align="start" style:justify-single-word="false" loext:word-spacing-minimum="75%" loext:word-spacing-maximum="133%"/>
    </style:style>
    <style:style style:name="P68" style:family="paragraph" style:parent-style-name="Text_20_body">
      <style:paragraph-properties fo:margin-top="0.168cm" fo:margin-bottom="0cm" style:contextual-spacing="false" fo:text-align="start" style:justify-single-word="false" loext:word-spacing-minimum="75%" loext:word-spacing-maximum="133%"/>
    </style:style>
    <style:style style:name="P69" style:family="paragraph" style:parent-style-name="Standard">
      <style:paragraph-properties fo:margin-left="0.176cm" fo:margin-top="0cm" fo:margin-bottom="0cm" style:contextual-spacing="false"/>
    </style:style>
    <style:style style:name="P70" style:family="paragraph" style:parent-style-name="Text_20_body" style:master-page-name="Converted4">
      <style:paragraph-properties fo:margin-left="0.176cm" fo:margin-right="0.681cm" fo:margin-top="0.231cm" fo:margin-bottom="0cm" style:contextual-spacing="false" fo:line-height="119%" style:page-number="auto"/>
    </style:style>
    <style:style style:name="P71" style:family="paragraph" style:parent-style-name="List_20_Paragraph" style:list-style-name="WWNum33">
      <style:paragraph-properties fo:margin-left="1.536cm" fo:margin-right="1.009cm" fo:line-height="150%" fo:text-align="justify" style:justify-single-word="false" fo:text-indent="-0.626cm" style:auto-text-indent="false" loext:word-spacing-minimum="75%" loext:word-spacing-maximum="133%">
        <style:tab-stops>
          <style:tab-stop style:position="1.533cm"/>
          <style:tab-stop style:position="1.536cm"/>
        </style:tab-stops>
      </style:paragraph-properties>
    </style:style>
    <style:style style:name="P72" style:family="paragraph" style:parent-style-name="List_20_Paragraph" style:list-style-name="WWNum33">
      <style:paragraph-properties fo:margin-left="1.536cm" fo:margin-right="0.81cm" fo:margin-top="0.004cm" fo:margin-bottom="0cm" style:contextual-spacing="false" fo:line-height="150%" fo:text-indent="-0.626cm" style:auto-text-indent="false">
        <style:tab-stops>
          <style:tab-stop style:position="1.533cm"/>
          <style:tab-stop style:position="1.536cm"/>
        </style:tab-stops>
      </style:paragraph-properties>
    </style:style>
    <style:style style:name="P73" style:family="paragraph" style:parent-style-name="List_20_Paragraph" style:list-style-name="WWNum33">
      <style:paragraph-properties fo:margin-left="1.536cm" fo:margin-right="1.076cm" fo:line-height="150%" fo:text-indent="-0.626cm" style:auto-text-indent="false">
        <style:tab-stops>
          <style:tab-stop style:position="1.536cm"/>
        </style:tab-stops>
      </style:paragraph-properties>
    </style:style>
    <style:style style:name="P74" style:family="paragraph" style:parent-style-name="Text_20_body">
      <style:paragraph-properties fo:margin-top="0.161cm" fo:margin-bottom="0cm" style:contextual-spacing="false" fo:text-align="start" style:justify-single-word="false" loext:word-spacing-minimum="75%" loext:word-spacing-maximum="133%"/>
    </style:style>
    <style:style style:name="P75" style:family="paragraph" style:parent-style-name="Text_20_body">
      <style:paragraph-properties fo:margin-left="0.176cm" fo:margin-right="0.661cm" fo:margin-top="0.002cm" fo:margin-bottom="0cm" style:contextual-spacing="false" fo:line-height="119%"/>
    </style:style>
    <style:style style:name="P76" style:family="paragraph" style:parent-style-name="Text_20_body">
      <style:paragraph-properties fo:margin-top="0.072cm" fo:margin-bottom="0cm" style:contextual-spacing="false" fo:text-align="start" style:justify-single-word="false" loext:word-spacing-minimum="75%" loext:word-spacing-maximum="133%"/>
    </style:style>
    <style:style style:name="P77" style:family="paragraph" style:parent-style-name="Text_20_body">
      <style:paragraph-properties fo:margin-left="0.176cm" fo:margin-right="0.669cm" fo:line-height="119%"/>
    </style:style>
    <style:style style:name="P78" style:family="paragraph" style:parent-style-name="Text_20_body">
      <style:paragraph-properties fo:margin-left="0.176cm" fo:margin-right="0.656cm" fo:line-height="119%"/>
    </style:style>
    <style:style style:name="P79" style:family="paragraph" style:parent-style-name="Text_20_body">
      <style:paragraph-properties fo:margin-left="0.176cm" fo:margin-right="0.663cm" fo:margin-top="0.002cm" fo:margin-bottom="0cm" style:contextual-spacing="false" fo:line-height="119%"/>
    </style:style>
    <style:style style:name="P80" style:family="paragraph" style:parent-style-name="Standard">
      <style:paragraph-properties fo:margin-left="0.176cm" fo:margin-top="0cm" fo:margin-bottom="0cm" style:contextual-spacing="false" fo:text-align="justify" style:justify-single-word="false" loext:word-spacing-minimum="75%" loext:word-spacing-maximum="133%"/>
    </style:style>
    <style:style style:name="P81" style:family="paragraph" style:parent-style-name="Text_20_body" style:master-page-name="Converted5">
      <style:paragraph-properties fo:margin-left="0.176cm" fo:margin-right="0.679cm" fo:margin-top="0.231cm" fo:margin-bottom="0cm" style:contextual-spacing="false" fo:line-height="119%" style:page-number="auto"/>
    </style:style>
    <style:style style:name="P82" style:family="paragraph" style:parent-style-name="Text_20_body">
      <style:paragraph-properties fo:margin-left="0.176cm" fo:margin-right="0.663cm" fo:line-height="119%"/>
    </style:style>
    <style:style style:name="P83" style:family="paragraph" style:parent-style-name="Text_20_body">
      <style:paragraph-properties fo:margin-left="0.176cm" fo:margin-top="0.002cm" fo:margin-bottom="0cm" style:contextual-spacing="false"/>
    </style:style>
    <style:style style:name="P84" style:family="paragraph" style:parent-style-name="Text_20_body">
      <style:paragraph-properties fo:margin-top="0.164cm" fo:margin-bottom="0cm" style:contextual-spacing="false" fo:text-align="start" style:justify-single-word="false" loext:word-spacing-minimum="75%" loext:word-spacing-maximum="133%"/>
    </style:style>
    <style:style style:name="P85" style:family="paragraph" style:parent-style-name="Text_20_body">
      <style:paragraph-properties fo:margin-left="0.176cm" fo:margin-right="0.667cm" fo:line-height="119%"/>
    </style:style>
    <style:style style:name="P86" style:family="paragraph" style:parent-style-name="Heading_20_2" style:list-style-name="WWNum32">
      <style:paragraph-properties fo:margin-left="1.446cm" fo:margin-top="0.34cm" fo:margin-bottom="0cm" style:contextual-spacing="false" fo:text-indent="-1.27cm" style:auto-text-indent="false">
        <style:tab-stops>
          <style:tab-stop style:position="1.446cm"/>
        </style:tab-stops>
      </style:paragraph-properties>
    </style:style>
    <style:style style:name="P87" style:family="paragraph" style:parent-style-name="List_20_Paragraph" style:list-style-name="WWNum32">
      <style:paragraph-properties fo:margin-left="2.701cm" fo:margin-right="0.661cm" fo:margin-top="0.418cm" fo:margin-bottom="0cm" style:contextual-spacing="false" fo:text-align="justify" style:justify-single-word="false" fo:text-indent="-1.272cm" style:auto-text-indent="false" loext:word-spacing-minimum="75%" loext:word-spacing-maximum="133%">
        <style:tab-stops>
          <style:tab-stop style:position="2.695cm"/>
          <style:tab-stop style:position="2.701cm"/>
        </style:tab-stops>
      </style:paragraph-properties>
    </style:style>
    <style:style style:name="P88" style:family="paragraph" style:parent-style-name="List_20_Paragraph" style:list-style-name="WWNum32" style:master-page-name="Converted6">
      <style:paragraph-properties fo:margin-left="2.701cm" fo:margin-right="0.665cm" fo:margin-top="0.152cm" fo:margin-bottom="0cm" style:contextual-spacing="false" fo:text-align="justify" style:justify-single-word="false" fo:text-indent="-1.272cm" style:auto-text-indent="false" style:page-number="auto" loext:word-spacing-minimum="75%" loext:word-spacing-maximum="133%">
        <style:tab-stops>
          <style:tab-stop style:position="2.695cm"/>
          <style:tab-stop style:position="2.701cm"/>
        </style:tab-stops>
      </style:paragraph-properties>
    </style:style>
    <style:style style:name="P89" style:family="paragraph" style:parent-style-name="Text_20_body">
      <style:paragraph-properties fo:margin-top="0.201cm" fo:margin-bottom="0cm" style:contextual-spacing="false" fo:text-align="start" style:justify-single-word="false" loext:word-spacing-minimum="75%" loext:word-spacing-maximum="133%"/>
    </style:style>
    <style:style style:name="P90" style:family="paragraph" style:parent-style-name="List_20_Paragraph" style:list-style-name="WWNum32">
      <style:paragraph-properties fo:margin-left="1.173cm" fo:text-indent="-0.997cm" style:auto-text-indent="false">
        <style:tab-stops>
          <style:tab-stop style:position="1.173cm"/>
        </style:tab-stops>
      </style:paragraph-properties>
    </style:style>
    <style:style style:name="P91" style:family="paragraph" style:parent-style-name="Text_20_body">
      <style:paragraph-properties fo:margin-top="0.072cm" fo:margin-bottom="0cm" style:contextual-spacing="false" fo:text-align="start" style:justify-single-word="false" loext:word-spacing-minimum="75%" loext:word-spacing-maximum="133%"/>
      <style:text-properties fo:font-size="9pt" fo:font-weight="bold" style:font-size-asian="9pt" style:font-weight-asian="bold"/>
    </style:style>
    <style:style style:name="P92" style:family="paragraph" style:parent-style-name="List_20_Paragraph" style:list-style-name="WWNum32">
      <style:paragraph-properties fo:margin-left="2.701cm" fo:margin-right="0.661cm" fo:line-height="103%" fo:text-align="justify" style:justify-single-word="false" fo:text-indent="-1.272cm" style:auto-text-indent="false" loext:word-spacing-minimum="75%" loext:word-spacing-maximum="133%">
        <style:tab-stops>
          <style:tab-stop style:position="2.695cm"/>
          <style:tab-stop style:position="2.701cm"/>
        </style:tab-stops>
      </style:paragraph-properties>
    </style:style>
    <style:style style:name="P93" style:family="paragraph" style:parent-style-name="List_20_Paragraph" style:list-style-name="WWNum32">
      <style:paragraph-properties fo:margin-left="2.701cm" fo:margin-right="0.661cm" fo:margin-top="0.42cm" fo:margin-bottom="0cm" style:contextual-spacing="false" fo:line-height="103%" fo:text-align="justify" style:justify-single-word="false" fo:text-indent="-1.272cm" style:auto-text-indent="false" loext:word-spacing-minimum="75%" loext:word-spacing-maximum="133%">
        <style:tab-stops>
          <style:tab-stop style:position="2.695cm"/>
          <style:tab-stop style:position="2.701cm"/>
        </style:tab-stops>
      </style:paragraph-properties>
    </style:style>
    <style:style style:name="P94" style:family="paragraph" style:parent-style-name="List_20_Paragraph" style:list-style-name="WWNum32">
      <style:paragraph-properties fo:margin-left="2.701cm" fo:margin-right="0.679cm" fo:margin-top="0.42cm" fo:margin-bottom="0cm" style:contextual-spacing="false" fo:line-height="103%" fo:text-align="justify" style:justify-single-word="false" fo:text-indent="-1.272cm" style:auto-text-indent="false" loext:word-spacing-minimum="75%" loext:word-spacing-maximum="133%">
        <style:tab-stops>
          <style:tab-stop style:position="2.695cm"/>
          <style:tab-stop style:position="2.701cm"/>
        </style:tab-stops>
      </style:paragraph-properties>
    </style:style>
    <style:style style:name="P95" style:family="paragraph" style:parent-style-name="Text_20_body">
      <style:paragraph-properties fo:margin-top="0.187cm" fo:margin-bottom="0cm" style:contextual-spacing="false" fo:text-align="start" style:justify-single-word="false" loext:word-spacing-minimum="75%" loext:word-spacing-maximum="133%"/>
    </style:style>
    <style:style style:name="P96" style:family="paragraph" style:parent-style-name="Heading_20_3" style:list-style-name="WWNum32">
      <style:paragraph-properties fo:margin-left="1.173cm" fo:text-indent="-0.997cm" style:auto-text-indent="false">
        <style:tab-stops>
          <style:tab-stop style:position="1.173cm"/>
        </style:tab-stops>
      </style:paragraph-properties>
    </style:style>
    <style:style style:name="P97" style:family="paragraph" style:parent-style-name="Text_20_body">
      <style:paragraph-properties fo:margin-top="0.071cm" fo:margin-bottom="0cm" style:contextual-spacing="false" fo:text-align="start" style:justify-single-word="false" loext:word-spacing-minimum="75%" loext:word-spacing-maximum="133%"/>
      <style:text-properties fo:font-size="9pt" fo:font-weight="bold" style:font-size-asian="9pt" style:font-weight-asian="bold"/>
    </style:style>
    <style:style style:name="P98" style:family="paragraph" style:parent-style-name="List_20_Paragraph" style:list-style-name="WWNum32">
      <style:paragraph-properties fo:margin-left="2.701cm" fo:margin-right="0.667cm" fo:margin-top="0.002cm" fo:margin-bottom="0cm" style:contextual-spacing="false" fo:line-height="103%" fo:text-align="justify" style:justify-single-word="false" fo:text-indent="-1.272cm" style:auto-text-indent="false" loext:word-spacing-minimum="75%" loext:word-spacing-maximum="133%">
        <style:tab-stops>
          <style:tab-stop style:position="2.695cm"/>
          <style:tab-stop style:position="2.701cm"/>
        </style:tab-stops>
      </style:paragraph-properties>
    </style:style>
    <style:style style:name="P99" style:family="paragraph" style:parent-style-name="List_20_Paragraph" style:list-style-name="WWNum32">
      <style:paragraph-properties fo:margin-left="2.701cm" fo:margin-right="0.681cm" fo:margin-top="0.418cm" fo:margin-bottom="0cm" style:contextual-spacing="false" fo:line-height="103%" fo:text-align="justify" style:justify-single-word="false" fo:text-indent="-1.272cm" style:auto-text-indent="false" loext:word-spacing-minimum="75%" loext:word-spacing-maximum="133%">
        <style:tab-stops>
          <style:tab-stop style:position="2.695cm"/>
          <style:tab-stop style:position="2.701cm"/>
        </style:tab-stops>
      </style:paragraph-properties>
    </style:style>
    <style:style style:name="P100" style:family="paragraph" style:parent-style-name="List_20_Paragraph" style:list-style-name="WWNum32">
      <style:paragraph-properties fo:margin-left="2.701cm" fo:margin-right="0.665cm" fo:margin-top="0.423cm" fo:margin-bottom="0cm" style:contextual-spacing="false" fo:line-height="103%" fo:text-align="justify" style:justify-single-word="false" fo:text-indent="-1.272cm" style:auto-text-indent="false" loext:word-spacing-minimum="75%" loext:word-spacing-maximum="133%">
        <style:tab-stops>
          <style:tab-stop style:position="2.695cm"/>
          <style:tab-stop style:position="2.701cm"/>
        </style:tab-stops>
      </style:paragraph-properties>
    </style:style>
    <style:style style:name="P101" style:family="paragraph" style:parent-style-name="List_20_Paragraph" style:list-style-name="WWNum32">
      <style:paragraph-properties fo:margin-left="2.701cm" fo:margin-right="0.676cm" fo:margin-top="0.418cm" fo:margin-bottom="0cm" style:contextual-spacing="false" fo:line-height="103%" fo:text-align="justify" style:justify-single-word="false" fo:text-indent="-1.272cm" style:auto-text-indent="false" loext:word-spacing-minimum="75%" loext:word-spacing-maximum="133%">
        <style:tab-stops>
          <style:tab-stop style:position="2.695cm"/>
          <style:tab-stop style:position="2.701cm"/>
        </style:tab-stops>
      </style:paragraph-properties>
    </style:style>
    <style:style style:name="P102" style:family="paragraph" style:parent-style-name="List_20_Paragraph" style:list-style-name="WWNum32">
      <style:paragraph-properties fo:margin-left="2.701cm" fo:margin-right="0.683cm" fo:margin-top="0.42cm" fo:margin-bottom="0cm" style:contextual-spacing="false" fo:line-height="103%" fo:text-align="justify" style:justify-single-word="false" fo:text-indent="-1.272cm" style:auto-text-indent="false" loext:word-spacing-minimum="75%" loext:word-spacing-maximum="133%">
        <style:tab-stops>
          <style:tab-stop style:position="2.695cm"/>
          <style:tab-stop style:position="2.701cm"/>
        </style:tab-stops>
      </style:paragraph-properties>
    </style:style>
    <style:style style:name="P103" style:family="paragraph" style:parent-style-name="List_20_Paragraph" style:list-style-name="WWNum32">
      <style:paragraph-properties fo:margin-left="2.701cm" fo:margin-right="0.681cm" fo:margin-top="0cm" fo:margin-bottom="0cm" style:contextual-spacing="false" fo:line-height="103%" fo:text-align="justify" style:justify-single-word="false" fo:text-indent="-1.272cm" style:auto-text-indent="false" loext:word-spacing-minimum="75%" loext:word-spacing-maximum="133%">
        <style:tab-stops>
          <style:tab-stop style:position="2.695cm"/>
          <style:tab-stop style:position="2.701cm"/>
        </style:tab-stops>
      </style:paragraph-properties>
    </style:style>
    <style:style style:name="P104" style:family="paragraph" style:parent-style-name="List_20_Paragraph" style:list-style-name="WWNum32" style:master-page-name="Converted7">
      <style:paragraph-properties fo:margin-left="2.701cm" fo:margin-right="0.677cm" fo:margin-top="0.161cm" fo:margin-bottom="0cm" style:contextual-spacing="false" fo:line-height="103%" fo:text-align="justify" style:justify-single-word="false" fo:text-indent="-1.272cm" style:auto-text-indent="false" style:page-number="auto" loext:word-spacing-minimum="75%" loext:word-spacing-maximum="133%">
        <style:tab-stops>
          <style:tab-stop style:position="2.695cm"/>
          <style:tab-stop style:position="2.701cm"/>
        </style:tab-stops>
      </style:paragraph-properties>
    </style:style>
    <style:style style:name="P105" style:family="paragraph" style:parent-style-name="List_20_Paragraph" style:list-style-name="WWNum32">
      <style:paragraph-properties fo:margin-left="2.701cm" fo:margin-right="0.674cm" fo:margin-top="0.42cm" fo:margin-bottom="0cm" style:contextual-spacing="false" fo:line-height="103%" fo:text-align="justify" style:justify-single-word="false" fo:text-indent="-1.272cm" style:auto-text-indent="false" loext:word-spacing-minimum="75%" loext:word-spacing-maximum="133%">
        <style:tab-stops>
          <style:tab-stop style:position="2.695cm"/>
          <style:tab-stop style:position="2.701cm"/>
        </style:tab-stops>
      </style:paragraph-properties>
    </style:style>
    <style:style style:name="P106" style:family="paragraph" style:parent-style-name="List_20_Paragraph" style:list-style-name="WWNum31">
      <style:paragraph-properties fo:margin-left="2.718cm" fo:margin-top="0.422cm" fo:margin-bottom="0cm" style:contextual-spacing="false" fo:text-indent="-1.27cm" style:auto-text-indent="false">
        <style:tab-stops>
          <style:tab-stop style:position="2.718cm"/>
        </style:tab-stops>
      </style:paragraph-properties>
    </style:style>
    <style:style style:name="P107" style:family="paragraph" style:parent-style-name="List_20_Paragraph" style:list-style-name="WWNum31">
      <style:paragraph-properties fo:margin-left="2.718cm" fo:margin-right="0.672cm" fo:margin-top="0.436cm" fo:margin-bottom="0cm" style:contextual-spacing="false" fo:line-height="103%" fo:text-align="justify" style:justify-single-word="false" fo:text-indent="-1.272cm" style:auto-text-indent="false" loext:word-spacing-minimum="75%" loext:word-spacing-maximum="133%">
        <style:tab-stops>
          <style:tab-stop style:position="2.715cm"/>
          <style:tab-stop style:position="2.718cm"/>
        </style:tab-stops>
      </style:paragraph-properties>
    </style:style>
    <style:style style:name="P108" style:family="paragraph" style:parent-style-name="Heading_20_3" style:list-style-name="WWNum32">
      <style:paragraph-properties fo:margin-left="2.701cm" fo:margin-top="0.42cm" fo:margin-bottom="0cm" style:contextual-spacing="false" fo:text-indent="-1.27cm" style:auto-text-indent="false">
        <style:tab-stops>
          <style:tab-stop style:position="2.701cm"/>
        </style:tab-stops>
      </style:paragraph-properties>
    </style:style>
    <style:style style:name="P109" style:family="paragraph" style:parent-style-name="List_20_Paragraph" style:list-style-name="WWNum30">
      <style:paragraph-properties fo:margin-left="2.718cm" fo:margin-right="0.679cm" fo:margin-top="0.436cm" fo:margin-bottom="0cm" style:contextual-spacing="false" fo:line-height="103%" fo:text-align="justify" style:justify-single-word="false" fo:text-indent="-1.272cm" style:auto-text-indent="false" loext:word-spacing-minimum="75%" loext:word-spacing-maximum="133%">
        <style:tab-stops>
          <style:tab-stop style:position="2.715cm"/>
          <style:tab-stop style:position="2.718cm"/>
        </style:tab-stops>
      </style:paragraph-properties>
    </style:style>
    <style:style style:name="P110" style:family="paragraph" style:parent-style-name="List_20_Paragraph" style:list-style-name="WWNum30">
      <style:paragraph-properties fo:margin-left="3.988cm" fo:margin-right="0.679cm" fo:margin-top="0.422cm" fo:margin-bottom="0cm" style:contextual-spacing="false" fo:line-height="103%" fo:text-indent="-1.27cm" style:auto-text-indent="false">
        <style:tab-stops>
          <style:tab-stop style:position="3.988cm"/>
        </style:tab-stops>
      </style:paragraph-properties>
    </style:style>
    <style:style style:name="P111" style:family="paragraph" style:parent-style-name="List_20_Paragraph" style:list-style-name="WWNum30">
      <style:paragraph-properties fo:margin-top="0.423cm" fo:margin-bottom="0cm" style:contextual-spacing="false">
        <style:tab-stops>
          <style:tab-stop style:position="3.988cm"/>
        </style:tab-stops>
      </style:paragraph-properties>
    </style:style>
    <style:style style:name="P112" style:family="paragraph" style:parent-style-name="List_20_Paragraph" style:list-style-name="WWNum30">
      <style:paragraph-properties fo:margin-left="2.718cm" fo:margin-right="0.677cm" fo:margin-top="0.436cm" fo:margin-bottom="0cm" style:contextual-spacing="false" fo:line-height="103%" fo:text-align="justify" style:justify-single-word="false" fo:text-indent="-1.272cm" style:auto-text-indent="false" loext:word-spacing-minimum="75%" loext:word-spacing-maximum="133%">
        <style:tab-stops>
          <style:tab-stop style:position="2.715cm"/>
          <style:tab-stop style:position="2.718cm"/>
        </style:tab-stops>
      </style:paragraph-properties>
    </style:style>
    <style:style style:name="P113" style:family="paragraph" style:parent-style-name="List_20_Paragraph" style:list-style-name="WWNum30">
      <style:paragraph-properties fo:margin-left="3.988cm" fo:margin-right="0.672cm" fo:margin-top="0.42cm" fo:margin-bottom="0cm" style:contextual-spacing="false" fo:line-height="103%" fo:text-indent="-1.27cm" style:auto-text-indent="false">
        <style:tab-stops>
          <style:tab-stop style:position="3.988cm"/>
        </style:tab-stops>
      </style:paragraph-properties>
    </style:style>
    <style:style style:name="P114" style:family="paragraph" style:parent-style-name="Text_20_body">
      <style:paragraph-properties fo:margin-top="0.189cm" fo:margin-bottom="0cm" style:contextual-spacing="false" fo:text-align="start" style:justify-single-word="false" loext:word-spacing-minimum="75%" loext:word-spacing-maximum="133%"/>
    </style:style>
    <style:style style:name="P115" style:family="paragraph" style:parent-style-name="Text_20_body">
      <style:paragraph-properties fo:margin-left="0.176cm" fo:margin-right="0.656cm" fo:line-height="103%"/>
    </style:style>
    <style:style style:name="P116" style:family="paragraph" style:parent-style-name="List_20_Paragraph" style:list-style-name="WWNum32">
      <style:paragraph-properties fo:margin-left="2.701cm" fo:margin-right="0.66cm" fo:margin-top="0.42cm" fo:margin-bottom="0cm" style:contextual-spacing="false" fo:line-height="103%" fo:text-align="justify" style:justify-single-word="false" fo:text-indent="-1.272cm" style:auto-text-indent="false" loext:word-spacing-minimum="75%" loext:word-spacing-maximum="133%">
        <style:tab-stops>
          <style:tab-stop style:position="2.695cm"/>
          <style:tab-stop style:position="2.701cm"/>
        </style:tab-stops>
      </style:paragraph-properties>
    </style:style>
    <style:style style:name="P117" style:family="paragraph" style:parent-style-name="List_20_Paragraph" style:list-style-name="WWNum32">
      <style:paragraph-properties fo:margin-left="2.701cm" fo:margin-right="0.676cm" fo:margin-top="0cm" fo:margin-bottom="0cm" style:contextual-spacing="false" fo:line-height="103%" fo:text-align="justify" style:justify-single-word="false" fo:text-indent="-1.272cm" style:auto-text-indent="false" loext:word-spacing-minimum="75%" loext:word-spacing-maximum="133%">
        <style:tab-stops>
          <style:tab-stop style:position="2.695cm"/>
          <style:tab-stop style:position="2.701cm"/>
        </style:tab-stops>
      </style:paragraph-properties>
    </style:style>
    <style:style style:name="P118" style:family="paragraph" style:parent-style-name="List_20_Paragraph" style:list-style-name="WWNum32" style:master-page-name="Converted8">
      <style:paragraph-properties fo:margin-left="2.701cm" fo:margin-right="0.665cm" fo:margin-top="0.161cm" fo:margin-bottom="0cm" style:contextual-spacing="false" fo:line-height="103%" fo:text-align="justify" style:justify-single-word="false" fo:text-indent="-1.272cm" style:auto-text-indent="false" style:page-number="auto" loext:word-spacing-minimum="75%" loext:word-spacing-maximum="133%">
        <style:tab-stops>
          <style:tab-stop style:position="2.695cm"/>
          <style:tab-stop style:position="2.701cm"/>
        </style:tab-stops>
      </style:paragraph-properties>
    </style:style>
    <style:style style:name="P119" style:family="paragraph" style:parent-style-name="List_20_Paragraph" style:list-style-name="WWNum32">
      <style:paragraph-properties fo:margin-left="2.701cm" fo:margin-right="0.663cm" fo:margin-top="0.418cm" fo:margin-bottom="0cm" style:contextual-spacing="false" fo:line-height="103%" fo:text-align="justify" style:justify-single-word="false" fo:text-indent="-1.272cm" style:auto-text-indent="false" loext:word-spacing-minimum="75%" loext:word-spacing-maximum="133%">
        <style:tab-stops>
          <style:tab-stop style:position="2.695cm"/>
          <style:tab-stop style:position="2.701cm"/>
        </style:tab-stops>
      </style:paragraph-properties>
    </style:style>
    <style:style style:name="P120" style:family="paragraph" style:parent-style-name="List_20_Paragraph" style:list-style-name="WWNum32">
      <style:paragraph-properties fo:margin-left="2.701cm" fo:margin-right="0.658cm" fo:margin-top="0.418cm" fo:margin-bottom="0cm" style:contextual-spacing="false" fo:line-height="103%" fo:text-align="justify" style:justify-single-word="false" fo:text-indent="-1.272cm" style:auto-text-indent="false" loext:word-spacing-minimum="75%" loext:word-spacing-maximum="133%">
        <style:tab-stops>
          <style:tab-stop style:position="2.695cm"/>
          <style:tab-stop style:position="2.701cm"/>
        </style:tab-stops>
      </style:paragraph-properties>
    </style:style>
    <style:style style:name="P121" style:family="paragraph" style:parent-style-name="List_20_Paragraph" style:list-style-name="WWNum32">
      <style:paragraph-properties fo:margin-left="2.701cm" fo:margin-right="0.661cm" fo:margin-top="0.416cm" fo:margin-bottom="0cm" style:contextual-spacing="false" fo:line-height="103%" fo:text-align="justify" style:justify-single-word="false" fo:text-indent="-1.272cm" style:auto-text-indent="false" loext:word-spacing-minimum="75%" loext:word-spacing-maximum="133%">
        <style:tab-stops>
          <style:tab-stop style:position="2.695cm"/>
          <style:tab-stop style:position="2.701cm"/>
        </style:tab-stops>
      </style:paragraph-properties>
    </style:style>
    <style:style style:name="P122" style:family="paragraph" style:parent-style-name="List_20_Paragraph" style:list-style-name="WWNum32">
      <style:paragraph-properties fo:margin-left="2.701cm" fo:margin-right="0.669cm" fo:margin-top="0.418cm" fo:margin-bottom="0cm" style:contextual-spacing="false" fo:line-height="103%" fo:text-align="justify" style:justify-single-word="false" fo:text-indent="-1.272cm" style:auto-text-indent="false" loext:word-spacing-minimum="75%" loext:word-spacing-maximum="133%">
        <style:tab-stops>
          <style:tab-stop style:position="2.695cm"/>
          <style:tab-stop style:position="2.701cm"/>
        </style:tab-stops>
      </style:paragraph-properties>
    </style:style>
    <style:style style:name="P123" style:family="paragraph" style:parent-style-name="Text_20_body" style:master-page-name="Converted9">
      <style:paragraph-properties fo:margin-left="2.701cm" fo:margin-right="0.649cm" fo:margin-top="0.161cm" fo:margin-bottom="0cm" style:contextual-spacing="false" fo:line-height="103%" fo:text-align="start" style:justify-single-word="false" style:page-number="auto" loext:word-spacing-minimum="75%" loext:word-spacing-maximum="133%"/>
    </style:style>
    <style:style style:name="P124" style:family="paragraph" style:parent-style-name="List_20_Paragraph" style:list-style-name="WWNum32">
      <style:paragraph-properties fo:margin-left="2.701cm" fo:margin-right="0.656cm" fo:margin-top="0.422cm" fo:margin-bottom="0cm" style:contextual-spacing="false" fo:line-height="103%" fo:text-align="justify" style:justify-single-word="false" fo:text-indent="-1.272cm" style:auto-text-indent="false" loext:word-spacing-minimum="75%" loext:word-spacing-maximum="133%">
        <style:tab-stops>
          <style:tab-stop style:position="2.695cm"/>
          <style:tab-stop style:position="2.701cm"/>
        </style:tab-stops>
      </style:paragraph-properties>
    </style:style>
    <style:style style:name="P125" style:family="paragraph" style:parent-style-name="List_20_Paragraph" style:list-style-name="WWNum32">
      <style:paragraph-properties fo:margin-left="2.701cm" fo:margin-right="0.67cm" fo:margin-top="0.422cm" fo:margin-bottom="0cm" style:contextual-spacing="false" fo:line-height="103%" fo:text-align="justify" style:justify-single-word="false" fo:text-indent="-1.272cm" style:auto-text-indent="false" loext:word-spacing-minimum="75%" loext:word-spacing-maximum="133%">
        <style:tab-stops>
          <style:tab-stop style:position="2.695cm"/>
          <style:tab-stop style:position="2.701cm"/>
        </style:tab-stops>
      </style:paragraph-properties>
    </style:style>
    <style:style style:name="P126" style:family="paragraph" style:parent-style-name="List_20_Paragraph" style:list-style-name="WWNum32">
      <style:paragraph-properties fo:margin-left="2.701cm" fo:margin-right="0.676cm" fo:margin-top="0.42cm" fo:margin-bottom="0cm" style:contextual-spacing="false" fo:line-height="103%" fo:text-align="justify" style:justify-single-word="false" fo:text-indent="-1.272cm" style:auto-text-indent="false" loext:word-spacing-minimum="75%" loext:word-spacing-maximum="133%">
        <style:tab-stops>
          <style:tab-stop style:position="2.695cm"/>
          <style:tab-stop style:position="2.701cm"/>
        </style:tab-stops>
      </style:paragraph-properties>
    </style:style>
    <style:style style:name="P127" style:family="paragraph" style:parent-style-name="List_20_Paragraph" style:list-style-name="WWNum29">
      <style:paragraph-properties fo:margin-left="2.718cm" fo:margin-top="0.42cm" fo:margin-bottom="0cm" style:contextual-spacing="false" fo:text-indent="-1.27cm" style:auto-text-indent="false">
        <style:tab-stops>
          <style:tab-stop style:position="2.718cm"/>
        </style:tab-stops>
      </style:paragraph-properties>
    </style:style>
    <style:style style:name="P128" style:family="paragraph" style:parent-style-name="List_20_Paragraph" style:list-style-name="WWNum29">
      <style:paragraph-properties fo:margin-left="2.718cm" fo:margin-right="0.676cm" fo:margin-top="0.437cm" fo:margin-bottom="0cm" style:contextual-spacing="false" fo:line-height="103%" fo:text-align="justify" style:justify-single-word="false" fo:text-indent="-1.272cm" style:auto-text-indent="false" loext:word-spacing-minimum="75%" loext:word-spacing-maximum="133%">
        <style:tab-stops>
          <style:tab-stop style:position="2.715cm"/>
          <style:tab-stop style:position="2.718cm"/>
        </style:tab-stops>
      </style:paragraph-properties>
    </style:style>
    <style:style style:name="P129" style:family="paragraph" style:parent-style-name="List_20_Paragraph" style:list-style-name="WWNum29">
      <style:paragraph-properties fo:margin-left="2.718cm" fo:margin-right="0.674cm" fo:margin-top="0.422cm" fo:margin-bottom="0cm" style:contextual-spacing="false" fo:line-height="103%" fo:text-align="justify" style:justify-single-word="false" fo:text-indent="-1.272cm" style:auto-text-indent="false" loext:word-spacing-minimum="75%" loext:word-spacing-maximum="133%">
        <style:tab-stops>
          <style:tab-stop style:position="2.718cm"/>
        </style:tab-stops>
      </style:paragraph-properties>
    </style:style>
    <style:style style:name="P130" style:family="paragraph" style:parent-style-name="List_20_Paragraph" style:list-style-name="WWNum29">
      <style:paragraph-properties fo:margin-left="2.718cm" fo:margin-right="0.681cm" fo:margin-top="0.422cm" fo:margin-bottom="0cm" style:contextual-spacing="false" fo:line-height="103%" fo:text-align="justify" style:justify-single-word="false" fo:text-indent="-1.272cm" style:auto-text-indent="false" loext:word-spacing-minimum="75%" loext:word-spacing-maximum="133%">
        <style:tab-stops>
          <style:tab-stop style:position="2.715cm"/>
          <style:tab-stop style:position="2.718cm"/>
        </style:tab-stops>
      </style:paragraph-properties>
    </style:style>
    <style:style style:name="P131" style:family="paragraph" style:parent-style-name="List_20_Paragraph" style:list-style-name="WWNum32">
      <style:paragraph-properties fo:margin-left="2.701cm" fo:margin-right="0.658cm" fo:margin-top="0.422cm" fo:margin-bottom="0cm" style:contextual-spacing="false" fo:line-height="103%" fo:text-align="justify" style:justify-single-word="false" fo:text-indent="-1.272cm" style:auto-text-indent="false" loext:word-spacing-minimum="75%" loext:word-spacing-maximum="133%">
        <style:tab-stops>
          <style:tab-stop style:position="2.695cm"/>
          <style:tab-stop style:position="2.701cm"/>
        </style:tab-stops>
      </style:paragraph-properties>
    </style:style>
    <style:style style:name="P132" style:family="paragraph" style:parent-style-name="List_20_Paragraph" style:list-style-name="WWNum32">
      <style:paragraph-properties fo:margin-left="2.701cm" fo:margin-right="0.665cm" fo:margin-top="0.42cm" fo:margin-bottom="0cm" style:contextual-spacing="false" fo:line-height="103%" fo:text-align="justify" style:justify-single-word="false" fo:text-indent="-1.272cm" style:auto-text-indent="false" loext:word-spacing-minimum="75%" loext:word-spacing-maximum="133%">
        <style:tab-stops>
          <style:tab-stop style:position="2.695cm"/>
          <style:tab-stop style:position="2.701cm"/>
        </style:tab-stops>
      </style:paragraph-properties>
    </style:style>
    <style:style style:name="P133" style:family="paragraph" style:parent-style-name="List_20_Paragraph" style:list-style-name="WWNum32" style:master-page-name="Converted10">
      <style:paragraph-properties fo:margin-left="2.701cm" fo:margin-right="0.669cm" fo:margin-top="0.161cm" fo:margin-bottom="0cm" style:contextual-spacing="false" fo:line-height="103%" fo:text-align="justify" style:justify-single-word="false" fo:text-indent="-1.272cm" style:auto-text-indent="false" style:page-number="auto" loext:word-spacing-minimum="75%" loext:word-spacing-maximum="133%">
        <style:tab-stops>
          <style:tab-stop style:position="2.695cm"/>
          <style:tab-stop style:position="2.701cm"/>
        </style:tab-stops>
      </style:paragraph-properties>
    </style:style>
    <style:style style:name="P134" style:family="paragraph" style:parent-style-name="List_20_Paragraph" style:list-style-name="WWNum32">
      <style:paragraph-properties fo:margin-left="2.701cm" fo:margin-top="0.418cm" fo:margin-bottom="0cm" style:contextual-spacing="false" fo:text-indent="-1.27cm" style:auto-text-indent="false">
        <style:tab-stops>
          <style:tab-stop style:position="2.701cm"/>
        </style:tab-stops>
      </style:paragraph-properties>
    </style:style>
    <style:style style:name="P135" style:family="paragraph" style:parent-style-name="List_20_Paragraph" style:list-style-name="WWNum28">
      <style:paragraph-properties fo:margin-left="2.718cm" fo:margin-right="0.67cm" fo:margin-top="0.436cm" fo:margin-bottom="0cm" style:contextual-spacing="false" fo:line-height="103%" fo:text-align="justify" style:justify-single-word="false" fo:text-indent="-1.272cm" style:auto-text-indent="false" loext:word-spacing-minimum="75%" loext:word-spacing-maximum="133%">
        <style:tab-stops>
          <style:tab-stop style:position="2.715cm"/>
          <style:tab-stop style:position="2.718cm"/>
        </style:tab-stops>
      </style:paragraph-properties>
    </style:style>
    <style:style style:name="P136" style:family="paragraph" style:parent-style-name="List_20_Paragraph" style:list-style-name="WWNum28">
      <style:paragraph-properties fo:margin-left="2.718cm" fo:margin-right="0.681cm" fo:margin-top="0.423cm" fo:margin-bottom="0cm" style:contextual-spacing="false" fo:line-height="103%" fo:text-align="justify" style:justify-single-word="false" fo:text-indent="-1.272cm" style:auto-text-indent="false" loext:word-spacing-minimum="75%" loext:word-spacing-maximum="133%">
        <style:tab-stops>
          <style:tab-stop style:position="2.715cm"/>
          <style:tab-stop style:position="2.718cm"/>
        </style:tab-stops>
      </style:paragraph-properties>
    </style:style>
    <style:style style:name="P137" style:family="paragraph" style:parent-style-name="List_20_Paragraph" style:list-style-name="WWNum28">
      <style:paragraph-properties fo:margin-left="2.718cm" fo:margin-right="0.681cm" fo:margin-top="0.422cm" fo:margin-bottom="0cm" style:contextual-spacing="false" fo:line-height="103%" fo:text-align="justify" style:justify-single-word="false" fo:text-indent="-1.272cm" style:auto-text-indent="false" loext:word-spacing-minimum="75%" loext:word-spacing-maximum="133%">
        <style:tab-stops>
          <style:tab-stop style:position="2.718cm"/>
        </style:tab-stops>
      </style:paragraph-properties>
    </style:style>
    <style:style style:name="P138" style:family="paragraph" style:parent-style-name="List_20_Paragraph" style:list-style-name="WWNum27">
      <style:paragraph-properties fo:margin-left="2.718cm" fo:margin-top="0.422cm" fo:margin-bottom="0cm" style:contextual-spacing="false" fo:text-indent="-1.27cm" style:auto-text-indent="false">
        <style:tab-stops>
          <style:tab-stop style:position="2.718cm"/>
        </style:tab-stops>
      </style:paragraph-properties>
    </style:style>
    <style:style style:name="P139" style:family="paragraph" style:parent-style-name="List_20_Paragraph" style:list-style-name="WWNum27">
      <style:paragraph-properties fo:margin-left="2.718cm" fo:margin-right="0.663cm" fo:margin-top="0.436cm" fo:margin-bottom="0cm" style:contextual-spacing="false" fo:line-height="103%" fo:text-align="justify" style:justify-single-word="false" fo:text-indent="-1.272cm" style:auto-text-indent="false" loext:word-spacing-minimum="75%" loext:word-spacing-maximum="133%">
        <style:tab-stops>
          <style:tab-stop style:position="2.715cm"/>
          <style:tab-stop style:position="2.718cm"/>
        </style:tab-stops>
      </style:paragraph-properties>
    </style:style>
    <style:style style:name="P140" style:family="paragraph" style:parent-style-name="List_20_Paragraph" style:list-style-name="WWNum27">
      <style:paragraph-properties fo:margin-left="2.718cm" fo:margin-right="0.681cm" fo:margin-top="0.422cm" fo:margin-bottom="0cm" style:contextual-spacing="false" fo:line-height="103%" fo:text-align="justify" style:justify-single-word="false" fo:text-indent="-1.272cm" style:auto-text-indent="false" loext:word-spacing-minimum="75%" loext:word-spacing-maximum="133%">
        <style:tab-stops>
          <style:tab-stop style:position="2.718cm"/>
        </style:tab-stops>
      </style:paragraph-properties>
    </style:style>
    <style:style style:name="P141" style:family="paragraph" style:parent-style-name="List_20_Paragraph" style:list-style-name="WWNum27">
      <style:paragraph-properties fo:margin-left="2.718cm" fo:margin-right="0.676cm" fo:margin-top="0.42cm" fo:margin-bottom="0cm" style:contextual-spacing="false" fo:line-height="103%" fo:text-align="justify" style:justify-single-word="false" fo:text-indent="-1.272cm" style:auto-text-indent="false" loext:word-spacing-minimum="75%" loext:word-spacing-maximum="133%">
        <style:tab-stops>
          <style:tab-stop style:position="2.715cm"/>
          <style:tab-stop style:position="2.718cm"/>
        </style:tab-stops>
      </style:paragraph-properties>
    </style:style>
    <style:style style:name="P142" style:family="paragraph" style:parent-style-name="List_20_Paragraph" style:list-style-name="WWNum32">
      <style:paragraph-properties fo:margin-left="2.701cm" fo:margin-right="0.677cm" fo:margin-top="0.422cm" fo:margin-bottom="0cm" style:contextual-spacing="false" fo:line-height="103%" fo:text-align="justify" style:justify-single-word="false" fo:text-indent="-1.272cm" style:auto-text-indent="false" loext:word-spacing-minimum="75%" loext:word-spacing-maximum="133%">
        <style:tab-stops>
          <style:tab-stop style:position="2.695cm"/>
          <style:tab-stop style:position="2.701cm"/>
        </style:tab-stops>
      </style:paragraph-properties>
    </style:style>
    <style:style style:name="P143" style:family="paragraph" style:parent-style-name="List_20_Paragraph" style:list-style-name="WWNum32">
      <style:paragraph-properties fo:margin-left="2.701cm" fo:margin-right="0.676cm" fo:margin-top="0.422cm" fo:margin-bottom="0cm" style:contextual-spacing="false" fo:line-height="103%" fo:text-align="justify" style:justify-single-word="false" fo:text-indent="-1.272cm" style:auto-text-indent="false" loext:word-spacing-minimum="75%" loext:word-spacing-maximum="133%">
        <style:tab-stops>
          <style:tab-stop style:position="2.695cm"/>
          <style:tab-stop style:position="2.701cm"/>
        </style:tab-stops>
      </style:paragraph-properties>
    </style:style>
    <style:style style:name="P144" style:family="paragraph" style:parent-style-name="List_20_Paragraph" style:list-style-name="WWNum32">
      <style:paragraph-properties fo:margin-left="2.701cm" fo:margin-right="0.679cm" fo:margin-top="0.422cm" fo:margin-bottom="0cm" style:contextual-spacing="false" fo:line-height="103%" fo:text-align="justify" style:justify-single-word="false" fo:text-indent="-1.272cm" style:auto-text-indent="false" loext:word-spacing-minimum="75%" loext:word-spacing-maximum="133%">
        <style:tab-stops>
          <style:tab-stop style:position="2.695cm"/>
          <style:tab-stop style:position="2.701cm"/>
        </style:tab-stops>
      </style:paragraph-properties>
    </style:style>
    <style:style style:name="P145" style:family="paragraph" style:parent-style-name="List_20_Paragraph" style:list-style-name="WWNum32">
      <style:paragraph-properties fo:margin-left="2.701cm" fo:margin-right="0.672cm" fo:margin-top="0.42cm" fo:margin-bottom="0cm" style:contextual-spacing="false" fo:line-height="103%" fo:text-align="justify" style:justify-single-word="false" fo:text-indent="-1.272cm" style:auto-text-indent="false" loext:word-spacing-minimum="75%" loext:word-spacing-maximum="133%">
        <style:tab-stops>
          <style:tab-stop style:position="2.695cm"/>
          <style:tab-stop style:position="2.701cm"/>
        </style:tab-stops>
      </style:paragraph-properties>
    </style:style>
    <style:style style:name="P146" style:family="paragraph" style:parent-style-name="Text_20_body" style:master-page-name="Converted11">
      <style:paragraph-properties fo:margin-left="2.701cm" fo:margin-right="0.672cm" fo:margin-top="0.161cm" fo:margin-bottom="0cm" style:contextual-spacing="false" fo:line-height="103%" style:page-number="auto"/>
    </style:style>
    <style:style style:name="P147" style:family="paragraph" style:parent-style-name="Text_20_body">
      <style:paragraph-properties fo:margin-top="0.185cm" fo:margin-bottom="0cm" style:contextual-spacing="false" fo:text-align="start" style:justify-single-word="false" loext:word-spacing-minimum="75%" loext:word-spacing-maximum="133%"/>
    </style:style>
    <style:style style:name="P148" style:family="paragraph" style:parent-style-name="List_20_Paragraph" style:list-style-name="WWNum32">
      <style:paragraph-properties fo:margin-left="2.701cm" fo:margin-right="0.669cm" fo:line-height="103%" fo:text-align="justify" style:justify-single-word="false" fo:text-indent="-1.272cm" style:auto-text-indent="false" loext:word-spacing-minimum="75%" loext:word-spacing-maximum="133%">
        <style:tab-stops>
          <style:tab-stop style:position="2.695cm"/>
          <style:tab-stop style:position="2.701cm"/>
        </style:tab-stops>
      </style:paragraph-properties>
    </style:style>
    <style:style style:name="P149" style:family="paragraph" style:parent-style-name="Text_20_body">
      <style:paragraph-properties fo:margin-top="0.183cm" fo:margin-bottom="0cm" style:contextual-spacing="false" fo:text-align="start" style:justify-single-word="false" loext:word-spacing-minimum="75%" loext:word-spacing-maximum="133%"/>
    </style:style>
    <style:style style:name="P150" style:family="paragraph" style:parent-style-name="Heading_20_3" style:list-style-name="WWNum32">
      <style:paragraph-properties fo:margin-left="1.173cm" fo:margin-top="0.002cm" fo:margin-bottom="0cm" style:contextual-spacing="false" fo:text-indent="-0.997cm" style:auto-text-indent="false">
        <style:tab-stops>
          <style:tab-stop style:position="1.173cm"/>
        </style:tab-stops>
      </style:paragraph-properties>
    </style:style>
    <style:style style:name="P151" style:family="paragraph" style:parent-style-name="List_20_Paragraph" style:list-style-name="WWNum32">
      <style:paragraph-properties fo:margin-left="2.701cm" fo:margin-right="0.667cm" fo:margin-top="0.42cm" fo:margin-bottom="0cm" style:contextual-spacing="false" fo:line-height="103%" fo:text-align="justify" style:justify-single-word="false" fo:text-indent="-1.272cm" style:auto-text-indent="false" loext:word-spacing-minimum="75%" loext:word-spacing-maximum="133%">
        <style:tab-stops>
          <style:tab-stop style:position="2.695cm"/>
          <style:tab-stop style:position="2.701cm"/>
        </style:tab-stops>
      </style:paragraph-properties>
    </style:style>
    <style:style style:name="P152" style:family="paragraph" style:parent-style-name="List_20_Paragraph" style:list-style-name="WWNum32">
      <style:paragraph-properties fo:margin-left="2.701cm" fo:margin-top="0.42cm" fo:margin-bottom="0cm" style:contextual-spacing="false" fo:text-indent="-1.27cm" style:auto-text-indent="false">
        <style:tab-stops>
          <style:tab-stop style:position="2.701cm"/>
        </style:tab-stops>
      </style:paragraph-properties>
    </style:style>
    <style:style style:name="P153" style:family="paragraph" style:parent-style-name="List_20_Paragraph" style:list-style-name="WWNum26">
      <style:paragraph-properties fo:margin-left="2.718cm" fo:margin-right="0.658cm" fo:margin-top="0.436cm" fo:margin-bottom="0cm" style:contextual-spacing="false" fo:line-height="103%" fo:text-align="justify" style:justify-single-word="false" fo:text-indent="-1.272cm" style:auto-text-indent="false" loext:word-spacing-minimum="75%" loext:word-spacing-maximum="133%">
        <style:tab-stops>
          <style:tab-stop style:position="2.715cm"/>
          <style:tab-stop style:position="2.718cm"/>
        </style:tab-stops>
      </style:paragraph-properties>
    </style:style>
    <style:style style:name="P154" style:family="paragraph" style:parent-style-name="List_20_Paragraph" style:list-style-name="WWNum26">
      <style:paragraph-properties fo:margin-left="2.718cm" fo:margin-right="0.661cm" fo:margin-top="0.422cm" fo:margin-bottom="0cm" style:contextual-spacing="false" fo:line-height="103%" fo:text-align="justify" style:justify-single-word="false" fo:text-indent="-1.272cm" style:auto-text-indent="false" loext:word-spacing-minimum="75%" loext:word-spacing-maximum="133%">
        <style:tab-stops>
          <style:tab-stop style:position="2.715cm"/>
          <style:tab-stop style:position="2.718cm"/>
        </style:tab-stops>
      </style:paragraph-properties>
    </style:style>
    <style:style style:name="P155" style:family="paragraph" style:parent-style-name="List_20_Paragraph" style:list-style-name="WWNum26">
      <style:paragraph-properties fo:margin-left="2.718cm" fo:margin-top="0.42cm" fo:margin-bottom="0cm" style:contextual-spacing="false" fo:text-indent="-1.27cm" style:auto-text-indent="false">
        <style:tab-stops>
          <style:tab-stop style:position="2.718cm"/>
        </style:tab-stops>
      </style:paragraph-properties>
    </style:style>
    <style:style style:name="P156" style:family="paragraph" style:parent-style-name="List_20_Paragraph" style:list-style-name="WWNum26">
      <style:paragraph-properties fo:margin-left="2.718cm" fo:margin-right="0.661cm" fo:margin-top="0.437cm" fo:margin-bottom="0cm" style:contextual-spacing="false" fo:line-height="103%" fo:text-align="justify" style:justify-single-word="false" fo:text-indent="-1.272cm" style:auto-text-indent="false" loext:word-spacing-minimum="75%" loext:word-spacing-maximum="133%">
        <style:tab-stops>
          <style:tab-stop style:position="2.715cm"/>
          <style:tab-stop style:position="2.718cm"/>
        </style:tab-stops>
      </style:paragraph-properties>
    </style:style>
    <style:style style:name="P157" style:family="paragraph" style:parent-style-name="List_20_Paragraph" style:list-style-name="WWNum26">
      <style:paragraph-properties fo:margin-left="2.718cm" fo:margin-top="0.418cm" fo:margin-bottom="0cm" style:contextual-spacing="false" fo:text-indent="-1.27cm" style:auto-text-indent="false">
        <style:tab-stops>
          <style:tab-stop style:position="2.718cm"/>
        </style:tab-stops>
      </style:paragraph-properties>
    </style:style>
    <style:style style:name="P158" style:family="paragraph" style:parent-style-name="List_20_Paragraph" style:list-style-name="WWNum26">
      <style:paragraph-properties fo:margin-left="2.718cm" fo:margin-top="0.437cm" fo:margin-bottom="0cm" style:contextual-spacing="false" fo:text-indent="-1.27cm" style:auto-text-indent="false">
        <style:tab-stops>
          <style:tab-stop style:position="2.718cm"/>
        </style:tab-stops>
      </style:paragraph-properties>
    </style:style>
    <style:style style:name="P159" style:family="paragraph" style:parent-style-name="List_20_Paragraph" style:list-style-name="WWNum26" style:master-page-name="Converted12">
      <style:paragraph-properties fo:margin-left="2.718cm" fo:margin-right="0.677cm" fo:margin-top="0.161cm" fo:margin-bottom="0cm" style:contextual-spacing="false" fo:line-height="103%" fo:text-align="justify" style:justify-single-word="false" fo:text-indent="-1.272cm" style:auto-text-indent="false" style:page-number="auto" loext:word-spacing-minimum="75%" loext:word-spacing-maximum="133%">
        <style:tab-stops>
          <style:tab-stop style:position="2.715cm"/>
          <style:tab-stop style:position="2.718cm"/>
        </style:tab-stops>
      </style:paragraph-properties>
    </style:style>
    <style:style style:name="P160" style:family="paragraph" style:parent-style-name="List_20_Paragraph" style:list-style-name="WWNum26">
      <style:paragraph-properties fo:margin-left="2.718cm" fo:margin-right="0.66cm" fo:margin-top="0.422cm" fo:margin-bottom="0cm" style:contextual-spacing="false" fo:line-height="103%" fo:text-align="justify" style:justify-single-word="false" fo:text-indent="-1.272cm" style:auto-text-indent="false" loext:word-spacing-minimum="75%" loext:word-spacing-maximum="133%">
        <style:tab-stops>
          <style:tab-stop style:position="2.715cm"/>
          <style:tab-stop style:position="2.718cm"/>
        </style:tab-stops>
      </style:paragraph-properties>
    </style:style>
    <style:style style:name="P161" style:family="paragraph" style:parent-style-name="List_20_Paragraph" style:list-style-name="WWNum32">
      <style:paragraph-properties fo:margin-left="2.701cm" fo:margin-right="0.674cm" fo:margin-top="0.422cm" fo:margin-bottom="0cm" style:contextual-spacing="false" fo:line-height="103%" fo:text-align="justify" style:justify-single-word="false" fo:text-indent="-1.272cm" style:auto-text-indent="false" loext:word-spacing-minimum="75%" loext:word-spacing-maximum="133%">
        <style:tab-stops>
          <style:tab-stop style:position="2.695cm"/>
          <style:tab-stop style:position="2.701cm"/>
        </style:tab-stops>
      </style:paragraph-properties>
    </style:style>
    <style:style style:name="P162" style:family="paragraph" style:parent-style-name="List_20_Paragraph" style:list-style-name="WWNum25">
      <style:paragraph-properties fo:margin-left="2.718cm" fo:margin-right="0.661cm" fo:margin-top="0.42cm" fo:margin-bottom="0cm" style:contextual-spacing="false" fo:line-height="103%" fo:text-align="justify" style:justify-single-word="false" fo:text-indent="-1.272cm" style:auto-text-indent="false" loext:word-spacing-minimum="75%" loext:word-spacing-maximum="133%">
        <style:tab-stops>
          <style:tab-stop style:position="2.715cm"/>
          <style:tab-stop style:position="2.718cm"/>
        </style:tab-stops>
      </style:paragraph-properties>
    </style:style>
    <style:style style:name="P163" style:family="paragraph" style:parent-style-name="List_20_Paragraph" style:list-style-name="WWNum25">
      <style:paragraph-properties fo:margin-left="2.718cm" fo:margin-right="0.674cm" fo:margin-top="0.418cm" fo:margin-bottom="0cm" style:contextual-spacing="false" fo:line-height="103%" fo:text-align="justify" style:justify-single-word="false" fo:text-indent="-1.272cm" style:auto-text-indent="false" loext:word-spacing-minimum="75%" loext:word-spacing-maximum="133%">
        <style:tab-stops>
          <style:tab-stop style:position="2.715cm"/>
          <style:tab-stop style:position="2.718cm"/>
        </style:tab-stops>
      </style:paragraph-properties>
    </style:style>
    <style:style style:name="P164" style:family="paragraph" style:parent-style-name="Text_20_body">
      <style:paragraph-properties fo:margin-left="2.718cm" fo:line-height="0.443cm"/>
    </style:style>
    <style:style style:name="P165" style:family="paragraph" style:parent-style-name="List_20_Paragraph" style:list-style-name="WWNum25">
      <style:paragraph-properties fo:margin-left="2.718cm" fo:margin-right="0.66cm" fo:margin-top="0.436cm" fo:margin-bottom="0cm" style:contextual-spacing="false" fo:line-height="103%" fo:text-align="justify" style:justify-single-word="false" fo:text-indent="-1.272cm" style:auto-text-indent="false" loext:word-spacing-minimum="75%" loext:word-spacing-maximum="133%">
        <style:tab-stops>
          <style:tab-stop style:position="2.718cm"/>
        </style:tab-stops>
      </style:paragraph-properties>
    </style:style>
    <style:style style:name="P166" style:family="paragraph" style:parent-style-name="List_20_Paragraph" style:list-style-name="WWNum32">
      <style:paragraph-properties fo:margin-left="2.701cm" fo:margin-right="0.658cm" fo:margin-top="0.42cm" fo:margin-bottom="0cm" style:contextual-spacing="false" fo:line-height="103%" fo:text-align="justify" style:justify-single-word="false" fo:text-indent="-1.272cm" style:auto-text-indent="false" loext:word-spacing-minimum="75%" loext:word-spacing-maximum="133%">
        <style:tab-stops>
          <style:tab-stop style:position="2.695cm"/>
          <style:tab-stop style:position="2.701cm"/>
        </style:tab-stops>
      </style:paragraph-properties>
    </style:style>
    <style:style style:name="P167" style:family="paragraph" style:parent-style-name="List_20_Paragraph" style:list-style-name="WWNum32">
      <style:paragraph-properties fo:margin-left="2.701cm" fo:margin-right="0.66cm" fo:margin-top="0.422cm" fo:margin-bottom="0cm" style:contextual-spacing="false" fo:line-height="103%" fo:text-align="justify" style:justify-single-word="false" fo:text-indent="-1.272cm" style:auto-text-indent="false" loext:word-spacing-minimum="75%" loext:word-spacing-maximum="133%">
        <style:tab-stops>
          <style:tab-stop style:position="2.695cm"/>
          <style:tab-stop style:position="2.701cm"/>
        </style:tab-stops>
      </style:paragraph-properties>
    </style:style>
    <style:style style:name="P168" style:family="paragraph" style:parent-style-name="Text_20_body">
      <style:paragraph-properties fo:margin-top="0.183cm" fo:margin-bottom="0cm" style:contextual-spacing="false" fo:text-align="start" style:justify-single-word="false" loext:word-spacing-minimum="75%" loext:word-spacing-maximum="133%"/>
      <style:text-properties fo:font-style="italic" style:font-style-asian="italic"/>
    </style:style>
    <style:style style:name="P169" style:family="paragraph" style:parent-style-name="List_20_Paragraph" style:list-style-name="WWNum32">
      <style:paragraph-properties fo:margin-left="2.701cm" fo:margin-right="0.672cm" fo:line-height="103%" fo:text-align="justify" style:justify-single-word="false" fo:text-indent="-1.272cm" style:auto-text-indent="false" loext:word-spacing-minimum="75%" loext:word-spacing-maximum="133%">
        <style:tab-stops>
          <style:tab-stop style:position="2.695cm"/>
          <style:tab-stop style:position="2.701cm"/>
        </style:tab-stops>
      </style:paragraph-properties>
    </style:style>
    <style:style style:name="P170" style:family="paragraph" style:parent-style-name="Text_20_body">
      <style:paragraph-properties fo:margin-left="0.176cm" fo:margin-right="0.661cm" fo:margin-top="0.423cm" fo:margin-bottom="0cm" style:contextual-spacing="false" fo:line-height="103%"/>
    </style:style>
    <style:style style:name="P171" style:family="paragraph" style:parent-style-name="Heading_20_3" style:list-style-name="WWNum32" style:master-page-name="Converted13">
      <style:paragraph-properties fo:margin-left="1.173cm" fo:margin-top="0.231cm" fo:margin-bottom="0cm" style:contextual-spacing="false" fo:text-indent="-0.997cm" style:auto-text-indent="false" style:page-number="auto">
        <style:tab-stops>
          <style:tab-stop style:position="1.173cm"/>
        </style:tab-stops>
      </style:paragraph-properties>
    </style:style>
    <style:style style:name="P172" style:family="paragraph" style:parent-style-name="List_20_Paragraph" style:list-style-name="WWNum32">
      <style:paragraph-properties fo:margin-left="2.701cm" fo:margin-right="0.663cm" fo:line-height="103%" fo:text-align="justify" style:justify-single-word="false" fo:text-indent="-1.272cm" style:auto-text-indent="false" loext:word-spacing-minimum="75%" loext:word-spacing-maximum="133%">
        <style:tab-stops>
          <style:tab-stop style:position="2.695cm"/>
          <style:tab-stop style:position="2.701cm"/>
        </style:tab-stops>
      </style:paragraph-properties>
    </style:style>
    <style:style style:name="P173" style:family="paragraph" style:parent-style-name="List_20_Paragraph" style:list-style-name="WWNum32">
      <style:paragraph-properties fo:margin-left="2.701cm" fo:margin-right="0.653cm" fo:margin-top="0.42cm" fo:margin-bottom="0cm" style:contextual-spacing="false" fo:line-height="103%" fo:text-align="justify" style:justify-single-word="false" fo:text-indent="-1.272cm" style:auto-text-indent="false" loext:word-spacing-minimum="75%" loext:word-spacing-maximum="133%">
        <style:tab-stops>
          <style:tab-stop style:position="2.695cm"/>
          <style:tab-stop style:position="2.701cm"/>
        </style:tab-stops>
      </style:paragraph-properties>
    </style:style>
    <style:style style:name="P174" style:family="paragraph" style:parent-style-name="List_20_Paragraph" style:list-style-name="WWNum32">
      <style:paragraph-properties fo:margin-left="2.701cm" fo:margin-right="0.658cm" fo:margin-top="0.416cm" fo:margin-bottom="0cm" style:contextual-spacing="false" fo:line-height="103%" fo:text-align="justify" style:justify-single-word="false" fo:text-indent="-1.272cm" style:auto-text-indent="false" loext:word-spacing-minimum="75%" loext:word-spacing-maximum="133%">
        <style:tab-stops>
          <style:tab-stop style:position="2.695cm"/>
          <style:tab-stop style:position="2.701cm"/>
        </style:tab-stops>
      </style:paragraph-properties>
    </style:style>
    <style:style style:name="P175" style:family="paragraph" style:parent-style-name="List_20_Paragraph" style:list-style-name="WWNum24">
      <style:paragraph-properties fo:margin-left="2.718cm" fo:margin-top="0.42cm" fo:margin-bottom="0cm" style:contextual-spacing="false" fo:text-align="start" style:justify-single-word="false" fo:text-indent="-1.27cm" style:auto-text-indent="false" loext:word-spacing-minimum="75%" loext:word-spacing-maximum="133%">
        <style:tab-stops>
          <style:tab-stop style:position="2.718cm"/>
        </style:tab-stops>
      </style:paragraph-properties>
    </style:style>
    <style:style style:name="P176" style:family="paragraph" style:parent-style-name="List_20_Paragraph" style:list-style-name="WWNum24">
      <style:paragraph-properties fo:margin-left="2.718cm" fo:margin-right="0.674cm" fo:margin-top="0.436cm" fo:margin-bottom="0cm" style:contextual-spacing="false" fo:line-height="103%" fo:text-align="justify" style:justify-single-word="false" fo:text-indent="-1.272cm" style:auto-text-indent="false" loext:word-spacing-minimum="75%" loext:word-spacing-maximum="133%">
        <style:tab-stops>
          <style:tab-stop style:position="2.715cm"/>
          <style:tab-stop style:position="2.718cm"/>
        </style:tab-stops>
      </style:paragraph-properties>
    </style:style>
    <style:style style:name="P177" style:family="paragraph" style:parent-style-name="List_20_Paragraph" style:list-style-name="WWNum24">
      <style:paragraph-properties fo:margin-left="2.718cm" fo:margin-right="0.684cm" fo:margin-top="0.422cm" fo:margin-bottom="0cm" style:contextual-spacing="false" fo:line-height="103%" fo:text-align="justify" style:justify-single-word="false" fo:text-indent="-1.272cm" style:auto-text-indent="false" loext:word-spacing-minimum="75%" loext:word-spacing-maximum="133%">
        <style:tab-stops>
          <style:tab-stop style:position="2.718cm"/>
        </style:tab-stops>
      </style:paragraph-properties>
    </style:style>
    <style:style style:name="P178" style:family="paragraph" style:parent-style-name="List_20_Paragraph" style:list-style-name="WWNum32">
      <style:paragraph-properties fo:margin-left="2.701cm" fo:margin-right="0.653cm" fo:margin-top="0.418cm" fo:margin-bottom="0cm" style:contextual-spacing="false" fo:line-height="103%" fo:text-align="justify" style:justify-single-word="false" fo:text-indent="-1.272cm" style:auto-text-indent="false" loext:word-spacing-minimum="75%" loext:word-spacing-maximum="133%">
        <style:tab-stops>
          <style:tab-stop style:position="2.695cm"/>
          <style:tab-stop style:position="2.701cm"/>
        </style:tab-stops>
      </style:paragraph-properties>
    </style:style>
    <style:style style:name="P179" style:family="paragraph" style:parent-style-name="List_20_Paragraph" style:list-style-name="WWNum32">
      <style:paragraph-properties fo:margin-left="2.701cm" fo:margin-right="0.66cm" fo:margin-top="0.418cm" fo:margin-bottom="0cm" style:contextual-spacing="false" fo:line-height="103%" fo:text-align="justify" style:justify-single-word="false" fo:text-indent="-1.272cm" style:auto-text-indent="false" loext:word-spacing-minimum="75%" loext:word-spacing-maximum="133%">
        <style:tab-stops>
          <style:tab-stop style:position="2.695cm"/>
          <style:tab-stop style:position="2.701cm"/>
        </style:tab-stops>
      </style:paragraph-properties>
    </style:style>
    <style:style style:name="P180" style:family="paragraph" style:parent-style-name="Text_20_body" style:master-page-name="Converted14">
      <style:paragraph-properties fo:margin-left="2.701cm" fo:margin-right="0.66cm" fo:margin-top="0.161cm" fo:margin-bottom="0cm" style:contextual-spacing="false" fo:line-height="103%" style:page-number="auto"/>
    </style:style>
    <style:style style:name="P181" style:family="paragraph" style:parent-style-name="List_20_Paragraph" style:list-style-name="WWNum32">
      <style:paragraph-properties fo:margin-left="2.701cm" fo:margin-right="0.656cm" fo:margin-top="0.413cm" fo:margin-bottom="0cm" style:contextual-spacing="false" fo:line-height="103%" fo:text-align="justify" style:justify-single-word="false" fo:text-indent="-1.272cm" style:auto-text-indent="false" loext:word-spacing-minimum="75%" loext:word-spacing-maximum="133%">
        <style:tab-stops>
          <style:tab-stop style:position="2.695cm"/>
          <style:tab-stop style:position="2.701cm"/>
        </style:tab-stops>
      </style:paragraph-properties>
    </style:style>
    <style:style style:name="P182" style:family="paragraph" style:parent-style-name="List_20_Paragraph" style:list-style-name="WWNum23">
      <style:paragraph-properties fo:margin-left="2.718cm" fo:margin-top="0.42cm" fo:margin-bottom="0cm" style:contextual-spacing="false" fo:text-indent="-1.27cm" style:auto-text-indent="false">
        <style:tab-stops>
          <style:tab-stop style:position="2.718cm"/>
        </style:tab-stops>
      </style:paragraph-properties>
    </style:style>
    <style:style style:name="P183" style:family="paragraph" style:parent-style-name="List_20_Paragraph" style:list-style-name="WWNum23">
      <style:paragraph-properties fo:margin-left="2.718cm" fo:margin-right="0.677cm" fo:margin-top="0.437cm" fo:margin-bottom="0cm" style:contextual-spacing="false" fo:line-height="103%" fo:text-align="justify" style:justify-single-word="false" fo:text-indent="-1.272cm" style:auto-text-indent="false" loext:word-spacing-minimum="75%" loext:word-spacing-maximum="133%">
        <style:tab-stops>
          <style:tab-stop style:position="2.715cm"/>
          <style:tab-stop style:position="2.718cm"/>
        </style:tab-stops>
      </style:paragraph-properties>
    </style:style>
    <style:style style:name="P184" style:family="paragraph" style:parent-style-name="List_20_Paragraph" style:list-style-name="WWNum32">
      <style:paragraph-properties fo:margin-left="2.701cm" fo:margin-right="0.656cm" fo:margin-top="0.42cm" fo:margin-bottom="0cm" style:contextual-spacing="false" fo:line-height="103%" fo:text-align="justify" style:justify-single-word="false" fo:text-indent="-1.272cm" style:auto-text-indent="false" loext:word-spacing-minimum="75%" loext:word-spacing-maximum="133%">
        <style:tab-stops>
          <style:tab-stop style:position="2.695cm"/>
          <style:tab-stop style:position="2.701cm"/>
        </style:tab-stops>
      </style:paragraph-properties>
    </style:style>
    <style:style style:name="P185" style:family="paragraph" style:parent-style-name="List_20_Paragraph" style:list-style-name="WWNum32">
      <style:paragraph-properties fo:margin-left="2.701cm" fo:margin-right="0.661cm" fo:margin-top="0.415cm" fo:margin-bottom="0cm" style:contextual-spacing="false" fo:line-height="103%" fo:text-align="justify" style:justify-single-word="false" fo:text-indent="-1.272cm" style:auto-text-indent="false" loext:word-spacing-minimum="75%" loext:word-spacing-maximum="133%">
        <style:tab-stops>
          <style:tab-stop style:position="2.693cm"/>
          <style:tab-stop style:position="2.701cm"/>
        </style:tab-stops>
      </style:paragraph-properties>
    </style:style>
    <style:style style:name="P186" style:family="paragraph" style:parent-style-name="Heading_20_3" style:list-style-name="WWNum32" style:master-page-name="Converted15">
      <style:paragraph-properties fo:margin-left="1.173cm" fo:margin-top="0.231cm" fo:margin-bottom="0cm" style:contextual-spacing="false" fo:text-indent="-0.997cm" style:auto-text-indent="false" style:page-number="auto">
        <style:tab-stops>
          <style:tab-stop style:position="1.173cm"/>
        </style:tab-stops>
      </style:paragraph-properties>
    </style:style>
    <style:style style:name="P187" style:family="paragraph" style:parent-style-name="List_20_Paragraph" style:list-style-name="WWNum32">
      <style:paragraph-properties fo:margin-left="2.701cm" fo:margin-right="0.674cm" fo:line-height="103%" fo:text-align="justify" style:justify-single-word="false" fo:text-indent="-1.272cm" style:auto-text-indent="false" loext:word-spacing-minimum="75%" loext:word-spacing-maximum="133%">
        <style:tab-stops>
          <style:tab-stop style:position="2.695cm"/>
          <style:tab-stop style:position="2.701cm"/>
        </style:tab-stops>
      </style:paragraph-properties>
    </style:style>
    <style:style style:name="P188" style:family="paragraph" style:parent-style-name="List_20_Paragraph" style:list-style-name="WWNum22">
      <style:paragraph-properties fo:margin-left="2.718cm" fo:margin-right="0.66cm" fo:margin-top="0.42cm" fo:margin-bottom="0cm" style:contextual-spacing="false" fo:line-height="103%" fo:text-align="justify" style:justify-single-word="false" fo:text-indent="-1.272cm" style:auto-text-indent="false" loext:word-spacing-minimum="75%" loext:word-spacing-maximum="133%">
        <style:tab-stops>
          <style:tab-stop style:position="2.715cm"/>
          <style:tab-stop style:position="2.718cm"/>
        </style:tab-stops>
      </style:paragraph-properties>
    </style:style>
    <style:style style:name="P189" style:family="paragraph" style:parent-style-name="List_20_Paragraph" style:list-style-name="WWNum22">
      <style:paragraph-properties fo:margin-left="2.718cm" fo:margin-top="0.422cm" fo:margin-bottom="0cm" style:contextual-spacing="false" fo:text-indent="-1.27cm" style:auto-text-indent="false">
        <style:tab-stops>
          <style:tab-stop style:position="2.718cm"/>
        </style:tab-stops>
      </style:paragraph-properties>
    </style:style>
    <style:style style:name="P190" style:family="paragraph" style:parent-style-name="List_20_Paragraph" style:list-style-name="WWNum32">
      <style:paragraph-properties fo:margin-left="2.701cm" fo:margin-right="0.677cm" fo:margin-top="0.436cm" fo:margin-bottom="0cm" style:contextual-spacing="false" fo:line-height="103%" fo:text-align="justify" style:justify-single-word="false" fo:text-indent="-1.272cm" style:auto-text-indent="false" loext:word-spacing-minimum="75%" loext:word-spacing-maximum="133%">
        <style:tab-stops>
          <style:tab-stop style:position="2.695cm"/>
          <style:tab-stop style:position="2.701cm"/>
        </style:tab-stops>
      </style:paragraph-properties>
    </style:style>
    <style:style style:name="P191" style:family="paragraph" style:parent-style-name="List_20_Paragraph" style:list-style-name="WWNum21">
      <style:paragraph-properties fo:margin-left="2.718cm" fo:margin-right="0.67cm" fo:margin-top="0.42cm" fo:margin-bottom="0cm" style:contextual-spacing="false" fo:line-height="103%" fo:text-align="justify" style:justify-single-word="false" fo:text-indent="-1.272cm" style:auto-text-indent="false" loext:word-spacing-minimum="75%" loext:word-spacing-maximum="133%">
        <style:tab-stops>
          <style:tab-stop style:position="2.715cm"/>
          <style:tab-stop style:position="2.718cm"/>
        </style:tab-stops>
      </style:paragraph-properties>
    </style:style>
    <style:style style:name="P192" style:family="paragraph" style:parent-style-name="List_20_Paragraph" style:list-style-name="WWNum21">
      <style:paragraph-properties fo:margin-left="2.718cm" fo:margin-right="0.661cm" fo:margin-top="0.422cm" fo:margin-bottom="0cm" style:contextual-spacing="false" fo:line-height="103%" fo:text-align="justify" style:justify-single-word="false" fo:text-indent="-1.272cm" style:auto-text-indent="false" loext:word-spacing-minimum="75%" loext:word-spacing-maximum="133%">
        <style:tab-stops>
          <style:tab-stop style:position="2.715cm"/>
          <style:tab-stop style:position="2.718cm"/>
        </style:tab-stops>
      </style:paragraph-properties>
    </style:style>
    <style:style style:name="P193" style:family="paragraph" style:parent-style-name="List_20_Paragraph" style:list-style-name="WWNum21">
      <style:paragraph-properties fo:margin-left="2.718cm" fo:margin-right="0.677cm" fo:margin-top="0.42cm" fo:margin-bottom="0cm" style:contextual-spacing="false" fo:line-height="103%" fo:text-align="justify" style:justify-single-word="false" fo:text-indent="-1.272cm" style:auto-text-indent="false" loext:word-spacing-minimum="75%" loext:word-spacing-maximum="133%">
        <style:tab-stops>
          <style:tab-stop style:position="2.718cm"/>
        </style:tab-stops>
      </style:paragraph-properties>
    </style:style>
    <style:style style:name="P194" style:family="paragraph" style:parent-style-name="List_20_Paragraph" style:list-style-name="WWNum21">
      <style:paragraph-properties fo:margin-left="2.718cm" fo:margin-right="0.674cm" fo:margin-top="0.42cm" fo:margin-bottom="0cm" style:contextual-spacing="false" fo:line-height="103%" fo:text-align="justify" style:justify-single-word="false" fo:text-indent="-1.272cm" style:auto-text-indent="false" loext:word-spacing-minimum="75%" loext:word-spacing-maximum="133%">
        <style:tab-stops>
          <style:tab-stop style:position="2.715cm"/>
          <style:tab-stop style:position="2.718cm"/>
        </style:tab-stops>
      </style:paragraph-properties>
    </style:style>
    <style:style style:name="P195" style:family="paragraph" style:parent-style-name="List_20_Paragraph" style:list-style-name="WWNum21">
      <style:paragraph-properties fo:margin-left="2.718cm" fo:margin-right="0.656cm" fo:margin-top="0.42cm" fo:margin-bottom="0cm" style:contextual-spacing="false" fo:line-height="103%" fo:text-align="justify" style:justify-single-word="false" fo:text-indent="-1.272cm" style:auto-text-indent="false" loext:word-spacing-minimum="75%" loext:word-spacing-maximum="133%">
        <style:tab-stops>
          <style:tab-stop style:position="2.715cm"/>
          <style:tab-stop style:position="2.718cm"/>
        </style:tab-stops>
      </style:paragraph-properties>
    </style:style>
    <style:style style:name="P196" style:family="paragraph" style:parent-style-name="List_20_Paragraph" style:list-style-name="WWNum21">
      <style:paragraph-properties fo:margin-left="2.718cm" fo:margin-right="0.661cm" fo:margin-top="0.418cm" fo:margin-bottom="0cm" style:contextual-spacing="false" fo:line-height="103%" fo:text-align="justify" style:justify-single-word="false" fo:text-indent="-1.272cm" style:auto-text-indent="false" loext:word-spacing-minimum="75%" loext:word-spacing-maximum="133%">
        <style:tab-stops>
          <style:tab-stop style:position="2.715cm"/>
          <style:tab-stop style:position="2.718cm"/>
        </style:tab-stops>
      </style:paragraph-properties>
    </style:style>
    <style:style style:name="P197" style:family="paragraph" style:parent-style-name="List_20_Paragraph" style:list-style-name="WWNum21" style:master-page-name="Converted16">
      <style:paragraph-properties fo:margin-left="2.718cm" fo:margin-right="0.681cm" fo:margin-top="0.161cm" fo:margin-bottom="0cm" style:contextual-spacing="false" fo:line-height="103%" fo:text-align="justify" style:justify-single-word="false" fo:text-indent="-1.272cm" style:auto-text-indent="false" style:page-number="auto" loext:word-spacing-minimum="75%" loext:word-spacing-maximum="133%">
        <style:tab-stops>
          <style:tab-stop style:position="2.715cm"/>
          <style:tab-stop style:position="2.718cm"/>
        </style:tab-stops>
      </style:paragraph-properties>
    </style:style>
    <style:style style:name="P198" style:family="paragraph" style:parent-style-name="List_20_Paragraph" style:list-style-name="WWNum21">
      <style:paragraph-properties fo:margin-left="2.718cm" fo:margin-right="0.672cm" fo:margin-top="0.42cm" fo:margin-bottom="0cm" style:contextual-spacing="false" fo:line-height="103%" fo:text-align="justify" style:justify-single-word="false" fo:text-indent="-1.272cm" style:auto-text-indent="false" loext:word-spacing-minimum="75%" loext:word-spacing-maximum="133%">
        <style:tab-stops>
          <style:tab-stop style:position="2.718cm"/>
        </style:tab-stops>
      </style:paragraph-properties>
    </style:style>
    <style:style style:name="P199" style:family="paragraph" style:parent-style-name="List_20_Paragraph" style:list-style-name="WWNum21">
      <style:paragraph-properties fo:margin-left="2.718cm" fo:margin-right="0.658cm" fo:margin-top="0.422cm" fo:margin-bottom="0cm" style:contextual-spacing="false" fo:line-height="103%" fo:text-align="justify" style:justify-single-word="false" fo:text-indent="-1.272cm" style:auto-text-indent="false" loext:word-spacing-minimum="75%" loext:word-spacing-maximum="133%">
        <style:tab-stops>
          <style:tab-stop style:position="2.718cm"/>
        </style:tab-stops>
      </style:paragraph-properties>
    </style:style>
    <style:style style:name="P200" style:family="paragraph" style:parent-style-name="List_20_Paragraph" style:list-style-name="WWNum21">
      <style:paragraph-properties fo:margin-left="2.718cm" fo:margin-right="0.676cm" fo:margin-top="0.42cm" fo:margin-bottom="0cm" style:contextual-spacing="false" fo:line-height="103%" fo:text-align="justify" style:justify-single-word="false" fo:text-indent="-1.272cm" style:auto-text-indent="false" loext:word-spacing-minimum="75%" loext:word-spacing-maximum="133%">
        <style:tab-stops>
          <style:tab-stop style:position="2.718cm"/>
        </style:tab-stops>
      </style:paragraph-properties>
    </style:style>
    <style:style style:name="P201" style:family="paragraph" style:parent-style-name="List_20_Paragraph" style:list-style-name="WWNum21">
      <style:paragraph-properties fo:margin-left="2.718cm" fo:margin-right="0.674cm" fo:margin-top="0.42cm" fo:margin-bottom="0cm" style:contextual-spacing="false" fo:line-height="103%" fo:text-align="justify" style:justify-single-word="false" fo:text-indent="-1.272cm" style:auto-text-indent="false" loext:word-spacing-minimum="75%" loext:word-spacing-maximum="133%">
        <style:tab-stops>
          <style:tab-stop style:position="2.718cm"/>
        </style:tab-stops>
      </style:paragraph-properties>
    </style:style>
    <style:style style:name="P202" style:family="paragraph" style:parent-style-name="List_20_Paragraph" style:list-style-name="WWNum32">
      <style:paragraph-properties fo:margin-left="2.701cm" fo:margin-right="0.672cm" fo:margin-top="0.422cm" fo:margin-bottom="0cm" style:contextual-spacing="false" fo:line-height="103%" fo:text-align="justify" style:justify-single-word="false" fo:text-indent="-1.272cm" style:auto-text-indent="false" loext:word-spacing-minimum="75%" loext:word-spacing-maximum="133%">
        <style:tab-stops>
          <style:tab-stop style:position="2.695cm"/>
          <style:tab-stop style:position="2.701cm"/>
        </style:tab-stops>
      </style:paragraph-properties>
    </style:style>
    <style:style style:name="P203" style:family="paragraph" style:parent-style-name="List_20_Paragraph" style:list-style-name="WWNum32">
      <style:paragraph-properties fo:margin-left="2.701cm" fo:margin-right="0.669cm" fo:margin-top="0.422cm" fo:margin-bottom="0cm" style:contextual-spacing="false" fo:line-height="103%" fo:text-align="justify" style:justify-single-word="false" fo:text-indent="-1.272cm" style:auto-text-indent="false" loext:word-spacing-minimum="75%" loext:word-spacing-maximum="133%">
        <style:tab-stops>
          <style:tab-stop style:position="2.695cm"/>
          <style:tab-stop style:position="2.701cm"/>
        </style:tab-stops>
      </style:paragraph-properties>
    </style:style>
    <style:style style:name="P204" style:family="paragraph" style:parent-style-name="List_20_Paragraph" style:list-style-name="WWNum20">
      <style:paragraph-properties fo:margin-left="2.718cm" fo:margin-right="0.677cm" fo:margin-top="0.436cm" fo:margin-bottom="0cm" style:contextual-spacing="false" fo:line-height="103%" fo:text-align="justify" style:justify-single-word="false" fo:text-indent="-1.272cm" style:auto-text-indent="false" loext:word-spacing-minimum="75%" loext:word-spacing-maximum="133%">
        <style:tab-stops>
          <style:tab-stop style:position="2.715cm"/>
          <style:tab-stop style:position="2.718cm"/>
        </style:tab-stops>
      </style:paragraph-properties>
    </style:style>
    <style:style style:name="P205" style:family="paragraph" style:parent-style-name="List_20_Paragraph" style:list-style-name="WWNum20">
      <style:paragraph-properties fo:margin-left="2.718cm" fo:margin-top="0.423cm" fo:margin-bottom="0cm" style:contextual-spacing="false" fo:text-indent="-1.27cm" style:auto-text-indent="false">
        <style:tab-stops>
          <style:tab-stop style:position="2.718cm"/>
        </style:tab-stops>
      </style:paragraph-properties>
    </style:style>
    <style:style style:name="P206" style:family="paragraph" style:parent-style-name="List_20_Paragraph" style:list-style-name="WWNum20">
      <style:paragraph-properties fo:margin-left="2.718cm" fo:margin-right="0.669cm" fo:margin-top="0.436cm" fo:margin-bottom="0cm" style:contextual-spacing="false" fo:line-height="103%" fo:text-align="justify" style:justify-single-word="false" fo:text-indent="-1.272cm" style:auto-text-indent="false" loext:word-spacing-minimum="75%" loext:word-spacing-maximum="133%">
        <style:tab-stops>
          <style:tab-stop style:position="2.718cm"/>
        </style:tab-stops>
      </style:paragraph-properties>
    </style:style>
    <style:style style:name="P207" style:family="paragraph" style:parent-style-name="List_20_Paragraph" style:list-style-name="WWNum20">
      <style:paragraph-properties fo:margin-left="2.718cm" fo:margin-right="0.686cm" fo:margin-top="0.418cm" fo:margin-bottom="0cm" style:contextual-spacing="false" fo:line-height="103%" fo:text-align="justify" style:justify-single-word="false" fo:text-indent="-1.272cm" style:auto-text-indent="false" loext:word-spacing-minimum="75%" loext:word-spacing-maximum="133%">
        <style:tab-stops>
          <style:tab-stop style:position="2.715cm"/>
          <style:tab-stop style:position="2.718cm"/>
        </style:tab-stops>
      </style:paragraph-properties>
    </style:style>
    <style:style style:name="P208" style:family="paragraph" style:parent-style-name="List_20_Paragraph" style:list-style-name="WWNum20">
      <style:paragraph-properties fo:margin-left="2.718cm" fo:margin-right="0.676cm" fo:margin-top="0.422cm" fo:margin-bottom="0cm" style:contextual-spacing="false" fo:line-height="103%" fo:text-align="justify" style:justify-single-word="false" fo:text-indent="-1.272cm" style:auto-text-indent="false" loext:word-spacing-minimum="75%" loext:word-spacing-maximum="133%">
        <style:tab-stops>
          <style:tab-stop style:position="2.715cm"/>
          <style:tab-stop style:position="2.718cm"/>
        </style:tab-stops>
      </style:paragraph-properties>
    </style:style>
    <style:style style:name="P209" style:family="paragraph" style:parent-style-name="List_20_Paragraph" style:list-style-name="WWNum32" style:master-page-name="Converted17">
      <style:paragraph-properties fo:margin-left="2.701cm" fo:margin-right="0.661cm" fo:margin-top="0.161cm" fo:margin-bottom="0cm" style:contextual-spacing="false" fo:line-height="103%" fo:text-align="justify" style:justify-single-word="false" fo:text-indent="-1.272cm" style:auto-text-indent="false" style:page-number="auto" loext:word-spacing-minimum="75%" loext:word-spacing-maximum="133%">
        <style:tab-stops>
          <style:tab-stop style:position="2.695cm"/>
          <style:tab-stop style:position="2.701cm"/>
        </style:tab-stops>
      </style:paragraph-properties>
    </style:style>
    <style:style style:name="P210" style:family="paragraph" style:parent-style-name="Text_20_body">
      <style:paragraph-properties fo:margin-top="0.182cm" fo:margin-bottom="0cm" style:contextual-spacing="false" fo:text-align="start" style:justify-single-word="false" loext:word-spacing-minimum="75%" loext:word-spacing-maximum="133%"/>
    </style:style>
    <style:style style:name="P211" style:family="paragraph" style:parent-style-name="List_20_Paragraph" style:list-style-name="WWNum32">
      <style:paragraph-properties fo:margin-left="2.701cm" fo:margin-right="0.66cm" fo:line-height="103%" fo:text-align="justify" style:justify-single-word="false" fo:text-indent="-1.272cm" style:auto-text-indent="false" loext:word-spacing-minimum="75%" loext:word-spacing-maximum="133%">
        <style:tab-stops>
          <style:tab-stop style:position="2.695cm"/>
          <style:tab-stop style:position="2.701cm"/>
        </style:tab-stops>
      </style:paragraph-properties>
    </style:style>
    <style:style style:name="P212" style:family="paragraph" style:parent-style-name="Text_20_body" style:master-page-name="Converted18">
      <style:paragraph-properties fo:margin-left="0.176cm" fo:margin-right="0.672cm" fo:margin-top="0.161cm" fo:margin-bottom="0cm" style:contextual-spacing="false" fo:line-height="103%" style:page-number="auto"/>
    </style:style>
    <style:style style:name="P213" style:family="paragraph" style:parent-style-name="List_20_Paragraph" style:list-style-name="WWNum19">
      <style:paragraph-properties fo:margin-left="2.718cm" fo:margin-right="0.674cm" fo:margin-top="0.42cm" fo:margin-bottom="0cm" style:contextual-spacing="false" fo:line-height="103%" fo:text-align="justify" style:justify-single-word="false" fo:text-indent="-1.272cm" style:auto-text-indent="false" loext:word-spacing-minimum="75%" loext:word-spacing-maximum="133%">
        <style:tab-stops>
          <style:tab-stop style:position="2.715cm"/>
          <style:tab-stop style:position="2.718cm"/>
        </style:tab-stops>
      </style:paragraph-properties>
    </style:style>
    <style:style style:name="P214" style:family="paragraph" style:parent-style-name="List_20_Paragraph" style:list-style-name="WWNum19">
      <style:paragraph-properties fo:margin-left="2.718cm" fo:margin-right="0.654cm" fo:margin-top="0.422cm" fo:margin-bottom="0cm" style:contextual-spacing="false" fo:line-height="103%" fo:text-align="justify" style:justify-single-word="false" fo:text-indent="-1.272cm" style:auto-text-indent="false" loext:word-spacing-minimum="75%" loext:word-spacing-maximum="133%">
        <style:tab-stops>
          <style:tab-stop style:position="2.715cm"/>
          <style:tab-stop style:position="2.718cm"/>
        </style:tab-stops>
      </style:paragraph-properties>
    </style:style>
    <style:style style:name="P215" style:family="paragraph" style:parent-style-name="List_20_Paragraph" style:list-style-name="WWNum32">
      <style:paragraph-properties fo:margin-left="2.701cm" fo:margin-right="0.663cm" fo:margin-top="0.416cm" fo:margin-bottom="0cm" style:contextual-spacing="false" fo:line-height="103%" fo:text-align="justify" style:justify-single-word="false" fo:text-indent="-1.272cm" style:auto-text-indent="false" loext:word-spacing-minimum="75%" loext:word-spacing-maximum="133%">
        <style:tab-stops>
          <style:tab-stop style:position="2.695cm"/>
          <style:tab-stop style:position="2.701cm"/>
        </style:tab-stops>
      </style:paragraph-properties>
    </style:style>
    <style:style style:name="P216" style:family="paragraph" style:parent-style-name="List_20_Paragraph" style:list-style-name="WWNum32">
      <style:paragraph-properties fo:margin-left="2.701cm" fo:margin-right="0.665cm" fo:margin-top="0.422cm" fo:margin-bottom="0cm" style:contextual-spacing="false" fo:line-height="103%" fo:text-align="justify" style:justify-single-word="false" fo:text-indent="-1.272cm" style:auto-text-indent="false" loext:word-spacing-minimum="75%" loext:word-spacing-maximum="133%">
        <style:tab-stops>
          <style:tab-stop style:position="2.695cm"/>
          <style:tab-stop style:position="2.701cm"/>
        </style:tab-stops>
      </style:paragraph-properties>
    </style:style>
    <style:style style:name="P217" style:family="paragraph" style:parent-style-name="Text_20_body">
      <style:paragraph-properties fo:margin-top="0.266cm" fo:margin-bottom="0cm" style:contextual-spacing="false" fo:text-align="start" style:justify-single-word="false" loext:word-spacing-minimum="75%" loext:word-spacing-maximum="133%"/>
    </style:style>
    <style:style style:name="P218" style:family="paragraph" style:parent-style-name="List_20_Paragraph" style:list-style-name="WWNum18">
      <style:paragraph-properties fo:margin-left="2.718cm" fo:margin-right="0.672cm" fo:margin-top="0.437cm" fo:margin-bottom="0cm" style:contextual-spacing="false" fo:line-height="103%" fo:text-align="justify" style:justify-single-word="false" fo:text-indent="-1.272cm" style:auto-text-indent="false" loext:word-spacing-minimum="75%" loext:word-spacing-maximum="133%">
        <style:tab-stops>
          <style:tab-stop style:position="2.715cm"/>
          <style:tab-stop style:position="2.718cm"/>
        </style:tab-stops>
      </style:paragraph-properties>
    </style:style>
    <style:style style:name="P219" style:family="paragraph" style:parent-style-name="Text_20_body" style:master-page-name="Converted19">
      <style:paragraph-properties fo:margin-left="2.718cm" fo:margin-right="0.653cm" fo:margin-top="0.161cm" fo:margin-bottom="0cm" style:contextual-spacing="false" fo:line-height="103%" style:page-number="auto"/>
    </style:style>
    <style:style style:name="P220" style:family="paragraph" style:parent-style-name="List_20_Paragraph" style:list-style-name="WWNum18">
      <style:paragraph-properties fo:margin-left="3.988cm" fo:margin-right="0.665cm" fo:margin-top="0.418cm" fo:margin-bottom="0cm" style:contextual-spacing="false" fo:line-height="103%" fo:text-indent="-1.27cm" style:auto-text-indent="false">
        <style:tab-stops>
          <style:tab-stop style:position="3.988cm"/>
        </style:tab-stops>
      </style:paragraph-properties>
    </style:style>
    <style:style style:name="P221" style:family="paragraph" style:parent-style-name="List_20_Paragraph" style:list-style-name="WWNum18">
      <style:paragraph-properties fo:margin-top="0.423cm" fo:margin-bottom="0cm" style:contextual-spacing="false">
        <style:tab-stops>
          <style:tab-stop style:position="3.988cm"/>
        </style:tab-stops>
      </style:paragraph-properties>
    </style:style>
    <style:style style:name="P222" style:family="paragraph" style:parent-style-name="List_20_Paragraph" style:list-style-name="WWNum18">
      <style:paragraph-properties fo:margin-top="0.436cm" fo:margin-bottom="0cm" style:contextual-spacing="false">
        <style:tab-stops>
          <style:tab-stop style:position="3.988cm"/>
        </style:tab-stops>
      </style:paragraph-properties>
    </style:style>
    <style:style style:name="P223" style:family="paragraph" style:parent-style-name="List_20_Paragraph" style:list-style-name="WWNum18">
      <style:paragraph-properties fo:margin-top="0.434cm" fo:margin-bottom="0cm" style:contextual-spacing="false">
        <style:tab-stops>
          <style:tab-stop style:position="3.988cm"/>
        </style:tab-stops>
      </style:paragraph-properties>
    </style:style>
    <style:style style:name="P224" style:family="paragraph" style:parent-style-name="List_20_Paragraph" style:list-style-name="WWNum18">
      <style:paragraph-properties fo:margin-top="0.437cm" fo:margin-bottom="0cm" style:contextual-spacing="false">
        <style:tab-stops>
          <style:tab-stop style:position="3.988cm"/>
        </style:tab-stops>
      </style:paragraph-properties>
    </style:style>
    <style:style style:name="P225" style:family="paragraph" style:parent-style-name="List_20_Paragraph" style:list-style-name="WWNum18">
      <style:paragraph-properties fo:margin-left="2.718cm" fo:margin-right="0.67cm" fo:margin-top="0.437cm" fo:margin-bottom="0cm" style:contextual-spacing="false" fo:line-height="103%" fo:text-align="justify" style:justify-single-word="false" fo:text-indent="-1.272cm" style:auto-text-indent="false" loext:word-spacing-minimum="75%" loext:word-spacing-maximum="133%">
        <style:tab-stops>
          <style:tab-stop style:position="2.715cm"/>
          <style:tab-stop style:position="2.718cm"/>
        </style:tab-stops>
      </style:paragraph-properties>
    </style:style>
    <style:style style:name="P226" style:family="paragraph" style:parent-style-name="List_20_Paragraph" style:list-style-name="WWNum17">
      <style:paragraph-properties fo:margin-left="2.718cm" fo:margin-right="0.679cm" fo:margin-top="0.436cm" fo:margin-bottom="0cm" style:contextual-spacing="false" fo:line-height="103%" fo:text-align="justify" style:justify-single-word="false" fo:text-indent="-1.272cm" style:auto-text-indent="false" loext:word-spacing-minimum="75%" loext:word-spacing-maximum="133%">
        <style:tab-stops>
          <style:tab-stop style:position="2.715cm"/>
          <style:tab-stop style:position="2.718cm"/>
        </style:tab-stops>
      </style:paragraph-properties>
    </style:style>
    <style:style style:name="P227" style:family="paragraph" style:parent-style-name="List_20_Paragraph" style:list-style-name="WWNum17">
      <style:paragraph-properties fo:margin-left="2.718cm" fo:margin-top="0.422cm" fo:margin-bottom="0cm" style:contextual-spacing="false" fo:text-indent="-1.27cm" style:auto-text-indent="false">
        <style:tab-stops>
          <style:tab-stop style:position="2.718cm"/>
        </style:tab-stops>
      </style:paragraph-properties>
    </style:style>
    <style:style style:name="P228" style:family="paragraph" style:parent-style-name="List_20_Paragraph" style:list-style-name="WWNum17">
      <style:paragraph-properties fo:margin-left="2.718cm" fo:margin-right="0.672cm" fo:margin-top="0.437cm" fo:margin-bottom="0cm" style:contextual-spacing="false" fo:line-height="103%" fo:text-align="justify" style:justify-single-word="false" fo:text-indent="-1.272cm" style:auto-text-indent="false" loext:word-spacing-minimum="75%" loext:word-spacing-maximum="133%">
        <style:tab-stops>
          <style:tab-stop style:position="2.718cm"/>
        </style:tab-stops>
      </style:paragraph-properties>
    </style:style>
    <style:style style:name="P229" style:family="paragraph" style:parent-style-name="List_20_Paragraph" style:list-style-name="WWNum17">
      <style:paragraph-properties fo:margin-left="2.824cm" fo:margin-top="0.422cm" fo:margin-bottom="0cm" style:contextual-spacing="false" fo:text-indent="-1.376cm" style:auto-text-indent="false">
        <style:tab-stops>
          <style:tab-stop style:position="2.824cm"/>
        </style:tab-stops>
      </style:paragraph-properties>
    </style:style>
    <style:style style:name="P230" style:family="paragraph" style:parent-style-name="List_20_Paragraph" style:list-style-name="WWNum32">
      <style:paragraph-properties fo:margin-left="2.701cm" fo:margin-right="0.654cm" fo:margin-top="0.436cm" fo:margin-bottom="0cm" style:contextual-spacing="false" fo:line-height="103%" fo:text-align="justify" style:justify-single-word="false" fo:text-indent="-1.272cm" style:auto-text-indent="false" loext:word-spacing-minimum="75%" loext:word-spacing-maximum="133%">
        <style:tab-stops>
          <style:tab-stop style:position="2.695cm"/>
          <style:tab-stop style:position="2.701cm"/>
        </style:tab-stops>
      </style:paragraph-properties>
    </style:style>
    <style:style style:name="P231" style:family="paragraph" style:parent-style-name="List_20_Paragraph" style:list-style-name="WWNum32">
      <style:paragraph-properties fo:margin-left="2.701cm" fo:margin-right="0.665cm" fo:margin-top="0cm" fo:margin-bottom="0cm" style:contextual-spacing="false" fo:line-height="103%" fo:text-align="justify" style:justify-single-word="false" fo:text-indent="-1.272cm" style:auto-text-indent="false" loext:word-spacing-minimum="75%" loext:word-spacing-maximum="133%">
        <style:tab-stops>
          <style:tab-stop style:position="2.695cm"/>
          <style:tab-stop style:position="2.701cm"/>
        </style:tab-stops>
      </style:paragraph-properties>
    </style:style>
    <style:style style:name="P232" style:family="paragraph" style:parent-style-name="List_20_Paragraph" style:list-style-name="WWNum32">
      <style:paragraph-properties fo:margin-left="2.701cm" fo:margin-right="0.654cm" fo:margin-top="0.422cm" fo:margin-bottom="0cm" style:contextual-spacing="false" fo:line-height="103%" fo:text-align="justify" style:justify-single-word="false" fo:text-indent="-1.272cm" style:auto-text-indent="false" loext:word-spacing-minimum="75%" loext:word-spacing-maximum="133%">
        <style:tab-stops>
          <style:tab-stop style:position="2.695cm"/>
          <style:tab-stop style:position="2.701cm"/>
        </style:tab-stops>
      </style:paragraph-properties>
    </style:style>
    <style:style style:name="P233" style:family="paragraph" style:parent-style-name="List_20_Paragraph" style:list-style-name="WWNum32">
      <style:paragraph-properties fo:margin-left="2.701cm" fo:margin-right="0.661cm" fo:margin-top="0.407cm" fo:margin-bottom="0cm" style:contextual-spacing="false" fo:line-height="103%" fo:text-align="justify" style:justify-single-word="false" fo:text-indent="-1.272cm" style:auto-text-indent="false" loext:word-spacing-minimum="75%" loext:word-spacing-maximum="133%">
        <style:tab-stops>
          <style:tab-stop style:position="2.695cm"/>
          <style:tab-stop style:position="2.701cm"/>
        </style:tab-stops>
      </style:paragraph-properties>
    </style:style>
    <style:style style:name="P234" style:family="paragraph" style:parent-style-name="List_20_Paragraph" style:list-style-name="WWNum32">
      <style:paragraph-properties fo:margin-left="2.947cm" fo:margin-right="0.67cm" fo:margin-top="0.42cm" fo:margin-bottom="0cm" style:contextual-spacing="false" fo:line-height="103%" fo:text-align="justify" style:justify-single-word="false" fo:text-indent="-1.272cm" style:auto-text-indent="false" loext:word-spacing-minimum="75%" loext:word-spacing-maximum="133%">
        <style:tab-stops>
          <style:tab-stop style:position="2.944cm"/>
          <style:tab-stop style:position="2.947cm"/>
        </style:tab-stops>
      </style:paragraph-properties>
    </style:style>
    <style:style style:name="P235" style:family="paragraph" style:parent-style-name="List_20_Paragraph" style:list-style-name="WWNum32">
      <style:paragraph-properties fo:margin-left="2.947cm" fo:margin-right="0.677cm" fo:margin-top="0.423cm" fo:margin-bottom="0cm" style:contextual-spacing="false" fo:line-height="103%" fo:text-align="justify" style:justify-single-word="false" fo:text-indent="-1.272cm" style:auto-text-indent="false" loext:word-spacing-minimum="75%" loext:word-spacing-maximum="133%">
        <style:tab-stops>
          <style:tab-stop style:position="2.944cm"/>
          <style:tab-stop style:position="2.947cm"/>
        </style:tab-stops>
      </style:paragraph-properties>
    </style:style>
    <style:style style:name="P236" style:family="paragraph" style:parent-style-name="List_20_Paragraph" style:list-style-name="WWNum32">
      <style:paragraph-properties fo:margin-left="2.947cm" fo:margin-right="0.663cm" fo:margin-top="0.42cm" fo:margin-bottom="0cm" style:contextual-spacing="false" fo:line-height="103%" fo:text-align="justify" style:justify-single-word="false" fo:text-indent="-1.272cm" style:auto-text-indent="false" loext:word-spacing-minimum="75%" loext:word-spacing-maximum="133%">
        <style:tab-stops>
          <style:tab-stop style:position="2.947cm"/>
        </style:tab-stops>
      </style:paragraph-properties>
    </style:style>
    <style:style style:name="P237" style:family="paragraph" style:parent-style-name="List_20_Paragraph" style:list-style-name="WWNum32">
      <style:paragraph-properties fo:margin-left="2.947cm" fo:margin-right="0.66cm" fo:margin-top="0.418cm" fo:margin-bottom="0cm" style:contextual-spacing="false" fo:line-height="103%" fo:text-align="justify" style:justify-single-word="false" fo:text-indent="-1.272cm" style:auto-text-indent="false" loext:word-spacing-minimum="75%" loext:word-spacing-maximum="133%">
        <style:tab-stops>
          <style:tab-stop style:position="2.944cm"/>
          <style:tab-stop style:position="2.947cm"/>
        </style:tab-stops>
      </style:paragraph-properties>
    </style:style>
    <style:style style:name="P238" style:family="paragraph" style:parent-style-name="List_20_Paragraph" style:list-style-name="WWNum32">
      <style:paragraph-properties fo:margin-left="2.701cm" fo:margin-right="0.677cm" fo:margin-top="0.418cm" fo:margin-bottom="0cm" style:contextual-spacing="false" fo:line-height="103%" fo:text-align="justify" style:justify-single-word="false" fo:text-indent="-1.272cm" style:auto-text-indent="false" loext:word-spacing-minimum="75%" loext:word-spacing-maximum="133%">
        <style:tab-stops>
          <style:tab-stop style:position="2.695cm"/>
          <style:tab-stop style:position="2.701cm"/>
        </style:tab-stops>
      </style:paragraph-properties>
    </style:style>
    <style:style style:name="P239" style:family="paragraph" style:parent-style-name="List_20_Paragraph" style:list-style-name="WWNum32" style:master-page-name="Converted21">
      <style:paragraph-properties fo:margin-left="2.947cm" fo:margin-right="0.66cm" fo:margin-top="0.161cm" fo:margin-bottom="0cm" style:contextual-spacing="false" fo:line-height="103%" fo:text-align="justify" style:justify-single-word="false" fo:text-indent="-1.272cm" style:auto-text-indent="false" style:page-number="auto" loext:word-spacing-minimum="75%" loext:word-spacing-maximum="133%">
        <style:tab-stops>
          <style:tab-stop style:position="2.944cm"/>
          <style:tab-stop style:position="2.947cm"/>
        </style:tab-stops>
      </style:paragraph-properties>
    </style:style>
    <style:style style:name="P240" style:family="paragraph" style:parent-style-name="List_20_Paragraph" style:list-style-name="WWNum32">
      <style:paragraph-properties fo:margin-left="2.947cm" fo:margin-top="0.42cm" fo:margin-bottom="0cm" style:contextual-spacing="false" fo:text-indent="-1.27cm" style:auto-text-indent="false">
        <style:tab-stops>
          <style:tab-stop style:position="2.947cm"/>
        </style:tab-stops>
      </style:paragraph-properties>
    </style:style>
    <style:style style:name="P241" style:family="paragraph" style:parent-style-name="List_20_Paragraph" style:list-style-name="WWNum32">
      <style:paragraph-properties fo:margin-left="2.947cm" fo:margin-top="0.436cm" fo:margin-bottom="0cm" style:contextual-spacing="false" fo:text-indent="-1.27cm" style:auto-text-indent="false">
        <style:tab-stops>
          <style:tab-stop style:position="2.947cm"/>
        </style:tab-stops>
      </style:paragraph-properties>
    </style:style>
    <style:style style:name="P242" style:family="paragraph" style:parent-style-name="List_20_Paragraph" style:list-style-name="WWNum32">
      <style:paragraph-properties fo:margin-left="2.947cm" fo:margin-right="0.66cm" fo:margin-top="0.436cm" fo:margin-bottom="0cm" style:contextual-spacing="false" fo:line-height="103%" fo:text-align="justify" style:justify-single-word="false" fo:text-indent="-1.272cm" style:auto-text-indent="false" loext:word-spacing-minimum="75%" loext:word-spacing-maximum="133%">
        <style:tab-stops>
          <style:tab-stop style:position="2.944cm"/>
          <style:tab-stop style:position="2.947cm"/>
        </style:tab-stops>
      </style:paragraph-properties>
    </style:style>
    <style:style style:name="P243" style:family="paragraph" style:parent-style-name="List_20_Paragraph" style:list-style-name="WWNum32">
      <style:paragraph-properties fo:margin-left="2.701cm" fo:margin-right="0.665cm" fo:margin-top="0.415cm" fo:margin-bottom="0cm" style:contextual-spacing="false" fo:line-height="103%" fo:text-align="justify" style:justify-single-word="false" fo:text-indent="-1.272cm" style:auto-text-indent="false" loext:word-spacing-minimum="75%" loext:word-spacing-maximum="133%">
        <style:tab-stops>
          <style:tab-stop style:position="2.695cm"/>
          <style:tab-stop style:position="2.701cm"/>
        </style:tab-stops>
      </style:paragraph-properties>
    </style:style>
    <style:style style:name="P244" style:family="paragraph" style:parent-style-name="List_20_Paragraph" style:list-style-name="WWNum32">
      <style:paragraph-properties fo:margin-left="2.701cm" fo:margin-right="0.667cm" fo:line-height="103%" fo:text-align="justify" style:justify-single-word="false" fo:text-indent="-1.272cm" style:auto-text-indent="false" loext:word-spacing-minimum="75%" loext:word-spacing-maximum="133%">
        <style:tab-stops>
          <style:tab-stop style:position="2.695cm"/>
          <style:tab-stop style:position="2.701cm"/>
        </style:tab-stops>
      </style:paragraph-properties>
    </style:style>
    <style:style style:name="P245" style:family="paragraph" style:parent-style-name="List_20_Paragraph" style:list-style-name="WWNum32">
      <style:paragraph-properties fo:margin-left="2.701cm" fo:margin-top="0.422cm" fo:margin-bottom="0cm" style:contextual-spacing="false" fo:text-indent="-1.27cm" style:auto-text-indent="false">
        <style:tab-stops>
          <style:tab-stop style:position="2.701cm"/>
        </style:tab-stops>
      </style:paragraph-properties>
    </style:style>
    <style:style style:name="P246" style:family="paragraph" style:parent-style-name="List_20_Paragraph" style:list-style-name="WWNum32">
      <style:paragraph-properties fo:margin-left="2.947cm" fo:margin-top="0.422cm" fo:margin-bottom="0cm" style:contextual-spacing="false" fo:text-indent="-1.27cm" style:auto-text-indent="false">
        <style:tab-stops>
          <style:tab-stop style:position="2.947cm"/>
        </style:tab-stops>
      </style:paragraph-properties>
    </style:style>
    <style:style style:name="P247" style:family="paragraph" style:parent-style-name="List_20_Paragraph" style:list-style-name="WWNum32">
      <style:paragraph-properties fo:margin-left="2.947cm" fo:margin-right="0.658cm" fo:margin-top="0.436cm" fo:margin-bottom="0cm" style:contextual-spacing="false" fo:line-height="103%" fo:text-align="justify" style:justify-single-word="false" fo:text-indent="-1.272cm" style:auto-text-indent="false" loext:word-spacing-minimum="75%" loext:word-spacing-maximum="133%">
        <style:tab-stops>
          <style:tab-stop style:position="2.947cm"/>
        </style:tab-stops>
      </style:paragraph-properties>
    </style:style>
    <style:style style:name="P248" style:family="paragraph" style:parent-style-name="List_20_Paragraph" style:list-style-name="WWNum32">
      <style:paragraph-properties fo:margin-left="2.947cm" fo:margin-right="0.663cm" fo:margin-top="0.422cm" fo:margin-bottom="0cm" style:contextual-spacing="false" fo:line-height="103%" fo:text-align="justify" style:justify-single-word="false" fo:text-indent="-1.272cm" style:auto-text-indent="false" loext:word-spacing-minimum="75%" loext:word-spacing-maximum="133%">
        <style:tab-stops>
          <style:tab-stop style:position="2.944cm"/>
          <style:tab-stop style:position="2.947cm"/>
        </style:tab-stops>
      </style:paragraph-properties>
    </style:style>
    <style:style style:name="P249" style:family="paragraph" style:parent-style-name="List_20_Paragraph" style:list-style-name="WWNum32">
      <style:paragraph-properties fo:margin-left="2.947cm" fo:margin-right="0.684cm" fo:margin-top="0.422cm" fo:margin-bottom="0cm" style:contextual-spacing="false" fo:line-height="103%" fo:text-align="justify" style:justify-single-word="false" fo:text-indent="-1.272cm" style:auto-text-indent="false" loext:word-spacing-minimum="75%" loext:word-spacing-maximum="133%">
        <style:tab-stops>
          <style:tab-stop style:position="2.944cm"/>
          <style:tab-stop style:position="2.947cm"/>
        </style:tab-stops>
      </style:paragraph-properties>
    </style:style>
    <style:style style:name="P250" style:family="paragraph" style:parent-style-name="List_20_Paragraph" style:list-style-name="WWNum32" style:master-page-name="Converted22">
      <style:paragraph-properties fo:margin-left="2.701cm" fo:margin-right="0.679cm" fo:margin-top="0.161cm" fo:margin-bottom="0cm" style:contextual-spacing="false" fo:line-height="103%" fo:text-align="justify" style:justify-single-word="false" fo:text-indent="-1.272cm" style:auto-text-indent="false" style:page-number="auto" loext:word-spacing-minimum="75%" loext:word-spacing-maximum="133%">
        <style:tab-stops>
          <style:tab-stop style:position="2.695cm"/>
          <style:tab-stop style:position="2.701cm"/>
        </style:tab-stops>
      </style:paragraph-properties>
    </style:style>
    <style:style style:name="P251" style:family="paragraph" style:parent-style-name="List_20_Paragraph" style:list-style-name="WWNum32">
      <style:paragraph-properties fo:margin-left="2.947cm" fo:margin-right="0.679cm" fo:margin-top="0.436cm" fo:margin-bottom="0cm" style:contextual-spacing="false" fo:line-height="103%" fo:text-align="justify" style:justify-single-word="false" fo:text-indent="-1.272cm" style:auto-text-indent="false" loext:word-spacing-minimum="75%" loext:word-spacing-maximum="133%">
        <style:tab-stops>
          <style:tab-stop style:position="2.944cm"/>
          <style:tab-stop style:position="2.947cm"/>
        </style:tab-stops>
      </style:paragraph-properties>
    </style:style>
    <style:style style:name="P252" style:family="paragraph" style:parent-style-name="List_20_Paragraph" style:list-style-name="WWNum32">
      <style:paragraph-properties fo:margin-left="2.718cm" fo:margin-right="0.663cm" fo:margin-top="0.422cm" fo:margin-bottom="0cm" style:contextual-spacing="false" fo:line-height="103%" fo:text-align="justify" style:justify-single-word="false" fo:text-indent="-1.272cm" style:auto-text-indent="false" loext:word-spacing-minimum="75%" loext:word-spacing-maximum="133%">
        <style:tab-stops>
          <style:tab-stop style:position="2.715cm"/>
          <style:tab-stop style:position="2.718cm"/>
        </style:tab-stops>
      </style:paragraph-properties>
    </style:style>
    <style:style style:name="P253" style:family="paragraph" style:parent-style-name="Text_20_body">
      <style:paragraph-properties fo:margin-left="1.448cm" fo:margin-right="0.649cm" fo:margin-top="0.411cm" fo:margin-bottom="0cm" style:contextual-spacing="false" fo:line-height="101%" fo:text-align="start" style:justify-single-word="false" loext:word-spacing-minimum="75%" loext:word-spacing-maximum="133%"/>
    </style:style>
    <style:style style:name="P254" style:family="paragraph" style:parent-style-name="List_20_Paragraph" style:list-style-name="WWNum32">
      <style:paragraph-properties fo:margin-left="2.701cm" fo:margin-right="0.661cm" fo:margin-top="0.002cm" fo:margin-bottom="0cm" style:contextual-spacing="false" fo:line-height="103%" fo:text-align="justify" style:justify-single-word="false" fo:text-indent="-1.272cm" style:auto-text-indent="false" loext:word-spacing-minimum="75%" loext:word-spacing-maximum="133%">
        <style:tab-stops>
          <style:tab-stop style:position="2.695cm"/>
          <style:tab-stop style:position="2.701cm"/>
        </style:tab-stops>
      </style:paragraph-properties>
    </style:style>
    <style:style style:name="P255" style:family="paragraph" style:parent-style-name="List_20_Paragraph" style:list-style-name="WWNum32">
      <style:paragraph-properties fo:margin-left="2.701cm" fo:margin-right="0.679cm" fo:line-height="103%" fo:text-align="justify" style:justify-single-word="false" fo:text-indent="-1.272cm" style:auto-text-indent="false" loext:word-spacing-minimum="75%" loext:word-spacing-maximum="133%">
        <style:tab-stops>
          <style:tab-stop style:position="2.695cm"/>
          <style:tab-stop style:position="2.701cm"/>
        </style:tab-stops>
      </style:paragraph-properties>
    </style:style>
    <style:style style:name="P256" style:family="paragraph" style:parent-style-name="List_20_Paragraph" style:list-style-name="WWNum32">
      <style:paragraph-properties fo:margin-left="2.701cm" fo:margin-right="0.681cm" fo:margin-top="0.423cm" fo:margin-bottom="0cm" style:contextual-spacing="false" fo:line-height="103%" fo:text-align="justify" style:justify-single-word="false" fo:text-indent="-1.272cm" style:auto-text-indent="false" loext:word-spacing-minimum="75%" loext:word-spacing-maximum="133%">
        <style:tab-stops>
          <style:tab-stop style:position="2.695cm"/>
          <style:tab-stop style:position="2.701cm"/>
        </style:tab-stops>
      </style:paragraph-properties>
    </style:style>
    <style:style style:name="P257" style:family="paragraph" style:parent-style-name="List_20_Paragraph" style:list-style-name="WWNum32">
      <style:paragraph-properties fo:margin-left="2.947cm" fo:margin-right="0.665cm" fo:margin-top="0.436cm" fo:margin-bottom="0cm" style:contextual-spacing="false" fo:line-height="103%" fo:text-align="justify" style:justify-single-word="false" fo:text-indent="-1.272cm" style:auto-text-indent="false" loext:word-spacing-minimum="75%" loext:word-spacing-maximum="133%">
        <style:tab-stops>
          <style:tab-stop style:position="2.944cm"/>
          <style:tab-stop style:position="2.947cm"/>
        </style:tab-stops>
      </style:paragraph-properties>
    </style:style>
    <style:style style:name="P258" style:family="paragraph" style:parent-style-name="Heading_20_2" style:list-style-name="WWNum32">
      <style:paragraph-properties fo:margin-left="1.446cm" fo:margin-top="0.436cm" fo:margin-bottom="0cm" style:contextual-spacing="false" fo:text-indent="-1.27cm" style:auto-text-indent="false">
        <style:tab-stops>
          <style:tab-stop style:position="1.446cm"/>
        </style:tab-stops>
      </style:paragraph-properties>
    </style:style>
    <style:style style:name="P259" style:family="paragraph" style:parent-style-name="Heading_20_3" style:list-style-name="WWNum32">
      <style:paragraph-properties fo:margin-left="2.701cm" fo:margin-top="0.437cm" fo:margin-bottom="0cm" style:contextual-spacing="false" fo:text-indent="-1.27cm" style:auto-text-indent="false">
        <style:tab-stops>
          <style:tab-stop style:position="2.701cm"/>
        </style:tab-stops>
      </style:paragraph-properties>
    </style:style>
    <style:style style:name="P260" style:family="paragraph" style:parent-style-name="List_20_Paragraph" style:list-style-name="WWNum16" style:master-page-name="Converted23">
      <style:paragraph-properties fo:margin-left="2.718cm" fo:margin-right="0.679cm" fo:margin-top="0.161cm" fo:margin-bottom="0cm" style:contextual-spacing="false" fo:line-height="103%" fo:text-align="justify" style:justify-single-word="false" fo:text-indent="-1.272cm" style:auto-text-indent="false" style:page-number="auto" loext:word-spacing-minimum="75%" loext:word-spacing-maximum="133%">
        <style:tab-stops>
          <style:tab-stop style:position="2.715cm"/>
          <style:tab-stop style:position="2.718cm"/>
        </style:tab-stops>
      </style:paragraph-properties>
    </style:style>
    <style:style style:name="P261" style:family="paragraph" style:parent-style-name="List_20_Paragraph" style:list-style-name="WWNum16">
      <style:paragraph-properties fo:margin-left="2.718cm" fo:margin-right="0.665cm" fo:margin-top="0.422cm" fo:margin-bottom="0cm" style:contextual-spacing="false" fo:line-height="103%" fo:text-align="justify" style:justify-single-word="false" fo:text-indent="-1.272cm" style:auto-text-indent="false" loext:word-spacing-minimum="75%" loext:word-spacing-maximum="133%">
        <style:tab-stops>
          <style:tab-stop style:position="2.715cm"/>
          <style:tab-stop style:position="2.718cm"/>
        </style:tab-stops>
      </style:paragraph-properties>
    </style:style>
    <style:style style:name="P262" style:family="paragraph" style:parent-style-name="List_20_Paragraph" style:list-style-name="WWNum32">
      <style:paragraph-properties fo:margin-left="2.701cm" fo:text-indent="-1.27cm" style:auto-text-indent="false">
        <style:tab-stops>
          <style:tab-stop style:position="2.701cm"/>
        </style:tab-stops>
      </style:paragraph-properties>
    </style:style>
    <style:style style:name="P263" style:family="paragraph" style:parent-style-name="List_20_Paragraph" style:list-style-name="WWNum32">
      <style:paragraph-properties fo:margin-left="2.947cm" fo:margin-right="0.677cm" fo:margin-top="0.436cm" fo:margin-bottom="0cm" style:contextual-spacing="false" fo:line-height="103%" fo:text-align="justify" style:justify-single-word="false" fo:text-indent="-1.272cm" style:auto-text-indent="false" loext:word-spacing-minimum="75%" loext:word-spacing-maximum="133%">
        <style:tab-stops>
          <style:tab-stop style:position="2.944cm"/>
          <style:tab-stop style:position="2.947cm"/>
        </style:tab-stops>
      </style:paragraph-properties>
    </style:style>
    <style:style style:name="P264" style:family="paragraph" style:parent-style-name="List_20_Paragraph" style:list-style-name="WWNum32">
      <style:paragraph-properties fo:margin-left="2.947cm" fo:margin-right="0.66cm" fo:margin-top="0.422cm" fo:margin-bottom="0cm" style:contextual-spacing="false" fo:line-height="103%" fo:text-align="justify" style:justify-single-word="false" fo:text-indent="-1.272cm" style:auto-text-indent="false" loext:word-spacing-minimum="75%" loext:word-spacing-maximum="133%">
        <style:tab-stops>
          <style:tab-stop style:position="2.947cm"/>
        </style:tab-stops>
      </style:paragraph-properties>
    </style:style>
    <style:style style:name="P265" style:family="paragraph" style:parent-style-name="List_20_Paragraph" style:list-style-name="WWNum32">
      <style:paragraph-properties fo:margin-left="2.701cm" fo:margin-right="0.669cm" fo:margin-top="0.436cm" fo:margin-bottom="0cm" style:contextual-spacing="false" fo:line-height="103%" fo:text-align="justify" style:justify-single-word="false" fo:text-indent="-1.272cm" style:auto-text-indent="false" loext:word-spacing-minimum="75%" loext:word-spacing-maximum="133%">
        <style:tab-stops>
          <style:tab-stop style:position="2.695cm"/>
          <style:tab-stop style:position="2.701cm"/>
        </style:tab-stops>
      </style:paragraph-properties>
    </style:style>
    <style:style style:name="P266" style:family="paragraph" style:parent-style-name="Heading_20_2" style:list-style-name="WWNum32">
      <style:paragraph-properties fo:margin-left="1.446cm" fo:margin-top="0.422cm" fo:margin-bottom="0cm" style:contextual-spacing="false" fo:text-indent="-1.27cm" style:auto-text-indent="false">
        <style:tab-stops>
          <style:tab-stop style:position="1.446cm"/>
        </style:tab-stops>
      </style:paragraph-properties>
    </style:style>
    <style:style style:name="P267" style:family="paragraph" style:parent-style-name="List_20_Paragraph" style:list-style-name="WWNum32">
      <style:paragraph-properties fo:margin-left="2.701cm" fo:margin-right="0.665cm" fo:margin-top="0.436cm" fo:margin-bottom="0cm" style:contextual-spacing="false" fo:line-height="103%" fo:text-align="justify" style:justify-single-word="false" fo:text-indent="-1.272cm" style:auto-text-indent="false" loext:word-spacing-minimum="75%" loext:word-spacing-maximum="133%">
        <style:tab-stops>
          <style:tab-stop style:position="2.695cm"/>
          <style:tab-stop style:position="2.701cm"/>
        </style:tab-stops>
      </style:paragraph-properties>
    </style:style>
    <style:style style:name="P268" style:family="paragraph" style:parent-style-name="List_20_Paragraph" style:list-style-name="WWNum32">
      <style:paragraph-properties fo:margin-left="2.701cm" fo:margin-right="0.661cm" fo:margin-top="0.422cm" fo:margin-bottom="0cm" style:contextual-spacing="false" fo:line-height="103%" fo:text-align="justify" style:justify-single-word="false" fo:text-indent="-1.272cm" style:auto-text-indent="false" loext:word-spacing-minimum="75%" loext:word-spacing-maximum="133%">
        <style:tab-stops>
          <style:tab-stop style:position="2.695cm"/>
          <style:tab-stop style:position="2.701cm"/>
        </style:tab-stops>
      </style:paragraph-properties>
    </style:style>
    <style:style style:name="P269" style:family="paragraph" style:parent-style-name="List_20_Paragraph" style:list-style-name="WWNum32">
      <style:paragraph-properties fo:margin-left="2.701cm" fo:margin-right="0.663cm" fo:margin-top="0.42cm" fo:margin-bottom="0cm" style:contextual-spacing="false" fo:line-height="103%" fo:text-align="justify" style:justify-single-word="false" fo:text-indent="-1.272cm" style:auto-text-indent="false" loext:word-spacing-minimum="75%" loext:word-spacing-maximum="133%">
        <style:tab-stops>
          <style:tab-stop style:position="2.695cm"/>
          <style:tab-stop style:position="2.701cm"/>
        </style:tab-stops>
      </style:paragraph-properties>
    </style:style>
    <style:style style:name="P270" style:family="paragraph" style:parent-style-name="List_20_Paragraph" style:list-style-name="WWNum32">
      <style:paragraph-properties fo:margin-left="2.701cm" fo:margin-right="0.677cm" fo:margin-top="0.42cm" fo:margin-bottom="0cm" style:contextual-spacing="false" fo:line-height="103%" fo:text-align="justify" style:justify-single-word="false" fo:text-indent="-1.272cm" style:auto-text-indent="false" loext:word-spacing-minimum="75%" loext:word-spacing-maximum="133%">
        <style:tab-stops>
          <style:tab-stop style:position="2.695cm"/>
          <style:tab-stop style:position="2.701cm"/>
        </style:tab-stops>
      </style:paragraph-properties>
      <style:text-properties officeooo:paragraph-rsid="000b1903"/>
    </style:style>
    <style:style style:name="P271" style:family="paragraph" style:parent-style-name="Table_20_Paragraph">
      <style:paragraph-properties fo:margin-left="0.123cm" fo:margin-top="0.192cm" fo:margin-bottom="0cm" style:contextual-spacing="false" fo:line-height="0.425cm"/>
    </style:style>
    <style:style style:name="P272" style:family="paragraph" style:parent-style-name="Text_20_body" style:master-page-name="Converted24">
      <style:paragraph-properties fo:margin-top="0.002cm" fo:margin-bottom="0cm" style:contextual-spacing="false" fo:text-align="start" style:justify-single-word="false" style:page-number="auto" loext:word-spacing-minimum="75%" loext:word-spacing-maximum="133%"/>
      <style:text-properties fo:font-size="3.5pt" style:font-size-asian="3.5pt"/>
    </style:style>
    <style:style style:name="P273" style:family="paragraph" style:parent-style-name="Table_20_Paragraph">
      <style:text-properties style:font-name="Times New Roman"/>
    </style:style>
    <style:style style:name="P274" style:family="paragraph" style:parent-style-name="Table_20_Paragraph">
      <style:paragraph-properties fo:margin-left="0.123cm" fo:margin-top="0.176cm" fo:margin-bottom="0cm" style:contextual-spacing="false" fo:line-height="0.441cm"/>
    </style:style>
    <style:style style:name="P275" style:family="paragraph" style:parent-style-name="Table_20_Paragraph">
      <style:paragraph-properties fo:margin-left="0.123cm" fo:margin-top="0.21cm" fo:margin-bottom="0cm" style:contextual-spacing="false" fo:line-height="0.407cm"/>
    </style:style>
    <style:style style:name="P276" style:family="paragraph" style:parent-style-name="Table_20_Paragraph">
      <style:paragraph-properties fo:margin-top="0.206cm" fo:margin-bottom="0cm" style:contextual-spacing="false"/>
    </style:style>
    <style:style style:name="P277" style:family="paragraph" style:parent-style-name="Table_20_Paragraph">
      <style:paragraph-properties fo:margin-left="0.123cm"/>
    </style:style>
    <style:style style:name="P278" style:family="paragraph" style:parent-style-name="Table_20_Paragraph">
      <style:paragraph-properties fo:margin-left="0.123cm" fo:margin-top="0.208cm" fo:margin-bottom="0cm" style:contextual-spacing="false"/>
    </style:style>
    <style:style style:name="P279" style:family="paragraph" style:parent-style-name="Table_20_Paragraph">
      <style:paragraph-properties fo:margin-left="0.123cm" fo:line-height="0.439cm"/>
    </style:style>
    <style:style style:name="P280" style:family="paragraph" style:parent-style-name="Table_20_Paragraph">
      <style:paragraph-properties fo:margin-left="0.123cm" fo:margin-top="0.004cm" fo:margin-bottom="0cm" style:contextual-spacing="false" fo:line-height="0.407cm"/>
    </style:style>
    <style:style style:name="P281" style:family="paragraph" style:parent-style-name="Table_20_Paragraph">
      <style:paragraph-properties fo:margin-top="0.425cm" fo:margin-bottom="0cm" style:contextual-spacing="false"/>
    </style:style>
    <style:style style:name="P282" style:family="paragraph" style:parent-style-name="Table_20_Paragraph">
      <style:paragraph-properties fo:margin-left="0.123cm" fo:margin-right="0.224cm" fo:margin-top="0.213cm" fo:margin-bottom="0cm" style:contextual-spacing="false" fo:line-height="99%"/>
    </style:style>
    <style:style style:name="P283" style:family="paragraph" style:parent-style-name="Table_20_Paragraph">
      <style:paragraph-properties fo:margin-left="0.123cm" fo:line-height="0.441cm"/>
    </style:style>
    <style:style style:name="P284" style:family="paragraph" style:parent-style-name="Table_20_Paragraph">
      <style:paragraph-properties fo:margin-top="0.208cm" fo:margin-bottom="0cm" style:contextual-spacing="false"/>
    </style:style>
    <style:style style:name="P285" style:family="paragraph" style:parent-style-name="Table_20_Paragraph">
      <style:paragraph-properties fo:margin-left="0.123cm" fo:margin-right="0.296cm" fo:line-height="101%"/>
    </style:style>
    <style:style style:name="P286" style:family="paragraph" style:parent-style-name="Table_20_Paragraph">
      <style:paragraph-properties fo:margin-left="0.123cm" fo:margin-top="0.002cm" fo:margin-bottom="0cm" style:contextual-spacing="false" fo:line-height="0.407cm"/>
    </style:style>
    <style:style style:name="P287" style:family="paragraph" style:parent-style-name="Table_20_Paragraph">
      <style:paragraph-properties fo:margin-top="0.205cm" fo:margin-bottom="0cm" style:contextual-spacing="false"/>
    </style:style>
    <style:style style:name="P288" style:family="paragraph" style:parent-style-name="Table_20_Paragraph">
      <style:paragraph-properties fo:margin-left="0.123cm" fo:line-height="101%"/>
    </style:style>
    <style:style style:name="P289" style:family="paragraph" style:parent-style-name="Table_20_Paragraph">
      <style:paragraph-properties fo:margin-left="0.123cm" fo:margin-right="0.224cm" fo:margin-top="0.21cm" fo:margin-bottom="0cm" style:contextual-spacing="false"/>
    </style:style>
    <style:style style:name="P290" style:family="paragraph" style:parent-style-name="Table_20_Paragraph">
      <style:paragraph-properties fo:margin-left="0.123cm" fo:line-height="0.4cm"/>
      <style:text-properties fo:letter-spacing="-0.004cm"/>
    </style:style>
    <style:style style:name="P291" style:family="paragraph" style:parent-style-name="Table_20_Paragraph">
      <style:paragraph-properties fo:margin-top="0.159cm" fo:margin-bottom="0cm" style:contextual-spacing="false"/>
    </style:style>
    <style:style style:name="P292" style:family="paragraph" style:parent-style-name="Table_20_Paragraph">
      <style:paragraph-properties fo:margin-left="0.123cm" fo:line-height="99%"/>
    </style:style>
    <style:style style:name="P293" style:family="paragraph" style:parent-style-name="Table_20_Paragraph">
      <style:paragraph-properties fo:margin-left="0.758cm" fo:margin-right="0.109cm" fo:margin-top="0.288cm" fo:margin-bottom="0cm" style:contextual-spacing="false" fo:line-height="119%" fo:text-align="justify" style:justify-single-word="false" loext:word-spacing-minimum="75%" loext:word-spacing-maximum="133%"/>
    </style:style>
    <style:style style:name="P294" style:family="paragraph" style:parent-style-name="List_20_Paragraph" style:list-style-name="WWNum32">
      <style:paragraph-properties fo:margin-left="2.701cm" fo:margin-right="0.665cm" fo:margin-top="0.443cm" fo:margin-bottom="0cm" style:contextual-spacing="false" fo:line-height="103%" fo:text-align="justify" style:justify-single-word="false" fo:text-indent="-1.272cm" style:auto-text-indent="false" loext:word-spacing-minimum="75%" loext:word-spacing-maximum="133%">
        <style:tab-stops>
          <style:tab-stop style:position="2.695cm"/>
          <style:tab-stop style:position="2.701cm"/>
        </style:tab-stops>
      </style:paragraph-properties>
    </style:style>
    <style:style style:name="P295" style:family="paragraph" style:parent-style-name="List_20_Paragraph" style:list-style-name="WWNum15">
      <style:paragraph-properties fo:margin-left="2.718cm" fo:margin-right="0.683cm" fo:margin-top="0.422cm" fo:margin-bottom="0cm" style:contextual-spacing="false" fo:line-height="103%" fo:text-align="justify" style:justify-single-word="false" fo:text-indent="-1.272cm" style:auto-text-indent="false" loext:word-spacing-minimum="75%" loext:word-spacing-maximum="133%">
        <style:tab-stops>
          <style:tab-stop style:position="2.715cm"/>
          <style:tab-stop style:position="2.718cm"/>
        </style:tab-stops>
      </style:paragraph-properties>
    </style:style>
    <style:style style:name="P296" style:family="paragraph" style:parent-style-name="List_20_Paragraph" style:list-style-name="WWNum15">
      <style:paragraph-properties fo:margin-left="2.718cm" fo:margin-right="0.665cm" fo:margin-top="0.422cm" fo:margin-bottom="0cm" style:contextual-spacing="false" fo:line-height="103%" fo:text-align="justify" style:justify-single-word="false" fo:text-indent="-1.272cm" style:auto-text-indent="false" loext:word-spacing-minimum="75%" loext:word-spacing-maximum="133%">
        <style:tab-stops>
          <style:tab-stop style:position="2.715cm"/>
          <style:tab-stop style:position="2.718cm"/>
        </style:tab-stops>
      </style:paragraph-properties>
    </style:style>
    <style:style style:name="P297" style:family="paragraph" style:parent-style-name="List_20_Paragraph" style:list-style-name="WWNum15">
      <style:paragraph-properties fo:margin-left="2.718cm" fo:margin-right="0.676cm" fo:margin-top="0.418cm" fo:margin-bottom="0cm" style:contextual-spacing="false" fo:line-height="103%" fo:text-align="justify" style:justify-single-word="false" fo:text-indent="-1.272cm" style:auto-text-indent="false" loext:word-spacing-minimum="75%" loext:word-spacing-maximum="133%">
        <style:tab-stops>
          <style:tab-stop style:position="2.718cm"/>
        </style:tab-stops>
      </style:paragraph-properties>
    </style:style>
    <style:style style:name="P298" style:family="paragraph" style:parent-style-name="Text_20_body" style:master-page-name="Converted25">
      <style:paragraph-properties fo:margin-left="2.718cm" fo:margin-right="0.665cm" fo:margin-top="0.161cm" fo:margin-bottom="0cm" style:contextual-spacing="false" fo:line-height="103%" style:page-number="auto"/>
    </style:style>
    <style:style style:name="P299" style:family="paragraph" style:parent-style-name="List_20_Paragraph" style:list-style-name="WWNum15">
      <style:paragraph-properties fo:margin-left="2.718cm" fo:margin-right="0.669cm" fo:margin-top="0.413cm" fo:margin-bottom="0cm" style:contextual-spacing="false" fo:line-height="103%" fo:text-align="justify" style:justify-single-word="false" fo:text-indent="-1.272cm" style:auto-text-indent="false" loext:word-spacing-minimum="75%" loext:word-spacing-maximum="133%">
        <style:tab-stops>
          <style:tab-stop style:position="2.715cm"/>
          <style:tab-stop style:position="2.718cm"/>
        </style:tab-stops>
      </style:paragraph-properties>
    </style:style>
    <style:style style:name="P300" style:family="paragraph" style:parent-style-name="List_20_Paragraph" style:list-style-name="WWNum15">
      <style:paragraph-properties fo:margin-left="3.988cm" fo:margin-right="0.681cm" fo:margin-top="0.418cm" fo:margin-bottom="0cm" style:contextual-spacing="false" fo:line-height="103%" fo:text-align="justify" style:justify-single-word="false" fo:text-indent="-1.27cm" style:auto-text-indent="false" loext:word-spacing-minimum="75%" loext:word-spacing-maximum="133%">
        <style:tab-stops>
          <style:tab-stop style:position="3.985cm"/>
          <style:tab-stop style:position="3.988cm"/>
        </style:tab-stops>
      </style:paragraph-properties>
    </style:style>
    <style:style style:name="P301" style:family="paragraph" style:parent-style-name="List_20_Paragraph" style:list-style-name="WWNum15">
      <style:paragraph-properties fo:margin-left="3.988cm" fo:margin-right="0.677cm" fo:margin-top="0.422cm" fo:margin-bottom="0cm" style:contextual-spacing="false" fo:line-height="103%" fo:text-align="justify" style:justify-single-word="false" fo:text-indent="-1.27cm" style:auto-text-indent="false" loext:word-spacing-minimum="75%" loext:word-spacing-maximum="133%">
        <style:tab-stops>
          <style:tab-stop style:position="3.983cm"/>
          <style:tab-stop style:position="3.988cm"/>
        </style:tab-stops>
      </style:paragraph-properties>
    </style:style>
    <style:style style:name="P302" style:family="paragraph" style:parent-style-name="List_20_Paragraph" style:list-style-name="WWNum15">
      <style:paragraph-properties fo:margin-left="3.988cm" fo:margin-right="0.677cm" fo:margin-top="0.422cm" fo:margin-bottom="0cm" style:contextual-spacing="false" fo:line-height="103%" fo:text-align="justify" style:justify-single-word="false" fo:text-indent="-1.27cm" style:auto-text-indent="false" loext:word-spacing-minimum="75%" loext:word-spacing-maximum="133%">
        <style:tab-stops>
          <style:tab-stop style:position="3.981cm"/>
          <style:tab-stop style:position="3.988cm"/>
        </style:tab-stops>
      </style:paragraph-properties>
    </style:style>
    <style:style style:name="P303" style:family="paragraph" style:parent-style-name="List_20_Paragraph" style:list-style-name="WWNum15">
      <style:paragraph-properties fo:margin-left="3.988cm" fo:margin-right="0.676cm" fo:margin-top="0.422cm" fo:margin-bottom="0cm" style:contextual-spacing="false" fo:line-height="103%" fo:text-align="justify" style:justify-single-word="false" fo:text-indent="-1.27cm" style:auto-text-indent="false" loext:word-spacing-minimum="75%" loext:word-spacing-maximum="133%">
        <style:tab-stops>
          <style:tab-stop style:position="3.985cm"/>
          <style:tab-stop style:position="3.988cm"/>
        </style:tab-stops>
      </style:paragraph-properties>
    </style:style>
    <style:style style:name="P304" style:family="paragraph" style:parent-style-name="List_20_Paragraph" style:list-style-name="WWNum15">
      <style:paragraph-properties fo:margin-left="2.718cm" fo:margin-right="0.66cm" fo:margin-top="0.42cm" fo:margin-bottom="0cm" style:contextual-spacing="false" fo:line-height="103%" fo:text-align="justify" style:justify-single-word="false" fo:text-indent="-1.272cm" style:auto-text-indent="false" loext:word-spacing-minimum="75%" loext:word-spacing-maximum="133%">
        <style:tab-stops>
          <style:tab-stop style:position="2.715cm"/>
          <style:tab-stop style:position="2.718cm"/>
        </style:tab-stops>
      </style:paragraph-properties>
    </style:style>
    <style:style style:name="P305" style:family="paragraph" style:parent-style-name="List_20_Paragraph" style:list-style-name="WWNum15">
      <style:paragraph-properties fo:margin-left="2.718cm" fo:margin-right="0.667cm" fo:margin-top="0.418cm" fo:margin-bottom="0cm" style:contextual-spacing="false" fo:line-height="103%" fo:text-align="justify" style:justify-single-word="false" fo:text-indent="-1.272cm" style:auto-text-indent="false" loext:word-spacing-minimum="75%" loext:word-spacing-maximum="133%">
        <style:tab-stops>
          <style:tab-stop style:position="2.715cm"/>
          <style:tab-stop style:position="2.718cm"/>
        </style:tab-stops>
      </style:paragraph-properties>
    </style:style>
    <style:style style:name="P306" style:family="paragraph" style:parent-style-name="List_20_Paragraph" style:list-style-name="WWNum15">
      <style:paragraph-properties fo:margin-left="2.718cm" fo:margin-right="0.679cm" fo:margin-top="0.418cm" fo:margin-bottom="0cm" style:contextual-spacing="false" fo:line-height="103%" fo:text-align="justify" style:justify-single-word="false" fo:text-indent="-1.272cm" style:auto-text-indent="false" loext:word-spacing-minimum="75%" loext:word-spacing-maximum="133%">
        <style:tab-stops>
          <style:tab-stop style:position="2.715cm"/>
          <style:tab-stop style:position="2.718cm"/>
        </style:tab-stops>
      </style:paragraph-properties>
    </style:style>
    <style:style style:name="P307" style:family="paragraph" style:parent-style-name="Text_20_body" style:master-page-name="Converted26">
      <style:paragraph-properties fo:margin-left="2.718cm" fo:margin-top="0.161cm" fo:margin-bottom="0cm" style:contextual-spacing="false" fo:line-height="103%" fo:text-align="start" style:justify-single-word="false" style:page-number="auto" loext:word-spacing-minimum="75%" loext:word-spacing-maximum="133%"/>
    </style:style>
    <style:style style:name="P308" style:family="paragraph" style:parent-style-name="List_20_Paragraph" style:list-style-name="WWNum15">
      <style:paragraph-properties fo:margin-left="2.718cm" fo:margin-right="0.681cm" fo:margin-top="0.422cm" fo:margin-bottom="0cm" style:contextual-spacing="false" fo:line-height="103%" fo:text-align="justify" style:justify-single-word="false" fo:text-indent="-1.272cm" style:auto-text-indent="false" loext:word-spacing-minimum="75%" loext:word-spacing-maximum="133%">
        <style:tab-stops>
          <style:tab-stop style:position="2.715cm"/>
          <style:tab-stop style:position="2.718cm"/>
        </style:tab-stops>
      </style:paragraph-properties>
    </style:style>
    <style:style style:name="P309" style:family="paragraph" style:parent-style-name="List_20_Paragraph" style:list-style-name="WWNum15">
      <style:paragraph-properties fo:margin-left="2.718cm" fo:margin-right="0.681cm" fo:margin-top="0.42cm" fo:margin-bottom="0cm" style:contextual-spacing="false" fo:line-height="103%" fo:text-align="justify" style:justify-single-word="false" fo:text-indent="-1.272cm" style:auto-text-indent="false" loext:word-spacing-minimum="75%" loext:word-spacing-maximum="133%">
        <style:tab-stops>
          <style:tab-stop style:position="2.718cm"/>
        </style:tab-stops>
      </style:paragraph-properties>
    </style:style>
    <style:style style:name="P310" style:family="paragraph" style:parent-style-name="List_20_Paragraph" style:list-style-name="WWNum32">
      <style:paragraph-properties fo:margin-left="2.701cm" fo:margin-right="0.649cm" fo:margin-top="0.42cm" fo:margin-bottom="0cm" style:contextual-spacing="false" fo:line-height="103%" fo:text-align="justify" style:justify-single-word="false" fo:text-indent="-1.272cm" style:auto-text-indent="false" loext:word-spacing-minimum="75%" loext:word-spacing-maximum="133%">
        <style:tab-stops>
          <style:tab-stop style:position="2.695cm"/>
          <style:tab-stop style:position="2.701cm"/>
        </style:tab-stops>
      </style:paragraph-properties>
    </style:style>
    <style:style style:name="P311" style:family="paragraph" style:parent-style-name="Text_20_body">
      <style:paragraph-properties fo:margin-top="0.145cm" fo:margin-bottom="0cm" style:contextual-spacing="false" fo:text-align="start" style:justify-single-word="false" loext:word-spacing-minimum="75%" loext:word-spacing-maximum="133%"/>
    </style:style>
    <style:style style:name="P312" style:family="paragraph" style:parent-style-name="Text_20_body">
      <style:paragraph-properties fo:margin-top="0.069cm" fo:margin-bottom="0cm" style:contextual-spacing="false" fo:text-align="start" style:justify-single-word="false" loext:word-spacing-minimum="75%" loext:word-spacing-maximum="133%"/>
      <style:text-properties fo:font-size="9pt" fo:font-weight="bold" style:font-size-asian="9pt" style:font-weight-asian="bold"/>
    </style:style>
    <style:style style:name="P313" style:family="paragraph" style:parent-style-name="List_20_Paragraph" style:list-style-name="WWNum32">
      <style:paragraph-properties fo:margin-left="2.701cm" fo:margin-right="0.658cm" fo:margin-top="0.002cm" fo:margin-bottom="0cm" style:contextual-spacing="false" fo:line-height="103%" fo:text-align="justify" style:justify-single-word="false" fo:text-indent="-1.272cm" style:auto-text-indent="false" loext:word-spacing-minimum="75%" loext:word-spacing-maximum="133%">
        <style:tab-stops>
          <style:tab-stop style:position="2.695cm"/>
          <style:tab-stop style:position="2.701cm"/>
        </style:tab-stops>
      </style:paragraph-properties>
    </style:style>
    <style:style style:name="P314" style:family="paragraph" style:parent-style-name="List_20_Paragraph" style:list-style-name="WWNum32">
      <style:paragraph-properties fo:margin-left="2.701cm" fo:margin-right="0.67cm" fo:margin-top="0.416cm" fo:margin-bottom="0cm" style:contextual-spacing="false" fo:line-height="103%" fo:text-align="justify" style:justify-single-word="false" fo:text-indent="-1.272cm" style:auto-text-indent="false" loext:word-spacing-minimum="75%" loext:word-spacing-maximum="133%">
        <style:tab-stops>
          <style:tab-stop style:position="2.695cm"/>
          <style:tab-stop style:position="2.701cm"/>
        </style:tab-stops>
      </style:paragraph-properties>
    </style:style>
    <style:style style:name="P315" style:family="paragraph" style:parent-style-name="List_20_Paragraph" style:list-style-name="WWNum32" style:master-page-name="Converted27">
      <style:paragraph-properties fo:margin-left="2.701cm" fo:margin-right="0.661cm" fo:margin-top="0.161cm" fo:margin-bottom="0cm" style:contextual-spacing="false" fo:line-height="103%" fo:text-align="justify" style:justify-single-word="false" fo:text-indent="-1.272cm" style:auto-text-indent="false" style:page-number="auto" loext:word-spacing-minimum="75%" loext:word-spacing-maximum="133%">
        <style:tab-stops>
          <style:tab-stop style:position="2.695cm"/>
          <style:tab-stop style:position="2.701cm"/>
        </style:tab-stops>
      </style:paragraph-properties>
    </style:style>
    <style:style style:name="P316" style:family="paragraph" style:parent-style-name="Heading_20_3" style:list-style-name="WWNum32">
      <style:paragraph-properties fo:margin-left="1.173cm" fo:text-indent="-0.997cm" style:auto-text-indent="false">
        <style:tab-stops>
          <style:tab-stop style:position="1.173cm"/>
        </style:tab-stops>
      </style:paragraph-properties>
      <style:text-properties fo:font-variant="small-caps" fo:letter-spacing="-0.004cm"/>
    </style:style>
    <style:style style:name="P317" style:family="paragraph" style:parent-style-name="List_20_Paragraph" style:list-style-name="WWNum32">
      <style:paragraph-properties fo:margin-left="2.701cm" fo:margin-right="0.665cm" fo:line-height="103%" fo:text-align="justify" style:justify-single-word="false" fo:text-indent="-1.272cm" style:auto-text-indent="false" loext:word-spacing-minimum="75%" loext:word-spacing-maximum="133%">
        <style:tab-stops>
          <style:tab-stop style:position="2.695cm"/>
          <style:tab-stop style:position="2.701cm"/>
        </style:tab-stops>
      </style:paragraph-properties>
    </style:style>
    <style:style style:name="P318" style:family="paragraph" style:parent-style-name="List_20_Paragraph" style:list-style-name="WWNum32">
      <style:paragraph-properties fo:margin-left="2.701cm" fo:margin-right="0.679cm" fo:margin-top="0.002cm" fo:margin-bottom="0cm" style:contextual-spacing="false" fo:line-height="103%" fo:text-align="justify" style:justify-single-word="false" fo:text-indent="-1.272cm" style:auto-text-indent="false" loext:word-spacing-minimum="75%" loext:word-spacing-maximum="133%">
        <style:tab-stops>
          <style:tab-stop style:position="2.695cm"/>
          <style:tab-stop style:position="2.701cm"/>
        </style:tab-stops>
      </style:paragraph-properties>
    </style:style>
    <style:style style:name="P319" style:family="paragraph" style:parent-style-name="Heading_20_3" style:list-style-name="WWNum32" style:master-page-name="Converted28">
      <style:paragraph-properties fo:margin-left="1.173cm" fo:margin-top="0.231cm" fo:margin-bottom="0cm" style:contextual-spacing="false" fo:text-indent="-0.997cm" style:auto-text-indent="false" style:page-number="auto">
        <style:tab-stops>
          <style:tab-stop style:position="1.173cm"/>
        </style:tab-stops>
      </style:paragraph-properties>
      <style:text-properties fo:font-variant="small-caps" fo:letter-spacing="-0.004cm"/>
    </style:style>
    <style:style style:name="P320" style:family="paragraph" style:parent-style-name="List_20_Paragraph" style:list-style-name="WWNum32">
      <style:paragraph-properties fo:margin-left="2.701cm" fo:margin-right="0.665cm" fo:margin-top="0.418cm" fo:margin-bottom="0cm" style:contextual-spacing="false" fo:line-height="103%" fo:text-align="justify" style:justify-single-word="false" fo:text-indent="-1.272cm" style:auto-text-indent="false" loext:word-spacing-minimum="75%" loext:word-spacing-maximum="133%">
        <style:tab-stops>
          <style:tab-stop style:position="2.695cm"/>
          <style:tab-stop style:position="2.701cm"/>
        </style:tab-stops>
      </style:paragraph-properties>
    </style:style>
    <style:style style:name="P321" style:family="paragraph" style:parent-style-name="List_20_Paragraph" style:list-style-name="WWNum32">
      <style:paragraph-properties fo:margin-left="2.701cm" fo:margin-right="0.67cm" fo:line-height="103%" fo:text-align="justify" style:justify-single-word="false" fo:text-indent="-1.272cm" style:auto-text-indent="false" loext:word-spacing-minimum="75%" loext:word-spacing-maximum="133%">
        <style:tab-stops>
          <style:tab-stop style:position="2.695cm"/>
          <style:tab-stop style:position="2.701cm"/>
        </style:tab-stops>
      </style:paragraph-properties>
    </style:style>
    <style:style style:name="P322" style:family="paragraph" style:parent-style-name="List_20_Paragraph" style:list-style-name="WWNum32">
      <style:paragraph-properties fo:margin-left="2.701cm" fo:margin-right="0.67cm" fo:margin-top="0.42cm" fo:margin-bottom="0cm" style:contextual-spacing="false" fo:line-height="103%" fo:text-align="justify" style:justify-single-word="false" fo:text-indent="-1.272cm" style:auto-text-indent="false" loext:word-spacing-minimum="75%" loext:word-spacing-maximum="133%">
        <style:tab-stops>
          <style:tab-stop style:position="2.695cm"/>
          <style:tab-stop style:position="2.701cm"/>
        </style:tab-stops>
      </style:paragraph-properties>
    </style:style>
    <style:style style:name="P323" style:family="paragraph" style:parent-style-name="List_20_Paragraph" style:list-style-name="WWNum32">
      <style:paragraph-properties fo:margin-left="2.701cm" fo:margin-right="0.663cm" fo:margin-top="0cm" fo:margin-bottom="0cm" style:contextual-spacing="false" fo:line-height="103%" fo:text-align="justify" style:justify-single-word="false" fo:text-indent="-1.272cm" style:auto-text-indent="false" loext:word-spacing-minimum="75%" loext:word-spacing-maximum="133%">
        <style:tab-stops>
          <style:tab-stop style:position="2.695cm"/>
          <style:tab-stop style:position="2.701cm"/>
        </style:tab-stops>
      </style:paragraph-properties>
    </style:style>
    <style:style style:name="P324" style:family="paragraph" style:parent-style-name="Text_20_body" style:master-page-name="Converted29">
      <style:paragraph-properties fo:margin-left="2.701cm" fo:margin-top="0.161cm" fo:margin-bottom="0cm" style:contextual-spacing="false" fo:line-height="103%" fo:text-align="start" style:justify-single-word="false" style:page-number="auto" loext:word-spacing-minimum="75%" loext:word-spacing-maximum="133%"/>
    </style:style>
    <style:style style:name="P325" style:family="paragraph" style:parent-style-name="Text_20_body">
      <style:paragraph-properties fo:margin-top="0.268cm" fo:margin-bottom="0cm" style:contextual-spacing="false" fo:text-align="start" style:justify-single-word="false" loext:word-spacing-minimum="75%" loext:word-spacing-maximum="133%"/>
      <style:text-properties fo:font-size="9pt" style:font-size-asian="9pt"/>
    </style:style>
    <style:style style:name="P326" style:family="paragraph" style:parent-style-name="List_20_Paragraph" style:list-style-name="WWNum32">
      <style:paragraph-properties fo:margin-left="2.947cm" fo:margin-right="0.656cm" fo:margin-top="0.422cm" fo:margin-bottom="0cm" style:contextual-spacing="false" fo:line-height="103%" fo:text-align="justify" style:justify-single-word="false" fo:text-indent="-1.272cm" style:auto-text-indent="false" loext:word-spacing-minimum="75%" loext:word-spacing-maximum="133%">
        <style:tab-stops>
          <style:tab-stop style:position="2.944cm"/>
          <style:tab-stop style:position="2.947cm"/>
        </style:tab-stops>
      </style:paragraph-properties>
    </style:style>
    <style:style style:name="P327" style:family="paragraph" style:parent-style-name="List_20_Paragraph" style:list-style-name="WWNum32">
      <style:paragraph-properties fo:margin-left="2.718cm" fo:margin-top="0.422cm" fo:margin-bottom="0cm" style:contextual-spacing="false" fo:text-indent="-1.27cm" style:auto-text-indent="false">
        <style:tab-stops>
          <style:tab-stop style:position="2.718cm"/>
        </style:tab-stops>
      </style:paragraph-properties>
    </style:style>
    <style:style style:name="P328" style:family="paragraph" style:parent-style-name="Heading_20_3" style:list-style-name="WWNum32">
      <style:paragraph-properties fo:margin-left="2.701cm" fo:margin-top="0.436cm" fo:margin-bottom="0cm" style:contextual-spacing="false" fo:text-indent="-1.27cm" style:auto-text-indent="false">
        <style:tab-stops>
          <style:tab-stop style:position="2.701cm"/>
        </style:tab-stops>
      </style:paragraph-properties>
    </style:style>
    <style:style style:name="P329" style:family="paragraph" style:parent-style-name="List_20_Paragraph" style:list-style-name="WWNum32">
      <style:paragraph-properties fo:margin-left="2.947cm" fo:margin-right="0.684cm" fo:margin-top="0.436cm" fo:margin-bottom="0cm" style:contextual-spacing="false" fo:line-height="103%" fo:text-align="justify" style:justify-single-word="false" fo:text-indent="-1.272cm" style:auto-text-indent="false" loext:word-spacing-minimum="75%" loext:word-spacing-maximum="133%">
        <style:tab-stops>
          <style:tab-stop style:position="2.944cm"/>
          <style:tab-stop style:position="2.947cm"/>
        </style:tab-stops>
      </style:paragraph-properties>
    </style:style>
    <style:style style:name="P330" style:family="paragraph" style:parent-style-name="List_20_Paragraph" style:list-style-name="WWNum32">
      <style:paragraph-properties fo:margin-left="2.718cm" fo:margin-right="0.661cm" fo:margin-top="0.422cm" fo:margin-bottom="0cm" style:contextual-spacing="false" fo:line-height="103%" fo:text-align="justify" style:justify-single-word="false" fo:text-indent="-1.272cm" style:auto-text-indent="false" loext:word-spacing-minimum="75%" loext:word-spacing-maximum="133%">
        <style:tab-stops>
          <style:tab-stop style:position="2.715cm"/>
          <style:tab-stop style:position="2.718cm"/>
        </style:tab-stops>
      </style:paragraph-properties>
    </style:style>
    <style:style style:name="P331" style:family="paragraph" style:parent-style-name="List_20_Paragraph" style:list-style-name="WWNum32">
      <style:paragraph-properties fo:margin-left="2.701cm" fo:margin-right="0.681cm" fo:margin-top="0.436cm" fo:margin-bottom="0cm" style:contextual-spacing="false" fo:line-height="103%" fo:text-align="justify" style:justify-single-word="false" fo:text-indent="-1.272cm" style:auto-text-indent="false" loext:word-spacing-minimum="75%" loext:word-spacing-maximum="133%">
        <style:tab-stops>
          <style:tab-stop style:position="2.695cm"/>
          <style:tab-stop style:position="2.701cm"/>
        </style:tab-stops>
      </style:paragraph-properties>
    </style:style>
    <style:style style:name="P332" style:family="paragraph" style:parent-style-name="Heading_20_3" style:list-style-name="WWNum32">
      <style:paragraph-properties fo:margin-left="2.701cm" fo:margin-right="0.679cm" fo:margin-top="0.436cm" fo:margin-bottom="0cm" style:contextual-spacing="false" fo:line-height="103%" fo:text-align="justify" style:justify-single-word="false" fo:text-indent="-1.272cm" style:auto-text-indent="false" loext:word-spacing-minimum="75%" loext:word-spacing-maximum="133%">
        <style:tab-stops>
          <style:tab-stop style:position="2.695cm"/>
          <style:tab-stop style:position="2.701cm"/>
        </style:tab-stops>
      </style:paragraph-properties>
    </style:style>
    <style:style style:name="P333" style:family="paragraph" style:parent-style-name="List_20_Paragraph" style:list-style-name="WWNum32">
      <style:paragraph-properties fo:margin-left="2.718cm" fo:margin-right="0.683cm" fo:line-height="119%" fo:text-align="justify" style:justify-single-word="false" fo:text-indent="0cm" style:auto-text-indent="false" loext:word-spacing-minimum="75%" loext:word-spacing-maximum="133%">
        <style:tab-stops>
          <style:tab-stop style:position="3.244cm"/>
        </style:tab-stops>
      </style:paragraph-properties>
    </style:style>
    <style:style style:name="P334" style:family="paragraph" style:parent-style-name="List_20_Paragraph" style:list-style-name="WWNum32">
      <style:paragraph-properties fo:margin-left="2.718cm" fo:margin-right="0.674cm" fo:margin-top="0.42cm" fo:margin-bottom="0cm" style:contextual-spacing="false" fo:line-height="119%" fo:text-align="justify" style:justify-single-word="false" fo:text-indent="0cm" style:auto-text-indent="false" loext:word-spacing-minimum="75%" loext:word-spacing-maximum="133%">
        <style:tab-stops>
          <style:tab-stop style:position="3.249cm"/>
        </style:tab-stops>
      </style:paragraph-properties>
    </style:style>
    <style:style style:name="P335" style:family="paragraph" style:parent-style-name="Text_20_body">
      <style:paragraph-properties fo:margin-left="0.176cm" fo:margin-top="0.206cm" fo:margin-bottom="0cm" style:contextual-spacing="false"/>
    </style:style>
    <style:style style:name="P336" style:family="paragraph" style:parent-style-name="Text_20_body">
      <style:paragraph-properties fo:margin-top="0.06cm" fo:margin-bottom="0cm" style:contextual-spacing="false" fo:text-align="start" style:justify-single-word="false" loext:word-spacing-minimum="75%" loext:word-spacing-maximum="133%"/>
    </style:style>
    <style:style style:name="P337" style:family="paragraph" style:parent-style-name="List_20_Paragraph" style:list-style-name="WWNum14">
      <style:paragraph-properties fo:margin-left="2.718cm" fo:margin-right="0.681cm" fo:line-height="119%" fo:text-align="justify" style:justify-single-word="false" fo:text-indent="0cm" style:auto-text-indent="false" loext:word-spacing-minimum="75%" loext:word-spacing-maximum="133%">
        <style:tab-stops>
          <style:tab-stop style:position="3.198cm"/>
        </style:tab-stops>
      </style:paragraph-properties>
    </style:style>
    <style:style style:name="P338" style:family="paragraph" style:parent-style-name="List_20_Paragraph" style:list-style-name="WWNum14">
      <style:paragraph-properties fo:margin-left="2.718cm" fo:margin-right="0.677cm" fo:margin-top="0.42cm" fo:margin-bottom="0cm" style:contextual-spacing="false" fo:line-height="119%" fo:text-align="justify" style:justify-single-word="false" fo:text-indent="0cm" style:auto-text-indent="false" loext:word-spacing-minimum="75%" loext:word-spacing-maximum="133%">
        <style:tab-stops>
          <style:tab-stop style:position="3.249cm"/>
        </style:tab-stops>
      </style:paragraph-properties>
    </style:style>
    <style:style style:name="P339" style:family="paragraph" style:parent-style-name="Text_20_body" style:master-page-name="Converted30">
      <style:paragraph-properties fo:margin-left="2.718cm" fo:margin-top="0.231cm" fo:margin-bottom="0cm" style:contextual-spacing="false" fo:line-height="119%" fo:text-align="start" style:justify-single-word="false" style:page-number="auto" loext:word-spacing-minimum="75%" loext:word-spacing-maximum="133%"/>
    </style:style>
    <style:style style:name="P340" style:family="paragraph" style:parent-style-name="List_20_Paragraph" style:list-style-name="WWNum32">
      <style:paragraph-properties fo:margin-left="2.701cm" fo:margin-right="0.66cm" fo:margin-top="0.349cm" fo:margin-bottom="0cm" style:contextual-spacing="false" fo:line-height="103%" fo:text-align="justify" style:justify-single-word="false" fo:text-indent="-1.272cm" style:auto-text-indent="false" loext:word-spacing-minimum="75%" loext:word-spacing-maximum="133%">
        <style:tab-stops>
          <style:tab-stop style:position="2.695cm"/>
          <style:tab-stop style:position="2.701cm"/>
        </style:tab-stops>
      </style:paragraph-properties>
    </style:style>
    <style:style style:name="P341" style:family="paragraph" style:parent-style-name="Heading_20_2" style:list-style-name="WWNum32">
      <style:paragraph-properties fo:margin-left="1.446cm" fo:margin-top="0.418cm" fo:margin-bottom="0cm" style:contextual-spacing="false" fo:text-indent="-1.27cm" style:auto-text-indent="false">
        <style:tab-stops>
          <style:tab-stop style:position="1.446cm"/>
        </style:tab-stops>
      </style:paragraph-properties>
    </style:style>
    <style:style style:name="P342" style:family="paragraph" style:parent-style-name="List_20_Paragraph" style:list-style-name="WWNum32">
      <style:paragraph-properties fo:margin-left="2.701cm" fo:margin-right="0.66cm" fo:margin-top="0.436cm" fo:margin-bottom="0cm" style:contextual-spacing="false" fo:line-height="103%" fo:text-align="justify" style:justify-single-word="false" fo:text-indent="-1.272cm" style:auto-text-indent="false" loext:word-spacing-minimum="75%" loext:word-spacing-maximum="133%">
        <style:tab-stops>
          <style:tab-stop style:position="2.695cm"/>
          <style:tab-stop style:position="2.701cm"/>
        </style:tab-stops>
      </style:paragraph-properties>
    </style:style>
    <style:style style:name="P343" style:family="paragraph" style:parent-style-name="Heading_20_2" style:master-page-name="Converted31">
      <style:paragraph-properties fo:margin-left="2.701cm" fo:margin-top="0.161cm" fo:margin-bottom="0cm" style:contextual-spacing="false" fo:text-indent="0cm" style:auto-text-indent="false" style:page-number="auto"/>
    </style:style>
    <style:style style:name="P344" style:family="paragraph" style:parent-style-name="Standard">
      <style:paragraph-properties fo:margin-left="0.176cm" fo:margin-top="0.427cm" fo:margin-bottom="0cm" style:contextual-spacing="false"/>
    </style:style>
    <style:style style:name="P345" style:family="paragraph" style:parent-style-name="Table_20_Paragraph">
      <style:paragraph-properties fo:margin-top="0.004cm" fo:margin-bottom="0cm" style:contextual-spacing="false"/>
      <style:text-properties fo:font-size="10pt" fo:font-weight="bold" style:font-size-asian="10pt" style:font-weight-asian="bold"/>
    </style:style>
    <style:style style:name="P346" style:family="paragraph" style:parent-style-name="Table_20_Paragraph">
      <style:paragraph-properties fo:margin-left="0.256cm"/>
    </style:style>
    <style:style style:name="P347" style:family="paragraph" style:parent-style-name="Table_20_Paragraph">
      <style:paragraph-properties fo:margin-left="0.183cm"/>
    </style:style>
    <style:style style:name="P348" style:family="paragraph" style:parent-style-name="Table_20_Paragraph">
      <style:paragraph-properties fo:margin-left="1.549cm" fo:margin-right="0.157cm" fo:text-indent="-0.388cm" style:auto-text-indent="false"/>
    </style:style>
    <style:style style:name="P349" style:family="paragraph" style:parent-style-name="Table_20_Paragraph">
      <style:paragraph-properties fo:margin-left="0.309cm" fo:margin-right="0.485cm" fo:margin-top="0.326cm" fo:margin-bottom="0cm" style:contextual-spacing="false" style:line-height-at-least="0.37cm" fo:text-indent="-0.018cm" style:auto-text-indent="false"/>
    </style:style>
    <style:style style:name="P350" style:family="paragraph" style:parent-style-name="Table_20_Paragraph">
      <style:paragraph-properties fo:margin-left="0.183cm" fo:margin-top="0.326cm" fo:margin-bottom="0cm" style:contextual-spacing="false" style:line-height-at-least="0.37cm"/>
    </style:style>
    <style:style style:name="P351" style:family="paragraph" style:parent-style-name="Table_20_Paragraph">
      <style:paragraph-properties fo:margin-left="0.183cm" fo:margin-top="0.363cm" fo:margin-bottom="0cm" style:contextual-spacing="false"/>
    </style:style>
    <style:style style:name="P352" style:family="paragraph" style:parent-style-name="Table_20_Paragraph">
      <style:paragraph-properties fo:margin-right="0.168cm" fo:margin-top="0.363cm" fo:margin-bottom="0cm" style:contextual-spacing="false" fo:text-align="end" style:justify-single-word="false"/>
    </style:style>
    <style:style style:name="P353" style:family="paragraph" style:parent-style-name="Table_20_Paragraph">
      <style:paragraph-properties fo:margin-left="0.291cm" fo:margin-top="0.355cm" fo:margin-bottom="0cm" style:contextual-spacing="false"/>
    </style:style>
    <style:style style:name="P354" style:family="paragraph" style:parent-style-name="Table_20_Paragraph" style:list-style-name="WWNum13">
      <style:paragraph-properties fo:margin-left="1.462cm" fo:margin-top="0.023cm" fo:margin-bottom="0cm" style:contextual-spacing="false" fo:text-indent="-0.633cm" style:auto-text-indent="false">
        <style:tab-stops>
          <style:tab-stop style:position="1.462cm"/>
        </style:tab-stops>
      </style:paragraph-properties>
    </style:style>
    <style:style style:name="P355" style:family="paragraph" style:parent-style-name="Table_20_Paragraph" style:list-style-name="WWNum13">
      <style:paragraph-properties fo:margin-left="1.462cm" fo:margin-top="0.014cm" fo:margin-bottom="0cm" style:contextual-spacing="false" fo:text-indent="-0.633cm" style:auto-text-indent="false">
        <style:tab-stops>
          <style:tab-stop style:position="1.462cm"/>
        </style:tab-stops>
      </style:paragraph-properties>
    </style:style>
    <style:style style:name="P356" style:family="paragraph" style:parent-style-name="Table_20_Paragraph" style:list-style-name="WWNum13">
      <style:paragraph-properties fo:margin-left="1.464cm" fo:margin-right="1.076cm" fo:margin-top="0.023cm" fo:margin-bottom="0cm" style:contextual-spacing="false" fo:line-height="101%" fo:text-indent="-0.635cm" style:auto-text-indent="false">
        <style:tab-stops>
          <style:tab-stop style:position="1.464cm"/>
        </style:tab-stops>
      </style:paragraph-properties>
    </style:style>
    <style:style style:name="P357" style:family="paragraph" style:parent-style-name="Table_20_Paragraph" style:list-style-name="WWNum13">
      <style:paragraph-properties fo:margin-left="1.464cm" fo:margin-right="0.474cm" fo:margin-top="0.012cm" fo:margin-bottom="0cm" style:contextual-spacing="false" fo:line-height="102%" fo:text-indent="-0.635cm" style:auto-text-indent="false">
        <style:tab-stops>
          <style:tab-stop style:position="1.464cm"/>
        </style:tab-stops>
      </style:paragraph-properties>
    </style:style>
    <style:style style:name="P358" style:family="paragraph" style:parent-style-name="Table_20_Paragraph" style:list-style-name="WWNum13">
      <style:paragraph-properties fo:margin-left="1.464cm" fo:margin-right="0.228cm" style:line-height-at-least="0.37cm" fo:text-indent="-0.635cm" style:auto-text-indent="false">
        <style:tab-stops>
          <style:tab-stop style:position="1.464cm"/>
        </style:tab-stops>
      </style:paragraph-properties>
    </style:style>
    <style:style style:name="P359" style:family="paragraph" style:parent-style-name="Table_20_Paragraph">
      <style:paragraph-properties fo:margin-left="0.183cm" fo:margin-top="0.355cm" fo:margin-bottom="0cm" style:contextual-spacing="false"/>
    </style:style>
    <style:style style:name="P360" style:family="paragraph" style:parent-style-name="Table_20_Paragraph">
      <style:text-properties style:font-name="Times New Roman" fo:font-size="9pt" style:font-size-asian="9pt"/>
    </style:style>
    <style:style style:name="P361" style:family="paragraph" style:parent-style-name="Table_20_Paragraph">
      <style:paragraph-properties fo:margin-left="0.367cm" fo:margin-right="0.166cm" fo:text-align="end" style:justify-single-word="false" fo:text-indent="0.335cm" style:auto-text-indent="false"/>
    </style:style>
    <style:style style:name="P362" style:family="paragraph" style:parent-style-name="Table_20_Paragraph">
      <style:paragraph-properties fo:margin-left="0.349cm" fo:margin-right="0.164cm" fo:line-height="99%" fo:text-align="end" style:justify-single-word="false" fo:text-indent="0.811cm" style:auto-text-indent="false"/>
    </style:style>
    <style:style style:name="P363" style:family="paragraph" style:parent-style-name="Table_20_Paragraph">
      <style:text-properties style:font-name="Times New Roman" fo:font-size="7pt" style:font-size-asian="7pt"/>
    </style:style>
    <style:style style:name="P364" style:family="paragraph" style:parent-style-name="Table_20_Paragraph">
      <style:paragraph-properties fo:margin-right="0.168cm" fo:margin-top="0.002cm" fo:margin-bottom="0cm" style:contextual-spacing="false" fo:line-height="0.337cm" fo:text-align="end" style:justify-single-word="false"/>
    </style:style>
    <style:style style:name="P365" style:family="paragraph" style:parent-style-name="Table_20_Paragraph">
      <style:paragraph-properties fo:margin-left="0.194cm" fo:line-height="0.362cm"/>
    </style:style>
    <style:style style:name="P366" style:family="paragraph" style:parent-style-name="Table_20_Paragraph">
      <style:paragraph-properties fo:margin-left="0.194cm" fo:line-height="0.363cm"/>
    </style:style>
    <style:style style:name="P367" style:family="paragraph" style:parent-style-name="Table_20_Paragraph">
      <style:paragraph-properties fo:margin-top="0.002cm" fo:margin-bottom="0cm" style:contextual-spacing="false"/>
      <style:text-properties fo:font-size="9pt" fo:font-weight="bold" style:font-size-asian="9pt" style:font-weight-asian="bold"/>
    </style:style>
    <style:style style:name="P368" style:family="paragraph" style:parent-style-name="Table_20_Paragraph" style:list-style-name="WWNum12">
      <style:paragraph-properties fo:margin-left="0.889cm" fo:margin-top="0.014cm" fo:margin-bottom="0cm" style:contextual-spacing="false" fo:text-indent="-0.633cm" style:auto-text-indent="false">
        <style:tab-stops>
          <style:tab-stop style:position="0.889cm"/>
        </style:tab-stops>
      </style:paragraph-properties>
    </style:style>
    <style:style style:name="P369" style:family="paragraph" style:parent-style-name="Table_20_Paragraph" style:list-style-name="WWNum12">
      <style:paragraph-properties fo:margin-left="0.889cm" fo:margin-top="0.023cm" fo:margin-bottom="0cm" style:contextual-spacing="false" fo:text-indent="-0.633cm" style:auto-text-indent="false">
        <style:tab-stops>
          <style:tab-stop style:position="0.889cm"/>
        </style:tab-stops>
      </style:paragraph-properties>
    </style:style>
    <style:style style:name="P370" style:family="paragraph" style:parent-style-name="Table_20_Paragraph" style:list-style-name="WWNum12">
      <style:paragraph-properties fo:margin-left="0.891cm" fo:margin-right="1.649cm" fo:margin-top="0.023cm" fo:margin-bottom="0cm" style:contextual-spacing="false" fo:line-height="101%" fo:text-indent="-0.635cm" style:auto-text-indent="false">
        <style:tab-stops>
          <style:tab-stop style:position="0.891cm"/>
        </style:tab-stops>
      </style:paragraph-properties>
    </style:style>
    <style:style style:name="P371" style:family="paragraph" style:parent-style-name="Table_20_Paragraph" style:list-style-name="WWNum12">
      <style:paragraph-properties fo:margin-left="0.891cm" fo:margin-right="1.048cm" fo:margin-top="0.012cm" fo:margin-bottom="0cm" style:contextual-spacing="false" fo:line-height="101%" fo:text-indent="-0.635cm" style:auto-text-indent="false">
        <style:tab-stops>
          <style:tab-stop style:position="0.891cm"/>
        </style:tab-stops>
      </style:paragraph-properties>
    </style:style>
    <style:style style:name="P372" style:family="paragraph" style:parent-style-name="Table_20_Paragraph" style:list-style-name="WWNum12">
      <style:paragraph-properties fo:margin-left="0.889cm" fo:margin-top="0.012cm" fo:margin-bottom="0cm" style:contextual-spacing="false" fo:text-indent="-0.633cm" style:auto-text-indent="false">
        <style:tab-stops>
          <style:tab-stop style:position="0.889cm"/>
        </style:tab-stops>
      </style:paragraph-properties>
    </style:style>
    <style:style style:name="P373" style:family="paragraph" style:parent-style-name="Table_20_Paragraph" style:list-style-name="WWNum12">
      <style:paragraph-properties fo:margin-top="0.025cm" fo:margin-bottom="0cm" style:contextual-spacing="false">
        <style:tab-stops>
          <style:tab-stop style:position="0.891cm"/>
        </style:tab-stops>
      </style:paragraph-properties>
    </style:style>
    <style:style style:name="P374" style:family="paragraph" style:parent-style-name="Table_20_Paragraph">
      <style:paragraph-properties fo:margin-left="0.891cm" fo:line-height="0.363cm"/>
    </style:style>
    <style:style style:name="P375" style:family="paragraph" style:parent-style-name="Table_20_Paragraph">
      <style:paragraph-properties fo:margin-left="0.183cm" fo:margin-top="0.362cm" fo:margin-bottom="0cm" style:contextual-spacing="false"/>
    </style:style>
    <style:style style:name="P376" style:family="paragraph" style:parent-style-name="Table_20_Paragraph">
      <style:paragraph-properties fo:margin-left="0.183cm" fo:line-height="0.363cm"/>
    </style:style>
    <style:style style:name="P377" style:family="paragraph" style:parent-style-name="Table_20_Paragraph">
      <style:paragraph-properties fo:margin-left="0.367cm" fo:margin-right="0.166cm" fo:margin-top="0.358cm" fo:margin-bottom="0cm" style:contextual-spacing="false" fo:text-align="end" style:justify-single-word="false" fo:text-indent="0.335cm" style:auto-text-indent="false"/>
    </style:style>
    <style:style style:name="P378" style:family="paragraph" style:parent-style-name="Table_20_Paragraph">
      <style:paragraph-properties fo:margin-left="0.349cm" fo:margin-right="0.164cm" fo:margin-top="0.005cm" fo:margin-bottom="0cm" style:contextual-spacing="false" fo:text-align="end" style:justify-single-word="false" fo:text-indent="0.811cm" style:auto-text-indent="false"/>
    </style:style>
    <style:style style:name="P379" style:family="paragraph" style:parent-style-name="Table_20_Paragraph">
      <style:paragraph-properties fo:margin-left="0.256cm" fo:margin-right="1.736cm" fo:margin-top="0.363cm" fo:margin-bottom="0cm" style:contextual-spacing="false"/>
    </style:style>
    <style:style style:name="P380" style:family="paragraph" style:parent-style-name="Table_20_Paragraph">
      <style:paragraph-properties fo:margin-top="0.004cm" fo:margin-bottom="0cm" style:contextual-spacing="false"/>
      <style:text-properties fo:font-size="9pt" fo:font-weight="bold" style:font-size-asian="9pt" style:font-weight-asian="bold"/>
    </style:style>
    <style:style style:name="P381" style:family="paragraph" style:parent-style-name="Table_20_Paragraph" style:list-style-name="WWNum11">
      <style:paragraph-properties fo:margin-left="0.889cm" fo:margin-top="0.014cm" fo:margin-bottom="0cm" style:contextual-spacing="false" fo:text-indent="-0.633cm" style:auto-text-indent="false">
        <style:tab-stops>
          <style:tab-stop style:position="0.889cm"/>
        </style:tab-stops>
      </style:paragraph-properties>
    </style:style>
    <style:style style:name="P382" style:family="paragraph" style:parent-style-name="Table_20_Paragraph">
      <style:paragraph-properties fo:margin-left="0.891cm" fo:margin-right="0.367cm" fo:line-height="0.363cm"/>
    </style:style>
    <style:style style:name="P383" style:family="paragraph" style:parent-style-name="Table_20_Paragraph">
      <style:paragraph-properties fo:margin-left="0.183cm" fo:margin-top="0.363cm" fo:margin-bottom="0cm" style:contextual-spacing="false" fo:line-height="101%"/>
    </style:style>
    <style:style style:name="P384" style:family="paragraph" style:parent-style-name="Table_20_Paragraph">
      <style:paragraph-properties fo:margin-left="0.183cm" fo:margin-top="0.356cm" fo:margin-bottom="0cm" style:contextual-spacing="false"/>
    </style:style>
    <style:style style:name="P385" style:family="paragraph" style:parent-style-name="Table_20_Paragraph">
      <style:paragraph-properties fo:margin-left="0.367cm" fo:margin-right="0.166cm" fo:margin-top="0.002cm" fo:margin-bottom="0cm" style:contextual-spacing="false" fo:text-align="end" style:justify-single-word="false" fo:text-indent="0.529cm" style:auto-text-indent="false"/>
    </style:style>
    <style:style style:name="P386" style:family="paragraph" style:parent-style-name="Table_20_Paragraph">
      <style:paragraph-properties fo:margin-left="0.349cm" fo:margin-right="0.164cm" fo:text-align="end" style:justify-single-word="false" fo:text-indent="0.811cm" style:auto-text-indent="false"/>
    </style:style>
    <style:style style:name="P387" style:family="paragraph" style:parent-style-name="Table_20_Paragraph">
      <style:paragraph-properties fo:margin-left="0.194cm" fo:margin-top="0.002cm" fo:margin-bottom="0cm" style:contextual-spacing="false" fo:line-height="0.363cm"/>
    </style:style>
    <style:style style:name="P388" style:family="paragraph" style:parent-style-name="Table_20_Paragraph">
      <style:paragraph-properties fo:margin-left="0.256cm" fo:margin-right="0.485cm" fo:line-height="102%"/>
    </style:style>
    <style:style style:name="P389" style:family="paragraph" style:parent-style-name="Table_20_Paragraph">
      <style:paragraph-properties fo:margin-left="0.256cm" fo:margin-top="0.347cm" fo:margin-bottom="0cm" style:contextual-spacing="false"/>
    </style:style>
    <style:style style:name="P390" style:family="paragraph" style:parent-style-name="Table_20_Paragraph" style:list-style-name="WWNum10">
      <style:paragraph-properties fo:margin-left="0.891cm" fo:margin-right="0.448cm" fo:margin-top="0.023cm" fo:margin-bottom="0cm" style:contextual-spacing="false" fo:text-indent="-0.635cm" style:auto-text-indent="false">
        <style:tab-stops>
          <style:tab-stop style:position="0.891cm"/>
        </style:tab-stops>
      </style:paragraph-properties>
    </style:style>
    <style:style style:name="P391" style:family="paragraph" style:parent-style-name="Table_20_Paragraph">
      <style:paragraph-properties fo:margin-left="0.183cm" fo:margin-top="0.005cm" fo:margin-bottom="0cm" style:contextual-spacing="false" fo:line-height="99%"/>
    </style:style>
    <style:style style:name="P392" style:family="paragraph" style:parent-style-name="Table_20_Paragraph">
      <style:paragraph-properties fo:margin-left="0.183cm" fo:margin-top="0.002cm" fo:margin-bottom="0cm" style:contextual-spacing="false"/>
    </style:style>
    <style:style style:name="P393" style:family="paragraph" style:parent-style-name="Table_20_Paragraph">
      <style:paragraph-properties fo:margin-left="0.437cm" fo:margin-right="0.168cm" fo:margin-top="0.002cm" fo:margin-bottom="0cm" style:contextual-spacing="false" fo:text-align="justify" style:justify-single-word="false" fo:text-indent="0.247cm" style:auto-text-indent="false" loext:word-spacing-minimum="75%" loext:word-spacing-maximum="133%"/>
    </style:style>
    <style:style style:name="P394" style:family="paragraph" style:parent-style-name="Table_20_Paragraph">
      <style:paragraph-properties fo:margin-left="0.256cm" fo:margin-top="0.363cm" fo:margin-bottom="0cm" style:contextual-spacing="false"/>
    </style:style>
    <style:style style:name="P395" style:family="paragraph" style:parent-style-name="Table_20_Paragraph">
      <style:paragraph-properties fo:margin-left="0.183cm" fo:margin-right="0.871cm" fo:margin-top="0.363cm" fo:margin-bottom="0cm" style:contextual-spacing="false" fo:text-align="justify" style:justify-single-word="false" loext:word-spacing-minimum="75%" loext:word-spacing-maximum="133%"/>
    </style:style>
    <style:style style:name="P396" style:family="paragraph" style:parent-style-name="Text_20_body" style:master-page-name="Converted32">
      <style:paragraph-properties fo:margin-top="0.002cm" fo:margin-bottom="0cm" style:contextual-spacing="false" fo:text-align="start" style:justify-single-word="false" style:page-number="auto" loext:word-spacing-minimum="75%" loext:word-spacing-maximum="133%"/>
      <style:text-properties fo:font-size="3.5pt" fo:font-weight="bold" style:font-size-asian="3.5pt" style:font-weight-asian="bold"/>
    </style:style>
    <style:style style:name="P397" style:family="paragraph" style:parent-style-name="Table_20_Paragraph">
      <style:paragraph-properties fo:margin-top="0.007cm" fo:margin-bottom="0cm" style:contextual-spacing="false"/>
      <style:text-properties fo:font-size="9pt" fo:font-weight="bold" style:font-size-asian="9pt" style:font-weight-asian="bold"/>
    </style:style>
    <style:style style:name="P398" style:family="paragraph" style:parent-style-name="Table_20_Paragraph">
      <style:paragraph-properties fo:margin-left="0.194cm"/>
    </style:style>
    <style:style style:name="P399" style:family="paragraph" style:parent-style-name="Table_20_Paragraph">
      <style:paragraph-properties fo:margin-left="0.183cm" fo:margin-right="0.871cm" fo:text-align="justify" style:justify-single-word="false" loext:word-spacing-minimum="75%" loext:word-spacing-maximum="133%"/>
    </style:style>
    <style:style style:name="P400" style:family="paragraph" style:parent-style-name="Table_20_Paragraph">
      <style:paragraph-properties fo:margin-left="1.99cm"/>
    </style:style>
    <style:style style:name="P401" style:family="paragraph" style:parent-style-name="Standard">
      <style:paragraph-properties fo:margin-left="0.176cm" fo:margin-top="0.439cm" fo:margin-bottom="0cm" style:contextual-spacing="false" fo:line-height="103%"/>
    </style:style>
    <style:style style:name="P402" style:family="paragraph" style:parent-style-name="Standard" style:master-page-name="Converted33">
      <style:paragraph-properties fo:margin-left="0.002cm" fo:margin-right="0.51cm" fo:margin-top="0.161cm" fo:margin-bottom="0cm" style:contextual-spacing="false" fo:text-align="center" style:justify-single-word="false" style:page-number="auto"/>
    </style:style>
    <style:style style:name="P403" style:family="paragraph" style:parent-style-name="Heading_20_1" style:list-style-name="WWNum9">
      <style:paragraph-properties fo:margin-left="1.446cm" fo:margin-top="0.323cm" fo:margin-bottom="0cm" style:contextual-spacing="false" fo:text-indent="-1.27cm" style:auto-text-indent="false">
        <style:tab-stops>
          <style:tab-stop style:position="1.446cm"/>
        </style:tab-stops>
      </style:paragraph-properties>
      <style:text-properties fo:letter-spacing="-0.004cm"/>
    </style:style>
    <style:style style:name="P404" style:family="paragraph" style:parent-style-name="Heading_20_3">
      <style:paragraph-properties fo:margin-left="0.176cm" fo:margin-top="0.437cm" fo:margin-bottom="0cm" style:contextual-spacing="false" fo:text-align="justify" style:justify-single-word="false" fo:text-indent="0cm" style:auto-text-indent="false" loext:word-spacing-minimum="75%" loext:word-spacing-maximum="133%"/>
    </style:style>
    <style:style style:name="P405" style:family="paragraph" style:parent-style-name="Text_20_body">
      <style:paragraph-properties fo:margin-top="0.166cm" fo:margin-bottom="0cm" style:contextual-spacing="false" fo:text-align="start" style:justify-single-word="false" loext:word-spacing-minimum="75%" loext:word-spacing-maximum="133%"/>
      <style:text-properties fo:font-weight="bold" style:font-weight-asian="bold"/>
    </style:style>
    <style:style style:name="P406" style:family="paragraph" style:parent-style-name="Text_20_body">
      <style:paragraph-properties fo:margin-left="0.176cm" fo:margin-right="0.66cm" fo:margin-top="0.002cm" fo:margin-bottom="0cm" style:contextual-spacing="false" fo:line-height="119%"/>
    </style:style>
    <style:style style:name="P407" style:family="paragraph" style:parent-style-name="Text_20_body">
      <style:paragraph-properties fo:margin-left="0.176cm" fo:margin-right="0.67cm" fo:line-height="119%"/>
    </style:style>
    <style:style style:name="P408" style:family="paragraph" style:parent-style-name="Text_20_body">
      <style:paragraph-properties fo:margin-left="0.176cm" fo:margin-right="0.665cm" fo:margin-top="0.381cm" fo:margin-bottom="0cm" style:contextual-spacing="false" fo:line-height="103%"/>
    </style:style>
    <style:style style:name="P409" style:family="paragraph" style:parent-style-name="Text_20_body">
      <style:paragraph-properties fo:margin-top="0.081cm" fo:margin-bottom="0cm" style:contextual-spacing="false" fo:text-align="start" style:justify-single-word="false" loext:word-spacing-minimum="75%" loext:word-spacing-maximum="133%"/>
    </style:style>
    <style:style style:name="P410" style:family="paragraph" style:parent-style-name="Text_20_body" style:master-page-name="Converted34">
      <style:paragraph-properties fo:margin-left="0.176cm" fo:margin-right="0.661cm" fo:margin-top="0.231cm" fo:margin-bottom="0cm" style:contextual-spacing="false" fo:line-height="119%" style:page-number="auto"/>
    </style:style>
    <style:style style:name="P411" style:family="paragraph" style:parent-style-name="Text_20_body">
      <style:paragraph-properties fo:margin-top="0.318cm" fo:margin-bottom="0cm" style:contextual-spacing="false" fo:text-align="start" style:justify-single-word="false" loext:word-spacing-minimum="75%" loext:word-spacing-maximum="133%"/>
    </style:style>
    <style:style style:name="P412" style:family="paragraph" style:parent-style-name="Heading_20_1" style:list-style-name="WWNum9">
      <style:paragraph-properties fo:margin-left="1.446cm" fo:text-indent="-1.27cm" style:auto-text-indent="false">
        <style:tab-stops>
          <style:tab-stop style:position="1.446cm"/>
        </style:tab-stops>
      </style:paragraph-properties>
    </style:style>
    <style:style style:name="P413" style:family="paragraph" style:parent-style-name="Text_20_body">
      <style:paragraph-properties fo:margin-left="0.176cm" fo:margin-top="0.224cm" fo:margin-bottom="0cm" style:contextual-spacing="false"/>
    </style:style>
    <style:style style:name="P414" style:family="paragraph" style:parent-style-name="Text_20_body">
      <style:paragraph-properties fo:margin-top="0.122cm" fo:margin-bottom="0cm" style:contextual-spacing="false" fo:text-align="start" style:justify-single-word="false" loext:word-spacing-minimum="75%" loext:word-spacing-maximum="133%"/>
      <style:text-properties fo:font-size="10pt" style:font-size-asian="10pt"/>
    </style:style>
    <style:style style:name="P415" style:family="paragraph" style:parent-style-name="Table_20_Paragraph">
      <style:paragraph-properties fo:margin-left="0.194cm" fo:margin-top="0.085cm" fo:margin-bottom="0cm" style:contextual-spacing="false" fo:line-height="119%"/>
    </style:style>
    <style:style style:name="P416" style:family="paragraph" style:parent-style-name="Table_20_Paragraph">
      <style:paragraph-properties fo:margin-left="0.192cm" fo:margin-right="0.339cm" fo:margin-top="0.085cm" fo:margin-bottom="0cm" style:contextual-spacing="false" fo:line-height="119%"/>
    </style:style>
    <style:style style:name="P417" style:family="paragraph" style:parent-style-name="Table_20_Paragraph">
      <style:paragraph-properties fo:margin-left="0.192cm" fo:margin-right="0.226cm" fo:line-height="0.529cm" fo:text-align="justify" style:justify-single-word="false" loext:word-spacing-minimum="75%" loext:word-spacing-maximum="133%"/>
    </style:style>
    <style:style style:name="P418" style:family="paragraph" style:parent-style-name="Table_20_Paragraph">
      <style:paragraph-properties fo:margin-left="0.182cm" fo:margin-right="0.088cm" fo:margin-top="0.085cm" fo:margin-bottom="0cm" style:contextual-spacing="false" fo:line-height="119%"/>
    </style:style>
    <style:style style:name="P419" style:family="paragraph" style:parent-style-name="Table_20_Paragraph">
      <style:paragraph-properties fo:margin-left="0.191cm" fo:margin-top="0.085cm" fo:margin-bottom="0cm" style:contextual-spacing="false"/>
    </style:style>
    <style:style style:name="P420" style:family="paragraph" style:parent-style-name="Table_20_Paragraph">
      <style:paragraph-properties fo:margin-top="0.161cm" fo:margin-bottom="0cm" style:contextual-spacing="false"/>
    </style:style>
    <style:style style:name="P421" style:family="paragraph" style:parent-style-name="Table_20_Paragraph">
      <style:paragraph-properties fo:margin-left="0.194cm" fo:line-height="119%"/>
    </style:style>
    <style:style style:name="P422" style:family="paragraph" style:parent-style-name="Table_20_Paragraph">
      <style:paragraph-properties fo:margin-left="0.192cm"/>
      <style:text-properties fo:letter-spacing="-0.007cm"/>
    </style:style>
    <style:style style:name="P423" style:family="paragraph" style:parent-style-name="Table_20_Paragraph">
      <style:paragraph-properties fo:margin-left="0.192cm" fo:line-height="119%"/>
    </style:style>
    <style:style style:name="P424" style:family="paragraph" style:parent-style-name="Table_20_Paragraph">
      <style:paragraph-properties fo:margin-left="0.182cm"/>
      <style:text-properties fo:letter-spacing="-0.009cm"/>
    </style:style>
    <style:style style:name="P425" style:family="paragraph" style:parent-style-name="Table_20_Paragraph">
      <style:paragraph-properties fo:margin-left="0.191cm"/>
      <style:text-properties fo:letter-spacing="-0.009cm"/>
    </style:style>
    <style:style style:name="P426" style:family="paragraph" style:parent-style-name="Table_20_Paragraph">
      <style:paragraph-properties fo:margin-top="0.169cm" fo:margin-bottom="0cm" style:contextual-spacing="false"/>
    </style:style>
    <style:style style:name="P427" style:family="paragraph" style:parent-style-name="Table_20_Paragraph">
      <style:paragraph-properties fo:margin-left="0.192cm"/>
      <style:text-properties fo:letter-spacing="-0.004cm"/>
    </style:style>
    <style:style style:name="P428" style:family="paragraph" style:parent-style-name="Table_20_Paragraph">
      <style:paragraph-properties fo:margin-top="0.048cm" fo:margin-bottom="0cm" style:contextual-spacing="false"/>
    </style:style>
    <style:style style:name="P429" style:family="paragraph" style:parent-style-name="Table_20_Paragraph">
      <style:paragraph-properties fo:margin-left="0.192cm" fo:margin-right="0.199cm" style:line-height-at-least="0.529cm"/>
    </style:style>
    <style:style style:name="P430" style:family="paragraph" style:parent-style-name="Table_20_Paragraph">
      <style:paragraph-properties fo:margin-left="0.182cm" fo:margin-right="0.088cm" style:line-height-at-least="0.529cm"/>
    </style:style>
    <style:style style:name="P431" style:family="paragraph" style:parent-style-name="Table_20_Paragraph">
      <style:paragraph-properties fo:margin-left="0.192cm" fo:margin-right="0.199cm" fo:line-height="119%"/>
    </style:style>
    <style:style style:name="P432" style:family="paragraph" style:parent-style-name="Table_20_Paragraph">
      <style:paragraph-properties fo:margin-left="0.182cm" fo:margin-right="0.24cm" fo:line-height="119%"/>
    </style:style>
    <style:style style:name="P433" style:family="paragraph" style:parent-style-name="Table_20_Paragraph">
      <style:paragraph-properties fo:margin-left="0.182cm" fo:margin-right="0.088cm" fo:line-height="0.529cm"/>
    </style:style>
    <style:style style:name="P434" style:family="paragraph" style:parent-style-name="Table_20_Paragraph">
      <style:paragraph-properties fo:margin-left="0.192cm"/>
    </style:style>
    <style:style style:name="P435" style:family="paragraph" style:parent-style-name="Table_20_Paragraph">
      <style:paragraph-properties fo:margin-left="0.182cm" fo:margin-right="0.088cm" fo:line-height="119%"/>
    </style:style>
    <style:style style:name="P436" style:family="paragraph" style:parent-style-name="Table_20_Paragraph">
      <style:paragraph-properties fo:margin-left="0.194cm" fo:margin-top="0.085cm" fo:margin-bottom="0cm" style:contextual-spacing="false"/>
    </style:style>
    <style:style style:name="P437" style:family="paragraph" style:parent-style-name="Table_20_Paragraph">
      <style:paragraph-properties fo:margin-left="0.182cm" fo:margin-right="0.217cm" fo:margin-top="0.085cm" fo:margin-bottom="0cm" style:contextual-spacing="false" fo:line-height="119%"/>
    </style:style>
    <style:style style:name="P438" style:family="paragraph" style:parent-style-name="Table_20_Paragraph">
      <style:paragraph-properties fo:margin-left="0.182cm" fo:line-height="0.402cm"/>
    </style:style>
    <style:style style:name="P439" style:family="paragraph" style:parent-style-name="Table_20_Paragraph">
      <style:paragraph-properties fo:margin-left="0.191cm" fo:margin-top="0.085cm" fo:margin-bottom="0cm" style:contextual-spacing="false"/>
      <style:text-properties fo:letter-spacing="-0.009cm"/>
    </style:style>
    <style:style style:name="P440" style:family="paragraph" style:parent-style-name="Text_20_body" style:master-page-name="Converted35">
      <style:paragraph-properties fo:margin-top="0.002cm" fo:margin-bottom="0cm" style:contextual-spacing="false" fo:text-align="start" style:justify-single-word="false" style:page-number="auto" loext:word-spacing-minimum="75%" loext:word-spacing-maximum="133%"/>
      <style:text-properties fo:font-size="3.5pt" style:font-size-asian="3.5pt"/>
    </style:style>
    <style:style style:name="P441" style:family="paragraph" style:parent-style-name="Table_20_Paragraph">
      <style:paragraph-properties fo:margin-left="0.182cm" fo:margin-right="0.24cm" fo:line-height="0.529cm"/>
    </style:style>
    <style:style style:name="P442" style:family="paragraph" style:parent-style-name="Table_20_Paragraph">
      <style:paragraph-properties fo:margin-left="0.182cm" fo:line-height="0.404cm"/>
    </style:style>
    <style:style style:name="P443" style:family="paragraph" style:parent-style-name="Text_20_body">
      <style:paragraph-properties fo:margin-top="0.005cm" fo:margin-bottom="0cm" style:contextual-spacing="false" fo:text-align="start" style:justify-single-word="false" loext:word-spacing-minimum="75%" loext:word-spacing-maximum="133%"/>
    </style:style>
    <style:style style:name="P444" style:family="paragraph" style:parent-style-name="Text_20_body">
      <style:paragraph-properties fo:margin-left="0.176cm" fo:margin-right="0.661cm" fo:line-height="103%"/>
    </style:style>
    <style:style style:name="P445" style:family="paragraph" style:parent-style-name="Text_20_body">
      <style:paragraph-properties fo:margin-left="0.176cm" fo:margin-right="0.67cm" fo:margin-top="0.203cm" fo:margin-bottom="0cm" style:contextual-spacing="false"/>
    </style:style>
    <style:style style:name="P446" style:family="paragraph" style:parent-style-name="List_20_Paragraph" style:list-style-name="WWNum9">
      <style:paragraph-properties fo:margin-left="1.677cm" fo:margin-right="0.656cm" fo:margin-top="0.213cm" fo:margin-bottom="0cm" style:contextual-spacing="false" fo:text-align="justify" style:justify-single-word="false" fo:text-indent="-1.244cm" style:auto-text-indent="false" loext:word-spacing-minimum="75%" loext:word-spacing-maximum="133%">
        <style:tab-stops>
          <style:tab-stop style:position="1.674cm"/>
          <style:tab-stop style:position="1.677cm"/>
        </style:tab-stops>
      </style:paragraph-properties>
    </style:style>
    <style:style style:name="P447" style:family="paragraph" style:parent-style-name="List_20_Paragraph" style:list-style-name="WWNum9">
      <style:paragraph-properties fo:margin-left="1.677cm" fo:margin-right="0.661cm" fo:margin-top="0.416cm" fo:margin-bottom="0cm" style:contextual-spacing="false" fo:line-height="101%" fo:text-align="justify" style:justify-single-word="false" fo:text-indent="-1.252cm" style:auto-text-indent="false" loext:word-spacing-minimum="75%" loext:word-spacing-maximum="133%">
        <style:tab-stops>
          <style:tab-stop style:position="1.674cm"/>
          <style:tab-stop style:position="1.677cm"/>
        </style:tab-stops>
      </style:paragraph-properties>
    </style:style>
    <style:style style:name="P448" style:family="paragraph" style:parent-style-name="Text_20_body">
      <style:paragraph-properties fo:margin-left="0.176cm" fo:margin-right="0.667cm" fo:margin-top="0.413cm" fo:margin-bottom="0cm" style:contextual-spacing="false"/>
    </style:style>
    <style:style style:name="P449" style:family="paragraph" style:parent-style-name="Text_20_body">
      <style:paragraph-properties fo:margin-left="0.176cm" fo:margin-right="0.663cm" fo:margin-top="0.217cm" fo:margin-bottom="0cm" style:contextual-spacing="false"/>
    </style:style>
    <style:style style:name="P450" style:family="paragraph" style:parent-style-name="Text_20_body">
      <style:paragraph-properties fo:margin-left="0.176cm" fo:margin-right="0.669cm" fo:margin-top="0.208cm" fo:margin-bottom="0cm" style:contextual-spacing="false" fo:line-height="101%"/>
    </style:style>
    <style:style style:name="P451" style:family="paragraph" style:parent-style-name="Text_20_body">
      <style:paragraph-properties fo:margin-left="0.176cm" fo:margin-right="0.663cm" fo:margin-top="0.43cm" fo:margin-bottom="0cm" style:contextual-spacing="false" fo:line-height="103%"/>
    </style:style>
    <style:style style:name="P452" style:family="paragraph" style:parent-style-name="Heading_20_1" style:master-page-name="Converted36">
      <style:paragraph-properties fo:margin-left="0.176cm" fo:margin-top="0.145cm" fo:margin-bottom="0cm" style:contextual-spacing="false" fo:text-indent="0cm" style:auto-text-indent="false" style:page-number="auto">
        <style:tab-stops>
          <style:tab-stop style:position="1.446cm"/>
        </style:tab-stops>
      </style:paragraph-properties>
    </style:style>
    <style:style style:name="P453" style:family="paragraph" style:parent-style-name="Heading_20_3" style:list-style-name="WWNum1">
      <style:paragraph-properties fo:margin-left="1.446cm" fo:margin-top="0.002cm" fo:margin-bottom="0cm" style:contextual-spacing="false" fo:text-indent="-1.27cm" style:auto-text-indent="false">
        <style:tab-stops>
          <style:tab-stop style:position="1.446cm"/>
        </style:tab-stops>
      </style:paragraph-properties>
    </style:style>
    <style:style style:name="P454" style:family="paragraph" style:parent-style-name="List_20_Paragraph" style:list-style-name="WWNum1">
      <style:paragraph-properties fo:margin-left="1.446cm" fo:margin-top="0.002cm" fo:margin-bottom="0cm" style:contextual-spacing="false" fo:text-indent="-1.27cm" style:auto-text-indent="false">
        <style:tab-stops>
          <style:tab-stop style:position="1.446cm"/>
        </style:tab-stops>
      </style:paragraph-properties>
    </style:style>
    <style:style style:name="P455" style:family="paragraph" style:parent-style-name="List_20_Paragraph" style:list-style-name="WWNum1">
      <style:paragraph-properties fo:margin-left="2.718cm" fo:margin-right="0.67cm" fo:margin-top="0.436cm" fo:margin-bottom="0cm" style:contextual-spacing="false" fo:line-height="103%" fo:text-align="justify" style:justify-single-word="false" fo:text-indent="-1.272cm" style:auto-text-indent="false" loext:word-spacing-minimum="75%" loext:word-spacing-maximum="133%">
        <style:tab-stops>
          <style:tab-stop style:position="2.713cm"/>
          <style:tab-stop style:position="2.718cm"/>
        </style:tab-stops>
      </style:paragraph-properties>
    </style:style>
    <style:style style:name="P456" style:family="paragraph" style:parent-style-name="Heading_20_3" style:list-style-name="WWNum1">
      <style:paragraph-properties fo:margin-left="1.446cm" fo:margin-top="0.422cm" fo:margin-bottom="0cm" style:contextual-spacing="false" fo:text-indent="-1.27cm" style:auto-text-indent="false">
        <style:tab-stops>
          <style:tab-stop style:position="1.446cm"/>
        </style:tab-stops>
      </style:paragraph-properties>
    </style:style>
    <style:style style:name="P457" style:family="paragraph" style:parent-style-name="List_20_Paragraph" style:list-style-name="WWNum1">
      <style:paragraph-properties fo:margin-left="2.701cm" fo:margin-right="0.661cm" fo:line-height="103%" fo:text-align="justify" style:justify-single-word="false" fo:text-indent="-1.272cm" style:auto-text-indent="false" loext:word-spacing-minimum="75%" loext:word-spacing-maximum="133%">
        <style:tab-stops>
          <style:tab-stop style:position="2.695cm"/>
          <style:tab-stop style:position="2.701cm"/>
        </style:tab-stops>
      </style:paragraph-properties>
    </style:style>
    <style:style style:name="P458" style:family="paragraph" style:parent-style-name="List_20_Paragraph" style:list-style-name="WWNum1">
      <style:paragraph-properties fo:margin-left="2.701cm" fo:margin-right="0.654cm" fo:margin-top="0.418cm" fo:margin-bottom="0cm" style:contextual-spacing="false" fo:line-height="103%" fo:text-align="justify" style:justify-single-word="false" fo:text-indent="-1.272cm" style:auto-text-indent="false" loext:word-spacing-minimum="75%" loext:word-spacing-maximum="133%">
        <style:tab-stops>
          <style:tab-stop style:position="2.695cm"/>
          <style:tab-stop style:position="2.701cm"/>
        </style:tab-stops>
      </style:paragraph-properties>
    </style:style>
    <style:style style:name="P459" style:family="paragraph" style:parent-style-name="List_20_Paragraph" style:list-style-name="WWNum1">
      <style:paragraph-properties fo:margin-left="2.701cm" fo:margin-right="0.661cm" fo:margin-top="0.42cm" fo:margin-bottom="0cm" style:contextual-spacing="false" fo:line-height="103%" fo:text-align="justify" style:justify-single-word="false" fo:text-indent="-1.272cm" style:auto-text-indent="false" loext:word-spacing-minimum="75%" loext:word-spacing-maximum="133%">
        <style:tab-stops>
          <style:tab-stop style:position="2.695cm"/>
          <style:tab-stop style:position="2.701cm"/>
        </style:tab-stops>
      </style:paragraph-properties>
    </style:style>
    <style:style style:name="P460" style:family="paragraph" style:parent-style-name="Text_20_body">
      <style:paragraph-properties fo:margin-top="0.409cm" fo:margin-bottom="0cm" style:contextual-spacing="false" fo:text-align="start" style:justify-single-word="false" loext:word-spacing-minimum="75%" loext:word-spacing-maximum="133%"/>
    </style:style>
    <style:style style:name="P461" style:family="paragraph" style:parent-style-name="List_20_Paragraph" style:list-style-name="WWNum1">
      <style:paragraph-properties fo:margin-left="2.701cm" fo:margin-right="0.661cm" fo:margin-top="0.002cm" fo:margin-bottom="0cm" style:contextual-spacing="false" fo:line-height="103%" fo:text-align="justify" style:justify-single-word="false" fo:text-indent="-1.272cm" style:auto-text-indent="false" loext:word-spacing-minimum="75%" loext:word-spacing-maximum="133%">
        <style:tab-stops>
          <style:tab-stop style:position="2.695cm"/>
          <style:tab-stop style:position="2.701cm"/>
        </style:tab-stops>
      </style:paragraph-properties>
    </style:style>
    <style:style style:name="P462" style:family="paragraph" style:parent-style-name="List_20_Paragraph" style:list-style-name="WWNum8">
      <style:paragraph-properties fo:margin-left="2.718cm" fo:margin-right="0.656cm" fo:margin-top="0.42cm" fo:margin-bottom="0cm" style:contextual-spacing="false" fo:line-height="103%" fo:text-align="justify" style:justify-single-word="false" fo:text-indent="-1.272cm" style:auto-text-indent="false" loext:word-spacing-minimum="75%" loext:word-spacing-maximum="133%">
        <style:tab-stops>
          <style:tab-stop style:position="2.715cm"/>
          <style:tab-stop style:position="2.718cm"/>
        </style:tab-stops>
      </style:paragraph-properties>
    </style:style>
    <style:style style:name="P463" style:family="paragraph" style:parent-style-name="List_20_Paragraph" style:list-style-name="WWNum8">
      <style:paragraph-properties fo:margin-left="2.718cm" fo:margin-right="0.681cm" fo:margin-top="0.42cm" fo:margin-bottom="0cm" style:contextual-spacing="false" fo:line-height="103%" fo:text-align="justify" style:justify-single-word="false" fo:text-indent="-1.272cm" style:auto-text-indent="false" loext:word-spacing-minimum="75%" loext:word-spacing-maximum="133%">
        <style:tab-stops>
          <style:tab-stop style:position="2.715cm"/>
          <style:tab-stop style:position="2.718cm"/>
        </style:tab-stops>
      </style:paragraph-properties>
    </style:style>
    <style:style style:name="P464" style:family="paragraph" style:parent-style-name="List_20_Paragraph" style:list-style-name="WWNum1">
      <style:paragraph-properties fo:margin-left="2.701cm" fo:margin-right="0.663cm" fo:margin-top="0.422cm" fo:margin-bottom="0cm" style:contextual-spacing="false" fo:line-height="103%" fo:text-align="justify" style:justify-single-word="false" fo:text-indent="-1.272cm" style:auto-text-indent="false" loext:word-spacing-minimum="75%" loext:word-spacing-maximum="133%">
        <style:tab-stops>
          <style:tab-stop style:position="2.695cm"/>
          <style:tab-stop style:position="2.701cm"/>
        </style:tab-stops>
      </style:paragraph-properties>
    </style:style>
    <style:style style:name="P465" style:family="paragraph" style:parent-style-name="Heading_20_3" style:list-style-name="WWNum1">
      <style:paragraph-properties fo:margin-left="2.701cm" fo:margin-top="0.418cm" fo:margin-bottom="0cm" style:contextual-spacing="false" fo:text-indent="-1.27cm" style:auto-text-indent="false">
        <style:tab-stops>
          <style:tab-stop style:position="2.701cm"/>
        </style:tab-stops>
      </style:paragraph-properties>
    </style:style>
    <style:style style:name="P466" style:family="paragraph" style:parent-style-name="List_20_Paragraph" style:list-style-name="WWNum7" style:master-page-name="Converted37">
      <style:paragraph-properties fo:margin-left="2.718cm" fo:margin-right="0.667cm" fo:margin-top="0.161cm" fo:margin-bottom="0cm" style:contextual-spacing="false" fo:line-height="103%" fo:text-align="justify" style:justify-single-word="false" fo:text-indent="-1.272cm" style:auto-text-indent="false" style:page-number="auto" loext:word-spacing-minimum="75%" loext:word-spacing-maximum="133%">
        <style:tab-stops>
          <style:tab-stop style:position="2.715cm"/>
          <style:tab-stop style:position="2.718cm"/>
        </style:tab-stops>
      </style:paragraph-properties>
    </style:style>
    <style:style style:name="P467" style:family="paragraph" style:parent-style-name="List_20_Paragraph" style:list-style-name="WWNum7">
      <style:paragraph-properties fo:margin-left="2.718cm" fo:margin-top="0.422cm" fo:margin-bottom="0cm" style:contextual-spacing="false" fo:text-indent="-1.27cm" style:auto-text-indent="false">
        <style:tab-stops>
          <style:tab-stop style:position="2.718cm"/>
        </style:tab-stops>
      </style:paragraph-properties>
    </style:style>
    <style:style style:name="P468" style:family="paragraph" style:parent-style-name="List_20_Paragraph" style:list-style-name="WWNum7">
      <style:paragraph-properties fo:margin-left="3.988cm" fo:margin-right="0.663cm" fo:margin-top="0.436cm" fo:margin-bottom="0cm" style:contextual-spacing="false" fo:line-height="103%" fo:text-align="justify" style:justify-single-word="false" fo:text-indent="-1.27cm" style:auto-text-indent="false" loext:word-spacing-minimum="75%" loext:word-spacing-maximum="133%">
        <style:tab-stops>
          <style:tab-stop style:position="3.985cm"/>
          <style:tab-stop style:position="3.988cm"/>
        </style:tab-stops>
      </style:paragraph-properties>
    </style:style>
    <style:style style:name="P469" style:family="paragraph" style:parent-style-name="List_20_Paragraph" style:list-style-name="WWNum7">
      <style:paragraph-properties fo:margin-left="3.988cm" fo:margin-right="0.669cm" fo:margin-top="0.42cm" fo:margin-bottom="0cm" style:contextual-spacing="false" fo:line-height="103%" fo:text-align="justify" style:justify-single-word="false" fo:text-indent="-1.27cm" style:auto-text-indent="false" loext:word-spacing-minimum="75%" loext:word-spacing-maximum="133%">
        <style:tab-stops>
          <style:tab-stop style:position="3.983cm"/>
          <style:tab-stop style:position="3.988cm"/>
        </style:tab-stops>
      </style:paragraph-properties>
    </style:style>
    <style:style style:name="P470" style:family="paragraph" style:parent-style-name="List_20_Paragraph" style:list-style-name="WWNum1">
      <style:paragraph-properties fo:margin-left="2.701cm" fo:margin-right="0.66cm" fo:margin-top="0.422cm" fo:margin-bottom="0cm" style:contextual-spacing="false" fo:line-height="103%" fo:text-align="justify" style:justify-single-word="false" fo:text-indent="-1.272cm" style:auto-text-indent="false" loext:word-spacing-minimum="75%" loext:word-spacing-maximum="133%">
        <style:tab-stops>
          <style:tab-stop style:position="2.695cm"/>
          <style:tab-stop style:position="2.701cm"/>
        </style:tab-stops>
      </style:paragraph-properties>
    </style:style>
    <style:style style:name="P471" style:family="paragraph" style:parent-style-name="Heading_20_3" style:list-style-name="WWNum1">
      <style:paragraph-properties fo:margin-left="1.446cm" fo:margin-top="0.42cm" fo:margin-bottom="0cm" style:contextual-spacing="false" fo:text-indent="-1.27cm" style:auto-text-indent="false">
        <style:tab-stops>
          <style:tab-stop style:position="1.446cm"/>
        </style:tab-stops>
      </style:paragraph-properties>
    </style:style>
    <style:style style:name="P472" style:family="paragraph" style:parent-style-name="List_20_Paragraph" style:list-style-name="WWNum1">
      <style:paragraph-properties fo:margin-left="2.701cm" fo:margin-right="0.653cm" fo:line-height="103%" fo:text-align="justify" style:justify-single-word="false" fo:text-indent="-1.272cm" style:auto-text-indent="false" loext:word-spacing-minimum="75%" loext:word-spacing-maximum="133%">
        <style:tab-stops>
          <style:tab-stop style:position="2.695cm"/>
          <style:tab-stop style:position="2.701cm"/>
        </style:tab-stops>
      </style:paragraph-properties>
    </style:style>
    <style:style style:name="P473" style:family="paragraph" style:parent-style-name="List_20_Paragraph" style:list-style-name="WWNum1">
      <style:paragraph-properties fo:margin-left="2.701cm" fo:margin-right="0.679cm" fo:margin-top="0.42cm" fo:margin-bottom="0cm" style:contextual-spacing="false" fo:line-height="103%" fo:text-align="justify" style:justify-single-word="false" fo:text-indent="-1.272cm" style:auto-text-indent="false" loext:word-spacing-minimum="75%" loext:word-spacing-maximum="133%">
        <style:tab-stops>
          <style:tab-stop style:position="2.695cm"/>
          <style:tab-stop style:position="2.701cm"/>
        </style:tab-stops>
      </style:paragraph-properties>
    </style:style>
    <style:style style:name="P474" style:family="paragraph" style:parent-style-name="List_20_Paragraph" style:list-style-name="WWNum1">
      <style:paragraph-properties fo:margin-left="2.701cm" fo:margin-right="0.679cm" fo:margin-top="0.422cm" fo:margin-bottom="0cm" style:contextual-spacing="false" fo:line-height="103%" fo:text-align="justify" style:justify-single-word="false" fo:text-indent="-1.272cm" style:auto-text-indent="false" loext:word-spacing-minimum="75%" loext:word-spacing-maximum="133%">
        <style:tab-stops>
          <style:tab-stop style:position="2.695cm"/>
          <style:tab-stop style:position="2.701cm"/>
        </style:tab-stops>
      </style:paragraph-properties>
    </style:style>
    <style:style style:name="P475" style:family="paragraph" style:parent-style-name="List_20_Paragraph" style:list-style-name="WWNum1">
      <style:paragraph-properties fo:margin-left="2.701cm" fo:margin-right="0.677cm" fo:margin-top="0.423cm" fo:margin-bottom="0cm" style:contextual-spacing="false" fo:line-height="103%" fo:text-align="justify" style:justify-single-word="false" fo:text-indent="-1.272cm" style:auto-text-indent="false" loext:word-spacing-minimum="75%" loext:word-spacing-maximum="133%">
        <style:tab-stops>
          <style:tab-stop style:position="2.695cm"/>
          <style:tab-stop style:position="2.701cm"/>
        </style:tab-stops>
      </style:paragraph-properties>
    </style:style>
    <style:style style:name="P476" style:family="paragraph" style:parent-style-name="Heading_20_2" style:master-page-name="Converted38">
      <style:paragraph-properties fo:margin-left="0.011cm" fo:margin-right="0.51cm" fo:margin-top="0.161cm" fo:margin-bottom="0cm" style:contextual-spacing="false" fo:text-align="center" style:justify-single-word="false" fo:text-indent="0cm" style:auto-text-indent="false" style:page-number="auto"/>
    </style:style>
    <style:style style:name="P477" style:family="paragraph" style:parent-style-name="Heading_20_3" style:list-style-name="WWNum6">
      <style:paragraph-properties fo:margin-left="1.446cm" fo:margin-top="0.002cm" fo:margin-bottom="0cm" style:contextual-spacing="false" fo:text-indent="-1.27cm" style:auto-text-indent="false">
        <style:tab-stops>
          <style:tab-stop style:position="1.446cm"/>
        </style:tab-stops>
      </style:paragraph-properties>
      <style:text-properties fo:font-variant="small-caps" fo:letter-spacing="-0.004cm"/>
    </style:style>
    <style:style style:name="P478" style:family="paragraph" style:parent-style-name="Text_20_body">
      <style:paragraph-properties fo:margin-left="1.431cm" fo:margin-right="0.663cm" fo:line-height="103%"/>
    </style:style>
    <style:style style:name="P479" style:family="paragraph" style:parent-style-name="Heading_20_3" style:list-style-name="WWNum6">
      <style:paragraph-properties fo:margin-left="1.446cm" fo:margin-top="0.42cm" fo:margin-bottom="0cm" style:contextual-spacing="false" fo:text-indent="-1.27cm" style:auto-text-indent="false">
        <style:tab-stops>
          <style:tab-stop style:position="1.446cm"/>
        </style:tab-stops>
      </style:paragraph-properties>
    </style:style>
    <style:style style:name="P480" style:family="paragraph" style:parent-style-name="Text_20_body">
      <style:paragraph-properties fo:margin-left="1.431cm" fo:margin-right="0.661cm" fo:line-height="103%"/>
    </style:style>
    <style:style style:name="P481" style:family="paragraph" style:parent-style-name="Text_20_body">
      <style:paragraph-properties fo:margin-left="1.448cm" fo:margin-right="0.661cm" fo:line-height="103%"/>
    </style:style>
    <style:style style:name="P482" style:family="paragraph" style:parent-style-name="List_20_Paragraph" style:list-style-name="WWNum6">
      <style:paragraph-properties fo:margin-left="1.446cm" fo:margin-top="0.416cm" fo:margin-bottom="0cm" style:contextual-spacing="false" fo:text-indent="-1.27cm" style:auto-text-indent="false">
        <style:tab-stops>
          <style:tab-stop style:position="1.446cm"/>
        </style:tab-stops>
      </style:paragraph-properties>
    </style:style>
    <style:style style:name="P483" style:family="paragraph" style:parent-style-name="Text_20_body">
      <style:paragraph-properties fo:margin-left="1.448cm" fo:margin-right="0.665cm" fo:margin-top="0.437cm" fo:margin-bottom="0cm" style:contextual-spacing="false" fo:line-height="103%"/>
    </style:style>
    <style:style style:name="P484" style:family="paragraph" style:parent-style-name="Heading_20_3" style:list-style-name="WWNum6">
      <style:paragraph-properties fo:margin-left="1.446cm" fo:margin-top="0.418cm" fo:margin-bottom="0cm" style:contextual-spacing="false" fo:text-indent="-1.27cm" style:auto-text-indent="false">
        <style:tab-stops>
          <style:tab-stop style:position="1.446cm"/>
        </style:tab-stops>
      </style:paragraph-properties>
    </style:style>
    <style:style style:name="P485" style:family="paragraph" style:parent-style-name="Text_20_body">
      <style:paragraph-properties fo:margin-left="1.448cm" fo:margin-right="0.67cm" fo:margin-top="0cm" fo:margin-bottom="0cm" style:contextual-spacing="false" fo:line-height="103%"/>
    </style:style>
    <style:style style:name="P486" style:family="paragraph" style:parent-style-name="Text_20_body" style:master-page-name="Converted39">
      <style:paragraph-properties fo:margin-left="1.448cm" fo:margin-right="0.686cm" fo:margin-top="0.161cm" fo:margin-bottom="0cm" style:contextual-spacing="false" fo:line-height="103%" style:page-number="auto"/>
    </style:style>
    <style:style style:name="P487" style:family="paragraph" style:parent-style-name="Heading_20_3" style:list-style-name="WWNum6">
      <style:paragraph-properties fo:margin-left="1.446cm" fo:margin-top="0.422cm" fo:margin-bottom="0cm" style:contextual-spacing="false" fo:text-indent="-1.27cm" style:auto-text-indent="false">
        <style:tab-stops>
          <style:tab-stop style:position="1.446cm"/>
        </style:tab-stops>
      </style:paragraph-properties>
    </style:style>
    <style:style style:name="P488" style:family="paragraph" style:parent-style-name="Text_20_body">
      <style:paragraph-properties fo:margin-left="1.431cm" fo:margin-right="0.672cm" fo:line-height="103%"/>
    </style:style>
    <style:style style:name="P489" style:family="paragraph" style:parent-style-name="Heading_20_3" style:list-style-name="WWNum6">
      <style:paragraph-properties fo:margin-left="1.446cm" fo:margin-top="0.42cm" fo:margin-bottom="0cm" style:contextual-spacing="false" fo:text-indent="-1.27cm" style:auto-text-indent="false">
        <style:tab-stops>
          <style:tab-stop style:position="1.446cm"/>
        </style:tab-stops>
      </style:paragraph-properties>
      <style:text-properties fo:font-variant="small-caps" fo:letter-spacing="-0.004cm"/>
    </style:style>
    <style:style style:name="P490" style:family="paragraph" style:parent-style-name="Text_20_body">
      <style:paragraph-properties fo:margin-left="1.431cm" fo:margin-right="0.672cm" fo:margin-top="0cm" fo:margin-bottom="0cm" style:contextual-spacing="false" fo:line-height="103%"/>
    </style:style>
    <style:style style:name="P491" style:family="paragraph" style:parent-style-name="Heading_20_2" style:master-page-name="Converted40">
      <style:paragraph-properties fo:margin-left="0.011cm" fo:margin-right="0.51cm" fo:margin-top="0.161cm" fo:margin-bottom="0cm" style:contextual-spacing="false" fo:text-align="center" style:justify-single-word="false" fo:text-indent="0cm" style:auto-text-indent="false" style:page-number="auto"/>
    </style:style>
    <style:style style:name="P492" style:family="paragraph" style:parent-style-name="Heading_20_3" style:list-style-name="WWNum5">
      <style:paragraph-properties fo:margin-left="1.446cm" fo:margin-top="0.436cm" fo:margin-bottom="0cm" style:contextual-spacing="false" fo:text-indent="-1.27cm" style:auto-text-indent="false">
        <style:tab-stops>
          <style:tab-stop style:position="1.446cm"/>
        </style:tab-stops>
      </style:paragraph-properties>
    </style:style>
    <style:style style:name="P493" style:family="paragraph" style:parent-style-name="List_20_Paragraph" style:list-style-name="WWNum5">
      <style:paragraph-properties fo:margin-left="1.448cm" fo:margin-right="0.663cm" fo:line-height="103%" fo:text-align="justify" style:justify-single-word="false" fo:text-indent="-1.27cm" style:auto-text-indent="false" loext:word-spacing-minimum="75%" loext:word-spacing-maximum="133%">
        <style:tab-stops>
          <style:tab-stop style:position="1.445cm"/>
          <style:tab-stop style:position="1.448cm"/>
        </style:tab-stops>
      </style:paragraph-properties>
    </style:style>
    <style:style style:name="P494" style:family="paragraph" style:parent-style-name="List_20_Paragraph" style:list-style-name="WWNum5">
      <style:paragraph-properties fo:margin-left="2.718cm" fo:margin-right="0.674cm" fo:margin-top="0.416cm" fo:margin-bottom="0cm" style:contextual-spacing="false" fo:line-height="103%" fo:text-align="justify" style:justify-single-word="false" fo:text-indent="-1.272cm" style:auto-text-indent="false" loext:word-spacing-minimum="75%" loext:word-spacing-maximum="133%">
        <style:tab-stops>
          <style:tab-stop style:position="2.715cm"/>
          <style:tab-stop style:position="2.718cm"/>
        </style:tab-stops>
      </style:paragraph-properties>
    </style:style>
    <style:style style:name="P495" style:family="paragraph" style:parent-style-name="List_20_Paragraph" style:list-style-name="WWNum5">
      <style:paragraph-properties fo:margin-left="2.718cm" fo:margin-right="0.669cm" fo:margin-top="0.422cm" fo:margin-bottom="0cm" style:contextual-spacing="false" fo:line-height="103%" fo:text-align="justify" style:justify-single-word="false" fo:text-indent="-1.272cm" style:auto-text-indent="false" loext:word-spacing-minimum="75%" loext:word-spacing-maximum="133%">
        <style:tab-stops>
          <style:tab-stop style:position="2.715cm"/>
          <style:tab-stop style:position="2.718cm"/>
        </style:tab-stops>
      </style:paragraph-properties>
    </style:style>
    <style:style style:name="P496" style:family="paragraph" style:parent-style-name="Text_20_body">
      <style:paragraph-properties fo:margin-left="1.448cm" fo:margin-right="0.665cm" fo:line-height="119%"/>
    </style:style>
    <style:style style:name="P497" style:family="paragraph" style:parent-style-name="Text_20_body">
      <style:paragraph-properties fo:margin-left="1.448cm" fo:margin-right="0.67cm" fo:line-height="119%"/>
    </style:style>
    <style:style style:name="P498" style:family="paragraph" style:parent-style-name="Heading_20_3" style:list-style-name="WWNum5">
      <style:paragraph-properties fo:margin-left="1.446cm" fo:margin-top="0.349cm" fo:margin-bottom="0cm" style:contextual-spacing="false" fo:text-indent="-1.27cm" style:auto-text-indent="false">
        <style:tab-stops>
          <style:tab-stop style:position="1.446cm"/>
        </style:tab-stops>
      </style:paragraph-properties>
      <style:text-properties fo:font-variant="small-caps" fo:letter-spacing="-0.004cm"/>
    </style:style>
    <style:style style:name="P499" style:family="paragraph" style:parent-style-name="List_20_Paragraph" style:list-style-name="WWNum5">
      <style:paragraph-properties fo:margin-left="2.701cm" fo:text-indent="-1.589cm" style:auto-text-indent="false">
        <style:tab-stops>
          <style:tab-stop style:position="2.701cm"/>
        </style:tab-stops>
      </style:paragraph-properties>
    </style:style>
    <style:style style:name="P500" style:family="paragraph" style:parent-style-name="List_20_Paragraph" style:list-style-name="WWNum5">
      <style:paragraph-properties fo:margin-left="2.718cm" fo:margin-right="0.653cm" fo:line-height="103%" fo:text-align="justify" style:justify-single-word="false" fo:text-indent="-1.272cm" style:auto-text-indent="false" loext:word-spacing-minimum="75%" loext:word-spacing-maximum="133%">
        <style:tab-stops>
          <style:tab-stop style:position="2.715cm"/>
          <style:tab-stop style:position="2.718cm"/>
        </style:tab-stops>
      </style:paragraph-properties>
    </style:style>
    <style:style style:name="P501" style:family="paragraph" style:parent-style-name="List_20_Paragraph" style:list-style-name="WWNum5">
      <style:paragraph-properties fo:margin-left="2.718cm" fo:margin-right="0.663cm" fo:margin-top="0.416cm" fo:margin-bottom="0cm" style:contextual-spacing="false" fo:line-height="103%" fo:text-align="justify" style:justify-single-word="false" fo:text-indent="-1.272cm" style:auto-text-indent="false" loext:word-spacing-minimum="75%" loext:word-spacing-maximum="133%">
        <style:tab-stops>
          <style:tab-stop style:position="2.715cm"/>
          <style:tab-stop style:position="2.718cm"/>
        </style:tab-stops>
      </style:paragraph-properties>
    </style:style>
    <style:style style:name="P502" style:family="paragraph" style:parent-style-name="Heading_20_2" style:list-style-name="WWNum5" style:master-page-name="Converted41">
      <style:paragraph-properties fo:margin-left="1.446cm" fo:margin-top="0.161cm" fo:margin-bottom="0cm" style:contextual-spacing="false" fo:text-indent="-1.27cm" style:auto-text-indent="false" style:page-number="auto">
        <style:tab-stops>
          <style:tab-stop style:position="1.446cm"/>
        </style:tab-stops>
      </style:paragraph-properties>
      <style:text-properties fo:letter-spacing="-0.004cm"/>
    </style:style>
    <style:style style:name="P503" style:family="paragraph" style:parent-style-name="Text_20_body">
      <style:paragraph-properties fo:margin-left="1.448cm" fo:margin-right="0.658cm" fo:margin-top="0.427cm" fo:margin-bottom="0cm" style:contextual-spacing="false"/>
    </style:style>
    <style:style style:name="P504" style:family="paragraph" style:parent-style-name="Heading_20_2" style:master-page-name="Converted42">
      <style:paragraph-properties fo:margin-left="0.018cm" fo:margin-right="0.51cm" fo:margin-top="0.161cm" fo:margin-bottom="0cm" style:contextual-spacing="false" fo:text-align="center" style:justify-single-word="false" fo:text-indent="0cm" style:auto-text-indent="false" style:page-number="auto"/>
    </style:style>
    <style:style style:name="P505" style:family="paragraph" style:parent-style-name="Text_20_body">
      <style:paragraph-properties fo:margin-top="0.095cm" fo:margin-bottom="0cm" style:contextual-spacing="false" fo:text-align="start" style:justify-single-word="false" loext:word-spacing-minimum="75%" loext:word-spacing-maximum="133%"/>
      <style:text-properties fo:font-weight="bold" style:font-weight-asian="bold"/>
    </style:style>
    <style:style style:name="P506" style:family="paragraph" style:parent-style-name="List_20_Paragraph" style:list-style-name="WWNum4">
      <style:paragraph-properties fo:margin-left="0.811cm" fo:margin-right="0.665cm" fo:line-height="119%" fo:text-align="justify" style:justify-single-word="false" fo:text-indent="-0.635cm" style:auto-text-indent="false" loext:word-spacing-minimum="75%" loext:word-spacing-maximum="133%">
        <style:tab-stops>
          <style:tab-stop style:position="0.808cm"/>
          <style:tab-stop style:position="0.811cm"/>
        </style:tab-stops>
      </style:paragraph-properties>
    </style:style>
    <style:style style:name="P507" style:family="paragraph" style:parent-style-name="List_20_Paragraph" style:list-style-name="WWNum4">
      <style:paragraph-properties fo:margin-left="2.947cm" fo:margin-top="0.347cm" fo:margin-bottom="0cm" style:contextual-spacing="false" fo:text-align="start" style:justify-single-word="false" fo:text-indent="-1.27cm" style:auto-text-indent="false" loext:word-spacing-minimum="75%" loext:word-spacing-maximum="133%">
        <style:tab-stops>
          <style:tab-stop style:position="2.947cm"/>
        </style:tab-stops>
      </style:paragraph-properties>
    </style:style>
    <style:style style:name="P508" style:family="paragraph" style:parent-style-name="List_20_Paragraph" style:list-style-name="WWNum4">
      <style:paragraph-properties fo:margin-left="2.718cm" fo:margin-top="0.436cm" fo:margin-bottom="0cm" style:contextual-spacing="false" fo:text-align="start" style:justify-single-word="false" fo:text-indent="-1.27cm" style:auto-text-indent="false" loext:word-spacing-minimum="75%" loext:word-spacing-maximum="133%">
        <style:tab-stops>
          <style:tab-stop style:position="2.718cm"/>
        </style:tab-stops>
      </style:paragraph-properties>
    </style:style>
    <style:style style:name="P509" style:family="paragraph" style:parent-style-name="List_20_Paragraph" style:list-style-name="WWNum4">
      <style:paragraph-properties fo:margin-left="2.718cm" fo:margin-top="0.437cm" fo:margin-bottom="0cm" style:contextual-spacing="false" fo:text-align="start" style:justify-single-word="false" fo:text-indent="-1.27cm" style:auto-text-indent="false" loext:word-spacing-minimum="75%" loext:word-spacing-maximum="133%">
        <style:tab-stops>
          <style:tab-stop style:position="2.718cm"/>
        </style:tab-stops>
      </style:paragraph-properties>
    </style:style>
    <style:style style:name="P510" style:family="paragraph" style:parent-style-name="List_20_Paragraph" style:list-style-name="WWNum4">
      <style:paragraph-properties fo:margin-left="0.811cm" fo:margin-right="0.674cm" fo:line-height="119%" fo:text-align="justify" style:justify-single-word="false" fo:text-indent="-0.635cm" style:auto-text-indent="false" loext:word-spacing-minimum="75%" loext:word-spacing-maximum="133%">
        <style:tab-stops>
          <style:tab-stop style:position="0.808cm"/>
          <style:tab-stop style:position="0.811cm"/>
        </style:tab-stops>
      </style:paragraph-properties>
    </style:style>
    <style:style style:name="P511" style:family="paragraph" style:parent-style-name="List_20_Paragraph" style:list-style-name="WWNum4">
      <style:paragraph-properties fo:margin-left="2.947cm" fo:margin-right="0.674cm" fo:margin-top="0.349cm" fo:margin-bottom="0cm" style:contextual-spacing="false" fo:line-height="103%" fo:text-align="start" style:justify-single-word="false" fo:text-indent="-1.272cm" style:auto-text-indent="false" loext:word-spacing-minimum="75%" loext:word-spacing-maximum="133%">
        <style:tab-stops>
          <style:tab-stop style:position="2.947cm"/>
        </style:tab-stops>
      </style:paragraph-properties>
    </style:style>
    <style:style style:name="P512" style:family="paragraph" style:parent-style-name="List_20_Paragraph" style:list-style-name="WWNum4">
      <style:paragraph-properties fo:margin-left="2.718cm" fo:margin-right="0.684cm" fo:margin-top="0.422cm" fo:margin-bottom="0cm" style:contextual-spacing="false" fo:line-height="103%" fo:text-align="start" style:justify-single-word="false" fo:text-indent="-1.272cm" style:auto-text-indent="false" loext:word-spacing-minimum="75%" loext:word-spacing-maximum="133%">
        <style:tab-stops>
          <style:tab-stop style:position="2.718cm"/>
        </style:tab-stops>
      </style:paragraph-properties>
    </style:style>
    <style:style style:name="P513" style:family="paragraph" style:parent-style-name="List_20_Paragraph" style:list-style-name="WWNum4">
      <style:paragraph-properties fo:margin-left="2.718cm" fo:margin-top="0.422cm" fo:margin-bottom="0cm" style:contextual-spacing="false" fo:text-align="start" style:justify-single-word="false" fo:text-indent="-1.27cm" style:auto-text-indent="false" loext:word-spacing-minimum="75%" loext:word-spacing-maximum="133%">
        <style:tab-stops>
          <style:tab-stop style:position="2.718cm"/>
        </style:tab-stops>
      </style:paragraph-properties>
    </style:style>
    <style:style style:name="P514" style:family="paragraph" style:parent-style-name="List_20_Paragraph" style:list-style-name="WWNum4">
      <style:paragraph-properties fo:margin-left="3.433cm" fo:margin-right="0.663cm" fo:margin-top="0.436cm" fo:margin-bottom="0cm" style:contextual-spacing="false" fo:line-height="103%" fo:text-align="justify" style:justify-single-word="false" fo:text-indent="-0.697cm" style:auto-text-indent="false" loext:word-spacing-minimum="75%" loext:word-spacing-maximum="133%">
        <style:tab-stops>
          <style:tab-stop style:position="3.433cm"/>
        </style:tab-stops>
      </style:paragraph-properties>
    </style:style>
    <style:style style:name="P515" style:family="paragraph" style:parent-style-name="List_20_Paragraph" style:list-style-name="WWNum4">
      <style:paragraph-properties fo:margin-left="3.433cm" fo:margin-right="0.669cm" fo:margin-top="0.422cm" fo:margin-bottom="0cm" style:contextual-spacing="false" fo:line-height="103%" fo:text-align="justify" style:justify-single-word="false" fo:text-indent="-0.785cm" style:auto-text-indent="false" loext:word-spacing-minimum="75%" loext:word-spacing-maximum="133%">
        <style:tab-stops>
          <style:tab-stop style:position="3.433cm"/>
        </style:tab-stops>
      </style:paragraph-properties>
    </style:style>
    <style:style style:name="P516" style:family="paragraph" style:parent-style-name="List_20_Paragraph" style:list-style-name="WWNum4">
      <style:paragraph-properties fo:margin-left="3.433cm" fo:margin-right="0.653cm" fo:margin-top="0.422cm" fo:margin-bottom="0cm" style:contextual-spacing="false" fo:line-height="103%" fo:text-align="justify" style:justify-single-word="false" fo:text-indent="-0.873cm" style:auto-text-indent="false" loext:word-spacing-minimum="75%" loext:word-spacing-maximum="133%">
        <style:tab-stops>
          <style:tab-stop style:position="3.433cm"/>
        </style:tab-stops>
      </style:paragraph-properties>
    </style:style>
    <style:style style:name="P517" style:family="paragraph" style:parent-style-name="List_20_Paragraph" style:list-style-name="WWNum4">
      <style:paragraph-properties fo:margin-left="3.433cm" fo:margin-right="0.656cm" fo:margin-top="0.415cm" fo:margin-bottom="0cm" style:contextual-spacing="false" fo:line-height="103%" fo:text-align="justify" style:justify-single-word="false" fo:text-indent="-0.891cm" style:auto-text-indent="false" loext:word-spacing-minimum="75%" loext:word-spacing-maximum="133%">
        <style:tab-stops>
          <style:tab-stop style:position="3.429cm"/>
          <style:tab-stop style:position="3.433cm"/>
        </style:tab-stops>
      </style:paragraph-properties>
    </style:style>
    <style:style style:name="P518" style:family="paragraph" style:parent-style-name="List_20_Paragraph" style:list-style-name="WWNum4" style:master-page-name="Converted43">
      <style:paragraph-properties fo:margin-left="3.433cm" fo:margin-right="0.683cm" fo:margin-top="0.161cm" fo:margin-bottom="0cm" style:contextual-spacing="false" fo:line-height="103%" fo:text-align="justify" style:justify-single-word="false" fo:text-indent="-0.803cm" style:auto-text-indent="false" style:page-number="auto" loext:word-spacing-minimum="75%" loext:word-spacing-maximum="133%">
        <style:tab-stops>
          <style:tab-stop style:position="3.433cm"/>
        </style:tab-stops>
      </style:paragraph-properties>
    </style:style>
    <style:style style:name="P519" style:family="paragraph" style:parent-style-name="List_20_Paragraph" style:list-style-name="WWNum4">
      <style:paragraph-properties fo:margin-left="3.433cm" fo:margin-right="0.669cm" fo:margin-top="0.422cm" fo:margin-bottom="0cm" style:contextual-spacing="false" fo:line-height="103%" fo:text-align="justify" style:justify-single-word="false" fo:text-indent="-0.891cm" style:auto-text-indent="false" loext:word-spacing-minimum="75%" loext:word-spacing-maximum="133%">
        <style:tab-stops>
          <style:tab-stop style:position="3.427cm"/>
          <style:tab-stop style:position="3.433cm"/>
        </style:tab-stops>
      </style:paragraph-properties>
    </style:style>
    <style:style style:name="P520" style:family="paragraph" style:parent-style-name="List_20_Paragraph" style:list-style-name="WWNum4">
      <style:paragraph-properties fo:margin-left="3.433cm" fo:margin-right="0.665cm" fo:margin-top="0.42cm" fo:margin-bottom="0cm" style:contextual-spacing="false" fo:line-height="103%" fo:text-align="justify" style:justify-single-word="false" fo:text-indent="-0.979cm" style:auto-text-indent="false" loext:word-spacing-minimum="75%" loext:word-spacing-maximum="133%">
        <style:tab-stops>
          <style:tab-stop style:position="3.425cm"/>
          <style:tab-stop style:position="3.433cm"/>
        </style:tab-stops>
      </style:paragraph-properties>
    </style:style>
    <style:style style:name="P521" style:family="paragraph" style:parent-style-name="List_20_Paragraph" style:list-style-name="WWNum4">
      <style:paragraph-properties fo:margin-left="1.448cm" fo:margin-right="0.67cm" fo:line-height="119%" fo:text-align="justify" style:justify-single-word="false" fo:text-indent="-1.27cm" style:auto-text-indent="false" loext:word-spacing-minimum="75%" loext:word-spacing-maximum="133%">
        <style:tab-stops>
          <style:tab-stop style:position="1.445cm"/>
          <style:tab-stop style:position="1.448cm"/>
        </style:tab-stops>
      </style:paragraph-properties>
    </style:style>
    <style:style style:name="P522" style:family="paragraph" style:parent-style-name="List_20_Paragraph" style:list-style-name="WWNum4">
      <style:paragraph-properties fo:margin-left="1.448cm" fo:margin-right="0.684cm" fo:margin-top="0cm" fo:margin-bottom="0cm" style:contextual-spacing="false" fo:line-height="119%" fo:text-align="justify" style:justify-single-word="false" fo:text-indent="-1.27cm" style:auto-text-indent="false" loext:word-spacing-minimum="75%" loext:word-spacing-maximum="133%">
        <style:tab-stops>
          <style:tab-stop style:position="1.445cm"/>
          <style:tab-stop style:position="1.448cm"/>
        </style:tab-stops>
      </style:paragraph-properties>
    </style:style>
    <style:style style:name="P523" style:family="paragraph" style:parent-style-name="Heading_20_2" style:master-page-name="Converted44">
      <style:paragraph-properties fo:margin-left="0cm" fo:margin-right="0.51cm" fo:margin-top="0.161cm" fo:margin-bottom="0cm" style:contextual-spacing="false" fo:text-align="center" style:justify-single-word="false" fo:text-indent="0cm" style:auto-text-indent="false" style:page-number="auto"/>
    </style:style>
    <style:style style:name="P524" style:family="paragraph" style:parent-style-name="List_20_Paragraph" style:list-style-name="WWNum3">
      <style:paragraph-properties fo:margin-left="0.808cm" fo:margin-top="0.002cm" fo:margin-bottom="0cm" style:contextual-spacing="false" fo:text-indent="-0.631cm" style:auto-text-indent="false">
        <style:tab-stops>
          <style:tab-stop style:position="0.808cm"/>
        </style:tab-stops>
      </style:paragraph-properties>
    </style:style>
    <style:style style:name="P525" style:family="paragraph" style:parent-style-name="Text_20_body">
      <style:paragraph-properties fo:text-align="start" style:justify-single-word="false" loext:word-spacing-minimum="75%" loext:word-spacing-maximum="133%"/>
      <style:text-properties fo:font-size="9pt" fo:font-weight="bold" style:font-size-asian="9pt" style:font-weight-asian="bold"/>
    </style:style>
    <style:style style:name="P526" style:family="paragraph" style:parent-style-name="Text_20_body">
      <style:paragraph-properties fo:margin-top="0.235cm" fo:margin-bottom="0cm" style:contextual-spacing="false" fo:text-align="start" style:justify-single-word="false" loext:word-spacing-minimum="75%" loext:word-spacing-maximum="133%"/>
      <style:text-properties fo:font-size="9pt" fo:font-weight="bold" style:font-size-asian="9pt" style:font-weight-asian="bold"/>
    </style:style>
    <style:style style:name="P527" style:family="paragraph" style:parent-style-name="List_20_Paragraph" style:list-style-name="WWNum3">
      <style:paragraph-properties fo:margin-left="1.448cm" fo:margin-right="0.651cm" fo:line-height="103%" fo:text-align="justify" style:justify-single-word="false" fo:text-indent="-1.27cm" style:auto-text-indent="false" loext:word-spacing-minimum="75%" loext:word-spacing-maximum="133%">
        <style:tab-stops>
          <style:tab-stop style:position="1.445cm"/>
          <style:tab-stop style:position="1.448cm"/>
        </style:tab-stops>
      </style:paragraph-properties>
    </style:style>
    <style:style style:name="P528" style:family="paragraph" style:parent-style-name="List_20_Paragraph" style:list-style-name="WWNum3">
      <style:paragraph-properties fo:margin-left="1.448cm" fo:margin-right="0.654cm" fo:margin-top="0.42cm" fo:margin-bottom="0cm" style:contextual-spacing="false" fo:line-height="103%" fo:text-align="justify" style:justify-single-word="false" fo:text-indent="-1.27cm" style:auto-text-indent="false" loext:word-spacing-minimum="75%" loext:word-spacing-maximum="133%">
        <style:tab-stops>
          <style:tab-stop style:position="1.445cm"/>
          <style:tab-stop style:position="1.448cm"/>
        </style:tab-stops>
      </style:paragraph-properties>
    </style:style>
    <style:style style:name="P529" style:family="paragraph" style:parent-style-name="List_20_Paragraph" style:list-style-name="WWNum3">
      <style:paragraph-properties fo:margin-left="1.448cm" fo:margin-right="0.658cm" fo:margin-top="0.422cm" fo:margin-bottom="0cm" style:contextual-spacing="false" fo:line-height="103%" fo:text-align="justify" style:justify-single-word="false" fo:text-indent="-1.27cm" style:auto-text-indent="false" loext:word-spacing-minimum="75%" loext:word-spacing-maximum="133%">
        <style:tab-stops>
          <style:tab-stop style:position="1.445cm"/>
          <style:tab-stop style:position="1.448cm"/>
        </style:tab-stops>
      </style:paragraph-properties>
    </style:style>
    <style:style style:name="P530" style:family="paragraph" style:parent-style-name="List_20_Paragraph" style:list-style-name="WWNum3">
      <style:paragraph-properties fo:margin-left="1.448cm" fo:margin-right="0.656cm" fo:margin-top="0.42cm" fo:margin-bottom="0cm" style:contextual-spacing="false" fo:line-height="103%" fo:text-align="justify" style:justify-single-word="false" fo:text-indent="-1.27cm" style:auto-text-indent="false" loext:word-spacing-minimum="75%" loext:word-spacing-maximum="133%">
        <style:tab-stops>
          <style:tab-stop style:position="1.445cm"/>
          <style:tab-stop style:position="1.448cm"/>
        </style:tab-stops>
      </style:paragraph-properties>
    </style:style>
    <style:style style:name="P531" style:family="paragraph" style:parent-style-name="List_20_Paragraph" style:list-style-name="WWNum24">
      <style:paragraph-properties fo:margin-left="2.947cm" fo:margin-right="0.66cm" fo:margin-top="0.422cm" fo:margin-bottom="0cm" style:contextual-spacing="false" fo:line-height="103%" fo:text-align="start" style:justify-single-word="false" fo:text-indent="-1.272cm" style:auto-text-indent="false" loext:word-spacing-minimum="75%" loext:word-spacing-maximum="133%">
        <style:tab-stops>
          <style:tab-stop style:position="2.947cm"/>
        </style:tab-stops>
      </style:paragraph-properties>
    </style:style>
    <style:style style:name="P532" style:family="paragraph" style:parent-style-name="List_20_Paragraph" style:list-style-name="WWNum24">
      <style:paragraph-properties fo:margin-left="2.718cm" fo:margin-top="0.422cm" fo:margin-bottom="0cm" style:contextual-spacing="false" fo:text-align="start" style:justify-single-word="false" fo:text-indent="-1.27cm" style:auto-text-indent="false" loext:word-spacing-minimum="75%" loext:word-spacing-maximum="133%">
        <style:tab-stops>
          <style:tab-stop style:position="2.718cm"/>
        </style:tab-stops>
      </style:paragraph-properties>
    </style:style>
    <style:style style:name="P533" style:family="paragraph" style:parent-style-name="List_20_Paragraph" style:list-style-name="WWNum24">
      <style:paragraph-properties fo:margin-left="2.718cm" fo:margin-right="0.663cm" fo:margin-top="0.436cm" fo:margin-bottom="0cm" style:contextual-spacing="false" fo:line-height="103%" fo:text-align="justify" style:justify-single-word="false" fo:text-indent="-1.272cm" style:auto-text-indent="false" loext:word-spacing-minimum="75%" loext:word-spacing-maximum="133%">
        <style:tab-stops>
          <style:tab-stop style:position="2.715cm"/>
          <style:tab-stop style:position="2.718cm"/>
        </style:tab-stops>
      </style:paragraph-properties>
    </style:style>
    <style:style style:name="P534" style:family="paragraph" style:parent-style-name="List_20_Paragraph" style:list-style-name="WWNum24">
      <style:paragraph-properties fo:margin-left="2.718cm" fo:margin-right="0.653cm" fo:margin-top="0.436cm" fo:margin-bottom="0cm" style:contextual-spacing="false" fo:line-height="103%" fo:text-align="justify" style:justify-single-word="false" fo:text-indent="-1.272cm" style:auto-text-indent="false" loext:word-spacing-minimum="75%" loext:word-spacing-maximum="133%">
        <style:tab-stops>
          <style:tab-stop style:position="2.715cm"/>
          <style:tab-stop style:position="2.718cm"/>
        </style:tab-stops>
      </style:paragraph-properties>
    </style:style>
    <style:style style:name="P535" style:family="paragraph" style:parent-style-name="Text_20_body">
      <style:paragraph-properties fo:margin-top="0.169cm" fo:margin-bottom="0cm" style:contextual-spacing="false" fo:text-align="start" style:justify-single-word="false" loext:word-spacing-minimum="75%" loext:word-spacing-maximum="133%"/>
    </style:style>
    <style:style style:name="P536" style:family="paragraph" style:parent-style-name="Text_20_body">
      <style:paragraph-properties fo:margin-left="0.176cm" fo:margin-right="0.649cm" fo:line-height="119%" fo:text-align="start" style:justify-single-word="false" loext:word-spacing-minimum="75%" loext:word-spacing-maximum="133%">
        <style:tab-stops>
          <style:tab-stop style:position="0.855cm"/>
          <style:tab-stop style:position="1.949cm"/>
          <style:tab-stop style:position="3.256cm"/>
          <style:tab-stop style:position="4.35cm"/>
          <style:tab-stop style:position="6.459cm"/>
          <style:tab-stop style:position="7.888cm"/>
          <style:tab-stop style:position="8.955cm"/>
          <style:tab-stop style:position="10.313cm"/>
          <style:tab-stop style:position="11.938cm"/>
          <style:tab-stop style:position="13.631cm"/>
          <style:tab-stop style:position="14.513cm"/>
        </style:tab-stops>
      </style:paragraph-properties>
    </style:style>
    <style:style style:name="P537" style:family="paragraph" style:parent-style-name="Text_20_body">
      <style:paragraph-properties fo:text-align="start" style:justify-single-word="false" loext:word-spacing-minimum="75%" loext:word-spacing-maximum="133%"/>
      <style:text-properties fo:font-size="9pt" style:font-size-asian="9pt"/>
    </style:style>
    <style:style style:name="P538" style:family="paragraph" style:parent-style-name="Text_20_body">
      <style:paragraph-properties fo:margin-top="0.146cm" fo:margin-bottom="0cm" style:contextual-spacing="false" fo:text-align="start" style:justify-single-word="false" loext:word-spacing-minimum="75%" loext:word-spacing-maximum="133%"/>
      <style:text-properties fo:font-size="9pt" style:font-size-asian="9pt"/>
    </style:style>
    <style:style style:name="P539" style:family="paragraph" style:parent-style-name="Heading_20_3" style:list-style-name="WWNum3">
      <style:paragraph-properties fo:margin-left="1.446cm" fo:margin-top="0.002cm" fo:margin-bottom="0cm" style:contextual-spacing="false" fo:text-indent="-1.27cm" style:auto-text-indent="false">
        <style:tab-stops>
          <style:tab-stop style:position="1.446cm"/>
        </style:tab-stops>
      </style:paragraph-properties>
    </style:style>
    <style:style style:name="P540" style:family="paragraph" style:parent-style-name="List_20_Paragraph" style:list-style-name="WWNum3">
      <style:paragraph-properties fo:margin-left="2.701cm" fo:margin-right="0.654cm" fo:line-height="103%" fo:text-indent="-1.272cm" style:auto-text-indent="false">
        <style:tab-stops>
          <style:tab-stop style:position="2.701cm"/>
        </style:tab-stops>
      </style:paragraph-properties>
    </style:style>
    <style:style style:name="P541" style:family="paragraph" style:parent-style-name="List_20_Paragraph" style:list-style-name="WWNum3">
      <style:paragraph-properties fo:margin-left="2.947cm" fo:margin-right="0.654cm" fo:margin-top="0cm" fo:margin-bottom="0cm" style:contextual-spacing="false" fo:line-height="103%" fo:text-align="justify" style:justify-single-word="false" fo:text-indent="-1.272cm" style:auto-text-indent="false" loext:word-spacing-minimum="75%" loext:word-spacing-maximum="133%">
        <style:tab-stops>
          <style:tab-stop style:position="2.944cm"/>
          <style:tab-stop style:position="2.947cm"/>
        </style:tab-stops>
      </style:paragraph-properties>
    </style:style>
    <style:style style:name="P542" style:family="paragraph" style:parent-style-name="List_20_Paragraph" style:list-style-name="WWNum3" style:master-page-name="Converted45">
      <style:paragraph-properties fo:margin-left="2.947cm" fo:margin-right="0.66cm" fo:margin-top="0.161cm" fo:margin-bottom="0cm" style:contextual-spacing="false" fo:line-height="103%" fo:text-align="justify" style:justify-single-word="false" fo:text-indent="-1.272cm" style:auto-text-indent="false" style:page-number="auto" loext:word-spacing-minimum="75%" loext:word-spacing-maximum="133%">
        <style:tab-stops>
          <style:tab-stop style:position="2.944cm"/>
          <style:tab-stop style:position="2.947cm"/>
        </style:tab-stops>
      </style:paragraph-properties>
    </style:style>
    <style:style style:name="P543" style:family="paragraph" style:parent-style-name="List_20_Paragraph" style:list-style-name="WWNum3">
      <style:paragraph-properties fo:margin-left="2.947cm" fo:margin-right="0.663cm" fo:margin-top="0.422cm" fo:margin-bottom="0cm" style:contextual-spacing="false" fo:line-height="103%" fo:text-align="justify" style:justify-single-word="false" fo:text-indent="-1.272cm" style:auto-text-indent="false" loext:word-spacing-minimum="75%" loext:word-spacing-maximum="133%">
        <style:tab-stops>
          <style:tab-stop style:position="2.947cm"/>
        </style:tab-stops>
      </style:paragraph-properties>
    </style:style>
    <style:style style:name="P544" style:family="paragraph" style:parent-style-name="List_20_Paragraph" style:list-style-name="WWNum3">
      <style:paragraph-properties fo:margin-left="2.947cm" fo:margin-right="0.649cm" fo:margin-top="0.42cm" fo:margin-bottom="0cm" style:contextual-spacing="false" fo:line-height="103%" fo:text-align="justify" style:justify-single-word="false" fo:text-indent="-1.272cm" style:auto-text-indent="false" loext:word-spacing-minimum="75%" loext:word-spacing-maximum="133%">
        <style:tab-stops>
          <style:tab-stop style:position="2.944cm"/>
          <style:tab-stop style:position="2.947cm"/>
        </style:tab-stops>
      </style:paragraph-properties>
    </style:style>
    <style:style style:name="P545" style:family="paragraph" style:parent-style-name="List_20_Paragraph" style:list-style-name="WWNum3">
      <style:paragraph-properties fo:margin-left="2.947cm" fo:margin-right="0.654cm" fo:margin-top="0.423cm" fo:margin-bottom="0cm" style:contextual-spacing="false" fo:line-height="103%" fo:text-align="justify" style:justify-single-word="false" fo:text-indent="-1.272cm" style:auto-text-indent="false" loext:word-spacing-minimum="75%" loext:word-spacing-maximum="133%">
        <style:tab-stops>
          <style:tab-stop style:position="2.944cm"/>
          <style:tab-stop style:position="2.947cm"/>
        </style:tab-stops>
      </style:paragraph-properties>
    </style:style>
    <style:style style:name="P546" style:family="paragraph" style:parent-style-name="List_20_Paragraph" style:list-style-name="WWNum3">
      <style:paragraph-properties fo:margin-left="2.947cm" fo:margin-right="0.661cm" fo:margin-top="0.418cm" fo:margin-bottom="0cm" style:contextual-spacing="false" fo:line-height="103%" fo:text-align="justify" style:justify-single-word="false" fo:text-indent="-1.272cm" style:auto-text-indent="false" loext:word-spacing-minimum="75%" loext:word-spacing-maximum="133%">
        <style:tab-stops>
          <style:tab-stop style:position="2.944cm"/>
          <style:tab-stop style:position="2.947cm"/>
        </style:tab-stops>
      </style:paragraph-properties>
    </style:style>
    <style:style style:name="P547" style:family="paragraph" style:parent-style-name="List_20_Paragraph" style:list-style-name="WWNum3">
      <style:paragraph-properties fo:margin-left="2.947cm" fo:margin-right="0.656cm" fo:margin-top="0.422cm" fo:margin-bottom="0cm" style:contextual-spacing="false" fo:line-height="103%" fo:text-align="justify" style:justify-single-word="false" fo:text-indent="-1.272cm" style:auto-text-indent="false" loext:word-spacing-minimum="75%" loext:word-spacing-maximum="133%">
        <style:tab-stops>
          <style:tab-stop style:position="2.944cm"/>
          <style:tab-stop style:position="2.947cm"/>
        </style:tab-stops>
      </style:paragraph-properties>
    </style:style>
    <style:style style:name="P548" style:family="paragraph" style:parent-style-name="List_20_Paragraph" style:list-style-name="WWNum3">
      <style:paragraph-properties fo:margin-left="2.947cm" fo:margin-right="0.649cm" fo:margin-top="0.422cm" fo:margin-bottom="0cm" style:contextual-spacing="false" fo:line-height="103%" fo:text-align="justify" style:justify-single-word="false" fo:text-indent="-1.272cm" style:auto-text-indent="false" loext:word-spacing-minimum="75%" loext:word-spacing-maximum="133%">
        <style:tab-stops>
          <style:tab-stop style:position="2.947cm"/>
        </style:tab-stops>
      </style:paragraph-properties>
    </style:style>
    <style:style style:name="P549" style:family="paragraph" style:parent-style-name="List_20_Paragraph" style:list-style-name="WWNum3">
      <style:paragraph-properties fo:margin-left="2.947cm" fo:margin-top="0.42cm" fo:margin-bottom="0cm" style:contextual-spacing="false" fo:text-indent="-1.27cm" style:auto-text-indent="false">
        <style:tab-stops>
          <style:tab-stop style:position="2.947cm"/>
        </style:tab-stops>
      </style:paragraph-properties>
    </style:style>
    <style:style style:name="P550" style:family="paragraph" style:parent-style-name="List_20_Paragraph" style:list-style-name="WWNum3">
      <style:paragraph-properties fo:margin-left="2.947cm" fo:margin-top="0.436cm" fo:margin-bottom="0cm" style:contextual-spacing="false" fo:text-indent="-1.27cm" style:auto-text-indent="false">
        <style:tab-stops>
          <style:tab-stop style:position="2.947cm"/>
        </style:tab-stops>
      </style:paragraph-properties>
    </style:style>
    <style:style style:name="P551" style:family="paragraph" style:parent-style-name="List_20_Paragraph" style:list-style-name="WWNum3">
      <style:paragraph-properties fo:margin-left="2.947cm" fo:margin-right="0.66cm" fo:margin-top="0.437cm" fo:margin-bottom="0cm" style:contextual-spacing="false" fo:line-height="103%" fo:text-align="justify" style:justify-single-word="false" fo:text-indent="-1.272cm" style:auto-text-indent="false" loext:word-spacing-minimum="75%" loext:word-spacing-maximum="133%">
        <style:tab-stops>
          <style:tab-stop style:position="2.944cm"/>
          <style:tab-stop style:position="2.947cm"/>
        </style:tab-stops>
      </style:paragraph-properties>
    </style:style>
    <style:style style:name="P552" style:family="paragraph" style:parent-style-name="Text_20_body">
      <style:paragraph-properties fo:margin-top="0.067cm" fo:margin-bottom="0cm" style:contextual-spacing="false" fo:text-align="start" style:justify-single-word="false" loext:word-spacing-minimum="75%" loext:word-spacing-maximum="133%"/>
    </style:style>
    <style:style style:name="P553" style:family="paragraph" style:parent-style-name="Heading_20_2" style:list-style-name="WWNum3">
      <style:paragraph-properties fo:margin-left="1.446cm" fo:text-indent="-1.27cm" style:auto-text-indent="false">
        <style:tab-stops>
          <style:tab-stop style:position="1.446cm"/>
        </style:tab-stops>
      </style:paragraph-properties>
      <style:text-properties fo:letter-spacing="-0.004cm"/>
    </style:style>
    <style:style style:name="P554" style:family="paragraph" style:parent-style-name="Text_20_body">
      <style:paragraph-properties fo:text-align="start" style:justify-single-word="false" loext:word-spacing-minimum="75%" loext:word-spacing-maximum="133%"/>
      <style:text-properties fo:font-weight="bold" style:font-weight-asian="bold"/>
    </style:style>
    <style:style style:name="P555" style:family="paragraph" style:parent-style-name="Text_20_body">
      <style:paragraph-properties fo:margin-top="0.09cm" fo:margin-bottom="0cm" style:contextual-spacing="false" fo:text-align="start" style:justify-single-word="false" loext:word-spacing-minimum="75%" loext:word-spacing-maximum="133%"/>
      <style:text-properties fo:font-weight="bold" style:font-weight-asian="bold"/>
    </style:style>
    <style:style style:name="P556" style:family="paragraph" style:parent-style-name="List_20_Paragraph" style:list-style-name="WWNum3">
      <style:paragraph-properties fo:margin-left="2.701cm" fo:margin-right="0.653cm" fo:line-height="103%" fo:text-align="justify" style:justify-single-word="false" fo:text-indent="-1.272cm" style:auto-text-indent="false" loext:word-spacing-minimum="75%" loext:word-spacing-maximum="133%">
        <style:tab-stops>
          <style:tab-stop style:position="2.695cm"/>
          <style:tab-stop style:position="2.701cm"/>
        </style:tab-stops>
      </style:paragraph-properties>
    </style:style>
    <style:style style:name="P557" style:family="paragraph" style:parent-style-name="List_20_Paragraph" style:list-style-name="WWNum3">
      <style:paragraph-properties fo:margin-left="2.701cm" fo:margin-right="0.66cm" fo:margin-top="0.422cm" fo:margin-bottom="0cm" style:contextual-spacing="false" fo:line-height="103%" fo:text-align="justify" style:justify-single-word="false" fo:text-indent="-1.272cm" style:auto-text-indent="false" loext:word-spacing-minimum="75%" loext:word-spacing-maximum="133%">
        <style:tab-stops>
          <style:tab-stop style:position="2.695cm"/>
          <style:tab-stop style:position="2.701cm"/>
        </style:tab-stops>
      </style:paragraph-properties>
    </style:style>
    <style:style style:name="P558" style:family="paragraph" style:parent-style-name="Text_20_body" style:master-page-name="Converted46">
      <style:paragraph-properties fo:text-align="start" style:justify-single-word="false" style:page-number="auto" loext:word-spacing-minimum="75%" loext:word-spacing-maximum="133%"/>
    </style:style>
    <style:style style:name="P559" style:family="paragraph" style:parent-style-name="Text_20_body">
      <style:paragraph-properties fo:margin-top="0.22cm" fo:margin-bottom="0cm" style:contextual-spacing="false" fo:text-align="start" style:justify-single-word="false" loext:word-spacing-minimum="75%" loext:word-spacing-maximum="133%"/>
    </style:style>
    <style:style style:name="P560" style:family="paragraph" style:parent-style-name="Heading_20_2" style:list-style-name="WWNum3">
      <style:paragraph-properties fo:margin-left="1.446cm" fo:text-indent="-1.27cm" style:auto-text-indent="false">
        <style:tab-stops>
          <style:tab-stop style:position="1.446cm"/>
        </style:tab-stops>
      </style:paragraph-properties>
    </style:style>
    <style:style style:name="P561" style:family="paragraph" style:parent-style-name="List_20_Paragraph" style:list-style-name="WWNum3">
      <style:paragraph-properties fo:margin-left="2.701cm" fo:margin-right="0.654cm" fo:line-height="103%" fo:text-align="justify" style:justify-single-word="false" fo:text-indent="-1.272cm" style:auto-text-indent="false" loext:word-spacing-minimum="75%" loext:word-spacing-maximum="133%">
        <style:tab-stops>
          <style:tab-stop style:position="2.695cm"/>
          <style:tab-stop style:position="2.701cm"/>
        </style:tab-stops>
      </style:paragraph-properties>
    </style:style>
    <style:style style:name="P562" style:family="paragraph" style:parent-style-name="List_20_Paragraph" style:list-style-name="WWNum3">
      <style:paragraph-properties fo:margin-left="2.701cm" fo:margin-right="0.654cm" fo:margin-top="0.002cm" fo:margin-bottom="0cm" style:contextual-spacing="false" fo:line-height="103%" fo:text-align="justify" style:justify-single-word="false" fo:text-indent="-1.272cm" style:auto-text-indent="false" loext:word-spacing-minimum="75%" loext:word-spacing-maximum="133%">
        <style:tab-stops>
          <style:tab-stop style:position="2.695cm"/>
          <style:tab-stop style:position="2.701cm"/>
        </style:tab-stops>
      </style:paragraph-properties>
    </style:style>
    <style:style style:name="P563" style:family="paragraph" style:parent-style-name="Text_20_body">
      <style:paragraph-properties fo:margin-top="0.072cm" fo:margin-bottom="0cm" style:contextual-spacing="false" fo:text-align="start" style:justify-single-word="false" loext:word-spacing-minimum="75%" loext:word-spacing-maximum="133%"/>
      <style:text-properties fo:font-weight="bold" style:font-weight-asian="bold"/>
    </style:style>
    <style:style style:name="P564" style:family="paragraph" style:parent-style-name="List_20_Paragraph" style:list-style-name="WWNum3">
      <style:paragraph-properties fo:margin-left="2.701cm" fo:margin-right="0.656cm" fo:line-height="103%" fo:text-align="justify" style:justify-single-word="false" fo:text-indent="-1.272cm" style:auto-text-indent="false" loext:word-spacing-minimum="75%" loext:word-spacing-maximum="133%">
        <style:tab-stops>
          <style:tab-stop style:position="2.695cm"/>
          <style:tab-stop style:position="2.701cm"/>
        </style:tab-stops>
      </style:paragraph-properties>
    </style:style>
    <style:style style:name="P565" style:family="paragraph" style:parent-style-name="Text_20_body">
      <style:paragraph-properties fo:margin-top="0.065cm" fo:margin-bottom="0cm" style:contextual-spacing="false" fo:text-align="start" style:justify-single-word="false" loext:word-spacing-minimum="75%" loext:word-spacing-maximum="133%"/>
    </style:style>
    <style:style style:name="P566" style:family="paragraph" style:parent-style-name="List_20_Paragraph" style:list-style-name="WWNum3">
      <style:paragraph-properties fo:margin-left="2.701cm" fo:margin-right="0.661cm" fo:line-height="103%" fo:text-align="justify" style:justify-single-word="false" fo:text-indent="-1.272cm" style:auto-text-indent="false" loext:word-spacing-minimum="75%" loext:word-spacing-maximum="133%">
        <style:tab-stops>
          <style:tab-stop style:position="2.695cm"/>
          <style:tab-stop style:position="2.701cm"/>
        </style:tab-stops>
      </style:paragraph-properties>
    </style:style>
    <style:style style:name="P567" style:family="paragraph" style:parent-style-name="List_20_Paragraph" style:list-style-name="WWNum2">
      <style:paragraph-properties fo:margin-left="2.718cm" fo:margin-right="0.656cm" fo:margin-top="0.422cm" fo:margin-bottom="0cm" style:contextual-spacing="false" fo:line-height="103%" fo:text-align="justify" style:justify-single-word="false" fo:text-indent="-1.272cm" style:auto-text-indent="false" loext:word-spacing-minimum="75%" loext:word-spacing-maximum="133%">
        <style:tab-stops>
          <style:tab-stop style:position="2.715cm"/>
          <style:tab-stop style:position="2.718cm"/>
        </style:tab-stops>
      </style:paragraph-properties>
    </style:style>
    <style:style style:name="P568" style:family="paragraph" style:parent-style-name="List_20_Paragraph" style:list-style-name="WWNum2">
      <style:paragraph-properties fo:margin-left="2.718cm" fo:margin-right="0.66cm" fo:margin-top="0.423cm" fo:margin-bottom="0cm" style:contextual-spacing="false" fo:line-height="103%" fo:text-align="justify" style:justify-single-word="false" fo:text-indent="-1.272cm" style:auto-text-indent="false" loext:word-spacing-minimum="75%" loext:word-spacing-maximum="133%">
        <style:tab-stops>
          <style:tab-stop style:position="2.715cm"/>
          <style:tab-stop style:position="2.718cm"/>
        </style:tab-stops>
      </style:paragraph-properties>
    </style:style>
    <style:style style:name="P569" style:family="paragraph" style:parent-style-name="List_20_Paragraph" style:list-style-name="WWNum2">
      <style:paragraph-properties fo:margin-left="2.718cm" fo:margin-right="0.651cm" fo:margin-top="0.422cm" fo:margin-bottom="0cm" style:contextual-spacing="false" fo:line-height="103%" fo:text-align="justify" style:justify-single-word="false" fo:text-indent="-1.272cm" style:auto-text-indent="false" loext:word-spacing-minimum="75%" loext:word-spacing-maximum="133%">
        <style:tab-stops>
          <style:tab-stop style:position="2.718cm"/>
        </style:tab-stops>
      </style:paragraph-properties>
    </style:style>
    <style:style style:name="P570" style:family="paragraph" style:parent-style-name="List_20_Paragraph" style:list-style-name="WWNum2">
      <style:paragraph-properties fo:margin-left="2.718cm" fo:margin-top="0.422cm" fo:margin-bottom="0cm" style:contextual-spacing="false" fo:text-indent="-1.27cm" style:auto-text-indent="false">
        <style:tab-stops>
          <style:tab-stop style:position="2.718cm"/>
        </style:tab-stops>
      </style:paragraph-properties>
    </style:style>
    <style:style style:name="P571" style:family="paragraph" style:parent-style-name="List_20_Paragraph" style:list-style-name="WWNum2" style:master-page-name="Converted47">
      <style:paragraph-properties fo:margin-left="2.718cm" fo:margin-right="0.658cm" fo:margin-top="0.161cm" fo:margin-bottom="0cm" style:contextual-spacing="false" fo:line-height="103%" fo:text-align="justify" style:justify-single-word="false" fo:text-indent="-1.272cm" style:auto-text-indent="false" style:page-number="auto" loext:word-spacing-minimum="75%" loext:word-spacing-maximum="133%">
        <style:tab-stops>
          <style:tab-stop style:position="2.715cm"/>
          <style:tab-stop style:position="2.718cm"/>
        </style:tab-stops>
      </style:paragraph-properties>
    </style:style>
    <style:style style:name="P572" style:family="paragraph" style:parent-style-name="List_20_Paragraph" style:list-style-name="WWNum2">
      <style:paragraph-properties fo:margin-left="2.718cm" fo:margin-right="0.658cm" fo:margin-top="0.42cm" fo:margin-bottom="0cm" style:contextual-spacing="false" fo:line-height="103%" fo:text-align="justify" style:justify-single-word="false" fo:text-indent="-1.272cm" style:auto-text-indent="false" loext:word-spacing-minimum="75%" loext:word-spacing-maximum="133%">
        <style:tab-stops>
          <style:tab-stop style:position="2.715cm"/>
          <style:tab-stop style:position="2.718cm"/>
        </style:tab-stops>
      </style:paragraph-properties>
    </style:style>
    <style:style style:name="P573" style:family="paragraph" style:parent-style-name="List_20_Paragraph" style:list-style-name="WWNum2">
      <style:paragraph-properties fo:margin-left="2.718cm" fo:margin-right="0.66cm" fo:margin-top="0.437cm" fo:margin-bottom="0cm" style:contextual-spacing="false" fo:line-height="103%" fo:text-align="justify" style:justify-single-word="false" fo:text-indent="-1.272cm" style:auto-text-indent="false" loext:word-spacing-minimum="75%" loext:word-spacing-maximum="133%">
        <style:tab-stops>
          <style:tab-stop style:position="2.715cm"/>
          <style:tab-stop style:position="2.718cm"/>
        </style:tab-stops>
      </style:paragraph-properties>
    </style:style>
    <style:style style:name="P574" style:family="paragraph" style:parent-style-name="List_20_Paragraph" style:list-style-name="WWNum2">
      <style:paragraph-properties fo:margin-left="2.718cm" fo:margin-right="0.66cm" fo:margin-top="0.422cm" fo:margin-bottom="0cm" style:contextual-spacing="false" fo:line-height="103%" fo:text-align="justify" style:justify-single-word="false" fo:text-indent="-1.272cm" style:auto-text-indent="false" loext:word-spacing-minimum="75%" loext:word-spacing-maximum="133%">
        <style:tab-stops>
          <style:tab-stop style:position="2.718cm"/>
        </style:tab-stops>
      </style:paragraph-properties>
    </style:style>
    <style:style style:name="P575" style:family="paragraph" style:parent-style-name="List_20_Paragraph" style:list-style-name="WWNum2">
      <style:paragraph-properties fo:margin-left="2.718cm" fo:margin-right="0.654cm" fo:margin-top="0.42cm" fo:margin-bottom="0cm" style:contextual-spacing="false" fo:line-height="103%" fo:text-align="justify" style:justify-single-word="false" fo:text-indent="-1.272cm" style:auto-text-indent="false" loext:word-spacing-minimum="75%" loext:word-spacing-maximum="133%">
        <style:tab-stops>
          <style:tab-stop style:position="2.718cm"/>
        </style:tab-stops>
      </style:paragraph-properties>
    </style:style>
    <style:style style:name="P576" style:family="paragraph" style:parent-style-name="List_20_Paragraph" style:list-style-name="WWNum2">
      <style:paragraph-properties fo:margin-left="2.718cm" fo:margin-top="0.423cm" fo:margin-bottom="0cm" style:contextual-spacing="false" fo:text-indent="-1.27cm" style:auto-text-indent="false">
        <style:tab-stops>
          <style:tab-stop style:position="2.718cm"/>
        </style:tab-stops>
      </style:paragraph-properties>
    </style:style>
    <style:style style:name="P577" style:family="paragraph" style:parent-style-name="List_20_Paragraph" style:list-style-name="WWNum2">
      <style:paragraph-properties fo:margin-left="2.718cm" fo:margin-right="0.656cm" fo:margin-top="0.436cm" fo:margin-bottom="0cm" style:contextual-spacing="false" fo:line-height="103%" fo:text-align="justify" style:justify-single-word="false" fo:text-indent="-1.272cm" style:auto-text-indent="false" loext:word-spacing-minimum="75%" loext:word-spacing-maximum="133%">
        <style:tab-stops>
          <style:tab-stop style:position="2.718cm"/>
        </style:tab-stops>
      </style:paragraph-properties>
    </style:style>
    <style:style style:name="P578" style:family="paragraph" style:parent-style-name="List_20_Paragraph" style:list-style-name="WWNum2">
      <style:paragraph-properties fo:margin-left="2.718cm" fo:margin-right="0.654cm" fo:margin-top="0.422cm" fo:margin-bottom="0cm" style:contextual-spacing="false" fo:line-height="103%" fo:text-align="justify" style:justify-single-word="false" fo:text-indent="-1.272cm" style:auto-text-indent="false" loext:word-spacing-minimum="75%" loext:word-spacing-maximum="133%">
        <style:tab-stops>
          <style:tab-stop style:position="2.715cm"/>
          <style:tab-stop style:position="2.718cm"/>
        </style:tab-stops>
      </style:paragraph-properties>
    </style:style>
    <style:style style:name="P579" style:family="paragraph" style:parent-style-name="List_20_Paragraph" style:list-style-name="WWNum3">
      <style:paragraph-properties fo:margin-left="2.701cm" fo:margin-right="0.654cm" fo:margin-top="0.422cm" fo:margin-bottom="0cm" style:contextual-spacing="false" fo:line-height="103%" fo:text-align="justify" style:justify-single-word="false" fo:text-indent="-1.272cm" style:auto-text-indent="false" loext:word-spacing-minimum="75%" loext:word-spacing-maximum="133%">
        <style:tab-stops>
          <style:tab-stop style:position="2.695cm"/>
          <style:tab-stop style:position="2.701cm"/>
        </style:tab-stops>
      </style:paragraph-properties>
    </style:style>
    <style:style style:name="P580" style:family="paragraph" style:parent-style-name="List_20_Paragraph" style:list-style-name="WWNum3">
      <style:paragraph-properties fo:margin-left="2.947cm" fo:margin-right="0.649cm" fo:margin-top="0.422cm" fo:margin-bottom="0cm" style:contextual-spacing="false" fo:line-height="103%" fo:text-indent="-1.272cm" style:auto-text-indent="false">
        <style:tab-stops>
          <style:tab-stop style:position="2.947cm"/>
        </style:tab-stops>
      </style:paragraph-properties>
    </style:style>
    <style:style style:name="P581" style:family="paragraph" style:parent-style-name="List_20_Paragraph" style:list-style-name="WWNum3">
      <style:paragraph-properties fo:margin-left="2.947cm" fo:margin-right="0.654cm" fo:margin-top="0.42cm" fo:margin-bottom="0cm" style:contextual-spacing="false" fo:line-height="103%" fo:text-indent="-1.272cm" style:auto-text-indent="false">
        <style:tab-stops>
          <style:tab-stop style:position="2.947cm"/>
        </style:tab-stops>
      </style:paragraph-properties>
    </style:style>
    <style:style style:name="P582" style:family="paragraph" style:parent-style-name="Text_20_body">
      <style:paragraph-properties fo:margin-top="0.092cm" fo:margin-bottom="0cm" style:contextual-spacing="false" fo:text-align="start" style:justify-single-word="false" loext:word-spacing-minimum="75%" loext:word-spacing-maximum="133%"/>
      <style:text-properties fo:font-weight="bold" style:font-weight-asian="bold"/>
    </style:style>
    <style:style style:name="P583" style:family="paragraph" style:parent-style-name="List_20_Paragraph" style:list-style-name="WWNum3">
      <style:paragraph-properties fo:margin-left="2.701cm" fo:margin-right="0.683cm" fo:margin-top="0cm" fo:margin-bottom="0cm" style:contextual-spacing="false" fo:line-height="103%" fo:text-align="justify" style:justify-single-word="false" fo:text-indent="-1.272cm" style:auto-text-indent="false" loext:word-spacing-minimum="75%" loext:word-spacing-maximum="133%">
        <style:tab-stops>
          <style:tab-stop style:position="2.695cm"/>
          <style:tab-stop style:position="2.701cm"/>
        </style:tab-stops>
      </style:paragraph-properties>
    </style:style>
    <style:style style:name="P584" style:family="paragraph" style:parent-style-name="Text_20_body" style:master-page-name="Converted48">
      <style:paragraph-properties fo:margin-left="2.701cm" fo:margin-right="0.649cm" fo:margin-top="0.161cm" fo:margin-bottom="0cm" style:contextual-spacing="false" fo:line-height="103%" fo:text-align="start" style:justify-single-word="false" style:page-number="auto" loext:word-spacing-minimum="75%" loext:word-spacing-maximum="133%"/>
    </style:style>
    <style:style style:name="P585" style:family="paragraph" style:parent-style-name="List_20_Paragraph" style:list-style-name="WWNum3">
      <style:paragraph-properties fo:margin-left="2.701cm" fo:margin-right="0.656cm" fo:margin-top="0.422cm" fo:margin-bottom="0cm" style:contextual-spacing="false" fo:line-height="103%" fo:text-align="justify" style:justify-single-word="false" fo:text-indent="-1.272cm" style:auto-text-indent="false" loext:word-spacing-minimum="75%" loext:word-spacing-maximum="133%">
        <style:tab-stops>
          <style:tab-stop style:position="2.695cm"/>
          <style:tab-stop style:position="2.701cm"/>
        </style:tab-stops>
      </style:paragraph-properties>
    </style:style>
    <style:style style:name="P586" style:family="paragraph" style:parent-style-name="Text_20_body">
      <style:paragraph-properties fo:margin-top="0.071cm" fo:margin-bottom="0cm" style:contextual-spacing="false" fo:text-align="start" style:justify-single-word="false" loext:word-spacing-minimum="75%" loext:word-spacing-maximum="133%"/>
    </style:style>
    <style:style style:name="P587" style:family="paragraph" style:parent-style-name="Heading_20_2">
      <style:paragraph-properties fo:margin-left="0.016cm" fo:margin-right="0.51cm" fo:text-align="center" style:justify-single-word="false" fo:text-indent="0cm" style:auto-text-indent="false"/>
      <style:text-properties fo:letter-spacing="-0.004cm"/>
    </style:style>
    <style:style style:name="P588" style:family="paragraph" style:parent-style-name="Standard">
      <style:paragraph-properties fo:margin-left="0.176cm" fo:margin-right="0.649cm" fo:margin-top="0.411cm" fo:margin-bottom="0cm" style:contextual-spacing="false"/>
    </style:style>
    <style:style style:name="P589" style:family="paragraph" style:parent-style-name="Text_20_body">
      <style:paragraph-properties fo:margin-left="0.176cm" fo:margin-right="8.83cm" fo:margin-top="0.034cm" fo:margin-bottom="0cm" style:contextual-spacing="false" fo:line-height="1.058cm" fo:text-align="start" style:justify-single-word="false" loext:word-spacing-minimum="75%" loext:word-spacing-maximum="133%"/>
    </style:style>
    <style:style style:name="P590" style:family="paragraph" style:parent-style-name="Text_20_body">
      <style:paragraph-properties fo:margin-left="0.176cm" fo:line-height="0.4cm" fo:text-align="start" style:justify-single-word="false" loext:word-spacing-minimum="75%" loext:word-spacing-maximum="133%"/>
      <style:text-properties fo:letter-spacing="-0.004cm"/>
    </style:style>
    <style:style style:name="P591" style:family="paragraph" style:parent-style-name="Text_20_body">
      <style:paragraph-properties fo:margin-left="0.176cm" fo:text-align="start" style:justify-single-word="false" loext:word-spacing-minimum="75%" loext:word-spacing-maximum="133%"/>
      <style:text-properties fo:letter-spacing="-0.004cm"/>
    </style:style>
    <style:style style:name="P592" style:family="paragraph" style:parent-style-name="Text_20_body">
      <style:paragraph-properties fo:margin-top="0.083cm" fo:margin-bottom="0cm" style:contextual-spacing="false" fo:text-align="start" style:justify-single-word="false" loext:word-spacing-minimum="75%" loext:word-spacing-maximum="133%"/>
    </style:style>
    <style:style style:name="P593" style:family="paragraph" style:parent-style-name="Text_20_body">
      <style:paragraph-properties fo:margin-left="0.176cm" fo:margin-right="10.25cm" style:line-height-at-least="1.058cm" fo:text-align="start" style:justify-single-word="false" loext:word-spacing-minimum="75%" loext:word-spacing-maximum="133%"/>
    </style:style>
    <style:style style:name="P594" style:family="paragraph" style:parent-style-name="Text_20_body">
      <style:paragraph-properties fo:margin-left="0.176cm" fo:margin-right="12.829cm" fo:margin-top="0.083cm" fo:margin-bottom="0cm" style:contextual-spacing="false" fo:line-height="237%" fo:text-align="start" style:justify-single-word="false" loext:word-spacing-minimum="75%" loext:word-spacing-maximum="133%"/>
      <style:text-properties fo:letter-spacing="-0.004cm"/>
    </style:style>
    <style:style style:name="P595" style:family="paragraph" style:parent-style-name="Text_20_body">
      <style:paragraph-properties fo:margin-left="0.035cm" fo:margin-top="0.023cm" fo:margin-bottom="0cm" style:contextual-spacing="false" fo:text-align="start" style:justify-single-word="false" loext:word-spacing-minimum="75%" loext:word-spacing-maximum="133%"/>
    </style:style>
    <style:style style:name="P596" style:family="paragraph">
      <loext:graphic-properties draw:fill="none"/>
      <style:paragraph-properties fo:text-align="start"/>
      <style:text-properties fo:font-size="18pt"/>
    </style:style>
    <style:style style:name="T1" style:family="text">
      <style:text-properties fo:font-size="12pt" fo:font-weight="bold" style:font-size-asian="12pt" style:font-weight-asian="bold"/>
    </style:style>
    <style:style style:name="T2" style:family="text">
      <style:text-properties fo:font-size="12pt" fo:letter-spacing="-0.03cm" fo:font-weight="bold" style:font-size-asian="12pt" style:font-weight-asian="bold"/>
    </style:style>
    <style:style style:name="T3" style:family="text">
      <style:text-properties fo:font-size="12pt" fo:letter-spacing="-0.028cm" fo:font-weight="bold" style:font-size-asian="12pt" style:font-weight-asian="bold"/>
    </style:style>
    <style:style style:name="T4" style:family="text">
      <style:text-properties fo:font-size="12pt" fo:letter-spacing="-0.004cm" fo:font-weight="bold" style:font-size-asian="12pt" style:font-weight-asian="bold"/>
    </style:style>
    <style:style style:name="T5" style:family="text">
      <style:text-properties fo:font-weight="bold" style:font-weight-asian="bold"/>
    </style:style>
    <style:style style:name="T6" style:family="text">
      <style:text-properties fo:letter-spacing="-0.028cm" fo:font-weight="bold" style:font-weight-asian="bold"/>
    </style:style>
    <style:style style:name="T7" style:family="text">
      <style:text-properties fo:letter-spacing="-0.026cm"/>
    </style:style>
    <style:style style:name="T8" style:family="text">
      <style:text-properties fo:letter-spacing="-0.028cm"/>
    </style:style>
    <style:style style:name="T9" style:family="text">
      <style:text-properties fo:letter-spacing="-0.002cm"/>
    </style:style>
    <style:style style:name="T10" style:family="text">
      <style:text-properties fo:letter-spacing="-0.007cm"/>
    </style:style>
    <style:style style:name="T11" style:family="text">
      <style:text-properties fo:letter-spacing="0.004cm"/>
    </style:style>
    <style:style style:name="T12" style:family="text">
      <style:text-properties fo:letter-spacing="-0.011cm"/>
    </style:style>
    <style:style style:name="T13" style:family="text">
      <style:text-properties fo:letter-spacing="-0.004cm"/>
    </style:style>
    <style:style style:name="T14" style:family="text">
      <style:text-properties fo:font-size="12pt" fo:letter-spacing="-0.007cm" fo:font-weight="bold" style:font-size-asian="12pt" style:font-weight-asian="bold"/>
    </style:style>
    <style:style style:name="T15" style:family="text">
      <style:text-properties fo:letter-spacing="-0.009cm"/>
    </style:style>
    <style:style style:name="T16" style:family="text">
      <style:text-properties fo:letter-spacing="-0.005cm"/>
    </style:style>
    <style:style style:name="T17" style:family="text">
      <style:text-properties fo:letter-spacing="0.002cm"/>
    </style:style>
    <style:style style:name="T18" style:family="text">
      <style:text-properties fo:letter-spacing="-0.012cm"/>
    </style:style>
    <style:style style:name="T19" style:family="text">
      <style:text-properties fo:letter-spacing="-0.026cm" fo:font-weight="bold" style:font-weight-asian="bold"/>
    </style:style>
    <style:style style:name="T20" style:family="text">
      <style:text-properties fo:letter-spacing="-0.025cm" fo:font-weight="bold" style:font-weight-asian="bold"/>
    </style:style>
    <style:style style:name="T21" style:family="text">
      <style:text-properties fo:letter-spacing="-0.004cm" fo:font-weight="bold" style:font-weight-asian="bold"/>
    </style:style>
    <style:style style:name="T22" style:family="text">
      <style:text-properties fo:letter-spacing="-0.014cm" fo:font-weight="bold" style:font-weight-asian="bold"/>
    </style:style>
    <style:style style:name="T23" style:family="text">
      <style:text-properties fo:letter-spacing="-0.019cm" fo:font-weight="bold" style:font-weight-asian="bold"/>
    </style:style>
    <style:style style:name="T24" style:family="text">
      <style:text-properties fo:letter-spacing="-0.011cm" fo:font-weight="bold" style:font-weight-asian="bold"/>
    </style:style>
    <style:style style:name="T25" style:family="text">
      <style:text-properties fo:letter-spacing="-0.016cm" fo:font-weight="bold" style:font-weight-asian="bold"/>
    </style:style>
    <style:style style:name="T26" style:family="text">
      <style:text-properties fo:letter-spacing="-0.018cm" fo:font-weight="bold" style:font-weight-asian="bold"/>
    </style:style>
    <style:style style:name="T27" style:family="text">
      <style:text-properties fo:font-size="12pt" fo:letter-spacing="-0.021cm" fo:font-weight="bold" style:font-size-asian="12pt" style:font-weight-asian="bold"/>
    </style:style>
    <style:style style:name="T28" style:family="text">
      <style:text-properties fo:font-size="12pt" fo:letter-spacing="-0.023cm" fo:font-weight="bold" style:font-size-asian="12pt" style:font-weight-asian="bold"/>
    </style:style>
    <style:style style:name="T29" style:family="text">
      <style:text-properties fo:font-variant="small-caps"/>
    </style:style>
    <style:style style:name="T30" style:family="text">
      <style:text-properties fo:font-variant="small-caps" fo:letter-spacing="-0.012cm"/>
    </style:style>
    <style:style style:name="T31" style:family="text">
      <style:text-properties fo:font-variant="small-caps" fo:letter-spacing="-0.009cm"/>
    </style:style>
    <style:style style:name="T32" style:family="text">
      <style:text-properties fo:font-variant="small-caps" fo:letter-spacing="-0.011cm"/>
    </style:style>
    <style:style style:name="T33" style:family="text">
      <style:text-properties fo:font-variant="small-caps" fo:letter-spacing="-0.004cm"/>
    </style:style>
    <style:style style:name="T34" style:family="text">
      <style:text-properties fo:font-size="9.5pt" fo:font-weight="bold" style:font-size-asian="9.5pt" style:font-weight-asian="bold"/>
    </style:style>
    <style:style style:name="T35" style:family="text">
      <style:text-properties fo:letter-spacing="-0.005cm" fo:font-weight="bold" style:font-weight-asian="bold"/>
    </style:style>
    <style:style style:name="T36" style:family="text">
      <style:text-properties fo:letter-spacing="-0.007cm" fo:font-weight="bold" style:font-weight-asian="bold"/>
    </style:style>
    <style:style style:name="T37" style:family="text">
      <style:text-properties fo:letter-spacing="-0.018cm"/>
    </style:style>
    <style:style style:name="T38" style:family="text">
      <style:text-properties fo:letter-spacing="-0.014cm"/>
    </style:style>
    <style:style style:name="T39" style:family="text">
      <style:text-properties fo:letter-spacing="-0.021cm"/>
    </style:style>
    <style:style style:name="T40" style:family="text">
      <style:text-properties fo:letter-spacing="-0.019cm"/>
    </style:style>
    <style:style style:name="T41" style:family="text">
      <style:text-properties fo:letter-spacing="-0.016cm"/>
    </style:style>
    <style:style style:name="T42" style:family="text">
      <style:text-properties fo:letter-spacing="0.009cm" fo:font-weight="bold" style:font-weight-asian="bold"/>
    </style:style>
    <style:style style:name="T43" style:family="text">
      <style:text-properties fo:letter-spacing="0.005cm"/>
    </style:style>
    <style:style style:name="T44" style:family="text">
      <style:text-properties fo:letter-spacing="0.053cm"/>
    </style:style>
    <style:style style:name="T45" style:family="text">
      <style:text-properties fo:letter-spacing="0.049cm"/>
    </style:style>
    <style:style style:name="T46" style:family="text">
      <style:text-properties fo:letter-spacing="0.051cm"/>
    </style:style>
    <style:style style:name="T47" style:family="text">
      <style:text-properties fo:letter-spacing="0.048cm"/>
    </style:style>
    <style:style style:name="T48" style:family="text">
      <style:text-properties fo:letter-spacing="0.055cm"/>
    </style:style>
    <style:style style:name="T49" style:family="text">
      <style:text-properties fo:letter-spacing="0.002cm" fo:font-weight="bold" style:font-weight-asian="bold"/>
    </style:style>
    <style:style style:name="T50" style:family="text">
      <style:text-properties fo:letter-spacing="-0.025cm"/>
    </style:style>
    <style:style style:name="T51" style:family="text">
      <style:text-properties fo:letter-spacing="-0.023cm"/>
    </style:style>
    <style:style style:name="T52" style:family="text">
      <style:text-properties fo:font-weight="normal" style:font-weight-asian="normal"/>
    </style:style>
    <style:style style:name="T53" style:family="text">
      <style:text-properties fo:letter-spacing="-0.007cm" fo:font-weight="normal" style:font-weight-asian="normal"/>
    </style:style>
    <style:style style:name="T54" style:family="text">
      <style:text-properties fo:letter-spacing="-0.009cm" fo:font-weight="bold" style:font-weight-asian="bold"/>
    </style:style>
    <style:style style:name="T55" style:family="text">
      <style:text-properties fo:letter-spacing="0.007cm"/>
    </style:style>
    <style:style style:name="T56" style:family="text">
      <style:text-properties fo:font-size="9pt" fo:font-weight="bold" style:font-size-asian="9pt" style:font-weight-asian="bold"/>
    </style:style>
    <style:style style:name="T57" style:family="text">
      <style:text-properties fo:font-size="9pt" fo:letter-spacing="-0.004cm" fo:font-weight="bold" style:font-size-asian="9pt" style:font-weight-asian="bold"/>
    </style:style>
    <style:style style:name="T58" style:family="text">
      <style:text-properties fo:font-size="9pt" fo:letter-spacing="0.004cm" fo:font-weight="bold" style:font-size-asian="9pt" style:font-weight-asian="bold"/>
    </style:style>
    <style:style style:name="T59" style:family="text">
      <style:text-properties fo:font-size="9pt" fo:letter-spacing="-0.009cm" fo:font-weight="bold" style:font-size-asian="9pt" style:font-weight-asian="bold"/>
    </style:style>
    <style:style style:name="T60" style:family="text">
      <style:text-properties fo:letter-spacing="-0.021cm" fo:font-weight="bold" style:font-weight-asian="bold"/>
    </style:style>
    <style:style style:name="T61" style:family="text">
      <style:text-properties fo:letter-spacing="-0.023cm" fo:font-weight="bold" style:font-weight-asian="bold"/>
    </style:style>
    <style:style style:name="T62" style:family="text">
      <style:text-properties fo:color="#0000ff" loext:opacity="100%" style:text-underline-style="solid" style:text-underline-width="auto" style:text-underline-color="#0000ff"/>
    </style:style>
    <style:style style:name="T63" style:family="text">
      <style:text-properties fo:color="#0000ff" loext:opacity="100%" fo:letter-spacing="-0.002cm"/>
    </style:style>
    <style:style style:name="T64" style:family="text">
      <style:text-properties fo:font-variant="small-caps" fo:letter-spacing="-0.005cm"/>
    </style:style>
    <style:style style:name="T65" style:family="text">
      <style:text-properties fo:font-variant="small-caps" fo:letter-spacing="0.004cm"/>
    </style:style>
    <style:style style:name="T66" style:family="text">
      <style:text-properties fo:font-variant="small-caps" fo:letter-spacing="-0.014cm"/>
    </style:style>
    <style:style style:name="T67" style:family="text">
      <style:text-properties fo:font-variant="small-caps" fo:letter-spacing="-0.002cm"/>
    </style:style>
    <style:style style:name="T68" style:family="text">
      <style:text-properties fo:letter-spacing="0.071cm"/>
    </style:style>
    <style:style style:name="T69" style:family="text">
      <style:text-properties fo:letter-spacing="0.136cm"/>
    </style:style>
    <style:style style:name="T70" style:family="text">
      <style:text-properties fo:letter-spacing="0.139cm"/>
    </style:style>
    <style:style style:name="T71" style:family="text">
      <style:text-properties fo:letter-spacing="0.064cm"/>
    </style:style>
    <style:style style:name="T72" style:family="text">
      <style:text-properties fo:letter-spacing="0.058cm"/>
    </style:style>
    <style:style style:name="T73" style:family="text">
      <style:text-properties fo:letter-spacing="0.056cm"/>
    </style:style>
    <style:style style:name="T74" style:family="text">
      <style:text-properties fo:letter-spacing="0.062cm"/>
    </style:style>
    <style:style style:name="T75" style:family="text">
      <style:text-properties fo:font-variant="small-caps" fo:letter-spacing="-0.016cm"/>
    </style:style>
    <style:style style:name="T76" style:family="text">
      <style:text-properties fo:font-variant="small-caps" fo:letter-spacing="-0.007cm"/>
    </style:style>
    <style:style style:name="T77" style:family="text">
      <style:text-properties fo:font-size="9pt" fo:letter-spacing="-0.002cm" fo:font-weight="bold" style:font-size-asian="9pt" style:font-weight-asian="bold"/>
    </style:style>
    <style:style style:name="T78" style:family="text">
      <style:text-properties fo:letter-spacing="0.118cm"/>
    </style:style>
    <style:style style:name="T79" style:family="text">
      <style:text-properties fo:letter-spacing="0.115cm"/>
    </style:style>
    <style:style style:name="T80" style:family="text">
      <style:text-properties fo:letter-spacing="0.109cm"/>
    </style:style>
    <style:style style:name="T81" style:family="text">
      <style:text-properties fo:font-variant="small-caps" fo:letter-spacing="0.002cm"/>
    </style:style>
    <style:style style:name="T82" style:family="text">
      <style:text-properties fo:letter-spacing="-0.03cm"/>
    </style:style>
    <style:style style:name="T83" style:family="text">
      <style:text-properties fo:letter-spacing="-0.035cm"/>
    </style:style>
    <style:style style:name="T84" style:family="text">
      <style:text-properties fo:letter-spacing="-0.039cm"/>
    </style:style>
    <style:style style:name="T85" style:family="text">
      <style:text-properties fo:font-style="italic" style:font-style-asian="italic"/>
    </style:style>
    <style:style style:name="T86" style:family="text">
      <style:text-properties fo:color="#0d0d0d" loext:opacity="100%"/>
    </style:style>
    <style:style style:name="T87" style:family="text">
      <style:text-properties fo:color="#0d0d0d" loext:opacity="100%" fo:letter-spacing="-0.028cm"/>
    </style:style>
    <style:style style:name="T88" style:family="text">
      <style:text-properties fo:color="#0d0d0d" loext:opacity="100%" fo:letter-spacing="-0.026cm"/>
    </style:style>
    <style:style style:name="T89" style:family="text">
      <style:text-properties fo:color="#0d0d0d" loext:opacity="100%" fo:letter-spacing="-0.004cm"/>
    </style:style>
    <style:style style:name="T90" style:family="text">
      <style:text-properties fo:color="#0d0d0d" loext:opacity="100%" fo:letter-spacing="-0.004cm" fo:font-style="italic" style:font-style-asian="italic"/>
    </style:style>
    <style:style style:name="T91" style:family="text">
      <style:text-properties fo:letter-spacing="0.071cm" fo:font-weight="bold" style:font-weight-asian="bold"/>
    </style:style>
    <style:style style:name="T92" style:family="text">
      <style:text-properties fo:letter-spacing="-0.012cm" fo:font-weight="bold" style:font-weight-asian="bold"/>
    </style:style>
    <style:style style:name="T93" style:family="text">
      <style:text-properties fo:letter-spacing="-0.002cm" fo:font-weight="bold" style:font-weight-asian="bold"/>
    </style:style>
    <style:style style:name="T94" style:family="text">
      <style:text-properties fo:color="#0000ff" loext:opacity="100%" fo:letter-spacing="-0.004cm"/>
    </style:style>
    <style:style style:name="T95" style:family="text">
      <style:text-properties fo:letter-spacing="0.141cm"/>
    </style:style>
    <style:style style:name="T96" style:family="text">
      <style:text-properties fo:font-variant="small-caps" fo:letter-spacing="-0.021cm"/>
    </style:style>
    <style:style style:name="T97" style:family="text">
      <style:text-properties fo:font-variant="small-caps" fo:letter-spacing="-0.019cm"/>
    </style:style>
    <style:style style:name="T98" style:family="text">
      <style:text-properties fo:font-variant="small-caps" fo:letter-spacing="0.005cm"/>
    </style:style>
    <style:style style:name="T99" style:family="text">
      <style:text-properties fo:color="#0000ff" loext:opacity="100%" fo:letter-spacing="-0.004cm" style:text-underline-style="solid" style:text-underline-width="auto" style:text-underline-color="#0000ff"/>
    </style:style>
    <style:style style:name="T100" style:family="text">
      <style:text-properties fo:letter-spacing="-0.032cm"/>
    </style:style>
    <style:style style:name="T101" style:family="text">
      <style:text-properties fo:font-size="3.5pt" style:font-size-asian="3.5pt"/>
    </style:style>
    <style:style style:name="T102" style:family="text">
      <style:text-properties style:font-name="Times New Roman"/>
    </style:style>
    <style:style style:name="T103" style:family="text">
      <style:text-properties fo:letter-spacing="0.035cm"/>
    </style:style>
    <style:style style:name="T104" style:family="text">
      <style:text-properties fo:letter-spacing="0.046cm"/>
    </style:style>
    <style:style style:name="T105" style:family="text">
      <style:text-properties fo:letter-spacing="0.037cm"/>
    </style:style>
    <style:style style:name="T106" style:family="text">
      <style:text-properties fo:letter-spacing="0.042cm"/>
    </style:style>
    <style:style style:name="T107" style:family="text">
      <style:text-properties fo:letter-spacing="0.041cm"/>
    </style:style>
    <style:style style:name="T108" style:family="text">
      <style:text-properties fo:letter-spacing="0.039cm"/>
    </style:style>
    <style:style style:name="T109" style:family="text">
      <style:text-properties fo:letter-spacing="0.06cm"/>
    </style:style>
    <style:style style:name="T110" style:family="text">
      <style:text-properties fo:font-variant="small-caps" fo:letter-spacing="-0.018cm"/>
    </style:style>
    <style:style style:name="T111" style:family="text">
      <style:text-properties fo:font-size="9pt" style:font-size-asian="9pt"/>
    </style:style>
    <style:style style:name="T112" style:family="text">
      <style:text-properties fo:letter-spacing="0.139cm" fo:font-weight="bold" style:font-weight-asian="bold"/>
    </style:style>
    <style:style style:name="T113" style:family="text">
      <style:text-properties fo:font-size="10pt" fo:font-weight="bold" style:font-size-asian="10pt" style:font-weight-asian="bold"/>
    </style:style>
    <style:style style:name="T114" style:family="text">
      <style:text-properties fo:font-size="10pt" fo:letter-spacing="-0.021cm" fo:font-weight="bold" style:font-size-asian="10pt" style:font-weight-asian="bold"/>
    </style:style>
    <style:style style:name="T115" style:family="text">
      <style:text-properties fo:font-size="10pt" fo:letter-spacing="-0.004cm" fo:font-weight="bold" style:font-size-asian="10pt" style:font-weight-asian="bold"/>
    </style:style>
    <style:style style:name="T116" style:family="text">
      <style:text-properties fo:font-size="10pt" fo:letter-spacing="-0.016cm" fo:font-weight="bold" style:font-size-asian="10pt" style:font-weight-asian="bold"/>
    </style:style>
    <style:style style:name="T117" style:family="text">
      <style:text-properties fo:font-size="10pt" fo:letter-spacing="-0.025cm" fo:font-weight="bold" style:font-size-asian="10pt" style:font-weight-asian="bold"/>
    </style:style>
    <style:style style:name="T118" style:family="text">
      <style:text-properties fo:font-size="10pt" fo:letter-spacing="-0.005cm" fo:font-weight="bold" style:font-size-asian="10pt" style:font-weight-asian="bold"/>
    </style:style>
    <style:style style:name="T119" style:family="text">
      <style:text-properties fo:font-size="10pt" fo:letter-spacing="-0.007cm" fo:font-weight="bold" style:font-size-asian="10pt" style:font-weight-asian="bold"/>
    </style:style>
    <style:style style:name="T120" style:family="text">
      <style:text-properties fo:font-size="9pt" fo:letter-spacing="-0.018cm" style:font-size-asian="9pt"/>
    </style:style>
    <style:style style:name="T121" style:family="text">
      <style:text-properties fo:font-size="9pt" fo:letter-spacing="-0.023cm" style:font-size-asian="9pt"/>
    </style:style>
    <style:style style:name="T122" style:family="text">
      <style:text-properties fo:font-size="9pt" fo:letter-spacing="-0.021cm" style:font-size-asian="9pt"/>
    </style:style>
    <style:style style:name="T123" style:family="text">
      <style:text-properties fo:font-size="9pt" fo:letter-spacing="-0.004cm" style:font-size-asian="9pt"/>
    </style:style>
    <style:style style:name="T124" style:family="text">
      <style:text-properties fo:font-size="9pt" fo:letter-spacing="-0.009cm" style:font-size-asian="9pt"/>
    </style:style>
    <style:style style:name="T125" style:family="text">
      <style:text-properties fo:font-size="9pt" fo:letter-spacing="-0.007cm" style:font-size-asian="9pt"/>
    </style:style>
    <style:style style:name="T126" style:family="text">
      <style:text-properties fo:font-size="9pt" fo:letter-spacing="0.078cm" style:font-size-asian="9pt"/>
    </style:style>
    <style:style style:name="T127" style:family="text">
      <style:text-properties fo:font-size="9pt" fo:letter-spacing="-0.011cm" style:font-size-asian="9pt"/>
    </style:style>
    <style:style style:name="T128" style:family="text">
      <style:text-properties fo:font-size="9pt" fo:letter-spacing="0.071cm" style:font-size-asian="9pt"/>
    </style:style>
    <style:style style:name="T129" style:family="text">
      <style:text-properties fo:font-size="9pt" fo:letter-spacing="-0.014cm" style:font-size-asian="9pt"/>
    </style:style>
    <style:style style:name="T130" style:family="text">
      <style:text-properties style:font-name="Times New Roman" fo:font-size="9pt" style:font-size-asian="9pt"/>
    </style:style>
    <style:style style:name="T131" style:family="text">
      <style:text-properties fo:font-size="9pt" fo:letter-spacing="-0.026cm" style:font-size-asian="9pt"/>
    </style:style>
    <style:style style:name="T132" style:family="text">
      <style:text-properties fo:font-size="9pt" fo:letter-spacing="-0.012cm" style:font-size-asian="9pt"/>
    </style:style>
    <style:style style:name="T133" style:family="text">
      <style:text-properties style:font-name="Times New Roman" fo:font-size="7pt" style:font-size-asian="7pt"/>
    </style:style>
    <style:style style:name="T134" style:family="text">
      <style:text-properties fo:font-size="9pt" fo:letter-spacing="-0.016cm" style:font-size-asian="9pt"/>
    </style:style>
    <style:style style:name="T135" style:family="text">
      <style:text-properties fo:font-size="9pt" fo:letter-spacing="-0.018cm" fo:font-weight="bold" style:font-size-asian="9pt" style:font-weight-asian="bold"/>
    </style:style>
    <style:style style:name="T136" style:family="text">
      <style:text-properties fo:font-size="9pt" fo:letter-spacing="-0.014cm" fo:font-weight="bold" style:font-size-asian="9pt" style:font-weight-asian="bold"/>
    </style:style>
    <style:style style:name="T137" style:family="text">
      <style:text-properties fo:font-size="9pt" fo:letter-spacing="-0.005cm" style:font-size-asian="9pt"/>
    </style:style>
    <style:style style:name="T138" style:family="text">
      <style:text-properties fo:font-size="3.5pt" fo:font-weight="bold" style:font-size-asian="3.5pt" style:font-weight-asian="bold"/>
    </style:style>
    <style:style style:name="T139" style:family="text">
      <style:text-properties fo:font-size="10pt" style:font-size-asian="10pt"/>
    </style:style>
    <style:style style:name="T140" style:family="text">
      <style:text-properties fo:font-size="9pt" fo:letter-spacing="-0.012cm" fo:font-weight="bold" style:font-size-asian="9pt" style:font-weight-asian="bold"/>
    </style:style>
    <style:style style:name="T141" style:family="text">
      <style:text-properties fo:font-variant="small-caps" fo:font-weight="bold" style:font-weight-asian="bold"/>
    </style:style>
    <style:style style:name="T142" style:family="text">
      <style:text-properties fo:font-variant="small-caps" fo:letter-spacing="-0.009cm" fo:font-weight="bold" style:font-weight-asian="bold"/>
    </style:style>
    <style:style style:name="T143" style:family="text">
      <style:text-properties fo:font-variant="small-caps" fo:letter-spacing="-0.005cm" fo:font-weight="bold" style:font-weight-asian="bold"/>
    </style:style>
    <style:style style:name="T144" style:family="text">
      <style:text-properties fo:font-variant="small-caps" fo:letter-spacing="-0.016cm" fo:font-weight="bold" style:font-weight-asian="bold"/>
    </style:style>
    <style:style style:name="T145" style:family="text">
      <style:text-properties fo:font-variant="small-caps" fo:letter-spacing="-0.012cm" fo:font-weight="bold" style:font-weight-asian="bold"/>
    </style:style>
    <style:style style:name="T146" style:family="text">
      <style:text-properties fo:font-variant="small-caps" fo:letter-spacing="-0.007cm" fo:font-weight="bold" style:font-weight-asian="bold"/>
    </style:style>
    <style:style style:name="T147" style:family="text">
      <style:text-properties fo:font-variant="small-caps" fo:letter-spacing="-0.004cm" fo:font-weight="bold" style:font-weight-asian="bold"/>
    </style:style>
    <style:style style:name="T148" style:family="text">
      <style:text-properties fo:letter-spacing="0.019cm"/>
    </style:style>
    <style:style style:name="T149" style:family="text">
      <style:text-properties fo:letter-spacing="0.012cm"/>
    </style:style>
    <style:style style:name="T150" style:family="text">
      <style:text-properties fo:letter-spacing="0.021cm"/>
    </style:style>
    <style:style style:name="T151" style:family="text">
      <style:text-properties fo:letter-spacing="0.009cm"/>
    </style:style>
    <style:style style:name="T152" style:family="text">
      <style:text-properties fo:letter-spacing="0.028cm"/>
    </style:style>
    <style:style style:name="T153" style:family="text">
      <style:text-properties fo:letter-spacing="0.014cm"/>
    </style:style>
    <style:style style:name="T154" style:family="text">
      <style:text-properties fo:font-variant="small-caps" fo:letter-spacing="0.014cm"/>
    </style:style>
    <style:style style:name="T155" style:family="text">
      <style:text-properties fo:letter-spacing="0.134cm"/>
    </style:style>
    <style:style style:name="T156" style:family="text">
      <style:text-properties fo:letter-spacing="0.138cm"/>
    </style:style>
    <style:style style:name="T157" style:family="text">
      <style:text-properties fo:letter-spacing="0.018cm"/>
    </style:style>
    <style:style style:name="T158" style:family="text">
      <style:text-properties fo:letter-spacing="0.011cm"/>
    </style:style>
    <style:style style:name="T159" style:family="text">
      <style:text-properties fo:letter-spacing="0.025cm"/>
    </style:style>
    <style:style style:name="T160" style:family="text">
      <style:text-properties fo:letter-spacing="0.016cm"/>
    </style:style>
    <style:style style:name="T161" style:family="text">
      <style:text-properties fo:letter-spacing="0.023cm"/>
    </style:style>
    <style:style style:name="T162" style:family="text">
      <style:text-properties style:font-name="Verdana" fo:font-size="9pt" style:font-size-asian="9pt"/>
    </style:style>
    <style:style style:name="T163" style:family="text">
      <style:text-properties fo:color="#0000ff" loext:opacity="100%" style:font-name="Verdana" fo:font-size="9pt" style:text-underline-style="solid" style:text-underline-width="auto" style:text-underline-color="#0000ff" style:font-size-asian="9pt"/>
    </style:style>
    <style:style style:name="T164" style:family="text">
      <style:text-properties fo:color="#0000ff" loext:opacity="100%" style:font-name="Verdana" fo:font-size="9pt" style:font-size-asian="9pt"/>
    </style:style>
    <style:style style:name="T165" style:family="text">
      <style:text-properties fo:color="#0f4b5b" loext:opacity="100%"/>
    </style:style>
    <style:style style:name="T166" style:family="text">
      <style:text-properties fo:color="#0f4b5b" loext:opacity="100%" fo:letter-spacing="-0.002cm"/>
    </style:style>
    <style:style style:name="T167" style:family="text">
      <style:text-properties fo:color="#0f4b5b" loext:opacity="100%" fo:letter-spacing="-0.004cm"/>
    </style:style>
    <style:style style:name="T168" style:family="text">
      <style:text-properties fo:color="#0f4b5b" loext:opacity="100%" fo:letter-spacing="-0.009cm"/>
    </style:style>
    <style:style style:name="T169" style:family="text">
      <style:text-properties fo:color="#0f4b5b" loext:opacity="100%" fo:letter-spacing="-0.005cm"/>
    </style:style>
    <style:style style:name="T170" style:family="text">
      <style:text-properties fo:color="#0f4b5b" loext:opacity="100%" fo:letter-spacing="-0.007cm"/>
    </style:style>
    <style:style style:name="fr1" style:family="graphic" style:parent-style-name="Graphics">
      <style:graphic-properties fo:margin-left="0cm" fo:margin-right="0cm" fo:margin-top="0cm" fo:margin-bottom="0cm" style:run-through="background" style:wrap="run-through" style:number-wrapped-paragraphs="no-limit" style:vertical-pos="from-top" style:vertical-rel="page" style:horizontal-pos="from-left" style:horizontal-rel="page" fo:background-color="transparent" draw:fill="none" draw:fill-color="#729fcf" draw:secondary-fill-color="#729fcf" draw:gradient-step-count="0" draw:fill-hatch-solid="false" draw:opacity="100%" draw:fill-image-width="0cm" draw:fill-image-height="0cm" style:repeat="repeat" draw:fill-image-ref-point-x="0%" draw:fill-image-ref-point-y="0%" draw:fill-image-ref-point="center" draw:tile-repeat-offset="0% horizontal" fo:padding="0cm" fo:border="none" style:mirror="none" fo:clip="rect(0cm, 0cm, 0cm, 0cm)" draw:luminance="0%" draw:contrast="0%" draw:red="0%" draw:green="0%" draw:blue="0%" draw:gamma="100%" draw:color-inversion="false" draw:image-opacity="100%" draw:color-mode="standard" draw:wrap-influence-on-position="once-concurrent" loext:allow-overlap="true" loext:decorative="false"/>
    </style:style>
    <style:style style:name="Sect1" style:family="section">
      <style:section-properties style:editable="false">
        <style:columns fo:column-count="1" fo:column-gap="0cm"/>
      </style:section-properties>
    </style:style>
    <style:style style:name="gr1" style:family="graphic" style:parent-style-name="Frame">
      <style:graphic-properties draw:stroke="none" svg:stroke-width="0cm" draw:fill="none" loext:fill-use-slide-background="false" draw:textarea-vertical-align="top" draw:auto-grow-height="false" fo:min-height="0.506cm" fo:min-width="8.71cm" fo:padding-top="0cm" fo:padding-bottom="0cm" fo:padding-left="0cm" fo:padding-right="0cm" fo:wrap-option="wrap" loext:decorative="false" fo:margin-left="0cm" fo:margin-right="0cm" fo:margin-top="0cm" fo:margin-bottom="0cm" style:run-through="background" style:wrap="run-through" style:number-wrapped-paragraphs="no-limit" style:vertical-pos="from-top" style:vertical-rel="page" style:horizontal-pos="from-left" style:horizontal-rel="page" draw:wrap-influence-on-position="once-concurrent" loext:allow-overlap="true" style:flow-with-text="false"/>
    </style:style>
    <style:style style:name="gr2" style:family="graphic">
      <style:graphic-properties draw:stroke="none" svg:stroke-width="0cm" draw:fill="none" loext:fill-use-slide-background="false" draw:textarea-vertical-align="top" draw:auto-grow-height="false" fo:min-height="0.506cm" fo:min-width="8.71cm" fo:padding-top="0cm" fo:padding-bottom="0cm" fo:padding-left="0cm" fo:padding-right="0cm" fo:wrap-option="wrap" loext:decorative="false" fo:margin-left="0cm" fo:margin-right="0cm" fo:margin-top="0cm" fo:margin-bottom="0cm" style:run-through="background" style:wrap="run-through" style:number-wrapped-paragraphs="no-limit" style:vertical-pos="from-top" style:vertical-rel="page" style:horizontal-pos="from-left" style:horizontal-rel="page" draw:wrap-influence-on-position="once-concurrent" loext:allow-overlap="true"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section text:style-name="Sect1" text:name="TextSection">
        <text:p text:style-name="P1" loext:marker-style-name="T1"><text:span text:style-name="T1">THIS</text:span><text:span text:style-name="T2"> </text:span><text:span text:style-name="T1">AGREEMENT</text:span><text:span text:style-name="T2"> </text:span><text:span text:style-name="T1">IS</text:span><text:span text:style-name="T3"> </text:span><text:span text:style-name="T1">NOT</text:span><text:span text:style-name="T2"> </text:span><text:span text:style-name="T1">DATED </text:span><text:span text:style-name="T4">BETWEEN:</text:span></text:p>
        <text:list text:style-name="WWNum36">
          <text:list-item>
            <text:p text:style-name="P2">GPsurgerynet Limited, a limited liability company incorporated under the laws of England under number 12112987, whose registered office is at Suite C2, Horsted Keynes Business Park Cinder Hill Lane Horsted Keynes, Haywards Heath, England, RH17 7BA (<text:span text:style-name="T5">Supplier, We or Us</text:span>);</text:p>
          </text:list-item>
          <text:list-item>
            <text:p text:style-name="P3"><text:span text:style-name="T5">ORGANISATION</text:span><text:span text:style-name="T6"> </text:span><text:span text:style-name="T5">NAME</text:span>,<text:span text:style-name="T7"> </text:span>an<text:span text:style-name="T7"> </text:span>organisation<text:span text:style-name="T8"> </text:span>delivering<text:span text:style-name="T7"> </text:span>or<text:span text:style-name="T7"> </text:span>involved<text:span text:style-name="T7"> </text:span>in<text:span text:style-name="T8"> </text:span>the<text:span text:style-name="T7"> </text:span>provision of primary healthcare services for the NHS (<text:span text:style-name="T5">Customer or You</text:span>).</text:p>
          </text:list-item>
        </text:list>
        <text:p text:style-name="P4">Each<text:span text:style-name="T9"> </text:span>a<text:span text:style-name="T9"> </text:span>party<text:span text:style-name="T10"> </text:span>and<text:span text:style-name="T11"> </text:span>together<text:span text:style-name="T9"> </text:span>referred<text:span text:style-name="T9"> </text:span>to<text:span text:style-name="T12"> </text:span>as<text:span text:style-name="T10"> </text:span>the <text:span text:style-name="T13">Parties.</text:span></text:p>
        <text:p text:style-name="P5" loext:marker-style-name="T1"><text:span text:style-name="T4">CONTRACT</text:span><text:span text:style-name="T14"> </text:span><text:span text:style-name="T4">PERIOD:</text:span></text:p>
        <text:h text:style-name="P6" text:outline-level="3">1,<text:span text:style-name="T15"> </text:span>2 or<text:span text:style-name="T10"> </text:span>3 calendar<text:span text:style-name="T16"> </text:span>year(s)<text:span text:style-name="T17"> </text:span>as confirmed<text:span text:style-name="T13"> </text:span>in<text:span text:style-name="T9"> </text:span>writing<text:span text:style-name="T18"> </text:span>at<text:span text:style-name="T13"> </text:span>the time<text:span text:style-name="T13"> </text:span>of <text:span text:style-name="T13">purchase</text:span></text:h>
        <text:p text:style-name="P7" loext:marker-style-name="T5"/>
        <text:p text:style-name="P8" loext:marker-style-name="T1"><text:span text:style-name="T4">BACKGROUND:</text:span><text:span text:style-name="T4"/></text:p>
        <text:p text:style-name="P9" loext:marker-style-name="T5"><text:bookmark text:name="The_Supplier_has_agreed_to_grant_the_Cus"/><text:span text:style-name="T5">The</text:span><text:span text:style-name="T6"> </text:span><text:span text:style-name="T5">Supplier</text:span><text:span text:style-name="T19"> </text:span><text:span text:style-name="T5">has</text:span><text:span text:style-name="T19"> </text:span><text:span text:style-name="T5">agreed</text:span><text:span text:style-name="T6"> </text:span><text:span text:style-name="T5">to</text:span><text:span text:style-name="T19"> </text:span><text:span text:style-name="T5">grant</text:span><text:span text:style-name="T19"> </text:span><text:span text:style-name="T5">the</text:span><text:span text:style-name="T19"> </text:span><text:span text:style-name="T5">Customer</text:span><text:span text:style-name="T6"> </text:span><text:span text:style-name="T5">a</text:span><text:span text:style-name="T19"> </text:span><text:span text:style-name="T5">non-exclusive</text:span><text:span text:style-name="T19"> </text:span><text:span text:style-name="T5">licence</text:span><text:span text:style-name="T19"> </text:span><text:span text:style-name="T5">to</text:span><text:span text:style-name="T20"> </text:span><text:span text:style-name="T5">accept and use certain computer software programs and related software documentation on the terms and conditions set out in this Contract (Software </text:span><text:span text:style-name="T21">Product/s).</text:span></text:p>
        <text:p text:style-name="P10" loext:marker-style-name="T5"><text:bookmark text:name="The_Supplier_has_also_agreed_to_maintain"/><text:span text:style-name="T5">The</text:span><text:span text:style-name="T22"> </text:span><text:span text:style-name="T5">Supplier</text:span><text:span text:style-name="T23"> </text:span><text:span text:style-name="T5">has</text:span><text:span text:style-name="T24"> </text:span><text:span text:style-name="T5">also</text:span><text:span text:style-name="T25"> </text:span><text:span text:style-name="T5">agreed</text:span><text:span text:style-name="T26"> </text:span><text:span text:style-name="T5">to</text:span><text:span text:style-name="T26"> </text:span><text:span text:style-name="T5">maintain</text:span><text:span text:style-name="T26"> </text:span><text:span text:style-name="T5">those</text:span><text:span text:style-name="T22"> </text:span><text:span text:style-name="T5">computer</text:span><text:span text:style-name="T19"> </text:span><text:span text:style-name="T5">software</text:span><text:span text:style-name="T25"> </text:span><text:span text:style-name="T5">programs</text:span><text:span text:style-name="T25"> </text:span><text:span text:style-name="T5">on the terms and conditions set out in this Contract (Support Services).</text:span></text:p>
        <text:p text:style-name="P11" loext:marker-style-name="T5"><text:bookmark text:name="The_Supplier_has_further_agreed_to_host_"/><text:span text:style-name="T5">The Supplier has further agreed to host those computer software programs on the terms and conditions set out in this Contract (Hosted Services Platform).</text:span><text:span text:style-name="T5"/></text:p>
        <text:p text:style-name="P12" loext:marker-style-name="T1"><text:span text:style-name="T1">IT</text:span><text:span text:style-name="T27"> </text:span><text:span text:style-name="T1">IS</text:span><text:span text:style-name="T28"> </text:span><text:span text:style-name="T4">AGREED:</text:span></text:p>
        <text:h text:style-name="P13" text:outline-level="1"><text:span text:style-name="T29">Our</text:span><text:span text:style-name="T30"> </text:span><text:span text:style-name="T29">terms</text:span><text:span text:style-name="T31"> </text:span><text:span text:style-name="T29">and</text:span><text:span text:style-name="T32"> </text:span><text:span text:style-name="T29">conditions</text:span><text:span text:style-name="T32"> </text:span><text:span text:style-name="T29">of</text:span><text:span text:style-name="T32"> </text:span><text:span text:style-name="T33">supply</text:span></text:h>
        <text:p text:style-name="P14" loext:marker-style-name="T34"/>
        <text:h text:style-name="P15" text:outline-level="3"><text:bookmark text:name="Definitions:"/>Definitions:</text:h>
        <text:p text:style-name="P16">The<text:span text:style-name="T16"> </text:span>following<text:span text:style-name="T12"> </text:span>definitions<text:span text:style-name="T16"> </text:span>will<text:span text:style-name="T16"> </text:span>apply<text:span text:style-name="T10"> </text:span>to<text:span text:style-name="T9"> </text:span>the terms<text:span text:style-name="T10"> </text:span>and<text:span text:style-name="T12"> </text:span>conditions<text:span text:style-name="T16"> </text:span>of<text:span text:style-name="T15"> </text:span>this<text:span text:style-name="T16"> </text:span><text:span text:style-name="T13">Contract:</text:span></text:p>
        <text:p text:style-name="P17"/>
        <text:p text:style-name="P8"><text:span text:style-name="T5">Acceptable</text:span><text:span text:style-name="T35"> </text:span><text:span text:style-name="T5">Use</text:span><text:span text:style-name="T35"> </text:span><text:span text:style-name="T5">Policy</text:span><text:span text:style-name="T36"> </text:span>as<text:span text:style-name="T10"> </text:span>described<text:span text:style-name="T13"> </text:span>in<text:span text:style-name="T9"> </text:span>Schedule<text:span text:style-name="T13"> </text:span><text:span text:style-name="T37">6</text:span></text:p>
        <text:p text:style-name="P17"/>
        <text:p text:style-name="P18"><text:span text:style-name="T5">Additional Services </text:span>means those additional one-off services listed in Table 2 of Schedule 1, examples may include but limited to additional services, training, and <text:span text:style-name="T13">consultancy.</text:span></text:p>
        <text:p text:style-name="P19"/>
        <text:p text:style-name="P20"><text:span text:style-name="T5">Applicable Laws </text:span>means applicable legislation, rules or regulations, any form of secondary legislation<text:span text:style-name="T9"> </text:span>and<text:span text:style-name="T9"> </text:span>applicable case<text:span text:style-name="T9"> </text:span>law from<text:span text:style-name="T13"> </text:span>time to time<text:span text:style-name="T9"> </text:span>and<text:span text:style-name="T9"> </text:span>includes, without limitation, industry licences and codes, anti-money laundering<text:span text:style-name="T9"> </text:span>requirements and data protection laws, each as applicable to either party.</text:p>
        <text:p text:style-name="P21"/>
        <text:p text:style-name="P22"><text:span text:style-name="T5">Advertised</text:span><text:span text:style-name="T36"> </text:span><text:span text:style-name="T5">Fee</text:span><text:span text:style-name="T21"> </text:span>the<text:span text:style-name="T16"> </text:span>current<text:span text:style-name="T18"> </text:span>fee<text:span text:style-name="T16"> </text:span>for<text:span text:style-name="T10"> </text:span>the<text:span text:style-name="T16"> </text:span>product<text:span text:style-name="T18"> </text:span>or<text:span text:style-name="T10"> </text:span>service<text:span text:style-name="T38"> </text:span>advertised<text:span text:style-name="T38"> </text:span>on<text:span text:style-name="T16"> </text:span>the<text:span text:style-name="T16"> </text:span>Supplier’s website which may be amended from time to time.</text:p>
      </text:section>
      <text:p text:style-name="P23"><text:span text:style-name="T5">Affiliate </text:span>means, in relation to a party, any other entity which directly or indirectly Controls,<text:span text:style-name="T39"> </text:span>is<text:span text:style-name="T40"> </text:span>Controlled<text:span text:style-name="T38"> </text:span>by,<text:span text:style-name="T39"> </text:span>or<text:span text:style-name="T41"> </text:span>is<text:span text:style-name="T40"> </text:span>under<text:span text:style-name="T41"> </text:span>direct<text:span text:style-name="T39"> </text:span>or<text:span text:style-name="T41"> </text:span>indirect<text:span text:style-name="T39"> </text:span>common<text:span text:style-name="T38"> </text:span>Control<text:span text:style-name="T37"> </text:span>with,<text:span text:style-name="T39"> </text:span>that<text:span text:style-name="T39"> </text:span>party from time to time.</text:p>
      <text:p text:style-name="P24"/>
      <text:p text:style-name="P25"><text:span text:style-name="T5">Associate</text:span><text:span text:style-name="T42"> </text:span>means: (i)<text:span text:style-name="T43"> </text:span>any<text:span text:style-name="T17"> </text:span>company,<text:span text:style-name="T9"> </text:span>or<text:span text:style-name="T13"> </text:span>other<text:span text:style-name="T43"> </text:span>person, associated<text:span text:style-name="T43"> </text:span>with<text:span text:style-name="T11"> </text:span>the<text:span text:style-name="T43"> </text:span>Supplier, <text:span text:style-name="T15">or</text:span></text:p>
      <text:p text:style-name="P26">(ii)<text:span text:style-name="T44"> </text:span>any<text:span text:style-name="T45"> </text:span>employee<text:span text:style-name="T46"> </text:span>or<text:span text:style-name="T44"> </text:span>agent<text:span text:style-name="T47"> </text:span>of,<text:span text:style-name="T45"> </text:span>or<text:span text:style-name="T48"> </text:span>consultant<text:span text:style-name="T45"> </text:span>or<text:span text:style-name="T48"> </text:span>adviser<text:span text:style-name="T48"> </text:span>to,<text:span text:style-name="T45"> </text:span>the<text:span text:style-name="T48"> </text:span>Supplier,<text:span text:style-name="T45"> </text:span>or<text:span text:style-name="T48"> </text:span>(iii)<text:span text:style-name="T48"> </text:span>any <text:span text:style-name="T13">Subcontractor.</text:span></text:p>
      <text:p text:style-name="P19"/>
      <text:p text:style-name="P25"><text:span text:style-name="T5">Business</text:span><text:span text:style-name="T21"> </text:span><text:span text:style-name="T5">Days</text:span><text:span text:style-name="T49"> </text:span>Mondays<text:span text:style-name="T10"> </text:span>to<text:span text:style-name="T9"> </text:span>Fridays<text:span text:style-name="T10"> </text:span>except<text:span text:style-name="T15"> </text:span>bank<text:span text:style-name="T41"> </text:span>holidays<text:span text:style-name="T11"> </text:span>in<text:span text:style-name="T13"> </text:span>England<text:span text:style-name="T12"> </text:span>and<text:span text:style-name="T9"> </text:span><text:span text:style-name="T13">Wales.</text:span></text:p>
      <text:p text:style-name="P17"/>
      <text:p text:style-name="P27"><text:span text:style-name="T5">Commencement Date </text:span>means the date the terms and conditions of this Contract are accepted by the Customer and the Customer signs the Contract;</text:p>
      <text:p text:style-name="P28"><text:bookmark text:name="Confidential_Information_means_all_infor"/><text:span text:style-name="T5">Confidential</text:span><text:span text:style-name="T36"> </text:span><text:span text:style-name="T5">Information</text:span><text:span text:style-name="T35"> </text:span>means<text:span text:style-name="T37"> </text:span>all<text:span text:style-name="T16"> </text:span>information<text:span text:style-name="T13"> </text:span>which,<text:span text:style-name="T12"> </text:span>in<text:span text:style-name="T13"> </text:span>the<text:span text:style-name="T9"> </text:span>case<text:span text:style-name="T18"> </text:span><text:span text:style-name="T15">of:</text:span></text:p>
      <text:list text:continue-numbering="true" text:style-name="WWNum36">
        <text:list-item>
          <text:list>
            <text:list-item>
              <text:p text:style-name="P29"><text:bookmark text:name="a)_the_Customer,_concerns_the_business,_"/>the Customer, concerns the business, operation or customers of the Customer, any of the Customer's Affiliates; and</text:p>
            </text:list-item>
            <text:list-item>
              <text:p text:style-name="P30"><text:bookmark text:name="b)_the_Supplier,_concerns_the_business,_"/>the Supplier, concerns the business, operation or customers of the Supplier or any of its Affiliates,</text:p>
            </text:list-item>
          </text:list>
        </text:list-item>
      </text:list>
      <text:p text:style-name="P31">whether:</text:p>
      <text:list text:continue-numbering="true" text:style-name="WWNum36">
        <text:list-item>
          <text:list>
            <text:list-item>
              <text:p text:style-name="P32"><text:bookmark text:name="c)_received_by_the_Recipient_directly_fr"/>received<text:span text:style-name="T9"> </text:span>by<text:span text:style-name="T10"> </text:span>the<text:span text:style-name="T9"> </text:span>Recipient<text:span text:style-name="T10"> </text:span>directly<text:span text:style-name="T16"> </text:span>from<text:span text:style-name="T9"> </text:span>the disclosing<text:span text:style-name="T10"> </text:span>party<text:span text:style-name="T16"> </text:span>or<text:span text:style-name="T9"> </text:span>from<text:span text:style-name="T9"> </text:span>any other person; or</text:p>
            </text:list-item>
            <text:list-item>
              <text:p text:style-name="P33"><text:bookmark text:name="d)_generated_or_compiled_by_the_recipien"/>generated or compiled by the recipient itself and shall include all summaries, notes, memoranda<text:span text:style-name="T9"> </text:span>and any<text:span text:style-name="T10"> </text:span>other documents executed<text:span text:style-name="T9"> </text:span>by the Recipient to the extent they contain that information,</text:p>
            </text:list-item>
          </text:list>
        </text:list-item>
      </text:list>
      <text:p text:style-name="P34">in each case in any medium or format<text:span text:style-name="T9"> </text:span>whatsoever and whether<text:span text:style-name="T13"> </text:span>marked "confidential" or not.</text:p>
      <text:p text:style-name="P24"/>
      <text:p text:style-name="P35"><text:span text:style-name="T5">Contract</text:span><text:span text:style-name="T21"> </text:span>means<text:span text:style-name="T10"> </text:span>these<text:span text:style-name="T9"> </text:span>terms<text:span text:style-name="T10"> </text:span>and<text:span text:style-name="T9"> </text:span>conditions<text:span text:style-name="T17"> </text:span>set<text:span text:style-name="T15"> </text:span>out<text:span text:style-name="T15"> </text:span>in<text:span text:style-name="T9"> </text:span>this<text:span text:style-name="T10"> </text:span><text:span text:style-name="T13">document.</text:span></text:p>
      <text:p text:style-name="P17"/>
      <text:p text:style-name="P36"><text:span text:style-name="T5">Control </text:span>means that a person possesses, directly or indirectly, the power to direct or cause the direction of the management and policies of the other person, whether through the ownership of voting shares, by contract or otherwise, and <text:span text:style-name="T5">Controls </text:span>and <text:span text:style-name="T5">Controlled </text:span>shall be interpreted accordingly.</text:p>
      <text:p text:style-name="P21"/>
      <text:p text:style-name="P37"><text:span text:style-name="T5">Custom Form </text:span>means any form published by the Customer in any format that is available<text:span text:style-name="T8"> </text:span>for<text:span text:style-name="T7"> </text:span>website<text:span text:style-name="T50"> </text:span>visitors<text:span text:style-name="T8"> </text:span>to<text:span text:style-name="T39"> </text:span>complete<text:span text:style-name="T51"> </text:span>and<text:span text:style-name="T8"> </text:span>not<text:span text:style-name="T38"> </text:span>a<text:span text:style-name="T51"> </text:span>standard<text:span text:style-name="T51"> </text:span>form<text:span text:style-name="T39"> </text:span>provided<text:span text:style-name="T8"> </text:span>or<text:span text:style-name="T7"> </text:span>designed by the Supplier.</text:p>
      <text:p text:style-name="P21"/>
      <text:p text:style-name="P38"><text:span text:style-name="T5">Customer Data </text:span>means all data (including, without limitation, Customer Personal Data), information, text, drawings, records, documents and other materials which are embodied in any medium (including, without limitation, any electronic, optical, magnetic or tangible media):</text:p>
      <text:list text:style-name="WWNum35">
        <text:list-item>
          <text:p text:style-name="P39"><text:bookmark text:name="a)_relating_to,_or_created_by,_the_emplo"/>relating to, or created by, the employees, members, partners, consultants, suppliers, customers or clients of, the Customer or any member of the Customer Group; or</text:p>
        </text:list-item>
        <text:list-item>
          <text:p text:style-name="P40"><text:bookmark text:name="b)_supplied_to_the_Customer_or_any_membe"/>supplied<text:span text:style-name="T16"> </text:span>to<text:span text:style-name="T38"> </text:span>the<text:span text:style-name="T38"> </text:span>Customer<text:span text:style-name="T10"> </text:span>or<text:span text:style-name="T10"> </text:span>any<text:span text:style-name="T15"> </text:span>member<text:span text:style-name="T38"> </text:span>of<text:span text:style-name="T12"> </text:span>the<text:span text:style-name="T16"> </text:span>Customer<text:span text:style-name="T10"> </text:span>Group<text:span text:style-name="T16"> </text:span>in<text:span text:style-name="T16"> </text:span>the course<text:span text:style-name="T8"> </text:span>of<text:span text:style-name="T7"> </text:span>the<text:span text:style-name="T39"> </text:span>business<text:span text:style-name="T8"> </text:span>of<text:span text:style-name="T7"> </text:span>the<text:span text:style-name="T40"> </text:span>Customer<text:span text:style-name="T8"> </text:span>or<text:span text:style-name="T39"> </text:span>any<text:span text:style-name="T7"> </text:span>member<text:span text:style-name="T51"> </text:span>of<text:span text:style-name="T7"> </text:span>the<text:span text:style-name="T39"> </text:span>Customer Group, which are supplied to the Supplier by the Customer or any member<text:span text:style-name="T8"> </text:span>of<text:span text:style-name="T7"> </text:span>the<text:span text:style-name="T7"> </text:span>Customer<text:span text:style-name="T8"> </text:span>Group<text:span text:style-name="T7"> </text:span>or<text:span text:style-name="T7"> </text:span>which<text:span text:style-name="T7"> </text:span>the<text:span text:style-name="T8"> </text:span>Supplier<text:span text:style-name="T7"> </text:span>processes,<text:span text:style-name="T7"> </text:span>stores or transmits under or in connection with this Contract.</text:p>
        </text:list-item>
      </text:list>
      <text:p text:style-name="P41"/>
      <text:p text:style-name="P42">All<text:span text:style-name="T10"> </text:span>Customer<text:span text:style-name="T13"> </text:span>Data<text:span text:style-name="T9"> </text:span>is<text:span text:style-name="T15"> </text:span>owned<text:span text:style-name="T9"> </text:span>by<text:span text:style-name="T10"> </text:span>the<text:span text:style-name="T13"> Customer.</text:span></text:p>
      <text:p text:style-name="P17"/>
      <text:p text:style-name="P43"><text:span text:style-name="T5">Customer Group </text:span>means the Customer, each of its Subsidiaries and other undertakings which<text:span text:style-name="T9"> </text:span>are from time to time<text:span text:style-name="T9"> </text:span>authorised<text:span text:style-name="T9"> </text:span>to practise using<text:span text:style-name="T9"> </text:span>the<text:span text:style-name="T9"> </text:span>Customer’s name and any one or more of those undertakings as the context requires.</text:p>
      <text:p text:style-name="P24"/>
      <text:p text:style-name="P43"><text:span text:style-name="T5">Customer Network </text:span>means the Customer’s IT network that supports the Supplier’s Software Products.</text:p>
      <text:p text:style-name="P44"/>
      <text:p text:style-name="P45"><text:span text:style-name="T5">Data Protection Laws </text:span>means all Applicable Laws relating to data protection, the processing of personal data and privacy, including without limitation:</text:p>
      <text:list text:continue-numbering="true" text:style-name="WWNum35">
        <text:list-item>
          <text:list>
            <text:list-item>
              <text:p text:style-name="P46">any data protection legislation from time to time in force in the UK including the Data Protection Act 2018 or any successor legislation;</text:p>
            </text:list-item>
            <text:list-item>
              <text:p text:style-name="P47">the<text:span text:style-name="T38"> </text:span>General<text:span text:style-name="T37"> </text:span>Data<text:span text:style-name="T38"> </text:span>Protection<text:span text:style-name="T38"> </text:span>Regulation<text:span text:style-name="T38"> </text:span>(EU)<text:span text:style-name="T50"> </text:span>2016/679;<text:span text:style-name="T16"> </text:span>and<text:span text:style-name="T39"> </text:span>any<text:span text:style-name="T7"> </text:span>other directly applicable European Union regulation relating to privacy;</text:p>
            </text:list-item>
            <text:list-item>
              <text:p text:style-name="P48">the Privacy and Electronic Communications (EC Directive) Regulations 2003 (as may be amended by the proposed Regulation on Privacy and Electronic Communications);</text:p>
            </text:list-item>
          </text:list>
        </text:list-item>
      </text:list>
      <text:p text:style-name="P49">and references to “Data Controller”, “Data Protection Impact Assessments”, “Data Processor”, “Data Subjects”, “Personal Data”, “Process”, “Processed”, “Processing”, and “Supervisory Authority” have the meanings set out in, and will be interpreted in accordance with, such Applicable Laws.</text:p>
      <text:p text:style-name="P50"/>
      <text:p text:style-name="P51"><text:span text:style-name="T5">Data</text:span><text:span text:style-name="T21"> </text:span><text:span text:style-name="T5">Security</text:span><text:span text:style-name="T24"> </text:span><text:span text:style-name="T5">Incident </text:span><text:span text:style-name="T13">means:</text:span></text:p>
      <text:p text:style-name="P52"/>
      <text:list text:style-name="WWNum34">
        <text:list-item>
          <text:p text:style-name="P53"><text:bookmark text:name="_bookmark0"/>a<text:span text:style-name="T9"> </text:span>breach<text:span text:style-name="T9"> </text:span>of<text:span text:style-name="T15"> </text:span>security<text:span text:style-name="T10"> </text:span>leading<text:span text:style-name="T12"> </text:span>to<text:span text:style-name="T9"> </text:span>the<text:span text:style-name="T9"> </text:span>accidental<text:span text:style-name="T38"> </text:span>or<text:span text:style-name="T13"> </text:span>unlawful<text:span text:style-name="T16"> </text:span>destruction, loss, alteration, unauthorised disclosure of, or access to, Personal Data transmitted, stored or otherwise Processed; or</text:p>
        </text:list-item>
        <text:list-item>
          <text:p text:style-name="P54">a discovery<text:span text:style-name="T15"> </text:span>or reasonable suspicion that<text:span text:style-name="T9"> </text:span>there is<text:span text:style-name="T15"> </text:span>a vulnerability in<text:span text:style-name="T13"> </text:span>any technological measure used to protect any Personal Data that has previously<text:span text:style-name="T10"> </text:span>been<text:span text:style-name="T9"> </text:span>subject<text:span text:style-name="T15"> </text:span>to<text:span text:style-name="T12"> </text:span>a<text:span text:style-name="T9"> </text:span>breach<text:span text:style-name="T9"> </text:span>within<text:span text:style-name="T9"> </text:span>the<text:span text:style-name="T9"> </text:span>scope<text:span text:style-name="T12"> </text:span>of<text:span text:style-name="T15"> </text:span>paragraph <text:a xlink:type="simple" xlink:href="#_bookmark0" text:style-name="ListLabel_20_325" text:visited-style-name="ListLabel_20_325">(a)</text:a>, which may result in exploitation or exposure of that<text:span text:style-name="T13"> </text:span>Personal Data; or</text:p>
        </text:list-item>
      </text:list>
      <text:p text:style-name="P19"/>
      <text:list text:continue-numbering="true" text:style-name="WWNum34">
        <text:list-item>
          <text:p text:style-name="P55">any defect or vulnerability with the potential to impact the ongoing resilience,<text:span text:style-name="T15"> </text:span>security<text:span text:style-name="T10"> </text:span>and/or<text:span text:style-name="T13"> </text:span>integrity<text:span text:style-name="T10"> </text:span>of<text:span text:style-name="T15"> </text:span>systems<text:span text:style-name="T13"> </text:span>processing<text:span text:style-name="T10"> </text:span>Personal <text:span text:style-name="T13">Data.</text:span></text:p>
        </text:list-item>
      </text:list>
      <text:p text:style-name="P56"/>
      <text:p text:style-name="P57"/>
      <text:p text:style-name="P18"><text:span text:style-name="T5">Delivery</text:span><text:span text:style-name="T6"> </text:span>means,<text:span text:style-name="T7"> </text:span>in<text:span text:style-name="T7"> </text:span>relation<text:span text:style-name="T8"> </text:span>to<text:span text:style-name="T51"> </text:span>the<text:span text:style-name="T38"> </text:span>Software<text:span text:style-name="T39"> </text:span>Products<text:span text:style-name="T8"> </text:span>and<text:span text:style-name="T40"> </text:span>any<text:span text:style-name="T50"> </text:span>Software<text:span text:style-name="T40"> </text:span>Updates<text:span text:style-name="T8"> </text:span>or<text:span text:style-name="T39"> </text:span>any part of them, or the servers of the Hosted Services Platform.</text:p>
      <text:p text:style-name="P19"/>
      <text:p text:style-name="P58"><text:span text:style-name="T5">Delivery Date </text:span>means the date on which the Products and Services are initially delivered and made accessible to the Customer by the Supplier.</text:p>
      <text:p text:style-name="P19"/>
      <text:p text:style-name="P59"><text:span text:style-name="T5">Digital Content </text:span>all content including text, information, data, software, executable code,<text:span text:style-name="T37"> </text:span>images,<text:span text:style-name="T37"> </text:span>audio,<text:span text:style-name="T37"> </text:span>or<text:span text:style-name="T18"> </text:span>video<text:span text:style-name="T12"> </text:span>material<text:span text:style-name="T51"> </text:span>in<text:span text:style-name="T40"> </text:span>any<text:span text:style-name="T50"> </text:span>medium<text:span text:style-name="T18"> </text:span>or<text:span text:style-name="T18"> </text:span>form<text:span text:style-name="T39"> </text:span>provided<text:span text:style-name="T12"> </text:span>by<text:span text:style-name="T50"> </text:span>the<text:span text:style-name="T40"> </text:span>Supplier to the Customer.</text:p>
      <text:p text:style-name="P21"/>
      <text:p text:style-name="P58"><text:span text:style-name="T5">Executable Code </text:span>means computer programs and/or data which can be interpreted and acted upon by a hardware platform/operating system without the need for any external modification.</text:p>
      <text:p text:style-name="P19"/>
      <text:p text:style-name="P18"><text:span text:style-name="T5">Hosted Services Platform </text:span>means the supply and maintenance of servers by the Supplier<text:span text:style-name="T8"> </text:span>to<text:span text:style-name="T7"> </text:span>host<text:span text:style-name="T7"> </text:span>the<text:span text:style-name="T8"> </text:span>Supplier’s<text:span text:style-name="T7"> </text:span>Software<text:span text:style-name="T7"> </text:span>Products<text:span text:style-name="T7"> </text:span>for<text:span text:style-name="T8"> </text:span>licensed<text:span text:style-name="T7"> </text:span>customers<text:span text:style-name="T7"> </text:span>who<text:span text:style-name="T8"> </text:span>purchase the Hosted Services Platform, for the avoidance of any doubt this means that when purchased the Customer’s Data will be stored on the Hosted Services Platform.</text:p>
      <text:p text:style-name="P21"/>
      <text:p text:style-name="P60"><text:span text:style-name="T5">Indemnified Losses </text:span>means all losses, damages, costs and expenses and other liabilities<text:span text:style-name="T41"> </text:span>(including,<text:span text:style-name="T37"> </text:span>without<text:span text:style-name="T37"> </text:span>limitation,<text:span text:style-name="T37"> </text:span>legal<text:span text:style-name="T51"> </text:span>and<text:span text:style-name="T12"> </text:span>other<text:span text:style-name="T18"> </text:span>professional<text:span text:style-name="T38"> </text:span>fees)<text:span text:style-name="T18"> </text:span>incurred<text:span text:style-name="T12"> </text:span>by<text:span text:style-name="T41"> </text:span>or awarded against the Indemnified Entity in connection with an IPR Claim or which are agreed<text:span text:style-name="T9"> </text:span>to<text:span text:style-name="T12"> </text:span>be<text:span text:style-name="T12"> </text:span>paid<text:span text:style-name="T9"> </text:span>by<text:span text:style-name="T10"> </text:span>the<text:span text:style-name="T9"> </text:span>Indemnified<text:span text:style-name="T9"> </text:span>Entity<text:span text:style-name="T38"> </text:span>by<text:span text:style-name="T10"> </text:span>way<text:span text:style-name="T38"> </text:span>of<text:span text:style-name="T15"> </text:span>settlement or<text:span text:style-name="T13"> </text:span>compromise<text:span text:style-name="T9"> </text:span>of<text:span text:style-name="T15"> </text:span>an IPR Claim.</text:p>
      <text:p text:style-name="P61"/>
      <text:p text:style-name="P62"><text:span text:style-name="T5">Initial Term </text:span>means, notwithstanding the date of execution or commencement of this Contract, the period of 12 months commencing on the Delivery Date.</text:p>
      <text:p text:style-name="P19"/>
      <text:h text:style-name="P63" text:outline-level="3" loext:marker-style-name="T52">Intellectual<text:span text:style-name="T18"> </text:span>Property<text:span text:style-name="T18"> </text:span>Rights<text:span text:style-name="T17"> </text:span><text:span text:style-name="T53">means</text:span></text:h>
      <text:list text:continue-numbering="true" text:style-name="WWNum34">
        <text:list-item>
          <text:list>
            <text:list-item>
              <text:p text:style-name="P64"><text:bookmark text:name="a)_copyright,_patents,_database_rights_a"/>copyright, patents, database rights and rights in trademarks, designs, know-how and confidential information (whether registered or <text:bookmark text:name="b)_applications_for_registration,_and_th"/><text:span text:style-name="T13">unregistered);</text:span></text:p>
            </text:list-item>
            <text:list-item>
              <text:p text:style-name="P65">applications for registration, and the right to apply for registration, for <text:bookmark text:name="c)_all_other_intellectual_property_right"/>any of these rights; and</text:p>
            </text:list-item>
            <text:list-item>
              <text:p text:style-name="P66">all other intellectual property rights and equivalent or similar forms of protection existing anywhere in the world.</text:p>
            </text:list-item>
          </text:list>
        </text:list-item>
      </text:list>
      <text:p text:style-name="P67"/>
      <text:p text:style-name="P25"><text:span text:style-name="T5">Licence</text:span><text:span text:style-name="T36"> </text:span>is<text:span text:style-name="T10"> </text:span>the<text:span text:style-name="T16"> </text:span>Software<text:span text:style-name="T13"> </text:span>Product<text:span text:style-name="T12"> </text:span>licence<text:span text:style-name="T16"> </text:span>supplied<text:span text:style-name="T13"> </text:span>to<text:span text:style-name="T18"> </text:span>the<text:span text:style-name="T13"> Customer.</text:span></text:p>
      <text:p text:style-name="P68"/>
      <text:p text:style-name="P69"><text:span text:style-name="T5">Licence</text:span><text:span text:style-name="T21"> </text:span><text:span text:style-name="T5">Period</text:span><text:span text:style-name="T35"> </text:span>the<text:span text:style-name="T9"> </text:span>12<text:span text:style-name="T12"> </text:span>months<text:span text:style-name="T16"> </text:span>beginning<text:span text:style-name="T12"> </text:span>on<text:span text:style-name="T9"> </text:span>the<text:span text:style-name="T9"> </text:span>Delivery<text:span text:style-name="T15"> </text:span><text:span text:style-name="T13">Date.</text:span></text:p>
      <text:p text:style-name="P70"><text:span text:style-name="T5">Malware </text:span>means anything or any device (including any software, code, file or programme) which may:</text:p>
      <text:p text:style-name="P44"/>
      <text:list text:style-name="WWNum33">
        <text:list-item>
          <text:p text:style-name="P71">prevent,<text:span text:style-name="T9"> </text:span>impair or otherwise adversely affect<text:span text:style-name="T9"> </text:span>the<text:span text:style-name="T13"> </text:span>operation of<text:span text:style-name="T9"> </text:span>any computer software,<text:span text:style-name="T12"> </text:span>hardware<text:span text:style-name="T13"> </text:span>or<text:span text:style-name="T38"> </text:span>network,<text:span text:style-name="T12"> </text:span>any<text:span text:style-name="T15"> </text:span>telecommunications<text:span text:style-name="T15"> </text:span>service,<text:span text:style-name="T40"> </text:span>equipment or network or any other service or device;</text:p>
        </text:list-item>
        <text:list-item>
          <text:p text:style-name="P72">prevent, impair or otherwise adversely affect access to or the operation of any programme or data, including the reliability of any programme or data (whether<text:span text:style-name="T16"> </text:span>by<text:span text:style-name="T15"> </text:span>re-arranging,<text:span text:style-name="T15"> </text:span>altering<text:span text:style-name="T12"> </text:span>or<text:span text:style-name="T16"> </text:span>erasing<text:span text:style-name="T12"> </text:span>the<text:span text:style-name="T13"> </text:span>programme<text:span text:style-name="T13"> </text:span>or<text:span text:style-name="T18"> </text:span>data<text:span text:style-name="T13"> </text:span>in<text:span text:style-name="T13"> </text:span>whole or in part or otherwise); or</text:p>
        </text:list-item>
        <text:list-item>
          <text:p text:style-name="P73">adversely affect the user experience, including worms, trojan horses, malicious<text:span text:style-name="T15"> </text:span>software,<text:span text:style-name="T12"> </text:span>spyware,<text:span text:style-name="T12"> </text:span>ransomware,<text:span text:style-name="T12"> </text:span>adware,<text:span text:style-name="T12"> </text:span>scareware,<text:span text:style-name="T12"> </text:span>viruses<text:span text:style-name="T37"> </text:span>and other similar things or devices.</text:p>
        </text:list-item>
      </text:list>
      <text:p text:style-name="P74"/>
      <text:p text:style-name="P43"><text:span text:style-name="T5">Order</text:span><text:span text:style-name="T26"> </text:span><text:span text:style-name="T5">Date</text:span><text:span text:style-name="T54"> </text:span>means<text:span text:style-name="T41"> </text:span>the<text:span text:style-name="T39"> </text:span>date<text:span text:style-name="T39"> </text:span>the<text:span text:style-name="T39"> </text:span>Customer<text:span text:style-name="T38"> </text:span>accepts<text:span text:style-name="T37"> </text:span>the<text:span text:style-name="T18"> </text:span>Supplier’s<text:span text:style-name="T50"> </text:span>quote<text:span text:style-name="T39"> </text:span>or<text:span text:style-name="T51"> </text:span>the<text:span text:style-name="T39"> </text:span>date<text:span text:style-name="T18"> </text:span>the Customer sent a Purchase order for the amount quoted by the Supplier.</text:p>
      <text:p text:style-name="P19"/>
      <text:p text:style-name="P75"><text:span text:style-name="T5">Permitted User </text:span>means, in relation to the Customer, any of its employees, partners, directors, contractors, subcontractors, agents or professional advisers from time to time and, where additional licences have been purchased from the Supplier in accordance with the Schedules any of the Customer's Affiliates and any of the employees,<text:span text:style-name="T39"> </text:span>directors,<text:span text:style-name="T38"> </text:span>contractors<text:span text:style-name="T41"> </text:span>subcontractors<text:span text:style-name="T40"> </text:span>or<text:span text:style-name="T41"> </text:span>professional<text:span text:style-name="T37"> </text:span>advisers<text:span text:style-name="T10"> </text:span>from<text:span text:style-name="T41"> </text:span>time<text:span text:style-name="T38"> </text:span>to time of any of the Customer's Affiliates.</text:p>
      <text:p text:style-name="P76"/>
      <text:p text:style-name="P77"><text:span text:style-name="T5">Products and Services </text:span>is the collective term for the Software Products, Support Services, Hosted Services Platform and Additional Services specified in Schedule 1.</text:p>
      <text:p text:style-name="P19"/>
      <text:p text:style-name="P78"><text:span text:style-name="T5">Regulatory Body </text:span>means any government departments and regulatory, statutory<text:span text:style-name="T16"> </text:span>and other<text:span text:style-name="T18"> </text:span>entities,<text:span text:style-name="T37"> </text:span>committees<text:span text:style-name="T50"> </text:span>and<text:span text:style-name="T40"> </text:span>bodies<text:span text:style-name="T41"> </text:span>which,<text:span text:style-name="T7"> </text:span>whether<text:span text:style-name="T18"> </text:span>under<text:span text:style-name="T18"> </text:span>statute,<text:span text:style-name="T37"> </text:span>rules,<text:span text:style-name="T37"> </text:span>regulations, codes of practice or otherwise, are entitled by any Applicable Laws to supervise, regulate,<text:span text:style-name="T12"> </text:span>investigate<text:span text:style-name="T10"> </text:span>or<text:span text:style-name="T38"> </text:span>influence<text:span text:style-name="T13"> </text:span>the<text:span text:style-name="T18"> </text:span>matters<text:span text:style-name="T15"> </text:span>dealt<text:span text:style-name="T12"> </text:span>with<text:span text:style-name="T13"> </text:span>in<text:span text:style-name="T13"> </text:span>this Contract<text:span text:style-name="T15"> </text:span>or<text:span text:style-name="T16"> </text:span>any<text:span text:style-name="T15"> </text:span>other<text:span text:style-name="T16"> </text:span>of the Customer's affairs.</text:p>
      <text:p text:style-name="P61"/>
      <text:p text:style-name="P43"><text:span text:style-name="T5">Renewal Period </text:span>means the period after the Initial Term has lapsed usually, but not limited to, a month or a year depending on the Subscription Fee paid.</text:p>
      <text:p text:style-name="P19"/>
      <text:p text:style-name="P79"><text:span text:style-name="T5">Security Breach </text:span>means any actual loss, unauthorised or unlawful destruction, alteration,<text:span text:style-name="T15"> </text:span>or<text:span text:style-name="T18"> </text:span>unauthorised<text:span text:style-name="T9"> </text:span>disclosure<text:span text:style-name="T12"> </text:span>of,<text:span text:style-name="T15"> </text:span>or<text:span text:style-name="T13"> </text:span>access<text:span text:style-name="T10"> </text:span>to<text:span text:style-name="T9"> </text:span>the<text:span text:style-name="T9"> </text:span>personal<text:span text:style-name="T9"> </text:span>data<text:span text:style-name="T9"> </text:span>(accidental<text:span text:style-name="T16"> </text:span>or otherwise) and/or any other irregularity in processing the personal data.</text:p>
      <text:p text:style-name="P24"/>
      <text:p text:style-name="P80"><text:span text:style-name="T5">Service</text:span><text:span text:style-name="T35"> </text:span><text:span text:style-name="T5">Hours</text:span><text:span text:style-name="T35"> </text:span>means<text:span text:style-name="T15"> </text:span>9.00<text:span text:style-name="T16"> </text:span>am<text:span text:style-name="T10"> </text:span>to<text:span text:style-name="T16"> </text:span>17.30<text:span text:style-name="T38"> </text:span>pm<text:span text:style-name="T10"> </text:span>(GMT)<text:span text:style-name="T10"> </text:span>on<text:span text:style-name="T10"> </text:span>Business<text:span text:style-name="T12"> </text:span><text:span text:style-name="T13">Days.</text:span></text:p>
      <text:p text:style-name="P81"><text:span text:style-name="T5">Service Levels </text:span>means the service levels, set out in Schedule 2, including, without limitation, the applicable response times;</text:p>
      <text:p text:style-name="P19"/>
      <text:p text:style-name="P36"><text:span text:style-name="T5">Software</text:span><text:span text:style-name="T6"> </text:span><text:span text:style-name="T5">Documentation</text:span><text:span text:style-name="T19"> </text:span>means<text:span text:style-name="T7"> </text:span>the<text:span text:style-name="T8"> </text:span>searchable<text:span text:style-name="T7"> </text:span>online<text:span text:style-name="T7"> </text:span>help<text:span text:style-name="T7"> </text:span>centre<text:span text:style-name="T8"> </text:span>containing<text:span text:style-name="T7"> </text:span>articles and/or videos which explain or demonstrate how to use the Software Products;</text:p>
      <text:p text:style-name="P19"/>
      <text:p text:style-name="P20"><text:span text:style-name="T5">Software</text:span><text:span text:style-name="T35"> </text:span><text:span text:style-name="T5">Products </text:span>means<text:span text:style-name="T16"> </text:span>the<text:span text:style-name="T13"> </text:span>Licence<text:span text:style-name="T13"> </text:span>software<text:span text:style-name="T13"> </text:span>“packages”<text:span text:style-name="T16"> </text:span>sold<text:span text:style-name="T13"> </text:span>(or<text:span text:style-name="T16"> </text:span>offered<text:span text:style-name="T13"> </text:span>for<text:span text:style-name="T16"> </text:span>sale) which include use of the Digital Content, as set out in the Schedule 1.</text:p>
      <text:p text:style-name="P19"/>
      <text:p text:style-name="P60"><text:span text:style-name="T5">Software Updates </text:span>means any new releases of the Software (including, without limitation,<text:span text:style-name="T8"> </text:span>all<text:span text:style-name="T38"> </text:span>revision<text:span text:style-name="T39"> </text:span>level<text:span text:style-name="T41"> </text:span>upgrades<text:span text:style-name="T50"> </text:span>and<text:span text:style-name="T18"> </text:span>version<text:span text:style-name="T18"> </text:span>level<text:span text:style-name="T41"> </text:span>upgrades)<text:span text:style-name="T16"> </text:span>to<text:span text:style-name="T18"> </text:span>be<text:span text:style-name="T18"> </text:span>made<text:span text:style-name="T18"> </text:span>available to the Customer in accordance with this Contract.</text:p>
      <text:p text:style-name="P19"/>
      <text:p text:style-name="P82"><text:span text:style-name="T5">Source Code </text:span>means computer programs and/or data in human-readable form from which the Executable Code of the Software was created, on suitable media in such form<text:span text:style-name="T16"> </text:span>that<text:span text:style-name="T15"> </text:span>it<text:span text:style-name="T15"> </text:span>can<text:span text:style-name="T12"> </text:span>be<text:span text:style-name="T13"> </text:span>translated<text:span text:style-name="T12"> </text:span>or<text:span text:style-name="T16"> </text:span>interpreted<text:span text:style-name="T13"> </text:span>into<text:span text:style-name="T13"> </text:span>that<text:span text:style-name="T37"> </text:span>Executable<text:span text:style-name="T12"> </text:span>Code<text:span text:style-name="T12"> </text:span>together<text:span text:style-name="T18"> </text:span>with<text:span text:style-name="T12"> </text:span>all technical information and Software Documentation necessary for the use, reproduction,<text:span text:style-name="T9"> </text:span>modification, maintenance and enhancement of those programs and/or <text:span text:style-name="T13">data.</text:span></text:p>
      <text:p text:style-name="P76"/>
      <text:p text:style-name="P43"><text:span text:style-name="T5">Subscription</text:span><text:span text:style-name="T35"> </text:span><text:span text:style-name="T5">Fee</text:span><text:span text:style-name="T36"> </text:span>means<text:span text:style-name="T41"> </text:span>the<text:span text:style-name="T12"> </text:span>aggregate<text:span text:style-name="T12"> </text:span>of<text:span text:style-name="T15"> </text:span>fees<text:span text:style-name="T10"> </text:span>for<text:span text:style-name="T18"> </text:span>the<text:span text:style-name="T9"> </text:span>Software<text:span text:style-name="T9"> </text:span>Product<text:span text:style-name="T37"> </text:span>Licence,<text:span text:style-name="T15"> </text:span>the Hosted Services Platform and Support Services, as set out in Schedule 1.</text:p>
      <text:p text:style-name="P19"/>
      <text:p text:style-name="P27"><text:span text:style-name="T5">Supplier </text:span>is to be treated as including the Supplier itself, Associates and any of the Supplier's<text:span text:style-name="T37"> </text:span>Affiliates,<text:span text:style-name="T40"> </text:span>all<text:span text:style-name="T50"> </text:span>of<text:span text:style-name="T40"> </text:span>whom<text:span text:style-name="T38"> </text:span>shall<text:span text:style-name="T41"> </text:span>have<text:span text:style-name="T18"> </text:span>the<text:span text:style-name="T39"> </text:span>benefit<text:span text:style-name="T40"> </text:span>of<text:span text:style-name="T40"> </text:span>the<text:span text:style-name="T39"> </text:span>exclusions<text:span text:style-name="T37"> </text:span>and<text:span text:style-name="T18"> </text:span>limitations of liability set out in this Contract.</text:p>
      <text:p text:style-name="P24"/>
      <text:p text:style-name="P58"><text:span text:style-name="T5">Support</text:span><text:span text:style-name="T21"> </text:span><text:span text:style-name="T5">Services</text:span><text:span text:style-name="T35"> </text:span>means<text:span text:style-name="T38"> </text:span>the<text:span text:style-name="T15"> </text:span>Support<text:span text:style-name="T10"> </text:span>Services<text:span text:style-name="T38"> </text:span>available<text:span text:style-name="T15"> </text:span>as<text:span text:style-name="T16"> </text:span>set<text:span text:style-name="T41"> </text:span>out<text:span text:style-name="T10"> </text:span>in the Schedules, examples include but no limited to the provision of Software Updates and Help Desk <text:span text:style-name="T13">Services.</text:span></text:p>
      <text:p text:style-name="P24"/>
      <text:p text:style-name="P83"><text:span text:style-name="T5">Term:</text:span><text:span text:style-name="T21"> </text:span>means<text:span text:style-name="T10"> </text:span>the<text:span text:style-name="T9"> </text:span>Initial<text:span text:style-name="T13"> </text:span>Term<text:span text:style-name="T18"> </text:span>and<text:span text:style-name="T9"> </text:span>any<text:span text:style-name="T16"> </text:span>Renewal<text:span text:style-name="T55"> </text:span><text:span text:style-name="T13">Periods.</text:span></text:p>
      <text:p text:style-name="P84"/>
      <text:p text:style-name="P83"><text:span text:style-name="T5">Territory</text:span><text:span text:style-name="T22"> </text:span>those<text:span text:style-name="T13"> </text:span>countries<text:span text:style-name="T15"> </text:span>where<text:span text:style-name="T13"> </text:span>the<text:span text:style-name="T17"> </text:span>Customer<text:span text:style-name="T16"> </text:span>and<text:span text:style-name="T18"> </text:span>Customer<text:span text:style-name="T16"> </text:span>Group<text:span text:style-name="T13"> </text:span>are<text:span text:style-name="T16"> </text:span><text:span text:style-name="T13">located.</text:span></text:p>
      <text:p text:style-name="P17"/>
      <text:p text:style-name="P85"><text:span text:style-name="T5">Use</text:span><text:span text:style-name="T6"> </text:span>means<text:span text:style-name="T7"> </text:span>to<text:span text:style-name="T7"> </text:span>access<text:span text:style-name="T8"> </text:span>and<text:span text:style-name="T7"> </text:span>use,<text:span text:style-name="T7"> </text:span>install,<text:span text:style-name="T7"> </text:span>operate,<text:span text:style-name="T8"> </text:span>run,<text:span text:style-name="T7"> </text:span>deploy,<text:span text:style-name="T7"> </text:span>make<text:span text:style-name="T7"> </text:span>available<text:span text:style-name="T37"> </text:span>on<text:span text:style-name="T40"> </text:span>servers, <text:bookmark text:name="1._These_terms"/>provide access to or integrate with the Software Products.</text:p>
      <text:list text:style-name="WWNum32">
        <text:list-item>
          <text:h text:style-name="P86" text:outline-level="2">THESE<text:span text:style-name="T10"> </text:span><text:span text:style-name="T13">TERMS</text:span></text:h>
          <text:list>
            <text:list-item>
              <text:p text:style-name="P87"><text:bookmark text:name="1.1_What_these_terms_cover._These_are_th"/>What these terms cover. These are the terms<text:span text:style-name="T16"> </text:span>and conditions on which we supply licenced Software Products to you and grant you, the Customer, a non-exclusive licence to access and use certain of our Software Products and related Software Documentation. These terms and conditions additionally cover the Support Services, Hosted Services Platform<text:span text:style-name="T9"> </text:span>and Additional Services specified in Schedule<text:span text:style-name="T13"> </text:span>1 and collectively referred to as Products and Services in this Contract.</text:p>
            </text:list-item>
            <text:list-item>
              <text:p text:style-name="P88"><text:bookmark text:name="1.2_Why_you_should_read_them._Please_rea"/>Why you should read them. Please read these terms carefully before you submit your order to us. These terms tell you who we are,<text:span text:style-name="T10"> </text:span>how<text:span text:style-name="T13"> </text:span>we will<text:span text:style-name="T50"> </text:span>provide<text:span text:style-name="T38"> </text:span>the<text:span text:style-name="T38"> </text:span>licenced<text:span text:style-name="T38"> </text:span>Products<text:span text:style-name="T7"> </text:span>and<text:span text:style-name="T38"> </text:span>Services<text:span text:style-name="T18"> </text:span>to<text:span text:style-name="T39"> </text:span>you,<text:span text:style-name="T40"> </text:span>how<text:span text:style-name="T41"> </text:span>you<text:span text:style-name="T39"> </text:span>and<text:span text:style-name="T38"> </text:span>we may change or end the Contract, what to do if there is a problem and other<text:span text:style-name="T9"> </text:span>important<text:span text:style-name="T10"> </text:span>information.<text:span text:style-name="T10"> </text:span>If<text:span text:style-name="T10"> </text:span>you think<text:span text:style-name="T16"> </text:span>that<text:span text:style-name="T10"> </text:span>there is<text:span text:style-name="T16"> </text:span>a mistake in these terms, please contact us to discuss.</text:p>
            </text:list-item>
          </text:list>
        </text:list-item>
      </text:list>
      <text:p text:style-name="P89"/>
      <text:list text:continue-numbering="true" text:style-name="WWNum32">
        <text:list-item>
          <text:p text:style-name="P90" loext:marker-style-name="T56"><text:bookmark text:name="2._how_to_contact_us"/><text:span text:style-name="T56">HOW</text:span><text:span text:style-name="T57"> </text:span><text:span text:style-name="T56">TO</text:span><text:span text:style-name="T57"> </text:span><text:span text:style-name="T56">CONTACT</text:span><text:span text:style-name="T58"> </text:span><text:span text:style-name="T59">US</text:span></text:p>
        </text:list-item>
      </text:list>
      <text:p text:style-name="P91" loext:marker-style-name="T56"/>
      <text:list text:continue-numbering="true" text:style-name="WWNum32">
        <text:list-item>
          <text:list>
            <text:list-item>
              <text:p text:style-name="P92"><text:bookmark text:name="2.1_How_to_contact_us._You_can_contact_u"/><text:span text:style-name="T5">How</text:span><text:span text:style-name="T6"> </text:span><text:span text:style-name="T5">to</text:span><text:span text:style-name="T19"> </text:span><text:span text:style-name="T5">contact</text:span><text:span text:style-name="T60"> </text:span><text:span text:style-name="T5">us.</text:span><text:span text:style-name="T61"> </text:span>You<text:span text:style-name="T8"> </text:span>can<text:span text:style-name="T40"> </text:span>contact<text:span text:style-name="T7"> </text:span>us<text:span text:style-name="T8"> </text:span>by<text:span text:style-name="T51"> </text:span>telephoning<text:span text:style-name="T8"> </text:span>our<text:span text:style-name="T12"> </text:span>office<text:span text:style-name="T8"> </text:span>at<text:span text:style-name="T50"> </text:span>+44 (0)1580<text:span text:style-name="T12"> </text:span>762900,<text:span text:style-name="T15"> </text:span>by<text:span text:style-name="T10"> </text:span>emailing<text:span text:style-name="T12"> </text:span>us<text:span text:style-name="T10"> </text:span>at<text:span text:style-name="T15"> </text:span><text:a xlink:type="simple" xlink:href="mailto:support@gpsurgery.net" text:style-name="ListLabel_20_326" text:visited-style-name="ListLabel_20_326"><text:span text:style-name="T62">support@gpsurgery.net</text:span></text:a><text:span text:style-name="T63"> </text:span>or<text:span text:style-name="T18"> </text:span>writing<text:span text:style-name="T12"> </text:span>to us<text:span text:style-name="T39"> </text:span>at<text:span text:style-name="T39"> </text:span>The<text:span text:style-name="T41"> </text:span>Butchery,<text:span text:style-name="T51"> </text:span>Ashford<text:span text:style-name="T41"> </text:span>Road,<text:span text:style-name="T51"> </text:span>Tenterden,<text:span text:style-name="T51"> </text:span>Kent<text:span text:style-name="T51"> </text:span>TN30<text:span text:style-name="T41"> </text:span>6PR.<text:span text:style-name="T51"> </text:span>Or<text:span text:style-name="T37"> </text:span>if<text:span text:style-name="T51"> </text:span>we change location at the address listed on our website.</text:p>
            </text:list-item>
            <text:list-item>
              <text:p text:style-name="P93"><text:bookmark text:name="2.2_How_we_may_contact_you._If_we_have_t"/><text:span text:style-name="T5">How we may</text:span><text:span text:style-name="T54"> </text:span><text:span text:style-name="T5">contact you</text:span>. If we have to contact you, we will<text:span text:style-name="T13"> </text:span>do so by telephone or by writing to you at the email address or postal address you provided to us in your order.</text:p>
            </text:list-item>
            <text:list-item>
              <text:p text:style-name="P94"><text:bookmark text:name="2.3_For_the_avoidance_of_doubt_&quot;writing&quot;"/>For<text:span text:style-name="T9"> </text:span>the avoidance of<text:span text:style-name="T10"> </text:span>doubt<text:span text:style-name="T10"> </text:span>"writing"<text:span text:style-name="T9"> </text:span>includes<text:span text:style-name="T16"> </text:span>emails.<text:span text:style-name="T41"> </text:span>When we use the words "writing" or "written" in these terms, this includes emails.</text:p>
            </text:list-item>
          </text:list>
        </text:list-item>
      </text:list>
      <text:p text:style-name="P95"/>
      <text:list text:continue-numbering="true" text:style-name="WWNum32">
        <text:list-item>
          <text:h text:style-name="P96" text:outline-level="3"><text:bookmark text:name="3._Our_contract_with_you_the_customer"/><text:span text:style-name="T29">Our</text:span><text:span text:style-name="T64"> </text:span><text:span text:style-name="T29">contract</text:span><text:span text:style-name="T65"> </text:span><text:span text:style-name="T29">with</text:span><text:span text:style-name="T33"> </text:span><text:span text:style-name="T29">you</text:span><text:span text:style-name="T66"> </text:span><text:span text:style-name="T29">the</text:span><text:span text:style-name="T33"> customer</text:span></text:h>
        </text:list-item>
      </text:list>
      <text:p text:style-name="P97" loext:marker-style-name="T56"/>
      <text:list text:continue-numbering="true" text:style-name="WWNum32">
        <text:list-item>
          <text:list>
            <text:list-item>
              <text:p text:style-name="P98"><text:bookmark text:name="3.1_How_we_will_accept_your_order._An_or"/>How<text:span text:style-name="T8"> </text:span>we<text:span text:style-name="T7"> </text:span>will<text:span text:style-name="T7"> </text:span>accept<text:span text:style-name="T8"> </text:span>your<text:span text:style-name="T7"> </text:span>order.<text:span text:style-name="T7"> </text:span>An<text:span text:style-name="T7"> </text:span>order<text:span text:style-name="T8"> </text:span>by<text:span text:style-name="T7"> </text:span>an<text:span text:style-name="T7"> </text:span>authorised<text:span text:style-name="T8"> </text:span>representative of the Customer constitutes acceptance of the Supplier’s quote by the Customer<text:span text:style-name="T38"> </text:span>to<text:span text:style-name="T18"> </text:span>purchase<text:span text:style-name="T10"> </text:span>Products<text:span text:style-name="T37"> </text:span>and<text:span text:style-name="T18"> </text:span>Services<text:span text:style-name="T12"> </text:span>in<text:span text:style-name="T39"> </text:span>accordance<text:span text:style-name="T18"> </text:span>with<text:span text:style-name="T18"> </text:span>these terms and conditions.</text:p>
            </text:list-item>
            <text:list-item>
              <text:p text:style-name="P99"><text:bookmark text:name="3.2_The_order_shall_only_be_deemed_to_be"/>The order shall only be deemed to be accepted when the Supplier issues written acceptance of the order.</text:p>
            </text:list-item>
            <text:list-item>
              <text:p text:style-name="P100"><text:bookmark text:name="3.3_Any_samples,_drawings,_descriptive_m"/>Any<text:span text:style-name="T13"> </text:span>samples,<text:span text:style-name="T16"> </text:span>drawings,<text:span text:style-name="T16"> </text:span>descriptive matter or advertising<text:span text:style-name="T10"> </text:span>issued by<text:span text:style-name="T13"> </text:span>the Supplier,<text:span text:style-name="T8"> </text:span>and<text:span text:style-name="T7"> </text:span>any<text:span text:style-name="T7"> </text:span>descriptions<text:span text:style-name="T8"> </text:span>or<text:span text:style-name="T7"> </text:span>illustrations<text:span text:style-name="T7"> </text:span>contained<text:span text:style-name="T7"> </text:span>in<text:span text:style-name="T8"> </text:span>the<text:span text:style-name="T7"> </text:span>Supplier's catalogues or brochures or on its website, are issued or published for the<text:span text:style-name="T37"> </text:span>sole<text:span text:style-name="T37"> </text:span>purpose<text:span text:style-name="T37"> </text:span>of<text:span text:style-name="T50"> </text:span>giving<text:span text:style-name="T7"> </text:span>an<text:span text:style-name="T37"> </text:span>approximate<text:span text:style-name="T37"> </text:span>idea<text:span text:style-name="T37"> </text:span>of<text:span text:style-name="T50"> </text:span>the<text:span text:style-name="T7"> </text:span>licenced<text:span text:style-name="T37"> </text:span>Products and<text:span text:style-name="T8"> </text:span>Services<text:span text:style-name="T50"> </text:span>described<text:span text:style-name="T40"> </text:span>in<text:span text:style-name="T40"> </text:span>them.<text:span text:style-name="T7"> </text:span>They<text:span text:style-name="T50"> </text:span>shall<text:span text:style-name="T8"> </text:span>not<text:span text:style-name="T50"> </text:span>form<text:span text:style-name="T8"> </text:span>part<text:span text:style-name="T7"> </text:span>of<text:span text:style-name="T50"> </text:span>the<text:span text:style-name="T40"> </text:span>Contract <text:bookmark text:name="3.4_These_terms_and_conditions_apply_to_"/>or have any contractual force.</text:p>
            </text:list-item>
            <text:list-item>
              <text:p text:style-name="P101">These terms and conditions apply to the Contract to the exclusion of any other terms and conditions that the Customer seeks to impose or incorporate, or which are implied by trade, custom, practice or course <text:bookmark text:name="3.5_Any_quotation_given_by_the_Supplier_"/>of dealing.</text:p>
            </text:list-item>
            <text:list-item>
              <text:p text:style-name="P102">Any quotation given by the Supplier shall not constitute an offer and is <text:bookmark text:name="4._Our_products_and_services"/>only valid for a period of 30 calendar days from its date of issue.</text:p>
            </text:list-item>
          </text:list>
        </text:list-item>
      </text:list>
      <text:p text:style-name="P95"/>
      <text:list text:continue-numbering="true" text:style-name="WWNum32">
        <text:list-item>
          <text:h text:style-name="P96" text:outline-level="3"><text:bookmark text:name="4.1_The_Supplier_is_the_entire_legal_and"/><text:span text:style-name="T29">Our</text:span><text:span text:style-name="T33"> </text:span><text:span text:style-name="T29">products</text:span><text:span text:style-name="T67"> </text:span><text:span text:style-name="T29">and</text:span><text:span text:style-name="T33"> services</text:span></text:h>
        </text:list-item>
      </text:list>
      <text:p text:style-name="P97" loext:marker-style-name="T56"/>
      <text:list xml:id="list140802976851613" text:continue-numbering="true" text:style-name="WWNum32">
        <text:list-item>
          <text:list>
            <text:list-item>
              <text:p text:style-name="P103">The Supplier is the entire legal and beneficial owner and licensor of Software Product specified at Schedule 1.</text:p>
            </text:list-item>
            <text:list-item>
              <text:p text:style-name="P104"><text:bookmark text:name="4.2_The_Products_and_Services_specified_"/>The<text:span text:style-name="T13"> </text:span>Products<text:span text:style-name="T15"> </text:span>and<text:span text:style-name="T18"> </text:span>Services<text:span text:style-name="T15"> </text:span>specified<text:span text:style-name="T18"> </text:span>in<text:span text:style-name="T13"> </text:span>Schedule<text:span text:style-name="T18"> </text:span>1<text:span text:style-name="T18"> </text:span>will<text:span text:style-name="T41"> </text:span>be<text:span text:style-name="T18"> </text:span>delivered<text:span text:style-name="T13"> </text:span>on the Supplier’s Hosted Services Platform by the Supplier remotely as part of the price of the package as set out in Schedule 1 and on the terms and conditions set out in this Contract.</text:p>
            </text:list-item>
            <text:list-item>
              <text:p text:style-name="P105"><text:bookmark text:name="4.3_The_Supplier_will_maintain_the_licen"/>The<text:span text:style-name="T10"> </text:span>Supplier<text:span text:style-name="T15"> </text:span>will<text:span text:style-name="T37"> </text:span>maintain<text:span text:style-name="T10"> </text:span>the<text:span text:style-name="T10"> </text:span>licenced<text:span text:style-name="T10"> </text:span>Software<text:span text:style-name="T10"> </text:span>Products<text:span text:style-name="T12"> </text:span>on<text:span text:style-name="T10"> </text:span>the<text:span text:style-name="T10"> </text:span>terms and conditions set out in this Contract and as set out below. Such maintenance will include:</text:p>
            </text:list-item>
          </text:list>
        </text:list-item>
      </text:list>
      <text:list text:style-name="WWNum31">
        <text:list-item>
          <text:p text:style-name="P106"><text:bookmark text:name="a)_preventative_maintenance_of_the_Softw"/>preventative<text:span text:style-name="T8"> </text:span>maintenance<text:span text:style-name="T40"> </text:span>of<text:span text:style-name="T7"> </text:span>the<text:span text:style-name="T39"> </text:span>Software<text:span text:style-name="T39"> </text:span>Products;<text:span text:style-name="T7"> </text:span><text:span text:style-name="T15">and</text:span></text:p>
        </text:list-item>
        <text:list-item>
          <text:p text:style-name="P107"><text:bookmark text:name="b)_corrective_maintenance_for_errors_in_"/>corrective<text:span text:style-name="T7"> </text:span>maintenance<text:span text:style-name="T41"> </text:span>for<text:span text:style-name="T7"> </text:span>errors<text:span text:style-name="T39"> </text:span>in<text:span text:style-name="T41"> </text:span>the<text:span text:style-name="T41"> </text:span>Software<text:span text:style-name="T41"> </text:span>Products<text:span text:style-name="T8"> </text:span>delivered<text:span text:style-name="T41"> </text:span>as Software<text:span text:style-name="T13"> </text:span>Updates<text:span text:style-name="T10"> </text:span>which are<text:span text:style-name="T9"> </text:span>at no additional cost to<text:span text:style-name="T9"> </text:span>the Customer<text:span text:style-name="T13"> </text:span>and included as part of the package set out in Schedule 1.</text:p>
        </text:list-item>
      </text:list>
      <text:list xml:id="list140802647047512" text:continue-list="list140802976851613" text:style-name="WWNum32">
        <text:list-item>
          <text:list>
            <text:list-item>
              <text:h text:style-name="P108" text:outline-level="3"><text:bookmark text:name="4.4_The_Supplier_further_provides_the_fo"/>The<text:span text:style-name="T9"> </text:span>Supplier<text:span text:style-name="T10"> </text:span>further<text:span text:style-name="T10"> </text:span>provides<text:span text:style-name="T9"> </text:span>the<text:span text:style-name="T9"> </text:span>following<text:span text:style-name="T13"> services:</text:span></text:h>
            </text:list-item>
          </text:list>
        </text:list-item>
      </text:list>
      <text:list text:style-name="WWNum30">
        <text:list-item>
          <text:p text:style-name="P109"><text:bookmark text:name="a)_Optional_Hosted_Services_Platform_as_"/>Optional Hosted Services Platform as set out at Schedule 5 below to host the Customer’s licensed Software Product which includes:</text:p>
          <text:list>
            <text:list-item>
              <text:p text:style-name="P110"><text:bookmark text:name="(i)_Software_Updates_applied_by_the_Supp"/>Software<text:span text:style-name="T68"> </text:span>Updates<text:span text:style-name="T69"> </text:span>applied<text:span text:style-name="T70"> </text:span>by<text:span text:style-name="T69"> </text:span>the<text:span text:style-name="T70"> </text:span>Supplier<text:span text:style-name="T70"> </text:span>on<text:span text:style-name="T70"> </text:span>the<text:span text:style-name="T70"> </text:span>Hosted Services Platform.</text:p>
            </text:list-item>
            <text:list-item>
              <text:p text:style-name="P111"><text:bookmark text:name="(ii)_Regular_daily,_off-site_controlled_"/>Regular<text:span text:style-name="T13"> </text:span>daily,<text:span text:style-name="T15"> </text:span>off-site controlled<text:span text:style-name="T9"> </text:span>back<text:span text:style-name="T10"> </text:span>up<text:span text:style-name="T15"> </text:span>of<text:span text:style-name="T15"> </text:span>the<text:span text:style-name="T9"> </text:span>System;<text:span text:style-name="T10"> </text:span><text:span text:style-name="T15">and</text:span></text:p>
            </text:list-item>
          </text:list>
        </text:list-item>
        <text:list-item>
          <text:p text:style-name="P112"><text:bookmark text:name="b)_Optional_Hosted_Support_Services,_ava"/>Optional Hosted Support Services, available to Customers who subscribe to the Hosted Services Platform which includes:</text:p>
          <text:list>
            <text:list-item>
              <text:p text:style-name="P113"><text:bookmark text:name="(i)_a_helpdesk_to_provide_support_for_da"/>a<text:span text:style-name="T71"> </text:span>helpdesk<text:span text:style-name="T72"> </text:span>to<text:span text:style-name="T48"> </text:span>provide<text:span text:style-name="T71"> </text:span>support<text:span text:style-name="T73"> </text:span>for<text:span text:style-name="T74"> </text:span>data<text:span text:style-name="T48"> </text:span>issues and<text:span text:style-name="T48"> </text:span>questions about how to use the Software Products.</text:p>
            </text:list-item>
          </text:list>
        </text:list-item>
      </text:list>
      <text:p text:style-name="P114"/>
      <text:list text:continue-list="list140802647047512" text:style-name="WWNum32">
        <text:list-item>
          <text:h text:style-name="P96" text:outline-level="3"><text:bookmark text:name="5._Grant_of_Licence_and_working_with_GPs"/><text:span text:style-name="T29">Grant</text:span><text:span text:style-name="T31"> </text:span><text:span text:style-name="T29">of</text:span><text:span text:style-name="T66"> </text:span><text:span text:style-name="T29">Licence</text:span><text:span text:style-name="T75"> </text:span><text:span text:style-name="T29">and</text:span><text:span text:style-name="T75"> </text:span><text:span text:style-name="T29">working</text:span><text:span text:style-name="T75"> </text:span><text:span text:style-name="T29">with</text:span><text:span text:style-name="T66"> </text:span><text:span text:style-name="T29">GPsurgerynet</text:span><text:span text:style-name="T76"> </text:span><text:span text:style-name="T33">Limited</text:span></text:h>
        </text:list-item>
      </text:list>
      <text:p text:style-name="P97" loext:marker-style-name="T56"/>
      <text:p text:style-name="P115"><text:bookmark text:name="In_consideration_of_the_Subscription_Fee"/>In consideration of the Subscription Fee paid by the Customer to the Supplier for the grant of the Licence, the Supplier hereby grants to the Customer a non-transferable, non-exclusive Licence to access and use the Digital<text:span text:style-name="T13"> </text:span>Content of the Software Product <text:bookmark text:name="5.1_The_Licence_granted_to_the_Customer_"/>during the Licence Period in the Territory for the access and use.</text:p>
      <text:list text:continue-numbering="true" text:style-name="WWNum32">
        <text:list-item>
          <text:list>
            <text:list-item>
              <text:p text:style-name="P116">The Licence granted to the Customer is strictly limited to, and the Customer shall access and use the Digital Content solely for, its Use <text:bookmark text:name="5.2_The_Supplier_shall_use_all_reasonabl"/>and its Permitted Users.</text:p>
            </text:list-item>
            <text:list-item>
              <text:p text:style-name="P116">The<text:span text:style-name="T8"> </text:span>Supplier<text:span text:style-name="T7"> </text:span>shall<text:span text:style-name="T7"> </text:span>use<text:span text:style-name="T8"> </text:span>all<text:span text:style-name="T7"> </text:span>reasonable<text:span text:style-name="T7"> </text:span>endeavours<text:span text:style-name="T7"> </text:span>to<text:span text:style-name="T8"> </text:span>deliver<text:span text:style-name="T7"> </text:span>the<text:span text:style-name="T7"> </text:span>licenced Products and Services to the Customer on or<text:span text:style-name="T16"> </text:span>before<text:span text:style-name="T13"> </text:span>the Delivery Date <text:bookmark text:name="6._customer’s_rights_and_obligations"/>however for the avoidance of doubt time shall not be of the essence.</text:p>
            </text:list-item>
          </text:list>
        </text:list-item>
      </text:list>
      <text:p text:style-name="P95"/>
      <text:list text:continue-numbering="true" text:style-name="WWNum32">
        <text:list-item>
          <text:p text:style-name="P90" loext:marker-style-name="T56"><text:bookmark text:name="6.1_The_Customer_agrees_to_abide_by_the_"/><text:span text:style-name="T56">CUSTOMER</text:span><text:span text:style-name="T5">’</text:span><text:span text:style-name="T56">S</text:span><text:span text:style-name="T57"> </text:span><text:span text:style-name="T56">RIGHTS</text:span><text:span text:style-name="T77"> </text:span><text:span text:style-name="T56">AND</text:span><text:span text:style-name="T77"> </text:span><text:span text:style-name="T57">OBLIGATIONS</text:span></text:p>
        </text:list-item>
      </text:list>
      <text:p text:style-name="P97" loext:marker-style-name="T56"/>
      <text:list text:continue-numbering="true" text:style-name="WWNum32">
        <text:list-item>
          <text:list>
            <text:list-item>
              <text:p text:style-name="P117">The Customer agrees to abide by the following rights and obligations set out below:</text:p>
            </text:list-item>
            <text:list-item>
              <text:p text:style-name="P118"><text:bookmark text:name="6.2_Where_the_Customer_is_a_business,_a_"/>Where the Customer is a business, a contract manager will represent the<text:span text:style-name="T13"> </text:span>Customer<text:span text:style-name="T16"> </text:span>in<text:span text:style-name="T13"> </text:span>the<text:span text:style-name="T13"> </text:span>day-to-day<text:span text:style-name="T15"> </text:span>management<text:span text:style-name="T12"> </text:span>and<text:span text:style-name="T13"> </text:span>administration<text:span text:style-name="T13"> </text:span>of<text:span text:style-name="T12"> </text:span>this Contract and in all matters relating to the Services, other than the Subscription Fee, and any amendments to this Contract.</text:p>
            </text:list-item>
            <text:list-item>
              <text:p text:style-name="P105"><text:bookmark text:name="6.3_The_Supplier_will_communicate_direct"/>The<text:span text:style-name="T38"> </text:span>Supplier<text:span text:style-name="T41"> </text:span>will<text:span text:style-name="T37"> </text:span>communicate<text:span text:style-name="T38"> </text:span>directly<text:span text:style-name="T40"> </text:span>with<text:span text:style-name="T38"> </text:span>the<text:span text:style-name="T41"> </text:span>contract<text:span text:style-name="T39"> </text:span>manager<text:span text:style-name="T41"> </text:span>in<text:span text:style-name="T38"> </text:span>the day-to-day management<text:span text:style-name="T9"> </text:span>and administration of<text:span text:style-name="T9"> </text:span>this Contract,<text:span text:style-name="T9"> </text:span>including, without limitation, in relation to the quality of the Services and the submission and payment of invoices.</text:p>
            </text:list-item>
            <text:list-item>
              <text:p text:style-name="P102"><text:bookmark text:name="6.4_Where_the_Customer_subscribes_to_the"/>Where the Customer subscribes to the Hosted Services Platform, the Customer will need to provide computers, browser software and communication lines, including any public lines to properly access the hosted solution, content or live data.</text:p>
            </text:list-item>
            <text:list-item>
              <text:p text:style-name="P116"><text:bookmark text:name="6.5_The_Customer_acknowledges_that_any_i"/>The<text:span text:style-name="T8"> </text:span>Customer<text:span text:style-name="T7"> </text:span>acknowledges<text:span text:style-name="T7"> </text:span>that<text:span text:style-name="T8"> </text:span>any<text:span text:style-name="T7"> </text:span>internet<text:span text:style-name="T7"> </text:span>use<text:span text:style-name="T7"> </text:span>may<text:span text:style-name="T8"> </text:span>be<text:span text:style-name="T7"> </text:span>insecure<text:span text:style-name="T7"> </text:span>and liable to breach. The Customer must put in place reasonable security measures in relation to their business and ensures that the users practice reasonable password security, including changing passwords regularly and keeping passwords secure.</text:p>
            </text:list-item>
            <text:list-item>
              <text:p text:style-name="P119"><text:bookmark text:name="6.6_The_Customer_shall_not_alter,_obscur"/>The Customer<text:span text:style-name="T9"> </text:span>shall<text:span text:style-name="T13"> </text:span>not alter,<text:span text:style-name="T10"> </text:span>obscure, remove, interfere with or add to any of the trademarks, trade names, markings or notices used on or contained in the Software Products and shall ensure that all those trademarks, trade names, markings and notices are reproduced on all copies<text:span text:style-name="T16"> </text:span>of<text:span text:style-name="T10"> </text:span>the Software Products<text:span text:style-name="T16"> </text:span>made by<text:span text:style-name="T16"> </text:span>or<text:span text:style-name="T9"> </text:span>on behalf<text:span text:style-name="T10"> </text:span>of<text:span text:style-name="T10"> </text:span>the Customer in accordance with the Supplier’s instructions. The Customer shall ensure that each entity to which the Software Product/s are licensed complies with the terms of this clause 6.6</text:p>
            </text:list-item>
            <text:list-item>
              <text:p text:style-name="P120"><text:bookmark text:name="6.7_The_Customer_shall_not_grant_sub-lic"/>The<text:span text:style-name="T10"> </text:span>Customer<text:span text:style-name="T15"> </text:span>shall<text:span text:style-name="T12"> </text:span>not<text:span text:style-name="T38"> </text:span>grant<text:span text:style-name="T38"> </text:span>sub-licences,<text:span text:style-name="T38"> </text:span>in<text:span text:style-name="T41"> </text:span>whole<text:span text:style-name="T41"> </text:span>or<text:span text:style-name="T15"> </text:span>in<text:span text:style-name="T41"> </text:span>part,<text:span text:style-name="T38"> </text:span>of<text:span text:style-name="T38"> </text:span>any<text:span text:style-name="T39"> </text:span>of the rights granted under this Contract, or sub-contract any aspects of exploitation<text:span text:style-name="T8"> </text:span>of<text:span text:style-name="T7"> </text:span>the<text:span text:style-name="T7"> </text:span>rights<text:span text:style-name="T8"> </text:span>licensed<text:span text:style-name="T7"> </text:span>to<text:span text:style-name="T7"> </text:span>it,<text:span text:style-name="T7"> </text:span>without<text:span text:style-name="T8"> </text:span>the<text:span text:style-name="T7"> </text:span>Supplier’s<text:span text:style-name="T7"> </text:span>prior<text:span text:style-name="T8"> </text:span>written consent. However, the Customer, if a Company or Partnership, may grant<text:span text:style-name="T18"> </text:span>sub-licences<text:span text:style-name="T12"> </text:span>to<text:span text:style-name="T10"> </text:span>the<text:span text:style-name="T10"> </text:span>Permitted<text:span text:style-name="T10"> </text:span>Users<text:span text:style-name="T12"> </text:span>within<text:span text:style-name="T10"> </text:span>the<text:span text:style-name="T38"> </text:span>Territory<text:span text:style-name="T12"> </text:span>to<text:span text:style-name="T10"> </text:span>access and use the licenced Software Products on terms that prohibit those <text:bookmark text:name="6.8_In_the_event_that_the_Customer_plans"/>employees and associates from granting any further sub-licence(s).</text:p>
            </text:list-item>
            <text:list-item>
              <text:p text:style-name="P121">In the event that the Customer plans to acquire, merge or otherwise amalgamate with another entity, the Customer will immediately inform the Supplier who will review the position and if appropriate will issue a new licence to the new Customer entity at a revised fee to reflect any changes in the licenced Products and Services to be agreed by both <text:bookmark text:name="6.9_If_the_Customer_fails_to_inform_the_"/><text:span text:style-name="T13">parties.</text:span></text:p>
            </text:list-item>
            <text:list-item>
              <text:p text:style-name="P122">If the Customer fails to inform the Supplier of such acquisition, merger or other form of amalgamation the licence granted will be deemed to lapse<text:span text:style-name="T7"> </text:span>and<text:span text:style-name="T37"> </text:span>the<text:span text:style-name="T40"> </text:span>Customer<text:span text:style-name="T39"> </text:span>will<text:span text:style-name="T8"> </text:span>be<text:span text:style-name="T7"> </text:span>obliged<text:span text:style-name="T40"> </text:span>to<text:span text:style-name="T40"> </text:span>pay,<text:span text:style-name="T7"> </text:span>for<text:span text:style-name="T39"> </text:span>broadening<text:span text:style-name="T8"> </text:span>the<text:span text:style-name="T40"> </text:span>scope of the licences granted under this Contract to cover the unauthorised use,<text:span text:style-name="T15"> </text:span>an<text:span text:style-name="T13"> </text:span>amount<text:span text:style-name="T15"> </text:span>equal<text:span text:style-name="T16"> </text:span>to<text:span text:style-name="T13"> </text:span>the<text:span text:style-name="T13"> </text:span>fees<text:span text:style-name="T10"> </text:span>which<text:span text:style-name="T13"> </text:span>the<text:span text:style-name="T13"> </text:span>Supplier<text:span text:style-name="T18"> </text:span>would<text:span text:style-name="T13"> </text:span>have<text:span text:style-name="T13"> </text:span>levied (in accordance with its normal commercial terms then current) had it licensed<text:span text:style-name="T78"> </text:span>any<text:span text:style-name="T79"> </text:span>such<text:span text:style-name="T78"> </text:span>unauthorised<text:span text:style-name="T80"> </text:span>use<text:span text:style-name="T80"> </text:span>on<text:span text:style-name="T78"> </text:span>the<text:span text:style-name="T80"> </text:span>date<text:span text:style-name="T78"> </text:span>when<text:span text:style-name="T78"> </text:span>such<text:span text:style-name="T80"> </text:span>use</text:p>
            </text:list-item>
          </text:list>
        </text:list-item>
      </text:list>
      <text:p text:style-name="P123">commenced<text:span text:style-name="T13"> </text:span>and<text:span text:style-name="T13"> </text:span>also for any<text:span text:style-name="T9"> </text:span>Products<text:span text:style-name="T9"> </text:span>and<text:span text:style-name="T13"> </text:span>Services<text:span text:style-name="T15"> </text:span>for such<text:span text:style-name="T13"> </text:span>period<text:span text:style-name="T13"> </text:span>of time as the Customer fails to keep the Supplier informed.</text:p>
      <text:list xml:id="list140804243718792" text:continue-numbering="true" text:style-name="WWNum32">
        <text:list-item>
          <text:list>
            <text:list-item>
              <text:p text:style-name="P124"><text:bookmark text:name="6.10_The_Supplier_expressly_retains_all_"/>The Supplier expressly<text:span text:style-name="T9"> </text:span>retains<text:span text:style-name="T9"> </text:span>all rights<text:span text:style-name="T9"> </text:span>in,<text:span text:style-name="T13"> </text:span>or in relation to,<text:span text:style-name="T13"> </text:span>the design, code and Digital Content in general that are not expressly granted to Customer under this Contract, and any other rights (whether known now, or created later) and whether or not in the contemplation of the parties at the time of this Contract for its own and/or third-party <text:span text:style-name="T13">exploitation.</text:span></text:p>
            </text:list-item>
            <text:list-item>
              <text:p text:style-name="P99"><text:bookmark text:name="6.11_Both_Parties_shall_comply_with_all_"/>Both Parties shall comply with all Applicable Laws in performing their obligations and exercising their rights under this Contract.</text:p>
            </text:list-item>
            <text:list-item>
              <text:p text:style-name="P125"><text:bookmark text:name="6.12_The_Customer_shall_not_and_shall_pr"/>The Customer shall not and shall procure that any employees and associates and permitted sub-licensees shall not, infringe any moral rights (as defined in Chapter IV of the Copyright, Designs and Patents Act 1988) that subsist in respect of the Digital Content.</text:p>
            </text:list-item>
            <text:list-item>
              <text:p text:style-name="P126"><text:bookmark text:name="6.13_The_Customer_shall_acknowledge_that"/>The Customer shall acknowledge that all employees and Associates using the Software Product are bound by all the terms and conditions of access and use of the Digital Content, in particular they agree that:</text:p>
            </text:list-item>
          </text:list>
        </text:list-item>
      </text:list>
      <text:list text:style-name="WWNum29">
        <text:list-item>
          <text:p text:style-name="P127"><text:bookmark text:name="a)_they_comply_with_all_Applicable_laws_"/>they<text:span text:style-name="T37"> </text:span>comply<text:span text:style-name="T41"> </text:span>with<text:span text:style-name="T18"> </text:span>all<text:span text:style-name="T41"> </text:span>Applicable<text:span text:style-name="T18"> </text:span>laws<text:span text:style-name="T41"> </text:span>in<text:span text:style-name="T18"> </text:span>using<text:span text:style-name="T40"> </text:span>the<text:span text:style-name="T18"> </text:span>Digital<text:span text:style-name="T38"> </text:span><text:span text:style-name="T13">Content;</text:span></text:p>
        </text:list-item>
        <text:list-item>
          <text:p text:style-name="P128"><text:bookmark text:name="b)_they_state_that_the_Digital_Content_b"/>they state that the Digital Content being supplied is only for that employee or Associate’s personal access and use;</text:p>
        </text:list-item>
        <text:list-item>
          <text:p text:style-name="P129"><text:bookmark text:name="c)_they_prohibit_reproduction_or_distrib"/>they<text:span text:style-name="T16"> </text:span>prohibit<text:span text:style-name="T10"> </text:span>reproduction or<text:span text:style-name="T9"> </text:span>distribution of<text:span text:style-name="T10"> </text:span>Digital<text:span text:style-name="T13"> </text:span>Content<text:span text:style-name="T10"> </text:span>that<text:span text:style-name="T10"> </text:span>violates applicable law; and</text:p>
        </text:list-item>
        <text:list-item>
          <text:p text:style-name="P130"><text:bookmark text:name="d)_they_contain_a_reservation_for_the_Su"/>they contain a reservation for the Supplier of all Intellectual Property Rights and other rights in the Digital Content;</text:p>
        </text:list-item>
      </text:list>
      <text:list xml:id="list140803167497057" text:continue-list="list140804243718792" text:style-name="WWNum32">
        <text:list-item>
          <text:list>
            <text:list-item>
              <text:p text:style-name="P131"><text:bookmark text:name="6.14_The_Customer_may_not_access_and_Use"/>The<text:span text:style-name="T8"> </text:span>Customer<text:span text:style-name="T7"> </text:span>may<text:span text:style-name="T7"> </text:span>not<text:span text:style-name="T8"> </text:span>access<text:span text:style-name="T7"> </text:span>and<text:span text:style-name="T7"> </text:span>Use<text:span text:style-name="T7"> </text:span>the<text:span text:style-name="T8"> </text:span>Software<text:span text:style-name="T7"> </text:span>Product<text:span text:style-name="T7"> </text:span>other<text:span text:style-name="T8"> </text:span>than as specified in this Contract without the prior written consent of the Supplier and should the Customer wish to use the Software for a different Use, the Supplier will make the Customer aware of any <text:bookmark text:name="6.15_The_Customer_has_no_right_(and_shal"/>additional fees prior to approving a change of use.</text:p>
            </text:list-item>
            <text:list-item>
              <text:p text:style-name="P132">The<text:span text:style-name="T7"> </text:span>Customer<text:span text:style-name="T7"> </text:span>has<text:span text:style-name="T8"> </text:span>no<text:span text:style-name="T7"> </text:span>right<text:span text:style-name="T50"> </text:span>(and<text:span text:style-name="T37"> </text:span>shall<text:span text:style-name="T8"> </text:span>not<text:span text:style-name="T50"> </text:span>permit<text:span text:style-name="T50"> </text:span>any<text:span text:style-name="T51"> </text:span>third<text:span text:style-name="T37"> </text:span>party)<text:span text:style-name="T40"> </text:span>to<text:span text:style-name="T37"> </text:span>copy, adapt, reverse engineer, decompile, disassemble, modify, adapt or make error<text:span text:style-name="T9"> </text:span>corrections<text:span text:style-name="T16"> </text:span>to the Software in whole or<text:span text:style-name="T9"> </text:span>in<text:span text:style-name="T15"> </text:span>part<text:span text:style-name="T10"> </text:span>except<text:span text:style-name="T10"> </text:span>to the extent that any reduction of the Software to human readable form (whether by reverse engineering, de-compilation or disassembly) is necessary<text:span text:style-name="T10"> </text:span>for<text:span text:style-name="T13"> </text:span>the<text:span text:style-name="T12"> </text:span>purposes<text:span text:style-name="T10"> </text:span>of<text:span text:style-name="T15"> </text:span>integrating<text:span text:style-name="T12"> </text:span>the<text:span text:style-name="T9"> </text:span>operation<text:span text:style-name="T9"> </text:span>of<text:span text:style-name="T15"> </text:span>the<text:span text:style-name="T9"> </text:span>Software with the operation<text:span text:style-name="T13"> </text:span>of<text:span text:style-name="T13"> </text:span>other software or systems<text:span text:style-name="T9"> </text:span>used by<text:span text:style-name="T9"> </text:span>the Customer, unless<text:span text:style-name="T41"> </text:span>the<text:span text:style-name="T12"> </text:span>Supplier<text:span text:style-name="T18"> </text:span>is<text:span text:style-name="T50"> </text:span>prepared<text:span text:style-name="T12"> </text:span>to<text:span text:style-name="T12"> </text:span>carry<text:span text:style-name="T50"> </text:span>out<text:span text:style-name="T37"> </text:span>such<text:span text:style-name="T40"> </text:span>action<text:span text:style-name="T40"> </text:span>at<text:span text:style-name="T37"> </text:span>a<text:span text:style-name="T12"> </text:span>reasonable commercial fee or has provided the information necessary to achieve such integration within a reasonable period, and the Customer shall request the Supplier to carry out such action or to provide such information<text:span text:style-name="T40"> </text:span>(and<text:span text:style-name="T40"> </text:span>shall<text:span text:style-name="T51"> </text:span>meet<text:span text:style-name="T7"> </text:span>the<text:span text:style-name="T40"> </text:span>Supplier's<text:span text:style-name="T50"> </text:span>reasonable<text:span text:style-name="T40"> </text:span>costs<text:span text:style-name="T50"> </text:span>in<text:span text:style-name="T40"> </text:span>providing that information) before undertaking any such reduction.</text:p>
            </text:list-item>
            <text:list-item>
              <text:p text:style-name="P133"><text:bookmark text:name="6.16_The_Customer_may_not_use_any_such_i"/>The Customer may not use any such information provided by the Supplier or obtained by the Customer during any such reduction permitted<text:span text:style-name="T37"> </text:span>under<text:span text:style-name="T37"> </text:span>clause<text:span text:style-name="T37"> </text:span>6.15to<text:span text:style-name="T41"> </text:span>create<text:span text:style-name="T50"> </text:span>any<text:span text:style-name="T8"> </text:span>software<text:span text:style-name="T38"> </text:span>whose<text:span text:style-name="T41"> </text:span>expression<text:span text:style-name="T41"> </text:span>is substantially similar to that of the Software nor<text:span text:style-name="T13"> </text:span>use<text:span text:style-name="T9"> </text:span>such information in any<text:span text:style-name="T16"> </text:span>manner<text:span text:style-name="T9"> </text:span>which would be restricted<text:span text:style-name="T15"> </text:span>by<text:span text:style-name="T16"> </text:span>any<text:span text:style-name="T16"> </text:span>copyright<text:span text:style-name="T10"> </text:span>subsisting<text:span text:style-name="T15"> </text:span>in it.</text:p>
            </text:list-item>
            <text:list-item>
              <text:p text:style-name="P134"><text:bookmark text:name="6.17_The_Customer_shall_not:"/>The<text:span text:style-name="T16"> </text:span>Customer<text:span text:style-name="T16"> </text:span>shall<text:span text:style-name="T10"> not:</text:span></text:p>
            </text:list-item>
          </text:list>
        </text:list-item>
      </text:list>
      <text:list text:style-name="WWNum28">
        <text:list-item>
          <text:p text:style-name="P135"><text:bookmark text:name="a)_Subject_to_clause_6.7_sub-license,_as"/>Subject to clause 6.7 sub-license, assign or novate the benefit or burden of the Licence in whole or in part;</text:p>
        </text:list-item>
        <text:list-item>
          <text:p text:style-name="P136"><text:bookmark text:name="b)_allow_the_Software_to_become_the_subj"/>allow the Software to become the subject of any charge, lien or encumbrance; and</text:p>
        </text:list-item>
        <text:list-item>
          <text:p text:style-name="P137"><text:bookmark text:name="c)_deal_in_any_other_manner_with_any_or_"/>deal in any other manner with any or all of its rights and obligations under this Contract, without the prior written consent of the Supplier.</text:p>
        </text:list-item>
      </text:list>
      <text:list xml:id="list140803148761160" text:continue-list="list140803167497057" text:style-name="WWNum32">
        <text:list-item>
          <text:list>
            <text:list-item>
              <text:p text:style-name="P125"><text:bookmark text:name="6.18_The_Customer_warrants_and_represent"/>The Customer warrants and represents that its employees and associates using the Hosted Services Platform will not be in breach of the Acceptable Use Policy detailed in Schedule 6 nor any Applicable Laws, codes or regulations including Data Protection Laws.</text:p>
            </text:list-item>
            <text:list-item>
              <text:p text:style-name="P105"><text:bookmark text:name="6.19_The_Supplier_may_suspend_services_w"/>The<text:span text:style-name="T38"> </text:span>Supplier<text:span text:style-name="T41"> </text:span>may<text:span text:style-name="T40"> </text:span>suspend<text:span text:style-name="T38"> </text:span>services<text:span text:style-name="T40"> </text:span>with<text:span text:style-name="T51"> </text:span>reasonable<text:span text:style-name="T38"> </text:span>notice<text:span text:style-name="T38"> </text:span>and<text:span text:style-name="T38"> </text:span>without liability if:</text:p>
            </text:list-item>
          </text:list>
        </text:list-item>
      </text:list>
      <text:list text:style-name="WWNum27">
        <text:list-item>
          <text:p text:style-name="P138"><text:bookmark text:name="a)_the_Services_are_used_in_violation_of"/>the<text:span text:style-name="T18"> </text:span>Services<text:span text:style-name="T37"> </text:span>are<text:span text:style-name="T18"> </text:span>used<text:span text:style-name="T18"> </text:span>in<text:span text:style-name="T18"> </text:span>violation<text:span text:style-name="T40"> </text:span>of<text:span text:style-name="T40"> </text:span>the<text:span text:style-name="T18"> </text:span>Acceptable<text:span text:style-name="T40"> </text:span>Use<text:span text:style-name="T18"> </text:span><text:span text:style-name="T13">Policy;</text:span></text:p>
        </text:list-item>
        <text:list-item>
          <text:p text:style-name="P139"><text:bookmark text:name="b)_the_Customer_does_not_reasonably_co-o"/>the Customer does not reasonably co-operate in the Supplier’s investigation of any suspected violation of the Acceptable Use Policy and does not have good reason for not co-operating;</text:p>
        </text:list-item>
        <text:list-item>
          <text:p text:style-name="P140"><text:bookmark text:name="c)_there_is_in_attack_on_the_servers_or_"/>there is in attack on the servers or other event for which the Supplier reasonably believes that the suspension of Services is necessary to protect the Customer, the server, the network or the Supplier’s other <text:span text:style-name="T13">customers;</text:span></text:p>
        </text:list-item>
        <text:list-item>
          <text:p text:style-name="P141"><text:bookmark text:name="d)_or_if_required_by_law_or_regulation_o"/>or<text:span text:style-name="T40"> </text:span>if<text:span text:style-name="T50"> </text:span>required<text:span text:style-name="T37"> </text:span>by<text:span text:style-name="T51"> </text:span>law<text:span text:style-name="T39"> </text:span>or<text:span text:style-name="T40"> </text:span>regulation<text:span text:style-name="T37"> </text:span>or<text:span text:style-name="T40"> </text:span>as<text:span text:style-name="T51"> </text:span>compelled<text:span text:style-name="T37"> </text:span>by<text:span text:style-name="T51"> </text:span>a<text:span text:style-name="T37"> </text:span>law<text:span text:style-name="T39"> </text:span>enforcement <text:bookmark text:name="6.20_The_Customer_will_ensure_that_the_t"/>or government agency.</text:p>
        </text:list-item>
      </text:list>
      <text:list text:continue-list="list140803148761160" text:style-name="WWNum32">
        <text:list-item>
          <text:list>
            <text:list-item>
              <text:p text:style-name="P142">The Customer will ensure that the terms of the order and any <text:bookmark text:name="6.21_Both_parties_will_co-operate_with_e"/>information provided are complete and accurate.</text:p>
            </text:list-item>
            <text:list-item>
              <text:p text:style-name="P143">Both<text:span text:style-name="T15"> </text:span>parties<text:span text:style-name="T38"> </text:span>will<text:span text:style-name="T18"> </text:span>co-operate<text:span text:style-name="T15"> </text:span>with<text:span text:style-name="T15"> </text:span>each<text:span text:style-name="T15"> </text:span>other<text:span text:style-name="T12"> </text:span>in<text:span text:style-name="T15"> </text:span>all<text:span text:style-name="T18"> </text:span>matters<text:span text:style-name="T38"> </text:span>relating<text:span text:style-name="T37"> </text:span>to<text:span text:style-name="T15"> </text:span>the <text:bookmark text:name="6.22_The_Customer_will_provide_the_Suppl"/>provision of the licenced Products and Services.</text:p>
            </text:list-item>
            <text:list-item>
              <text:p text:style-name="P144">The Customer will provide the Supplier with such information and materials<text:span text:style-name="T18"> </text:span>as<text:span text:style-name="T18"> </text:span>the<text:span text:style-name="T10"> </text:span>Supplier<text:span text:style-name="T15"> </text:span>may<text:span text:style-name="T18"> </text:span>reasonably<text:span text:style-name="T18"> </text:span>require<text:span text:style-name="T10"> </text:span>in<text:span text:style-name="T41"> </text:span>order<text:span text:style-name="T15"> </text:span>to<text:span text:style-name="T10"> </text:span>supply<text:span text:style-name="T18"> </text:span>the licenced Products and Services, and ensure that such information is <text:bookmark text:name="6.23_The_Customer_must_ensure_that_any_C"/>accurate in all material respects.</text:p>
            </text:list-item>
            <text:list-item>
              <text:p text:style-name="P145">The Customer must ensure that any Custom Form they create or publish on the Hosted Services Platform is safe and suitable for patients.<text:span text:style-name="T10"> </text:span>The Customer<text:span text:style-name="T9"> </text:span>must<text:span text:style-name="T10"> </text:span>take reasonable steps<text:span text:style-name="T38"> </text:span>to ensure that<text:span text:style-name="T10"> </text:span>any</text:p>
            </text:list-item>
          </text:list>
        </text:list-item>
      </text:list>
      <text:p text:style-name="P146">Custom Form presents no risk to any website visitor. The Customer must ensure that Custom Forms are clearly not intended for urgent medical care requests.</text:p>
      <text:p text:style-name="P147"/>
      <text:list text:continue-numbering="true" text:style-name="WWNum32">
        <text:list-item>
          <text:h text:style-name="P96" text:outline-level="3"><text:bookmark text:name="7._Software_Updates"/><text:span text:style-name="T29">Software</text:span><text:span text:style-name="T76"> </text:span><text:span text:style-name="T33">Updates</text:span></text:h>
        </text:list-item>
      </text:list>
      <text:p text:style-name="P97" loext:marker-style-name="T56"/>
      <text:list text:continue-numbering="true" text:style-name="WWNum32">
        <text:list-item>
          <text:list>
            <text:list-item>
              <text:p text:style-name="P148"><text:bookmark text:name="7.1_From_time_to_time_there_may_be_a_rel"/>From time to time there may be a<text:span text:style-name="T13"> </text:span>release<text:span text:style-name="T13"> </text:span>of<text:span text:style-name="T9"> </text:span>the Software<text:span text:style-name="T13"> </text:span>that<text:span text:style-name="T9"> </text:span>corrects faults, adds functionality or otherwise amends or upgrades the Software. The Supplier will provide the Customer with all Software Updates generally made available to its customers. The Supplier warrants<text:span text:style-name="T8"> </text:span>that<text:span text:style-name="T7"> </text:span>no<text:span text:style-name="T7"> </text:span>Software<text:span text:style-name="T8"> </text:span>Updates<text:span text:style-name="T7"> </text:span>will<text:span text:style-name="T7"> </text:span>adversely<text:span text:style-name="T7"> </text:span>affect<text:span text:style-name="T8"> </text:span>the<text:span text:style-name="T7"> </text:span>then<text:span text:style-name="T7"> </text:span>existing facilities or functions of the Software.</text:p>
            </text:list-item>
          </text:list>
        </text:list-item>
      </text:list>
      <text:p text:style-name="P149"/>
      <text:list text:continue-numbering="true" text:style-name="WWNum32">
        <text:list-item>
          <text:h text:style-name="P150" text:outline-level="3"><text:bookmark text:name="8._Supplier’s_Obligations_to_the_Custome"/><text:span text:style-name="T29">Supplier’s</text:span><text:span text:style-name="T67"> </text:span><text:span text:style-name="T29">Obligations</text:span><text:span text:style-name="T81"> </text:span><text:span text:style-name="T29">to</text:span><text:span text:style-name="T76"> </text:span><text:span text:style-name="T29">the</text:span><text:span text:style-name="T65"> </text:span><text:span text:style-name="T33">Customer</text:span></text:h>
        </text:list-item>
      </text:list>
      <text:p text:style-name="P97" loext:marker-style-name="T56"/>
      <text:list xml:id="list140804064912242" text:continue-numbering="true" text:style-name="WWNum32">
        <text:list-item>
          <text:list>
            <text:list-item>
              <text:p text:style-name="P92"><text:bookmark text:name="8.1_The_Supplier_shall_supply_the_licenc"/>The Supplier shall supply the licenced Products and Services purchased by the Customer to the Customer in accordance with the terms and conditions set out in this Contract in all material respects.</text:p>
            </text:list-item>
            <text:list-item>
              <text:p text:style-name="P151"><text:bookmark text:name="8.2_The_Supplier_shall_use_all_reasonabl"/>The Supplier shall use all reasonable endeavours to meet any performance dates agreed by the parties, but any such dates shall be estimates only and time shall not be of the essence for delivery and performance of the licenced Products and Services.</text:p>
            </text:list-item>
            <text:list-item>
              <text:p text:style-name="P93"><text:bookmark text:name="8.3_The_Supplier_shall_have_the_right_to"/>The Supplier shall have the right to make any changes to the licenced Products and Services which are necessary to comply with any applicable law or safety requirement, or which do not materially affect the nature or quality of the licenced Products and Services and the Supplier<text:span text:style-name="T8"> </text:span>shall<text:span text:style-name="T7"> </text:span>notify<text:span text:style-name="T7"> </text:span>the<text:span text:style-name="T8"> </text:span>Customer<text:span text:style-name="T7"> </text:span>in<text:span text:style-name="T7"> </text:span>advance<text:span text:style-name="T7"> </text:span>as<text:span text:style-name="T8"> </text:span>soon<text:span text:style-name="T7"> </text:span>as<text:span text:style-name="T7"> </text:span>they<text:span text:style-name="T8"> </text:span>are<text:span text:style-name="T7"> </text:span>aware of the requirement to make changes.</text:p>
            </text:list-item>
            <text:list-item>
              <text:p text:style-name="P152"><text:bookmark text:name="8.4_The_Supplier_warrants_and_undertakes"/>The<text:span text:style-name="T16"> </text:span>Supplier<text:span text:style-name="T10"> </text:span>warrants<text:span text:style-name="T13"> </text:span>and<text:span text:style-name="T13"> </text:span>undertakes<text:span text:style-name="T16"> </text:span>to<text:span text:style-name="T16"> </text:span>the<text:span text:style-name="T13"> </text:span>Customer<text:span text:style-name="T10"> </text:span><text:span text:style-name="T13">that:</text:span></text:p>
            </text:list-item>
          </text:list>
        </text:list-item>
      </text:list>
      <text:list text:style-name="WWNum26">
        <text:list-item>
          <text:p text:style-name="P153"><text:bookmark text:name="a)_the_licenced_Products_and_Services_wi"/>the licenced Products and Services will be provided using all reasonable<text:span text:style-name="T8"> </text:span>care<text:span text:style-name="T7"> </text:span>and<text:span text:style-name="T7"> </text:span>skill<text:span text:style-name="T82"> </text:span>and<text:span text:style-name="T7"> </text:span>in<text:span text:style-name="T83"> </text:span>accordance<text:span text:style-name="T7"> </text:span>with<text:span text:style-name="T7"> </text:span>good<text:span text:style-name="T8"> </text:span>industry<text:span text:style-name="T84"> </text:span>practice;</text:p>
        </text:list-item>
        <text:list-item>
          <text:p text:style-name="P154"><text:bookmark text:name="b)_it_shall_provide_the_Support_Services"/>it shall provide the Support Services in a professional manner, and supply<text:span text:style-name="T15"> </text:span>personnel<text:span text:style-name="T9"> </text:span>who<text:span text:style-name="T9"> </text:span>have<text:span text:style-name="T13"> </text:span>the<text:span text:style-name="T13"> </text:span>relevant<text:span text:style-name="T15"> </text:span>skills<text:span text:style-name="T15"> </text:span>and<text:span text:style-name="T13"> </text:span>expertise<text:span text:style-name="T13"> </text:span>taking<text:span text:style-name="T12"> </text:span>into <text:bookmark text:name="c)_it_will_provide_the_Support_Services_"/>account the nature of the Support Services; and</text:p>
        </text:list-item>
        <text:list-item>
          <text:p text:style-name="P155"><text:bookmark text:name="d)_it_has_the_right_to_grant_the_rights_"/>it<text:span text:style-name="T40"> </text:span>will<text:span text:style-name="T41"> </text:span>provide<text:span text:style-name="T38"> </text:span>the<text:span text:style-name="T18"> </text:span>Support<text:span text:style-name="T40"> </text:span>Services<text:span text:style-name="T37"> </text:span>in<text:span text:style-name="T18"> </text:span>line<text:span text:style-name="T18"> </text:span>with<text:span text:style-name="T38"> </text:span>the<text:span text:style-name="T18"> </text:span>Service<text:span text:style-name="T18"> </text:span><text:span text:style-name="T13">Levels;</text:span></text:p>
        </text:list-item>
        <text:list-item>
          <text:p text:style-name="P156">it has the right to grant the rights and licences hereunder and the Customer's<text:span text:style-name="T7"> </text:span>access<text:span text:style-name="T50"> </text:span>and<text:span text:style-name="T40"> </text:span>use<text:span text:style-name="T40"> </text:span>of<text:span text:style-name="T7"> </text:span>the<text:span text:style-name="T40"> </text:span>Software<text:span text:style-name="T15"> </text:span>Products<text:span text:style-name="T8"> </text:span>(whether<text:span text:style-name="T40"> </text:span>in<text:span text:style-name="T40"> </text:span>whole or any part) will not and the Supplier's performance of the Support Services shall not infringe the Intellectual Property Rights of any third <text:bookmark text:name="e)_the_Software_will_be_free_from_instal"/><text:span text:style-name="T13">party;</text:span></text:p>
        </text:list-item>
        <text:list-item>
          <text:p text:style-name="P157"><text:bookmark text:name="f)_the_Software_Product_is_a_Commercial_"/>the<text:span text:style-name="T41"> </text:span>Software<text:span text:style-name="T38"> </text:span>will<text:span text:style-name="T40"> </text:span>be<text:span text:style-name="T38"> </text:span>free<text:span text:style-name="T38"> </text:span>from<text:span text:style-name="T37"> </text:span>installation<text:span text:style-name="T38"> </text:span>and<text:span text:style-name="T51"> </text:span>material<text:span text:style-name="T37"> </text:span>design<text:span text:style-name="T38"> </text:span><text:span text:style-name="T13">defects;</text:span></text:p>
        </text:list-item>
        <text:list-item>
          <text:p text:style-name="P158">the<text:span text:style-name="T12"> </text:span>Software<text:span text:style-name="T16"> </text:span>Product<text:span text:style-name="T38"> </text:span>is<text:span text:style-name="T18"> </text:span>a<text:span text:style-name="T15"> </text:span>Commercial<text:span text:style-name="T40"> </text:span>off-the-shelf<text:span text:style-name="T41"> </text:span>(COTS)<text:span text:style-name="T12"> </text:span><text:span text:style-name="T13">product;</text:span></text:p>
        </text:list-item>
        <text:list-item>
          <text:p text:style-name="P159"><text:bookmark text:name="g)_it_has_full_capacity_and_authority_to"/>it has full capacity and authority to enter into and to perform this <text:span text:style-name="T13">Contract;</text:span></text:p>
        </text:list-item>
        <text:list-item>
          <text:p text:style-name="P160"><text:bookmark text:name="h)_this_Contract_is_executed_by_a_duly_a"/>this Contract is executed by a duly authorised representative of the <text:span text:style-name="T13">Supplier.</text:span></text:p>
        </text:list-item>
      </text:list>
      <text:list xml:id="list140803235499003" text:continue-list="list140804064912242" text:style-name="WWNum32">
        <text:list-item>
          <text:list>
            <text:list-item>
              <text:p text:style-name="P161"><text:bookmark text:name="8.5_If_the_Supplier's_performance_of_any"/>If<text:span text:style-name="T8"> </text:span>the<text:span text:style-name="T51"> </text:span>Supplier's<text:span text:style-name="T51"> </text:span>performance<text:span text:style-name="T40"> </text:span>of<text:span text:style-name="T7"> </text:span>any<text:span text:style-name="T50"> </text:span>of<text:span text:style-name="T7"> </text:span>its<text:span text:style-name="T50"> </text:span>obligations<text:span text:style-name="T8"> </text:span>under<text:span text:style-name="T40"> </text:span>the<text:span text:style-name="T40"> </text:span>Contract is prevented or delayed by any act or omission by the Customer or failure by the Customer to perform any relevant obligation (Customer <text:span text:style-name="T13">Default):</text:span></text:p>
            </text:list-item>
          </text:list>
        </text:list-item>
      </text:list>
      <text:list text:style-name="WWNum25">
        <text:list-item>
          <text:p text:style-name="P162"><text:bookmark text:name="a)_the_Supplier_shall_without_limiting_i"/>the Supplier shall without limiting its other rights or remedies have the right to suspend performance of the licenced Products and Services until the Customer remedies the Customer Default, and to rely on the Customer Default to relieve it from the performance of any of its obligations to the extent the Customer Default prevents or delays the Supplier's performance of any of its obligations;</text:p>
        </text:list-item>
        <text:list-item>
          <text:p text:style-name="P163"><text:bookmark text:name="b)_the_Supplier_shall_not_be_liable_for_"/>the Supplier shall not be liable for any costs or losses sustained or incurred<text:span text:style-name="T8"> </text:span>by<text:span text:style-name="T7"> </text:span>the<text:span text:style-name="T7"> </text:span>Customer<text:span text:style-name="T8"> </text:span>arising<text:span text:style-name="T7"> </text:span>directly<text:span text:style-name="T7"> </text:span>or<text:span text:style-name="T7"> </text:span>indirectly<text:span text:style-name="T8"> </text:span>from<text:span text:style-name="T7"> </text:span>the<text:span text:style-name="T7"> </text:span>Supplier's failure<text:span text:style-name="T10"> </text:span>or<text:span text:style-name="T15"> </text:span>delay<text:span text:style-name="T18"> </text:span>to<text:span text:style-name="T10"> </text:span>perform<text:span text:style-name="T15"> </text:span>any<text:span text:style-name="T18"> </text:span>of<text:span text:style-name="T38"> </text:span>its<text:span text:style-name="T18"> </text:span>obligations<text:span text:style-name="T18"> </text:span>as<text:span text:style-name="T18"> </text:span>set<text:span text:style-name="T38"> </text:span>out<text:span text:style-name="T38"> </text:span>in<text:span text:style-name="T10"> </text:span>this<text:span text:style-name="T18"> </text:span>clause</text:p>
        </text:list-item>
      </text:list>
      <text:p text:style-name="P164">8.5;<text:span text:style-name="T10"> </text:span><text:span text:style-name="T15">and</text:span></text:p>
      <text:list text:continue-numbering="true" text:style-name="WWNum25">
        <text:list-item>
          <text:p text:style-name="P165"><text:bookmark text:name="c)_the_Customer_shall_reimburse_the_Supp"/>the Customer shall reimburse the Supplier on written demand for any costs<text:span text:style-name="T7"> </text:span>or<text:span text:style-name="T51"> </text:span>losses<text:span text:style-name="T7"> </text:span>sustained<text:span text:style-name="T39"> </text:span>or<text:span text:style-name="T51"> </text:span>incurred<text:span text:style-name="T39"> </text:span>by<text:span text:style-name="T7"> </text:span>the<text:span text:style-name="T39"> </text:span>Supplier<text:span text:style-name="T15"> </text:span>limited<text:span text:style-name="T39"> </text:span>to<text:span text:style-name="T39"> </text:span>the<text:span text:style-name="T39"> </text:span>costs of setting<text:span text:style-name="T9"> </text:span>up the Software on the Hosted Services Platform, third<text:span text:style-name="T9"> </text:span>party hosting costs incurred by the Supplier and data conversion or training services not invoiced by the Supplier.</text:p>
        </text:list-item>
      </text:list>
      <text:list text:continue-list="list140803235499003" text:style-name="WWNum32">
        <text:list-item>
          <text:list>
            <text:list-item>
              <text:p text:style-name="P166"><text:bookmark text:name="8.6_The_Supplier_shall_not_knowingly_int"/>The Supplier<text:span text:style-name="T9"> </text:span>shall<text:span text:style-name="T13"> </text:span>not<text:span text:style-name="T10"> </text:span>knowingly<text:span text:style-name="T16"> </text:span>introduce or<text:span text:style-name="T9"> </text:span>permit<text:span text:style-name="T41"> </text:span>the introduction of Malware into the Customer's information technology systems.</text:p>
            </text:list-item>
            <text:list-item>
              <text:p text:style-name="P167" loext:marker-style-name="T85"><text:bookmark text:name="8.7_The_Supplier_warrants,_represents_an"/><text:span text:style-name="T86">The Supplier warrants, represents and undertakes that it has adopted effective</text:span><text:span text:style-name="T87"> </text:span><text:span text:style-name="T86">procedures</text:span><text:span text:style-name="T88"> </text:span><text:span text:style-name="T86">conforming</text:span><text:span text:style-name="T88"> </text:span><text:span text:style-name="T86">to</text:span><text:span text:style-name="T87"> </text:span><text:span text:style-name="T86">Good</text:span><text:span text:style-name="T88"> </text:span><text:span text:style-name="T86">Industry</text:span><text:span text:style-name="T88"> </text:span><text:span text:style-name="T86">Practice</text:span><text:span text:style-name="T88"> </text:span><text:span text:style-name="T86">to</text:span><text:span text:style-name="T87"> </text:span><text:span text:style-name="T86">screen</text:span><text:span text:style-name="T88"> </text:span><text:span text:style-name="T86">the Software Product for known Malware and that it will use its best endeavours to ensure that no computer Malware have been or will be introduced by the Supplier or any sub-contractor into the Customer's </text:span><text:bookmark text:name="9._Delivery_and_installation_of_the_lice"/><text:span text:style-name="T89">Network</text:span><text:span text:style-name="T90">.</text:span></text:p>
            </text:list-item>
          </text:list>
        </text:list-item>
      </text:list>
      <text:p text:style-name="P168" loext:marker-style-name="T85"/>
      <text:list text:continue-numbering="true" text:style-name="WWNum32">
        <text:list-item>
          <text:h text:style-name="P96" text:outline-level="3"><text:bookmark text:name="9.1_The_Customer_shall_be_deemed_to_have"/><text:span text:style-name="T29">Delivery</text:span><text:span text:style-name="T32"> </text:span><text:span text:style-name="T29">and</text:span><text:span text:style-name="T32"> </text:span><text:span text:style-name="T29">installation</text:span><text:span text:style-name="T31"> </text:span><text:span text:style-name="T29">of</text:span><text:span text:style-name="T75"> </text:span><text:span text:style-name="T29">the</text:span><text:span text:style-name="T32"> </text:span><text:span text:style-name="T29">licensed</text:span><text:span text:style-name="T33"> </text:span><text:span text:style-name="T29">Software</text:span><text:span text:style-name="T76"> </text:span><text:span text:style-name="T33">Product</text:span></text:h>
        </text:list-item>
      </text:list>
      <text:p text:style-name="P97" loext:marker-style-name="T56"/>
      <text:list text:continue-numbering="true" text:style-name="WWNum32">
        <text:list-item>
          <text:list>
            <text:list-item>
              <text:p text:style-name="P169">The<text:span text:style-name="T38"> </text:span>Customer<text:span text:style-name="T38"> </text:span>shall<text:span text:style-name="T50"> </text:span>be<text:span text:style-name="T38"> </text:span>deemed<text:span text:style-name="T38"> </text:span>to<text:span text:style-name="T38"> </text:span>have<text:span text:style-name="T38"> </text:span>accepted<text:span text:style-name="T38"> </text:span>the<text:span text:style-name="T38"> </text:span>Software<text:span text:style-name="T38"> </text:span>Product <text:bookmark text:name="the_Customer_continues_operational_acces"/><text:span text:style-name="T10">if:</text:span></text:p>
            </text:list-item>
          </text:list>
        </text:list-item>
      </text:list>
      <text:p text:style-name="P170">the<text:span text:style-name="T9"> </text:span>Customer<text:span text:style-name="T13"> </text:span>continues<text:span text:style-name="T10"> </text:span>operational access<text:span text:style-name="T10"> </text:span>and<text:span text:style-name="T9"> </text:span>use<text:span text:style-name="T10"> </text:span>of<text:span text:style-name="T15"> </text:span>the<text:span text:style-name="T9"> </text:span>licensed<text:span text:style-name="T9"> </text:span>Software<text:span text:style-name="T9"> </text:span>Product or the Customer commences access<text:span text:style-name="T15"> </text:span>and<text:span text:style-name="T13"> </text:span>use the licensed Software Product<text:span text:style-name="T12"> </text:span>after the Delivery Date.</text:p>
      <text:list text:continue-numbering="true" text:style-name="WWNum32">
        <text:list-item>
          <text:h text:style-name="P171" text:outline-level="3"><text:bookmark text:name="10._Providing_the_Software_Product_and_S"/><text:span text:style-name="T29">Providing</text:span><text:span text:style-name="T31"> </text:span><text:span text:style-name="T29">the</text:span><text:span text:style-name="T31"> </text:span><text:span text:style-name="T29">Software</text:span><text:span text:style-name="T31"> </text:span><text:span text:style-name="T29">Product and</text:span><text:span text:style-name="T31"> </text:span><text:span text:style-name="T33">Services</text:span></text:h>
        </text:list-item>
      </text:list>
      <text:p text:style-name="P97" loext:marker-style-name="T56"/>
      <text:list xml:id="list140803790470266" text:continue-numbering="true" text:style-name="WWNum32">
        <text:list-item>
          <text:list>
            <text:list-item>
              <text:p text:style-name="P172"><text:bookmark text:name="10.1_When_we_will_provide_the_Products_a"/><text:span text:style-name="T5">When we will provide the Products and Services. </text:span>During the order process we will let you know when we will provide the Products and Services to you.</text:p>
            </text:list-item>
            <text:list-item>
              <text:p text:style-name="P116"><text:bookmark text:name="10.2_The_Software_Product_is_an_ongoing_"/><text:span text:style-name="T5">The Software Product is an ongoing Service or a subscription to receive licenced Software Products.</text:span><text:span text:style-name="T91"> </text:span>We will supply the Software Products along with any Support Services and Hosted Services Platform purchased by you until either you end the Contract as described in clause 11 or we end the Contract by written notice to you as described in clause 12.</text:p>
            </text:list-item>
            <text:list-item>
              <text:p text:style-name="P173"><text:bookmark text:name="10.3_We_are_not_responsible_for_delays_o"/><text:span text:style-name="T5">We</text:span><text:span text:style-name="T36"> </text:span><text:span text:style-name="T5">are</text:span><text:span text:style-name="T54"> </text:span><text:span text:style-name="T5">not</text:span><text:span text:style-name="T54"> </text:span><text:span text:style-name="T5">responsible</text:span><text:span text:style-name="T36"> </text:span><text:span text:style-name="T5">for</text:span><text:span text:style-name="T92"> </text:span><text:span text:style-name="T5">delays</text:span><text:span text:style-name="T36"> </text:span><text:span text:style-name="T5">outside</text:span><text:span text:style-name="T36"> </text:span><text:span text:style-name="T5">our</text:span><text:span text:style-name="T92"> </text:span><text:span text:style-name="T5">control</text:span>.<text:span text:style-name="T38"> </text:span>If<text:span text:style-name="T16"> </text:span>our<text:span text:style-name="T15"> </text:span>supply of<text:span text:style-name="T8"> </text:span>the<text:span text:style-name="T50"> </text:span>Products<text:span text:style-name="T39"> </text:span>and<text:span text:style-name="T37"> </text:span>Services<text:span text:style-name="T41"> </text:span>is<text:span text:style-name="T8"> </text:span>delayed<text:span text:style-name="T37"> </text:span>by<text:span text:style-name="T51"> </text:span>an<text:span text:style-name="T37"> </text:span>event<text:span text:style-name="T8"> </text:span>outside<text:span text:style-name="T37"> </text:span>our<text:span text:style-name="T40"> </text:span>control, then<text:span text:style-name="T37"> </text:span>we<text:span text:style-name="T37"> </text:span>will<text:span text:style-name="T40"> </text:span>contact<text:span text:style-name="T41"> </text:span>you<text:span text:style-name="T37"> </text:span>as<text:span text:style-name="T38"> </text:span>soon<text:span text:style-name="T37"> </text:span>as<text:span text:style-name="T51"> </text:span>possible<text:span text:style-name="T15"> </text:span>to<text:span text:style-name="T37"> </text:span>let<text:span text:style-name="T41"> </text:span>you<text:span text:style-name="T15"> </text:span>know<text:span text:style-name="T39"> </text:span>and<text:span text:style-name="T15"> </text:span>we<text:span text:style-name="T15"> </text:span>will take all commercially reasonable steps to minimise the effect of the delay.<text:span text:style-name="T40"> </text:span>Provided<text:span text:style-name="T18"> </text:span>we<text:span text:style-name="T39"> </text:span>do<text:span text:style-name="T18"> </text:span>this<text:span text:style-name="T37"> </text:span>we<text:span text:style-name="T18"> </text:span>will<text:span text:style-name="T41"> </text:span>not<text:span text:style-name="T40"> </text:span>be<text:span text:style-name="T18"> </text:span>liable<text:span text:style-name="T18"> </text:span>for<text:span text:style-name="T38"> </text:span>delays<text:span text:style-name="T37"> </text:span>caused<text:span text:style-name="T39"> </text:span>by<text:span text:style-name="T37"> </text:span>the event,<text:span text:style-name="T41"> </text:span>but<text:span text:style-name="T41"> </text:span>if<text:span text:style-name="T41"> </text:span>there<text:span text:style-name="T15"> </text:span>is<text:span text:style-name="T38"> </text:span>a<text:span text:style-name="T15"> </text:span>risk<text:span text:style-name="T38"> </text:span>of<text:span text:style-name="T41"> </text:span>substantial<text:span text:style-name="T39"> </text:span>delay<text:span text:style-name="T51"> </text:span>of<text:span text:style-name="T41"> </text:span>longer<text:span text:style-name="T12"> </text:span>than<text:span text:style-name="T37"> </text:span>one<text:span text:style-name="T15"> </text:span>month then you may contact us to end the contract and receive a full refund for any products you have paid for but not received.</text:p>
            </text:list-item>
            <text:list-item>
              <text:p text:style-name="P174"><text:bookmark text:name="10.4_Your_legal_rights_if_we_deliver_lat"/><text:span text:style-name="T5">Your legal rights if we deliver late. </text:span>Without prejudice to clause 5.3 you<text:span text:style-name="T15"> </text:span>have<text:span text:style-name="T15"> </text:span>legal<text:span text:style-name="T18"> </text:span>rights<text:span text:style-name="T38"> </text:span>if<text:span text:style-name="T41"> </text:span>we<text:span text:style-name="T15"> </text:span>deliver<text:span text:style-name="T12"> </text:span>any Products<text:span text:style-name="T38"> </text:span>and<text:span text:style-name="T37"> </text:span>Services<text:span text:style-name="T10"> </text:span>late.<text:span text:style-name="T41"> </text:span>If<text:span text:style-name="T41"> </text:span>we miss<text:span text:style-name="T38"> </text:span>the<text:span text:style-name="T15"> </text:span>delivery<text:span text:style-name="T38"> </text:span>deadline<text:span text:style-name="T15"> </text:span>for<text:span text:style-name="T12"> </text:span>any<text:span text:style-name="T13"> </text:span>Products<text:span text:style-name="T38"> </text:span>and<text:span text:style-name="T15"> </text:span>Services<text:span text:style-name="T10"> </text:span>then<text:span text:style-name="T15"> </text:span>you<text:span text:style-name="T15"> </text:span>may treat the Contract as at an end straight away if the following apply:</text:p>
            </text:list-item>
          </text:list>
        </text:list-item>
      </text:list>
      <text:list xml:id="list2881577936" text:style-name="WWNum24">
        <text:list-item>
          <text:p text:style-name="P175"><text:bookmark text:name="a)_we_have_refused_to_deliver_the_Produc"/>we<text:span text:style-name="T41"> </text:span>have<text:span text:style-name="T38"> </text:span>refused<text:span text:style-name="T38"> </text:span>to<text:span text:style-name="T51"> </text:span>deliver<text:span text:style-name="T41"> </text:span>the<text:span text:style-name="T10"> </text:span>Products<text:span text:style-name="T40"> </text:span>and<text:span text:style-name="T38"> </text:span>Services;<text:span text:style-name="T40"> </text:span><text:span text:style-name="T15">or</text:span></text:p>
        </text:list-item>
        <text:list-item>
          <text:p text:style-name="P176"><text:bookmark text:name="b)_delivery_within_the_delivery_deadline"/>delivery within the delivery deadline was essential (taking<text:span text:style-name="T9"> </text:span>into account all the relevant circumstances); and</text:p>
        </text:list-item>
        <text:list-item>
          <text:p text:style-name="P177"><text:bookmark text:name="c)_you_told_us_before_we_accepted_your_o"/>you told us before we accepted your order that delivery within the delivery deadline was essential.</text:p>
        </text:list-item>
      </text:list>
      <text:list text:continue-list="list140803790470266" text:style-name="WWNum32">
        <text:list-item>
          <text:list>
            <text:list-item>
              <text:p text:style-name="P125"><text:bookmark text:name="10.5_Setting_a_new_deadline_for_delivery"/><text:span text:style-name="T5">Setting a new deadline for delivery. </text:span>If you do not wish to treat the Contract as at an end straight away, or do not have the right to do so under clause 10.4 you can give us a new deadline for delivery, which must be reasonable, and you can treat the Contract as at an end if we <text:bookmark text:name="10.6_Ending_the_Contract_for_late_delive"/>do not meet the new deadline.</text:p>
            </text:list-item>
            <text:list-item>
              <text:p text:style-name="P178"><text:span text:style-name="T5">Ending the Contract for late delivery</text:span>. If you do choose to treat the Contract<text:span text:style-name="T37"> </text:span>as<text:span text:style-name="T50"> </text:span>at<text:span text:style-name="T7"> </text:span>an<text:span text:style-name="T40"> </text:span>end<text:span text:style-name="T12"> </text:span>for<text:span text:style-name="T18"> </text:span>late<text:span text:style-name="T40"> </text:span>delivery<text:span text:style-name="T50"> </text:span>under<text:span text:style-name="T18"> </text:span>clause<text:span text:style-name="T12"> </text:span>10.4<text:span text:style-name="T40"> </text:span>or<text:span text:style-name="T18"> </text:span>clause<text:span text:style-name="T41"> </text:span>10.5, you<text:span text:style-name="T37"> </text:span>can<text:span text:style-name="T40"> </text:span>cancel<text:span text:style-name="T39"> </text:span>your<text:span text:style-name="T40"> </text:span>order<text:span text:style-name="T40"> </text:span>for<text:span text:style-name="T40"> </text:span>any<text:span text:style-name="T51"> </text:span>of<text:span text:style-name="T50"> </text:span>the<text:span text:style-name="T10"> </text:span>Products<text:span text:style-name="T51"> </text:span>and<text:span text:style-name="T37"> </text:span>Services<text:span text:style-name="T50"> </text:span>or<text:span text:style-name="T40"> </text:span>reject Products and Services that have been delivered. If you wish, you can reject<text:span text:style-name="T12"> </text:span>or<text:span text:style-name="T16"> </text:span>cancel<text:span text:style-name="T10"> </text:span>the<text:span text:style-name="T18"> </text:span>order<text:span text:style-name="T16"> </text:span>for<text:span text:style-name="T16"> </text:span>some<text:span text:style-name="T18"> </text:span>of<text:span text:style-name="T12"> </text:span>those Products<text:span text:style-name="T37"> </text:span>and<text:span text:style-name="T13"> </text:span>Services<text:span text:style-name="T12"> </text:span>(not all of them), unless splitting them up would significantly reduce their value. After that we will refund any sums you have paid to us for the <text:bookmark text:name="10.7_What_will_happen_if_you_do_not_give"/>cancelled Products and Services and their delivery.</text:p>
            </text:list-item>
            <text:list-item>
              <text:p text:style-name="P179"><text:span text:style-name="T5">What</text:span><text:span text:style-name="T23"> </text:span><text:span text:style-name="T5">will</text:span><text:span text:style-name="T25"> </text:span><text:span text:style-name="T5">happen</text:span><text:span text:style-name="T92"> </text:span><text:span text:style-name="T5">if</text:span><text:span text:style-name="T24"> </text:span><text:span text:style-name="T5">you</text:span><text:span text:style-name="T92"> </text:span><text:span text:style-name="T5">do</text:span><text:span text:style-name="T92"> </text:span><text:span text:style-name="T5">not</text:span><text:span text:style-name="T24"> </text:span><text:span text:style-name="T5">give</text:span><text:span text:style-name="T54"> </text:span><text:span text:style-name="T5">required</text:span><text:span text:style-name="T92"> </text:span><text:span text:style-name="T5">information</text:span><text:span text:style-name="T92"> </text:span><text:span text:style-name="T5">to</text:span><text:span text:style-name="T92"> </text:span><text:span text:style-name="T5">us.</text:span><text:span text:style-name="T21"> </text:span>We may, acting reasonably, need certain information or data from you so</text:p>
            </text:list-item>
          </text:list>
        </text:list-item>
      </text:list>
      <text:p text:style-name="P180">that<text:span text:style-name="T8"> </text:span>we<text:span text:style-name="T51"> </text:span>can<text:span text:style-name="T40"> </text:span>supply<text:span text:style-name="T50"> </text:span>the<text:span text:style-name="T18"> </text:span>Products<text:span text:style-name="T50"> </text:span>and<text:span text:style-name="T40"> </text:span>Services<text:span text:style-name="T37"> </text:span>to<text:span text:style-name="T40"> </text:span>you.<text:span text:style-name="T8"> </text:span>If<text:span text:style-name="T50"> </text:span>so,<text:span text:style-name="T7"> </text:span>this<text:span text:style-name="T50"> </text:span>will<text:span text:style-name="T51"> </text:span>have been stated in the description of the Products and Services on our website.<text:span text:style-name="T37"> </text:span>We<text:span text:style-name="T12"> </text:span>will<text:span text:style-name="T38"> </text:span>contact<text:span text:style-name="T37"> </text:span>you<text:span text:style-name="T12"> </text:span>in<text:span text:style-name="T12"> </text:span>writing<text:span text:style-name="T40"> </text:span>to<text:span text:style-name="T12"> </text:span>ask<text:span text:style-name="T41"> </text:span>for<text:span text:style-name="T18"> </text:span>this<text:span text:style-name="T41"> </text:span>information<text:span text:style-name="T12"> </text:span>or<text:span text:style-name="T18"> </text:span>data and<text:span text:style-name="T13"> </text:span>agree<text:span text:style-name="T12"> </text:span>a<text:span text:style-name="T13"> </text:span>time<text:span text:style-name="T12"> </text:span>period<text:span text:style-name="T13"> </text:span>for<text:span text:style-name="T13"> </text:span>you<text:span text:style-name="T13"> </text:span>to<text:span text:style-name="T12"> </text:span>deliver<text:span text:style-name="T13"> </text:span>this.<text:span text:style-name="T15"> </text:span>If<text:span text:style-name="T15"> </text:span>you<text:span text:style-name="T40"> </text:span>do<text:span text:style-name="T12"> </text:span>not<text:span text:style-name="T15"> </text:span>give<text:span text:style-name="T13"> </text:span>us<text:span text:style-name="T10"> </text:span>this information<text:span text:style-name="T37"> </text:span>or<text:span text:style-name="T40"> </text:span>data<text:span text:style-name="T15"> </text:span>within<text:span text:style-name="T37"> </text:span>this<text:span text:style-name="T38"> </text:span>time<text:span text:style-name="T37"> </text:span>period<text:span text:style-name="T37"> </text:span>nor<text:span text:style-name="T40"> </text:span>within<text:span text:style-name="T37"> </text:span>7<text:span text:style-name="T15"> </text:span>Business<text:span text:style-name="T38"> </text:span>Days<text:span text:style-name="T51"> </text:span>of us reminding you, or if you give us incomplete or incorrect information or data, we may either end the Contract (see clause 11.2) or make an additional charge of a reasonable sum to compensate us for any extra work<text:span text:style-name="T8"> </text:span>that<text:span text:style-name="T7"> </text:span>is<text:span text:style-name="T7"> </text:span>required<text:span text:style-name="T8"> </text:span>as<text:span text:style-name="T7"> </text:span>a<text:span text:style-name="T7"> </text:span>result.<text:span text:style-name="T7"> </text:span>We<text:span text:style-name="T8"> </text:span>will<text:span text:style-name="T7"> </text:span>not<text:span text:style-name="T7"> </text:span>be<text:span text:style-name="T8"> </text:span>responsible<text:span text:style-name="T51"> </text:span>for<text:span text:style-name="T50"> </text:span>supplying the Products<text:span text:style-name="T16"> </text:span>and Services late or not supplying any<text:span text:style-name="T16"> </text:span>part<text:span text:style-name="T10"> </text:span>of them if this is caused by you not giving us the information or data, we have reasonably requested within the timescales set out above.</text:p>
      <text:list xml:id="list140802681675883" text:continue-numbering="true" text:style-name="WWNum32">
        <text:list-item>
          <text:list>
            <text:list-item>
              <text:p text:style-name="P181"><text:bookmark text:name="10.8_Reasons_we_may_suspend_the_supply_o"/><text:span text:style-name="T5">Reasons</text:span><text:span text:style-name="T21"> </text:span><text:span text:style-name="T5">we</text:span><text:span text:style-name="T21"> </text:span><text:span text:style-name="T5">may</text:span><text:span text:style-name="T24"> </text:span><text:span text:style-name="T5">suspend</text:span><text:span text:style-name="T36"> </text:span><text:span text:style-name="T5">the</text:span><text:span text:style-name="T21"> </text:span><text:span text:style-name="T5">supply</text:span><text:span text:style-name="T24"> </text:span><text:span text:style-name="T5">of Products</text:span><text:span text:style-name="T21"> </text:span><text:span text:style-name="T5">and</text:span><text:span text:style-name="T36"> </text:span><text:span text:style-name="T5">Services to you. </text:span>We may have to suspend the supply of a Products and Services <text:span text:style-name="T10">to:</text:span></text:p>
            </text:list-item>
          </text:list>
        </text:list-item>
      </text:list>
      <text:list text:style-name="WWNum23">
        <text:list-item>
          <text:p text:style-name="P182"><text:bookmark text:name="a)_deal_with_technical_problems_or_make_"/>deal<text:span text:style-name="T40"> </text:span>with<text:span text:style-name="T41"> </text:span>technical<text:span text:style-name="T50"> </text:span>problems<text:span text:style-name="T8"> </text:span>or<text:span text:style-name="T41"> </text:span>make<text:span text:style-name="T41"> </text:span>minor<text:span text:style-name="T41"> </text:span>technical<text:span text:style-name="T40"> </text:span><text:span text:style-name="T13">changes;</text:span></text:p>
        </text:list-item>
        <text:list-item>
          <text:p text:style-name="P183"><text:bookmark text:name="b)_update_the_product_to_reflect_changes"/>update the product to reflect changes in relevant laws and regulatory <text:span text:style-name="T13">requirements;</text:span></text:p>
        </text:list-item>
      </text:list>
      <text:list text:continue-list="list140802681675883" text:style-name="WWNum32">
        <text:list-item>
          <text:list>
            <text:list-item>
              <text:p text:style-name="P184"><text:bookmark text:name="10.9_Your_rights_if_we_suspend_the_suppl"/><text:span text:style-name="T5">Your</text:span><text:span text:style-name="T6"> </text:span><text:span text:style-name="T5">rights</text:span><text:span text:style-name="T20"> </text:span><text:span text:style-name="T5">if</text:span><text:span text:style-name="T6"> </text:span><text:span text:style-name="T5">we</text:span><text:span text:style-name="T19"> </text:span><text:span text:style-name="T5">suspend</text:span><text:span text:style-name="T19"> </text:span><text:span text:style-name="T5">the</text:span><text:span text:style-name="T23"> </text:span><text:span text:style-name="T5">supply</text:span><text:span text:style-name="T6"> </text:span><text:span text:style-name="T5">of</text:span><text:span text:style-name="T92"> </text:span><text:span text:style-name="T5">Products</text:span><text:span text:style-name="T6"> </text:span><text:span text:style-name="T5">and</text:span><text:span text:style-name="T61"> </text:span><text:span text:style-name="T5">Services.</text:span><text:span text:style-name="T19"> </text:span>We will contact you in advance to tell you we will be suspending supply of the Products and Services, unless the problem is urgent, or an emergency<text:span text:style-name="T51"> </text:span>and<text:span text:style-name="T39"> </text:span>we<text:span text:style-name="T18"> </text:span>shall<text:span text:style-name="T41"> </text:span>tell<text:span text:style-name="T41"> </text:span>you<text:span text:style-name="T39"> </text:span>how<text:span text:style-name="T41"> </text:span>long<text:span text:style-name="T39"> </text:span>the<text:span text:style-name="T18"> </text:span>suspension<text:span text:style-name="T18"> </text:span>will<text:span text:style-name="T41"> </text:span>last.<text:span text:style-name="T40"> </text:span>If<text:span text:style-name="T40"> </text:span>we have<text:span text:style-name="T39"> </text:span>to<text:span text:style-name="T39"> </text:span>suspend<text:span text:style-name="T39"> </text:span>the<text:span text:style-name="T37"> </text:span>Products<text:span text:style-name="T7"> </text:span>and<text:span text:style-name="T39"> </text:span>Services<text:span text:style-name="T40"> </text:span>for<text:span text:style-name="T51"> </text:span>longer<text:span text:style-name="T51"> </text:span>than<text:span text:style-name="T50"> </text:span>10<text:span text:style-name="T39"> </text:span>Business Days<text:span text:style-name="T18"> </text:span>in<text:span text:style-name="T41"> </text:span>any<text:span text:style-name="T15"> </text:span>12-month<text:span text:style-name="T10"> </text:span>period,<text:span text:style-name="T18"> </text:span>we<text:span text:style-name="T10"> </text:span>will<text:span text:style-name="T40"> </text:span>adjust<text:span text:style-name="T38"> </text:span>the<text:span text:style-name="T41"> </text:span>price<text:span text:style-name="T41"> </text:span>so<text:span text:style-name="T10"> </text:span>that<text:span text:style-name="T38"> </text:span>you<text:span text:style-name="T41"> </text:span>do<text:span text:style-name="T41"> </text:span>not pay for Products and Services while they are suspended. You may contact<text:span text:style-name="T41"> </text:span>us<text:span text:style-name="T38"> </text:span>to<text:span text:style-name="T15"> </text:span>end<text:span text:style-name="T15"> </text:span>the<text:span text:style-name="T15"> </text:span>Contract<text:span text:style-name="T15"> </text:span>for<text:span text:style-name="T15"> </text:span>Products<text:span text:style-name="T38"> </text:span>and<text:span text:style-name="T15"> </text:span>Services<text:span text:style-name="T15"> </text:span>if<text:span text:style-name="T41"> </text:span>we<text:span text:style-name="T15"> </text:span>suspend it, or tell you we are going to suspend it, in each case for a period of more than 30 days and we will refund any sums you have paid in advance<text:span text:style-name="T39"> </text:span>for<text:span text:style-name="T39"> </text:span>the<text:span text:style-name="T41"> </text:span>Products<text:span text:style-name="T50"> </text:span>and<text:span text:style-name="T40"> </text:span>Services<text:span text:style-name="T37"> </text:span>in<text:span text:style-name="T40"> </text:span>respect<text:span text:style-name="T7"> </text:span>of<text:span text:style-name="T7"> </text:span>the<text:span text:style-name="T40"> </text:span>period<text:span text:style-name="T8"> </text:span>after<text:span text:style-name="T39"> </text:span>you end the Contract.</text:p>
            </text:list-item>
            <text:list-item>
              <text:p text:style-name="P185"><text:bookmark text:name="10.10_We_may_also_suspend_supply_of_the_"/><text:span text:style-name="T5">We may</text:span><text:span text:style-name="T93"> </text:span><text:span text:style-name="T5">also suspend supply</text:span><text:span text:style-name="T21"> </text:span><text:span text:style-name="T5">of the Products and Services if you do not pay. </text:span>If you do not pay us for the Products and Services when you are supposed to (see clause 13.4) and you still do not make payment within 14 days of us reminding you that payment is due, we may suspend supply of the Products and Services until you have paid us the outstanding amounts. We will contact you to tell you we are suspending supply of the Software Products and Services. We will not suspend the Products and Services where you dispute the unpaid invoice (see clause 13.7). We will not charge you for the Products and Services during the period for which they are suspended. As well as suspending the products we can also charge you interest on your overdue payments (see clause 13.6).</text:p>
            </text:list-item>
          </text:list>
        </text:list-item>
        <text:list-item>
          <text:h text:style-name="P186" text:outline-level="3"><text:bookmark text:name="11._Duration_and_termination"/><text:span text:style-name="T29">Duration</text:span><text:span text:style-name="T64"> </text:span><text:span text:style-name="T29">and</text:span><text:span text:style-name="T30"> </text:span><text:span text:style-name="T33">termination</text:span></text:h>
        </text:list-item>
      </text:list>
      <text:p text:style-name="P97" loext:marker-style-name="T56"/>
      <text:list xml:id="list140803136847991" text:continue-numbering="true" text:style-name="WWNum32">
        <text:list-item>
          <text:list>
            <text:list-item>
              <text:p text:style-name="P187"><text:bookmark text:name="11.1_This_Contract_will_commence_on_the_"/>This Contract will commence on the Commencement Date and shall continue<text:span text:style-name="T13"> </text:span>for<text:span text:style-name="T16"> </text:span>the<text:span text:style-name="T13"> </text:span>Initial<text:span text:style-name="T10"> </text:span>Term.<text:span text:style-name="T12"> </text:span>Thereafter,<text:span text:style-name="T12"> </text:span>this<text:span text:style-name="T15"> </text:span>Contract<text:span text:style-name="T12"> </text:span>will<text:span text:style-name="T10"> </text:span>automatically renew for successive Renewal Periods unless:</text:p>
            </text:list-item>
          </text:list>
        </text:list-item>
      </text:list>
      <text:list text:style-name="WWNum22">
        <text:list-item>
          <text:p text:style-name="P188"><text:bookmark text:name="a)_either_party_notifies_the_other_party"/>either<text:span text:style-name="T9"> </text:span>party<text:span text:style-name="T16"> </text:span>notifies<text:span text:style-name="T16"> </text:span>the other<text:span text:style-name="T9"> </text:span>party<text:span text:style-name="T16"> </text:span>of<text:span text:style-name="T10"> </text:span>termination,<text:span text:style-name="T10"> </text:span>in<text:span text:style-name="T15"> </text:span>writing,<text:span text:style-name="T10"> </text:span>at<text:span text:style-name="T10"> </text:span>least 90 days<text:span text:style-name="T38"> </text:span>before<text:span text:style-name="T15"> </text:span>the<text:span text:style-name="T15"> </text:span>end<text:span text:style-name="T15"> </text:span>of<text:span text:style-name="T41"> </text:span>the<text:span text:style-name="T15"> </text:span>Initial<text:span text:style-name="T18"> </text:span>Term<text:span text:style-name="T12"> </text:span>or<text:span text:style-name="T12"> </text:span>any<text:span text:style-name="T38"> </text:span>Renewal Period,<text:span text:style-name="T41"> </text:span>in<text:span text:style-name="T15"> </text:span>which case this Contract will terminate upon the expiry of the Initial Term or Renewal Period; or</text:p>
        </text:list-item>
        <text:list-item>
          <text:p text:style-name="P189"><text:bookmark text:name="b)_otherwise_terminated_in_accordance_wi"/><text:span text:style-name="T13">otherwise</text:span><text:span text:style-name="T18"> </text:span><text:span text:style-name="T13">terminated</text:span><text:span text:style-name="T18"> </text:span><text:span text:style-name="T13">in</text:span><text:span text:style-name="T18"> </text:span><text:span text:style-name="T13">accordance</text:span><text:span text:style-name="T18"> </text:span><text:span text:style-name="T13">with</text:span><text:span text:style-name="T12"> </text:span><text:span text:style-name="T13">the</text:span><text:span text:style-name="T18"> </text:span><text:span text:style-name="T13">provisions</text:span><text:span text:style-name="T37"> </text:span><text:span text:style-name="T13">of</text:span><text:span text:style-name="T40"> </text:span><text:span text:style-name="T13">this</text:span><text:span text:style-name="T37"> </text:span><text:span text:style-name="T13">Contract.</text:span></text:p>
        </text:list-item>
      </text:list>
      <text:list xml:id="list140804397729873" text:continue-list="list140803136847991" text:style-name="WWNum32">
        <text:list-item>
          <text:list>
            <text:list-item>
              <text:p text:style-name="P190"><text:bookmark text:name="11.2_Without_affecting_any_other_right_o"/>Without affecting any other right or remedy available to it, either party may<text:span text:style-name="T12"> </text:span>terminate<text:span text:style-name="T16"> </text:span>this<text:span text:style-name="T12"> </text:span>Contract<text:span text:style-name="T18"> </text:span>effective<text:span text:style-name="T16"> </text:span>after<text:span text:style-name="T10"> </text:span>the<text:span text:style-name="T38"> </text:span>notice<text:span text:style-name="T38"> </text:span>period<text:span text:style-name="T16"> </text:span>has<text:span text:style-name="T12"> </text:span>lapsed by giving 90 days written notice to the other party if:</text:p>
            </text:list-item>
          </text:list>
        </text:list-item>
      </text:list>
      <text:list text:style-name="WWNum21">
        <text:list-item>
          <text:p text:style-name="P191"><text:bookmark text:name="a)_either_party_wishes_to_terminate_the_"/>either party wishes to terminate the contract at the end of the Initial Term<text:span text:style-name="T18"> </text:span>or<text:span text:style-name="T18"> </text:span>90<text:span text:style-name="T12"> </text:span>days<text:span text:style-name="T41"> </text:span>before<text:span text:style-name="T9"> </text:span>the<text:span text:style-name="T9"> </text:span>end<text:span text:style-name="T12"> </text:span>of<text:span text:style-name="T15"> </text:span>any<text:span text:style-name="T10"> </text:span>Renewal<text:span text:style-name="T16"> </text:span>Period<text:span text:style-name="T9"> </text:span>for<text:span text:style-name="T13"> </text:span>any<text:span text:style-name="T10"> </text:span>reason;</text:p>
        </text:list-item>
        <text:list-item>
          <text:p text:style-name="P192"><text:bookmark text:name="b)_the_other_party_fails_to_pay_any_amou"/>the other party fails to pay any amount due under this Contract on the due<text:span text:style-name="T15"> </text:span>date<text:span text:style-name="T15"> </text:span>for<text:span text:style-name="T12"> </text:span>payment<text:span text:style-name="T41"> </text:span>and<text:span text:style-name="T37"> </text:span>remains<text:span text:style-name="T38"> </text:span>in<text:span text:style-name="T15"> </text:span>default<text:span text:style-name="T41"> </text:span>not<text:span text:style-name="T41"> </text:span>less<text:span text:style-name="T51"> </text:span>than<text:span text:style-name="T37"> </text:span>30<text:span text:style-name="T37"> </text:span>days<text:span text:style-name="T51"> </text:span>after being notified in writing to make such payment. For the avoidance of doubt this clause shall not apply where the amount due is the subject of a genuine dispute;</text:p>
        </text:list-item>
        <text:list-item>
          <text:p text:style-name="P193"><text:bookmark text:name="c)_the_other_party_commits_a_material_br"/>the other party commits a material breach of any other term of this Contract<text:span text:style-name="T12"> </text:span>which<text:span text:style-name="T18"> </text:span>breach<text:span text:style-name="T13"> </text:span>is<text:span text:style-name="T41"> </text:span>irremediable<text:span text:style-name="T18"> </text:span>or<text:span text:style-name="T38"> </text:span>(if<text:span text:style-name="T12"> </text:span>such<text:span text:style-name="T18"> </text:span>breach<text:span text:style-name="T13"> </text:span>is<text:span text:style-name="T41"> </text:span>remediable) fails<text:span text:style-name="T8"> </text:span>to<text:span text:style-name="T7"> </text:span>remedy<text:span text:style-name="T7"> </text:span>that<text:span text:style-name="T8"> </text:span>breach<text:span text:style-name="T7"> </text:span>within<text:span text:style-name="T51"> </text:span>a<text:span text:style-name="T7"> </text:span>period<text:span text:style-name="T7"> </text:span>of<text:span text:style-name="T7"> </text:span>30<text:span text:style-name="T39"> </text:span>days<text:span text:style-name="T8"> </text:span>after<text:span text:style-name="T7"> </text:span>being<text:span text:style-name="T7"> </text:span>notified in writing to do so;</text:p>
        </text:list-item>
        <text:list-item>
          <text:p text:style-name="P194"><text:bookmark text:name="d)_the_other_party_suspends,_or_threaten"/>the<text:span text:style-name="T39"> </text:span>other<text:span text:style-name="T51"> </text:span>party<text:span text:style-name="T37"> </text:span>suspends,<text:span text:style-name="T7"> </text:span>or<text:span text:style-name="T18"> </text:span>threatens<text:span text:style-name="T41"> </text:span>to<text:span text:style-name="T12"> </text:span>suspend,<text:span text:style-name="T7"> </text:span>payment<text:span text:style-name="T37"> </text:span>of<text:span text:style-name="T7"> </text:span>its<text:span text:style-name="T41"> </text:span>debts or<text:span text:style-name="T15"> </text:span>is<text:span text:style-name="T18"> </text:span>unable<text:span text:style-name="T10"> </text:span>to<text:span text:style-name="T10"> </text:span>pay<text:span text:style-name="T18"> </text:span>its<text:span text:style-name="T18"> </text:span>debts<text:span text:style-name="T18"> </text:span>as<text:span text:style-name="T18"> </text:span>they<text:span text:style-name="T18"> </text:span>fall<text:span text:style-name="T12"> </text:span>due<text:span text:style-name="T10"> </text:span>or<text:span text:style-name="T15"> </text:span>admits<text:span text:style-name="T18"> </text:span>inability<text:span text:style-name="T18"> </text:span>to<text:span text:style-name="T10"> </text:span>pay<text:span text:style-name="T18"> </text:span>its debts<text:span text:style-name="T8"> </text:span>or<text:span text:style-name="T7"> </text:span>is<text:span text:style-name="T7"> </text:span>deemed<text:span text:style-name="T8"> </text:span>unable<text:span text:style-name="T7"> </text:span>to<text:span text:style-name="T7"> </text:span>pay<text:span text:style-name="T7"> </text:span>its<text:span text:style-name="T8"> </text:span>debts<text:span text:style-name="T7"> </text:span>within<text:span text:style-name="T7"> </text:span>the<text:span text:style-name="T8"> </text:span>meaning<text:span text:style-name="T7"> </text:span>of<text:span text:style-name="T7"> </text:span>section 123 of the Insolvency Act 1986;</text:p>
        </text:list-item>
        <text:list-item>
          <text:p text:style-name="P195"><text:bookmark text:name="e)_the_other_party_commences_negotiation"/>the other party commences negotiations with all or any class of its creditors with a view to rescheduling any of its debts, or makes a proposal for or enters into any compromise or arrangement with its creditors other than for the sole purpose of a scheme for a solvent amalgamation of that other party with one<text:span text:style-name="T9"> </text:span>or more other companies or <text:bookmark text:name="f)_a_petition_is_filed,_a_notice_is_give"/>the solvent reconstruction of that other party;</text:p>
        </text:list-item>
        <text:list-item>
          <text:p text:style-name="P196">a petition is filed, a notice is given, a resolution is passed, or an order is<text:span text:style-name="T8"> </text:span>made,<text:span text:style-name="T7"> </text:span>for<text:span text:style-name="T7"> </text:span>or<text:span text:style-name="T8"> </text:span>in<text:span text:style-name="T7"> </text:span>connection<text:span text:style-name="T7"> </text:span>with<text:span text:style-name="T7"> </text:span>the<text:span text:style-name="T51"> </text:span>winding<text:span text:style-name="T8"> </text:span>up<text:span text:style-name="T39"> </text:span>of<text:span text:style-name="T8"> </text:span>that<text:span text:style-name="T7"> </text:span>other<text:span text:style-name="T50"> </text:span>party<text:span text:style-name="T8"> </text:span>other than for the sole purpose of a scheme for a solvent amalgamation of that other party with one or more other companies or the solvent <text:bookmark text:name="g)_an_application_is_made_to_court,_or_a"/>reconstruction of that other party;</text:p>
        </text:list-item>
        <text:list-item>
          <text:p text:style-name="P194">an<text:span text:style-name="T8"> </text:span>application<text:span text:style-name="T7"> </text:span>is<text:span text:style-name="T7"> </text:span>made<text:span text:style-name="T8"> </text:span>to<text:span text:style-name="T7"> </text:span>court,<text:span text:style-name="T7"> </text:span>or<text:span text:style-name="T7"> </text:span>an<text:span text:style-name="T8"> </text:span>order<text:span text:style-name="T7"> </text:span>is<text:span text:style-name="T7"> </text:span>made,<text:span text:style-name="T8"> </text:span>for<text:span text:style-name="T7"> </text:span>the<text:span text:style-name="T7"> </text:span>appointment of<text:span text:style-name="T37"> </text:span>an<text:span text:style-name="T40"> </text:span>administrator,<text:span text:style-name="T7"> </text:span>or<text:span text:style-name="T18"> </text:span>if<text:span text:style-name="T7"> </text:span>a<text:span text:style-name="T12"> </text:span>notice<text:span text:style-name="T40"> </text:span>of<text:span text:style-name="T37"> </text:span>intention<text:span text:style-name="T12"> </text:span>to<text:span text:style-name="T40"> </text:span>appoint<text:span text:style-name="T37"> </text:span>an<text:span text:style-name="T40"> </text:span>administrator is given or if an administrator is appointed, over the other party;</text:p>
        </text:list-item>
        <text:list-item>
          <text:p text:style-name="P197"><text:bookmark text:name="h)_the_holder_of_a_qualifying_floating_c"/>the holder of a qualifying floating charge over the assets of that other party<text:span text:style-name="T8"> </text:span>has<text:span text:style-name="T7"> </text:span>become<text:span text:style-name="T7"> </text:span>entitled<text:span text:style-name="T8"> </text:span>to<text:span text:style-name="T50"> </text:span>appoint<text:span text:style-name="T7"> </text:span>or<text:span text:style-name="T51"> </text:span>has<text:span text:style-name="T7"> </text:span>appointed<text:span text:style-name="T39"> </text:span>an<text:span text:style-name="T8"> </text:span>administrative <text:span text:style-name="T13">receiver;</text:span></text:p>
        </text:list-item>
        <text:list-item>
          <text:p text:style-name="P198"><text:bookmark text:name="i)_a_person_becomes_entitled_to_appoint_"/>a person becomes entitled to appoint a receiver over the assets of the other<text:span text:style-name="T18"> </text:span>party<text:span text:style-name="T41"> </text:span>or<text:span text:style-name="T18"> </text:span>a<text:span text:style-name="T12"> </text:span>receiver<text:span text:style-name="T18"> </text:span>is<text:span text:style-name="T41"> </text:span>appointed<text:span text:style-name="T40"> </text:span>over<text:span text:style-name="T18"> </text:span>the<text:span text:style-name="T12"> </text:span>assets<text:span text:style-name="T41"> </text:span>of<text:span text:style-name="T37"> </text:span>the<text:span text:style-name="T12"> </text:span>other<text:span text:style-name="T18"> </text:span>party;</text:p>
        </text:list-item>
        <text:list-item>
          <text:p text:style-name="P199"><text:bookmark text:name="j)_a_creditor_or_encumbrancer_of_the_oth"/>a creditor or encumbrancer of the other party attaches or takes possession of, or a distress, execution, sequestration or other such process<text:span text:style-name="T16"> </text:span>is<text:span text:style-name="T16"> </text:span>levied or<text:span text:style-name="T9"> </text:span>enforced on or<text:span text:style-name="T9"> </text:span>sued against,<text:span text:style-name="T10"> </text:span>the whole or<text:span text:style-name="T9"> </text:span>any<text:span text:style-name="T16"> </text:span>part of the other party's assets and such attachment or process is not discharged within 14 days;</text:p>
        </text:list-item>
        <text:list-item>
          <text:p text:style-name="P200"><text:bookmark text:name="k)_any_event_occurs,_or_proceeding_is_ta"/>any<text:span text:style-name="T51"> </text:span>event<text:span text:style-name="T50"> </text:span>occurs,<text:span text:style-name="T50"> </text:span>or<text:span text:style-name="T40"> </text:span>proceeding<text:span text:style-name="T7"> </text:span>is<text:span text:style-name="T51"> </text:span>taken,<text:span text:style-name="T50"> </text:span>with<text:span text:style-name="T37"> </text:span>respect<text:span text:style-name="T50"> </text:span>to<text:span text:style-name="T37"> </text:span>the<text:span text:style-name="T37"> </text:span>other<text:span text:style-name="T40"> </text:span>party in any jurisdiction to which it is subject that has an effect equivalent or similar<text:span text:style-name="T8"> </text:span>to<text:span text:style-name="T7"> </text:span>any<text:span text:style-name="T7"> </text:span>of<text:span text:style-name="T8"> </text:span>the<text:span text:style-name="T7"> </text:span>events<text:span text:style-name="T7"> </text:span>mentioned<text:span text:style-name="T7"> </text:span>in<text:span text:style-name="T8"> </text:span>clause<text:span text:style-name="T7"> </text:span>11.2(a)<text:span text:style-name="T7"> </text:span>to<text:span text:style-name="T8"> </text:span>clause<text:span text:style-name="T7"> </text:span>11.2(i) <text:span text:style-name="T13">(inclusive);</text:span></text:p>
        </text:list-item>
        <text:list-item>
          <text:p text:style-name="P201"><text:bookmark text:name="l)_the_other_party_suspends_or_ceases,_o"/>the<text:span text:style-name="T16"> </text:span>other<text:span text:style-name="T10"> </text:span>party<text:span text:style-name="T9"> </text:span>suspends<text:span text:style-name="T12"> </text:span>or ceases,<text:span text:style-name="T9"> </text:span>or threatens to<text:span text:style-name="T13"> </text:span>suspend or cease, carrying on all or a substantial part of its business.</text:p>
        </text:list-item>
      </text:list>
      <text:list xml:id="list140803177604230" text:continue-list="list140804397729873" text:style-name="WWNum32">
        <text:list-item>
          <text:list>
            <text:list-item>
              <text:p text:style-name="P202"><text:bookmark text:name="11.3_Any_provision_of_this_Contract_that"/>Any provision of this Contract that expressly or by implication is intended to come into or continue in force on or after termination or expiry of this Contract shall remain in full force and effect.</text:p>
            </text:list-item>
            <text:list-item>
              <text:p text:style-name="P203"><text:bookmark text:name="11.4_Termination_or_expiry_of_this_Contr"/>Termination or expiry of this Contract shall not affect any rights, remedies,<text:span text:style-name="T37"> </text:span>obligations<text:span text:style-name="T41"> </text:span>or<text:span text:style-name="T18"> </text:span>liabilities<text:span text:style-name="T41"> </text:span>of<text:span text:style-name="T37"> </text:span>the<text:span text:style-name="T12"> </text:span>parties<text:span text:style-name="T41"> </text:span>that<text:span text:style-name="T37"> </text:span>have<text:span text:style-name="T12"> </text:span>accrued<text:span text:style-name="T12"> </text:span>up<text:span text:style-name="T12"> </text:span>to the<text:span text:style-name="T12"> </text:span>date<text:span text:style-name="T40"> </text:span>of<text:span text:style-name="T37"> </text:span>termination<text:span text:style-name="T40"> </text:span>or<text:span text:style-name="T39"> </text:span>expiry,<text:span text:style-name="T37"> </text:span>including<text:span text:style-name="T40"> </text:span>the<text:span text:style-name="T40"> </text:span>right<text:span text:style-name="T37"> </text:span>to<text:span text:style-name="T12"> </text:span>claim<text:span text:style-name="T39"> </text:span>damages<text:span text:style-name="T41"> </text:span>in respect<text:span text:style-name="T8"> </text:span>of<text:span text:style-name="T7"> </text:span>any<text:span text:style-name="T7"> </text:span>breach<text:span text:style-name="T8"> </text:span>of<text:span text:style-name="T7"> </text:span>the<text:span text:style-name="T7"> </text:span>Contract<text:span text:style-name="T7"> </text:span>which<text:span text:style-name="T8"> </text:span>existed<text:span text:style-name="T7"> </text:span>at<text:span text:style-name="T7"> </text:span>or<text:span text:style-name="T8"> </text:span>before<text:span text:style-name="T7"> </text:span>the<text:span text:style-name="T7"> </text:span>date of termination or expiry.</text:p>
            </text:list-item>
            <text:list-item>
              <text:p text:style-name="P134"><text:bookmark text:name="11.5_On_termination_of_the_Contract_for_"/>On<text:span text:style-name="T9"> </text:span>termination<text:span text:style-name="T15"> </text:span>of<text:span text:style-name="T10"> </text:span>the Contract<text:span text:style-name="T15"> </text:span>for<text:span text:style-name="T9"> </text:span>any<text:span text:style-name="T16"> </text:span><text:span text:style-name="T13">reason:</text:span></text:p>
            </text:list-item>
          </text:list>
        </text:list-item>
      </text:list>
      <text:list text:style-name="WWNum20">
        <text:list-item>
          <text:p text:style-name="P204"><text:bookmark text:name="a)_all_rights_granted_to_the_Customer_un"/>all rights granted to the Customer under any Products and Services shall cease; and</text:p>
        </text:list-item>
        <text:list-item>
          <text:p text:style-name="P205"><text:bookmark text:name="c)_the_Customer_shall_immediately_pay_to"/><text:bookmark text:name="b)_the_Customer_shall_cease_all_activiti"/>the<text:span text:style-name="T16"> </text:span>Customer<text:span text:style-name="T16"> </text:span>shall<text:span text:style-name="T16"> </text:span>cease<text:span text:style-name="T13"> </text:span>all<text:span text:style-name="T38"> </text:span>activities<text:span text:style-name="T37"> </text:span>authorised<text:span text:style-name="T13"> </text:span>by<text:span text:style-name="T41"> </text:span>the<text:span text:style-name="T13"> Licence;</text:span></text:p>
        </text:list-item>
        <text:list-item>
          <text:p text:style-name="P206">the<text:span text:style-name="T16"> </text:span>Customer<text:span text:style-name="T10"> </text:span>shall<text:span text:style-name="T15"> </text:span>immediately<text:span text:style-name="T12"> </text:span>pay<text:span text:style-name="T12"> </text:span>to<text:span text:style-name="T16"> </text:span>the<text:span text:style-name="T16"> </text:span>Supplier<text:span text:style-name="T38"> </text:span>all<text:span text:style-name="T15"> </text:span>of<text:span text:style-name="T18"> </text:span>the<text:span text:style-name="T16"> </text:span>Supplier's outstanding<text:span text:style-name="T9"> </text:span>unpaid<text:span text:style-name="T9"> </text:span>invoices,<text:span text:style-name="T15"> </text:span>excluding<text:span text:style-name="T9"> </text:span>invoices<text:span text:style-name="T10"> </text:span>disputed<text:span text:style-name="T9"> </text:span>in good faith, and<text:span text:style-name="T8"> </text:span>interest<text:span text:style-name="T7"> </text:span>and,<text:span text:style-name="T7"> </text:span>in<text:span text:style-name="T8"> </text:span>respect<text:span text:style-name="T7"> </text:span>of<text:span text:style-name="T7"> </text:span>Services<text:span text:style-name="T7"> </text:span>supplied<text:span text:style-name="T8"> </text:span>but<text:span text:style-name="T7"> </text:span>for<text:span text:style-name="T7"> </text:span>which<text:span text:style-name="T8"> </text:span>no<text:span text:style-name="T7"> </text:span>invoice has been submitted, the Supplier shall submit an invoice, which shall <text:bookmark text:name="d)_the_Supplier_shall_withdraw_all_other"/>be payable by the Customer immediately on receipt;</text:p>
        </text:list-item>
        <text:list-item>
          <text:p text:style-name="P207">the Supplier shall withdraw all other Support Services and the Hosted <text:bookmark text:name="e)_the_accrued_rights,_remedies,_obligat"/>Services Platform;</text:p>
        </text:list-item>
        <text:list-item>
          <text:p text:style-name="P208">the<text:span text:style-name="T12"> </text:span>accrued<text:span text:style-name="T12"> </text:span>rights,<text:span text:style-name="T41"> </text:span>remedies,<text:span text:style-name="T41"> </text:span>obligations<text:span text:style-name="T38"> </text:span>and<text:span text:style-name="T15"> </text:span>liabilities<text:span text:style-name="T38"> </text:span>of<text:span text:style-name="T41"> </text:span>the<text:span text:style-name="T15"> </text:span>parties<text:span text:style-name="T38"> </text:span>as at expiry or termination shall be unaffected, including<text:span text:style-name="T9"> </text:span>the right to claim damages in respect of any breach of the Contract which existed at or before the date of termination or expiry.</text:p>
        </text:list-item>
      </text:list>
      <text:list text:continue-list="list140803177604230" text:style-name="WWNum32">
        <text:list-item>
          <text:list>
            <text:list-item>
              <text:p text:style-name="P209"><text:bookmark text:name="11.6_We_may_withdraw_the_Products_and_Se"/><text:span text:style-name="T5">We may withdraw the Products and Services. </text:span>We may write to you to let you know that we are going to stop providing the Products and Services. We will let you know at least 6 months in advance of our stopping<text:span text:style-name="T13"> </text:span>the supply<text:span text:style-name="T15"> </text:span>of<text:span text:style-name="T9"> </text:span>the<text:span text:style-name="T13"> </text:span>Software Products and will refund<text:span text:style-name="T13"> </text:span>any<text:span text:style-name="T15"> </text:span>sums you have paid in advance for Software Products which will not be <text:span text:style-name="T13">provided.</text:span></text:p>
            </text:list-item>
          </text:list>
        </text:list-item>
      </text:list>
      <text:p text:style-name="P210"/>
      <text:list text:continue-numbering="true" text:style-name="WWNum32">
        <text:list-item>
          <text:h text:style-name="P150" text:outline-level="3"><text:bookmark text:name="12._If_there_is_a_problem_with_the_Softw"/><text:span text:style-name="T29">If</text:span><text:span text:style-name="T64"> </text:span><text:span text:style-name="T29">there</text:span><text:span text:style-name="T33"> </text:span><text:span text:style-name="T29">is</text:span><text:span text:style-name="T64"> </text:span><text:span text:style-name="T29">a</text:span><text:span text:style-name="T33"> </text:span><text:span text:style-name="T29">problem</text:span><text:span text:style-name="T64"> </text:span><text:span text:style-name="T29">with</text:span><text:span text:style-name="T30"> </text:span><text:span text:style-name="T29">the</text:span><text:span text:style-name="T67"> </text:span><text:span text:style-name="T29">Software</text:span><text:span text:style-name="T64"> </text:span><text:span text:style-name="T29">Products</text:span><text:span text:style-name="T33"> </text:span><text:span text:style-name="T29">and</text:span><text:span text:style-name="T64"> </text:span><text:span text:style-name="T33">Services</text:span></text:h>
        </text:list-item>
      </text:list>
      <text:p text:style-name="P97" loext:marker-style-name="T56"/>
      <text:list text:continue-numbering="true" text:style-name="WWNum32">
        <text:list-item>
          <text:list>
            <text:list-item>
              <text:p text:style-name="P211"><text:bookmark text:name="12.1_How_to_tell_us_about_problems._If_y"/><text:span text:style-name="T5">How to tell us about problems. </text:span>If you have any questions or complaints about the Products and Services, please contact us. You can contact us by telephoning our office at +44 (0)1580 762900, by emailing<text:span text:style-name="T18"> </text:span>us<text:span text:style-name="T15"> </text:span>at<text:span text:style-name="T10"> </text:span><text:a xlink:type="simple" xlink:href="mailto:support@gpsurgery.net" text:style-name="ListLabel_20_327" text:visited-style-name="ListLabel_20_327"><text:span text:style-name="T62">support@gpsurgery.net</text:span></text:a><text:span text:style-name="T94"> </text:span>or<text:span text:style-name="T38"> </text:span>writing<text:span text:style-name="T18"> </text:span>to<text:span text:style-name="T13"> </text:span>us<text:span text:style-name="T15"> </text:span>at<text:span text:style-name="T12"> </text:span>The<text:span text:style-name="T13"> </text:span>Butchery, Ashford Road, Tenterden, Kent TN30 6PR.</text:p>
            </text:list-item>
            <text:list-item>
              <text:p text:style-name="P166"><text:bookmark text:name="12.2_Your_obligation_to_discontinue_acce"/><text:span text:style-name="T5">Your obligation to discontinue access and use of rejected Software Products. </text:span>If you wish to exercise your legal rights to reject Software Products you must cease remote access to the Software <text:span text:style-name="T13">Products.</text:span></text:p>
            </text:list-item>
          </text:list>
        </text:list-item>
      </text:list>
      <text:p text:style-name="P149"/>
      <text:list text:continue-numbering="true" text:style-name="WWNum32">
        <text:list-item>
          <text:h text:style-name="P150" text:outline-level="3"><text:bookmark text:name="13._Annual_Licence_Costs_and_payment"/><text:span text:style-name="T29">Annual</text:span><text:span text:style-name="T30"> </text:span><text:span text:style-name="T29">Licence</text:span><text:span text:style-name="T30"> </text:span><text:span text:style-name="T29">Costs</text:span><text:span text:style-name="T32"> </text:span><text:span text:style-name="T29">and</text:span><text:span text:style-name="T32"> </text:span><text:span text:style-name="T33">payment</text:span></text:h>
        </text:list-item>
      </text:list>
      <text:p text:style-name="P97" loext:marker-style-name="T56"/>
      <text:list xml:id="list140803693847409" text:continue-numbering="true" text:style-name="WWNum32">
        <text:list-item>
          <text:list>
            <text:list-item>
              <text:p text:style-name="P148"><text:bookmark text:name="13.1_Where_to_find_the_cost_for_the_lice"/><text:span text:style-name="T5">Where to find the cost for the licence. </text:span>The cost of the licenced Software Products (which excludes VAT where applicable) will be the cost<text:span text:style-name="T10"> </text:span>set<text:span text:style-name="T41"> </text:span>out<text:span text:style-name="T10"> </text:span>in<text:span text:style-name="T15"> </text:span>our<text:span text:style-name="T9"> </text:span>Annual<text:span text:style-name="T18"> </text:span>Licence<text:span text:style-name="T15"> </text:span>Costs<text:span text:style-name="T38"> </text:span>Table<text:span text:style-name="T15"> </text:span>1<text:span text:style-name="T15"> </text:span>at<text:span text:style-name="T41"> </text:span>Schedule 1<text:span text:style-name="T15"> </text:span>in<text:span text:style-name="T15"> </text:span>force at<text:span text:style-name="T8"> </text:span>the<text:span text:style-name="T51"> </text:span>date<text:span text:style-name="T40"> </text:span>of<text:span text:style-name="T7"> </text:span>your<text:span text:style-name="T8"> </text:span>order<text:span text:style-name="T7"> </text:span>unless<text:span text:style-name="T51"> </text:span>we<text:span text:style-name="T40"> </text:span>have<text:span text:style-name="T40"> </text:span>agreed<text:span text:style-name="T40"> </text:span>another<text:span text:style-name="T8"> </text:span>price<text:span text:style-name="T37"> </text:span>in<text:span text:style-name="T40"> </text:span>writing. We take all reasonable care to ensure that the cost advised to you is correct. However please see clause 13.3 for what happens if we discover an error in the cost of the licence you order. Set up costs are to be found at Table 2 of Schedule 1.</text:p>
            </text:list-item>
            <text:list-item>
              <text:p text:style-name="P121"><text:bookmark text:name="13.2_We_will_pass_on_changes_in_the_rate"/><text:span text:style-name="T5">We will pass on changes in the rate of VAT</text:span>. If the rate of VAT changes<text:span text:style-name="T15"> </text:span>between<text:span text:style-name="T18"> </text:span>your<text:span text:style-name="T38"> </text:span>order<text:span text:style-name="T38"> </text:span>date<text:span text:style-name="T18"> </text:span>and<text:span text:style-name="T13"> </text:span>the<text:span text:style-name="T13"> </text:span>date<text:span text:style-name="T18"> </text:span>we<text:span text:style-name="T13"> </text:span>supply<text:span text:style-name="T15"> </text:span>the<text:span text:style-name="T13"> </text:span>Software Products, we will adjust the rate of VAT that you pay, unless you have already<text:span text:style-name="T10"> </text:span>paid<text:span text:style-name="T9"> </text:span>for<text:span text:style-name="T13"> </text:span>the<text:span text:style-name="T9"> </text:span>product<text:span text:style-name="T15"> </text:span>in<text:span text:style-name="T9"> </text:span>full<text:span text:style-name="T16"> </text:span>before<text:span text:style-name="T9"> </text:span>the change<text:span text:style-name="T12"> </text:span>in<text:span text:style-name="T9"> </text:span>the<text:span text:style-name="T9"> </text:span>rate<text:span text:style-name="T9"> </text:span>of<text:span text:style-name="T15"> </text:span>VAT <text:bookmark text:name="13.3_What_happens_if_we_got_the_price_wr"/>takes effect.</text:p>
            </text:list-item>
            <text:list-item>
              <text:p text:style-name="P116"><text:span text:style-name="T5">What happens if we got the price wrong. </text:span>It is always possible that, despite<text:span text:style-name="T39"> </text:span>our<text:span text:style-name="T8"> </text:span>best<text:span text:style-name="T51"> </text:span>efforts,<text:span text:style-name="T50"> </text:span>some<text:span text:style-name="T37"> </text:span>of<text:span text:style-name="T50"> </text:span>the<text:span text:style-name="T37"> </text:span>products<text:span text:style-name="T51"> </text:span>we<text:span text:style-name="T37"> </text:span>sell<text:span text:style-name="T8"> </text:span>may<text:span text:style-name="T39"> </text:span>be<text:span text:style-name="T37"> </text:span>incorrectly priced. We will normally check prices before accepting your order so that, where the product's correct price at your Order Date is less than our<text:span text:style-name="T10"> </text:span>stated<text:span text:style-name="T16"> </text:span>price<text:span text:style-name="T18"> </text:span>at<text:span text:style-name="T12"> </text:span>your Order<text:span text:style-name="T16"> </text:span>Date,<text:span text:style-name="T12"> </text:span>we<text:span text:style-name="T16"> </text:span>will<text:span text:style-name="T10"> </text:span>charge<text:span text:style-name="T16"> </text:span>the<text:span text:style-name="T16"> </text:span>lower<text:span text:style-name="T38"> </text:span>amount.<text:span text:style-name="T12"> </text:span>If the product's correct price at your Order Date is higher than the price stated, we will contact you for your instructions before we accept your order. If we accept and process your order where a pricing error is obvious and unmistakeable and could reasonably have been recognised<text:span text:style-name="T40"> </text:span>by<text:span text:style-name="T50"> </text:span>you<text:span text:style-name="T40"> </text:span>as<text:span text:style-name="T50"> </text:span>a<text:span text:style-name="T40"> </text:span>mispricing,<text:span text:style-name="T7"> </text:span>we<text:span text:style-name="T40"> </text:span>may<text:span text:style-name="T50"> </text:span>end<text:span text:style-name="T40"> </text:span>the<text:span text:style-name="T40"> </text:span>Contract<text:span text:style-name="T7"> </text:span>and<text:span text:style-name="T40"> </text:span>refund <text:bookmark text:name="13.4_When_you_must_pay_and_how_you_must_"/>you any sums you have paid.</text:p>
            </text:list-item>
            <text:list-item>
              <text:p text:style-name="P181"><text:span text:style-name="T5">When</text:span><text:span text:style-name="T21"> </text:span><text:span text:style-name="T5">you</text:span><text:span text:style-name="T35"> </text:span><text:span text:style-name="T5">must</text:span><text:span text:style-name="T21"> </text:span><text:span text:style-name="T5">pay</text:span><text:span text:style-name="T24"> </text:span><text:span text:style-name="T5">and</text:span><text:span text:style-name="T35"> </text:span><text:span text:style-name="T5">how you</text:span><text:span text:style-name="T35"> </text:span><text:span text:style-name="T5">must</text:span><text:span text:style-name="T21"> </text:span><text:span text:style-name="T5">pay. </text:span>We<text:span text:style-name="T9"> </text:span>accept<text:span text:style-name="T15"> </text:span>payment<text:span text:style-name="T13"> </text:span>by online bank transfer or cheque. When you must pay depends on what Software Product Licence you are buying:</text:p>
            </text:list-item>
          </text:list>
        </text:list-item>
      </text:list>
      <text:p text:style-name="P212"><text:bookmark text:name="For_Software_Product_licences,_you_must_"/>For <text:span text:style-name="T5">Software Product licences</text:span>, you must pay for the Licence in advance according to your<text:span text:style-name="T9"> </text:span>payment terms usually annually, before we will give you access to any Digital <text:span text:style-name="T13">Content.</text:span></text:p>
      <text:list text:style-name="WWNum19">
        <text:list-item>
          <text:p text:style-name="P213"><text:bookmark text:name="a)_For_Support_Services,_you_must_pay_fo"/>For <text:span text:style-name="T5">Support Services</text:span>, you must pay for the Support Services in advance according to your payment terms usually annually.</text:p>
        </text:list-item>
        <text:list-item>
          <text:p text:style-name="P214"><text:bookmark text:name="b)_For_Additional_Services,_you_must_mak"/>For<text:span text:style-name="T15"> </text:span><text:span text:style-name="T5">Additional</text:span><text:span text:style-name="T22"> </text:span><text:span text:style-name="T5">Services</text:span>,<text:span text:style-name="T38"> </text:span>you<text:span text:style-name="T10"> </text:span>must<text:span text:style-name="T38"> </text:span>make<text:span text:style-name="T10"> </text:span>an<text:span text:style-name="T10"> </text:span>advance<text:span text:style-name="T10"> </text:span>payment<text:span text:style-name="T38"> </text:span>of<text:span text:style-name="T9"> </text:span>50% of the price of the services, before we start providing them. We will invoice<text:span text:style-name="T10"> </text:span>you<text:span text:style-name="T10"> </text:span>for<text:span text:style-name="T15"> </text:span>the<text:span text:style-name="T10"> </text:span>balance<text:span text:style-name="T10"> </text:span>of<text:span text:style-name="T38"> </text:span>the<text:span text:style-name="T10"> </text:span>price<text:span text:style-name="T10"> </text:span>of<text:span text:style-name="T38"> </text:span>the<text:span text:style-name="T10"> </text:span>Additional<text:span text:style-name="T12"> </text:span>Services<text:span text:style-name="T18"> </text:span>when we<text:span text:style-name="T8"> </text:span>have<text:span text:style-name="T7"> </text:span>completed<text:span text:style-name="T7"> </text:span>them.<text:span text:style-name="T8"> </text:span>You<text:span text:style-name="T7"> </text:span>must<text:span text:style-name="T7"> </text:span>pay<text:span text:style-name="T7"> </text:span>each<text:span text:style-name="T8"> </text:span>invoice<text:span text:style-name="T7"> </text:span>within<text:span text:style-name="T7"> </text:span>14<text:span text:style-name="T8"> </text:span>calendar days after the date of the invoice.</text:p>
        </text:list-item>
      </text:list>
      <text:list text:continue-list="list140803693847409" text:style-name="WWNum32">
        <text:list-item>
          <text:list>
            <text:list-item>
              <text:p text:style-name="P184"><text:bookmark text:name="13.5_Fees_are_subject_to_annual_review_b"/>Fees<text:span text:style-name="T18"> </text:span>are<text:span text:style-name="T16"> </text:span>subject<text:span text:style-name="T38"> </text:span>to<text:span text:style-name="T16"> </text:span>annual<text:span text:style-name="T12"> </text:span>review<text:span text:style-name="T12"> </text:span>by<text:span text:style-name="T18"> </text:span>the<text:span text:style-name="T16"> </text:span>Supplier<text:span text:style-name="T15"> </text:span>with<text:span text:style-name="T16"> </text:span>effect<text:span text:style-name="T38"> </text:span>from<text:span text:style-name="T15"> </text:span>each anniversary<text:span text:style-name="T41"> </text:span>of<text:span text:style-name="T37"> </text:span>this<text:span text:style-name="T41"> </text:span>Contract<text:span text:style-name="T37"> </text:span>and<text:span text:style-name="T12"> </text:span>such<text:span text:style-name="T12"> </text:span>increase<text:span text:style-name="T12"> </text:span>shall<text:span text:style-name="T51"> </text:span>affect<text:span text:style-name="T37"> </text:span>this<text:span text:style-name="T41"> </text:span>Contract upon the anniversary of this Contract in the case of<text:span text:style-name="T16"> </text:span>annual review<text:span text:style-name="T9"> </text:span>and immediately in any other case unless the Customer has notified the Supplier within 14 days of receipt of the invoice of revised Fees that it wishes to terminate the Contract.<text:span text:style-name="T68"> </text:span>In such circumstances,<text:span text:style-name="T9"> </text:span>the Contract will terminate after 14 days’ notice.</text:p>
            </text:list-item>
            <text:list-item>
              <text:p text:style-name="P215"><text:bookmark text:name="13.6_We_can_charge_interest_if_you_pay_l"/><text:span text:style-name="T5">We can charge interest if you pay late. </text:span>If you do not make any payment to us by the due date we may charge interest to you on the overdue<text:span text:style-name="T12"> </text:span>amount<text:span text:style-name="T7"> </text:span>at<text:span text:style-name="T37"> </text:span>the<text:span text:style-name="T40"> </text:span>rate<text:span text:style-name="T40"> </text:span>of<text:span text:style-name="T37"> </text:span>4%<text:span text:style-name="T41"> </text:span>a<text:span text:style-name="T12"> </text:span>year<text:span text:style-name="T18"> </text:span>above<text:span text:style-name="T12"> </text:span>the<text:span text:style-name="T12"> </text:span>base<text:span text:style-name="T12"> </text:span>lending<text:span text:style-name="T40"> </text:span>rate<text:span text:style-name="T40"> </text:span>of the Bank of England from time to time. This interest shall accrue on a daily basis from the due date until the date of actual payment of the overdue amount, whether before or after judgment. You must pay us interest together with any overdue amount.</text:p>
            </text:list-item>
            <text:list-item>
              <text:p text:style-name="P119"><text:bookmark text:name="13.7_What_to_do_if_you_think_an_invoice_"/><text:span text:style-name="T5">What</text:span><text:span text:style-name="T24"> </text:span><text:span text:style-name="T5">to</text:span><text:span text:style-name="T92"> </text:span><text:span text:style-name="T5">do</text:span><text:span text:style-name="T92"> </text:span><text:span text:style-name="T5">if</text:span><text:span text:style-name="T24"> </text:span><text:span text:style-name="T5">you</text:span><text:span text:style-name="T92"> </text:span><text:span text:style-name="T5">think</text:span><text:span text:style-name="T54"> </text:span><text:span text:style-name="T5">an</text:span><text:span text:style-name="T92"> </text:span><text:span text:style-name="T5">invoice</text:span><text:span text:style-name="T54"> </text:span><text:span text:style-name="T5">is</text:span><text:span text:style-name="T54"> </text:span><text:span text:style-name="T5">wrong.</text:span><text:span text:style-name="T35"> </text:span>If<text:span text:style-name="T41"> </text:span>you<text:span text:style-name="T15"> </text:span>think<text:span text:style-name="T38"> </text:span>an<text:span text:style-name="T15"> </text:span>invoice<text:span text:style-name="T15"> </text:span>is wrong<text:span text:style-name="T41"> </text:span>please<text:span text:style-name="T10"> </text:span>contact<text:span text:style-name="T38"> </text:span>us<text:span text:style-name="T18"> </text:span>promptly<text:span text:style-name="T18"> </text:span>to<text:span text:style-name="T10"> </text:span>let<text:span text:style-name="T38"> </text:span>us<text:span text:style-name="T18"> </text:span>know<text:span text:style-name="T12"> </text:span>and<text:span text:style-name="T41"> </text:span>we<text:span text:style-name="T10"> </text:span>will<text:span text:style-name="T12"> </text:span>not<text:span text:style-name="T38"> </text:span>charge you interest until we have resolved the issue.</text:p>
            </text:list-item>
            <text:list-item>
              <text:p text:style-name="P216"><text:bookmark text:name="13.8_If_you_sign_up_for_a_multi-year_dea"/><text:span text:style-name="T5">If you sign up for a multi-year deal and wish to cancel before the end of the agreed term. </text:span>If you have agreed to a multi-year deal and you<text:span text:style-name="T12"> </text:span>choose<text:span text:style-name="T12"> </text:span>to<text:span text:style-name="T40"> </text:span>leave<text:span text:style-name="T40"> </text:span>before<text:span text:style-name="T12"> </text:span>the<text:span text:style-name="T40"> </text:span>end<text:span text:style-name="T12"> </text:span>of<text:span text:style-name="T37"> </text:span>the<text:span text:style-name="T12"> </text:span>full<text:span text:style-name="T38"> </text:span>term<text:span text:style-name="T39"> </text:span>of<text:span text:style-name="T7"> </text:span>the<text:span text:style-name="T12"> </text:span>agreement<text:span text:style-name="T37"> </text:span>we will<text:span text:style-name="T38"> </text:span>ask<text:span text:style-name="T15"> </text:span>you<text:span text:style-name="T13"> </text:span>to<text:span text:style-name="T18"> </text:span>pay<text:span text:style-name="T15"> </text:span>the<text:span text:style-name="T13"> </text:span>full<text:span text:style-name="T38"> </text:span>amount<text:span text:style-name="T12"> </text:span>for<text:span text:style-name="T16"> </text:span>the<text:span text:style-name="T18"> </text:span>entire<text:span text:style-name="T18"> </text:span>agreed<text:span text:style-name="T13"> </text:span>term.<text:span text:style-name="T12"> </text:span>There<text:span text:style-name="T18"> </text:span>are no refunds for unused time.</text:p>
            </text:list-item>
          </text:list>
        </text:list-item>
      </text:list>
      <text:p text:style-name="P44"/>
      <text:p text:style-name="P217"/>
      <text:list text:continue-numbering="true" text:style-name="WWNum32">
        <text:list-item>
          <text:h text:style-name="P96" text:outline-level="3"><text:bookmark text:name="14.1_All_other_conditions,_warranties_or"/><text:bookmark text:name="14._Our_responsibility_for_loss_or_damag"/><text:span text:style-name="T29">Our</text:span><text:span text:style-name="T33"> </text:span><text:span text:style-name="T29">responsibility</text:span><text:span text:style-name="T33"> </text:span><text:span text:style-name="T29">for</text:span><text:span text:style-name="T67"> </text:span><text:span text:style-name="T29">loss</text:span><text:span text:style-name="T33"> </text:span><text:span text:style-name="T29">or</text:span><text:span text:style-name="T67"> </text:span><text:span text:style-name="T29">damage</text:span><text:span text:style-name="T64"> </text:span><text:span text:style-name="T29">suffered</text:span><text:span text:style-name="T67"> </text:span><text:span text:style-name="T29">by</text:span><text:span text:style-name="T33"> </text:span><text:span text:style-name="T31">you</text:span></text:h>
        </text:list-item>
      </text:list>
      <text:p text:style-name="P91" loext:marker-style-name="T56"/>
      <text:list xml:id="list140803255851552" text:continue-numbering="true" text:style-name="WWNum32">
        <text:list-item>
          <text:list>
            <text:list-item>
              <text:p text:style-name="P92">All other conditions, warranties or other terms which might have effect between<text:span text:style-name="T40"> </text:span>the<text:span text:style-name="T40"> </text:span>parties<text:span text:style-name="T50"> </text:span>or<text:span text:style-name="T39"> </text:span>be<text:span text:style-name="T40"> </text:span>implied<text:span text:style-name="T40"> </text:span>or<text:span text:style-name="T39"> </text:span>incorporated<text:span text:style-name="T40"> </text:span>into<text:span text:style-name="T40"> </text:span>this<text:span text:style-name="T50"> </text:span>Contract,<text:span text:style-name="T7"> </text:span>any licence granted or<text:span text:style-name="T13"> </text:span>any collateral contract, whether by statute, common law<text:span text:style-name="T50"> </text:span>or<text:span text:style-name="T38"> </text:span>otherwise,<text:span text:style-name="T40"> </text:span>are<text:span text:style-name="T18"> </text:span>hereby<text:span text:style-name="T7"> </text:span>excluded,<text:span text:style-name="T10"> </text:span>including<text:span text:style-name="T39"> </text:span>the<text:span text:style-name="T39"> </text:span>implied<text:span text:style-name="T18"> </text:span>conditions, <text:bookmark text:name="14.2_Except_as_expressly_stated_in_claus"/>warranties<text:span text:style-name="T9"> </text:span>or other terms<text:span text:style-name="T9"> </text:span>as<text:span text:style-name="T9"> </text:span>to satisfactory<text:span text:style-name="T9"> </text:span>quality,<text:span text:style-name="T13"> </text:span>fitness<text:span text:style-name="T9"> </text:span>for<text:span text:style-name="T10"> </text:span>purpose.</text:p>
            </text:list-item>
            <text:list-item>
              <text:p text:style-name="P134"><text:bookmark text:name="a)_Neither_party_shall_in_any_circumstan"/>Except<text:span text:style-name="T12"> </text:span>as<text:span text:style-name="T15"> </text:span>expressly<text:span text:style-name="T10"> </text:span>stated<text:span text:style-name="T13"> </text:span>in<text:span text:style-name="T13"> </text:span>clauses<text:span text:style-name="T10"> </text:span>14.2,<text:span text:style-name="T12"> </text:span>14.5<text:span text:style-name="T13"> </text:span>and<text:span text:style-name="T13"> </text:span><text:span text:style-name="T15">15:</text:span></text:p>
            </text:list-item>
          </text:list>
        </text:list-item>
      </text:list>
      <text:list text:style-name="WWNum18">
        <text:list-item>
          <text:p text:style-name="P218">Neither<text:span text:style-name="T8"> </text:span>party<text:span text:style-name="T39"> </text:span>shall<text:span text:style-name="T39"> </text:span>in<text:span text:style-name="T7"> </text:span>any<text:span text:style-name="T51"> </text:span>circumstances<text:span text:style-name="T51"> </text:span>have<text:span text:style-name="T7"> </text:span>any<text:span text:style-name="T51"> </text:span>liability<text:span text:style-name="T51"> </text:span>for<text:span text:style-name="T8"> </text:span>any<text:span text:style-name="T7"> </text:span>losses or damages, including business losses, which may be suffered by the</text:p>
        </text:list-item>
      </text:list>
      <text:p text:style-name="P219">other party (or any person claiming under or through the other party), whether<text:span text:style-name="T12"> </text:span>the<text:span text:style-name="T15"> </text:span>same<text:span text:style-name="T15"> </text:span>are<text:span text:style-name="T15"> </text:span>suffered<text:span text:style-name="T15"> </text:span>directly<text:span text:style-name="T38"> </text:span>or<text:span text:style-name="T12"> </text:span>indirectly<text:span text:style-name="T38"> </text:span>or<text:span text:style-name="T12"> </text:span>are<text:span text:style-name="T15"> </text:span>immediate<text:span text:style-name="T15"> </text:span>or consequential, and whether the same arise in contract, tort (including negligence) or otherwise howsoever, which fall within any of the following categories:</text:p>
      <text:list text:continue-numbering="true" text:style-name="WWNum18">
        <text:list-item>
          <text:list>
            <text:list-item>
              <text:p text:style-name="P220"><text:bookmark text:name="(i)_special_damage_even_if_the_other_par"/>special<text:span text:style-name="T68"> </text:span>damage<text:span text:style-name="T68"> </text:span>even<text:span text:style-name="T68"> </text:span>if<text:span text:style-name="T68"> </text:span>the<text:span text:style-name="T68"> </text:span>other<text:span text:style-name="T68"> </text:span>party<text:span text:style-name="T68"> </text:span>was<text:span text:style-name="T68"> </text:span>aware<text:span text:style-name="T68"> </text:span>of<text:span text:style-name="T68"> </text:span>the<text:span text:style-name="T95"> </text:span>circumstances in which such special damage could arise;</text:p>
            </text:list-item>
            <text:list-item>
              <text:p text:style-name="P221"><text:bookmark text:name="(ii)_loss_of_profits_(whether_direct_or_"/>loss<text:span text:style-name="T38"> </text:span>of<text:span text:style-name="T38"> </text:span>profits<text:span text:style-name="T18"> </text:span>(whether<text:span text:style-name="T37"> </text:span>direct<text:span text:style-name="T38"> </text:span>or<text:span text:style-name="T12"> </text:span><text:span text:style-name="T13">indirect);</text:span></text:p>
            </text:list-item>
            <text:list-item>
              <text:p text:style-name="P222"><text:bookmark text:name="(iii)_loss_of_business;"/>loss<text:span text:style-name="T10"> </text:span>of<text:span text:style-name="T10"> </text:span><text:span text:style-name="T13">business;</text:span></text:p>
            </text:list-item>
            <text:list-item>
              <text:p text:style-name="P222"><text:bookmark text:name="(iv)_loss_of_anticipated_savings;"/>loss<text:span text:style-name="T37"> </text:span>of<text:span text:style-name="T40"> </text:span>anticipated<text:span text:style-name="T38"> </text:span><text:span text:style-name="T13">savings;</text:span></text:p>
            </text:list-item>
            <text:list-item>
              <text:p text:style-name="P223"><text:bookmark text:name="(v)_business_interruption;"/>business<text:span text:style-name="T41"> </text:span><text:span text:style-name="T13">interruption;</text:span></text:p>
            </text:list-item>
            <text:list-item>
              <text:p text:style-name="P224"><text:bookmark text:name="(vi)_loss_of_business_opportunity;"/>loss<text:span text:style-name="T38"> </text:span>of<text:span text:style-name="T38"> </text:span>business<text:span text:style-name="T18"> </text:span><text:span text:style-name="T13">opportunity;</text:span></text:p>
            </text:list-item>
            <text:list-item>
              <text:p text:style-name="P222"><text:bookmark text:name="(vii)_loss_of_goodwill;"/>loss<text:span text:style-name="T10"> </text:span>of<text:span text:style-name="T10"> </text:span><text:span text:style-name="T13">goodwill;</text:span></text:p>
            </text:list-item>
            <text:list-item>
              <text:p text:style-name="P222"><text:bookmark text:name="(viii)_loss_or_corruption_of_data;"/>loss<text:span text:style-name="T41"> </text:span>or<text:span text:style-name="T12"> </text:span>corruption<text:span text:style-name="T12"> </text:span>of<text:span text:style-name="T41"> </text:span><text:span text:style-name="T10">data;</text:span></text:p>
            </text:list-item>
          </text:list>
        </text:list-item>
        <text:list-item>
          <text:p text:style-name="P225"><text:bookmark text:name="b)_the_total_liability_of_the_either_par"/>the total liability of the either party, whether in contract, tort (including negligence) or otherwise and whether under or in connection with this Contract or any licence granted hereunder or any collateral contract, shall in no circumstances<text:span text:style-name="T10"> </text:span>exceed<text:span text:style-name="T13"> </text:span>a sum equal to the Subscription Fee paid by the Customer; and</text:p>
        </text:list-item>
      </text:list>
      <text:list xml:id="list140804496297641" text:continue-list="list140803255851552" text:style-name="WWNum32">
        <text:list-item>
          <text:list>
            <text:list-item>
              <text:p text:style-name="P134"><text:bookmark text:name="14.3_Neither_party_excludes_liability_fo"/>Neither<text:span text:style-name="T10"> </text:span>party<text:span text:style-name="T12"> </text:span>excludes<text:span text:style-name="T15"> </text:span>liability<text:span text:style-name="T12"> </text:span><text:span text:style-name="T10">for:</text:span></text:p>
            </text:list-item>
          </text:list>
        </text:list-item>
      </text:list>
      <text:list text:style-name="WWNum17">
        <text:list-item>
          <text:p text:style-name="P226"><text:bookmark text:name="a)_death_or_personal_injury_caused_by_it"/>death or personal injury caused by its negligence or the negligence of its officers, employees, contractors or agents;</text:p>
        </text:list-item>
        <text:list-item>
          <text:p text:style-name="P227"><text:bookmark text:name="b)_fraud_or_fraudulent_misrepresentation"/>fraud<text:span text:style-name="T41"> </text:span>or<text:span text:style-name="T41"> </text:span>fraudulent<text:span text:style-name="T39"> </text:span><text:span text:style-name="T13">misrepresentation;</text:span></text:p>
        </text:list-item>
        <text:list-item>
          <text:p text:style-name="P228"><text:bookmark text:name="c)_breach_of_the_obligations_implied_by_"/>breach<text:span text:style-name="T39"> </text:span>of<text:span text:style-name="T40"> </text:span>the<text:span text:style-name="T39"> </text:span>obligations<text:span text:style-name="T37"> </text:span>implied<text:span text:style-name="T18"> </text:span>by<text:span text:style-name="T37"> </text:span>section<text:span text:style-name="T39"> </text:span>12<text:span text:style-name="T40"> </text:span>of<text:span text:style-name="T37"> </text:span>the<text:span text:style-name="T40"> </text:span>Sale<text:span text:style-name="T40"> </text:span>of<text:span text:style-name="T37"> </text:span>Goods<text:span text:style-name="T41"> </text:span>Act <text:bookmark text:name="d)__any_other_liability_which_may_not_be"/>1979 or section 2 of the Supply of Goods and Services Act 1982; or</text:p>
        </text:list-item>
        <text:list-item>
          <text:p text:style-name="P229"><text:bookmark text:name="14.4_All_dates_supplied_by_the_Supplier_"/>any<text:span text:style-name="T41"> </text:span>other<text:span text:style-name="T12"> </text:span>liability<text:span text:style-name="T41"> </text:span>which<text:span text:style-name="T15"> </text:span>may<text:span text:style-name="T38"> </text:span>not<text:span text:style-name="T37"> </text:span>be<text:span text:style-name="T37"> </text:span>excluded<text:span text:style-name="T15"> </text:span>by<text:span text:style-name="T41"> </text:span><text:span text:style-name="T10">law.</text:span></text:p>
        </text:list-item>
      </text:list>
      <text:list text:continue-list="list140804496297641" text:style-name="WWNum32">
        <text:list-item>
          <text:list>
            <text:list-item>
              <text:p text:style-name="P230">All dates supplied by the Supplier for the delivery and performance of the licenced Products and Services shall be treated as approximate only. The Supplier shall not in any<text:span text:style-name="T16"> </text:span>circumstances<text:span text:style-name="T16"> </text:span>be liable for<text:span text:style-name="T9"> </text:span>any<text:span text:style-name="T16"> </text:span>loss or<text:span text:style-name="T12"> </text:span>damage<text:span text:style-name="T15"> </text:span>arising<text:span text:style-name="T15"> </text:span>from<text:span text:style-name="T9"> </text:span>any<text:span text:style-name="T38"> </text:span>delay<text:span text:style-name="T16"> </text:span>in<text:span text:style-name="T15"> </text:span>delivery<text:span text:style-name="T38"> </text:span>beyond<text:span text:style-name="T15"> </text:span>such<text:span text:style-name="T15"> </text:span>approximate <text:bookmark text:name="15._Intellectual_property_rights"/><text:span text:style-name="T13">dates.</text:span></text:p>
            </text:list-item>
          </text:list>
        </text:list-item>
      </text:list>
      <text:p text:style-name="P149"/>
      <text:list text:continue-numbering="true" text:style-name="WWNum32">
        <text:list-item>
          <text:h text:style-name="P96" text:outline-level="3"><text:bookmark text:name="15.1_The_Customer_acknowledges_that_all_"/><text:span text:style-name="T29">Intellectual</text:span><text:span text:style-name="T96"> </text:span><text:span text:style-name="T29">property</text:span><text:span text:style-name="T97"> </text:span><text:span text:style-name="T33">rights</text:span></text:h>
        </text:list-item>
      </text:list>
      <text:p text:style-name="P91" loext:marker-style-name="T56"/>
      <text:list text:continue-numbering="true" text:style-name="WWNum32">
        <text:list-item>
          <text:list>
            <text:list-item>
              <text:p text:style-name="P231">The<text:span text:style-name="T13"> </text:span>Customer acknowledges that<text:span text:style-name="T9"> </text:span>all Intellectual Property<text:span text:style-name="T15"> </text:span>Rights in<text:span text:style-name="T13"> </text:span>the licensed<text:span text:style-name="T8"> </text:span>Software<text:span text:style-name="T7"> </text:span>Products<text:span text:style-name="T7"> </text:span>and<text:span text:style-name="T8"> </text:span>any<text:span text:style-name="T7"> </text:span>Software<text:span text:style-name="T7"> </text:span>Updates<text:span text:style-name="T7"> </text:span>belong<text:span text:style-name="T8"> </text:span>and<text:span text:style-name="T7"> </text:span>shall belong to the Supplier, and the Customer shall have no rights in or to the licensed Software Products other than the right<text:span text:style-name="T13"> </text:span>to access<text:span text:style-name="T9"> </text:span>and use <text:soft-page-break/>it<text:span text:style-name="T9"> </text:span>in accordance with the terms of<text:span text:style-name="T9"> </text:span>the Licence granted under the terms of this Contract.</text:p>
            </text:list-item>
            <text:list-item>
              <text:p text:style-name="P232"><text:bookmark text:name="15.2_The_Supplier_undertakes_at_its_own_"/>The<text:span text:style-name="T18"> </text:span>Supplier<text:span text:style-name="T51"> </text:span>undertakes<text:span text:style-name="T37"> </text:span>at<text:span text:style-name="T7"> </text:span>its<text:span text:style-name="T37"> </text:span>own<text:span text:style-name="T39"> </text:span>expense<text:span text:style-name="T18"> </text:span>to<text:span text:style-name="T39"> </text:span>defend<text:span text:style-name="T18"> </text:span>the<text:span text:style-name="T18"> </text:span>Customer<text:span text:style-name="T51"> </text:span>or, at its option, settle any claim or action brought against the Customer alleging that the possession, access and use of the licensed Software Products, Software Updates and any related Software Documentation in accordance with the terms of this Licence infringes the any Intellectual Property Rights of a third party (<text:span text:style-name="T5">Claim</text:span>) and shall be responsible<text:span text:style-name="T13"> </text:span>for<text:span text:style-name="T16"> </text:span>any<text:span text:style-name="T15"> </text:span>reasonable<text:span text:style-name="T13"> </text:span>losses,<text:span text:style-name="T12"> </text:span>damages,<text:span text:style-name="T12"> </text:span>costs<text:span text:style-name="T15"> </text:span>(including<text:span text:style-name="T18"> </text:span>legal fees)<text:span text:style-name="T9"> </text:span>and expenses<text:span text:style-name="T16"> </text:span>incurred by<text:span text:style-name="T16"> </text:span>or awarded against<text:span text:style-name="T10"> </text:span>the Customer<text:span text:style-name="T9"> </text:span>as<text:span text:style-name="T16"> </text:span>a result of or in connection with any such Claim. For the avoidance of doubt, clause 15.2 shall not apply where the Claim in question is attributable<text:span text:style-name="T41"> </text:span>to<text:span text:style-name="T41"> </text:span>possession,<text:span text:style-name="T38"> </text:span>access<text:span text:style-name="T39"> </text:span>and<text:span text:style-name="T41"> </text:span>use<text:span text:style-name="T18"> </text:span>of<text:span text:style-name="T51"> </text:span>the<text:span text:style-name="T41"> </text:span>Software<text:span text:style-name="T50"> </text:span>Products<text:span text:style-name="T39"> </text:span>(or any part thereof) by the Customer other than in accordance with the terms of this Contract, access and use of the licensed Software Products in<text:span text:style-name="T9"> </text:span>combination<text:span text:style-name="T9"> </text:span>with<text:span text:style-name="T9"> </text:span>any<text:span text:style-name="T10"> </text:span>hardware<text:span text:style-name="T9"> </text:span>or software<text:span text:style-name="T9"> </text:span>not supplied or specified by the Supplier if the infringement would have been avoided by the access and use of the licensed Software Products not so combined, or access and use of a non-current release of the licensed Software Products.</text:p>
            </text:list-item>
            <text:list-item>
              <text:p text:style-name="P233"><text:bookmark text:name="15.3_If_any_third_party_makes_a_Claim,_o"/>If<text:span text:style-name="T8"> </text:span>any<text:span text:style-name="T7"> </text:span>third<text:span text:style-name="T37"> </text:span>party<text:span text:style-name="T51"> </text:span>makes<text:span text:style-name="T51"> </text:span>a<text:span text:style-name="T37"> </text:span>Claim,<text:span text:style-name="T8"> </text:span>or<text:span text:style-name="T37"> </text:span>notifies<text:span text:style-name="T8"> </text:span>an<text:span text:style-name="T41"> </text:span>intention<text:span text:style-name="T37"> </text:span>to<text:span text:style-name="T37"> </text:span>make<text:span text:style-name="T7"> </text:span>a<text:span text:style-name="T37"> </text:span>Claim against<text:span text:style-name="T9"> </text:span>the Customer,<text:span text:style-name="T9"> </text:span>the Supplier's obligations under clause 15.2<text:span text:style-name="T13"> </text:span>are conditional on the Customer:</text:p>
              <text:list>
                <text:list-item>
                  <text:p text:style-name="P234"><text:bookmark text:name="a)_as_soon_as_reasonably_practicable,_gi"/>as soon as<text:span text:style-name="T15"> </text:span>reasonably<text:span text:style-name="T15"> </text:span>practicable, give written notice of the Claim to the Supplier, specifying the nature of the Claim in reasonable detail;</text:p>
                </text:list-item>
                <text:list-item>
                  <text:p text:style-name="P235"><text:bookmark text:name="b)_not_make_any_admission_of_liability,_"/>not make any admission of liability, agreement or compromise in relation to the Claim without the prior written consent of the Supplier (such consent not to be unreasonably conditioned, withheld or <text:span text:style-name="T13">delayed);</text:span></text:p>
                </text:list-item>
                <text:list-item>
                  <text:p text:style-name="P236"><text:bookmark text:name="c)_give_the_Supplier_and_its_professiona"/>give the Supplier and its professional advisers access at reasonable times (on reasonable prior notice) to its premises and its officers, directors,<text:span text:style-name="T10"> </text:span>employees,<text:span text:style-name="T10"> </text:span>agents,<text:span text:style-name="T10"> </text:span>representatives<text:span text:style-name="T16"> </text:span>or<text:span text:style-name="T13"> </text:span>advisers,<text:span text:style-name="T10"> </text:span>and<text:span text:style-name="T9"> </text:span>to<text:span text:style-name="T9"> </text:span>any relevant<text:span text:style-name="T50"> </text:span>assets,<text:span text:style-name="T50"> </text:span>accounts,<text:span text:style-name="T50"> </text:span>documents<text:span text:style-name="T51"> </text:span>and<text:span text:style-name="T37"> </text:span>records<text:span text:style-name="T51"> </text:span>within<text:span text:style-name="T37"> </text:span>the<text:span text:style-name="T37"> </text:span>power<text:span text:style-name="T40"> </text:span>or control of the Customer, so as to enable the Supplier and its professional<text:span text:style-name="T15"> </text:span>advisers<text:span text:style-name="T15"> </text:span>to<text:span text:style-name="T18"> </text:span>examine<text:span text:style-name="T16"> </text:span>them<text:span text:style-name="T10"> </text:span>(at<text:span text:style-name="T12"> </text:span>the<text:span text:style-name="T16"> </text:span>Supplier's<text:span text:style-name="T15"> </text:span>expense)<text:span text:style-name="T10"> </text:span>for <text:bookmark text:name="d)_subject_to_the_Supplier_providing_sec"/>the purpose of assessing the Claim; and</text:p>
                </text:list-item>
                <text:list-item>
                  <text:p text:style-name="P237">subject to the Supplier providing security to the Customer to the Customer's<text:span text:style-name="T13"> </text:span>reasonable satisfaction against<text:span text:style-name="T16"> </text:span>any Claim,<text:span text:style-name="T16"> </text:span>liability,<text:span text:style-name="T16"> </text:span>costs, expenses,<text:span text:style-name="T8"> </text:span>damages<text:span text:style-name="T7"> </text:span>or<text:span text:style-name="T7"> </text:span>losses<text:span text:style-name="T8"> </text:span>which<text:span text:style-name="T7"> </text:span>may<text:span text:style-name="T7"> </text:span>be<text:span text:style-name="T7"> </text:span>incurred,<text:span text:style-name="T8"> </text:span>take<text:span text:style-name="T7"> </text:span>such<text:span text:style-name="T7"> </text:span>action as<text:span text:style-name="T8"> </text:span>the<text:span text:style-name="T7"> </text:span>Supplier<text:span text:style-name="T7"> </text:span>may<text:span text:style-name="T8"> </text:span>reasonably<text:span text:style-name="T7"> </text:span>request<text:span text:style-name="T7"> </text:span>to<text:span text:style-name="T7"> </text:span>avoid,<text:span text:style-name="T8"> </text:span>dispute,<text:span text:style-name="T7"> </text:span>compromise <text:bookmark text:name="15.4_If_any_Claim_is_made,_or_in_the_Sup"/>or defend the Claim.</text:p>
                </text:list-item>
              </text:list>
            </text:list-item>
            <text:list-item>
              <text:p text:style-name="P238">If<text:span text:style-name="T10"> </text:span>any<text:span text:style-name="T16"> </text:span>Claim<text:span text:style-name="T9"> </text:span>is<text:span text:style-name="T16"> </text:span>made,<text:span text:style-name="T10"> </text:span>or<text:span text:style-name="T9"> </text:span>in the Supplier's<text:span text:style-name="T16"> </text:span>reasonable<text:span text:style-name="T15"> </text:span>opinion is<text:span text:style-name="T16"> </text:span>likely<text:span text:style-name="T16"> </text:span>to be<text:span text:style-name="T12"> </text:span>made,<text:span text:style-name="T37"> </text:span>against<text:span text:style-name="T37"> </text:span>the<text:span text:style-name="T12"> </text:span>Customer,<text:span text:style-name="T37"> </text:span>the<text:span text:style-name="T12"> </text:span>Supplier<text:span text:style-name="T18"> </text:span>may<text:span text:style-name="T41"> </text:span>at<text:span text:style-name="T37"> </text:span>its<text:span text:style-name="T41"> </text:span>sole<text:span text:style-name="T12"> </text:span>option<text:span text:style-name="T12"> </text:span>and <text:span text:style-name="T13">expense:</text:span></text:p>
              <text:list>
                <text:list-item>
                  <text:p text:style-name="P239"><text:bookmark text:name="a)_procure_for_the_Customer_the_right_to"/>procure for the Customer the right to continue to access and use the Software (or any part thereof) in accordance under the terms of this <text:span text:style-name="T13">Contract;</text:span></text:p>
                </text:list-item>
                <text:list-item>
                  <text:p text:style-name="P240"><text:bookmark text:name="b)_modify_the_Software_so_that_it_ceases"/>modify<text:span text:style-name="T41"> </text:span>the<text:span text:style-name="T12"> </text:span>Software<text:span text:style-name="T12"> </text:span>so<text:span text:style-name="T12"> </text:span>that<text:span text:style-name="T41"> </text:span>it<text:span text:style-name="T41"> </text:span>ceases<text:span text:style-name="T41"> </text:span>to<text:span text:style-name="T12"> </text:span>be<text:span text:style-name="T12"> </text:span><text:span text:style-name="T13">infringing;</text:span></text:p>
                </text:list-item>
                <text:list-item>
                  <text:p text:style-name="P241"><text:bookmark text:name="c)_replace_the_Software_with_non-infring"/>replace<text:span text:style-name="T39"> </text:span>the<text:span text:style-name="T40"> </text:span>Software<text:span text:style-name="T40"> </text:span>with<text:span text:style-name="T39"> </text:span>non-infringing<text:span text:style-name="T7"> </text:span>software;<text:span text:style-name="T50"> </text:span><text:span text:style-name="T15">or</text:span></text:p>
                </text:list-item>
                <text:list-item>
                  <text:p text:style-name="P242"><text:bookmark text:name="d)_terminate_the_Licence_immediately_by_"/>terminate<text:span text:style-name="T8"> </text:span>the<text:span text:style-name="T40"> </text:span>Licence<text:span text:style-name="T40"> </text:span>immediately<text:span text:style-name="T8"> </text:span>by<text:span text:style-name="T50"> </text:span>notice<text:span text:style-name="T40"> </text:span>in<text:span text:style-name="T40"> </text:span>writing<text:span text:style-name="T8"> </text:span>to<text:span text:style-name="T40"> </text:span>the<text:span text:style-name="T40"> </text:span>Customer and<text:span text:style-name="T37"> </text:span>refund<text:span text:style-name="T37"> </text:span>any<text:span text:style-name="T51"> </text:span>of<text:span text:style-name="T50"> </text:span>the<text:span text:style-name="T12"> </text:span>Subscription<text:span text:style-name="T38"> </text:span>Fee<text:span text:style-name="T37"> </text:span>paid<text:span text:style-name="T37"> </text:span>by<text:span text:style-name="T51"> </text:span>the<text:span text:style-name="T37"> </text:span>Customer<text:span text:style-name="T40"> </text:span>as<text:span text:style-name="T51"> </text:span>at<text:span text:style-name="T50"> </text:span>the date of termination (less a reasonable sum in respect of the Customer's<text:span text:style-name="T38"> </text:span>access<text:span text:style-name="T7"> </text:span>and<text:span text:style-name="T38"> </text:span>use<text:span text:style-name="T12"> </text:span>of<text:span text:style-name="T40"> </text:span>the<text:span text:style-name="T38"> </text:span>Software<text:span text:style-name="T38"> </text:span>to<text:span text:style-name="T38"> </text:span>the<text:span text:style-name="T39"> </text:span>date<text:span text:style-name="T38"> </text:span>of<text:span text:style-name="T40"> </text:span>termination) on return of the Software Products and all copies thereof, provided that if the Supplier modifies or replaces the Software Products, the modified or replacement Software must comply with the warranties contained<text:span text:style-name="T13"> </text:span>in<text:span text:style-name="T13"> </text:span>clause<text:span text:style-name="T68"> </text:span>8.4<text:span text:style-name="T13"> </text:span>and<text:span text:style-name="T13"> </text:span>the<text:span text:style-name="T13"> </text:span>Customer<text:span text:style-name="T16"> </text:span>shall<text:span text:style-name="T38"> </text:span>have<text:span text:style-name="T13"> </text:span>the<text:span text:style-name="T13"> </text:span>same<text:span text:style-name="T12"> </text:span>rights in respect thereof as it would have had under those clauses had the references<text:span text:style-name="T10"> </text:span>to<text:span text:style-name="T9"> </text:span>the<text:span text:style-name="T9"> </text:span>date<text:span text:style-name="T9"> </text:span>of<text:span text:style-name="T15"> </text:span>this<text:span text:style-name="T10"> </text:span>Contract<text:span text:style-name="T15"> </text:span>been<text:span text:style-name="T9"> </text:span>references<text:span text:style-name="T10"> </text:span>to<text:span text:style-name="T9"> </text:span>the<text:span text:style-name="T12"> </text:span>date<text:span text:style-name="T12"> </text:span>on which such modification or replacement was made.</text:p>
                </text:list-item>
              </text:list>
            </text:list-item>
            <text:list-item>
              <text:p text:style-name="P243"><text:bookmark text:name="15.5_Clause_15.4_shall_not_apply_to_the_"/>Clause 15.4 shall not apply to the extent that any Claim or action referred to in that clause arises directly or indirectly through the possession or use<text:span text:style-name="T13"> </text:span>of<text:span text:style-name="T9"> </text:span>any third-party Software<text:span text:style-name="T13"> </text:span>or through the breach of any<text:span text:style-name="T13"> </text:span>additional<text:span text:style-name="T9"> </text:span>terms<text:span text:style-name="T13"> </text:span>with any third-party<text:span text:style-name="T13"> </text:span>entered into<text:span text:style-name="T10"> </text:span>by<text:span text:style-name="T13"> </text:span>the Customer.</text:p>
            </text:list-item>
          </text:list>
        </text:list-item>
      </text:list>
      <text:p text:style-name="P147"/>
      <text:list text:continue-numbering="true" text:style-name="WWNum32">
        <text:list-item>
          <text:h text:style-name="P96" text:outline-level="3"><text:bookmark text:name="16._Support_Services"/><text:span text:style-name="T29">Support</text:span><text:span text:style-name="T98"> </text:span><text:span text:style-name="T33">Services</text:span></text:h>
        </text:list-item>
      </text:list>
      <text:p text:style-name="P97" loext:marker-style-name="T56"/>
      <text:list text:continue-numbering="true" text:style-name="WWNum32">
        <text:list-item>
          <text:list>
            <text:list-item>
              <text:p text:style-name="P244"><text:bookmark text:name="16.1_During_the_Term_the_Supplier_shall_"/>During<text:span text:style-name="T51"> </text:span>the<text:span text:style-name="T12"> </text:span>Term<text:span text:style-name="T38"> </text:span>the<text:span text:style-name="T38"> </text:span>Supplier<text:span text:style-name="T41"> </text:span>shall<text:span text:style-name="T37"> </text:span>perform<text:span text:style-name="T41"> </text:span>the<text:span text:style-name="T38"> </text:span>Support<text:span text:style-name="T39"> </text:span>Services<text:span text:style-name="T40"> </text:span>during the Service Hours in accordance with the Service Levels as defined in Schedule 2.</text:p>
            </text:list-item>
            <text:list-item>
              <text:p text:style-name="P245"><text:bookmark text:name="16.2_As_part_of_the_Support_Services,_th"/>As<text:span text:style-name="T10"> </text:span>part<text:span text:style-name="T10"> </text:span>of<text:span text:style-name="T15"> </text:span>the Support<text:span text:style-name="T10"> </text:span>Services,<text:span text:style-name="T15"> </text:span>the Supplier<text:span text:style-name="T9"> </text:span><text:span text:style-name="T13">shall:</text:span></text:p>
              <text:list>
                <text:list-item>
                  <text:p text:style-name="P242"><text:bookmark text:name="a)_provide_Help_Desk_Support_by_means_of"/>provide Help Desk Support by means of the e-mail address <text:a xlink:type="simple" xlink:href="mailto:support@gpsurgery.net" text:style-name="ListLabel_20_328" text:visited-style-name="ListLabel_20_328"><text:span text:style-name="T99">support@gpsurgery.net</text:span></text:a></text:p>
                </text:list-item>
                <text:list-item>
                  <text:p text:style-name="P246"><text:bookmark text:name="c)_where_Help_Desk_Support_is_not_provid"/><text:bookmark text:name="b)_commit_appropriate_resources_to_the_p"/>commit<text:span text:style-name="T100"> </text:span>appropriate<text:span text:style-name="T39"> </text:span>resources<text:span text:style-name="T37"> </text:span>to<text:span text:style-name="T18"> </text:span>the<text:span text:style-name="T38"> </text:span>provision<text:span text:style-name="T40"> </text:span>of<text:span text:style-name="T40"> </text:span>Support<text:span text:style-name="T13"> Services;</text:span></text:p>
                </text:list-item>
                <text:list-item>
                  <text:p text:style-name="P247">where Help Desk Support is not provided within the relevant Service Level response time, the Supplier will escalate the Support Request <text:bookmark text:name="d)_use_all_reasonable_endeavours_to_corr"/>to an individual with appropriate qualification and experience</text:p>
                </text:list-item>
                <text:list-item>
                  <text:p text:style-name="P248">use all reasonable endeavours to correct all faults notified under <text:bookmark text:name="e)_provide_technical_support_for_the_Sof"/>paragraph 18.3 (a); and</text:p>
                </text:list-item>
                <text:list-item>
                  <text:p text:style-name="P249">provide technical support for the Software in accordance with the <text:bookmark text:name="16.3_The_Supplier_may_reasonably_determi"/>Service Levels.</text:p>
                </text:list-item>
              </text:list>
            </text:list-item>
            <text:list-item>
              <text:p text:style-name="P216">The Supplier may reasonably determine that any services not covered by this Contract are out-of-scope Services. If the Supplier makes any such determination, it shall promptly notify the Customer of that <text:span text:style-name="T13">determination.</text:span></text:p>
            </text:list-item>
            <text:list-item>
              <text:p text:style-name="P250"><text:bookmark text:name="16.4_The_Customer_acknowledges_that_the_"/>The<text:span text:style-name="T38"> </text:span>Customer<text:span text:style-name="T10"> </text:span>acknowledges<text:span text:style-name="T12"> </text:span>that<text:span text:style-name="T18"> </text:span>the<text:span text:style-name="T16"> </text:span>Supplier<text:span text:style-name="T10"> </text:span>is<text:span text:style-name="T40"> </text:span>not<text:span text:style-name="T39"> </text:span>obliged<text:span text:style-name="T16"> </text:span>to<text:span text:style-name="T16"> </text:span>provide any Services that are out-of-the-scope of this Contract.</text:p>
            </text:list-item>
            <text:list-item>
              <text:p text:style-name="P245"><text:bookmark text:name="16.5_If,_during_the_Term,_either:"/>If,<text:span text:style-name="T10"> </text:span>during<text:span text:style-name="T15"> </text:span>the Term,<text:span text:style-name="T16"> </text:span><text:span text:style-name="T13">either:</text:span></text:p>
              <text:list>
                <text:list-item>
                  <text:p text:style-name="P251"><text:bookmark text:name="a)_the_Supplier_fails,_at_any_time,_to_c"/>the Supplier fails, at any time, to communicate or provide to a workaround<text:span text:style-name="T12"> </text:span>or<text:span text:style-name="T18"> </text:span>resolution<text:span text:style-name="T12"> </text:span>to<text:span text:style-name="T12"> </text:span>any<text:span text:style-name="T41"> </text:span>difficulty<text:span text:style-name="T41"> </text:span>or<text:span text:style-name="T18"> </text:span>query<text:span text:style-name="T41"> </text:span>arising<text:span text:style-name="T40"> </text:span>in<text:span text:style-name="T12"> </text:span>relation<text:span text:style-name="T12"> </text:span>to the Software in accordance with the Service Level; or</text:p>
                </text:list-item>
                <text:list-item>
                  <text:p text:style-name="P252"><text:bookmark text:name="b)_there_has_been_a_persistent_failure_b"/>there has been a persistent failure by the Supplier to meet the Service Level response and completion timescales indicated in Schedule 2 of this Contract;</text:p>
                </text:list-item>
              </text:list>
            </text:list-item>
          </text:list>
        </text:list-item>
      </text:list>
      <text:p text:style-name="P253"><text:bookmark text:name="the_Supplier_shall_be_deemed_to_be_in_ma"/>the Supplier shall be deemed to be in material breach of its obligations under this Contract.</text:p>
      <text:p text:style-name="P95"/>
      <text:list text:continue-numbering="true" text:style-name="WWNum32">
        <text:list-item>
          <text:h text:style-name="P96" text:outline-level="3"><text:bookmark text:name="17._Subscription_Fees"/><text:span text:style-name="T29">Subscription</text:span><text:span text:style-name="T66"> </text:span><text:span text:style-name="T76">Fees</text:span></text:h>
        </text:list-item>
      </text:list>
      <text:p text:style-name="P97" loext:marker-style-name="T56"/>
      <text:list text:continue-numbering="true" text:style-name="WWNum32">
        <text:list-item>
          <text:list>
            <text:list-item>
              <text:p text:style-name="P254"><text:bookmark text:name="17.1_The_provision_of_Support_Services_o"/>The provision of Support Services on a remote, off-site basis (such as by e-mail) within the Term shall be included in the Subscription Fees.</text:p>
            </text:list-item>
            <text:list-item>
              <text:p text:style-name="P93"><text:bookmark text:name="17.2_The_provision_of_Support_Services_o"/>The provision of Support Services outside the Term or at the Customer’s site or the provision of out-of-scope Services shall be charged for at the applicable rates set out in Schedule 4.</text:p>
            </text:list-item>
          </text:list>
        </text:list-item>
      </text:list>
      <text:p text:style-name="P95"/>
      <text:list text:continue-numbering="true" text:style-name="WWNum32">
        <text:list-item>
          <text:h text:style-name="P96" text:outline-level="3"><text:bookmark text:name="18._Submitting_Support_Requests_and_acce"/><text:span text:style-name="T29">Submitting</text:span><text:span text:style-name="T33"> </text:span><text:span text:style-name="T29">Support</text:span><text:span text:style-name="T67"> </text:span><text:span text:style-name="T29">Requests</text:span><text:span text:style-name="T33"> </text:span><text:span text:style-name="T29">and</text:span><text:span text:style-name="T67"> </text:span><text:span text:style-name="T33">access</text:span></text:h>
        </text:list-item>
      </text:list>
      <text:p text:style-name="P97" loext:marker-style-name="T56"/>
      <text:list xml:id="list140803175860824" text:continue-numbering="true" text:style-name="WWNum32">
        <text:list-item>
          <text:list>
            <text:list-item>
              <text:p text:style-name="P255"><text:bookmark text:name="18.1_The_Customer_may_request_Support_Se"/>The Customer may request Support Services by sending the Supplier a prompt written request for support.</text:p>
            </text:list-item>
            <text:list-item>
              <text:p text:style-name="P256"><text:bookmark text:name="18.2_Each_written_request_should_include"/>Each written request should include the Software Product in use, the function in use, a description of the problem and the start time of the <text:span text:style-name="T13">incident.</text:span></text:p>
            </text:list-item>
            <text:list-item>
              <text:p text:style-name="P152"><text:bookmark text:name="18.3_The_Customer_shall_provide_the_Supp"/>The<text:span text:style-name="T16"> </text:span>Customer<text:span text:style-name="T10"> </text:span>shall<text:span text:style-name="T10"> </text:span>provide<text:span text:style-name="T16"> </text:span>the<text:span text:style-name="T16"> </text:span>Supplier<text:span text:style-name="T16"> </text:span><text:span text:style-name="T10">with:</text:span></text:p>
              <text:list>
                <text:list-item>
                  <text:p text:style-name="P241"><text:bookmark text:name="a)_prompt_notice_of_any_Errors_as_define"/>prompt<text:span text:style-name="T41"> </text:span>notice<text:span text:style-name="T38"> </text:span>of<text:span text:style-name="T38"> </text:span>any<text:span text:style-name="T10"> </text:span>Errors<text:span text:style-name="T39"> </text:span>as<text:span text:style-name="T18"> </text:span>defined<text:span text:style-name="T10"> </text:span>in<text:span text:style-name="T10"> </text:span>Schedule<text:span text:style-name="T41"> </text:span>2;<text:span text:style-name="T38"> </text:span><text:span text:style-name="T15">and</text:span></text:p>
                </text:list-item>
                <text:list-item>
                  <text:p text:style-name="P257"><text:bookmark text:name="b)_such_output_and_other_data,_documents"/>such output and other data, documents, information, assistance and (subject to compliance with all Customer's security and encryption requirements notified to the Supplier in writing) remote access to the Customer<text:span text:style-name="T8"> </text:span>Network,<text:span text:style-name="T7"> </text:span>as<text:span text:style-name="T7"> </text:span>are<text:span text:style-name="T8"> </text:span>reasonably<text:span text:style-name="T7"> </text:span>necessary<text:span text:style-name="T7"> </text:span>to<text:span text:style-name="T7"> </text:span>assist<text:span text:style-name="T8"> </text:span>the<text:span text:style-name="T7"> </text:span>Supplier to reproduce operating conditions similar to those present when the Customer detected the relevant fault and to respond to the relevant Support Request.</text:p>
                </text:list-item>
              </text:list>
            </text:list-item>
            <text:list-item>
              <text:p text:style-name="P134" loext:marker-style-name="T5"><text:bookmark text:name="18.4_All_Support_Services_shall_be_provi"/><text:span text:style-name="T5">All</text:span><text:span text:style-name="T24"> </text:span><text:span text:style-name="T5">Support</text:span><text:span text:style-name="T35"> </text:span><text:span text:style-name="T5">Services</text:span><text:span text:style-name="T93"> </text:span><text:span text:style-name="T5">shall</text:span><text:span text:style-name="T24"> </text:span><text:span text:style-name="T5">be</text:span><text:span text:style-name="T93"> </text:span><text:span text:style-name="T5">provided</text:span><text:span text:style-name="T21"> </text:span><text:span text:style-name="T5">from</text:span><text:span text:style-name="T54"> </text:span><text:span text:style-name="T5">the</text:span><text:span text:style-name="T24"> </text:span><text:span text:style-name="T5">Supplier's</text:span><text:span text:style-name="T93"> </text:span><text:span text:style-name="T21">office.</text:span></text:p>
            </text:list-item>
          </text:list>
        </text:list-item>
        <text:list-item>
          <text:h text:style-name="P258" text:outline-level="2"><text:bookmark text:name="19._Service_Levels"/>SERVICE<text:span text:style-name="T7"> </text:span><text:span text:style-name="T13">LEVELS</text:span></text:h>
          <text:list>
            <text:list-item>
              <text:h text:style-name="P259" text:outline-level="3"><text:bookmark text:name="19.1_The_Supplier_shall:"/>The<text:span text:style-name="T9"> </text:span>Supplier<text:span text:style-name="T13"> shall:</text:span></text:h>
            </text:list-item>
          </text:list>
        </text:list-item>
      </text:list>
      <text:list text:style-name="WWNum16">
        <text:list-item>
          <text:p text:style-name="P260"><text:bookmark text:name="a)_prioritise_all_requests_for_support_b"/>prioritise all requests for support based on its reasonable assessment of the severity level of the problem reported; and</text:p>
        </text:list-item>
        <text:list-item>
          <text:p text:style-name="P261"><text:bookmark text:name="b)_respond_to_all_requests_for_support_i"/>respond to all requests for support in accordance with the responses and response times specified in Schedule 2:</text:p>
        </text:list-item>
      </text:list>
      <text:p text:style-name="P95"/>
      <text:list text:continue-list="list140803175860824" text:style-name="WWNum32">
        <text:list-item>
          <text:h text:style-name="P96" text:outline-level="3"><text:bookmark text:name="20._How_we_may_use_your_personal_data"/><text:span text:style-name="T29">How</text:span><text:span text:style-name="T76"> </text:span><text:span text:style-name="T29">we</text:span><text:span text:style-name="T64"> </text:span><text:span text:style-name="T29">may</text:span><text:span text:style-name="T76"> </text:span><text:span text:style-name="T29">use</text:span><text:span text:style-name="T64"> </text:span><text:span text:style-name="T29">your</text:span><text:span text:style-name="T64"> </text:span><text:span text:style-name="T29">personal</text:span><text:span text:style-name="T33"> </text:span><text:span text:style-name="T76">data</text:span></text:h>
        </text:list-item>
      </text:list>
      <text:p text:style-name="P97" loext:marker-style-name="T56"/>
      <text:list text:continue-numbering="true" text:style-name="WWNum32">
        <text:list-item>
          <text:list>
            <text:list-item>
              <text:p text:style-name="P262" loext:marker-style-name="T5"><text:bookmark text:name="20.1_We_will_use_and_process_the_persona"/><text:span text:style-name="T5">We</text:span><text:span text:style-name="T25"> </text:span><text:span text:style-name="T5">will</text:span><text:span text:style-name="T24"> </text:span><text:span text:style-name="T5">use</text:span><text:span text:style-name="T24"> </text:span><text:span text:style-name="T5">and</text:span><text:span text:style-name="T36"> </text:span><text:span text:style-name="T5">process</text:span><text:span text:style-name="T24"> </text:span><text:span text:style-name="T5">the</text:span><text:span text:style-name="T21"> </text:span><text:span text:style-name="T5">personal</text:span><text:span text:style-name="T54"> </text:span><text:span text:style-name="T5">data</text:span><text:span text:style-name="T92"> </text:span><text:span text:style-name="T5">you</text:span><text:span text:style-name="T36"> </text:span><text:span text:style-name="T5">provide</text:span><text:span text:style-name="T24"> </text:span><text:span text:style-name="T5">to</text:span><text:span text:style-name="T35"> </text:span><text:span text:style-name="T5">us</text:span><text:span text:style-name="T93"> </text:span><text:span text:style-name="T21">only:</text:span></text:p>
              <text:list>
                <text:list-item>
                  <text:p text:style-name="P241"><text:bookmark text:name="a)_to_supply_Products_and_Services_to_yo"/>to<text:span text:style-name="T38"> </text:span>supply<text:span text:style-name="T38"> </text:span>Products<text:span text:style-name="T37"> </text:span>and<text:span text:style-name="T38"> </text:span>Services<text:span text:style-name="T12"> </text:span>to<text:span text:style-name="T38"> </text:span><text:span text:style-name="T10">you;</text:span></text:p>
                </text:list-item>
                <text:list-item>
                  <text:p text:style-name="P263"><text:bookmark text:name="b)_to_process_your_payment_for_Software_"/>to process your payment for Software Products and Additional Supporting Services;</text:p>
                </text:list-item>
                <text:list-item>
                  <text:p text:style-name="P264"><text:bookmark text:name="c)_if_you_agreed_to_this,_to_inform_you_"/>if<text:span text:style-name="T8"> </text:span>you<text:span text:style-name="T7"> </text:span>agreed<text:span text:style-name="T7"> </text:span>to<text:span text:style-name="T8"> </text:span>this,<text:span text:style-name="T7"> </text:span>to<text:span text:style-name="T7"> </text:span>inform<text:span text:style-name="T7"> </text:span>you<text:span text:style-name="T8"> </text:span>about<text:span text:style-name="T7"> </text:span>similar<text:span text:style-name="T40"> </text:span>Products<text:span text:style-name="T7"> </text:span>and<text:span text:style-name="T51"> </text:span>Services that we provide, but you may stop receiving these at any time by contacting us;</text:p>
                </text:list-item>
                <text:list-item>
                  <text:p text:style-name="P246"><text:bookmark text:name="d)_for_the_duration_of_this_Contract;"/>for<text:span text:style-name="T15"> </text:span>the<text:span text:style-name="T38"> </text:span>duration<text:span text:style-name="T10"> </text:span>of<text:span text:style-name="T18"> </text:span>this<text:span text:style-name="T13"> Contract;</text:span></text:p>
                </text:list-item>
                <text:list-item>
                  <text:p text:style-name="P241"><text:bookmark text:name="e)_on_your_documented,_reasonable_and_la"/>on<text:span text:style-name="T12"> </text:span>your<text:span text:style-name="T41"> </text:span>documented,<text:span text:style-name="T38"> </text:span>reasonable<text:span text:style-name="T15"> </text:span>and<text:span text:style-name="T10"> </text:span>lawful<text:span text:style-name="T18"> </text:span><text:span text:style-name="T13">instructions.</text:span></text:p>
                </text:list-item>
              </text:list>
            </text:list-item>
            <text:list-item>
              <text:p text:style-name="P265"><text:bookmark text:name="20.2_We_will_only_give_your_personal_dat"/>We<text:span text:style-name="T51"> </text:span>will<text:span text:style-name="T8"> </text:span>only<text:span text:style-name="T51"> </text:span>give<text:span text:style-name="T40"> </text:span>your<text:span text:style-name="T39"> </text:span>personal<text:span text:style-name="T18"> </text:span>data<text:span text:style-name="T37"> </text:span>to<text:span text:style-name="T40"> </text:span>third<text:span text:style-name="T40"> </text:span>parties<text:span text:style-name="T50"> </text:span>where<text:span text:style-name="T40"> </text:span>the<text:span text:style-name="T40"> </text:span>law<text:span text:style-name="T51"> </text:span>either requires or with your prior written consent.</text:p>
            </text:list-item>
          </text:list>
        </text:list-item>
        <text:list-item>
          <text:h text:style-name="P266" text:outline-level="2"><text:bookmark text:name="21._Data_Protection"/>DATA<text:span text:style-name="T15"> </text:span><text:span text:style-name="T13">PROTECTION</text:span></text:h>
          <text:list>
            <text:list-item>
              <text:p text:style-name="P267"><text:bookmark text:name="21.1_Both_parties_will_comply_with_all_a"/>Both parties will comply with all applicable requirements of Data Protection<text:span text:style-name="T37"> </text:span>Laws.<text:span text:style-name="T50"> </text:span>This<text:span text:style-name="T50"> </text:span>clause<text:span text:style-name="T41"> </text:span>21.1<text:span text:style-name="T37"> </text:span>is<text:span text:style-name="T50"> </text:span>in<text:span text:style-name="T40"> </text:span>addition<text:span text:style-name="T40"> </text:span>to,<text:span text:style-name="T7"> </text:span>and<text:span text:style-name="T40"> </text:span>does<text:span text:style-name="T50"> </text:span>not<text:span text:style-name="T7"> </text:span>relieve, remove or replace, a party's obligations under Data Protection Laws.</text:p>
            </text:list-item>
            <text:list-item>
              <text:p text:style-name="P268"><text:bookmark text:name="21.2_The_parties_acknowledge_that_for_th"/>The<text:span text:style-name="T8"> </text:span>parties<text:span text:style-name="T50"> </text:span>acknowledge<text:span text:style-name="T40"> </text:span>that<text:span text:style-name="T7"> </text:span>for<text:span text:style-name="T39"> </text:span>the<text:span text:style-name="T40"> </text:span>purposes<text:span text:style-name="T50"> </text:span>of<text:span text:style-name="T7"> </text:span>Data<text:span text:style-name="T40"> </text:span>Protection<text:span text:style-name="T8"> </text:span>Laws, the Customer is the Data Controller and the Supplier is the Data Processor where Customer Personal Data is in the Software Products hosted on the Hosted Services Platform.</text:p>
            </text:list-item>
            <text:list-item>
              <text:p text:style-name="P145"><text:bookmark text:name="21.3_The_types_of_Customer_Personal_Data"/>The types of Customer Personal Data to be processed, the categories of Data Subjects and the nature and purpose of such processing are set<text:span text:style-name="T41"> </text:span>out<text:span text:style-name="T41"> </text:span>in<text:span text:style-name="T10"> </text:span>21.5<text:span text:style-name="T15"> </text:span>and<text:span text:style-name="T15"> </text:span>the<text:span text:style-name="T15"> </text:span>Customer<text:span text:style-name="T40"> </text:span>hereby<text:span text:style-name="T38"> </text:span>confirms<text:span text:style-name="T38"> </text:span>that<text:span text:style-name="T41"> </text:span>it<text:span text:style-name="T41"> </text:span>has<text:span text:style-name="T38"> </text:span>the<text:span text:style-name="T15"> </text:span>right<text:span text:style-name="T41"> </text:span>to appoint the Supplier as a processor and, in so doing, to share such <text:bookmark text:name="21.4_Without_prejudice_to_the_generality"/>personal data with it for the duration of this Contract.</text:p>
            </text:list-item>
            <text:list-item>
              <text:p text:style-name="P269">Without<text:span text:style-name="T15"> </text:span>prejudice<text:span text:style-name="T9"> </text:span>to<text:span text:style-name="T9"> </text:span>the<text:span text:style-name="T9"> </text:span>generality<text:span text:style-name="T10"> </text:span>of<text:span text:style-name="T15"> </text:span>clause 21.1 above,<text:span text:style-name="T15"> </text:span>the<text:span text:style-name="T9"> </text:span>Customer will<text:span text:style-name="T10"> </text:span>ensure<text:span text:style-name="T13"> </text:span>that<text:span text:style-name="T12"> </text:span>it<text:span text:style-name="T12"> </text:span>has<text:span text:style-name="T15"> </text:span>all<text:span text:style-name="T10"> </text:span>necessary<text:span text:style-name="T37"> </text:span>appropriate<text:span text:style-name="T13"> </text:span>consents<text:span text:style-name="T15"> </text:span>(when<text:span text:style-name="T13"> </text:span>relying on consent as a lawful ground) and notices in place to enable lawful transfer<text:span text:style-name="T10"> </text:span>of<text:span text:style-name="T13"> </text:span>the<text:span text:style-name="T9"> </text:span>Customer Personal Data to<text:span text:style-name="T16"> </text:span>the Supplier for the<text:span text:style-name="T16"> </text:span>duration <text:bookmark text:name="21.5_The_processing_of_Personal_Data_to_"/>and purposes of this Contract.</text:p>
            </text:list-item>
            <text:list-item>
              <text:p text:style-name="P270">The<text:span text:style-name="T8"> </text:span>processing<text:span text:style-name="T7"> </text:span>of<text:span text:style-name="T7"> </text:span>Personal<text:span text:style-name="T8"> </text:span>Data<text:span text:style-name="T39"> </text:span>to<text:span text:style-name="T8"> </text:span>be<text:span text:style-name="T37"> </text:span>carried<text:span text:style-name="T40"> </text:span>out<text:span text:style-name="T7"> </text:span>by<text:span text:style-name="T8"> </text:span>the<text:span text:style-name="T40"> </text:span>Supplier<text:span text:style-name="T8"> </text:span>under this Contract is as follows:</text:p>
            </text:list-item>
          </text:list>
        </text:list-item>
      </text:list>
      <table:table table:name="Table1" table:style-name="Table1">
        <table:table-column table:style-name="Table1.A"/>
        <table:table-column table:style-name="Table1.B"/>
        <table:table-row table:style-name="Table1.1">
          <table:table-cell table:style-name="Table1.A1" office:value-type="string">
            <text:p text:style-name="P271" loext:marker-style-name="T5"><text:span text:style-name="T5">Subject </text:span><text:span text:style-name="T21">matter</text:span></text:p>
          </table:table-cell>
          <table:table-cell table:style-name="Table1.A1" office:value-type="string">
            <text:p text:style-name="P271">Provision<text:span text:style-name="T10"> </text:span>of<text:span text:style-name="T12"> </text:span>a<text:span text:style-name="T13"> </text:span>Hosted<text:span text:style-name="T16"> </text:span>healthcare<text:span text:style-name="T16"> </text:span>website <text:span text:style-name="T13">service</text:span></text:p>
          </table:table-cell>
        </table:table-row>
      </table:table>
      <text:p text:style-name="P272" loext:marker-style-name="T101"/>
      <table:table table:name="Table2" table:style-name="Table2">
        <table:table-column table:style-name="Table2.A"/>
        <table:table-column table:style-name="Table2.B"/>
        <table:table-row table:style-name="Table2.1">
          <table:table-cell table:style-name="Table2.A1" office:value-type="string">
            <text:p text:style-name="P273" loext:marker-style-name="T102"/>
          </table:table-cell>
          <table:table-cell table:style-name="Table2.A1" office:value-type="string">
            <text:p text:style-name="P274">including<text:span text:style-name="T40"> </text:span>Software<text:span text:style-name="T18"> </text:span>Updates,<text:span text:style-name="T40"> </text:span>support<text:span text:style-name="T40"> </text:span>and maintenance services by the Supplier</text:p>
          </table:table-cell>
        </table:table-row>
        <table:table-row table:style-name="Table2.2">
          <table:table-cell table:style-name="Table2.A1" office:value-type="string">
            <text:p text:style-name="P275" loext:marker-style-name="T5"><text:span text:style-name="T21">Duration</text:span><text:span text:style-name="T21"/></text:p>
          </table:table-cell>
          <table:table-cell table:style-name="Table2.A1" office:value-type="string">
            <text:p text:style-name="P275">The<text:span text:style-name="T13"> </text:span>duration<text:span text:style-name="T9"> </text:span>of<text:span text:style-name="T15"> </text:span>the<text:span text:style-name="T9"> </text:span><text:span text:style-name="T13">Contract</text:span></text:p>
          </table:table-cell>
        </table:table-row>
        <table:table-row table:style-name="Table2.3">
          <table:table-cell table:style-name="Table2.A1" office:value-type="string">
            <text:p text:style-name="Table_20_Paragraph"/>
            <text:p text:style-name="P276"/>
            <text:p text:style-name="P277" loext:marker-style-name="T5"><text:span text:style-name="T21">Nature</text:span><text:span text:style-name="T21"/></text:p>
          </table:table-cell>
          <table:table-cell table:style-name="Table2.A1" office:value-type="string">
            <text:p text:style-name="P278">Continual processing of data via a hosted service, along<text:span text:style-name="T41"> </text:span>with<text:span text:style-name="T10"> </text:span>incidental<text:span text:style-name="T12"> </text:span>and<text:span text:style-name="T10"> </text:span>occasional<text:span text:style-name="T12"> </text:span>access<text:span text:style-name="T18"> </text:span>only<text:span text:style-name="T18"> </text:span>in the course of fault replication, diagnosis and</text:p>
            <text:p text:style-name="P279">rectification<text:span text:style-name="T38"> </text:span>related<text:span text:style-name="T16"> </text:span>to<text:span text:style-name="T13"> </text:span>the<text:span text:style-name="T16"> </text:span>Supplier’s<text:span text:style-name="T15"> </text:span><text:span text:style-name="T13">Software</text:span></text:p>
            <text:p text:style-name="P280">Products<text:span text:style-name="T10"> </text:span>&amp;<text:span text:style-name="T10"> </text:span>associated <text:span text:style-name="T13">services</text:span></text:p>
          </table:table-cell>
        </table:table-row>
        <table:table-row table:style-name="Table2.4">
          <table:table-cell table:style-name="Table2.A1" office:value-type="string">
            <text:p text:style-name="P281"/>
            <text:p text:style-name="P277" loext:marker-style-name="T5"><text:span text:style-name="T21">Purpose</text:span><text:span text:style-name="T21"/></text:p>
          </table:table-cell>
          <table:table-cell table:style-name="Table2.A1" office:value-type="string">
            <text:p text:style-name="P282">Provision<text:span text:style-name="T10"> </text:span>of<text:span text:style-name="T38"> </text:span>a<text:span text:style-name="T41"> </text:span>hosted<text:span text:style-name="T10"> </text:span>service,<text:span text:style-name="T38"> </text:span>testing,<text:span text:style-name="T38"> </text:span>diagnosis and rectification of software errors and, where</text:p>
            <text:p text:style-name="P283">required,<text:span text:style-name="T38"> </text:span>testing<text:span text:style-name="T41"> </text:span>of<text:span text:style-name="T15"> </text:span>Software<text:span text:style-name="T16"> </text:span>Updates<text:span text:style-name="T18"> </text:span>and<text:span text:style-name="T10"> </text:span>fixes <text:span text:style-name="T13">provided</text:span></text:p>
          </table:table-cell>
        </table:table-row>
        <table:table-row table:style-name="Table2.5">
          <table:table-cell table:style-name="Table2.A1" office:value-type="string">
            <text:p text:style-name="Table_20_Paragraph"/>
            <text:p text:style-name="P284"/>
            <text:p text:style-name="P285" loext:marker-style-name="T5"><text:span text:style-name="T5">Type</text:span><text:span text:style-name="T6"> </text:span><text:span text:style-name="T5">of</text:span><text:span text:style-name="T19"> </text:span><text:span text:style-name="T5">Personal </text:span><text:span text:style-name="T36">Data</text:span></text:p>
          </table:table-cell>
          <table:table-cell table:style-name="Table2.A1" office:value-type="string">
            <text:p text:style-name="P278">Names,<text:span text:style-name="T10"> </text:span>job titles,<text:span text:style-name="T10"> </text:span>business<text:span text:style-name="T16"> </text:span>addresses,<text:span text:style-name="T10"> </text:span>work<text:span text:style-name="T16"> </text:span>email addresses, telephone numbers and user names. Submission<text:span text:style-name="T10"> </text:span>of<text:span text:style-name="T18"> </text:span>special<text:span text:style-name="T15"> </text:span>category<text:span text:style-name="T40"> </text:span>data<text:span text:style-name="T10"> </text:span>by<text:span text:style-name="T12"> </text:span>patients<text:span text:style-name="T12"> </text:span>of the Customer wishing to share their data with the Customer. This data might include full names, full</text:p>
            <text:p text:style-name="P286">contact<text:span text:style-name="T38"> </text:span>details<text:span text:style-name="T12"> </text:span>and<text:span text:style-name="T16"> </text:span>sensitive<text:span text:style-name="T10"> </text:span>personal<text:span text:style-name="T15"> </text:span>health<text:span text:style-name="T16"> </text:span><text:span text:style-name="T10">data.</text:span></text:p>
          </table:table-cell>
        </table:table-row>
        <table:table-row table:style-name="Table2.1">
          <table:table-cell table:style-name="Table2.A1" office:value-type="string">
            <text:p text:style-name="P274" loext:marker-style-name="T5"><text:span text:style-name="T5">Categories</text:span><text:span text:style-name="T6"> </text:span><text:span text:style-name="T5">of</text:span><text:span text:style-name="T19"> </text:span><text:span text:style-name="T5">Data </text:span><text:span text:style-name="T21">Subjects</text:span></text:p>
          </table:table-cell>
          <table:table-cell table:style-name="Table2.A1" office:value-type="string">
            <text:p text:style-name="P274">Contacts<text:span text:style-name="T10"> </text:span>of<text:span text:style-name="T12"> </text:span>the<text:span text:style-name="T13"> </text:span>Customer’s<text:span text:style-name="T12"> </text:span>staff.<text:span text:style-name="T18"> </text:span>Members<text:span text:style-name="T12"> </text:span>of<text:span text:style-name="T18"> </text:span>the public<text:span text:style-name="T10"> </text:span>and<text:span text:style-name="T12"> </text:span>patients<text:span text:style-name="T16"> </text:span>of<text:span text:style-name="T15"> </text:span>the Customer<text:span text:style-name="T13"> organisation.</text:span></text:p>
          </table:table-cell>
        </table:table-row>
        <table:table-row table:style-name="Table2.4">
          <table:table-cell table:style-name="Table2.A1" office:value-type="string">
            <text:p text:style-name="P287"/>
            <text:p text:style-name="P288" loext:marker-style-name="T5"><text:span text:style-name="T21">Processing Instructions</text:span><text:span text:style-name="T21"/></text:p>
          </table:table-cell>
          <table:table-cell table:style-name="Table2.A1" office:value-type="string">
            <text:p text:style-name="P289">To provide a hosted service as per this Contract and<text:span text:style-name="T12"> </text:span>other<text:span text:style-name="T18"> </text:span>instructions<text:span text:style-name="T51"> </text:span>agreed<text:span text:style-name="T12"> </text:span>between<text:span text:style-name="T12"> </text:span>the<text:span text:style-name="T12"> </text:span>parties from time to time whether for ad hoc work or</text:p>
            <text:p text:style-name="P290">otherwise</text:p>
          </table:table-cell>
        </table:table-row>
        <table:table-row table:style-name="Table2.8">
          <table:table-cell table:style-name="Table2.A1" office:value-type="string">
            <text:p text:style-name="Table_20_Paragraph"/>
            <text:p text:style-name="P291"/>
            <text:p text:style-name="P292" loext:marker-style-name="T5"><text:span text:style-name="T21">Processing </text:span><text:span text:style-name="T5">subcontractor</text:span><text:span text:style-name="T6"> </text:span><text:span text:style-name="T5">(s)</text:span></text:p>
          </table:table-cell>
          <table:table-cell table:style-name="Table2.A1" office:value-type="string">
            <text:p text:style-name="P293">WP Engine, Inc., Amazon Web Services, Inc., Google<text:span text:style-name="T8"> </text:span>Cloud<text:span text:style-name="T7"> </text:span>Services<text:span text:style-name="T7"> </text:span>and<text:span text:style-name="T8"> </text:span>The<text:span text:style-name="T7"> </text:span>Rocket<text:span text:style-name="T7"> </text:span>Science Group (Mailchimp Mandrill) Intuit Inc. Freshworks Inc., Xero Limited</text:p>
          </table:table-cell>
        </table:table-row>
      </table:table>
      <text:list xml:id="list140803265050282" text:continue-numbering="true" text:style-name="WWNum32">
        <text:list-item>
          <text:list>
            <text:list-item>
              <text:p text:style-name="P294"><text:bookmark text:name="21.6_Without_prejudice_to_the_generality"/>Without prejudice to the generality of clause 21.1 above, the Supplier <text:span text:style-name="T13">shall:</text:span></text:p>
            </text:list-item>
          </text:list>
        </text:list-item>
      </text:list>
      <text:list text:style-name="WWNum15">
        <text:list-item>
          <text:p text:style-name="P295"><text:bookmark text:name="a)_ensure_those_processing_Customer_Pers"/>ensure those processing Customer Personal Data are under a confidentiality obligation;</text:p>
        </text:list-item>
        <text:list-item>
          <text:p text:style-name="P296"><text:bookmark text:name="b)_process_that_Customer_Personal_Data_o"/>process<text:span text:style-name="T40"> </text:span>that<text:span text:style-name="T39"> </text:span>Customer<text:span text:style-name="T38"> </text:span>Personal<text:span text:style-name="T51"> </text:span>Data<text:span text:style-name="T18"> </text:span>only<text:span text:style-name="T7"> </text:span>on<text:span text:style-name="T18"> </text:span>the<text:span text:style-name="T18"> </text:span>written<text:span text:style-name="T18"> </text:span>instructions<text:span text:style-name="T7"> </text:span>of the Customer unless the Supplier is required by Applicable Laws to otherwise<text:span text:style-name="T41"> </text:span>Process<text:span text:style-name="T40"> </text:span>that<text:span text:style-name="T39"> </text:span>Customer<text:span text:style-name="T41"> </text:span>Personal<text:span text:style-name="T37"> </text:span>Data.<text:span text:style-name="T39"> </text:span>Where<text:span text:style-name="T41"> </text:span>the<text:span text:style-name="T41"> </text:span>Supplier<text:span text:style-name="T41"> </text:span>is relying<text:span text:style-name="T37"> </text:span>on<text:span text:style-name="T15"> </text:span>laws<text:span text:style-name="T38"> </text:span>of<text:span text:style-name="T41"> </text:span>a<text:span text:style-name="T15"> </text:span>member<text:span text:style-name="T40"> </text:span>of<text:span text:style-name="T41"> </text:span>the<text:span text:style-name="T15"> </text:span>European<text:span text:style-name="T15"> </text:span>Union<text:span text:style-name="T37"> </text:span>or<text:span text:style-name="T12"> </text:span>European<text:span text:style-name="T15"> </text:span>Union law as the basis for Processing Personal Data, the Supplier shall promptly notify the Customer of this before performing the Processing required<text:span text:style-name="T9"> </text:span>by<text:span text:style-name="T10"> </text:span>the<text:span text:style-name="T9"> </text:span>Applicable<text:span text:style-name="T9"> </text:span>Laws<text:span text:style-name="T10"> </text:span>unless<text:span text:style-name="T10"> </text:span>those<text:span text:style-name="T9"> </text:span>Applicable<text:span text:style-name="T9"> </text:span>Laws<text:span text:style-name="T10"> </text:span>prohibit the Supplier from so notifying the Customer;</text:p>
        </text:list-item>
        <text:list-item>
          <text:p text:style-name="P297"><text:bookmark text:name="c)_ensure_that_it_has_in_place_appropria"/>ensure that it has in place appropriate technical and organisational measures, which it shall notify to the Customer for review, to protect against<text:span text:style-name="T68"> </text:span>unauthorised<text:span text:style-name="T68"> </text:span>or<text:span text:style-name="T68"> </text:span>unlawful<text:span text:style-name="T68"> </text:span>Processing<text:span text:style-name="T68"> </text:span>of<text:span text:style-name="T68"> </text:span>Customer<text:span text:style-name="T68"> </text:span>Personal</text:p>
        </text:list-item>
      </text:list>
      <text:p text:style-name="P298">Data and against accidental loss or destruction of, or damage to, Customer<text:span text:style-name="T40"> </text:span>Personal<text:span text:style-name="T39"> </text:span>Data,<text:span text:style-name="T50"> </text:span>appropriate<text:span text:style-name="T37"> </text:span>to<text:span text:style-name="T37"> </text:span>the<text:span text:style-name="T37"> </text:span>harm<text:span text:style-name="T40"> </text:span>that<text:span text:style-name="T50"> </text:span>might<text:span text:style-name="T50"> </text:span>result<text:span text:style-name="T50"> </text:span>from the<text:span text:style-name="T13"> </text:span>unauthorised<text:span text:style-name="T12"> </text:span>or<text:span text:style-name="T18"> </text:span>unlawful<text:span text:style-name="T10"> </text:span>Processing<text:span text:style-name="T12"> </text:span>or<text:span text:style-name="T16"> </text:span>accidental<text:span text:style-name="T10"> </text:span>loss,<text:span text:style-name="T37"> </text:span>destruction or<text:span text:style-name="T16"> </text:span>damage<text:span text:style-name="T13"> </text:span>and<text:span text:style-name="T13"> </text:span>the<text:span text:style-name="T13"> </text:span>nature<text:span text:style-name="T13"> </text:span>of<text:span text:style-name="T12"> </text:span>the<text:span text:style-name="T13"> </text:span>data<text:span text:style-name="T13"> </text:span>to<text:span text:style-name="T18"> </text:span>be<text:span text:style-name="T18"> </text:span>protected,<text:span text:style-name="T12"> </text:span>having<text:span text:style-name="T18"> </text:span>regard<text:span text:style-name="T13"> </text:span>to the state of technological development and the cost of implementing any measures (those measures may include, where appropriate, pseudonymising and encrypting Customer Personal Data, ensuring confidentiality, integrity, availability and resilience of its systems and services,<text:span text:style-name="T12"> </text:span>ensuring<text:span text:style-name="T18"> </text:span>that<text:span text:style-name="T12"> </text:span>availability<text:span text:style-name="T15"> </text:span>of<text:span text:style-name="T37"> </text:span>and<text:span text:style-name="T18"> </text:span>access<text:span text:style-name="T15"> </text:span>to<text:span text:style-name="T18"> </text:span>Customer<text:span text:style-name="T16"> </text:span>Personal Data<text:span text:style-name="T18"> </text:span>can<text:span text:style-name="T18"> </text:span>be<text:span text:style-name="T18"> </text:span>restored<text:span text:style-name="T39"> </text:span>in<text:span text:style-name="T18"> </text:span>a<text:span text:style-name="T18"> </text:span>timely<text:span text:style-name="T50"> </text:span>manner<text:span text:style-name="T51"> </text:span>after<text:span text:style-name="T38"> </text:span>an<text:span text:style-name="T18"> </text:span>incident,<text:span text:style-name="T40"> </text:span>and<text:span text:style-name="T18"> </text:span>regularly assessing and evaluating the effectiveness of the technical and organisational measures adopted by it)<text:bookmark text:name="_bookmark1"/>;</text:p>
      <text:list text:continue-numbering="true" text:style-name="WWNum15">
        <text:list-item>
          <text:p text:style-name="P299"><text:bookmark text:name="d)_not_transfer,_or_permit_any_third_par"/>not transfer, or permit any third party sub-Processor of the provider to transfer, any Customer Personal Data outside of the European Economic Area unless the prior written consent of the Customer has been obtained (and the parties acknowledge that at the date of this Contract no such consent has been given and nothing in this Contract constitutes such consent) and the following conditions are fulfilled:</text:p>
          <text:list>
            <text:list-item>
              <text:p text:style-name="P300"><text:bookmark text:name="(i)_the_Customer_or_the_Supplier_has_pro"/>the Customer or the Supplier has provided appropriate safeguards in relation to the transfer;</text:p>
            </text:list-item>
            <text:list-item>
              <text:p text:style-name="P301"><text:bookmark text:name="(ii)_the_Data_Subject_has_enforceable_ri"/>the Data Subject has enforceable rights and effective legal <text:span text:style-name="T13">remedies;</text:span></text:p>
            </text:list-item>
            <text:list-item>
              <text:p text:style-name="P302"><text:bookmark text:name="(iii)_the_Supplier_complies_with_its_obl"/>the Supplier complies with its obligations under the Data Protection<text:span text:style-name="T9"> </text:span>Laws<text:span text:style-name="T10"> </text:span>by<text:span text:style-name="T10"> </text:span>providing<text:span text:style-name="T12"> </text:span>an<text:span text:style-name="T9"> </text:span>adequate<text:span text:style-name="T9"> </text:span>level<text:span text:style-name="T16"> </text:span>of<text:span text:style-name="T15"> </text:span>protection<text:span text:style-name="T9"> </text:span>to any Customer Personal Data that is transferred; and</text:p>
            </text:list-item>
            <text:list-item>
              <text:p text:style-name="P303"><text:bookmark text:name="(iv)_the_Supplier_complies_with_reasonab"/>the Supplier complies with reasonable instructions<text:span text:style-name="T9"> </text:span>notified to it in advance by the Customer with respect to the Processing of the Personal Data;</text:p>
            </text:list-item>
          </text:list>
        </text:list-item>
        <text:list-item>
          <text:p text:style-name="P304"><text:bookmark text:name="e)_when_requested_by_the_Customer_assist"/>when requested by the Customer assist the Customer, at the Customer's reasonable cost,<text:span text:style-name="T9"> </text:span>in responding<text:span text:style-name="T13"> </text:span>to any request<text:span text:style-name="T9"> </text:span>from<text:span text:style-name="T16"> </text:span>a Data Subject and in ensuring compliance with the Customer’s obligations under the Data Protection Laws with respect to security, breach notifications, Data Protection Impact Assessments and consultations <text:bookmark text:name="f)_The_Supplier_shall_notify_the_Custome"/>with any Supervisory Authority or regulator;</text:p>
        </text:list-item>
        <text:list-item>
          <text:p text:style-name="P305">The Supplier shall<text:span text:style-name="T10"> </text:span>notify the Customer without<text:span text:style-name="T9"> </text:span>undue delay<text:span text:style-name="T15"> </text:span>and in any event within 48 hours when it becomes aware of any accidental, unlawful or unauthorised destruction, loss, alteration, disclosure of, or access to any Confidential Information or personal data provided to Supplier under this Contract, or any unauthorised or unlawful processing of such information or data, and together with such notice provide<text:span text:style-name="T12"> </text:span>a<text:span text:style-name="T40"> </text:span>written<text:span text:style-name="T40"> </text:span>description<text:span text:style-name="T40"> </text:span>of<text:span text:style-name="T50"> </text:span>all<text:span text:style-name="T51"> </text:span>relevant<text:span text:style-name="T37"> </text:span>facts<text:span text:style-name="T50"> </text:span>and<text:span text:style-name="T40"> </text:span>measures<text:span text:style-name="T41"> </text:span>taken<text:span text:style-name="T40"> </text:span>or <text:bookmark text:name="g)_At_the_written_direction_of_the_Custo"/>proposed to be taken by Supplier to address the issue;</text:p>
        </text:list-item>
        <text:list-item>
          <text:p text:style-name="P306">At the written direction of the Customer delete or return all Customer Personal<text:span text:style-name="T103"> </text:span>Data<text:span text:style-name="T104"> </text:span>processed<text:span text:style-name="T105"> </text:span>by<text:span text:style-name="T106"> </text:span>the<text:span text:style-name="T104"> </text:span>Supplier<text:span text:style-name="T104"> </text:span>on<text:span text:style-name="T105"> </text:span>behalf<text:span text:style-name="T107"> </text:span>of<text:span text:style-name="T107"> </text:span>the<text:span text:style-name="T108"> </text:span>Customer</text:p>
        </text:list-item>
      </text:list>
      <text:p text:style-name="P307">unless<text:span text:style-name="T68"> </text:span>required<text:span text:style-name="T68"> </text:span>by<text:span text:style-name="T68"> </text:span>Applicable<text:span text:style-name="T68"> </text:span>Law<text:span text:style-name="T68"> </text:span>to<text:span text:style-name="T68"> </text:span>store<text:span text:style-name="T68"> </text:span>the<text:span text:style-name="T68"> </text:span>Customer<text:span text:style-name="T68"> </text:span>Personal <text:span text:style-name="T13">Data;</text:span></text:p>
      <text:list text:continue-numbering="true" text:style-name="WWNum15">
        <text:list-item>
          <text:p text:style-name="P308"><text:bookmark text:name="h)_On_Termination_of_this_Contract_the_S"/>On Termination of this Contract the Supplier will delete or return (by election of the Customer) delete or return all Customer Personal Data processed by the Supplier on behalf of the Customer;</text:p>
        </text:list-item>
        <text:list-item>
          <text:p text:style-name="P309"><text:bookmark text:name="i)_maintain_and_make_available_to_the_Cu"/>maintain and make available to the Customer on request all complete and accurate records and information necessary to demonstrate the Supplier’s compliance with this contract and allow for audits by the Customer or the Customer's designated auditor<text:bookmark text:name="_bookmark2"/>.</text:p>
        </text:list-item>
      </text:list>
      <text:list text:continue-list="list140803265050282" text:style-name="WWNum32">
        <text:list-item>
          <text:list>
            <text:list-item>
              <text:p text:style-name="P310"><text:bookmark text:name="21.7_Subject_to_this_clause_‎21.6i)_and_"/>Subject<text:span text:style-name="T8"> </text:span>to<text:span text:style-name="T7"> </text:span>this<text:span text:style-name="T7"> </text:span>clause<text:span text:style-name="T8"> </text:span><text:a xlink:type="simple" xlink:href="#_bookmark2" text:style-name="ListLabel_20_325" text:visited-style-name="ListLabel_20_325">21.6i)</text:a><text:span text:style-name="T7"> </text:span>and<text:span text:style-name="T7"> </text:span>sub-clause<text:span text:style-name="T7"> </text:span><text:a xlink:type="simple" xlink:href="#_bookmark1" text:style-name="ListLabel_20_325" text:visited-style-name="ListLabel_20_325">21.6c)</text:a><text:span text:style-name="T8"> </text:span>above,<text:span text:style-name="T7"> </text:span>the<text:span text:style-name="T7"> </text:span>Customer consents to the Supplier appointing the third party sub-Processor(s) named<text:span text:style-name="T12"> </text:span>in<text:span text:style-name="T9"> </text:span>clause<text:span text:style-name="T12"> </text:span>21.5<text:span text:style-name="T9"> </text:span>of<text:span text:style-name="T15"> </text:span>this<text:span text:style-name="T10"> </text:span>Contract<text:span text:style-name="T15"> </text:span>as<text:span text:style-name="T41"> </text:span>a<text:span text:style-name="T9"> </text:span>third-party<text:span text:style-name="T10"> </text:span>sub-Processor<text:span text:style-name="T18"> </text:span>or third-party sub-Processors of Personal Data.<text:span text:style-name="T68"> </text:span>The Supplier confirms that it has<text:span text:style-name="T16"> </text:span>entered with such third party sub-Processor(s) into a written agreement<text:span text:style-name="T12"> </text:span>incorporating<text:span text:style-name="T18"> </text:span>terms<text:span text:style-name="T15"> </text:span>which<text:span text:style-name="T13"> </text:span>provide<text:span text:style-name="T13"> </text:span>the<text:span text:style-name="T13"> </text:span>same<text:span text:style-name="T13"> </text:span>data<text:span text:style-name="T18"> </text:span>protection obligations<text:span text:style-name="T50"> </text:span>as<text:span text:style-name="T50"> </text:span>those<text:span text:style-name="T40"> </text:span>set<text:span text:style-name="T7"> </text:span>out<text:span text:style-name="T7"> </text:span>in<text:span text:style-name="T40"> </text:span>this<text:span text:style-name="T50"> </text:span>clause<text:span text:style-name="T10"> </text:span><text:span text:style-name="T5">Error!</text:span><text:span text:style-name="T60"> </text:span><text:span text:style-name="T5">Reference</text:span><text:span text:style-name="T23"> </text:span><text:span text:style-name="T5">source</text:span><text:span text:style-name="T23"> </text:span><text:span text:style-name="T5">not found.</text:span>1.<text:span text:style-name="T109"> </text:span>As<text:span text:style-name="T50"> </text:span>between<text:span text:style-name="T40"> </text:span>the<text:span text:style-name="T40"> </text:span>Customer<text:span text:style-name="T39"> </text:span>and<text:span text:style-name="T40"> </text:span>the<text:span text:style-name="T40"> </text:span>Supplier,<text:span text:style-name="T7"> </text:span>the<text:span text:style-name="T40"> </text:span>Supplier<text:span text:style-name="T39"> </text:span>shall remain fully liable for all acts or omissions of any third-party sub-Processor appointed by it pursuant to this clause <text:a xlink:type="simple" xlink:href="#_bookmark2" text:style-name="ListLabel_20_325" text:visited-style-name="ListLabel_20_325">21.6i)</text:a>.</text:p>
            </text:list-item>
          </text:list>
        </text:list-item>
      </text:list>
      <text:p text:style-name="P311"/>
      <text:list text:continue-numbering="true" text:style-name="WWNum32">
        <text:list-item>
          <text:h text:style-name="P150" text:outline-level="3"><text:bookmark text:name="22._Other_important_terms"/><text:span text:style-name="T29">Other</text:span><text:span text:style-name="T32"> </text:span><text:span text:style-name="T29">important</text:span><text:span text:style-name="T30"> </text:span><text:span text:style-name="T33">terms</text:span></text:h>
        </text:list-item>
      </text:list>
      <text:p text:style-name="P312" loext:marker-style-name="T56"/>
      <text:list text:continue-numbering="true" text:style-name="WWNum32">
        <text:list-item>
          <text:list>
            <text:list-item>
              <text:p text:style-name="P313"><text:bookmark text:name="22.1_Transfer_this_Contract_to_someone_e"/><text:span text:style-name="T5">Transfer this Contract to someone else. </text:span>Neither party will, without the<text:span text:style-name="T37"> </text:span>prior<text:span text:style-name="T40"> </text:span>written<text:span text:style-name="T37"> </text:span>consent<text:span text:style-name="T50"> </text:span>of<text:span text:style-name="T50"> </text:span>the<text:span text:style-name="T37"> </text:span>other<text:span text:style-name="T40"> </text:span>party<text:span text:style-name="T51"> </text:span>assign,<text:span text:style-name="T50"> </text:span>transfer,<text:span text:style-name="T50"> </text:span>charge,<text:span text:style-name="T50"> </text:span>sub-contract or deal in any other manner with all or any of its rights or obligations under this Contract.</text:p>
            </text:list-item>
            <text:list-item>
              <text:p text:style-name="P93"><text:bookmark text:name="22.2_Dispute_Resolution:_Any_dispute_sha"/><text:span text:style-name="T5">Dispute</text:span><text:span text:style-name="T6"> </text:span><text:span text:style-name="T5">Resolution:</text:span><text:span text:style-name="T20"> </text:span>Any<text:span text:style-name="T7"> </text:span>dispute<text:span text:style-name="T40"> </text:span>shall<text:span text:style-name="T8"> </text:span>be<text:span text:style-name="T7"> </text:span>referred<text:span text:style-name="T7"> </text:span>by<text:span text:style-name="T50"> </text:span>either<text:span text:style-name="T8"> </text:span>party<text:span text:style-name="T50"> </text:span>to<text:span text:style-name="T39"> </text:span>the Contract Manager of the Customer and the Board of Directors of the Supplier for resolution (the nominated representatives).<text:span text:style-name="T68"> </text:span>If the dispute is not resolved by agreement in writing between the parties within 14 days<text:span text:style-name="T8"> </text:span>after<text:span text:style-name="T7"> </text:span>the<text:span text:style-name="T7"> </text:span>dispute<text:span text:style-name="T8"> </text:span>having<text:span text:style-name="T7"> </text:span>first<text:span text:style-name="T7"> </text:span>been<text:span text:style-name="T7"> </text:span>referred<text:span text:style-name="T8"> </text:span>to<text:span text:style-name="T7"> </text:span>the<text:span text:style-name="T7"> </text:span>Contract<text:span text:style-name="T8"> </text:span>Manager of<text:span text:style-name="T15"> </text:span>the<text:span text:style-name="T9"> </text:span>Customer<text:span text:style-name="T13"> </text:span>and<text:span text:style-name="T9"> </text:span>the<text:span text:style-name="T9"> </text:span>Board<text:span text:style-name="T9"> </text:span>of<text:span text:style-name="T15"> </text:span>Directors<text:span text:style-name="T10"> </text:span>of<text:span text:style-name="T15"> </text:span>the<text:span text:style-name="T9"> </text:span>Supplier,<text:span text:style-name="T15"> </text:span>the<text:span text:style-name="T9"> </text:span>dispute <text:bookmark text:name="22.3_A_Dispute_may_at_either_party's_req"/>shall be resolved in accordance with clause 22.3.</text:p>
            </text:list-item>
            <text:list-item>
              <text:p text:style-name="P121"><text:span text:style-name="T5">A Dispute may at either party's request be referred to mediation. </text:span>The mediation shall be conducted by a single mediator appointed by the parties or, if the parties are unable to agree on the identity of the mediator<text:span text:style-name="T12"> </text:span>within<text:span text:style-name="T37"> </text:span>21<text:span text:style-name="T15"> </text:span>days<text:span text:style-name="T38"> </text:span>after<text:span text:style-name="T12"> </text:span>the<text:span text:style-name="T37"> </text:span>date<text:span text:style-name="T15"> </text:span>of<text:span text:style-name="T41"> </text:span>the<text:span text:style-name="T15"> </text:span>request<text:span text:style-name="T41"> </text:span>that<text:span text:style-name="T41"> </text:span>the<text:span text:style-name="T37"> </text:span>dispute<text:span text:style-name="T37"> </text:span>be resolved by<text:span text:style-name="T16"> </text:span>mediation,<text:span text:style-name="T10"> </text:span>or<text:span text:style-name="T9"> </text:span>if<text:span text:style-name="T10"> </text:span>the person appointed is<text:span text:style-name="T38"> </text:span>unable or<text:span text:style-name="T9"> </text:span>unwilling to act, the mediator shall be appointed by the mediation body chosen by the applicant party.<text:span text:style-name="T68"> </text:span>The mediation shall be conducted at a location that is convenient to both parties and in English.<text:span text:style-name="T68"> </text:span>Mediation is without <text:bookmark text:name="22.4_If_a_court_finds_part_of_this_Contr"/>prejudice to the rights of the parties in any future proceedings.</text:p>
            </text:list-item>
            <text:list-item>
              <text:p text:style-name="P314"><text:span text:style-name="T5">If</text:span><text:span text:style-name="T92"> </text:span><text:span text:style-name="T5">a</text:span><text:span text:style-name="T24"> </text:span><text:span text:style-name="T5">court</text:span><text:span text:style-name="T22"> </text:span><text:span text:style-name="T5">finds</text:span><text:span text:style-name="T24"> </text:span><text:span text:style-name="T5">part</text:span><text:span text:style-name="T22"> </text:span><text:span text:style-name="T5">of</text:span><text:span text:style-name="T24"> </text:span><text:span text:style-name="T5">this</text:span><text:span text:style-name="T92"> </text:span><text:span text:style-name="T5">Contract</text:span><text:span text:style-name="T92"> </text:span><text:span text:style-name="T5">illegal,</text:span><text:span text:style-name="T26"> </text:span><text:span text:style-name="T5">the</text:span><text:span text:style-name="T24"> </text:span><text:span text:style-name="T5">rest</text:span><text:span text:style-name="T92"> </text:span><text:span text:style-name="T5">will</text:span><text:span text:style-name="T26"> </text:span><text:span text:style-name="T5">continue</text:span><text:span text:style-name="T24"> </text:span><text:span text:style-name="T5">in force. </text:span>Each of the paragraphs of these terms operates separately. If any court or relevant authority decides that any of them are unlawful, the remaining paragraphs will remain in full force and effect.</text:p>
            </text:list-item>
            <text:list-item>
              <text:p text:style-name="P315"><text:bookmark text:name="22.5_Even_if_we_delay_in_enforcing_this_"/><text:span text:style-name="T5">Even if we delay in enforcing this Contract, we can still enforce it later</text:span>. If we do not insist immediately that you do anything you are required to do under these terms,<text:span text:style-name="T16"> </text:span>or if<text:span text:style-name="T16"> </text:span>we delay<text:span text:style-name="T13"> </text:span>in taking<text:span text:style-name="T10"> </text:span>steps<text:span text:style-name="T13"> </text:span>against you<text:span text:style-name="T38"> </text:span>in<text:span text:style-name="T38"> </text:span>respect<text:span text:style-name="T39"> </text:span>of<text:span text:style-name="T39"> </text:span>your<text:span text:style-name="T41"> </text:span>breaking<text:span text:style-name="T51"> </text:span>this<text:span text:style-name="T40"> </text:span>Contract,<text:span text:style-name="T39"> </text:span>that<text:span text:style-name="T39"> </text:span>will<text:span text:style-name="T50"> </text:span>not<text:span text:style-name="T39"> </text:span>mean<text:span text:style-name="T38"> </text:span>that<text:span text:style-name="T39"> </text:span>you do not have to do those things and it will not prevent us taking steps against<text:span text:style-name="T15"> </text:span>you<text:span text:style-name="T12"> </text:span>at<text:span text:style-name="T15"> </text:span>a<text:span text:style-name="T9"> </text:span>later<text:span text:style-name="T13"> </text:span>date.<text:span text:style-name="T15"> </text:span>For<text:span text:style-name="T18"> </text:span>example,<text:span text:style-name="T15"> </text:span>if<text:span text:style-name="T15"> </text:span>you<text:span text:style-name="T9"> </text:span>miss<text:span text:style-name="T38"> </text:span>a<text:span text:style-name="T9"> </text:span>payment<text:span text:style-name="T15"> </text:span>and<text:span text:style-name="T12"> </text:span>we do<text:span text:style-name="T8"> </text:span>not<text:span text:style-name="T7"> </text:span>chase<text:span text:style-name="T7"> </text:span>you,<text:span text:style-name="T8"> </text:span>but<text:span text:style-name="T7"> </text:span>we<text:span text:style-name="T7"> </text:span>continue<text:span text:style-name="T7"> </text:span>to<text:span text:style-name="T8"> </text:span>provide<text:span text:style-name="T7"> </text:span>the<text:span text:style-name="T7"> </text:span>Products<text:span text:style-name="T8"> </text:span>and<text:span text:style-name="T7"> </text:span>Services, we can still require you to make the payment at a later date.</text:p>
            </text:list-item>
          </text:list>
        </text:list-item>
      </text:list>
      <text:p text:style-name="P210"/>
      <text:list text:continue-numbering="true" text:style-name="WWNum32">
        <text:list-item>
          <text:h text:style-name="P316" text:outline-level="3"><text:bookmark text:name="23._Waiver"/>Waiver</text:h>
        </text:list-item>
      </text:list>
      <text:p text:style-name="P97" loext:marker-style-name="T56"/>
      <text:list text:continue-numbering="true" text:style-name="WWNum32">
        <text:list-item>
          <text:list>
            <text:list-item>
              <text:p text:style-name="P317"><text:bookmark text:name="23.1_No_failure_or_delay_by_a_party_to_e"/>No failure or delay by<text:span text:style-name="T13"> </text:span>a party to exercise any right or remedy provided under this Contract or by law shall constitute a waiver of that or any other<text:span text:style-name="T13"> </text:span>right<text:span text:style-name="T15"> </text:span>or<text:span text:style-name="T13"> </text:span>remedy,<text:span text:style-name="T15"> </text:span>nor<text:span text:style-name="T13"> </text:span>shall<text:span text:style-name="T38"> </text:span>it<text:span text:style-name="T15"> </text:span>prevent<text:span text:style-name="T15"> </text:span>or<text:span text:style-name="T13"> </text:span>restrict<text:span text:style-name="T15"> </text:span>the<text:span text:style-name="T9"> </text:span>further<text:span text:style-name="T13"> </text:span>exercise of<text:span text:style-name="T51"> </text:span>that<text:span text:style-name="T51"> </text:span>or<text:span text:style-name="T37"> </text:span>any<text:span text:style-name="T39"> </text:span>other<text:span text:style-name="T37"> </text:span>right<text:span text:style-name="T51"> </text:span>or<text:span text:style-name="T37"> </text:span>remedy.<text:span text:style-name="T51"> </text:span>No<text:span text:style-name="T41"> </text:span>single<text:span text:style-name="T41"> </text:span>or<text:span text:style-name="T37"> </text:span>partial<text:span text:style-name="T40"> </text:span>exercise<text:span text:style-name="T41"> </text:span>of<text:span text:style-name="T51"> </text:span>such right or remedy shall prevent or restrict the further exercise of that or any other right or remedy.</text:p>
            </text:list-item>
          </text:list>
        </text:list-item>
      </text:list>
      <text:p text:style-name="P149"/>
      <text:list text:continue-numbering="true" text:style-name="WWNum32">
        <text:list-item>
          <text:h text:style-name="P316" text:outline-level="3"><text:bookmark text:name="24._Remedies"/>Remedies</text:h>
        </text:list-item>
      </text:list>
      <text:p text:style-name="P97" loext:marker-style-name="T56"/>
      <text:list text:continue-numbering="true" text:style-name="WWNum32">
        <text:list-item>
          <text:list>
            <text:list-item>
              <text:p text:style-name="P172"><text:bookmark text:name="24.1_Except_as_expressly_provided_in_thi"/>Except as expressly provided in this Contract, the rights and remedies provided<text:span text:style-name="T8"> </text:span>under<text:span text:style-name="T39"> </text:span>this<text:span text:style-name="T37"> </text:span>Contract<text:span text:style-name="T51"> </text:span>are<text:span text:style-name="T40"> </text:span>in<text:span text:style-name="T40"> </text:span>addition<text:span text:style-name="T40"> </text:span>to,<text:span text:style-name="T8"> </text:span>and<text:span text:style-name="T40"> </text:span>not<text:span text:style-name="T7"> </text:span>exclusive<text:span text:style-name="T40"> </text:span>of,<text:span text:style-name="T7"> </text:span>any rights or remedies provided by law.</text:p>
            </text:list-item>
          </text:list>
        </text:list-item>
      </text:list>
      <text:p text:style-name="P95"/>
      <text:list text:continue-numbering="true" text:style-name="WWNum32">
        <text:list-item>
          <text:h text:style-name="P96" text:outline-level="3"><text:bookmark text:name="25._Entire_Contract"/><text:span text:style-name="T29">Entire</text:span><text:span text:style-name="T65"> </text:span><text:span text:style-name="T33">Contract</text:span></text:h>
        </text:list-item>
      </text:list>
      <text:p text:style-name="P97" loext:marker-style-name="T56"/>
      <text:list text:continue-numbering="true" text:style-name="WWNum32">
        <text:list-item>
          <text:list>
            <text:list-item>
              <text:p text:style-name="P92"><text:bookmark text:name="25.1_These_terms_and_conditions,_the_Lic"/>These terms and conditions, the Licence, the Schedules referred to in this<text:span text:style-name="T15"> </text:span>Contract<text:span text:style-name="T12"> </text:span>contain<text:span text:style-name="T13"> </text:span>the<text:span text:style-name="T13"> </text:span>whole<text:span text:style-name="T18"> </text:span>agreement<text:span text:style-name="T12"> </text:span>between<text:span text:style-name="T18"> </text:span>the<text:span text:style-name="T13"> </text:span>parties<text:span text:style-name="T15"> </text:span>relating to the subject matter hereof and supersede all prior agreements, arrangements and understandings between the parties relating to that subject matter.</text:p>
            </text:list-item>
            <text:list-item>
              <text:p text:style-name="P93"><text:bookmark text:name="25.2_Each_party_acknowledges_that,_in_en"/>Each party acknowledges that, in entering into these terms and conditions,<text:span text:style-name="T15"> </text:span>the<text:span text:style-name="T15"> </text:span>Licence<text:span text:style-name="T9"> </text:span>and<text:span text:style-name="T15"> </text:span>any<text:span text:style-name="T38"> </text:span>documents<text:span text:style-name="T10"> </text:span>referred<text:span text:style-name="T15"> </text:span>to<text:span text:style-name="T9"> </text:span>in<text:span text:style-name="T9"> </text:span>this<text:span text:style-name="T38"> </text:span>Contract, it<text:span text:style-name="T8"> </text:span>does<text:span text:style-name="T7"> </text:span>not<text:span text:style-name="T7"> </text:span>rely<text:span text:style-name="T8"> </text:span>on<text:span text:style-name="T7"> </text:span>any<text:span text:style-name="T7"> </text:span>statement,<text:span text:style-name="T7"> </text:span>representation,<text:span text:style-name="T8"> </text:span>assurance<text:span text:style-name="T7"> </text:span>or<text:span text:style-name="T7"> </text:span>warranty (whether<text:span text:style-name="T16"> </text:span>it<text:span text:style-name="T12"> </text:span>was<text:span text:style-name="T15"> </text:span>made<text:span text:style-name="T18"> </text:span>negligently<text:span text:style-name="T37"> </text:span>or<text:span text:style-name="T16"> </text:span>innocently)<text:span text:style-name="T9"> </text:span>of<text:span text:style-name="T12"> </text:span>any<text:span text:style-name="T15"> </text:span>person<text:span text:style-name="T18"> </text:span>(whether a<text:span text:style-name="T10"> </text:span>party<text:span text:style-name="T18"> </text:span>to<text:span text:style-name="T10"> </text:span>this<text:span text:style-name="T18"> </text:span>licence<text:span text:style-name="T10"> </text:span>or<text:span text:style-name="T15"> </text:span>not)<text:span text:style-name="T15"> </text:span>(<text:span text:style-name="T5">Representation</text:span>)<text:span text:style-name="T15"> </text:span>other<text:span text:style-name="T37"> </text:span>than<text:span text:style-name="T10"> </text:span>as<text:span text:style-name="T18"> </text:span>expressly <text:bookmark text:name="25.3_Each_party_agrees_that_the_only_rig"/>set out in the Contract, Licence or those documents.</text:p>
            </text:list-item>
            <text:list-item>
              <text:p text:style-name="P238">Each party agrees that the only rights and remedies available to it arising<text:span text:style-name="T40"> </text:span>out<text:span text:style-name="T37"> </text:span>of<text:span text:style-name="T37"> </text:span>or<text:span text:style-name="T18"> </text:span>in<text:span text:style-name="T12"> </text:span>connection<text:span text:style-name="T12"> </text:span>with<text:span text:style-name="T40"> </text:span>a<text:span text:style-name="T12"> </text:span>Representation<text:span text:style-name="T40"> </text:span>shall<text:span text:style-name="T38"> </text:span>be<text:span text:style-name="T12"> </text:span>for<text:span text:style-name="T18"> </text:span>breach of contract as expressly provided in these terms and conditions and <text:bookmark text:name="25.4_Nothing_in_this_clause_shall_limit_"/>under the terms of the Contract.</text:p>
            </text:list-item>
            <text:list-item>
              <text:p text:style-name="P152"><text:bookmark text:name="26._Variation"/>Nothing<text:span text:style-name="T12"> </text:span>in<text:span text:style-name="T9"> </text:span>this<text:span text:style-name="T10"> </text:span>clause<text:span text:style-name="T9"> </text:span>shall<text:span text:style-name="T16"> </text:span>limit<text:span text:style-name="T10"> </text:span>or<text:span text:style-name="T18"> </text:span>exclude<text:span text:style-name="T12"> </text:span>any<text:span text:style-name="T16"> </text:span>liability<text:span text:style-name="T10"> </text:span>for<text:span text:style-name="T13"> fraud.</text:span></text:p>
            </text:list-item>
          </text:list>
        </text:list-item>
      </text:list>
      <text:p text:style-name="P89"/>
      <text:list text:continue-numbering="true" text:style-name="WWNum32">
        <text:list-item>
          <text:h text:style-name="P316" text:outline-level="3"><text:bookmark text:name="26.1_No_variation_of_this_Contract_shall"/>Variation</text:h>
        </text:list-item>
      </text:list>
      <text:p text:style-name="P97" loext:marker-style-name="T56"/>
      <text:list text:continue-numbering="true" text:style-name="WWNum32">
        <text:list-item>
          <text:list>
            <text:list-item>
              <text:p text:style-name="P318">No variation of<text:span text:style-name="T10"> </text:span>this<text:span text:style-name="T16"> </text:span>Contract<text:span text:style-name="T10"> </text:span>shall<text:span text:style-name="T13"> </text:span>be effective unless<text:span text:style-name="T16"> </text:span>it<text:span text:style-name="T10"> </text:span>is<text:span text:style-name="T16"> </text:span>in writing<text:span text:style-name="T15"> </text:span>and signed by the parties (or their authorised representatives).</text:p>
            </text:list-item>
          </text:list>
        </text:list-item>
        <text:list-item>
          <text:h text:style-name="P319" text:outline-level="3"><text:bookmark text:name="27._Severance"/>Severance</text:h>
        </text:list-item>
      </text:list>
      <text:p text:style-name="P97" loext:marker-style-name="T56"/>
      <text:list text:continue-numbering="true" text:style-name="WWNum32">
        <text:list-item>
          <text:list>
            <text:list-item>
              <text:p text:style-name="P92"><text:bookmark text:name="27.1_If_any_provision_or_part-provision_"/>If any<text:span text:style-name="T16"> </text:span>provision or<text:span text:style-name="T9"> </text:span>part-provision of this<text:span text:style-name="T16"> </text:span>Contract<text:span text:style-name="T10"> </text:span>is or becomes<text:span text:style-name="T16"> </text:span>invalid, illegal or unenforceable, it shall be deemed modified to the minimum extent necessary to make it valid, legal and enforceable. If such modification<text:span text:style-name="T8"> </text:span>is<text:span text:style-name="T7"> </text:span>not<text:span text:style-name="T7"> </text:span>possible,<text:span text:style-name="T8"> </text:span>the<text:span text:style-name="T7"> </text:span>relevant<text:span text:style-name="T7"> </text:span>provision<text:span text:style-name="T7"> </text:span>or<text:span text:style-name="T8"> </text:span>part-provision<text:span text:style-name="T7"> </text:span>shall be deemed deleted. Any modification to or deletion of a provision or part-provision under this clause shall not affect the validity and enforceability of the rest of this Contract.</text:p>
            </text:list-item>
            <text:list-item>
              <text:p text:style-name="P320"><text:bookmark text:name="27.2_If_any_provision_or_part-provision_"/>If any provision or part-provision of this Contract is invalid, illegal or unenforceable, the parties shall negotiate in good faith to amend such provision<text:span text:style-name="T10"> </text:span>so<text:span text:style-name="T10"> </text:span>that,<text:span text:style-name="T38"> </text:span>as<text:span text:style-name="T18"> </text:span>amended,<text:span text:style-name="T38"> </text:span>it<text:span text:style-name="T38"> </text:span>is<text:span text:style-name="T18"> </text:span>legal,<text:span text:style-name="T38"> </text:span>valid<text:span text:style-name="T10"> </text:span>and<text:span text:style-name="T10"> </text:span>enforceable,<text:span text:style-name="T38"> </text:span>and,<text:span text:style-name="T38"> </text:span>to the greatest extent possible, achieves the intended commercial result of the original provision.</text:p>
            </text:list-item>
          </text:list>
        </text:list-item>
      </text:list>
      <text:p text:style-name="P149"/>
      <text:list text:continue-numbering="true" text:style-name="WWNum32">
        <text:list-item>
          <text:h text:style-name="P316" text:outline-level="3"><text:bookmark text:name="28._Counterparts"/>Counterparts</text:h>
        </text:list-item>
      </text:list>
      <text:p text:style-name="P97" loext:marker-style-name="T56"/>
      <text:list text:continue-numbering="true" text:style-name="WWNum32">
        <text:list-item>
          <text:list>
            <text:list-item>
              <text:p text:style-name="P321"><text:bookmark text:name="28.1_This_Contract_may_be_executed_in_an"/>This<text:span text:style-name="T10"> </text:span>Contract<text:span text:style-name="T15"> </text:span>may<text:span text:style-name="T10"> </text:span>be<text:span text:style-name="T9"> </text:span>executed<text:span text:style-name="T9"> </text:span>in<text:span text:style-name="T9"> </text:span>any<text:span text:style-name="T10"> </text:span>number<text:span text:style-name="T12"> </text:span>of<text:span text:style-name="T15"> </text:span>counterparts,<text:span text:style-name="T15"> </text:span>each<text:span text:style-name="T9"> </text:span>of which<text:span text:style-name="T51"> </text:span>when<text:span text:style-name="T51"> </text:span>executed<text:span text:style-name="T51"> </text:span>and<text:span text:style-name="T51"> </text:span>delivered<text:span text:style-name="T51"> </text:span>shall<text:span text:style-name="T7"> </text:span>constitute<text:span text:style-name="T51"> </text:span>a<text:span text:style-name="T51"> </text:span>duplicate<text:span text:style-name="T51"> </text:span>original, but all the counterparts shall together constitute the one Contract.</text:p>
            </text:list-item>
          </text:list>
        </text:list-item>
      </text:list>
      <text:p text:style-name="P95"/>
      <text:list text:continue-numbering="true" text:style-name="WWNum32">
        <text:list-item>
          <text:h text:style-name="P96" text:outline-level="3"><text:bookmark text:name="29._Third-party_rights"/><text:span text:style-name="T29">Third-party</text:span><text:span text:style-name="T31"> </text:span><text:span text:style-name="T33">rights</text:span></text:h>
        </text:list-item>
      </text:list>
      <text:p text:style-name="P97" loext:marker-style-name="T56"/>
      <text:list text:continue-numbering="true" text:style-name="WWNum32">
        <text:list-item>
          <text:list>
            <text:list-item>
              <text:p text:style-name="P317"><text:bookmark text:name="29.1_A_person_who_is_not_a_party_to_this"/>A person who is not a party to this Contract shall not have any rights under the Contracts (Rights of Third Parties) Act 1999 to enforce any term of<text:span text:style-name="T16"> </text:span>this<text:span text:style-name="T13"> </text:span>Contract,<text:span text:style-name="T16"> </text:span>but<text:span text:style-name="T95"> <text:s text:c="2"/></text:span>this<text:span text:style-name="T39"> </text:span>does<text:span text:style-name="T39"> </text:span>not<text:span text:style-name="T51"> </text:span>affect<text:span text:style-name="T51"> </text:span>any<text:span text:style-name="T39"> </text:span>right<text:span text:style-name="T51"> </text:span>or<text:span text:style-name="T37"> </text:span>remedy<text:span text:style-name="T39"> </text:span>of a third party which exists, or is available, apart from that Act.</text:p>
            </text:list-item>
            <text:list-item>
              <text:p text:style-name="P126"><text:bookmark text:name="29.2_The_rights_of_the_parties_to_termin"/>The rights of the parties to terminate, rescind or agree any variation, waiver or settlement<text:span text:style-name="T13"> </text:span>under this<text:span text:style-name="T9"> </text:span>Contract<text:span text:style-name="T13"> </text:span>are<text:span text:style-name="T13"> </text:span>not<text:span text:style-name="T13"> </text:span>subject<text:span text:style-name="T13"> </text:span>to the consent of any person that is not a party to this Contract.</text:p>
            </text:list-item>
          </text:list>
        </text:list-item>
      </text:list>
      <text:p text:style-name="P95"/>
      <text:list text:continue-numbering="true" text:style-name="WWNum32">
        <text:list-item>
          <text:h text:style-name="P96" text:outline-level="3"><text:bookmark text:name="30._No_partnership_or_agency"/><text:span text:style-name="T29">No</text:span><text:span text:style-name="T81"> </text:span><text:span text:style-name="T29">partnership</text:span><text:span text:style-name="T81"> </text:span><text:span text:style-name="T29">or</text:span><text:span text:style-name="T81"> </text:span><text:span text:style-name="T33">agency</text:span></text:h>
        </text:list-item>
      </text:list>
      <text:p text:style-name="P97" loext:marker-style-name="T56"/>
      <text:list text:continue-numbering="true" text:style-name="WWNum32">
        <text:list-item>
          <text:list>
            <text:list-item>
              <text:p text:style-name="P255"><text:bookmark text:name="30.1_Nothing_in_this_Contract_is_intende"/>Nothing<text:span text:style-name="T12"> </text:span>in<text:span text:style-name="T9"> </text:span>this<text:span text:style-name="T41"> </text:span>Contract<text:span text:style-name="T15"> </text:span>is<text:span text:style-name="T10"> </text:span>intended<text:span text:style-name="T9"> </text:span>to,<text:span text:style-name="T15"> </text:span>or<text:span text:style-name="T13"> </text:span>shall<text:span text:style-name="T38"> </text:span>be<text:span text:style-name="T12"> </text:span>deemed<text:span text:style-name="T9"> </text:span>to,<text:span text:style-name="T15"> </text:span>establish any partnership or joint venture between any of the parties, constitute any<text:span text:style-name="T10"> </text:span>party the<text:span text:style-name="T9"> </text:span>agent of<text:span text:style-name="T15"> </text:span>another party,<text:span text:style-name="T15"> </text:span>or<text:span text:style-name="T13"> </text:span>authorise<text:span text:style-name="T9"> </text:span>any party to make<text:span text:style-name="T9"> </text:span>or <text:bookmark text:name="30.2_Each_party_confirms_it_is_acting_on"/>enter into any commitments for or on behalf of any other party.</text:p>
            </text:list-item>
            <text:list-item>
              <text:p text:style-name="P322">Each<text:span text:style-name="T9"> </text:span>party<text:span text:style-name="T10"> </text:span>confirms<text:span text:style-name="T10"> </text:span>it<text:span text:style-name="T15"> </text:span>is<text:span text:style-name="T41"> </text:span>acting<text:span text:style-name="T12"> </text:span>on<text:span text:style-name="T9"> </text:span>its<text:span text:style-name="T41"> </text:span>own<text:span text:style-name="T12"> </text:span>behalf<text:span text:style-name="T15"> </text:span>and<text:span text:style-name="T12"> </text:span>not<text:span text:style-name="T15"> </text:span>for<text:span text:style-name="T13"> </text:span>the<text:span text:style-name="T9"> </text:span>benefit <text:bookmark text:name="31._Force_majeure"/>of any other person.</text:p>
            </text:list-item>
          </text:list>
        </text:list-item>
      </text:list>
      <text:p text:style-name="P95"/>
      <text:list text:continue-numbering="true" text:style-name="WWNum32">
        <text:list-item>
          <text:h text:style-name="P96" text:outline-level="3"><text:bookmark text:name="31.1_Neither_party_shall_be_in_breach_of"/><text:span text:style-name="T29">Force</text:span><text:span text:style-name="T110"> </text:span><text:span text:style-name="T33">majeure</text:span></text:h>
        </text:list-item>
      </text:list>
      <text:p text:style-name="P97" loext:marker-style-name="T56"/>
      <text:list text:continue-numbering="true" text:style-name="WWNum32">
        <text:list-item>
          <text:list>
            <text:list-item>
              <text:p text:style-name="P323">Neither party shall be in breach of this Contract nor liable for delay in performing, or failure to perform, any of its obligations under this Contract if such delay or failure result from events, circumstances or causes beyond its reasonable control. In such circumstances the affected<text:span text:style-name="T15"> </text:span>party<text:span text:style-name="T38"> </text:span>shall<text:span text:style-name="T18"> </text:span>be<text:span text:style-name="T15"> </text:span>entitled<text:span text:style-name="T15"> </text:span>to<text:span text:style-name="T15"> </text:span>a<text:span text:style-name="T15"> </text:span>reasonable<text:span text:style-name="T15"> </text:span>extension<text:span text:style-name="T15"> </text:span>of<text:span text:style-name="T41"> </text:span>the<text:span text:style-name="T15"> </text:span>time<text:span text:style-name="T15"> </text:span>for performing such obligations. If the period of delay or non-performance</text:p>
            </text:list-item>
          </text:list>
        </text:list-item>
      </text:list>
      <text:p text:style-name="P324">continues<text:span text:style-name="T68"> </text:span>for<text:span text:style-name="T68"> </text:span>2<text:span text:style-name="T68"> </text:span>weeks,<text:span text:style-name="T68"> </text:span>the<text:span text:style-name="T68"> </text:span>party<text:span text:style-name="T68"> </text:span>not<text:span text:style-name="T68"> </text:span>affected<text:span text:style-name="T68"> </text:span>may<text:span text:style-name="T68"> </text:span>terminate<text:span text:style-name="T68"> </text:span>this<text:span text:style-name="T95"> </text:span>Contract by giving 28 days' written notice to the affected party.</text:p>
      <text:p text:style-name="P325" loext:marker-style-name="T111"/>
      <text:list text:continue-numbering="true" text:style-name="WWNum32">
        <text:list-item>
          <text:h text:style-name="P316" text:outline-level="3"><text:bookmark text:name="32._Notices"/>Notices</text:h>
        </text:list-item>
      </text:list>
      <text:p text:style-name="P97" loext:marker-style-name="T56"/>
      <text:list text:continue-numbering="true" text:style-name="WWNum32">
        <text:list-item>
          <text:list>
            <text:list-item>
              <text:p text:style-name="P255" loext:marker-style-name="T5"><text:bookmark text:name="32.1_Any_notice_given_to_a_party_under_o"/><text:span text:style-name="T5">Any notice given to a party under or in connection with this Contract shall be in writing and shall be:</text:span><text:span text:style-name="T5"/></text:p>
              <text:list>
                <text:list-item>
                  <text:p text:style-name="P326"><text:bookmark text:name="a)_delivered_by_hand_or_by_pre-paid_firs"/>delivered<text:span text:style-name="T8"> </text:span>by<text:span text:style-name="T7"> </text:span>hand<text:span text:style-name="T7"> </text:span>or<text:span text:style-name="T8"> </text:span>by<text:span text:style-name="T51"> </text:span>pre-paid<text:span text:style-name="T50"> </text:span>first-class<text:span text:style-name="T8"> </text:span>post<text:span text:style-name="T7"> </text:span>or<text:span text:style-name="T7"> </text:span>other<text:span text:style-name="T8"> </text:span>next<text:span text:style-name="T37"> </text:span>Business Day delivery service at its registered office (if a company) or its principal place of business (in any other case); or</text:p>
                </text:list-item>
                <text:list-item>
                  <text:p text:style-name="P327"><text:bookmark text:name="b)_sent_by_email_to_such_party’s_main_em"/>sent<text:span text:style-name="T37"> </text:span>by<text:span text:style-name="T38"> </text:span>email<text:span text:style-name="T38"> </text:span>to<text:span text:style-name="T16"> </text:span>such<text:span text:style-name="T12"> </text:span>party’s<text:span text:style-name="T18"> </text:span>main<text:span text:style-name="T37"> </text:span>email<text:span text:style-name="T18"> </text:span><text:span text:style-name="T13">address.</text:span></text:p>
                </text:list-item>
              </text:list>
            </text:list-item>
            <text:list-item>
              <text:h text:style-name="P328" text:outline-level="3"><text:bookmark text:name="32.2_Any_notice_shall_be_deemed_to_have_"/>Any<text:span text:style-name="T15"> </text:span>notice<text:span text:style-name="T9"> </text:span>shall<text:span text:style-name="T10"> </text:span>be<text:span text:style-name="T9"> </text:span>deemed<text:span text:style-name="T13"> </text:span>to<text:span text:style-name="T13"> </text:span>have been<text:span text:style-name="T13"> received:</text:span></text:h>
              <text:list>
                <text:list-item>
                  <text:p text:style-name="P329"><text:bookmark text:name="a)_if_delivered_by_hand,_on_signature_of"/>if delivered by hand, on signature of a delivery receipt or at the time the notice is left at the proper address;</text:p>
                </text:list-item>
                <text:list-item>
                  <text:p text:style-name="P330"><text:bookmark text:name="b)_if_sent_by_pre-paid_first-class_post_"/>if sent by pre-paid first-class post or other next Business Day delivery service,<text:span text:style-name="T51"> </text:span>at<text:span text:style-name="T51"> </text:span>10.00<text:span text:style-name="T41"> </text:span>am<text:span text:style-name="T37"> </text:span>on<text:span text:style-name="T41"> </text:span>the<text:span text:style-name="T41"> </text:span>second<text:span text:style-name="T41"> </text:span>Business<text:span text:style-name="T39"> </text:span>Day<text:span text:style-name="T39"> </text:span>after<text:span text:style-name="T37"> </text:span>posting<text:span text:style-name="T50"> </text:span>or<text:span text:style-name="T37"> </text:span>at<text:span text:style-name="T51"> </text:span>the time recorded by the delivery service.</text:p>
                </text:list-item>
                <text:list-item>
                  <text:p text:style-name="P327"><text:bookmark text:name="c)_if_sent_by_email,_at_9.00_am_on_the_n"/><text:span text:style-name="T13">if</text:span><text:span text:style-name="T51"> </text:span><text:span text:style-name="T13">sent</text:span><text:span text:style-name="T39"> </text:span><text:span text:style-name="T13">by</text:span><text:span text:style-name="T39"> </text:span><text:span text:style-name="T13">email,</text:span><text:span text:style-name="T40"> </text:span><text:span text:style-name="T13">at</text:span><text:span text:style-name="T39"> </text:span><text:span text:style-name="T13">9.00</text:span><text:span text:style-name="T18"> </text:span><text:span text:style-name="T13">am</text:span><text:span text:style-name="T41"> </text:span><text:span text:style-name="T13">on</text:span><text:span text:style-name="T18"> </text:span><text:span text:style-name="T13">the</text:span><text:span text:style-name="T18"> </text:span><text:span text:style-name="T13">next</text:span><text:span text:style-name="T39"> </text:span><text:span text:style-name="T13">Business</text:span><text:span text:style-name="T37"> </text:span><text:span text:style-name="T13">Day</text:span><text:span text:style-name="T40"> </text:span><text:span text:style-name="T13">after</text:span><text:span text:style-name="T38"> </text:span><text:span text:style-name="T13">transmission.</text:span></text:p>
                </text:list-item>
              </text:list>
            </text:list-item>
            <text:list-item>
              <text:p text:style-name="P331"><text:bookmark text:name="32.3_This_clause_does_not_apply_to_the_s"/>This clause does not apply to the service of any proceedings or other documents in any legal action or, where applicable, any arbitration or other method of dispute resolution.</text:p>
            </text:list-item>
          </text:list>
        </text:list-item>
        <text:list-item>
          <text:h text:style-name="P266" text:outline-level="2"><text:bookmark text:name="33._modern_slavery_act"/>MODERN<text:span text:style-name="T41"> </text:span>SLAVERY<text:span text:style-name="T37"> </text:span><text:span text:style-name="T15">ACT</text:span></text:h>
          <text:list>
            <text:list-item>
              <text:h text:style-name="P332" text:outline-level="3"><text:bookmark text:name="33.1_The_Supplier_represents_and_warrant"/>The Supplier represents and warrants that at the date of this <text:span text:style-name="T13">Contract:</text:span></text:h>
              <text:list>
                <text:list-item>
                  <text:p text:style-name="P240"><text:bookmark text:name="a)_to_the_best_of_its_knowledge:"/>to<text:span text:style-name="T16"> </text:span>the<text:span text:style-name="T16"> </text:span>best<text:span text:style-name="T18"> </text:span>of<text:span text:style-name="T18"> </text:span>its<text:span text:style-name="T12"> </text:span><text:span text:style-name="T13">knowledge:</text:span></text:p>
                </text:list-item>
              </text:list>
            </text:list-item>
          </text:list>
        </text:list-item>
      </text:list>
      <text:p text:style-name="P50"/>
      <text:list xml:id="list140803220111512" text:continue-numbering="true" text:style-name="WWNum32">
        <text:list-item>
          <text:list>
            <text:list-item>
              <text:list>
                <text:list-item>
                  <text:list>
                    <text:list-item>
                      <text:p text:style-name="P333">it is in no way complicit with, involved in and/or associated with slavery and/or human trafficking; and/or</text:p>
                    </text:list-item>
                    <text:list-item>
                      <text:p text:style-name="P334">no<text:span text:style-name="T13"> </text:span>suppliers<text:span text:style-name="T15"> </text:span>or<text:span text:style-name="T16"> </text:span>providers<text:span text:style-name="T37"> </text:span>of<text:span text:style-name="T12"> </text:span>goods<text:span text:style-name="T15"> </text:span>and/or<text:span text:style-name="T13"> </text:span>services<text:span text:style-name="T10"> </text:span>to<text:span text:style-name="T13"> </text:span>the<text:span text:style-name="T13"> </text:span>Supplier<text:span text:style-name="T13"> </text:span>is in any way complicit, involved in and/or associated<text:span text:style-name="T9"> </text:span>with slavery and/or human trafficking;</text:p>
                    </text:list-item>
                  </text:list>
                </text:list-item>
              </text:list>
            </text:list-item>
          </text:list>
        </text:list-item>
      </text:list>
      <text:p text:style-name="P335"><text:bookmark text:name="neither_it_nor_any_of_its_officers,_empl"/>neither it<text:span text:style-name="T38"> </text:span>nor<text:span text:style-name="T15"> </text:span>any<text:span text:style-name="T18"> </text:span>of<text:span text:style-name="T16"> </text:span>its<text:span text:style-name="T13"> </text:span>officers,<text:span text:style-name="T16"> </text:span>employees<text:span text:style-name="T13"> </text:span>or<text:span text:style-name="T15"> </text:span>other<text:span text:style-name="T15"> </text:span>persons<text:span text:style-name="T18"> </text:span>associated<text:span text:style-name="T17"> </text:span>with<text:span text:style-name="T17"> </text:span><text:span text:style-name="T15">it:</text:span></text:p>
      <text:p text:style-name="P336"/>
      <text:list text:style-name="WWNum14">
        <text:list-item>
          <text:p text:style-name="P337">has been convicted of any offence involving slavery and/or human trafficking; and</text:p>
        </text:list-item>
        <text:list-item>
          <text:p text:style-name="P338">having<text:span text:style-name="T40"> </text:span>made<text:span text:style-name="T12"> </text:span>reasonable<text:span text:style-name="T12"> </text:span>enquiries,<text:span text:style-name="T41"> </text:span>so<text:span text:style-name="T15"> </text:span>far<text:span text:style-name="T12"> </text:span>as<text:span text:style-name="T38"> </text:span>it<text:span text:style-name="T41"> </text:span>is<text:span text:style-name="T16"> </text:span>aware<text:span text:style-name="T15"> </text:span>has<text:span text:style-name="T38"> </text:span>been<text:span text:style-name="T15"> </text:span>or is the subject of any investigation, inquiry or enforcement proceedings by any governmental, administrative or regulatory body regarding any</text:p>
        </text:list-item>
      </text:list>
      <text:p text:style-name="P339">offence<text:span text:style-name="T8"> </text:span>or<text:span text:style-name="T7"> </text:span>alleged<text:span text:style-name="T7"> </text:span>offence<text:span text:style-name="T8"> </text:span>of<text:span text:style-name="T100"> </text:span>or<text:span text:style-name="T7"> </text:span>in<text:span text:style-name="T7"> </text:span>connection<text:span text:style-name="T7"> </text:span>with<text:span text:style-name="T8"> </text:span>slavery<text:span text:style-name="T82"> </text:span>and/or<text:span text:style-name="T7"> </text:span>human <text:span text:style-name="T13">trafficking.</text:span></text:p>
      <text:list text:continue-list="list140803220111512" text:style-name="WWNum32">
        <text:list-item>
          <text:list>
            <text:list-item>
              <text:p text:style-name="P340"><text:bookmark text:name="33.2_The_Supplier_understands_that_if_it"/>The Supplier<text:span text:style-name="T13"> </text:span>understands that if it<text:span text:style-name="T15"> </text:span>is established that these<text:span text:style-name="T9"> </text:span>statements are false, that this will be deemed to be a repudiatory breach of this Contract which will allow the Customer to terminate this Contract with immediate effect.<text:span text:style-name="T10"> </text:span>In the event<text:span text:style-name="T10"> </text:span>of<text:span text:style-name="T10"> </text:span>such termination the Customer<text:span text:style-name="T9"> </text:span>will<text:span text:style-name="T13"> </text:span>be entitled to all and any damages associated with and/or arising out of that termination.</text:p>
            </text:list-item>
          </text:list>
        </text:list-item>
        <text:list-item>
          <text:h text:style-name="P341" text:outline-level="2"><text:bookmark text:name="34._Governing_law_and_jurisdiction"/>GOVERNING<text:span text:style-name="T41"> </text:span>LAW<text:span text:style-name="T12"> </text:span>AND<text:span text:style-name="T18"> </text:span><text:span text:style-name="T13">JURISDICTION</text:span></text:h>
          <text:list>
            <text:list-item>
              <text:p text:style-name="P342"><text:bookmark text:name="34.1_This_Contract_and_any_dispute_or_cl"/>This Contract and any dispute or claim arising out of or in connection with it or its subject matter or formation (including non-contractual disputes or claims) shall be governed by and construed in accordance with the law of England and Wales.</text:p>
            </text:list-item>
            <text:list-item>
              <text:p text:style-name="P105"><text:bookmark text:name="34.2_The_parties_irrevocably_agree_that_"/>The<text:span text:style-name="T8"> </text:span>parties<text:span text:style-name="T7"> </text:span>irrevocably<text:span text:style-name="T7"> </text:span>agree<text:span text:style-name="T8"> </text:span>that<text:span text:style-name="T7"> </text:span>the<text:span text:style-name="T7"> </text:span>courts<text:span text:style-name="T7"> </text:span>of<text:span text:style-name="T8"> </text:span>England<text:span text:style-name="T7"> </text:span>and<text:span text:style-name="T7"> </text:span>Wales<text:span text:style-name="T8"> </text:span>shall have exclusive jurisdiction to settle<text:span text:style-name="T13"> </text:span>any<text:span text:style-name="T15"> </text:span>dispute<text:span text:style-name="T13"> </text:span>or claim that<text:span text:style-name="T9"> </text:span>arises<text:span text:style-name="T15"> </text:span>out of or in connection with this Contract or its subject matter or formation (including non-contractual disputes or claims).</text:p>
            </text:list-item>
          </text:list>
        </text:list-item>
      </text:list>
      <text:h text:style-name="P343" text:outline-level="2">SCHEDULE<text:span text:style-name="T15"> </text:span>1: ANNUAL<text:span text:style-name="T9"> </text:span><text:span text:style-name="T10">COSTS</text:span></text:h>
      <text:p text:style-name="P344" loext:marker-style-name="T5"><text:span text:style-name="T5">Table</text:span><text:span text:style-name="T112"> </text:span><text:span text:style-name="T5">1 –</text:span><text:span text:style-name="T49"> </text:span><text:span text:style-name="T5">Subscription</text:span><text:span text:style-name="T21"> </text:span><text:span text:style-name="T5">Fees</text:span><text:span text:style-name="T49"> </text:span><text:span text:style-name="T5">for</text:span><text:span text:style-name="T35"> </text:span><text:span text:style-name="T5">Products</text:span><text:span text:style-name="T54"> </text:span><text:span text:style-name="T5">and</text:span><text:span text:style-name="T93"> </text:span><text:span text:style-name="T5">Support</text:span><text:span text:style-name="T92"> </text:span><text:span text:style-name="T21">Services</text:span></text:p>
      <table:table table:name="Table3" table:style-name="Table3">
        <table:table-column table:style-name="Table3.A"/>
        <table:table-column table:style-name="Table3.B"/>
        <table:table-column table:style-name="Table3.C"/>
        <table:table-column table:style-name="Table3.D"/>
        <table:table-row table:style-name="Table3.1">
          <table:table-cell table:style-name="Table3.A1" office:value-type="string">
            <text:p text:style-name="P345" loext:marker-style-name="T113"/>
            <text:p text:style-name="P346" loext:marker-style-name="T113"><text:span text:style-name="T113">Digital</text:span><text:span text:style-name="T114"> </text:span><text:span text:style-name="T115">Content</text:span></text:p>
          </table:table-cell>
          <table:table-cell table:style-name="Table3.A1" office:value-type="string">
            <text:p text:style-name="P345" loext:marker-style-name="T113"/>
            <text:p text:style-name="P347" loext:marker-style-name="T113"><text:span text:style-name="T113">Payment</text:span><text:span text:style-name="T116"> </text:span><text:span text:style-name="T115">Terms</text:span></text:p>
          </table:table-cell>
          <table:table-cell table:style-name="Table3.A1" office:value-type="string">
            <text:p text:style-name="P345" loext:marker-style-name="T113"/>
            <text:p text:style-name="P347" loext:marker-style-name="T113"><text:span text:style-name="T115">Quantity</text:span><text:span text:style-name="T115"/></text:p>
          </table:table-cell>
          <table:table-cell table:style-name="Table3.A1" office:value-type="string">
            <text:p text:style-name="P345" loext:marker-style-name="T113"/>
            <text:p text:style-name="P348" loext:marker-style-name="T113"><text:span text:style-name="T113">Total</text:span><text:span text:style-name="T117"> </text:span><text:span text:style-name="T113">Price per</text:span><text:span text:style-name="T118"> </text:span><text:span text:style-name="T119">term</text:span></text:p>
          </table:table-cell>
        </table:table-row>
        <table:table-row table:style-name="Table3.2">
          <table:table-cell table:style-name="Table3.A2" office:value-type="string">
            <text:p text:style-name="P349" loext:marker-style-name="T56"><text:span text:style-name="T111">Hosted</text:span><text:span text:style-name="T120"> </text:span><text:span text:style-name="T111">Platform</text:span><text:span text:style-name="T120"> </text:span><text:span text:style-name="T111">Services</text:span><text:span text:style-name="T120"> </text:span><text:span text:style-name="T111">-</text:span><text:span text:style-name="T120"> </text:span><text:span text:style-name="T56">Flexi template subscription</text:span></text:p>
          </table:table-cell>
          <table:table-cell table:style-name="Table3.A2" office:value-type="string">
            <text:p text:style-name="P350" loext:marker-style-name="T111"><text:span text:style-name="T111">In</text:span><text:span text:style-name="T121"> </text:span><text:span text:style-name="T111">advance</text:span><text:span text:style-name="T122"> </text:span><text:span text:style-name="T111">for</text:span><text:span text:style-name="T121"> </text:span><text:span text:style-name="T111">12 </text:span><text:span text:style-name="T123">months</text:span></text:p>
          </table:table-cell>
          <table:table-cell table:style-name="Table3.A2" office:value-type="string">
            <text:p text:style-name="P351" loext:marker-style-name="T111"><text:span text:style-name="T124">One</text:span><text:span text:style-name="T124"/></text:p>
          </table:table-cell>
          <table:table-cell table:style-name="Table3.A2" office:value-type="string">
            <text:p text:style-name="P352" loext:marker-style-name="T111"><text:span text:style-name="T111">Advertised</text:span><text:span text:style-name="T120"> </text:span><text:span text:style-name="T124">Fee</text:span></text:p>
          </table:table-cell>
        </table:table-row>
        <table:table-row table:style-name="Table3.3">
          <table:table-cell table:style-name="Table3.A3" office:value-type="string">
            <text:p text:style-name="P353" loext:marker-style-name="T111"><text:span text:style-name="T123">Includes:</text:span><text:span text:style-name="T123"/></text:p>
            <text:list text:style-name="WWNum13">
              <text:list-item>
                <text:p text:style-name="P354" loext:marker-style-name="T111"><text:span text:style-name="T111">System</text:span><text:span text:style-name="T124"> </text:span><text:span text:style-name="T111">usage</text:span><text:span text:style-name="T125"> </text:span><text:span text:style-name="T111">licence</text:span><text:span text:style-name="T124"> </text:span><text:span text:style-name="T111">per</text:span><text:span text:style-name="T126"> </text:span><text:span text:style-name="T123">annum</text:span></text:p>
              </text:list-item>
              <text:list-item>
                <text:p text:style-name="P355" loext:marker-style-name="T111"><text:span text:style-name="T111">One</text:span><text:span text:style-name="T124"> </text:span><text:span text:style-name="T111">hosted</text:span><text:span text:style-name="T125"> </text:span><text:span text:style-name="T123">website</text:span></text:p>
              </text:list-item>
              <text:list-item>
                <text:p text:style-name="P356" loext:marker-style-name="T111"><text:span text:style-name="T111">Access</text:span><text:span text:style-name="T120"> </text:span><text:span text:style-name="T111">to</text:span><text:span text:style-name="T120"> </text:span><text:span text:style-name="T111">the</text:span><text:span text:style-name="T120"> </text:span><text:span text:style-name="T111">website</text:span><text:span text:style-name="T120"> </text:span><text:span text:style-name="T111">admin </text:span><text:span text:style-name="T123">dashboard</text:span></text:p>
              </text:list-item>
              <text:list-item>
                <text:p text:style-name="P357" loext:marker-style-name="T111"><text:span text:style-name="T111">Technical</text:span><text:span text:style-name="T121"> </text:span><text:span text:style-name="T111">support</text:span><text:span text:style-name="T122"> </text:span><text:span text:style-name="T111">during</text:span><text:span text:style-name="T121"> </text:span><text:span text:style-name="T111">Service </text:span><text:span text:style-name="T123">Hours</text:span></text:p>
              </text:list-item>
              <text:list-item>
                <text:p text:style-name="P355" loext:marker-style-name="T111"><text:span text:style-name="T111">One</text:span><text:span text:style-name="T127"> </text:span><text:span text:style-name="T111">NHS</text:span><text:span text:style-name="T125"> </text:span><text:span text:style-name="T111">domain</text:span><text:span text:style-name="T124"> </text:span><text:span text:style-name="T125">name</text:span></text:p>
              </text:list-item>
              <text:list-item>
                <text:p text:style-name="P358" loext:marker-style-name="T111"><text:span text:style-name="T111">Editing</text:span><text:span text:style-name="T120"> </text:span><text:span text:style-name="T111">support</text:span><text:span text:style-name="T120"> </text:span><text:span text:style-name="T111">requests</text:span><text:span text:style-name="T120"> </text:span><text:span text:style-name="T111">subject</text:span><text:span text:style-name="T120"> </text:span><text:span text:style-name="T111">to a reasonable usage limit of 3</text:span><text:span text:style-name="T128"> </text:span><text:span text:style-name="T111">hours per year</text:span></text:p>
              </text:list-item>
            </text:list>
          </table:table-cell>
          <table:table-cell table:style-name="Table3.A3" office:value-type="string">
            <text:p text:style-name="P359" loext:marker-style-name="T111"><text:span text:style-name="T111">Payable</text:span><text:span text:style-name="T129"> </text:span><text:span text:style-name="T123">annually</text:span></text:p>
          </table:table-cell>
          <table:table-cell table:style-name="Table3.A3" office:value-type="string">
            <text:p text:style-name="P360" loext:marker-style-name="T130"/>
          </table:table-cell>
          <table:table-cell table:style-name="Table3.A3" office:value-type="string">
            <text:p text:style-name="P361" loext:marker-style-name="T111"><text:span text:style-name="T111">As</text:span><text:span text:style-name="T131"> </text:span><text:span text:style-name="T111">published</text:span><text:span text:style-name="T122"> </text:span><text:span text:style-name="T111">on gpsurgery.net</text:span><text:span text:style-name="T121"> </text:span><text:span text:style-name="T111">and subject to any discount</text:span><text:span text:style-name="T132"> </text:span><text:span text:style-name="T111">agreed</text:span><text:span text:style-name="T127"> </text:span><text:span text:style-name="T124">in</text:span></text:p>
            <text:p text:style-name="P362" loext:marker-style-name="T111"><text:span text:style-name="T111">writing</text:span><text:span text:style-name="T131"> </text:span><text:span text:style-name="T111">at</text:span><text:span text:style-name="T122"> </text:span><text:span text:style-name="T111">the commencement</text:span><text:span text:style-name="T121"> </text:span><text:span text:style-name="T111">of the Initial Term</text:span></text:p>
          </table:table-cell>
        </table:table-row>
        <table:table-row table:style-name="Table3.4">
          <table:table-cell table:style-name="Table3.A2" office:value-type="string">
            <text:p text:style-name="P363" loext:marker-style-name="T133"/>
          </table:table-cell>
          <table:table-cell table:style-name="Table3.A2" office:value-type="string">
            <text:p text:style-name="P363" loext:marker-style-name="T133"/>
          </table:table-cell>
          <table:table-cell table:style-name="Table3.A2" office:value-type="string">
            <text:p text:style-name="P363" loext:marker-style-name="T133"/>
          </table:table-cell>
          <table:table-cell table:style-name="Table3.A2" office:value-type="string">
            <text:p text:style-name="P364" loext:marker-style-name="T111"><text:span text:style-name="T111">Advertised</text:span><text:span text:style-name="T120"> </text:span><text:span text:style-name="T124">Fee</text:span></text:p>
          </table:table-cell>
        </table:table-row>
        <table:table-row table:style-name="Table3.5">
          <table:table-cell table:style-name="Table3.A3" office:value-type="string">
            <text:p text:style-name="P365" loext:marker-style-name="T111"><text:span text:style-name="T111">Hosted</text:span><text:span text:style-name="T134"> </text:span><text:span text:style-name="T111">Platform</text:span><text:span text:style-name="T132"> </text:span><text:span text:style-name="T111">Services</text:span><text:span text:style-name="T132"> </text:span><text:span text:style-name="T120">–</text:span></text:p>
            <text:p text:style-name="P366" loext:marker-style-name="T56"><text:span text:style-name="T56">Navigator</text:span><text:span text:style-name="T135"> </text:span><text:span text:style-name="T56">template</text:span><text:span text:style-name="T136"> </text:span><text:span text:style-name="T57">subscription</text:span></text:p>
            <text:p text:style-name="P367" loext:marker-style-name="T56"/>
            <text:p text:style-name="P346" loext:marker-style-name="T111"><text:span text:style-name="T123">Includes:</text:span><text:span text:style-name="T123"/></text:p>
            <text:list text:style-name="WWNum12">
              <text:list-item>
                <text:p text:style-name="P368" loext:marker-style-name="T111"><text:span text:style-name="T111">System</text:span><text:span text:style-name="T124"> </text:span><text:span text:style-name="T111">usage</text:span><text:span text:style-name="T125"> </text:span><text:span text:style-name="T111">licence</text:span><text:span text:style-name="T124"> </text:span><text:span text:style-name="T111">per</text:span><text:span text:style-name="T126"> </text:span><text:span text:style-name="T123">annum</text:span></text:p>
              </text:list-item>
              <text:list-item>
                <text:p text:style-name="P369" loext:marker-style-name="T111"><text:span text:style-name="T111">One</text:span><text:span text:style-name="T124"> </text:span><text:span text:style-name="T111">hosted</text:span><text:span text:style-name="T125"> </text:span><text:span text:style-name="T123">website</text:span></text:p>
              </text:list-item>
              <text:list-item>
                <text:p text:style-name="P370" loext:marker-style-name="T111"><text:span text:style-name="T111">Access</text:span><text:span text:style-name="T120"> </text:span><text:span text:style-name="T111">to</text:span><text:span text:style-name="T120"> </text:span><text:span text:style-name="T111">the</text:span><text:span text:style-name="T120"> </text:span><text:span text:style-name="T111">website</text:span><text:span text:style-name="T120"> </text:span><text:span text:style-name="T111">admin </text:span><text:span text:style-name="T123">dashboard</text:span></text:p>
              </text:list-item>
              <text:list-item>
                <text:p text:style-name="P371" loext:marker-style-name="T111"><text:span text:style-name="T111">Technical</text:span><text:span text:style-name="T121"> </text:span><text:span text:style-name="T111">support</text:span><text:span text:style-name="T122"> </text:span><text:span text:style-name="T111">during</text:span><text:span text:style-name="T121"> </text:span><text:span text:style-name="T111">Service </text:span><text:span text:style-name="T123">Hours</text:span></text:p>
              </text:list-item>
              <text:list-item>
                <text:p text:style-name="P372" loext:marker-style-name="T111"><text:span text:style-name="T111">One</text:span><text:span text:style-name="T127"> </text:span><text:span text:style-name="T111">NHS</text:span><text:span text:style-name="T124"> </text:span><text:span text:style-name="T111">domain</text:span><text:span text:style-name="T125"> name</text:span></text:p>
              </text:list-item>
              <text:list-item>
                <text:p text:style-name="P373" loext:marker-style-name="T111"><text:span text:style-name="T111">Editing</text:span><text:span text:style-name="T124"> </text:span><text:span text:style-name="T111">support</text:span><text:span text:style-name="T123"> </text:span><text:span text:style-name="T111">requests</text:span><text:span text:style-name="T137"> </text:span><text:span text:style-name="T111">subject</text:span><text:span text:style-name="T123"> </text:span><text:span text:style-name="T111">to</text:span><text:span text:style-name="T123"> </text:span><text:span text:style-name="T120">a</text:span></text:p>
              </text:list-item>
            </text:list>
            <text:p text:style-name="P374" loext:marker-style-name="T111"><text:span text:style-name="T111">reasonable</text:span><text:span text:style-name="T132"> </text:span><text:span text:style-name="T111">usage</text:span><text:span text:style-name="T132"> </text:span><text:span text:style-name="T111">limit</text:span><text:span text:style-name="T132"> </text:span><text:span text:style-name="T111">of</text:span><text:span text:style-name="T132"> </text:span><text:span text:style-name="T111">3</text:span><text:span text:style-name="T132"> </text:span><text:span text:style-name="T111">hours</text:span><text:span text:style-name="T132"> </text:span><text:span text:style-name="T111">per </text:span><text:span text:style-name="T125">year</text:span></text:p>
          </table:table-cell>
          <table:table-cell table:style-name="Table3.A3" office:value-type="string">
            <text:p text:style-name="P347" loext:marker-style-name="T111"><text:span text:style-name="T111">In</text:span><text:span text:style-name="T121"> </text:span><text:span text:style-name="T111">advance</text:span><text:span text:style-name="T122"> </text:span><text:span text:style-name="T111">for</text:span><text:span text:style-name="T121"> </text:span><text:span text:style-name="T111">12 </text:span><text:span text:style-name="T123">months</text:span></text:p>
            <text:p text:style-name="P375" loext:marker-style-name="T111"><text:span text:style-name="T111">Payable</text:span><text:span text:style-name="T129"> </text:span><text:span text:style-name="T123">annually</text:span></text:p>
          </table:table-cell>
          <table:table-cell table:style-name="Table3.A3" office:value-type="string">
            <text:p text:style-name="P376" loext:marker-style-name="T111"><text:span text:style-name="T124">One</text:span><text:span text:style-name="T124"/></text:p>
          </table:table-cell>
          <table:table-cell table:style-name="Table3.A3" office:value-type="string">
            <text:p text:style-name="P377" loext:marker-style-name="T111"><text:span text:style-name="T111">As</text:span><text:span text:style-name="T131"> </text:span><text:span text:style-name="T111">published</text:span><text:span text:style-name="T122"> </text:span><text:span text:style-name="T111">on gpsurgery.net</text:span><text:span text:style-name="T121"> </text:span><text:span text:style-name="T111">and subject to any discount</text:span><text:span text:style-name="T132"> </text:span><text:span text:style-name="T111">agreed</text:span><text:span text:style-name="T127"> </text:span><text:span text:style-name="T124">in</text:span></text:p>
            <text:p text:style-name="P378" loext:marker-style-name="T111"><text:span text:style-name="T111">writing</text:span><text:span text:style-name="T131"> </text:span><text:span text:style-name="T111">at</text:span><text:span text:style-name="T122"> </text:span><text:span text:style-name="T111">the commencement</text:span><text:span text:style-name="T121"> </text:span><text:span text:style-name="T111">of the Initial Term</text:span></text:p>
          </table:table-cell>
        </table:table-row>
        <table:table-row table:style-name="Table3.6">
          <table:table-cell table:style-name="Table3.A1" office:value-type="string">
            <text:p text:style-name="P379" loext:marker-style-name="T56"><text:span text:style-name="T111">Hosted Platform Services – </text:span><text:span text:style-name="T56">Editor</text:span><text:span text:style-name="T135"> </text:span><text:span text:style-name="T56">add-on</text:span><text:span text:style-name="T135"> </text:span><text:span text:style-name="T56">to</text:span><text:span text:style-name="T135"> </text:span><text:span text:style-name="T56">the</text:span><text:span text:style-name="T135"> </text:span><text:span text:style-name="T56">Navigator </text:span><text:span text:style-name="T57">subscription</text:span></text:p>
            <text:p text:style-name="P380" loext:marker-style-name="T56"/>
            <text:p text:style-name="P346" loext:marker-style-name="T111"><text:span text:style-name="T123">Includes:</text:span><text:span text:style-name="T123"/></text:p>
            <text:list text:style-name="WWNum11">
              <text:list-item>
                <text:p text:style-name="P381" loext:marker-style-name="T111"><text:span text:style-name="T111">Editing</text:span><text:span text:style-name="T132"> </text:span><text:span text:style-name="T111">support</text:span><text:span text:style-name="T127"> </text:span><text:span text:style-name="T111">requests</text:span><text:span text:style-name="T127"> </text:span><text:span text:style-name="T111">per</text:span><text:span text:style-name="T124"> </text:span><text:span text:style-name="T125">month</text:span></text:p>
              </text:list-item>
            </text:list>
            <text:p text:style-name="P382" loext:marker-style-name="T111"><text:span text:style-name="T111">subject</text:span><text:span text:style-name="T132"> </text:span><text:span text:style-name="T111">to</text:span><text:span text:style-name="T132"> </text:span><text:span text:style-name="T111">a</text:span><text:span text:style-name="T129"> </text:span><text:span text:style-name="T111">reasonable</text:span><text:span text:style-name="T132"> </text:span><text:span text:style-name="T111">usage</text:span><text:span text:style-name="T132"> </text:span><text:span text:style-name="T111">limit</text:span><text:span text:style-name="T132"> </text:span><text:span text:style-name="T111">of 2 hours per month</text:span></text:p>
          </table:table-cell>
          <table:table-cell table:style-name="Table3.A1" office:value-type="string">
            <text:p text:style-name="P383" loext:marker-style-name="T111"><text:span text:style-name="T111">In</text:span><text:span text:style-name="T121"> </text:span><text:span text:style-name="T111">advance</text:span><text:span text:style-name="T122"> </text:span><text:span text:style-name="T111">for</text:span><text:span text:style-name="T121"> </text:span><text:span text:style-name="T111">12 </text:span><text:span text:style-name="T123">months</text:span></text:p>
            <text:p text:style-name="P384" loext:marker-style-name="T111"><text:span text:style-name="T111">Payable</text:span><text:span text:style-name="T129"> </text:span><text:span text:style-name="T123">annually</text:span></text:p>
          </table:table-cell>
          <table:table-cell table:style-name="Table3.A1" office:value-type="string">
            <text:p text:style-name="P351" loext:marker-style-name="T111"><text:span text:style-name="T124">One</text:span><text:span text:style-name="T124"/></text:p>
          </table:table-cell>
          <table:table-cell table:style-name="Table3.A1" office:value-type="string">
            <text:p text:style-name="P385" loext:marker-style-name="T111"><text:span text:style-name="T111">As</text:span><text:span text:style-name="T131"> </text:span><text:span text:style-name="T111">agreed</text:span><text:span text:style-name="T122"> </text:span><text:span text:style-name="T111">and subject to any discount</text:span><text:span text:style-name="T132"> </text:span><text:span text:style-name="T111">agreed</text:span><text:span text:style-name="T127"> </text:span><text:span text:style-name="T124">in</text:span></text:p>
            <text:p text:style-name="P386" loext:marker-style-name="T111"><text:span text:style-name="T111">writing</text:span><text:span text:style-name="T131"> </text:span><text:span text:style-name="T111">at</text:span><text:span text:style-name="T122"> </text:span><text:span text:style-name="T111">the commencement</text:span><text:span text:style-name="T121"> </text:span><text:span text:style-name="T111">of the Initial Term</text:span></text:p>
          </table:table-cell>
        </table:table-row>
        <table:table-row table:style-name="Table3.7">
          <table:table-cell table:style-name="Table3.A1" office:value-type="string">
            <text:p text:style-name="P387" loext:marker-style-name="T111"><text:span text:style-name="T111">Hosted</text:span><text:span text:style-name="T134"> </text:span><text:span text:style-name="T111">Platform</text:span><text:span text:style-name="T132"> </text:span><text:span text:style-name="T111">Services</text:span><text:span text:style-name="T132"> </text:span><text:span text:style-name="T120">–</text:span></text:p>
            <text:p text:style-name="P388" loext:marker-style-name="T56"><text:span text:style-name="T56">Custom</text:span><text:span text:style-name="T136"> </text:span><text:span text:style-name="T56">form</text:span><text:span text:style-name="T136"> </text:span><text:span text:style-name="T56">add-on</text:span><text:span text:style-name="T136"> </text:span><text:span text:style-name="T56">to</text:span><text:span text:style-name="T136"> </text:span><text:span text:style-name="T56">the</text:span><text:span text:style-name="T136"> </text:span><text:span text:style-name="T56">Navigator and Flexi subscription</text:span></text:p>
            <text:p text:style-name="P389" loext:marker-style-name="T111"><text:span text:style-name="T123">Includes:</text:span><text:span text:style-name="T123"/></text:p>
            <text:list text:style-name="WWNum10">
              <text:list-item>
                <text:p text:style-name="P390" loext:marker-style-name="T111"><text:span text:style-name="T111">Custom</text:span><text:span text:style-name="T129"> </text:span><text:span text:style-name="T111">forms</text:span><text:span text:style-name="T129"> </text:span><text:span text:style-name="T111">built</text:span><text:span text:style-name="T129"> </text:span><text:span text:style-name="T111">to</text:span><text:span text:style-name="T129"> </text:span><text:span text:style-name="T111">the</text:span><text:span text:style-name="T134"> </text:span><text:span text:style-name="T111">Customer’s specification subject to a reasonable limit of 20 custom forms at any one time. Total form submissions are subject to a reasonable usage limit 1000 stored entries at any one time.</text:span></text:p>
              </text:list-item>
            </text:list>
          </table:table-cell>
          <table:table-cell table:style-name="Table3.A1" office:value-type="string">
            <text:p text:style-name="P391" loext:marker-style-name="T111"><text:span text:style-name="T111">In</text:span><text:span text:style-name="T121"> </text:span><text:span text:style-name="T111">advance</text:span><text:span text:style-name="T122"> </text:span><text:span text:style-name="T111">for</text:span><text:span text:style-name="T121"> </text:span><text:span text:style-name="T111">12 </text:span><text:span text:style-name="T123">months</text:span></text:p>
            <text:p text:style-name="P367" loext:marker-style-name="T56"/>
            <text:p text:style-name="P347" loext:marker-style-name="T111"><text:span text:style-name="T111">Payable</text:span><text:span text:style-name="T132"> </text:span><text:span text:style-name="T123">annually</text:span></text:p>
          </table:table-cell>
          <table:table-cell table:style-name="Table3.A1" office:value-type="string">
            <text:p text:style-name="P392" loext:marker-style-name="T111"><text:span text:style-name="T124">One</text:span><text:span text:style-name="T124"/></text:p>
          </table:table-cell>
          <table:table-cell table:style-name="Table3.A1" office:value-type="string">
            <text:p text:style-name="P385" loext:marker-style-name="T111"><text:span text:style-name="T111">As</text:span><text:span text:style-name="T131"> </text:span><text:span text:style-name="T111">agreed</text:span><text:span text:style-name="T122"> </text:span><text:span text:style-name="T111">and subject to any discount</text:span><text:span text:style-name="T132"> </text:span><text:span text:style-name="T111">agreed</text:span><text:span text:style-name="T127"> </text:span><text:span text:style-name="T124">in</text:span></text:p>
            <text:p text:style-name="P386" loext:marker-style-name="T111"><text:span text:style-name="T111">writing</text:span><text:span text:style-name="T131"> </text:span><text:span text:style-name="T111">at</text:span><text:span text:style-name="T122"> </text:span><text:span text:style-name="T111">the commencement</text:span><text:span text:style-name="T121"> </text:span><text:span text:style-name="T111">of the Initial Term</text:span></text:p>
            <text:p text:style-name="P367" loext:marker-style-name="T56"/>
            <text:p text:style-name="P393" loext:marker-style-name="T111"><text:span text:style-name="T111">Additional</text:span><text:span text:style-name="T121"> </text:span><text:span text:style-name="T111">forms and</text:span><text:span text:style-name="T121"> </text:span><text:span text:style-name="T111">usage</text:span><text:span text:style-name="T122"> </text:span><text:span text:style-name="T111">can</text:span><text:span text:style-name="T121"> </text:span><text:span text:style-name="T111">be agreed</text:span><text:span text:style-name="T125"> </text:span><text:span text:style-name="T111">if</text:span><text:span text:style-name="T125"> </text:span><text:span text:style-name="T123">required</text:span></text:p>
          </table:table-cell>
        </table:table-row>
        <table:table-row table:style-name="Table3.8">
          <table:table-cell table:style-name="Table3.A1" office:value-type="string">
            <text:p text:style-name="P394" loext:marker-style-name="T111"><text:span text:style-name="T111">Non-NHS</text:span><text:span text:style-name="T132"> </text:span><text:span text:style-name="T111">domain</text:span><text:span text:style-name="T129"> </text:span><text:span text:style-name="T111">name</text:span><text:span text:style-name="T132"> </text:span><text:span text:style-name="T124">.uk</text:span></text:p>
          </table:table-cell>
          <table:table-cell table:style-name="Table3.A1" office:value-type="string">
            <text:p text:style-name="P395" loext:marker-style-name="T111"><text:span text:style-name="T111">In</text:span><text:span text:style-name="T121"> </text:span><text:span text:style-name="T111">advance</text:span><text:span text:style-name="T122"> </text:span><text:span text:style-name="T111">for</text:span><text:span text:style-name="T121"> </text:span><text:span text:style-name="T111">12 months. Payable </text:span><text:span text:style-name="T123">annually</text:span></text:p>
          </table:table-cell>
          <table:table-cell table:style-name="Table3.A1" office:value-type="string">
            <text:p text:style-name="P351" loext:marker-style-name="T111"><text:span text:style-name="T124">One</text:span><text:span text:style-name="T124"/></text:p>
          </table:table-cell>
          <table:table-cell table:style-name="Table3.A1" office:value-type="string">
            <text:p text:style-name="P352" loext:marker-style-name="T111"><text:span text:style-name="T123">£10.00</text:span><text:span text:style-name="T123"/></text:p>
          </table:table-cell>
        </table:table-row>
      </table:table>
      <text:p text:style-name="P396" loext:marker-style-name="T138"/>
      <table:table table:name="Table4" table:style-name="Table4">
        <table:table-column table:style-name="Table4.A"/>
        <table:table-column table:style-name="Table4.B"/>
        <table:table-column table:style-name="Table4.C"/>
        <table:table-column table:style-name="Table4.D"/>
        <table:table-row table:style-name="Table4.1">
          <table:table-cell table:style-name="Table4.A1" office:value-type="string">
            <text:p text:style-name="P397" loext:marker-style-name="T56"/>
            <text:p text:style-name="P398" loext:marker-style-name="T111"><text:span text:style-name="T111">Other non-NHS domain name .com, .org (other</text:span><text:span text:style-name="T132"> </text:span><text:span text:style-name="T111">variants</text:span><text:span text:style-name="T132"> </text:span><text:span text:style-name="T111">can</text:span><text:span text:style-name="T132"> </text:span><text:span text:style-name="T111">be</text:span><text:span text:style-name="T132"> </text:span><text:span text:style-name="T111">priced</text:span><text:span text:style-name="T132"> </text:span><text:span text:style-name="T111">on</text:span><text:span text:style-name="T132"> </text:span><text:span text:style-name="T111">application)</text:span></text:p>
          </table:table-cell>
          <table:table-cell table:style-name="Table4.A1" office:value-type="string">
            <text:p text:style-name="P397" loext:marker-style-name="T56"/>
            <text:p text:style-name="P399" loext:marker-style-name="T111"><text:span text:style-name="T111">In</text:span><text:span text:style-name="T121"> </text:span><text:span text:style-name="T111">advance</text:span><text:span text:style-name="T122"> </text:span><text:span text:style-name="T111">for</text:span><text:span text:style-name="T121"> </text:span><text:span text:style-name="T111">12 months. Payable </text:span><text:span text:style-name="T123">annually</text:span></text:p>
          </table:table-cell>
          <table:table-cell table:style-name="Table4.A1" office:value-type="string">
            <text:p text:style-name="P397" loext:marker-style-name="T56"/>
            <text:p text:style-name="P347" loext:marker-style-name="T111"><text:span text:style-name="T124">One</text:span><text:span text:style-name="T124"/></text:p>
          </table:table-cell>
          <table:table-cell table:style-name="Table4.A1" office:value-type="string">
            <text:p text:style-name="P397" loext:marker-style-name="T56"/>
            <text:p text:style-name="P400" loext:marker-style-name="T111"><text:span text:style-name="T123">£20.00</text:span><text:span text:style-name="T123"/></text:p>
          </table:table-cell>
        </table:table-row>
      </table:table>
      <text:p text:style-name="P401" loext:marker-style-name="T5"><text:bookmark text:name="Please_note:_no_partial_refunds_are_prov"/><text:span text:style-name="T5">Please note: no partial refunds are provided if a customer leaves during the subscription</text:span><text:span text:style-name="T36"> </text:span><text:span text:style-name="T5">period</text:span><text:span text:style-name="T36"> </text:span><text:span text:style-name="T5">unless</text:span><text:span text:style-name="T21"> </text:span><text:span text:style-name="T5">detailed</text:span><text:span text:style-name="T25"> </text:span><text:span text:style-name="T5">elsewhere</text:span><text:span text:style-name="T35"> </text:span><text:span text:style-name="T5">in</text:span><text:span text:style-name="T25"> </text:span><text:span text:style-name="T5">the</text:span><text:span text:style-name="T21"> </text:span><text:span text:style-name="T5">terms</text:span><text:span text:style-name="T21"> </text:span><text:span text:style-name="T5">of</text:span><text:span text:style-name="T21"> </text:span><text:span text:style-name="T5">this</text:span><text:span text:style-name="T21"> </text:span><text:span text:style-name="T5">agreement.</text:span></text:p>
      <text:p text:style-name="P402" loext:marker-style-name="T5"><text:bookmark text:name="schedule_2:_Service_Levels"/><text:span text:style-name="T5">SCHEDULE</text:span><text:span text:style-name="T60"> </text:span><text:span text:style-name="T5">2:</text:span><text:span text:style-name="T22"> </text:span><text:span text:style-name="T5">SERVICE</text:span><text:span text:style-name="T60"> </text:span><text:span text:style-name="T21">LEVELS</text:span></text:p>
      <text:list text:style-name="WWNum9">
        <text:list-item>
          <text:h text:style-name="P403" text:outline-level="1"><text:bookmark text:name="A._Definitions"/>Definitions</text:h>
        </text:list-item>
      </text:list>
      <text:h text:style-name="P404" text:outline-level="3"><text:bookmark text:name="In_this_Schedule,_the_following_definiti"/>In<text:span text:style-name="T15"> </text:span>this<text:span text:style-name="T13"> </text:span>Schedule,<text:span text:style-name="T15"> </text:span>the<text:span text:style-name="T13"> </text:span>following<text:span text:style-name="T16"> </text:span>definitions<text:span text:style-name="T12"> </text:span>shall<text:span text:style-name="T15"> </text:span><text:span text:style-name="T13">apply:</text:span></text:h>
      <text:p text:style-name="P405" loext:marker-style-name="T5"/>
      <text:p text:style-name="P20"><text:span text:style-name="T5">Error</text:span><text:span text:style-name="T36"> </text:span><text:span text:style-name="T5">Category</text:span><text:span text:style-name="T54"> </text:span>means<text:span text:style-name="T10"> </text:span>the<text:span text:style-name="T9"> </text:span>relevant<text:span text:style-name="T15"> </text:span>category<text:span text:style-name="T10"> </text:span>of<text:span text:style-name="T15"> </text:span>error<text:span text:style-name="T13"> </text:span>(i.e.<text:span text:style-name="T15"> </text:span>Priority<text:span text:style-name="T10"> </text:span>1,<text:span text:style-name="T15"> </text:span>Priority<text:span text:style-name="T10"> </text:span>2,<text:span text:style-name="T15"> </text:span>Priority 3, Priority 4, Priority 5 or Priority 6) specified in the table below;</text:p>
      <text:p text:style-name="P19"/>
      <text:p text:style-name="P406"><text:span text:style-name="T5">Priority</text:span><text:span text:style-name="T26"> </text:span><text:span text:style-name="T5">1(Critical</text:span><text:span text:style-name="T25"> </text:span><text:span text:style-name="T5">problem)</text:span><text:span text:style-name="T54"> </text:span>means<text:span text:style-name="T41"> </text:span>an<text:span text:style-name="T10"> </text:span><text:span text:style-name="T5">urgent</text:span><text:span text:style-name="T24"> </text:span><text:span text:style-name="T5">problem</text:span>:<text:span text:style-name="T41"> </text:span>the<text:span text:style-name="T12"> </text:span>Software<text:span text:style-name="T10"> </text:span>Product<text:span text:style-name="T38"> </text:span>fails<text:span text:style-name="T41"> </text:span>to operate in accordance with the Software Documentation in any respect or for one or more users are unable to access or find the system unusable or there are severe restrictions in the operation of the Software that prevents the performance of any productive work;</text:p>
      <text:p text:style-name="P61"/>
      <text:p text:style-name="P36"><text:span text:style-name="T5">Priority 2 (Key problem) </text:span>means a <text:span text:style-name="T5">serious problem</text:span>: a major function is severely impacted<text:span text:style-name="T10"> </text:span>with<text:span text:style-name="T10"> </text:span>no<text:span text:style-name="T10"> </text:span>work<text:span text:style-name="T18"> </text:span>around<text:span text:style-name="T10"> </text:span>is<text:span text:style-name="T18"> </text:span>experiencing<text:span text:style-name="T41"> </text:span>a<text:span text:style-name="T10"> </text:span>problem<text:span text:style-name="T15"> </text:span>that<text:span text:style-name="T38"> </text:span>can<text:span text:style-name="T10"> </text:span>be<text:span text:style-name="T10"> </text:span>replicated,<text:span text:style-name="T38"> </text:span>which causes a severe loss<text:span text:style-name="T16"> </text:span>of functionality; or<text:span text:style-name="T9"> </text:span>it means a <text:span text:style-name="T5">problem</text:span>: an important function is experiencing<text:span text:style-name="T8"> </text:span>an<text:span text:style-name="T7"> </text:span>intermittent<text:span text:style-name="T7"> </text:span>problem,<text:span text:style-name="T8"> </text:span>or<text:span text:style-name="T7"> </text:span>a<text:span text:style-name="T7"> </text:span>common<text:span text:style-name="T7"> </text:span>operation<text:span text:style-name="T8"> </text:span>is<text:span text:style-name="T7"> </text:span>failing<text:span text:style-name="T7"> </text:span>consistently<text:span text:style-name="T8"> </text:span>with no work-around;</text:p>
      <text:p text:style-name="P61"/>
      <text:p text:style-name="P407"><text:span text:style-name="T5">Priority</text:span><text:span text:style-name="T54"> </text:span><text:span text:style-name="T5">3 (Minor</text:span><text:span text:style-name="T35"> </text:span><text:span text:style-name="T5">problem) </text:span>means<text:span text:style-name="T9"> </text:span><text:span text:style-name="T5">minor</text:span><text:span text:style-name="T35"> </text:span><text:span text:style-name="T5">problems</text:span>:<text:span text:style-name="T10"> </text:span>all<text:span text:style-name="T13"> </text:span>other<text:span text:style-name="T12"> </text:span>errors<text:span text:style-name="T16"> </text:span>especially<text:span text:style-name="T16"> </text:span>those with a workaround or temporary fix, or a known or newly discovered minor bug or feature of the software that in no way affects the operational functionality of the software and will normally be fixed in a patch or new release of software;</text:p>
      <text:p text:style-name="P408"><text:span text:style-name="T5">Priority</text:span><text:span text:style-name="T6"> </text:span><text:span text:style-name="T5">4</text:span><text:span text:style-name="T60"> </text:span><text:span text:style-name="T5">(Requirement)</text:span><text:span text:style-name="T25"> </text:span>means<text:span text:style-name="T51"> </text:span><text:span text:style-name="T5">requirements</text:span><text:span text:style-name="T25"> </text:span>of<text:span text:style-name="T7"> </text:span>the<text:span text:style-name="T40"> </text:span>Customer<text:span text:style-name="T8"> </text:span>previously<text:span text:style-name="T50"> </text:span>agreed<text:span text:style-name="T40"> </text:span>by the<text:span text:style-name="T7"> </text:span>Supplier<text:span text:style-name="T8"> </text:span>as<text:span text:style-name="T51"> </text:span>deliverable<text:span text:style-name="T40"> </text:span>in<text:span text:style-name="T40"> </text:span>the<text:span text:style-name="T40"> </text:span>software<text:span text:style-name="T40"> </text:span>and<text:span text:style-name="T40"> </text:span>which<text:span text:style-name="T8"> </text:span>will<text:span text:style-name="T39"> </text:span>normally<text:span text:style-name="T8"> </text:span>be<text:span text:style-name="T37"> </text:span>included<text:span text:style-name="T40"> </text:span>in<text:span text:style-name="T40"> </text:span>a<text:span text:style-name="T8"> </text:span>new release of the software;</text:p>
      <text:p text:style-name="P409"/>
      <text:p text:style-name="P82"><text:span text:style-name="T5">Priority 5 (Request for modification) </text:span>means a modification request to improve an existing feature of the software that in no way affects the operational functionality of the software and will normally be included in a new release of software.<text:span text:style-name="T68"> </text:span>This type of report will be closed as a Helpdesk issue and logged as a modification request with the relevant developer of the software;</text:p>
      <text:p text:style-name="P61"/>
      <text:p text:style-name="P60"><text:span text:style-name="T5">Priority</text:span><text:span text:style-name="T54"> </text:span><text:span text:style-name="T5">6</text:span><text:span text:style-name="T54"> </text:span><text:span text:style-name="T5">(Suggestion)</text:span><text:span text:style-name="T35"> </text:span>means<text:span text:style-name="T38"> </text:span>a<text:span text:style-name="T15"> </text:span>request<text:span text:style-name="T41"> </text:span>for<text:span text:style-name="T12"> </text:span>a<text:span text:style-name="T15"> </text:span>new<text:span text:style-name="T18"> </text:span>feature<text:span text:style-name="T15"> </text:span>or<text:span text:style-name="T12"> </text:span>function<text:span text:style-name="T15"> </text:span>in<text:span text:style-name="T15"> </text:span>the<text:span text:style-name="T15"> </text:span>software that<text:span text:style-name="T9"> </text:span>the Supplier<text:span text:style-name="T16"> </text:span>will consider for inclusion in a<text:span text:style-name="T13"> </text:span>new<text:span text:style-name="T10"> </text:span>release of<text:span text:style-name="T9"> </text:span>the software<text:span text:style-name="T13"> </text:span>at<text:span text:style-name="T9"> </text:span>its own discretion.<text:span text:style-name="T16"> </text:span>This<text:span text:style-name="T10"> </text:span>type<text:span text:style-name="T12"> </text:span>of<text:span text:style-name="T15"> </text:span>report<text:span text:style-name="T15"> </text:span>will<text:span text:style-name="T16"> </text:span>be closed<text:span text:style-name="T9"> </text:span>as<text:span text:style-name="T41"> </text:span>a Helpdesk<text:span text:style-name="T10"> </text:span>issue<text:span text:style-name="T9"> </text:span>and<text:span text:style-name="T9"> </text:span>logged<text:span text:style-name="T12"> </text:span>as<text:span text:style-name="T41"> </text:span>a<text:span text:style-name="T9"> </text:span>new feature or function request with the relevant developer of the software;</text:p>
      <text:p text:style-name="P21"/>
      <text:p text:style-name="P38"><text:span text:style-name="T5">Work-Around</text:span><text:span text:style-name="T19"> </text:span><text:span text:style-name="T5">or</text:span><text:span text:style-name="T6"> </text:span><text:span text:style-name="T5">Temporary</text:span><text:span text:style-name="T19"> </text:span><text:span text:style-name="T5">Fix</text:span><text:span text:style-name="T22"> </text:span>–<text:span text:style-name="T41"> </text:span>means<text:span text:style-name="T51"> </text:span>a<text:span text:style-name="T37"> </text:span>temporary<text:span text:style-name="T51"> </text:span>fix<text:span text:style-name="T51"> </text:span>or<text:span text:style-name="T40"> </text:span>work-around<text:span text:style-name="T37"> </text:span>for<text:span text:style-name="T40"> </text:span>the<text:span text:style-name="T7"> </text:span>error in accordance with Good Industry<text:span text:style-name="T16"> </text:span>Practice and which allows<text:span text:style-name="T16"> </text:span>the Customer<text:span text:style-name="T9"> </text:span>to operate the current release without substantial degradation in performance. A temporary fix can<text:span text:style-name="T51"> </text:span>include<text:span text:style-name="T39"> </text:span>with<text:span text:style-name="T39"> </text:span>the<text:span text:style-name="T39"> </text:span>permission<text:span text:style-name="T39"> </text:span>of<text:span text:style-name="T37"> </text:span>the<text:span text:style-name="T39"> </text:span>Customer<text:span text:style-name="T51"> </text:span>changing<text:span text:style-name="T8"> </text:span>back<text:span text:style-name="T50"> </text:span>to<text:span text:style-name="T39"> </text:span>the<text:span text:style-name="T39"> </text:span>previous<text:span text:style-name="T7"> </text:span>version of software, patch or alternate design approach. In the event the Customer does not</text:p>
      <text:p text:style-name="P410">accept<text:span text:style-name="T9"> </text:span>a<text:span text:style-name="T13"> </text:span>roll-back to<text:span text:style-name="T13"> </text:span>the<text:span text:style-name="T13"> </text:span>previous version then the Service Level will be re-negotiated for that one event;</text:p>
      <text:p text:style-name="P19"/>
      <text:p text:style-name="P43"><text:span text:style-name="T5">Permanent</text:span><text:span text:style-name="T35"> </text:span><text:span text:style-name="T5">Resolution</text:span><text:span text:style-name="T93"> </text:span>–<text:span text:style-name="T13"> </text:span>means<text:span text:style-name="T10"> </text:span>the<text:span text:style-name="T12"> </text:span>permanent<text:span text:style-name="T15"> </text:span>resolution<text:span text:style-name="T12"> </text:span>of<text:span text:style-name="T15"> </text:span>the<text:span text:style-name="T13"> </text:span>error<text:span text:style-name="T16"> </text:span>in<text:span text:style-name="T13"> </text:span>accordance with Good Industry Practice and which restores the current software, to full performance in accordance with the Software Documentation.</text:p>
      <text:p text:style-name="P411"/>
      <text:list text:continue-numbering="true" text:style-name="WWNum9">
        <text:list-item>
          <text:h text:style-name="P412" text:outline-level="1"><text:bookmark text:name="B._Service_Levels"/>Service <text:span text:style-name="T13">Levels</text:span></text:h>
        </text:list-item>
      </text:list>
      <text:p text:style-name="P413">The<text:span text:style-name="T9"> </text:span>Service<text:span text:style-name="T15"> </text:span>Levels<text:span text:style-name="T16"> </text:span>in respect<text:span text:style-name="T10"> </text:span>of<text:span text:style-name="T17"> </text:span>the Services<text:span text:style-name="T10"> </text:span>will<text:span text:style-name="T18"> </text:span>be<text:span text:style-name="T15"> </text:span>as<text:span text:style-name="T16"> </text:span><text:span text:style-name="T13">follows:</text:span></text:p>
      <text:p text:style-name="P414" loext:marker-style-name="T139"/>
      <table:table table:name="Table5" table:style-name="Table5">
        <table:table-column table:style-name="Table5.A"/>
        <table:table-column table:style-name="Table5.B"/>
        <table:table-column table:style-name="Table5.C"/>
        <table:table-column table:style-name="Table5.D"/>
        <table:table-column table:style-name="Table5.E"/>
        <table:table-row table:style-name="Table5.1">
          <table:table-cell table:style-name="Table5.A1" office:value-type="string">
            <text:p text:style-name="P415" loext:marker-style-name="T5"><text:span text:style-name="T21">Error category</text:span><text:span text:style-name="T21"/></text:p>
          </table:table-cell>
          <table:table-cell table:style-name="Table5.A1" office:value-type="string">
            <text:p text:style-name="P416" loext:marker-style-name="T5"><text:span text:style-name="T21">Priority Level</text:span><text:span text:style-name="T21"/></text:p>
          </table:table-cell>
          <table:table-cell table:style-name="Table5.A1" office:value-type="string">
            <text:p text:style-name="P417" loext:marker-style-name="T5"><text:span text:style-name="T5">Response</text:span><text:span text:style-name="T21"> </text:span><text:span text:style-name="T5">time (during</text:span><text:span text:style-name="T6"> </text:span><text:span text:style-name="T5">Service </text:span><text:span text:style-name="T21">Hours)</text:span></text:p>
          </table:table-cell>
          <table:table-cell table:style-name="Table5.A1" office:value-type="string">
            <text:p text:style-name="P418" loext:marker-style-name="T5"><text:span text:style-name="T5">Fix</text:span><text:span text:style-name="T23"> </text:span><text:span text:style-name="T5">or</text:span><text:span text:style-name="T61"> </text:span><text:span text:style-name="T5">report</text:span><text:span text:style-name="T60"> </text:span><text:span text:style-name="T5">back </text:span><text:span text:style-name="T21">deadline</text:span></text:p>
          </table:table-cell>
          <table:table-cell table:style-name="Table5.A1" office:value-type="string">
            <text:p text:style-name="P419" loext:marker-style-name="T5"><text:span text:style-name="T21">Logged?</text:span><text:span text:style-name="T21"/></text:p>
          </table:table-cell>
        </table:table-row>
        <table:table-row table:style-name="Table5.2">
          <table:table-cell table:style-name="Table5.A2" office:value-type="string">
            <text:p text:style-name="P420"/>
            <text:p text:style-name="P421">First line <text:span text:style-name="T13">support questions</text:span></text:p>
          </table:table-cell>
          <table:table-cell table:style-name="Table5.A2" office:value-type="string">
            <text:p text:style-name="P420"/>
            <text:p text:style-name="P422">High</text:p>
          </table:table-cell>
          <table:table-cell table:style-name="Table5.A2" office:value-type="string">
            <text:p text:style-name="P420"/>
            <text:p text:style-name="P423">Within<text:span text:style-name="T8"> </text:span>2<text:span text:style-name="T7"> </text:span>working <text:span text:style-name="T10">Days</text:span></text:p>
          </table:table-cell>
          <table:table-cell table:style-name="Table5.A2" office:value-type="string">
            <text:p text:style-name="P420"/>
            <text:p text:style-name="P424">N/A</text:p>
          </table:table-cell>
          <table:table-cell table:style-name="Table5.A2" office:value-type="string">
            <text:p text:style-name="P420"/>
            <text:p text:style-name="P425">Yes</text:p>
          </table:table-cell>
        </table:table-row>
        <table:table-row table:style-name="Table5.3">
          <table:table-cell table:style-name="Table5.A3" office:value-type="string">
            <text:p text:style-name="P426"/>
            <text:p text:style-name="P398">Priority<text:span text:style-name="T13"> </text:span><text:span text:style-name="T37">1</text:span></text:p>
          </table:table-cell>
          <table:table-cell table:style-name="Table5.A3" office:value-type="string">
            <text:p text:style-name="P426"/>
            <text:p text:style-name="P427">Urgent</text:p>
          </table:table-cell>
          <table:table-cell table:style-name="Table5.A3" office:value-type="string">
            <text:p text:style-name="P428"/>
            <text:p text:style-name="P429">Response<text:span text:style-name="T8"> </text:span>within 2 hours with <text:span text:style-name="T13">estimated </text:span>delivery time</text:p>
          </table:table-cell>
          <table:table-cell table:style-name="Table5.A3" office:value-type="string">
            <text:p text:style-name="P428"/>
            <text:p text:style-name="P430">Between<text:span text:style-name="T38"> </text:span>30<text:span text:style-name="T38"> </text:span>minutes<text:span text:style-name="T7"> </text:span>and<text:span text:style-name="T38"> </text:span>3 Business Days depending on the severity of the <text:span text:style-name="T13">problem</text:span></text:p>
          </table:table-cell>
          <table:table-cell table:style-name="Table5.A3" office:value-type="string">
            <text:p text:style-name="P426"/>
            <text:p text:style-name="P425">Yes</text:p>
          </table:table-cell>
        </table:table-row>
        <table:table-row table:style-name="Table5.4">
          <table:table-cell table:style-name="Table5.A3" office:value-type="string">
            <text:p text:style-name="P426"/>
            <text:p text:style-name="P398">Priority<text:span text:style-name="T13"> </text:span><text:span text:style-name="T37">2</text:span></text:p>
          </table:table-cell>
          <table:table-cell table:style-name="Table5.A3" office:value-type="string">
            <text:p text:style-name="P426"/>
            <text:p text:style-name="P422">High</text:p>
          </table:table-cell>
          <table:table-cell table:style-name="Table5.A3" office:value-type="string">
            <text:p text:style-name="P426"/>
            <text:p text:style-name="P431">Response<text:span text:style-name="T8"> </text:span>within 4 hours with <text:span text:style-name="T13">estimated </text:span>delivery time</text:p>
          </table:table-cell>
          <table:table-cell table:style-name="Table5.A3" office:value-type="string">
            <text:p text:style-name="P426"/>
            <text:p text:style-name="P432">“Quick<text:span text:style-name="T51"> </text:span>fix”<text:span text:style-name="T39"> </text:span>or<text:span text:style-name="T39"> </text:span>report delivered within 5 Business Days</text:p>
          </table:table-cell>
          <table:table-cell table:style-name="Table5.A3" office:value-type="string">
            <text:p text:style-name="P426"/>
            <text:p text:style-name="P425">Yes</text:p>
          </table:table-cell>
        </table:table-row>
        <table:table-row table:style-name="Table5.3">
          <table:table-cell table:style-name="Table5.A3" office:value-type="string">
            <text:p text:style-name="P426"/>
            <text:p text:style-name="P398">Priority<text:span text:style-name="T13"> </text:span><text:span text:style-name="T37">3</text:span></text:p>
          </table:table-cell>
          <table:table-cell table:style-name="Table5.A3" office:value-type="string">
            <text:p text:style-name="P426"/>
            <text:p text:style-name="P427">Medium</text:p>
          </table:table-cell>
          <table:table-cell table:style-name="Table5.A3" office:value-type="string">
            <text:p text:style-name="P426"/>
            <text:p text:style-name="P431">Response<text:span text:style-name="T8"> </text:span>within 7 days</text:p>
          </table:table-cell>
          <table:table-cell table:style-name="Table5.A3" office:value-type="string">
            <text:p text:style-name="P428"/>
            <text:p text:style-name="P433">Delivered with the next version release at the discretion<text:span text:style-name="T40"> </text:span>of<text:span text:style-name="T50"> </text:span>the<text:span text:style-name="T40"> </text:span>Supplier’s product manager</text:p>
          </table:table-cell>
          <table:table-cell table:style-name="Table5.A3" office:value-type="string">
            <text:p text:style-name="P426"/>
            <text:p text:style-name="P425">Yes</text:p>
          </table:table-cell>
        </table:table-row>
        <table:table-row table:style-name="Table5.3">
          <table:table-cell table:style-name="Table5.A3" office:value-type="string">
            <text:p text:style-name="P426"/>
            <text:p text:style-name="P398">Priority<text:span text:style-name="T13"> </text:span><text:span text:style-name="T37">4</text:span></text:p>
          </table:table-cell>
          <table:table-cell table:style-name="Table5.A3" office:value-type="string">
            <text:p text:style-name="P426"/>
            <text:p text:style-name="P427">Medium</text:p>
          </table:table-cell>
          <table:table-cell table:style-name="Table5.A3" office:value-type="string">
            <text:p text:style-name="P426"/>
            <text:p text:style-name="P434">Agreed<text:span text:style-name="T11"> </text:span>at<text:span text:style-name="T18"> </text:span><text:span text:style-name="T13">outset</text:span></text:p>
          </table:table-cell>
          <table:table-cell table:style-name="Table5.A3" office:value-type="string">
            <text:p text:style-name="P426"/>
            <text:p text:style-name="P435">Delivered when the modular area is next re-worked<text:span text:style-name="T37"> </text:span>in<text:span text:style-name="T37"> </text:span>a<text:span text:style-name="T37"> </text:span>future<text:span text:style-name="T37"> </text:span>release.</text:p>
          </table:table-cell>
          <table:table-cell table:style-name="Table5.A3" office:value-type="string">
            <text:p text:style-name="P426"/>
            <text:p text:style-name="P425">Yes</text:p>
          </table:table-cell>
        </table:table-row>
        <table:table-row table:style-name="Table5.3">
          <table:table-cell table:style-name="Table5.A3" office:value-type="string">
            <text:p text:style-name="P436">Priority<text:span text:style-name="T13"> </text:span><text:span text:style-name="T37">5</text:span></text:p>
          </table:table-cell>
          <table:table-cell table:style-name="Table5.A3" office:value-type="string">
            <text:p text:style-name="P416"><text:span text:style-name="T10">Not </text:span><text:span text:style-name="T13">urgent</text:span></text:p>
          </table:table-cell>
          <table:table-cell table:style-name="Table5.A3" office:value-type="string">
            <text:p text:style-name="P273" loext:marker-style-name="T102"/>
          </table:table-cell>
          <table:table-cell table:style-name="Table5.A3" office:value-type="string">
            <text:p text:style-name="P437">May be delivered when the modular area is next re-worked in a future release<text:span text:style-name="T18"> </text:span>at<text:span text:style-name="T40"> </text:span>the<text:span text:style-name="T39"> </text:span>discretion<text:span text:style-name="T18"> </text:span>of</text:p>
            <text:p text:style-name="P438">the <text:span text:style-name="T13">Supplier.</text:span></text:p>
          </table:table-cell>
          <table:table-cell table:style-name="Table5.A3" office:value-type="string">
            <text:p text:style-name="P439">Yes</text:p>
          </table:table-cell>
        </table:table-row>
      </table:table>
      <text:p text:style-name="P440" loext:marker-style-name="T101"/>
      <table:table table:name="Table6" table:style-name="Table6">
        <table:table-column table:style-name="Table6.A"/>
        <table:table-column table:style-name="Table6.B"/>
        <table:table-column table:style-name="Table6.C"/>
        <table:table-column table:style-name="Table6.D"/>
        <table:table-column table:style-name="Table6.E"/>
        <table:table-row table:style-name="Table6.1">
          <table:table-cell table:style-name="Table6.A1" office:value-type="string">
            <text:p text:style-name="P273" loext:marker-style-name="T102"/>
          </table:table-cell>
          <table:table-cell table:style-name="Table6.A1" office:value-type="string">
            <text:p text:style-name="P273" loext:marker-style-name="T102"/>
          </table:table-cell>
          <table:table-cell table:style-name="Table6.A1" office:value-type="string">
            <text:p text:style-name="P273" loext:marker-style-name="T102"/>
          </table:table-cell>
          <table:table-cell table:style-name="Table6.A1" office:value-type="string">
            <text:p text:style-name="P441">Release<text:span text:style-name="T39"> </text:span>notes<text:span text:style-name="T7"> </text:span>will<text:span text:style-name="T50"> </text:span>include details of modifications and new features.</text:p>
          </table:table-cell>
          <table:table-cell table:style-name="Table6.A1" office:value-type="string">
            <text:p text:style-name="P273" loext:marker-style-name="T102"/>
          </table:table-cell>
        </table:table-row>
        <table:table-row table:style-name="Table6.2">
          <table:table-cell table:style-name="Table6.A1" office:value-type="string">
            <text:p text:style-name="P436">Priority<text:span text:style-name="T13"> </text:span><text:span text:style-name="T37">6</text:span></text:p>
          </table:table-cell>
          <table:table-cell table:style-name="Table6.A1" office:value-type="string">
            <text:p text:style-name="P416"><text:span text:style-name="T10">Not </text:span><text:span text:style-name="T13">urgent</text:span></text:p>
          </table:table-cell>
          <table:table-cell table:style-name="Table6.A1" office:value-type="string">
            <text:p text:style-name="P273" loext:marker-style-name="T102"/>
          </table:table-cell>
          <table:table-cell table:style-name="Table6.A1" office:value-type="string">
            <text:p text:style-name="P437">May be delivered when the modular area is next re-worked in a future release<text:span text:style-name="T18"> </text:span>at<text:span text:style-name="T40"> </text:span>the<text:span text:style-name="T39"> </text:span>discretion<text:span text:style-name="T18"> </text:span>of the Supplier.</text:p>
            <text:p text:style-name="P435">Release<text:span text:style-name="T39"> </text:span>notes<text:span text:style-name="T7"> </text:span>will<text:span text:style-name="T50"> </text:span>include details of modifications</text:p>
            <text:p text:style-name="P442">and<text:span text:style-name="T9"> </text:span>new<text:span text:style-name="T9"> </text:span><text:span text:style-name="T13">features.</text:span></text:p>
          </table:table-cell>
          <table:table-cell table:style-name="Table6.A1" office:value-type="string">
            <text:p text:style-name="P439">Yes</text:p>
          </table:table-cell>
        </table:table-row>
      </table:table>
      <text:p text:style-name="P44"/>
      <text:p text:style-name="P443"/>
      <text:p text:style-name="P444">Response<text:span text:style-name="T8"> </text:span>times<text:span text:style-name="T7"> </text:span>indicated<text:span text:style-name="T7"> </text:span>are<text:span text:style-name="T8"> </text:span>for<text:span text:style-name="T7"> </text:span>communications<text:span text:style-name="T7"> </text:span>successfully<text:span text:style-name="T7"> </text:span>received<text:span text:style-name="T8"> </text:span>within<text:span text:style-name="T7"> </text:span>Service Hours on Business Days.</text:p>
      <text:p text:style-name="P445"><text:bookmark text:name="The_“Fix_or_report_back_deadline”_of_a_P"/>The “Fix or report back deadline” of a Priority 1-6 is the period from the time that the relevant issue and / or incident has been reported to the Supplier to the point of its resolution and “resolution” means in relation to a Priority 1-6 either:</text:p>
      <text:list text:continue-numbering="true" text:style-name="WWNum9">
        <text:list-item>
          <text:list>
            <text:list-item>
              <text:p text:style-name="P446">the Customer has been provided with a Permanent Resolution or the root cause<text:span text:style-name="T9"> </text:span>of<text:span text:style-name="T15"> </text:span>the<text:span text:style-name="T9"> </text:span>issue<text:span text:style-name="T9"> </text:span>and<text:span text:style-name="T9"> </text:span>/<text:span text:style-name="T15"> </text:span>or<text:span text:style-name="T13"> </text:span>incident<text:span text:style-name="T15"> </text:span>has<text:span text:style-name="T10"> </text:span>been<text:span text:style-name="T9"> </text:span>removed<text:span text:style-name="T9"> </text:span>and<text:span text:style-name="T9"> </text:span>the<text:span text:style-name="T9"> </text:span>Software and Support Services are being provided in accordance with this Contract; or</text:p>
            </text:list-item>
            <text:list-item>
              <text:p text:style-name="P447">the Customer has been provided with a Work-Around or Temporary Fix in relation to the issue and / or incident deemed acceptable by the Customer (acting reasonably).</text:p>
            </text:list-item>
          </text:list>
        </text:list-item>
      </text:list>
      <text:p text:style-name="P448"><text:bookmark text:name="The_“Response_Time”_means_the_period_bet"/>The “Response Time” means the period between the time that the Customer reports or is deemed to have reported an issue and / or incident using the contact details in clause 2.1 of this Contract and the Supplier responding during the initial call or following the issue and / or incident being logged via email or twitter.</text:p>
      <text:p text:style-name="P449"><text:bookmark text:name="The_nature_and_urgency_of_correction_of_"/>The nature and urgency of correction of the problem shall be agreed between the Supplier and the Customer, and the relevant Error category / Priority Level shall be assigned<text:span text:style-name="T13"> </text:span>to<text:span text:style-name="T18"> </text:span>its<text:span text:style-name="T15"> </text:span>resolution,<text:span text:style-name="T12"> </text:span>during<text:span text:style-name="T18"> </text:span>the<text:span text:style-name="T18"> </text:span>Customer's<text:span text:style-name="T15"> </text:span>initial<text:span text:style-name="T10"> </text:span>call<text:span text:style-name="T10"> </text:span>to<text:span text:style-name="T13"> </text:span>the<text:span text:style-name="T13"> </text:span>Supplier<text:span text:style-name="T38"> </text:span>or<text:span text:style-name="T16"> </text:span>when<text:span text:style-name="T13"> </text:span>the Supplier responds to the Customer following the Customer logging the problem via email<text:span text:style-name="T38"> </text:span>or<text:span text:style-name="T18"> </text:span>twitter.<text:span text:style-name="T37"> </text:span>The<text:span text:style-name="T12"> </text:span>Supplier<text:span text:style-name="T18"> </text:span>shall<text:span text:style-name="T38"> </text:span>assess<text:span text:style-name="T50"> </text:span>and<text:span text:style-name="T12"> </text:span>resolve<text:span text:style-name="T12"> </text:span>the<text:span text:style-name="T12"> </text:span>problem<text:span text:style-name="T18"> </text:span>in<text:span text:style-name="T12"> </text:span>accordance<text:span text:style-name="T12"> </text:span>with the Response Time and Fix or report back deadlines in the table above.</text:p>
      <text:p text:style-name="P450"><text:bookmark text:name="Response_Times_and_Fix_or_report_back_de"/>Response Times and Fix or report back deadlines shall be measured and elapse during Service Hours only.</text:p>
      <text:p text:style-name="P451">In the event that the Supplier becomes<text:span text:style-name="T13"> </text:span>aware that it will (or is likely to) fail to achieve a Response Time or Fix<text:span text:style-name="T10"> </text:span>or<text:span text:style-name="T13"> </text:span>report<text:span text:style-name="T15"> </text:span>back<text:span text:style-name="T10"> </text:span>deadline in the<text:span text:style-name="T9"> </text:span>above table, the Supplier shall promptly<text:span text:style-name="T16"> </text:span>notify<text:span text:style-name="T16"> </text:span>the Customer's<text:span text:style-name="T16"> </text:span>employee,<text:span text:style-name="T10"> </text:span>officer<text:span text:style-name="T9"> </text:span>or<text:span text:style-name="T9"> </text:span>contractor<text:span text:style-name="T9"> </text:span>who reported the issue and the Customer's IT Director of the fact of the delay, summarise the reasons for it and<text:span text:style-name="T38"> </text:span>advise<text:span text:style-name="T38"> </text:span>when<text:span text:style-name="T39"> </text:span>the<text:span text:style-name="T51"> </text:span>Supplier<text:span text:style-name="T51"> </text:span>believes<text:span text:style-name="T40"> </text:span>the<text:span text:style-name="T38"> </text:span>issue<text:span text:style-name="T39"> </text:span>will<text:span text:style-name="T50"> </text:span>be<text:span text:style-name="T38"> </text:span>fixed<text:span text:style-name="T9"> </text:span>and<text:span text:style-name="T38"> </text:span>keep<text:span text:style-name="T38"> </text:span>such<text:span text:style-name="T38"> </text:span>Customer personnel abreast of any further delays.</text:p>
      <text:h text:style-name="P452" text:outline-level="1"><text:span text:style-name="T110">C</text:span><text:span text:style-name="T29"><text:tab/>Support</text:span><text:span text:style-name="T30"> </text:span><text:span text:style-name="T33">Services</text:span></text:h>
      <text:p text:style-name="P14" loext:marker-style-name="T34"/>
      <text:list text:style-name="WWNum1">
        <text:list-item>
          <text:h text:style-name="P453" text:outline-level="3"><text:bookmark text:name="1._Provision_of_Software_Updates"/><text:span text:style-name="T29">Provision</text:span><text:span text:style-name="T64"> </text:span><text:span text:style-name="T29">of</text:span><text:span text:style-name="T33"> </text:span><text:span text:style-name="T29">Software</text:span><text:span text:style-name="T33"> Updates</text:span></text:h>
        </text:list-item>
      </text:list>
      <text:p text:style-name="P312" loext:marker-style-name="T56"/>
      <text:list text:continue-numbering="true" text:style-name="WWNum1">
        <text:list-item>
          <text:list>
            <text:list-item>
              <text:p text:style-name="P454">The<text:span text:style-name="T16"> </text:span>Supplier<text:span text:style-name="T13"> shall:</text:span></text:p>
              <text:list>
                <text:list-item>
                  <text:p text:style-name="P455">Update Software Documentation when required due to a software <text:span text:style-name="T13">update.</text:span></text:p>
                </text:list-item>
              </text:list>
            </text:list-item>
          </text:list>
        </text:list-item>
        <text:list-item>
          <text:h text:style-name="P456" text:outline-level="3"><text:bookmark text:name="2._Help_Desk_Service"/><text:span text:style-name="T29">Help</text:span><text:span text:style-name="T31"> </text:span><text:span text:style-name="T29">Desk</text:span><text:span text:style-name="T31"> </text:span><text:span text:style-name="T33">Service</text:span></text:h>
        </text:list-item>
      </text:list>
      <text:p text:style-name="P97" loext:marker-style-name="T56"/>
      <text:list text:continue-numbering="true" text:style-name="WWNum1">
        <text:list-item>
          <text:list>
            <text:list-item>
              <text:p text:style-name="P457"><text:bookmark text:name="2.1_The_Supplier_shall,_during_the_Servi"/>The Supplier shall, during the Service Hours, provide the personnel of the Customer or any of the Customer's Affiliates with any technical advice and assistance through a web-based portal as such personnel may from time to time reasonably request, to resolve any technical faults with the Software. Customers may send an unlimited number of emails to the helpdesk for technical faults.</text:p>
            </text:list-item>
            <text:list-item>
              <text:p text:style-name="P458"><text:bookmark text:name="2.2_The_Supplier_shall,_during_the_Servi"/>The Supplier shall, during the Service Hours, provide the personnel of the<text:span text:style-name="T8"> </text:span>Customer<text:span text:style-name="T7"> </text:span>or<text:span text:style-name="T7"> </text:span>any<text:span text:style-name="T8"> </text:span>of<text:span text:style-name="T7"> </text:span>the<text:span text:style-name="T7"> </text:span>Customer's<text:span text:style-name="T7"> </text:span>Affiliates<text:span text:style-name="T8"> </text:span>with<text:span text:style-name="T7"> </text:span>any<text:span text:style-name="T7"> </text:span>advice<text:span text:style-name="T8"> </text:span>in<text:span text:style-name="T7"> </text:span>using the<text:span text:style-name="T68"> </text:span>website<text:span text:style-name="T16"> </text:span>content<text:span text:style-name="T18"> </text:span>management<text:span text:style-name="T18"> </text:span>system<text:span text:style-name="T10"> </text:span>(CMS) through<text:span text:style-name="T38"> </text:span>a<text:span text:style-name="T16"> </text:span>web-based portal<text:span text:style-name="T8"> </text:span>as<text:span text:style-name="T7"> </text:span>such<text:span text:style-name="T7"> </text:span>personnel<text:span text:style-name="T8"> </text:span>may<text:span text:style-name="T7"> </text:span>from<text:span text:style-name="T7"> </text:span>time<text:span text:style-name="T7"> </text:span>to<text:span text:style-name="T8"> </text:span>time<text:span text:style-name="T7"> </text:span>reasonably<text:span text:style-name="T7"> </text:span>request.<text:span text:style-name="T8"> </text:span>This does not include making content changes for the Customer.</text:p>
            </text:list-item>
            <text:list-item>
              <text:p text:style-name="P459"><text:bookmark text:name="2.3_The_Supplier_shall,_during_the_Servi"/>The Supplier shall, during the Service Hours, provide the personnel of the Customer or any of the Customer's Affiliates with managed editing support<text:span text:style-name="T37"> </text:span>in<text:span text:style-name="T18"> </text:span>accordance<text:span text:style-name="T18"> </text:span>with<text:span text:style-name="T18"> </text:span>the<text:span text:style-name="T18"> </text:span>Subscription<text:span text:style-name="T18"> </text:span>Service<text:span text:style-name="T39"> </text:span>they<text:span text:style-name="T37"> </text:span>have<text:span text:style-name="T18"> </text:span>paid<text:span text:style-name="T18"> </text:span>for.</text:p>
            </text:list-item>
          </text:list>
        </text:list-item>
      </text:list>
      <text:p text:style-name="P44"/>
      <text:p text:style-name="P460"/>
      <text:list text:continue-numbering="true" text:style-name="WWNum1">
        <text:list-item>
          <text:h text:style-name="P453" text:outline-level="3"><text:bookmark text:name="3._Corrective_Maintenance"/><text:span text:style-name="T29">Corrective</text:span><text:span text:style-name="T110"> </text:span><text:span text:style-name="T33">Maintenance</text:span></text:h>
        </text:list-item>
      </text:list>
      <text:p text:style-name="P312" loext:marker-style-name="T56"/>
      <text:list xml:id="list140803713639449" text:continue-numbering="true" text:style-name="WWNum1">
        <text:list-item>
          <text:list>
            <text:list-item>
              <text:p text:style-name="P461"><text:bookmark text:name="3.1_On_receipt_of_a_notification_from_th"/>On receipt of a notification from the Customer or its nominee (whether by telephone, email, fax or through any method of web-based notification<text:span text:style-name="T13"> </text:span>agreed<text:span text:style-name="T13"> </text:span>between<text:span text:style-name="T13"> </text:span>the<text:span text:style-name="T13"> </text:span>parties<text:span text:style-name="T15"> </text:span>from<text:span text:style-name="T16"> </text:span>time<text:span text:style-name="T13"> </text:span>to<text:span text:style-name="T13"> </text:span>time)<text:span text:style-name="T38"> </text:span>of<text:span text:style-name="T12"> </text:span>an<text:span text:style-name="T13"> </text:span>Error<text:span text:style-name="T16"> </text:span>in the Software, the Supplier shall ensure that:</text:p>
            </text:list-item>
          </text:list>
        </text:list-item>
      </text:list>
      <text:list text:style-name="WWNum8">
        <text:list-item>
          <text:p text:style-name="P462"><text:bookmark text:name="a)_correction_of_the_fault_or_error_is_c"/>correction of the fault or error is commenced by remote diagnostics as soon as possible and in any event within the relevant response time specified in the Service Levels; and</text:p>
        </text:list-item>
        <text:list-item>
          <text:p text:style-name="P463"><text:bookmark text:name="b)_the_correction_is_completed_promptly_"/>the correction is completed promptly and in any event within the relevant fix, report back deadline or resolution time specified in the Service Levels.</text:p>
        </text:list-item>
      </text:list>
      <text:list xml:id="list140804587347808" text:continue-list="list140803713639449" text:style-name="WWNum1">
        <text:list-item>
          <text:list>
            <text:list-item>
              <text:p text:style-name="P464"><text:bookmark text:name="3.2_If_the_Customer_discovers_that_the_S"/>If the Customer discovers that the Software Documentation does not provide<text:span text:style-name="T8"> </text:span>adequate<text:span text:style-name="T7"> </text:span>or<text:span text:style-name="T7"> </text:span>correct<text:span text:style-name="T8"> </text:span>instruction<text:span text:style-name="T7"> </text:span>for<text:span text:style-name="T7"> </text:span>the<text:span text:style-name="T7"> </text:span>proper<text:span text:style-name="T8"> </text:span>use<text:span text:style-name="T7"> </text:span>of<text:span text:style-name="T7"> </text:span>any<text:span text:style-name="T8"> </text:span>function or facility set out in the Software Documentation, the Customer shall give the Supplier written notice of the fault in question.<text:span text:style-name="T68"> </text:span>The Supplier shall promptly correct the fault and provide the Customer with appropriate amendments to the Software Documentation.</text:p>
            </text:list-item>
            <text:list-item>
              <text:h text:style-name="P465" text:outline-level="3"><text:bookmark text:name="3.3_The_Subscription_Fees_do_not_include"/>The<text:span text:style-name="T13"> </text:span>Subscription<text:span text:style-name="T13"> </text:span>Fees do<text:span text:style-name="T16"> </text:span>not<text:span text:style-name="T9"> </text:span><text:span text:style-name="T13">include:</text:span></text:h>
            </text:list-item>
          </text:list>
        </text:list-item>
      </text:list>
      <text:list text:style-name="WWNum7">
        <text:list-item>
          <text:p text:style-name="P466"><text:bookmark text:name="a)_Website_editing_beyond_the_managed_su"/>Website editing beyond the managed support included in the Customers subscription level; or</text:p>
        </text:list-item>
        <text:list-item>
          <text:p text:style-name="P467"><text:bookmark text:name="b)_correction_of_faults_or_errors_in_the"/>correction<text:span text:style-name="T37"> </text:span>of<text:span text:style-name="T40"> </text:span>faults<text:span text:style-name="T37"> </text:span>or<text:span text:style-name="T41"> </text:span>errors<text:span text:style-name="T37"> </text:span>in<text:span text:style-name="T38"> </text:span>the<text:span text:style-name="T38"> </text:span>Software<text:span text:style-name="T38"> </text:span>resulting<text:span text:style-name="T7"> </text:span><text:span text:style-name="T13">from:</text:span></text:p>
          <text:list>
            <text:list-item>
              <text:p text:style-name="P468"><text:bookmark text:name="(i)_changes_to_the_Software_except_for_c"/>changes to the Software except for changes arising from any Software Updates installed pursuant to this Contract or other changes implemented by, or with the approval (not to be unreasonably withheld or delayed) of, the Supplier; or</text:p>
            </text:list-item>
            <text:list-item>
              <text:p text:style-name="P469"><text:bookmark text:name="(ii)_access_and_use_of_the_Software_in_a"/>access and use of the Software in a manner which does not comply with the requirements of the Software Documentation.</text:p>
            </text:list-item>
          </text:list>
        </text:list-item>
      </text:list>
      <text:list text:continue-list="list140804587347808" text:style-name="WWNum1">
        <text:list-item>
          <text:list>
            <text:list-item>
              <text:p text:style-name="P470"><text:bookmark text:name="3.4_If_the_Customer_requests_corrective_"/>If the Customer requests corrective maintenance in any of the circumstances<text:span text:style-name="T41"> </text:span>set<text:span text:style-name="T37"> </text:span>out<text:span text:style-name="T37"> </text:span>in<text:span text:style-name="T40"> </text:span>paragraph<text:span text:style-name="T12"> </text:span>3.3,<text:span text:style-name="T37"> </text:span>the<text:span text:style-name="T12"> </text:span>Supplier<text:span text:style-name="T39"> </text:span>shall<text:span text:style-name="T38"> </text:span>provide<text:span text:style-name="T12"> </text:span>them with<text:span text:style-name="T13"> </text:span>the<text:span text:style-name="T13"> </text:span>written<text:span text:style-name="T13"> </text:span>consent<text:span text:style-name="T37"> </text:span>of<text:span text:style-name="T15"> </text:span>the<text:span text:style-name="T12"> </text:span>Customer<text:span text:style-name="T16"> </text:span>and<text:span text:style-name="T12"> </text:span>shall<text:span text:style-name="T10"> </text:span>charge<text:span text:style-name="T12"> </text:span>for<text:span text:style-name="T16"> </text:span>them<text:span text:style-name="T18"> </text:span>at a reasonable rate agreed before work commences.</text:p>
            </text:list-item>
          </text:list>
        </text:list-item>
        <text:list-item>
          <text:h text:style-name="P471" text:outline-level="3"><text:bookmark text:name="4._Additional_terms_in_respect_of_Helpde"/><text:span text:style-name="T29">Additional</text:span><text:span text:style-name="T110"> </text:span><text:span text:style-name="T29">terms</text:span><text:span text:style-name="T32"> </text:span><text:span text:style-name="T29">in</text:span><text:span text:style-name="T32"> </text:span><text:span text:style-name="T29">respect</text:span><text:span text:style-name="T33"> </text:span><text:span text:style-name="T29">of</text:span><text:span text:style-name="T76"> </text:span><text:span text:style-name="T29">Helpdesk</text:span><text:span text:style-name="T32"> </text:span><text:span text:style-name="T29">and</text:span><text:span text:style-name="T110"> </text:span><text:span text:style-name="T29">Corrective</text:span><text:span text:style-name="T32"> </text:span><text:span text:style-name="T33">Maintenance</text:span></text:h>
        </text:list-item>
      </text:list>
      <text:p text:style-name="P97" loext:marker-style-name="T56"/>
      <text:list text:continue-numbering="true" text:style-name="WWNum1">
        <text:list-item>
          <text:list>
            <text:list-item>
              <text:p text:style-name="P472"><text:bookmark text:name="4.1_The_Customer_should_submit_all_suppo"/>The Customer<text:span text:style-name="T9"> </text:span>should submit<text:span text:style-name="T10"> </text:span>all<text:span text:style-name="T13"> </text:span>support<text:span text:style-name="T10"> </text:span>issues<text:span text:style-name="T38"> </text:span>and<text:span text:style-name="T15"> </text:span>questions<text:span text:style-name="T16"> </text:span>by<text:span text:style-name="T38"> </text:span>email or post. The Customer should send emails to <text:a xlink:type="simple" xlink:href="mailto:support@gpsurgery.net" text:style-name="ListLabel_20_325" text:visited-style-name="ListLabel_20_325">support@gpsurgery.net.</text:a> Emails submitted to individual named personnel will not have guaranteed response times, as individuals are not always available.</text:p>
            </text:list-item>
            <text:list-item>
              <text:p text:style-name="P473"><text:bookmark text:name="4.2_The_Supplier_will_assign_a_member_of"/>The Supplier will assign a member of staff to monitor support emails during the contracted Service Hours.</text:p>
            </text:list-item>
            <text:list-item>
              <text:p text:style-name="P474"><text:bookmark text:name="4.3_The_Supplier_will_hold_regular_User_"/>The<text:span text:style-name="T41"> </text:span>Supplier<text:span text:style-name="T37"> </text:span>will<text:span text:style-name="T7"> </text:span>hold<text:span text:style-name="T51"> </text:span>regular<text:span text:style-name="T50"> </text:span>User<text:span text:style-name="T37"> </text:span>Group<text:span text:style-name="T41"> </text:span>meetings<text:span text:style-name="T39"> </text:span>or<text:span text:style-name="T37"> </text:span>make<text:span text:style-name="T41"> </text:span>contact<text:span text:style-name="T51"> </text:span>via email to help determine development priorities.</text:p>
            </text:list-item>
            <text:list-item>
              <text:p text:style-name="P475"><text:bookmark text:name="4.4_The_Supplier_will_log_all_requests_f"/>The Supplier will log all requests for modification and new features in the support database. The Supplier will use its discretion in deciding whether or not to include requests for modifications<text:span text:style-name="T16"> </text:span>and new functions in future releases.</text:p>
            </text:list-item>
          </text:list>
        </text:list-item>
      </text:list>
      <text:h text:style-name="P476" text:outline-level="2"><text:bookmark text:name="Schedule_3:_security_policy"/>SCHEDULE<text:span text:style-name="T37"> </text:span>3:<text:span text:style-name="T18"> </text:span>SECURITY<text:span text:style-name="T41"> </text:span><text:span text:style-name="T13">POLICY</text:span></text:h>
      <text:p text:style-name="P312" loext:marker-style-name="T56"/>
      <text:list text:style-name="WWNum6">
        <text:list-item>
          <text:h text:style-name="P477" text:outline-level="3">Confidentiality</text:h>
        </text:list-item>
      </text:list>
      <text:p text:style-name="P97" loext:marker-style-name="T56"/>
      <text:p text:style-name="P478">Without limiting the provisions of clause 21 of this Contract, the Supplier shall not disclose (other than in accordance with this Contract) any Customer Data to a third party and shall take appropriate security measures to prohibit unauthorised access to Customer Data.</text:p>
      <text:list text:continue-numbering="true" text:style-name="WWNum6">
        <text:list-item>
          <text:h text:style-name="P479" text:outline-level="3"><text:span text:style-name="T29">Security</text:span><text:span text:style-name="T65"> </text:span><text:span text:style-name="T33">Incidents</text:span></text:h>
        </text:list-item>
      </text:list>
      <text:p text:style-name="P97" loext:marker-style-name="T56"/>
      <text:p text:style-name="P480">Any security incident potentially impacting the confidentiality, integrity or availability<text:span text:style-name="T7"> </text:span>of<text:span text:style-name="T40"> </text:span>the<text:span text:style-name="T18"> </text:span>Customer<text:span text:style-name="T38"> </text:span>Data<text:span text:style-name="T18"> </text:span>must<text:span text:style-name="T40"> </text:span>be<text:span text:style-name="T15"> </text:span>reported<text:span text:style-name="T12"> </text:span>as<text:span text:style-name="T37"> </text:span>soon<text:span text:style-name="T18"> </text:span>as<text:span text:style-name="T7"> </text:span>possible<text:span text:style-name="T18"> </text:span>and<text:span text:style-name="T39"> </text:span>not later than within 48 hours to the Customer’s principle contact and to the Supplier’s Head of Technical Support as soon as possible and not later than within 48 hours of the incident.</text:p>
      <text:list text:continue-numbering="true" text:style-name="WWNum6">
        <text:list-item>
          <text:h text:style-name="P479" text:outline-level="3"><text:span text:style-name="T29">Storing</text:span><text:span text:style-name="T33"> </text:span><text:span text:style-name="T29">Customer</text:span><text:span text:style-name="T33"> </text:span><text:span text:style-name="T76">data</text:span></text:h>
        </text:list-item>
      </text:list>
      <text:p text:style-name="P97" loext:marker-style-name="T56"/>
      <text:p text:style-name="P478">The Customer Data shall not be retained on any Supplier system for longer than<text:span text:style-name="T12"> </text:span>is<text:span text:style-name="T41"> </text:span>necessary<text:span text:style-name="T41"> </text:span>for<text:span text:style-name="T18"> </text:span>the<text:span text:style-name="T12"> </text:span>performance<text:span text:style-name="T12"> </text:span>of<text:span text:style-name="T37"> </text:span>the<text:span text:style-name="T12"> </text:span>Services.<text:span text:style-name="T68"> </text:span>The<text:span text:style-name="T12"> </text:span>Supplier<text:span text:style-name="T18"> </text:span>must<text:span text:style-name="T37"> </text:span>take steps<text:span text:style-name="T38"> </text:span>to<text:span text:style-name="T15"> </text:span>ensure<text:span text:style-name="T15"> </text:span>that<text:span text:style-name="T41"> </text:span>information<text:span text:style-name="T15"> </text:span>is<text:span text:style-name="T38"> </text:span>not<text:span text:style-name="T41"> </text:span>retained<text:span text:style-name="T15"> </text:span>unnecessarily<text:span text:style-name="T38"> </text:span>on<text:span text:style-name="T15"> </text:span>any<text:span text:style-name="T38"> </text:span>computer <text:span text:style-name="T13">servers.</text:span></text:p>
      <text:list text:continue-numbering="true" text:style-name="WWNum6">
        <text:list-item>
          <text:h text:style-name="P479" text:outline-level="3"><text:span text:style-name="T29">Screening</text:span><text:span text:style-name="T67"> </text:span><text:span text:style-name="T29">of</text:span><text:span text:style-name="T67"> </text:span><text:span text:style-name="T33">Personnel</text:span></text:h>
        </text:list-item>
      </text:list>
      <text:p text:style-name="P97" loext:marker-style-name="T56"/>
      <text:p text:style-name="P481">Prior to engaging any employees, and permitted agents, consultants or contractors in the provision of the Services, the Supplier shall, in accordance with Good Industry Practice<text:span text:style-name="T9"> </text:span>and to the extent permitted by<text:span text:style-name="T10"> </text:span>applicable law and regulations, undertake appropriate background verification checks on such persons or entities, with a view to ensuring that such persons or entities are suitable to be engaged in the provision of the Services, having regard to the nature<text:span text:style-name="T12"> </text:span>of<text:span text:style-name="T15"> </text:span>the<text:span text:style-name="T9"> </text:span>Services<text:span text:style-name="T41"> </text:span>and<text:span text:style-name="T9"> </text:span>the<text:span text:style-name="T9"> </text:span>Customer<text:span text:style-name="T13"> </text:span>information<text:span text:style-name="T12"> </text:span>to<text:span text:style-name="T9"> </text:span>which<text:span text:style-name="T9"> </text:span>such<text:span text:style-name="T9"> </text:span>persons<text:span text:style-name="T10"> </text:span>or entities will have access in the course of providing the Services.</text:p>
      <text:list text:continue-numbering="true" text:style-name="WWNum6">
        <text:list-item>
          <text:p text:style-name="P482" loext:marker-style-name="T56"><text:span text:style-name="T5">U</text:span><text:span text:style-name="T56">SER</text:span><text:span text:style-name="T140"> </text:span><text:span text:style-name="T54">ID</text:span><text:span text:style-name="T59">S</text:span></text:p>
        </text:list-item>
      </text:list>
      <text:p text:style-name="P483">The Customer may be issued with user identification and authentication containing<text:span text:style-name="T8"> </text:span>a<text:span text:style-name="T7"> </text:span>unique<text:span text:style-name="T7"> </text:span>identifier<text:span text:style-name="T8"> </text:span>("<text:span text:style-name="T5">User</text:span><text:span text:style-name="T19"> </text:span><text:span text:style-name="T5">ID</text:span>").<text:span text:style-name="T7"> </text:span>The<text:span text:style-name="T7"> </text:span>Supplier<text:span text:style-name="T8"> </text:span>acknowledges<text:span text:style-name="T7"> </text:span>that<text:span text:style-name="T7"> </text:span>User IDs and any passwords are unique, and the Supplier shall ensure that its employees, and permitted agents, consultants and contractors do not share their allocated User ID or passwords with any other individual.</text:p>
      <text:list text:continue-numbering="true" text:style-name="WWNum6">
        <text:list-item>
          <text:h text:style-name="P484" text:outline-level="3"><text:span text:style-name="T29">Access</text:span><text:span text:style-name="T66"> </text:span><text:span text:style-name="T33">rights</text:span></text:h>
        </text:list-item>
      </text:list>
      <text:p text:style-name="P97" loext:marker-style-name="T56"/>
      <text:p text:style-name="P485">The<text:span text:style-name="T7"> </text:span>Supplier<text:span text:style-name="T39"> </text:span>shall<text:span text:style-name="T51"> </text:span>review<text:span text:style-name="T51"> </text:span>access<text:span text:style-name="T50"> </text:span>rights<text:span text:style-name="T50"> </text:span>of<text:span text:style-name="T7"> </text:span>its<text:span text:style-name="T8"> </text:span>employees,<text:span text:style-name="T7"> </text:span>and<text:span text:style-name="T7"> </text:span>permitted<text:span text:style-name="T40"> </text:span>agents, consultants<text:span text:style-name="T13"> </text:span>and contractors<text:span text:style-name="T13"> </text:span>at<text:span text:style-name="T16"> </text:span>regular intervals<text:span text:style-name="T13"> </text:span>to ensure that<text:span text:style-name="T16"> </text:span>only<text:span text:style-name="T13"> </text:span>those of<text:span text:style-name="T16"> </text:span>its employees, and permitted agents, consultants and contractors who are engaged in the provision of the Services have access rights to any Customer Data<text:span text:style-name="T16"> </text:span>or<text:span text:style-name="T10"> </text:span>Customer<text:span text:style-name="T10"> </text:span>information<text:span text:style-name="T16"> </text:span>technology<text:span text:style-name="T12"> </text:span>systems,<text:span text:style-name="T40"> </text:span>and<text:span text:style-name="T16"> </text:span>then<text:span text:style-name="T16"> </text:span>only<text:span text:style-name="T12"> </text:span>to<text:span text:style-name="T16"> </text:span>the<text:span text:style-name="T16"> </text:span>extent required in the context of the particular work undertaken by the relevant employee,<text:span text:style-name="T8"> </text:span>permitted<text:span text:style-name="T12"> </text:span>agent,<text:span text:style-name="T40"> </text:span>consultant<text:span text:style-name="T40"> </text:span>or<text:span text:style-name="T38"> </text:span>contractor.<text:span text:style-name="T8"> </text:span>The<text:span text:style-name="T12"> </text:span>Supplier<text:span text:style-name="T38"> </text:span>shall<text:span text:style-name="T50"> </text:span>ensure that<text:span text:style-name="T68"> </text:span>such<text:span text:style-name="T68"> </text:span>access<text:span text:style-name="T68"> </text:span>rights<text:span text:style-name="T68"> </text:span>are<text:span text:style-name="T68"> </text:span>immediately<text:span text:style-name="T68"> </text:span>removed<text:span text:style-name="T68"> </text:span>from<text:span text:style-name="T68"> </text:span>any<text:span text:style-name="T68"> </text:span>individuals<text:span text:style-name="T68"> </text:span>or</text:p>
      <text:p text:style-name="P486">entities who cease to be employed by the Supplier or otherwise cease to be engaged by the Supplier in the provision of the Services.</text:p>
      <text:list text:continue-numbering="true" text:style-name="WWNum6">
        <text:list-item>
          <text:h text:style-name="P487" text:outline-level="3"><text:span text:style-name="T29">Access</text:span><text:span text:style-name="T33"> </text:span><text:span text:style-name="T29">control</text:span><text:span text:style-name="T30"> </text:span><text:span text:style-name="T29">to</text:span><text:span text:style-name="T67"> </text:span><text:span text:style-name="T29">program</text:span><text:span text:style-name="T67"> </text:span><text:span text:style-name="T29">source</text:span><text:span text:style-name="T67"> </text:span><text:span text:style-name="T76">code</text:span></text:h>
        </text:list-item>
      </text:list>
      <text:p text:style-name="P97" loext:marker-style-name="T56"/>
      <text:p text:style-name="P488">To the extent that the Supplier has access to program source code in connection<text:span text:style-name="T8"> </text:span>with<text:span text:style-name="T51"> </text:span>the<text:span text:style-name="T51"> </text:span>provision<text:span text:style-name="T51"> </text:span>of<text:span text:style-name="T8"> </text:span>the<text:span text:style-name="T51"> </text:span>Services,<text:span text:style-name="T8"> </text:span>the<text:span text:style-name="T51"> </text:span>Supplier<text:span text:style-name="T50"> </text:span>shall<text:span text:style-name="T7"> </text:span>employ<text:span text:style-name="T8"> </text:span>all<text:span text:style-name="T50"> </text:span>such measures as are reasonably necessary to protect that source code (including taking<text:span text:style-name="T18"> </text:span>such<text:span text:style-name="T13"> </text:span>steps<text:span text:style-name="T15"> </text:span>in<text:span text:style-name="T13"> </text:span>that<text:span text:style-name="T12"> </text:span>regard<text:span text:style-name="T18"> </text:span>as<text:span text:style-name="T15"> </text:span>the<text:span text:style-name="T18"> </text:span>Customer<text:span text:style-name="T16"> </text:span>may<text:span text:style-name="T15"> </text:span>reasonable<text:span text:style-name="T13"> </text:span>require<text:span text:style-name="T13"> </text:span>from time to time).</text:p>
      <text:list text:continue-numbering="true" text:style-name="WWNum6">
        <text:list-item>
          <text:h text:style-name="P489" text:outline-level="3">Security</text:h>
        </text:list-item>
      </text:list>
      <text:p text:style-name="P97" loext:marker-style-name="T56"/>
      <text:p text:style-name="P490">The Supplier will ensure that all hard drives and other storage media used in connection with the provision of the Services will be disposed of in a manner that guarantees the confidentiality of any data stored on those media.</text:p>
      <text:h text:style-name="P491" text:outline-level="2"><text:bookmark text:name="Schedule_4:_CHARGES_FOR_ADDITIONAL_SERVI"/>SCHEDULE<text:span text:style-name="T38"> </text:span>4:<text:span text:style-name="T38"> </text:span>CHARGES<text:span text:style-name="T41"> </text:span>FOR<text:span text:style-name="T18"> </text:span>ADDITIONAL<text:span text:style-name="T18"> </text:span><text:span text:style-name="T13">SERVICES</text:span></text:h>
      <text:list text:style-name="WWNum5">
        <text:list-item>
          <text:h text:style-name="P492" text:outline-level="3"><text:bookmark text:name="1._Enhancements_or_Integration_work"/><text:span text:style-name="T29">Enhancements</text:span><text:span text:style-name="T30"> </text:span><text:span text:style-name="T29">or</text:span><text:span text:style-name="T32"> </text:span><text:span text:style-name="T29">Integration</text:span><text:span text:style-name="T32"> </text:span><text:span text:style-name="T76">work</text:span></text:h>
        </text:list-item>
      </text:list>
      <text:p text:style-name="P97" loext:marker-style-name="T56"/>
      <text:list text:continue-numbering="true" text:style-name="WWNum5">
        <text:list-item>
          <text:list>
            <text:list-item>
              <text:p text:style-name="P493">If the Customer requests that the Supplier develops and/or deploys an Enhancement or Integration with third party applications on its behalf, the Supplier<text:span text:style-name="T12"> </text:span>shall,<text:span text:style-name="T41"> </text:span>as<text:span text:style-name="T38"> </text:span>soon<text:span text:style-name="T15"> </text:span>as<text:span text:style-name="T38"> </text:span>reasonably<text:span text:style-name="T38"> </text:span>practicable,<text:span text:style-name="T41"> </text:span>provide<text:span text:style-name="T15"> </text:span>the<text:span text:style-name="T15"> </text:span>Customer<text:span text:style-name="T12"> </text:span>with<text:span text:style-name="T37"> </text:span>a reasonable estimate in relation to the cost of that development and/or deployment. The Supplier shall report on the feasibility of the requested work and reserves the right to reasonably refuse requests for Enhancement or Integration Work. The Supplier shall have the final decision on whether to include Enhancements in the standard Software Product. If the Customer:</text:p>
              <text:list>
                <text:list-item>
                  <text:p text:style-name="P494"><text:bookmark text:name="a)_accepts_that_estimate,_the_Supplier_s"/>accepts that estimate, the Supplier shall develop and/or deploy that Enhancement or Integration Work (as the case may be) within the relevant timetable agreed by the parties (both acting reasonably); or</text:p>
                </text:list-item>
                <text:list-item>
                  <text:p text:style-name="P495"><text:bookmark text:name="b)_rejects_that_estimate,_this_shall_(at"/>rejects that estimate, this shall (at the election of the Customer) constitute<text:span text:style-name="T16"> </text:span>a<text:span text:style-name="T9"> </text:span>dispute<text:span text:style-name="T16"> </text:span>which<text:span text:style-name="T16"> </text:span>shall<text:span text:style-name="T15"> </text:span>be<text:span text:style-name="T16"> </text:span>resolved<text:span text:style-name="T16"> </text:span>in<text:span text:style-name="T38"> </text:span>accordance<text:span text:style-name="T16"> </text:span>with<text:span text:style-name="T16"> </text:span>Clause <text:span text:style-name="T10">22.</text:span></text:p>
                </text:list-item>
              </text:list>
            </text:list-item>
          </text:list>
        </text:list-item>
      </text:list>
      <text:p text:style-name="P41"/>
      <text:p text:style-name="P496"><text:span text:style-name="T5">Enhancement</text:span><text:span text:style-name="T6"> </text:span>means<text:span text:style-name="T7"> </text:span>is<text:span text:style-name="T7"> </text:span>a<text:span text:style-name="T8"> </text:span>request<text:span text:style-name="T7"> </text:span>for<text:span text:style-name="T7"> </text:span>a<text:span text:style-name="T7"> </text:span>modification<text:span text:style-name="T8"> </text:span>or<text:span text:style-name="T7"> </text:span>improvement<text:span text:style-name="T7"> </text:span>of<text:span text:style-name="T8"> </text:span>existing functionality in the Software Product or a suggestion for a new feature to be added to the Software Product that is not in the Supplier’s timetabled development programme for the Software Product.</text:p>
      <text:p text:style-name="P21"/>
      <text:p text:style-name="P497"><text:span text:style-name="T5">Integration Work </text:span>is technical work required to make the Software Product integrate<text:span text:style-name="T9"> </text:span>with<text:span text:style-name="T9"> </text:span>an<text:span text:style-name="T9"> </text:span>application<text:span text:style-name="T12"> </text:span>external<text:span text:style-name="T16"> </text:span>to<text:span text:style-name="T9"> </text:span>the<text:span text:style-name="T9"> </text:span>Software<text:span text:style-name="T12"> </text:span>Product<text:span text:style-name="T15"> </text:span>for<text:span text:style-name="T13"> </text:span>the<text:span text:style-name="T9"> </text:span>benefit<text:span text:style-name="T15"> </text:span>of the Customer.</text:p>
      <text:list text:continue-numbering="true" text:style-name="WWNum5">
        <text:list-item>
          <text:h text:style-name="P498" text:outline-level="3"><text:bookmark text:name="2._Charges"/>Charges</text:h>
        </text:list-item>
      </text:list>
      <text:p text:style-name="P97" loext:marker-style-name="T56"/>
      <text:list text:continue-numbering="true" text:style-name="WWNum5">
        <text:list-item>
          <text:list>
            <text:list-item>
              <text:p text:style-name="P499" loext:marker-style-name="T5"><text:bookmark text:name="2.1_The_Charges_for_the_Additional_Servi"/><text:span text:style-name="T141">The</text:span><text:span text:style-name="T142"> </text:span><text:span text:style-name="T141">Charges</text:span><text:span text:style-name="T143"> </text:span><text:span text:style-name="T141">for</text:span><text:span text:style-name="T144"> </text:span><text:span text:style-name="T141">the</text:span><text:span text:style-name="T145"> </text:span><text:span text:style-name="T141">Additional</text:span><text:span text:style-name="T146"> </text:span><text:span text:style-name="T141">Services</text:span><text:span text:style-name="T146"> </text:span><text:span text:style-name="T141">shall</text:span><text:span text:style-name="T143"> </text:span><text:span text:style-name="T147">comprise:</text:span></text:p>
            </text:list-item>
          </text:list>
        </text:list-item>
      </text:list>
      <text:p text:style-name="P97" loext:marker-style-name="T56"/>
      <text:list text:continue-numbering="true" text:style-name="WWNum5">
        <text:list-item>
          <text:list>
            <text:list-item>
              <text:list>
                <text:list-item>
                  <text:p text:style-name="P500"><text:bookmark text:name="a)_Such_Additional_Services_as_consultan"/>Such Additional Services as consultancy, technical services, data conversion services, training services or on-site support days may be purchased<text:span text:style-name="T18"> </text:span>at<text:span text:style-name="T38"> </text:span>hourly<text:span text:style-name="T50"> </text:span>or<text:span text:style-name="T38"> </text:span>day<text:span text:style-name="T37"> </text:span>rates<text:span text:style-name="T39"> </text:span>published<text:span text:style-name="T18"> </text:span>on<text:span text:style-name="T18"> </text:span>the<text:span text:style-name="T18"> </text:span>Supplier’s<text:span text:style-name="T37"> </text:span>website.<text:span text:style-name="T40"> </text:span>A current services rate card may be requested by contacting us. All day rates<text:span text:style-name="T51"> </text:span>are<text:span text:style-name="T37"> </text:span>for<text:span text:style-name="T41"> </text:span>7<text:span text:style-name="T37"> </text:span>hours<text:span text:style-name="T51"> </text:span>spent<text:span text:style-name="T50"> </text:span>by<text:span text:style-name="T51"> </text:span>the<text:span text:style-name="T37"> </text:span>Supplier's<text:span text:style-name="T51"> </text:span>personnel<text:span text:style-name="T39"> </text:span>properly<text:span text:style-name="T51"> </text:span>working on<text:span text:style-name="T15"> </text:span>the<text:span text:style-name="T10"> </text:span>Additional<text:span text:style-name="T15"> </text:span>Services,<text:span text:style-name="T18"> </text:span>excluding<text:span text:style-name="T37"> </text:span>lunch,<text:span text:style-name="T41"> </text:span>coffee<text:span text:style-name="T15"> </text:span>breaks<text:span text:style-name="T38"> </text:span>and<text:span text:style-name="T15"> </text:span>travel<text:span text:style-name="T18"> </text:span>to and from the premises where the Additional Services are supplied on <text:bookmark text:name="b)_The_Supplier_shall_maintain_a_detaile"/>the Customer’s premises.</text:p>
                </text:list-item>
                <text:list-item>
                  <text:p text:style-name="P501">The Supplier shall maintain a detailed written record, in a form to be agreed<text:span text:style-name="T50"> </text:span>between<text:span text:style-name="T38"> </text:span>the<text:span text:style-name="T51"> </text:span>parties,<text:span text:style-name="T8"> </text:span>of<text:span text:style-name="T40"> </text:span>all<text:span text:style-name="T10"> </text:span>Additional<text:span text:style-name="T37"> </text:span>Services<text:span text:style-name="T18"> </text:span>carried<text:span text:style-name="T38"> </text:span>out<text:span text:style-name="T8"> </text:span>by<text:span text:style-name="T37"> </text:span>the Supplier under this Contract.<text:span text:style-name="T68"> </text:span>That record shall be completed immediately following the performance by the Supplier of the relevant Additional Services and made available to the Customer on request.</text:p>
                </text:list-item>
              </text:list>
            </text:list-item>
          </text:list>
        </text:list-item>
        <text:list-item>
          <text:h text:style-name="P502" text:outline-level="2"><text:bookmark text:name="3._Expenses"/>EXPENSES</text:h>
        </text:list-item>
      </text:list>
      <text:p text:style-name="P503"><text:bookmark text:name="The_charges_described_in_this_Schedule_a"/>The charges described in this Schedule are exclusive of reasonable out-of-pocket<text:span text:style-name="T7"> </text:span>expenses.<text:span text:style-name="T8"> </text:span>The<text:span text:style-name="T40"> </text:span>Customer<text:span text:style-name="T51"> </text:span>shall<text:span text:style-name="T50"> </text:span>reimburse<text:span text:style-name="T39"> </text:span>the<text:span text:style-name="T8"> </text:span>Supplier<text:span text:style-name="T39"> </text:span>for<text:span text:style-name="T51"> </text:span>any<text:span text:style-name="T7"> </text:span>additional reasonable<text:span text:style-name="T18"> </text:span>expenses<text:span text:style-name="T37"> </text:span>incurred<text:span text:style-name="T18"> </text:span>by<text:span text:style-name="T37"> </text:span>the<text:span text:style-name="T18"> </text:span>Supplier,<text:span text:style-name="T40"> </text:span>occurred<text:span text:style-name="T18"> </text:span>in<text:span text:style-name="T18"> </text:span>connection<text:span text:style-name="T18"> </text:span>with<text:span text:style-name="T18"> </text:span>the performance<text:span text:style-name="T38"> </text:span>of<text:span text:style-name="T18"> </text:span>the<text:span text:style-name="T16"> </text:span>Services,<text:span text:style-name="T18"> </text:span>to<text:span text:style-name="T16"> </text:span>be<text:span text:style-name="T16"> </text:span>invoiced<text:span text:style-name="T16"> </text:span>at<text:span text:style-name="T18"> </text:span>the<text:span text:style-name="T16"> </text:span>same<text:span text:style-name="T16"> </text:span>time<text:span text:style-name="T38"> </text:span>as<text:span text:style-name="T12"> </text:span>the Additional Services charges. Reasonable additional expenses may include reasonable travel expenses for on-site services including taxi fares where necessary, subsistence,<text:span text:style-name="T51"> </text:span>photocopying<text:span text:style-name="T50"> </text:span>and<text:span text:style-name="T41"> </text:span>any<text:span text:style-name="T39"> </text:span>chargeable<text:span text:style-name="T41"> </text:span>downloads<text:span text:style-name="T39"> </text:span>from<text:span text:style-name="T37"> </text:span>the<text:span text:style-name="T41"> </text:span>internet<text:span text:style-name="T51"> </text:span>as may<text:span text:style-name="T13"> </text:span>be required by<text:span text:style-name="T13"> </text:span>the Customer.<text:span text:style-name="T16"> </text:span>Expenses<text:span text:style-name="T13"> </text:span>are where possible to be agreed with the Customer before they are incurred.</text:p>
      <text:h text:style-name="P504" text:outline-level="2"><text:bookmark text:name="SCHEDULE_5:_Hosted_Services_Platform"/>SCHEDULE<text:span text:style-name="T38"> </text:span>5:<text:span text:style-name="T38"> </text:span>HOSTED<text:span text:style-name="T12"> </text:span>SERVICES<text:span text:style-name="T41"> </text:span><text:span text:style-name="T13">PLATFORM</text:span></text:h>
      <text:p text:style-name="P505" loext:marker-style-name="T5"/>
      <text:list text:style-name="WWNum4">
        <text:list-item>
          <text:p text:style-name="P506" loext:marker-style-name="T5">Where<text:span text:style-name="T16"> </text:span>the<text:span text:style-name="T16"> </text:span>Customer has<text:span text:style-name="T12"> </text:span>purchased the Hosted Services Platform<text:span text:style-name="T16"> </text:span>as<text:span text:style-name="T9"> </text:span>indicated in Schedule 1, for the duration of this Contract the Supplier and its Associates will provide a Hosted Services Platform comprising:</text:p>
          <text:list>
            <text:list-item>
              <text:p text:style-name="P507"><text:bookmark text:name="a)_initial_set-up_including_installation"/>initial<text:span text:style-name="T39"> </text:span>set-up<text:span text:style-name="T37"> </text:span>including<text:span text:style-name="T50"> </text:span>installation<text:span text:style-name="T37"> </text:span>and<text:span text:style-name="T18"> </text:span><text:span text:style-name="T13">branding;</text:span></text:p>
            </text:list-item>
            <text:list-item>
              <text:p text:style-name="P508"><text:bookmark text:name="b)_unique_Customer_Domain_Name;"/>unique<text:span text:style-name="T18"> </text:span>Customer<text:span text:style-name="T38"> </text:span>Domain<text:span text:style-name="T12"> </text:span><text:span text:style-name="T10">Name;</text:span></text:p>
            </text:list-item>
            <text:list-item>
              <text:p text:style-name="P509"><text:bookmark text:name="c)_mySQL_Server_database_on_a_shared_myS"/>mySQL<text:span text:style-name="T16"> </text:span>Server<text:span text:style-name="T18"> </text:span>database<text:span text:style-name="T18"> </text:span>on<text:span text:style-name="T13"> </text:span>a<text:span text:style-name="T13"> </text:span>shared<text:span text:style-name="T43"> </text:span>mySQL<text:span text:style-name="T13"> Server;</text:span></text:p>
            </text:list-item>
            <text:list-item>
              <text:p text:style-name="P508"><text:bookmark text:name="d)_publication_of_the_web_software_inter"/>publication<text:span text:style-name="T41"> </text:span>of<text:span text:style-name="T51"> </text:span>the<text:span text:style-name="T38"> </text:span>web<text:span text:style-name="T41"> </text:span>software<text:span text:style-name="T41"> </text:span>interface<text:span text:style-name="T41"> </text:span>on<text:span text:style-name="T41"> </text:span>a<text:span text:style-name="T41"> </text:span>shared<text:span text:style-name="T38"> </text:span>web<text:span text:style-name="T41"> </text:span><text:span text:style-name="T13">server;</text:span></text:p>
            </text:list-item>
            <text:list-item>
              <text:p text:style-name="P508"><text:bookmark text:name="e)_installation_of_the_admin_interface_o"/>installation<text:span text:style-name="T38"> </text:span>of<text:span text:style-name="T40"> </text:span>the<text:span text:style-name="T38"> </text:span>admin<text:span text:style-name="T18"> </text:span>interface<text:span text:style-name="T38"> </text:span>on<text:span text:style-name="T18"> </text:span>a<text:span text:style-name="T38"> </text:span>shared<text:span text:style-name="T13"> </text:span>web<text:span text:style-name="T18"> </text:span><text:span text:style-name="T13">server;</text:span></text:p>
            </text:list-item>
          </text:list>
        </text:list-item>
      </text:list>
      <text:p text:style-name="P17"/>
      <text:list text:continue-numbering="true" text:style-name="WWNum4">
        <text:list-item>
          <text:p text:style-name="P510" loext:marker-style-name="T5">For the duration of this Contract the Supplier and its Associates will perform the following services:<text:span text:style-name="T5"/></text:p>
          <text:list>
            <text:list-item>
              <text:p text:style-name="P511"><text:bookmark text:name="a)_automated_backups_will_be_performed_n"/>automated<text:span text:style-name="T8"> </text:span>backups<text:span text:style-name="T82"> </text:span>will<text:span text:style-name="T8"> </text:span>be<text:span text:style-name="T7"> </text:span>performed<text:span text:style-name="T7"> </text:span>nightly<text:span text:style-name="T8"> </text:span>to<text:span text:style-name="T7"> </text:span>remote<text:span text:style-name="T7"> </text:span>hosted<text:span text:style-name="T7"> </text:span>servers and encrypted in transit and at rest.</text:p>
            </text:list-item>
            <text:list-item>
              <text:p text:style-name="P512"><text:bookmark text:name="b)_management_and_maintenance_of_the_app"/>management and maintenance of the application, database and web servers; and</text:p>
            </text:list-item>
            <text:list-item>
              <text:p text:style-name="P513"><text:bookmark text:name="c)_applying_the_Supplier’s_upgrades_to_t"/>applying<text:span text:style-name="T51"> </text:span>the<text:span text:style-name="T41"> </text:span>Supplier’s<text:span text:style-name="T7"> </text:span>upgrades<text:span text:style-name="T12"> </text:span>to<text:span text:style-name="T38"> </text:span>the<text:span text:style-name="T38"> </text:span>Supplier’s<text:span text:style-name="T40"> </text:span><text:span text:style-name="T13">Software.</text:span></text:p>
              <text:list>
                <text:list-item>
                  <text:p text:style-name="P514">The Supplier and its Associates will perform the Services for the duration of this Contract with the Service Levels detailed in Schedule 2 and with reasonable care and skill.</text:p>
                </text:list-item>
                <text:list-item>
                  <text:p text:style-name="P515">The Supplier and its Associates will use reasonable efforts to ensure<text:span text:style-name="T18"> </text:span>that<text:span text:style-name="T40"> </text:span>the<text:span text:style-name="T18"> </text:span>Hosted<text:span text:style-name="T10"> </text:span>Services<text:span text:style-name="T38"> </text:span>Platform<text:span text:style-name="T38"> </text:span>remains<text:span text:style-name="T37"> </text:span>virus<text:span text:style-name="T37"> </text:span>free<text:span text:style-name="T18"> </text:span>for<text:span text:style-name="T38"> </text:span>the duration of this Contract and will provide daily virus checks.</text:p>
                </text:list-item>
                <text:list-item>
                  <text:p text:style-name="P516">The Supplier and its Associates may relocate your database or server within the datacentre as required for the efficient running of the datacentre facilities and to meet data security requirements. The<text:span text:style-name="T8"> </text:span>Supplier<text:span text:style-name="T7"> </text:span>and<text:span text:style-name="T7"> </text:span>its<text:span text:style-name="T8"> </text:span>Associates<text:span text:style-name="T7"> </text:span>may<text:span text:style-name="T7"> </text:span>make<text:span text:style-name="T7"> </text:span>changes<text:span text:style-name="T8"> </text:span>to<text:span text:style-name="T7"> </text:span>the<text:span text:style-name="T7"> </text:span>provision of the Services, URLs and your IP addresses and may establish new procedures for the use of the Services. In each case the Supplier<text:span text:style-name="T39"> </text:span>will<text:span text:style-name="T51"> </text:span>give<text:span text:style-name="T40"> </text:span>the<text:span text:style-name="T40"> </text:span>Customer<text:span text:style-name="T12"> </text:span>two<text:span text:style-name="T40"> </text:span>week’s<text:span text:style-name="T39"> </text:span>advance<text:span text:style-name="T40"> </text:span>notice<text:span text:style-name="T40"> </text:span>and<text:span text:style-name="T40"> </text:span>use all<text:span text:style-name="T16"> </text:span>reasonable<text:span text:style-name="T9"> </text:span>endeavours<text:span text:style-name="T10"> </text:span>to<text:span text:style-name="T9"> </text:span>minimise<text:span text:style-name="T9"> </text:span>the<text:span text:style-name="T9"> </text:span>effect<text:span text:style-name="T15"> </text:span>that<text:span text:style-name="T15"> </text:span>such<text:span text:style-name="T9"> </text:span>change will have on the Customer’s use of the Services.</text:p>
                </text:list-item>
                <text:list-item>
                  <text:p text:style-name="P517">The Supplier reserves the right to change the Hosted Services Platform subcontractor and in each case the Supplier will give the Customer one month’s notice and use all best endeavours to minimise the effect that such change will have on the Customer’s use of the Services.</text:p>
                </text:list-item>
                <text:list-item>
                  <text:p text:style-name="P518">The Supplier may<text:span text:style-name="T12"> </text:span>provide third party<text:span text:style-name="T9"> </text:span>software<text:span text:style-name="T16"> </text:span>and/or services<text:span text:style-name="T9"> </text:span>and may also provide product support for them.</text:p>
                </text:list-item>
                <text:list-item>
                  <text:p text:style-name="P519">If this Schedule 5 indicates that the Supplier will use Microsoft software to provide the Services, the Customer is bound by the Licence terms as defined by the Microsoft software policy and the Customer agrees that each end user also agrees to those terms.</text:p>
                </text:list-item>
                <text:list-item>
                  <text:p text:style-name="P520">The Customer agrees that the use of third-party products is in accordance with their standard contracts is at<text:span text:style-name="T9"> </text:span>the Customer’s sole risk and the Supplier is not responsible in any way with their performance, features or failures.</text:p>
                </text:list-item>
              </text:list>
            </text:list-item>
          </text:list>
        </text:list-item>
      </text:list>
      <text:p text:style-name="P19"/>
      <text:list text:continue-numbering="true" text:style-name="WWNum4">
        <text:list-item>
          <text:p text:style-name="P521">The Supplier will use reasonable and commercially prudent endeavours to ensure<text:span text:style-name="T9"> </text:span>that<text:span text:style-name="T15"> </text:span>when<text:span text:style-name="T9"> </text:span>the Hosted Platform<text:span text:style-name="T9"> </text:span>Services<text:span text:style-name="T10"> </text:span>are<text:span text:style-name="T12"> </text:span>not<text:span text:style-name="T15"> </text:span>undergoing<text:span text:style-name="T12"> </text:span>scheduled or unscheduled maintenance,<text:span text:style-name="T9"> </text:span>the Services will<text:span text:style-name="T10"> </text:span>be available 99.7% of<text:span text:style-name="T9"> </text:span>the time in each month.</text:p>
        </text:list-item>
        <text:list-item>
          <text:p text:style-name="P522">The Supplier will<text:span text:style-name="T10"> </text:span>not<text:span text:style-name="T9"> </text:span>carry<text:span text:style-name="T15"> </text:span>out<text:span text:style-name="T9"> </text:span>scheduled<text:span text:style-name="T13"> </text:span>maintenance services<text:span text:style-name="T15"> </text:span>during<text:span text:style-name="T13"> </text:span>normal business hours.</text:p>
        </text:list-item>
      </text:list>
      <text:h text:style-name="P523" text:outline-level="2"><text:bookmark text:name="SCHEDULE_6_Acceptable_use_Policy"/>SCHEDULE<text:span text:style-name="T37"> </text:span>6<text:span text:style-name="T12"> </text:span>ACCEPTABLE<text:span text:style-name="T41"> </text:span>USE<text:span text:style-name="T37"> </text:span><text:span text:style-name="T13">POLICY</text:span></text:h>
      <text:p text:style-name="P312" loext:marker-style-name="T56"/>
      <text:list text:style-name="WWNum3">
        <text:list-item>
          <text:p text:style-name="P524" loext:marker-style-name="T56"><text:span text:style-name="T21">T</text:span><text:span text:style-name="T57">ERMS</text:span></text:p>
        </text:list-item>
      </text:list>
      <text:p text:style-name="P525" loext:marker-style-name="T56"/>
      <text:p text:style-name="P526" loext:marker-style-name="T56"/>
      <text:list xml:id="list140804842138654" text:continue-numbering="true" text:style-name="WWNum3">
        <text:list-item>
          <text:list>
            <text:list-item>
              <text:p text:style-name="P527">This acceptable use policy (AUP) sets out the terms between you and us under which you may access our websites.<text:span text:style-name="T95"> </text:span>This AUP applies to all<text:span text:style-name="T9"> </text:span>users of, and visitors to, our site, as well as those visitors<text:span text:style-name="T68"> </text:span>who sign up to our Hosted Platform Services.</text:p>
            </text:list-item>
            <text:list-item>
              <text:p text:style-name="P528">Your visit to,<text:span text:style-name="T10"> </text:span>or<text:span text:style-name="T9"> </text:span>use of,<text:span text:style-name="T10"> </text:span>our site means that<text:span text:style-name="T16"> </text:span>you accept,<text:span text:style-name="T16"> </text:span>and agree to abide by, all the policies in this AUP.</text:p>
            </text:list-item>
            <text:list-item>
              <text:p text:style-name="P529">We may change the AUP to reflect changes in law, regulation or accepted industry practice by posting any changes on<text:span text:style-name="T68"> </text:span>our site. It will be your responsibility to check our website frequently for updates, as they are legally binding on you.</text:p>
            </text:list-item>
            <text:list-item>
              <text:p text:style-name="P530">We will determine, in our discretion, whether there has been a breach of this AUP through your use of our site.<text:span text:style-name="T68"> </text:span>When<text:span text:style-name="T68"> </text:span>a breach of this AUP has occurred, we may take such action as we deem appropriate, including:</text:p>
            </text:list-item>
          </text:list>
        </text:list-item>
      </text:list>
      <text:list text:continue-list="list2881577936" text:style-name="WWNum24">
        <text:list-item>
          <text:p text:style-name="P531"><text:bookmark text:name="d)_Immediate,_temporary_or_permanent_wit"/>Immediate, temporary or permanent withdrawal of your right to use our site;</text:p>
        </text:list-item>
        <text:list-item>
          <text:p text:style-name="P532"><text:bookmark text:name="e)_Issue_of_a_warning_to_you;"/>Issue<text:span text:style-name="T55"> </text:span>of<text:span text:style-name="T43"> </text:span>a<text:span text:style-name="T148"> </text:span>warning<text:span text:style-name="T149"> </text:span>to<text:span text:style-name="T150"> </text:span><text:span text:style-name="T10">you;</text:span></text:p>
        </text:list-item>
        <text:list-item>
          <text:p text:style-name="P533"><text:bookmark text:name="f)_Legal_proceedings_against_you_for_rei"/>Legal proceedings against you for reimbursement of all costs on an indemnity basis (including, but not limited<text:span text:style-name="T68"> </text:span>to, reasonable administrative and legal costs) resulting from the breach;</text:p>
        </text:list-item>
        <text:list-item>
          <text:p text:style-name="P532"><text:bookmark text:name="g)_Further_legal_action_against_you;_and"/>Further<text:span text:style-name="T149"> </text:span>legal<text:span text:style-name="T151"> </text:span>action<text:span text:style-name="T152"> </text:span>against<text:span text:style-name="T153"> </text:span>you;<text:span text:style-name="T149"> </text:span><text:span text:style-name="T13">and/or</text:span></text:p>
        </text:list-item>
        <text:list-item>
          <text:p text:style-name="P534"><text:bookmark text:name="h)_Facilitates_any_activity_or_conduct_t"/>Facilitates any activity or conduct that is or may be disclosure of such information to law enforcement authorities as we reasonably feel is <text:span text:style-name="T13">necessary.</text:span></text:p>
        </text:list-item>
      </text:list>
      <text:p text:style-name="P535"/>
      <text:p text:style-name="P536"><text:span text:style-name="T12">If</text:span><text:tab/><text:span text:style-name="T10">you</text:span><text:tab/><text:span text:style-name="T10">have</text:span><text:tab/><text:span text:style-name="T10">any</text:span><text:tab/><text:span text:style-name="T13">questions</text:span><text:tab/><text:span text:style-name="T10">about</text:span><text:tab/><text:span text:style-name="T10">this</text:span><text:tab/><text:span text:style-name="T10">AUP,</text:span><text:tab/><text:span text:style-name="T13">please</text:span><text:tab/><text:span text:style-name="T13">contact</text:span><text:tab/><text:span text:style-name="T12">us</text:span><text:tab/><text:span text:style-name="T12">at </text:span><text:a xlink:type="simple" xlink:href="mailto:support@gpsurgery.net" text:style-name="ListLabel_20_329" text:visited-style-name="ListLabel_20_329"><text:span text:style-name="T99">support@gpsurgery.net</text:span></text:a></text:p>
      <text:p text:style-name="P537" loext:marker-style-name="T111"/>
      <text:p text:style-name="P538" loext:marker-style-name="T111"/>
      <text:list text:continue-list="list140804842138654" text:style-name="WWNum3">
        <text:list-item>
          <text:h text:style-name="P539" text:outline-level="3"><text:bookmark text:name="2._Internet_Abuse"/><text:span text:style-name="T29">Internet</text:span><text:span text:style-name="T154"> </text:span><text:span text:style-name="T33">Abuse</text:span></text:h>
        </text:list-item>
      </text:list>
      <text:p text:style-name="P97" loext:marker-style-name="T56"/>
      <text:list text:continue-numbering="true" text:style-name="WWNum3">
        <text:list-item>
          <text:list>
            <text:list-item>
              <text:p text:style-name="P540"><text:bookmark text:name="2.1_You_may_not_use_our_network_to_engag"/>You<text:span text:style-name="T95"> </text:span>may<text:span text:style-name="T95"> </text:span>not<text:span text:style-name="T155"> </text:span>use<text:span text:style-name="T95"> </text:span>our<text:span text:style-name="T70"> </text:span>network<text:span text:style-name="T156"> </text:span>to<text:span text:style-name="T95"> </text:span>engage<text:span text:style-name="T95"> </text:span>in<text:span text:style-name="T95"> </text:span>illegal,<text:span text:style-name="T156"> </text:span>abusive,<text:span text:style-name="T69"> </text:span>or irresponsible behaviour, including:</text:p>
            </text:list-item>
          </text:list>
        </text:list-item>
      </text:list>
      <text:p text:style-name="P44"/>
      <text:p text:style-name="P21"/>
      <text:list text:continue-numbering="true" text:style-name="WWNum3">
        <text:list-item>
          <text:list>
            <text:list-item>
              <text:list>
                <text:list-item>
                  <text:p text:style-name="P541"><text:bookmark text:name="a)_unauthorised_access_to_or_use_of_data"/>unauthorised<text:span text:style-name="T10"> </text:span>access<text:span text:style-name="T39"> </text:span>to<text:span text:style-name="T12"> </text:span>or<text:span text:style-name="T39"> </text:span>use<text:span text:style-name="T12"> </text:span>of<text:span text:style-name="T41"> </text:span>data,<text:span text:style-name="T38"> </text:span>services,<text:span text:style-name="T18"> </text:span>systems<text:span text:style-name="T18"> </text:span>or<text:span text:style-name="T12"> </text:span>networks, including any attempt to probe, scan or test<text:span text:style-name="T68"> </text:span>the vulnerability of a system or network or to breach security or authentication measures without express<text:span text:style-name="T73"> </text:span>authorisation of the owner of the system or network;</text:p>
                </text:list-item>
                <text:list-item>
                  <text:p text:style-name="P542"><text:bookmark text:name="b)_monitoring_data_or_traffic_on_any_net"/>monitoring data or traffic on any network or system without the authorisation of the owner of the system or network;</text:p>
                </text:list-item>
                <text:list-item>
                  <text:p text:style-name="P543"><text:bookmark text:name="c)_interference_with_service_to_any_user"/>interference with service to any user, host or network including, without limitation, mail bombing, flooding,<text:span text:style-name="T68"> </text:span>deliberate attempts to overload a system and broadcast attacks;</text:p>
                </text:list-item>
                <text:list-item>
                  <text:p text:style-name="P544"><text:bookmark text:name="d)_use_of_an_Internet_account_or_compute"/>use of an Internet account or computer without the owner’s <text:span text:style-name="T13">authorisation;</text:span></text:p>
                </text:list-item>
                <text:list-item>
                  <text:p text:style-name="P545"><text:bookmark text:name="e)_collecting_information_by_deceit,_inc"/>collecting information by deceit, including, but not limited to Internet scamming (tricking other people into releasing<text:span text:style-name="T68"> </text:span>their passwords), password robbery, phishing, security hole scanning, and port <text:span text:style-name="T13">scanning;</text:span></text:p>
                </text:list-item>
                <text:list-item>
                  <text:p text:style-name="P546"><text:bookmark text:name="f)_use_of_any_false,_misleading_or_decep"/>use of any false, misleading or deceptive TCP-IP packet header or any part of the header information in an e-mail<text:span text:style-name="T68"> </text:span>or a newsgroup <text:span text:style-name="T13">posting;</text:span></text:p>
                </text:list-item>
                <text:list-item>
                  <text:p text:style-name="P547"><text:bookmark text:name="g)_use_of_the_service_to_distribute_soft"/>use of the service to distribute software that covertly gathers information about a user or covertly transmits<text:span text:style-name="T68"> </text:span>information about the <text:span text:style-name="T13">user;</text:span></text:p>
                </text:list-item>
                <text:list-item>
                  <text:p text:style-name="P547"><text:bookmark text:name="h)_any_activity_or_conduct_that_is_likel"/>any activity or conduct that is likely to result in retaliation against our <text:span text:style-name="T13">network;</text:span></text:p>
                </text:list-item>
                <text:list-item>
                  <text:p text:style-name="P543"><text:bookmark text:name="i)_any_activity_or_conduct_that_is_likel"/>any activity or conduct that is likely to be in breach of any applicable laws, codes or regulations including data<text:span text:style-name="T68"> </text:span>protection;</text:p>
                </text:list-item>
                <text:list-item>
                  <text:p text:style-name="P548"><text:bookmark text:name="j)_introducing_intentionally_or_knowingl"/>introducing intentionally or knowingly into the Service any virus or other contaminating program or fail to use an<text:span text:style-name="T68"> </text:span>up to date virus-scanning program on all material downloaded from the Services;</text:p>
                </text:list-item>
                <text:list-item>
                  <text:p text:style-name="P549"><text:bookmark text:name="k)_sending_unsolicited_e-mails_(“spam”);"/>sending<text:span text:style-name="T55"> </text:span>unsolicited<text:span text:style-name="T157"> </text:span>e-mails<text:span text:style-name="T151"> </text:span><text:span text:style-name="T13">(“spam”);</text:span></text:p>
                </text:list-item>
                <text:list-item>
                  <text:p text:style-name="P550"><text:bookmark text:name="l)_misrepresenting_yourself_as_other_com"/>misrepresenting<text:span text:style-name="T43"> </text:span>yourself<text:span text:style-name="T9"> </text:span>as<text:span text:style-name="T11"> </text:span>other<text:span text:style-name="T151"> </text:span>computer<text:span text:style-name="T151"> </text:span>networks<text:span text:style-name="T9"> </text:span>and<text:span text:style-name="T17"> </text:span>users;<text:span text:style-name="T9"> </text:span><text:span text:style-name="T15">or</text:span></text:p>
                </text:list-item>
                <text:list-item>
                  <text:p text:style-name="P551"><text:bookmark text:name="m)_any_activity_or_conduct_that_unreason"/>any activity or conduct that unreasonably interferes with our other customers’ use of our site or Services.</text:p>
                </text:list-item>
              </text:list>
            </text:list-item>
          </text:list>
        </text:list-item>
      </text:list>
      <text:p text:style-name="P44"/>
      <text:p text:style-name="P552"/>
      <text:list text:continue-numbering="true" text:style-name="WWNum3">
        <text:list-item>
          <text:h text:style-name="P553" text:outline-level="2"><text:bookmark text:name="3._Security"/>SECURITY</text:h>
        </text:list-item>
      </text:list>
      <text:p text:style-name="P554" loext:marker-style-name="T5"/>
      <text:p text:style-name="P555" loext:marker-style-name="T5"/>
      <text:list text:continue-numbering="true" text:style-name="WWNum3">
        <text:list-item>
          <text:list>
            <text:list-item>
              <text:p text:style-name="P556"><text:bookmark text:name="3.1_You_must_take_reasonable_security_pr"/>You must take reasonable security precautions when visiting or using our site.</text:p>
            </text:list-item>
            <text:list-item>
              <text:p text:style-name="P557"><text:bookmark text:name="3.2_Where_you_are_using_a_password_to_ac"/>Where you are<text:span text:style-name="T9"> </text:span>using<text:span text:style-name="T15"> </text:span>a<text:span text:style-name="T15"> </text:span>password to<text:span text:style-name="T9"> </text:span>access<text:span text:style-name="T18"> </text:span>our<text:span text:style-name="T9"> </text:span>site,<text:span text:style-name="T38"> </text:span>passwords<text:span text:style-name="T13"> </text:span>should consist of at least 7 mixed alpha and<text:span text:style-name="T68"> </text:span>numeric characters with case variations. You should not permit a common word to be used as a password.<text:span text:style-name="T68"> </text:span>You must protect the confidentiality of your password, and you should change your password regularly.</text:p>
            </text:list-item>
          </text:list>
        </text:list-item>
      </text:list>
      <text:p text:style-name="P558"/>
      <text:p text:style-name="P559"/>
      <text:list text:continue-numbering="true" text:style-name="WWNum3">
        <text:list-item>
          <text:h text:style-name="P560" text:outline-level="2"><text:bookmark text:name="4._Bulk_Commercial_E-Mail"/>BULK<text:span text:style-name="T16"> </text:span>COMMERCIAL<text:span text:style-name="T13"> </text:span>E-<text:span text:style-name="T10">MAIL</text:span></text:h>
        </text:list-item>
      </text:list>
      <text:p text:style-name="P554" loext:marker-style-name="T5"/>
      <text:p text:style-name="P555" loext:marker-style-name="T5"/>
      <text:list text:continue-numbering="true" text:style-name="WWNum3">
        <text:list-item>
          <text:list>
            <text:list-item>
              <text:p text:style-name="P561"><text:bookmark text:name="4.1_You_warrant_and_represent_that_your_"/>You warrant and represent that your access and use of our site or Services will not contravene relevant direct marketing and<text:span text:style-name="T68"> </text:span>unsolicited email<text:span text:style-name="T10"> </text:span>legislation.<text:span text:style-name="T15"> </text:span>You<text:span text:style-name="T18"> </text:span>acknowledge<text:span text:style-name="T9"> </text:span>that<text:span text:style-name="T12"> </text:span>we<text:span text:style-name="T38"> </text:span>do<text:span text:style-name="T38"> </text:span>not<text:span text:style-name="T12"> </text:span>monitor<text:span text:style-name="T13"> </text:span>your<text:span text:style-name="T16"> </text:span>access and use of our site or services.</text:p>
            </text:list-item>
          </text:list>
        </text:list-item>
      </text:list>
      <text:p text:style-name="P44"/>
      <text:p text:style-name="P61"/>
      <text:list text:continue-numbering="true" text:style-name="WWNum3">
        <text:list-item>
          <text:h text:style-name="P560" text:outline-level="2"><text:bookmark text:name="5._Vulnerability_Testing"/>VULNERABILITY<text:span text:style-name="T11"> </text:span><text:span text:style-name="T13">TESTING</text:span></text:h>
        </text:list-item>
      </text:list>
      <text:p text:style-name="P554" loext:marker-style-name="T5"/>
      <text:p text:style-name="P555" loext:marker-style-name="T5"/>
      <text:list text:continue-numbering="true" text:style-name="WWNum3">
        <text:list-item>
          <text:list>
            <text:list-item>
              <text:p text:style-name="P562"><text:bookmark text:name="5.1_You_may_not_attempt_to_probe,_scan,_"/>You may not attempt to probe, scan, penetrate or test the vulnerability of a Hosted system or network or to<text:span text:style-name="T68"> </text:span>breach our security or authentication measures, whether by passive or intrusive techniques without our prior written<text:span text:style-name="T68"> </text:span>consent.</text:p>
            </text:list-item>
          </text:list>
        </text:list-item>
      </text:list>
      <text:p text:style-name="P44"/>
      <text:p text:style-name="P61"/>
      <text:list text:continue-numbering="true" text:style-name="WWNum3">
        <text:list-item>
          <text:h text:style-name="P560" text:outline-level="2"><text:bookmark text:name="6._Newsgroup,_Chat_Forums,_Other_Network"/>NEWSGROUP, CHAT<text:span text:style-name="T17"> </text:span>FORUMS,<text:span text:style-name="T9"> </text:span>OTHER<text:span text:style-name="T43"> </text:span><text:span text:style-name="T13">NETWORKS</text:span></text:h>
        </text:list-item>
      </text:list>
      <text:p text:style-name="P554" loext:marker-style-name="T5"/>
      <text:p text:style-name="P563" loext:marker-style-name="T5"/>
      <text:list text:continue-numbering="true" text:style-name="WWNum3">
        <text:list-item>
          <text:list>
            <text:list-item>
              <text:p text:style-name="P564"><text:bookmark text:name="6.1_You_must_comply_with_the_rules_and_c"/>You must comply with the rules and conventions for postings to any bulletin<text:span text:style-name="T10"> </text:span>board,<text:span text:style-name="T18"> </text:span>chat<text:span text:style-name="T38"> </text:span>group<text:span text:style-name="T10"> </text:span>or<text:span text:style-name="T12"> </text:span>other<text:span text:style-name="T15"> </text:span>forum<text:span text:style-name="T15"> </text:span>in<text:span text:style-name="T68"> </text:span>which<text:span text:style-name="T10"> </text:span>you<text:span text:style-name="T15"> </text:span>participate,<text:span text:style-name="T18"> </text:span>such as IRC and USENET groups including their rules for content and commercial<text:span text:style-name="T68"> </text:span>postings. These groups usually prohibit the posting of off-topic commercial messages, or mass postings to<text:span text:style-name="T68"> </text:span>multiple forums.</text:p>
            </text:list-item>
          </text:list>
        </text:list-item>
      </text:list>
      <text:p text:style-name="P44"/>
      <text:p text:style-name="P565"/>
      <text:list text:continue-numbering="true" text:style-name="WWNum3">
        <text:list-item>
          <text:list>
            <text:list-item>
              <text:p text:style-name="P561"><text:bookmark text:name="6.2_You_must_comply_with_the_rules_of_an"/>You must comply with the rules of any other network you access or participate in using our services.</text:p>
            </text:list-item>
          </text:list>
        </text:list-item>
      </text:list>
      <text:p text:style-name="P44"/>
      <text:p text:style-name="P552"/>
      <text:list text:continue-numbering="true" text:style-name="WWNum3">
        <text:list-item>
          <text:h text:style-name="P560" text:outline-level="2"><text:bookmark text:name="7._Offensive_Content"/>OFFENSIVE<text:span text:style-name="T158"> </text:span><text:span text:style-name="T13">CONTENT</text:span></text:h>
        </text:list-item>
      </text:list>
      <text:p text:style-name="P554" loext:marker-style-name="T5"/>
      <text:p text:style-name="P555" loext:marker-style-name="T5"/>
      <text:list xml:id="list140803172837960" text:continue-numbering="true" text:style-name="WWNum3">
        <text:list-item>
          <text:list>
            <text:list-item>
              <text:p text:style-name="P566"><text:bookmark text:name="7.1_You_may_not_publish,_display_or_tran"/>You may not publish, display or transmit via our network and <text:bookmark text:name="a)_constitutes_or_encourages_child_porno"/>equipment any content that we reasonably believe:</text:p>
            </text:list-item>
          </text:list>
        </text:list-item>
      </text:list>
      <text:list text:style-name="WWNum2">
        <text:list-item>
          <text:p text:style-name="P567">constitutes or encourages child pornography or is otherwise obscene, <text:bookmark text:name="b)_is_excessively_violent,_incites_viole"/>sexually explicit or morally repugnant;</text:p>
        </text:list-item>
        <text:list-item>
          <text:p text:style-name="P568">is excessively violent, incites violence, threatens violence, or contains <text:bookmark text:name="c)_is_unfair_or_deceptive_under_the_cons"/>harassing content or hate speech;</text:p>
        </text:list-item>
        <text:list-item>
          <text:p text:style-name="P569">is unfair or deceptive under the consumer protection laws of any <text:bookmark text:name="d)_is_defamatory_or_violates_a_person’s_"/>jurisdiction, including chain letters and pyramid<text:span text:style-name="T68"> </text:span>schemes;</text:p>
        </text:list-item>
        <text:list-item>
          <text:p text:style-name="P570">is defamatory<text:span text:style-name="T43"> </text:span>or<text:span text:style-name="T43"> </text:span>violates<text:span text:style-name="T43"> </text:span>a<text:span text:style-name="T55"> </text:span>person’s<text:span text:style-name="T11"> </text:span><text:span text:style-name="T13">privacy;</text:span></text:p>
        </text:list-item>
        <text:list-item>
          <text:p text:style-name="P571"><text:bookmark text:name="e)_creates_a_risk_to_a_person’s_safety_o"/>creates a risk to a person’s safety or health, creates a risk to public safety or health, compromises national<text:span text:style-name="T68"> </text:span>security, or interferes with an investigation by law enforcement bodies;</text:p>
        </text:list-item>
        <text:list-item>
          <text:p text:style-name="P572"><text:bookmark text:name="f)_improperly_exposes_trade_secrets_or_o"/>improperly exposes trade secrets or other confidential or proprietary information of another person;</text:p>
        </text:list-item>
        <text:list-item>
          <text:p text:style-name="P570"><text:bookmark text:name="g)_is_intended_to_assist_others_in_defea"/>is<text:span text:style-name="T7"> </text:span>intended<text:span text:style-name="T37"> </text:span>to<text:span text:style-name="T18"> </text:span>assist<text:span text:style-name="T7"> </text:span>others<text:span text:style-name="T39"> </text:span>in<text:span text:style-name="T39"> </text:span>defeating<text:span text:style-name="T40"> </text:span>technical<text:span text:style-name="T18"> </text:span>copyright<text:span text:style-name="T50"> </text:span><text:span text:style-name="T13">protections;</text:span></text:p>
        </text:list-item>
        <text:list-item>
          <text:p text:style-name="P573"><text:bookmark text:name="h)_infringes_another_person’s_trade_or_s"/>infringes another person’s trade or service mark, patent, or other property right;</text:p>
        </text:list-item>
        <text:list-item>
          <text:p text:style-name="P574"><text:bookmark text:name="i)_is_discriminatory_in_any_way,_includi"/>is discriminatory in any way, including by way of sex, race, or age <text:span text:style-name="T13">discrimination;</text:span></text:p>
        </text:list-item>
        <text:list-item>
          <text:p text:style-name="P575"><text:bookmark text:name="j)_defamatory,_pornographic,_obscene,_in"/>defamatory, pornographic, obscene, indecent, abusive,<text:span text:style-name="T68"> </text:span>offensive or <text:span text:style-name="T13">menacing;</text:span></text:p>
        </text:list-item>
        <text:list-item>
          <text:p text:style-name="P576"><text:bookmark text:name="k)_involves_theft,_fraud,_drug-trafficki"/>involves<text:span text:style-name="T157"> </text:span>theft,<text:span text:style-name="T159"> </text:span>fraud,<text:span text:style-name="T158"> </text:span>drug-trafficking,<text:span text:style-name="T148"> </text:span>money<text:span text:style-name="T157"> </text:span>laundering<text:span text:style-name="T160"> </text:span>or<text:span text:style-name="T161"> </text:span><text:span text:style-name="T13">terrorism;</text:span></text:p>
        </text:list-item>
        <text:list-item>
          <text:p text:style-name="P577"><text:bookmark text:name="l)_is_otherwise_illegal_or_solicits_cond"/>is otherwise illegal or solicits conduct that is illegal under laws applicable to you or to us; and</text:p>
        </text:list-item>
        <text:list-item>
          <text:p text:style-name="P578"><text:bookmark text:name="m)_is_otherwise_malicious,_fraudulent,_o"/>is<text:span text:style-name="T38"> </text:span>otherwise<text:span text:style-name="T16"> </text:span>malicious,<text:span text:style-name="T12"> </text:span>fraudulent,<text:span text:style-name="T12"> </text:span>or<text:span text:style-name="T15"> </text:span>may<text:span text:style-name="T12"> </text:span>to<text:span text:style-name="T10"> </text:span>result<text:span text:style-name="T12"> </text:span>in<text:span text:style-name="T41"> </text:span>retaliation<text:span text:style-name="T13"> </text:span>against us by offended viewers.</text:p>
        </text:list-item>
      </text:list>
      <text:list text:continue-list="list140803172837960" text:style-name="WWNum3">
        <text:list-item>
          <text:list>
            <text:list-item>
              <text:p text:style-name="P579"><text:bookmark text:name="7.2_Content_“published_or_transmitted”_v"/>Content “published or transmitted” via our network or equipment includes Web content, e-mail, bulletin board<text:span text:style-name="T68"> </text:span>postings, chat, and any other<text:span text:style-name="T15"> </text:span>type<text:span text:style-name="T10"> </text:span>of<text:span text:style-name="T41"> </text:span>posting,<text:span text:style-name="T18"> </text:span>display<text:span text:style-name="T18"> </text:span>or<text:span text:style-name="T12"> </text:span>transmission<text:span text:style-name="T16"> </text:span>that<text:span text:style-name="T38"> </text:span>relies<text:span text:style-name="T18"> </text:span>on<text:span text:style-name="T15"> </text:span>the<text:span text:style-name="T15"> </text:span>Internet.</text:p>
            </text:list-item>
          </text:list>
        </text:list-item>
      </text:list>
      <text:p text:style-name="P44"/>
      <text:p text:style-name="P21"/>
      <text:list text:continue-numbering="true" text:style-name="WWNum3">
        <text:list-item>
          <text:h text:style-name="P560" text:outline-level="2"><text:bookmark text:name="8._Copyrighted_Material"/>COPYRIGHTED<text:span text:style-name="T153"> </text:span><text:span text:style-name="T13">MATERIAL</text:span></text:h>
        </text:list-item>
      </text:list>
      <text:p text:style-name="P554" loext:marker-style-name="T5"/>
      <text:p text:style-name="P563" loext:marker-style-name="T5"/>
      <text:list text:continue-numbering="true" text:style-name="WWNum3">
        <text:list-item>
          <text:list>
            <text:list-item>
              <text:p text:style-name="P561"><text:bookmark text:name="8.1_You_may_not_access_and_use_our_netwo"/>You may not access and use our network or equipment to download, publish, distribute, or otherwise copy in any manner any<text:span text:style-name="T68"> </text:span>text, music, software, art, image or other work protected by copyright law unless:</text:p>
              <text:list>
                <text:list-item>
                  <text:p text:style-name="P580"><text:bookmark text:name="a)_you_have_been_expressly_authorised_by"/>you have been expressly authorised by the owner of the copyright of the work to copy the work in that manner;<text:span text:style-name="T68"> </text:span>and</text:p>
                </text:list-item>
                <text:list-item>
                  <text:p text:style-name="P581"><text:bookmark text:name="b)_you_are_otherwise_permitted_by_copyri"/>you are otherwise permitted by copyright law<text:span text:style-name="T13"> </text:span>to copy the work in that <text:span text:style-name="T13">manner.</text:span></text:p>
                </text:list-item>
              </text:list>
            </text:list-item>
          </text:list>
        </text:list-item>
      </text:list>
      <text:p text:style-name="P44"/>
      <text:p text:style-name="P44"/>
      <text:p text:style-name="P67"/>
      <text:list text:continue-numbering="true" text:style-name="WWNum3">
        <text:list-item>
          <text:h text:style-name="P553" text:outline-level="2"><text:bookmark text:name="9._Other"/>OTHER</text:h>
        </text:list-item>
      </text:list>
      <text:p text:style-name="P554" loext:marker-style-name="T5"/>
      <text:p text:style-name="P582" loext:marker-style-name="T5"/>
      <text:list text:continue-numbering="true" text:style-name="WWNum3">
        <text:list-item>
          <text:list>
            <text:list-item>
              <text:p text:style-name="P583"><text:bookmark text:name="9.1_You_must_have_valid_and_current_info"/>You must have valid and current information on file with the domain name registrar for any domain hosted on our network. We will ensure</text:p>
            </text:list-item>
          </text:list>
        </text:list-item>
      </text:list>
      <text:p text:style-name="P584">that any subdomain that we supply will be registered with our domain name registrar and will have an SSL certificate.</text:p>
      <text:list text:continue-numbering="true" text:style-name="WWNum3">
        <text:list-item>
          <text:list>
            <text:list-item>
              <text:p text:style-name="P585"><text:bookmark text:name="9.2_You_may_not_take_any_action_which_di"/>You may not take any action which directly or indirectly results in any of our IP space being listed on any abuse<text:span text:style-name="T68"> </text:span>database.</text:p>
            </text:list-item>
          </text:list>
        </text:list-item>
      </text:list>
      <text:p text:style-name="P44"/>
      <text:p text:style-name="P21"/>
      <text:list text:continue-numbering="true" text:style-name="WWNum3">
        <text:list-item>
          <text:h text:style-name="P560" text:outline-level="2"><text:bookmark text:name="10._Consequences_of_Violation_of_AUP"/>CONSEQUENCES<text:span text:style-name="T11"> </text:span>OF<text:span text:style-name="T11"> </text:span>VIOLATION<text:span text:style-name="T55"> </text:span>OF<text:span text:style-name="T11"> </text:span><text:span text:style-name="T15">AUP</text:span></text:h>
        </text:list-item>
      </text:list>
      <text:p text:style-name="P554" loext:marker-style-name="T5"/>
      <text:p text:style-name="P555" loext:marker-style-name="T5"/>
      <text:list text:continue-numbering="true" text:style-name="WWNum3">
        <text:list-item>
          <text:list>
            <text:list-item>
              <text:p text:style-name="P564"><text:bookmark text:name="10.1_You_are_strictly_responsible_for_th"/>You are strictly responsible for the access and use of our site or our Services<text:span text:style-name="T9"> </text:span>in breach of<text:span text:style-name="T16"> </text:span>this<text:span text:style-name="T13"> </text:span>AUP, including<text:span text:style-name="T16"> </text:span>access<text:span text:style-name="T38"> </text:span>and<text:span text:style-name="T15"> </text:span>use by<text:span text:style-name="T16"> </text:span>any<text:span text:style-name="T16"> </text:span>users to<text:span text:style-name="T68"> </text:span>whom you make our site or Services available, including unauthorised access and use caused by your negligence. You agree<text:span text:style-name="T68"> </text:span>to<text:span text:style-name="T68"> </text:span>indemnify us and keep us indemnified against all damages losses and costs (including legal costs) and expenses of<text:span text:style-name="T68"> </text:span>any nature incurred by us as a result of your breach, or a breach by a user to whom you make our site or Services<text:span text:style-name="T68"> </text:span>available, of any provision of this AUP.</text:p>
            </text:list-item>
          </text:list>
        </text:list-item>
      </text:list>
      <text:p text:style-name="P44"/>
      <text:p text:style-name="P19"/>
      <text:list text:continue-numbering="true" text:style-name="WWNum3">
        <text:list-item>
          <text:h text:style-name="P553" text:outline-level="2"><text:bookmark text:name="11._Disclaimer"/>DISCLAIMER</text:h>
        </text:list-item>
      </text:list>
      <text:p text:style-name="P554" loext:marker-style-name="T5"/>
      <text:p text:style-name="P582" loext:marker-style-name="T5"/>
      <text:list text:continue-numbering="true" text:style-name="WWNum3">
        <text:list-item>
          <text:list>
            <text:list-item>
              <text:p text:style-name="P564"><text:bookmark text:name="11.1_We_are_under_no_duty,_and_by_this_A"/>We are under no duty, and by this AUP are not deemed to undertake<text:span text:style-name="T95"> </text:span>a duty, to monitor or police your activities and we<text:span text:style-name="T68"> </text:span>disclaim any responsibility for any misuse of our network.</text:p>
            </text:list-item>
          </text:list>
        </text:list-item>
      </text:list>
      <text:p text:style-name="P586"/>
      <text:h text:style-name="P587" text:outline-level="2"><text:bookmark text:name="Signature"/>SIGNATURE</text:h>
      <text:p text:style-name="P588" loext:marker-style-name="T162"><text:span text:style-name="T162">If you need a signed copy; please download, sign and email to </text:span><text:a xlink:type="simple" xlink:href="mailto:support@gpsurgery.net" text:style-name="ListLabel_20_330" text:visited-style-name="ListLabel_20_330"><text:span text:style-name="T163">support@gpsurgery.net</text:span></text:a><text:span text:style-name="T164"> </text:span><text:span text:style-name="T162">or refer to your signed and dated summary contract for a record of your agreement.</text:span></text:p>
      <text:p text:style-name="P589">On<text:span text:style-name="T15"> </text:span>behalf<text:span text:style-name="T50"> </text:span>of<text:span text:style-name="T18"> </text:span>GPsurgerynet<text:span text:style-name="T41"> </text:span>Limited Full name:</text:p>
      <text:p text:style-name="P590">Date:</text:p>
      <text:p text:style-name="P17"/>
      <text:p text:style-name="P591">Signature</text:p>
      <text:p text:style-name="P592"/>
      <text:p text:style-name="P593">On<text:span text:style-name="T15"> </text:span>behalf<text:span text:style-name="T50"> </text:span>of<text:span text:style-name="T41"> </text:span>the<text:span text:style-name="T15"> </text:span>Customer Full name:</text:p>
      <text:p text:style-name="P594">Date: Signature</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4">
  <office:font-face-decls>
    <style:font-face style:name="Arial" svg:font-family="Arial" style:font-family-generic="swiss" style:font-pitch="variable"/>
    <style:font-face style:name="Arial Unicode MS" svg:font-family="'Arial Unicode MS'" style:font-family-generic="swiss"/>
    <style:font-face style:name="Arial Unicode MS1" svg:font-family="'Arial Unicode MS'" style:font-family-generic="system" style:font-pitch="variable"/>
    <style:font-face style:name="Arial1" svg:font-family="Arial" style:font-family-generic="system" style:font-pitch="variable"/>
    <style:font-face style:name="Calibri" svg:font-family="Calibri" style:font-family-generic="roman" style:font-pitch="variable"/>
    <style:font-face style:name="Calibri1" svg:font-family="Calibri" style:font-family-generic="swiss" style:font-pitch="variable"/>
    <style:font-face style:name="Calibri2" svg:font-family="Calibri" style:font-family-generic="system" style:font-pitch="variable"/>
    <style:font-face style:name="Liberation Sans" svg:font-family="'Liberation Sans'" style:font-family-generic="swiss" style:font-pitch="variable"/>
    <style:font-face style:name="Tahoma" svg:font-family="Tahoma" style:font-family-generic="system" style:font-pitch="variable"/>
    <style:font-face style:name="Times New Roman" svg:font-family="'Times New Roman'" style:font-family-generic="roman" style:font-pitch="variable"/>
    <style:font-face style:name="Verdana" svg:font-family="Verdana" style:font-family-generic="swiss"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Calibri" fo:font-size="11pt" fo:language="en" fo:country="US" style:letter-kerning="false" style:font-name-asian="Calibri2" style:font-size-asian="11pt" style:language-asian="en" style:country-asian="US" style:font-name-complex="Tahoma" style:font-size-complex="11pt" style:language-complex="ar" style:country-complex="SA"/>
    </style:default-style>
    <style:default-style style:family="paragraph">
      <style:paragraph-properties fo:hyphenation-ladder-count="no-limit" fo:hyphenation-keep="auto" loext:hyphenation-keep-type="column" loext:hyphenation-keep-line="false" style:text-autospace="ideograph-alpha" style:punctuation-wrap="hanging" style:line-break="strict" style:tab-stop-distance="1.27cm" style:writing-mode="page"/>
      <style:text-properties style:use-window-font-color="true" loext:opacity="0%" style:font-name="Calibri" fo:font-size="11pt" fo:language="en" fo:country="US" style:letter-kerning="false" style:font-name-asian="Calibri2" style:font-size-asian="11pt" style:language-asian="en" style:country-asian="US" style:font-name-complex="Tahoma" style:font-size-complex="11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cm" style:contextual-spacing="false" fo:text-align="start" style:justify-single-word="false" fo:orphans="0" fo:widows="0" style:writing-mode="lr-tb"/>
      <style:text-properties style:font-name="Arial" fo:font-family="Arial" style:font-family-generic="swiss" style:font-pitch="variable" style:font-name-asian="Arial1" style:font-family-asian="Arial" style:font-family-generic-asian="system" style:font-pitch-asian="variable" style:font-name-complex="Arial1" style:font-family-complex="Arial" style:font-family-generic-complex="system" style:font-pitch-complex="variable"/>
    </style:style>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Arial Unicode MS1" style:font-family-asian="'Arial Unicode MS'" style:font-family-generic-asian="system" style:font-pitch-asian="variable" style:font-size-asian="14pt" style:font-name-complex="Arial Unicode MS1" style:font-family-complex="'Arial Unicode MS'" style:font-family-generic-complex="system" style:font-pitch-complex="variable" style:font-size-complex="14pt"/>
    </style:style>
    <style:style style:name="Text_20_body" style:display-name="Text body" style:family="paragraph" style:parent-style-name="Standard" style:class="text">
      <style:paragraph-properties fo:text-align="justify" style:justify-single-word="false" loext:word-spacing-minimum="75%" loext:word-spacing-maximum="133%"/>
    </style:style>
    <style:style style:name="List" style:family="paragraph" style:parent-style-name="Text_20_body" style:class="list">
      <style:text-properties style:font-size-asian="12pt" style:font-name-complex="Arial Unicode MS" style:font-family-complex="'Arial Unicode M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Unicode MS" style:font-family-complex="'Arial Unicode M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 Unicode MS" style:font-family-complex="'Arial Unicode MS'" style:font-family-generic-complex="swiss"/>
    </style:style>
    <style:style style:name="Heading_20_1" style:display-name="Heading 1" style:family="paragraph" style:parent-style-name="Standard" style:default-outline-level="1" style:list-style-name="" style:class="chapter">
      <style:paragraph-properties fo:margin-left="0.176cm" fo:margin-top="0.002cm" fo:margin-bottom="0cm" style:contextual-spacing="false" fo:text-indent="-1.27cm" style:auto-text-indent="false"/>
      <style:text-properties fo:font-size="12pt" fo:font-weight="bold" style:font-size-asian="12pt" style:font-weight-asian="bold" style:font-size-complex="12pt" style:font-weight-complex="bold"/>
    </style:style>
    <style:style style:name="Heading_20_2" style:display-name="Heading 2" style:family="paragraph" style:parent-style-name="Standard" style:default-outline-level="2" style:list-style-name="" style:class="chapter">
      <style:paragraph-properties fo:margin-left="1.446cm" fo:text-indent="-1.27cm" style:auto-text-indent="false"/>
      <style:text-properties fo:font-weight="bold" style:font-weight-asian="bold" style:font-weight-complex="bold"/>
    </style:style>
    <style:style style:name="Heading_20_3" style:display-name="Heading 3" style:family="paragraph" style:parent-style-name="Standard" style:default-outline-level="3" style:list-style-name="" style:class="chapter">
      <style:paragraph-properties fo:margin-left="1.173cm" fo:text-indent="-0.997cm" style:auto-text-indent="false"/>
      <style:text-properties fo:font-weight="bold" style:font-weight-asian="bold" style:font-weight-complex="bold"/>
    </style:style>
    <style:style style:name="List_20_Paragraph" style:display-name="List Paragraph" style:family="paragraph" style:parent-style-name="Standard">
      <style:paragraph-properties fo:margin-left="2.701cm" fo:text-align="justify" style:justify-single-word="false" fo:text-indent="-1.272cm" style:auto-text-indent="false" loext:word-spacing-minimum="75%" loext:word-spacing-maximum="133%"/>
    </style:style>
    <style:style style:name="Table_20_Paragraph" style:display-name="Table Paragraph" style:family="paragraph" style:parent-style-name="Standard"/>
    <style:style style:name="Header_20_and_20_Footer" style:display-name="Header and Footer" style:family="paragraph" style:parent-style-name="Standard" style:class="extra"/>
    <style:style style:name="Header" style:family="paragraph" style:parent-style-name="Standard" loext:linked-style-name="Header_20_Char" style:class="extra">
      <style:paragraph-properties>
        <style:tab-stops>
          <style:tab-stop style:position="7.96cm" style:type="center"/>
          <style:tab-stop style:position="15.921cm" style:type="right"/>
        </style:tab-stops>
      </style:paragraph-properties>
    </style:style>
    <style:style style:name="Footer" style:family="paragraph" style:parent-style-name="Standard" loext:linked-style-name="Footer_20_Char" style:class="extra">
      <style:paragraph-properties>
        <style:tab-stops>
          <style:tab-stop style:position="7.96cm" style:type="center"/>
          <style:tab-stop style:position="15.921cm" style:type="right"/>
        </style:tab-stops>
      </style:paragraph-properties>
    </style:style>
    <style:style style:name="Frame_20_contents" style:display-name="Frame contents" style:family="paragraph" style:parent-style-name="Standard" style:class="extra"/>
    <style:style style:name="Table_20_Contents" style:display-name="Table Contents" style:family="paragraph" style:parent-style-name="Standard" style:class="extra">
      <style:paragraph-properties fo:orphans="0" fo:widows="0" text:number-lines="false" text:line-number="0"/>
    </style:style>
    <style:style style:name="Default_20_Paragraph_20_Font" style:display-name="Default Paragraph Font" style:family="text"/>
    <style:style style:name="Header_20_Char" style:display-name="Header Char" style:family="text" style:parent-style-name="Default_20_Paragraph_20_Font" loext:linked-style-name="Header">
      <style:text-properties style:font-name="Arial" fo:font-family="Arial" style:font-family-generic="swiss" style:font-pitch="variable" style:font-name-asian="Arial1" style:font-family-asian="Arial" style:font-family-generic-asian="system" style:font-pitch-asian="variable" style:font-name-complex="Arial1" style:font-family-complex="Arial" style:font-family-generic-complex="system" style:font-pitch-complex="variable"/>
    </style:style>
    <style:style style:name="Footer_20_Char" style:display-name="Footer Char" style:family="text" style:parent-style-name="Default_20_Paragraph_20_Font" loext:linked-style-name="Footer">
      <style:text-properties style:font-name="Arial" fo:font-family="Arial" style:font-family-generic="swiss" style:font-pitch="variable" style:font-name-asian="Arial1" style:font-family-asian="Arial" style:font-family-generic-asian="system" style:font-pitch-asian="variable" style:font-name-complex="Arial1" style:font-family-complex="Arial" style:font-family-generic-complex="system" style:font-pitch-complex="variable"/>
    </style:style>
    <style:style style:name="ListLabel_20_1" style:display-name="ListLabel 1" style:family="text">
      <style:text-properties style:font-name="Arial" fo:font-family="Arial" style:font-family-generic="swiss" style:font-pitch="variable" fo:font-size="11pt" fo:letter-spacing="normal" fo:language="en" fo:country="US" fo:font-style="normal" fo:font-weight="bold" style:font-name-asian="Arial1" style:font-family-asian="Arial" style:font-family-generic-asian="system" style:font-pitch-asian="variable" style:font-size-asian="11pt" style:language-asian="en" style:country-asian="US" style:font-style-asian="normal" style:font-weight-asian="bold" style:font-name-complex="Arial1" style:font-family-complex="Arial" style:font-family-generic-complex="system" style:font-pitch-complex="variable" style:font-size-complex="11pt" style:language-complex="ar" style:country-complex="SA" style:font-style-complex="normal" style:font-weight-complex="bold" style:text-scale="100%"/>
    </style:style>
    <style:style style:name="ListLabel_20_2" style:display-name="ListLabel 2" style:family="text">
      <style:text-properties style:font-name="Arial" fo:font-family="Arial" style:font-family-generic="swiss" style:font-pitch="variable" fo:font-size="11pt" fo:letter-spacing="-0.004cm" fo:language="en" fo:country="US" fo:font-style="normal" fo:font-weight="normal" style:font-name-asian="Arial1" style:font-family-asian="Arial" style:font-family-generic-asian="system" style:font-pitch-asian="variable" style:font-size-asian="11pt" style:language-asian="en" style:country-asian="US" style:font-style-asian="normal" style:font-weight-asian="normal" style:font-name-complex="Arial1" style:font-family-complex="Arial" style:font-family-generic-complex="system" style:font-pitch-complex="variable" style:font-size-complex="11pt" style:language-complex="ar" style:country-complex="SA" style:font-style-complex="normal" style:font-weight-complex="normal" style:text-scale="99%"/>
    </style:style>
    <style:style style:name="ListLabel_20_3" style:display-name="ListLabel 3" style:family="text">
      <style:text-properties style:font-name="Arial" fo:font-family="Arial" style:font-family-generic="swiss" style:font-pitch="variable" fo:font-size="11pt" fo:letter-spacing="normal" fo:language="en" fo:country="US" fo:font-style="normal" fo:font-weight="normal" style:font-name-asian="Arial1" style:font-family-asian="Arial" style:font-family-generic-asian="system" style:font-pitch-asian="variable" style:font-size-asian="11pt" style:language-asian="en" style:country-asian="US" style:font-style-asian="normal" style:font-weight-asian="normal" style:font-name-complex="Arial1" style:font-family-complex="Arial" style:font-family-generic-complex="system" style:font-pitch-complex="variable" style:font-size-complex="11pt" style:language-complex="ar" style:country-complex="SA" style:font-style-complex="normal" style:font-weight-complex="normal" style:text-scale="99%"/>
    </style:style>
    <style:style style:name="ListLabel_20_4" style:display-name="ListLabel 4" style:family="text">
      <style:text-properties fo:language="en" fo:country="US" style:language-asian="en" style:country-asian="US" style:language-complex="ar" style:country-complex="SA"/>
    </style:style>
    <style:style style:name="ListLabel_20_5" style:display-name="ListLabel 5" style:family="text">
      <style:text-properties fo:language="en" fo:country="US" style:language-asian="en" style:country-asian="US" style:language-complex="ar" style:country-complex="SA"/>
    </style:style>
    <style:style style:name="ListLabel_20_6" style:display-name="ListLabel 6" style:family="text">
      <style:text-properties fo:language="en" fo:country="US" style:language-asian="en" style:country-asian="US" style:language-complex="ar" style:country-complex="SA"/>
    </style:style>
    <style:style style:name="ListLabel_20_7" style:display-name="ListLabel 7" style:family="text">
      <style:text-properties fo:language="en" fo:country="US" style:language-asian="en" style:country-asian="US" style:language-complex="ar" style:country-complex="SA"/>
    </style:style>
    <style:style style:name="ListLabel_20_8" style:display-name="ListLabel 8" style:family="text">
      <style:text-properties fo:language="en" fo:country="US" style:language-asian="en" style:country-asian="US" style:language-complex="ar" style:country-complex="SA"/>
    </style:style>
    <style:style style:name="ListLabel_20_9" style:display-name="ListLabel 9" style:family="text">
      <style:text-properties fo:language="en" fo:country="US" style:language-asian="en" style:country-asian="US" style:language-complex="ar" style:country-complex="SA"/>
    </style:style>
    <style:style style:name="ListLabel_20_10" style:display-name="ListLabel 10" style:family="text">
      <style:text-properties style:font-name="Arial" fo:font-family="Arial" style:font-family-generic="swiss" style:font-pitch="variable" fo:font-size="11pt" fo:letter-spacing="normal" fo:language="en" fo:country="US" fo:font-style="normal" fo:font-weight="normal" style:font-name-asian="Arial1" style:font-family-asian="Arial" style:font-family-generic-asian="system" style:font-pitch-asian="variable" style:font-size-asian="11pt" style:language-asian="en" style:country-asian="US" style:font-style-asian="normal" style:font-weight-asian="normal" style:font-name-complex="Arial1" style:font-family-complex="Arial" style:font-family-generic-complex="system" style:font-pitch-complex="variable" style:font-size-complex="11pt" style:language-complex="ar" style:country-complex="SA" style:font-style-complex="normal" style:font-weight-complex="normal" style:text-scale="99%"/>
    </style:style>
    <style:style style:name="ListLabel_20_11" style:display-name="ListLabel 11" style:family="text">
      <style:text-properties fo:language="en" fo:country="US" style:language-asian="en" style:country-asian="US" style:language-complex="ar" style:country-complex="SA"/>
    </style:style>
    <style:style style:name="ListLabel_20_12" style:display-name="ListLabel 12" style:family="text">
      <style:text-properties fo:language="en" fo:country="US" style:language-asian="en" style:country-asian="US" style:language-complex="ar" style:country-complex="SA"/>
    </style:style>
    <style:style style:name="ListLabel_20_13" style:display-name="ListLabel 13" style:family="text">
      <style:text-properties fo:language="en" fo:country="US" style:language-asian="en" style:country-asian="US" style:language-complex="ar" style:country-complex="SA"/>
    </style:style>
    <style:style style:name="ListLabel_20_14" style:display-name="ListLabel 14" style:family="text">
      <style:text-properties fo:language="en" fo:country="US" style:language-asian="en" style:country-asian="US" style:language-complex="ar" style:country-complex="SA"/>
    </style:style>
    <style:style style:name="ListLabel_20_15" style:display-name="ListLabel 15" style:family="text">
      <style:text-properties fo:language="en" fo:country="US" style:language-asian="en" style:country-asian="US" style:language-complex="ar" style:country-complex="SA"/>
    </style:style>
    <style:style style:name="ListLabel_20_16" style:display-name="ListLabel 16" style:family="text">
      <style:text-properties fo:language="en" fo:country="US" style:language-asian="en" style:country-asian="US" style:language-complex="ar" style:country-complex="SA"/>
    </style:style>
    <style:style style:name="ListLabel_20_17" style:display-name="ListLabel 17" style:family="text">
      <style:text-properties fo:language="en" fo:country="US" style:language-asian="en" style:country-asian="US" style:language-complex="ar" style:country-complex="SA"/>
    </style:style>
    <style:style style:name="ListLabel_20_18" style:display-name="ListLabel 18" style:family="text">
      <style:text-properties fo:language="en" fo:country="US" style:language-asian="en" style:country-asian="US" style:language-complex="ar" style:country-complex="SA"/>
    </style:style>
    <style:style style:name="ListLabel_20_19" style:display-name="ListLabel 19" style:family="text">
      <style:text-properties style:font-name="Arial" fo:font-family="Arial" style:font-family-generic="swiss" style:font-pitch="variable" fo:font-size="11pt" fo:letter-spacing="normal" fo:language="en" fo:country="US" fo:font-style="normal" fo:font-weight="bold" style:font-name-asian="Arial1" style:font-family-asian="Arial" style:font-family-generic-asian="system" style:font-pitch-asian="variable" style:font-size-asian="11pt" style:language-asian="en" style:country-asian="US" style:font-style-asian="normal" style:font-weight-asian="bold" style:font-name-complex="Arial1" style:font-family-complex="Arial" style:font-family-generic-complex="system" style:font-pitch-complex="variable" style:font-size-complex="11pt" style:language-complex="ar" style:country-complex="SA" style:font-style-complex="normal" style:font-weight-complex="bold" style:text-scale="100%"/>
    </style:style>
    <style:style style:name="ListLabel_20_20" style:display-name="ListLabel 20" style:family="text">
      <style:text-properties style:font-name="Arial" fo:font-family="Arial" style:font-family-generic="swiss" style:font-pitch="variable" fo:font-size="11pt" fo:letter-spacing="-0.004cm" fo:language="en" fo:country="US" fo:font-style="normal" fo:font-weight="normal" style:font-name-asian="Arial1" style:font-family-asian="Arial" style:font-family-generic-asian="system" style:font-pitch-asian="variable" style:font-size-asian="11pt" style:language-asian="en" style:country-asian="US" style:font-style-asian="normal" style:font-weight-asian="normal" style:font-name-complex="Arial1" style:font-family-complex="Arial" style:font-family-generic-complex="system" style:font-pitch-complex="variable" style:font-size-complex="11pt" style:language-complex="ar" style:country-complex="SA" style:font-style-complex="normal" style:font-weight-complex="normal" style:text-scale="99%"/>
    </style:style>
    <style:style style:name="ListLabel_20_21" style:display-name="ListLabel 21" style:family="text">
      <style:text-properties style:font-name="Arial" fo:font-family="Arial" style:font-family-generic="swiss" style:font-pitch="variable" fo:font-size="11pt" fo:letter-spacing="normal" fo:language="en" fo:country="US" fo:font-style="normal" fo:font-weight="normal" style:font-name-asian="Arial1" style:font-family-asian="Arial" style:font-family-generic-asian="system" style:font-pitch-asian="variable" style:font-size-asian="11pt" style:language-asian="en" style:country-asian="US" style:font-style-asian="normal" style:font-weight-asian="normal" style:font-name-complex="Arial1" style:font-family-complex="Arial" style:font-family-generic-complex="system" style:font-pitch-complex="variable" style:font-size-complex="11pt" style:language-complex="ar" style:country-complex="SA" style:font-style-complex="normal" style:font-weight-complex="normal" style:text-scale="99%"/>
    </style:style>
    <style:style style:name="ListLabel_20_22" style:display-name="ListLabel 22" style:family="text">
      <style:text-properties fo:language="en" fo:country="US" style:language-asian="en" style:country-asian="US" style:language-complex="ar" style:country-complex="SA"/>
    </style:style>
    <style:style style:name="ListLabel_20_23" style:display-name="ListLabel 23" style:family="text">
      <style:text-properties fo:language="en" fo:country="US" style:language-asian="en" style:country-asian="US" style:language-complex="ar" style:country-complex="SA"/>
    </style:style>
    <style:style style:name="ListLabel_20_24" style:display-name="ListLabel 24" style:family="text">
      <style:text-properties fo:language="en" fo:country="US" style:language-asian="en" style:country-asian="US" style:language-complex="ar" style:country-complex="SA"/>
    </style:style>
    <style:style style:name="ListLabel_20_25" style:display-name="ListLabel 25" style:family="text">
      <style:text-properties fo:language="en" fo:country="US" style:language-asian="en" style:country-asian="US" style:language-complex="ar" style:country-complex="SA"/>
    </style:style>
    <style:style style:name="ListLabel_20_26" style:display-name="ListLabel 26" style:family="text">
      <style:text-properties fo:language="en" fo:country="US" style:language-asian="en" style:country-asian="US" style:language-complex="ar" style:country-complex="SA"/>
    </style:style>
    <style:style style:name="ListLabel_20_27" style:display-name="ListLabel 27" style:family="text">
      <style:text-properties fo:language="en" fo:country="US" style:language-asian="en" style:country-asian="US" style:language-complex="ar" style:country-complex="SA"/>
    </style:style>
    <style:style style:name="ListLabel_20_28" style:display-name="ListLabel 28" style:family="text">
      <style:text-properties fo:letter-spacing="normal" fo:language="en" fo:country="US" style:language-asian="en" style:country-asian="US" style:language-complex="ar" style:country-complex="SA" style:text-scale="100%"/>
    </style:style>
    <style:style style:name="ListLabel_20_29" style:display-name="ListLabel 29" style:family="text">
      <style:text-properties style:font-name="Arial" fo:font-family="Arial" style:font-family-generic="swiss" style:font-pitch="variable" fo:font-size="11pt" fo:letter-spacing="normal" fo:language="en" fo:country="US" fo:font-style="normal" fo:font-weight="normal" style:font-name-asian="Arial1" style:font-family-asian="Arial" style:font-family-generic-asian="system" style:font-pitch-asian="variable" style:font-size-asian="11pt" style:language-asian="en" style:country-asian="US" style:font-style-asian="normal" style:font-weight-asian="normal" style:font-name-complex="Arial1" style:font-family-complex="Arial" style:font-family-generic-complex="system" style:font-pitch-complex="variable" style:font-size-complex="11pt" style:language-complex="ar" style:country-complex="SA" style:font-style-complex="normal" style:font-weight-complex="normal" style:text-scale="99%"/>
    </style:style>
    <style:style style:name="ListLabel_20_30" style:display-name="ListLabel 30" style:family="text">
      <style:text-properties style:font-name="Arial" fo:font-family="Arial" style:font-family-generic="swiss" style:font-pitch="variable" fo:font-size="11pt" fo:letter-spacing="normal" fo:language="en" fo:country="US" fo:font-style="normal" fo:font-weight="normal" style:font-name-asian="Arial1" style:font-family-asian="Arial" style:font-family-generic-asian="system" style:font-pitch-asian="variable" style:font-size-asian="11pt" style:language-asian="en" style:country-asian="US" style:font-style-asian="normal" style:font-weight-asian="normal" style:font-name-complex="Arial1" style:font-family-complex="Arial" style:font-family-generic-complex="system" style:font-pitch-complex="variable" style:font-size-complex="11pt" style:language-complex="ar" style:country-complex="SA" style:font-style-complex="normal" style:font-weight-complex="normal" style:text-scale="100%"/>
    </style:style>
    <style:style style:name="ListLabel_20_31" style:display-name="ListLabel 31" style:family="text">
      <style:text-properties fo:language="en" fo:country="US" style:language-asian="en" style:country-asian="US" style:language-complex="ar" style:country-complex="SA"/>
    </style:style>
    <style:style style:name="ListLabel_20_32" style:display-name="ListLabel 32" style:family="text">
      <style:text-properties fo:language="en" fo:country="US" style:language-asian="en" style:country-asian="US" style:language-complex="ar" style:country-complex="SA"/>
    </style:style>
    <style:style style:name="ListLabel_20_33" style:display-name="ListLabel 33" style:family="text">
      <style:text-properties fo:language="en" fo:country="US" style:language-asian="en" style:country-asian="US" style:language-complex="ar" style:country-complex="SA"/>
    </style:style>
    <style:style style:name="ListLabel_20_34" style:display-name="ListLabel 34" style:family="text">
      <style:text-properties fo:language="en" fo:country="US" style:language-asian="en" style:country-asian="US" style:language-complex="ar" style:country-complex="SA"/>
    </style:style>
    <style:style style:name="ListLabel_20_35" style:display-name="ListLabel 35" style:family="text">
      <style:text-properties fo:language="en" fo:country="US" style:language-asian="en" style:country-asian="US" style:language-complex="ar" style:country-complex="SA"/>
    </style:style>
    <style:style style:name="ListLabel_20_36" style:display-name="ListLabel 36" style:family="text">
      <style:text-properties fo:language="en" fo:country="US" style:language-asian="en" style:country-asian="US" style:language-complex="ar" style:country-complex="SA"/>
    </style:style>
    <style:style style:name="ListLabel_20_37" style:display-name="ListLabel 37" style:family="text">
      <style:text-properties style:font-name="Arial" fo:font-family="Arial" style:font-family-generic="swiss" style:font-pitch="variable" fo:font-size="11pt" fo:letter-spacing="normal" fo:language="en" fo:country="US" fo:font-style="normal" fo:font-weight="bold" style:font-name-asian="Arial1" style:font-family-asian="Arial" style:font-family-generic-asian="system" style:font-pitch-asian="variable" style:font-size-asian="11pt" style:language-asian="en" style:country-asian="US" style:font-style-asian="normal" style:font-weight-asian="bold" style:font-name-complex="Arial1" style:font-family-complex="Arial" style:font-family-generic-complex="system" style:font-pitch-complex="variable" style:font-size-complex="11pt" style:language-complex="ar" style:country-complex="SA" style:font-style-complex="normal" style:font-weight-complex="bold" style:text-scale="100%"/>
    </style:style>
    <style:style style:name="ListLabel_20_38" style:display-name="ListLabel 38" style:family="text">
      <style:text-properties style:font-name="Arial" fo:font-family="Arial" style:font-family-generic="swiss" style:font-pitch="variable" fo:font-size="11pt" fo:letter-spacing="-0.004cm" fo:language="en" fo:country="US" fo:font-style="normal" fo:font-weight="normal" style:font-name-asian="Arial1" style:font-family-asian="Arial" style:font-family-generic-asian="system" style:font-pitch-asian="variable" style:font-size-asian="11pt" style:language-asian="en" style:country-asian="US" style:font-style-asian="normal" style:font-weight-asian="normal" style:font-name-complex="Arial1" style:font-family-complex="Arial" style:font-family-generic-complex="system" style:font-pitch-complex="variable" style:font-size-complex="11pt" style:language-complex="ar" style:country-complex="SA" style:font-style-complex="normal" style:font-weight-complex="normal" style:text-scale="99%"/>
    </style:style>
    <style:style style:name="ListLabel_20_39" style:display-name="ListLabel 39" style:family="text">
      <style:text-properties style:font-name="Arial" fo:font-family="Arial" style:font-family-generic="swiss" style:font-pitch="variable" fo:font-size="11pt" fo:letter-spacing="normal" fo:language="en" fo:country="US" fo:font-style="normal" fo:font-weight="normal" style:font-name-asian="Arial1" style:font-family-asian="Arial" style:font-family-generic-asian="system" style:font-pitch-asian="variable" style:font-size-asian="11pt" style:language-asian="en" style:country-asian="US" style:font-style-asian="normal" style:font-weight-asian="normal" style:font-name-complex="Arial1" style:font-family-complex="Arial" style:font-family-generic-complex="system" style:font-pitch-complex="variable" style:font-size-complex="11pt" style:language-complex="ar" style:country-complex="SA" style:font-style-complex="normal" style:font-weight-complex="normal" style:text-scale="99%"/>
    </style:style>
    <style:style style:name="ListLabel_20_40" style:display-name="ListLabel 40" style:family="text">
      <style:text-properties fo:language="en" fo:country="US" style:language-asian="en" style:country-asian="US" style:language-complex="ar" style:country-complex="SA"/>
    </style:style>
    <style:style style:name="ListLabel_20_41" style:display-name="ListLabel 41" style:family="text">
      <style:text-properties fo:language="en" fo:country="US" style:language-asian="en" style:country-asian="US" style:language-complex="ar" style:country-complex="SA"/>
    </style:style>
    <style:style style:name="ListLabel_20_42" style:display-name="ListLabel 42" style:family="text">
      <style:text-properties fo:language="en" fo:country="US" style:language-asian="en" style:country-asian="US" style:language-complex="ar" style:country-complex="SA"/>
    </style:style>
    <style:style style:name="ListLabel_20_43" style:display-name="ListLabel 43" style:family="text">
      <style:text-properties fo:language="en" fo:country="US" style:language-asian="en" style:country-asian="US" style:language-complex="ar" style:country-complex="SA"/>
    </style:style>
    <style:style style:name="ListLabel_20_44" style:display-name="ListLabel 44" style:family="text">
      <style:text-properties fo:language="en" fo:country="US" style:language-asian="en" style:country-asian="US" style:language-complex="ar" style:country-complex="SA"/>
    </style:style>
    <style:style style:name="ListLabel_20_45" style:display-name="ListLabel 45" style:family="text">
      <style:text-properties fo:language="en" fo:country="US" style:language-asian="en" style:country-asian="US" style:language-complex="ar" style:country-complex="SA"/>
    </style:style>
    <style:style style:name="ListLabel_20_46" style:display-name="ListLabel 46" style:family="text">
      <style:text-properties style:font-name="Arial" fo:font-family="Arial" style:font-family-generic="swiss" style:font-pitch="variable" fo:font-size="11pt" fo:letter-spacing="normal" fo:language="en" fo:country="US" fo:font-style="normal" fo:font-weight="bold" style:font-name-asian="Arial1" style:font-family-asian="Arial" style:font-family-generic-asian="system" style:font-pitch-asian="variable" style:font-size-asian="11pt" style:language-asian="en" style:country-asian="US" style:font-style-asian="normal" style:font-weight-asian="bold" style:font-name-complex="Arial1" style:font-family-complex="Arial" style:font-family-generic-complex="system" style:font-pitch-complex="variable" style:font-size-complex="11pt" style:language-complex="ar" style:country-complex="SA" style:font-style-complex="normal" style:font-weight-complex="bold" style:text-scale="100%"/>
    </style:style>
    <style:style style:name="ListLabel_20_47" style:display-name="ListLabel 47" style:family="text">
      <style:text-properties fo:language="en" fo:country="US" style:language-asian="en" style:country-asian="US" style:language-complex="ar" style:country-complex="SA"/>
    </style:style>
    <style:style style:name="ListLabel_20_48" style:display-name="ListLabel 48" style:family="text">
      <style:text-properties fo:language="en" fo:country="US" style:language-asian="en" style:country-asian="US" style:language-complex="ar" style:country-complex="SA"/>
    </style:style>
    <style:style style:name="ListLabel_20_49" style:display-name="ListLabel 49" style:family="text">
      <style:text-properties fo:language="en" fo:country="US" style:language-asian="en" style:country-asian="US" style:language-complex="ar" style:country-complex="SA"/>
    </style:style>
    <style:style style:name="ListLabel_20_50" style:display-name="ListLabel 50" style:family="text">
      <style:text-properties fo:language="en" fo:country="US" style:language-asian="en" style:country-asian="US" style:language-complex="ar" style:country-complex="SA"/>
    </style:style>
    <style:style style:name="ListLabel_20_51" style:display-name="ListLabel 51" style:family="text">
      <style:text-properties fo:language="en" fo:country="US" style:language-asian="en" style:country-asian="US" style:language-complex="ar" style:country-complex="SA"/>
    </style:style>
    <style:style style:name="ListLabel_20_52" style:display-name="ListLabel 52" style:family="text">
      <style:text-properties fo:language="en" fo:country="US" style:language-asian="en" style:country-asian="US" style:language-complex="ar" style:country-complex="SA"/>
    </style:style>
    <style:style style:name="ListLabel_20_53" style:display-name="ListLabel 53" style:family="text">
      <style:text-properties fo:language="en" fo:country="US" style:language-asian="en" style:country-asian="US" style:language-complex="ar" style:country-complex="SA"/>
    </style:style>
    <style:style style:name="ListLabel_20_54" style:display-name="ListLabel 54" style:family="text">
      <style:text-properties fo:language="en" fo:country="US" style:language-asian="en" style:country-asian="US" style:language-complex="ar" style:country-complex="SA"/>
    </style:style>
    <style:style style:name="ListLabel_20_55" style:display-name="ListLabel 55" style:family="text">
      <style:text-properties style:font-name="Arial" fo:font-family="Arial" style:font-family-generic="swiss" style:font-pitch="variable" fo:font-size="11pt" fo:letter-spacing="normal" fo:language="en" fo:country="US" fo:font-style="normal" fo:font-weight="normal" style:font-name-asian="Arial1" style:font-family-asian="Arial" style:font-family-generic-asian="system" style:font-pitch-asian="variable" style:font-size-asian="11pt" style:language-asian="en" style:country-asian="US" style:font-style-asian="normal" style:font-weight-asian="normal" style:font-name-complex="Arial1" style:font-family-complex="Arial" style:font-family-generic-complex="system" style:font-pitch-complex="variable" style:font-size-complex="11pt" style:language-complex="ar" style:country-complex="SA" style:font-style-complex="normal" style:font-weight-complex="normal" style:text-scale="99%"/>
    </style:style>
    <style:style style:name="ListLabel_20_56" style:display-name="ListLabel 56" style:family="text">
      <style:text-properties style:font-name="Arial" fo:font-family="Arial" style:font-family-generic="swiss" style:font-pitch="variable" fo:font-size="11pt" fo:letter-spacing="normal" fo:language="en" fo:country="US" fo:font-style="normal" fo:font-weight="normal" style:font-name-asian="Arial1" style:font-family-asian="Arial" style:font-family-generic-asian="system" style:font-pitch-asian="variable" style:font-size-asian="11pt" style:language-asian="en" style:country-asian="US" style:font-style-asian="normal" style:font-weight-asian="normal" style:font-name-complex="Arial1" style:font-family-complex="Arial" style:font-family-generic-complex="system" style:font-pitch-complex="variable" style:font-size-complex="11pt" style:language-complex="ar" style:country-complex="SA" style:font-style-complex="normal" style:font-weight-complex="normal" style:text-scale="99%"/>
    </style:style>
    <style:style style:name="ListLabel_20_57" style:display-name="ListLabel 57" style:family="text">
      <style:text-properties fo:language="en" fo:country="US" style:language-asian="en" style:country-asian="US" style:language-complex="ar" style:country-complex="SA"/>
    </style:style>
    <style:style style:name="ListLabel_20_58" style:display-name="ListLabel 58" style:family="text">
      <style:text-properties fo:language="en" fo:country="US" style:language-asian="en" style:country-asian="US" style:language-complex="ar" style:country-complex="SA"/>
    </style:style>
    <style:style style:name="ListLabel_20_59" style:display-name="ListLabel 59" style:family="text">
      <style:text-properties fo:language="en" fo:country="US" style:language-asian="en" style:country-asian="US" style:language-complex="ar" style:country-complex="SA"/>
    </style:style>
    <style:style style:name="ListLabel_20_60" style:display-name="ListLabel 60" style:family="text">
      <style:text-properties fo:language="en" fo:country="US" style:language-asian="en" style:country-asian="US" style:language-complex="ar" style:country-complex="SA"/>
    </style:style>
    <style:style style:name="ListLabel_20_61" style:display-name="ListLabel 61" style:family="text">
      <style:text-properties fo:language="en" fo:country="US" style:language-asian="en" style:country-asian="US" style:language-complex="ar" style:country-complex="SA"/>
    </style:style>
    <style:style style:name="ListLabel_20_62" style:display-name="ListLabel 62" style:family="text">
      <style:text-properties fo:language="en" fo:country="US" style:language-asian="en" style:country-asian="US" style:language-complex="ar" style:country-complex="SA"/>
    </style:style>
    <style:style style:name="ListLabel_20_63" style:display-name="ListLabel 63" style:family="text">
      <style:text-properties fo:language="en" fo:country="US" style:language-asian="en" style:country-asian="US" style:language-complex="ar" style:country-complex="SA"/>
    </style:style>
    <style:style style:name="ListLabel_20_64" style:display-name="ListLabel 64" style:family="text">
      <style:text-properties style:font-name="Arial" fo:font-family="Arial" style:font-family-generic="swiss" style:font-pitch="variable" fo:font-size="11pt" fo:letter-spacing="normal" fo:language="en" fo:country="US" fo:font-style="normal" fo:font-weight="normal" style:font-name-asian="Arial1" style:font-family-asian="Arial" style:font-family-generic-asian="system" style:font-pitch-asian="variable" style:font-size-asian="11pt" style:language-asian="en" style:country-asian="US" style:font-style-asian="normal" style:font-weight-asian="normal" style:font-name-complex="Arial1" style:font-family-complex="Arial" style:font-family-generic-complex="system" style:font-pitch-complex="variable" style:font-size-complex="11pt" style:language-complex="ar" style:country-complex="SA" style:font-style-complex="normal" style:font-weight-complex="normal" style:text-scale="99%"/>
    </style:style>
    <style:style style:name="ListLabel_20_65" style:display-name="ListLabel 65" style:family="text">
      <style:text-properties fo:language="en" fo:country="US" style:language-asian="en" style:country-asian="US" style:language-complex="ar" style:country-complex="SA"/>
    </style:style>
    <style:style style:name="ListLabel_20_66" style:display-name="ListLabel 66" style:family="text">
      <style:text-properties fo:language="en" fo:country="US" style:language-asian="en" style:country-asian="US" style:language-complex="ar" style:country-complex="SA"/>
    </style:style>
    <style:style style:name="ListLabel_20_67" style:display-name="ListLabel 67" style:family="text">
      <style:text-properties fo:language="en" fo:country="US" style:language-asian="en" style:country-asian="US" style:language-complex="ar" style:country-complex="SA"/>
    </style:style>
    <style:style style:name="ListLabel_20_68" style:display-name="ListLabel 68" style:family="text">
      <style:text-properties fo:language="en" fo:country="US" style:language-asian="en" style:country-asian="US" style:language-complex="ar" style:country-complex="SA"/>
    </style:style>
    <style:style style:name="ListLabel_20_69" style:display-name="ListLabel 69" style:family="text">
      <style:text-properties fo:language="en" fo:country="US" style:language-asian="en" style:country-asian="US" style:language-complex="ar" style:country-complex="SA"/>
    </style:style>
    <style:style style:name="ListLabel_20_70" style:display-name="ListLabel 70" style:family="text">
      <style:text-properties fo:language="en" fo:country="US" style:language-asian="en" style:country-asian="US" style:language-complex="ar" style:country-complex="SA"/>
    </style:style>
    <style:style style:name="ListLabel_20_71" style:display-name="ListLabel 71" style:family="text">
      <style:text-properties fo:language="en" fo:country="US" style:language-asian="en" style:country-asian="US" style:language-complex="ar" style:country-complex="SA"/>
    </style:style>
    <style:style style:name="ListLabel_20_72" style:display-name="ListLabel 72" style:family="text">
      <style:text-properties fo:language="en" fo:country="US" style:language-asian="en" style:country-asian="US" style:language-complex="ar" style:country-complex="SA"/>
    </style:style>
    <style:style style:name="ListLabel_20_73" style:display-name="ListLabel 73" style:family="text">
      <style:text-properties style:font-name="Arial" fo:font-family="Arial" style:font-family-generic="swiss" style:font-pitch="variable" fo:font-size="12pt" fo:letter-spacing="normal" fo:language="en" fo:country="US" fo:font-style="normal" fo:font-weight="bold" style:font-name-asian="Arial1" style:font-family-asian="Arial" style:font-family-generic-asian="system" style:font-pitch-asian="variable" style:font-size-asian="12pt" style:language-asian="en" style:country-asian="US" style:font-style-asian="normal" style:font-weight-asian="bold" style:font-name-complex="Arial1" style:font-family-complex="Arial" style:font-family-generic-complex="system" style:font-pitch-complex="variable" style:font-size-complex="12pt" style:language-complex="ar" style:country-complex="SA" style:font-style-complex="normal" style:font-weight-complex="bold" style:text-scale="100%"/>
    </style:style>
    <style:style style:name="ListLabel_20_74" style:display-name="ListLabel 74" style:family="text">
      <style:text-properties style:font-name="Arial" fo:font-family="Arial" style:font-family-generic="swiss" style:font-pitch="variable" fo:font-size="11pt" fo:letter-spacing="normal" fo:language="en" fo:country="US" fo:font-style="normal" fo:font-weight="normal" style:font-name-asian="Arial1" style:font-family-asian="Arial" style:font-family-generic-asian="system" style:font-pitch-asian="variable" style:font-size-asian="11pt" style:language-asian="en" style:country-asian="US" style:font-style-asian="normal" style:font-weight-asian="normal" style:font-name-complex="Arial1" style:font-family-complex="Arial" style:font-family-generic-complex="system" style:font-pitch-complex="variable" style:font-size-complex="11pt" style:language-complex="ar" style:country-complex="SA" style:font-style-complex="normal" style:font-weight-complex="normal" style:text-scale="99%"/>
    </style:style>
    <style:style style:name="ListLabel_20_75" style:display-name="ListLabel 75" style:family="text">
      <style:text-properties fo:language="en" fo:country="US" style:language-asian="en" style:country-asian="US" style:language-complex="ar" style:country-complex="SA"/>
    </style:style>
    <style:style style:name="ListLabel_20_76" style:display-name="ListLabel 76" style:family="text">
      <style:text-properties fo:language="en" fo:country="US" style:language-asian="en" style:country-asian="US" style:language-complex="ar" style:country-complex="SA"/>
    </style:style>
    <style:style style:name="ListLabel_20_77" style:display-name="ListLabel 77" style:family="text">
      <style:text-properties fo:language="en" fo:country="US" style:language-asian="en" style:country-asian="US" style:language-complex="ar" style:country-complex="SA"/>
    </style:style>
    <style:style style:name="ListLabel_20_78" style:display-name="ListLabel 78" style:family="text">
      <style:text-properties fo:language="en" fo:country="US" style:language-asian="en" style:country-asian="US" style:language-complex="ar" style:country-complex="SA"/>
    </style:style>
    <style:style style:name="ListLabel_20_79" style:display-name="ListLabel 79" style:family="text">
      <style:text-properties fo:language="en" fo:country="US" style:language-asian="en" style:country-asian="US" style:language-complex="ar" style:country-complex="SA"/>
    </style:style>
    <style:style style:name="ListLabel_20_80" style:display-name="ListLabel 80" style:family="text">
      <style:text-properties fo:language="en" fo:country="US" style:language-asian="en" style:country-asian="US" style:language-complex="ar" style:country-complex="SA"/>
    </style:style>
    <style:style style:name="ListLabel_20_81" style:display-name="ListLabel 81" style:family="text">
      <style:text-properties fo:language="en" fo:country="US" style:language-asian="en" style:country-asian="US" style:language-complex="ar" style:country-complex="SA"/>
    </style:style>
    <style:style style:name="ListLabel_20_82" style:display-name="ListLabel 82" style:family="text">
      <style:text-properties style:font-name="Calibri1" fo:font-family="Calibri" style:font-family-generic="swiss" style:font-pitch="variable" fo:font-size="9pt" fo:letter-spacing="normal" fo:language="en" fo:country="US" fo:font-style="normal" fo:font-weight="normal" style:font-name-asian="Arial1" style:font-family-asian="Arial" style:font-family-generic-asian="system" style:font-pitch-asian="variable" style:font-size-asian="9pt" style:language-asian="en" style:country-asian="US" style:font-style-asian="normal" style:font-weight-asian="normal" style:font-name-complex="Arial1" style:font-family-complex="Arial" style:font-family-generic-complex="system" style:font-pitch-complex="variable" style:font-size-complex="9pt" style:language-complex="ar" style:country-complex="SA" style:font-style-complex="normal" style:font-weight-complex="normal" style:text-scale="131%"/>
    </style:style>
    <style:style style:name="ListLabel_20_83" style:display-name="ListLabel 83" style:family="text">
      <style:text-properties fo:language="en" fo:country="US" style:language-asian="en" style:country-asian="US" style:language-complex="ar" style:country-complex="SA"/>
    </style:style>
    <style:style style:name="ListLabel_20_84" style:display-name="ListLabel 84" style:family="text">
      <style:text-properties fo:language="en" fo:country="US" style:language-asian="en" style:country-asian="US" style:language-complex="ar" style:country-complex="SA"/>
    </style:style>
    <style:style style:name="ListLabel_20_85" style:display-name="ListLabel 85" style:family="text">
      <style:text-properties fo:language="en" fo:country="US" style:language-asian="en" style:country-asian="US" style:language-complex="ar" style:country-complex="SA"/>
    </style:style>
    <style:style style:name="ListLabel_20_86" style:display-name="ListLabel 86" style:family="text">
      <style:text-properties fo:language="en" fo:country="US" style:language-asian="en" style:country-asian="US" style:language-complex="ar" style:country-complex="SA"/>
    </style:style>
    <style:style style:name="ListLabel_20_87" style:display-name="ListLabel 87" style:family="text">
      <style:text-properties fo:language="en" fo:country="US" style:language-asian="en" style:country-asian="US" style:language-complex="ar" style:country-complex="SA"/>
    </style:style>
    <style:style style:name="ListLabel_20_88" style:display-name="ListLabel 88" style:family="text">
      <style:text-properties fo:language="en" fo:country="US" style:language-asian="en" style:country-asian="US" style:language-complex="ar" style:country-complex="SA"/>
    </style:style>
    <style:style style:name="ListLabel_20_89" style:display-name="ListLabel 89" style:family="text">
      <style:text-properties fo:language="en" fo:country="US" style:language-asian="en" style:country-asian="US" style:language-complex="ar" style:country-complex="SA"/>
    </style:style>
    <style:style style:name="ListLabel_20_90" style:display-name="ListLabel 90" style:family="text">
      <style:text-properties fo:language="en" fo:country="US" style:language-asian="en" style:country-asian="US" style:language-complex="ar" style:country-complex="SA"/>
    </style:style>
    <style:style style:name="ListLabel_20_91" style:display-name="ListLabel 91" style:family="text">
      <style:text-properties style:font-name="Calibri1" fo:font-family="Calibri" style:font-family-generic="swiss" style:font-pitch="variable" fo:font-size="9pt" fo:letter-spacing="normal" fo:language="en" fo:country="US" fo:font-style="normal" fo:font-weight="normal" style:font-name-asian="Arial1" style:font-family-asian="Arial" style:font-family-generic-asian="system" style:font-pitch-asian="variable" style:font-size-asian="9pt" style:language-asian="en" style:country-asian="US" style:font-style-asian="normal" style:font-weight-asian="normal" style:font-name-complex="Arial1" style:font-family-complex="Arial" style:font-family-generic-complex="system" style:font-pitch-complex="variable" style:font-size-complex="9pt" style:language-complex="ar" style:country-complex="SA" style:font-style-complex="normal" style:font-weight-complex="normal" style:text-scale="131%"/>
    </style:style>
    <style:style style:name="ListLabel_20_92" style:display-name="ListLabel 92" style:family="text">
      <style:text-properties fo:language="en" fo:country="US" style:language-asian="en" style:country-asian="US" style:language-complex="ar" style:country-complex="SA"/>
    </style:style>
    <style:style style:name="ListLabel_20_93" style:display-name="ListLabel 93" style:family="text">
      <style:text-properties fo:language="en" fo:country="US" style:language-asian="en" style:country-asian="US" style:language-complex="ar" style:country-complex="SA"/>
    </style:style>
    <style:style style:name="ListLabel_20_94" style:display-name="ListLabel 94" style:family="text">
      <style:text-properties fo:language="en" fo:country="US" style:language-asian="en" style:country-asian="US" style:language-complex="ar" style:country-complex="SA"/>
    </style:style>
    <style:style style:name="ListLabel_20_95" style:display-name="ListLabel 95" style:family="text">
      <style:text-properties fo:language="en" fo:country="US" style:language-asian="en" style:country-asian="US" style:language-complex="ar" style:country-complex="SA"/>
    </style:style>
    <style:style style:name="ListLabel_20_96" style:display-name="ListLabel 96" style:family="text">
      <style:text-properties fo:language="en" fo:country="US" style:language-asian="en" style:country-asian="US" style:language-complex="ar" style:country-complex="SA"/>
    </style:style>
    <style:style style:name="ListLabel_20_97" style:display-name="ListLabel 97" style:family="text">
      <style:text-properties fo:language="en" fo:country="US" style:language-asian="en" style:country-asian="US" style:language-complex="ar" style:country-complex="SA"/>
    </style:style>
    <style:style style:name="ListLabel_20_98" style:display-name="ListLabel 98" style:family="text">
      <style:text-properties fo:language="en" fo:country="US" style:language-asian="en" style:country-asian="US" style:language-complex="ar" style:country-complex="SA"/>
    </style:style>
    <style:style style:name="ListLabel_20_99" style:display-name="ListLabel 99" style:family="text">
      <style:text-properties fo:language="en" fo:country="US" style:language-asian="en" style:country-asian="US" style:language-complex="ar" style:country-complex="SA"/>
    </style:style>
    <style:style style:name="ListLabel_20_100" style:display-name="ListLabel 100" style:family="text">
      <style:text-properties style:font-name="Calibri1" fo:font-family="Calibri" style:font-family-generic="swiss" style:font-pitch="variable" fo:font-size="9pt" fo:letter-spacing="normal" fo:language="en" fo:country="US" fo:font-style="normal" fo:font-weight="normal" style:font-name-asian="Arial1" style:font-family-asian="Arial" style:font-family-generic-asian="system" style:font-pitch-asian="variable" style:font-size-asian="9pt" style:language-asian="en" style:country-asian="US" style:font-style-asian="normal" style:font-weight-asian="normal" style:font-name-complex="Arial1" style:font-family-complex="Arial" style:font-family-generic-complex="system" style:font-pitch-complex="variable" style:font-size-complex="9pt" style:language-complex="ar" style:country-complex="SA" style:font-style-complex="normal" style:font-weight-complex="normal" style:text-scale="131%"/>
    </style:style>
    <style:style style:name="ListLabel_20_101" style:display-name="ListLabel 101" style:family="text">
      <style:text-properties fo:language="en" fo:country="US" style:language-asian="en" style:country-asian="US" style:language-complex="ar" style:country-complex="SA"/>
    </style:style>
    <style:style style:name="ListLabel_20_102" style:display-name="ListLabel 102" style:family="text">
      <style:text-properties fo:language="en" fo:country="US" style:language-asian="en" style:country-asian="US" style:language-complex="ar" style:country-complex="SA"/>
    </style:style>
    <style:style style:name="ListLabel_20_103" style:display-name="ListLabel 103" style:family="text">
      <style:text-properties fo:language="en" fo:country="US" style:language-asian="en" style:country-asian="US" style:language-complex="ar" style:country-complex="SA"/>
    </style:style>
    <style:style style:name="ListLabel_20_104" style:display-name="ListLabel 104" style:family="text">
      <style:text-properties fo:language="en" fo:country="US" style:language-asian="en" style:country-asian="US" style:language-complex="ar" style:country-complex="SA"/>
    </style:style>
    <style:style style:name="ListLabel_20_105" style:display-name="ListLabel 105" style:family="text">
      <style:text-properties fo:language="en" fo:country="US" style:language-asian="en" style:country-asian="US" style:language-complex="ar" style:country-complex="SA"/>
    </style:style>
    <style:style style:name="ListLabel_20_106" style:display-name="ListLabel 106" style:family="text">
      <style:text-properties fo:language="en" fo:country="US" style:language-asian="en" style:country-asian="US" style:language-complex="ar" style:country-complex="SA"/>
    </style:style>
    <style:style style:name="ListLabel_20_107" style:display-name="ListLabel 107" style:family="text">
      <style:text-properties fo:language="en" fo:country="US" style:language-asian="en" style:country-asian="US" style:language-complex="ar" style:country-complex="SA"/>
    </style:style>
    <style:style style:name="ListLabel_20_108" style:display-name="ListLabel 108" style:family="text">
      <style:text-properties fo:language="en" fo:country="US" style:language-asian="en" style:country-asian="US" style:language-complex="ar" style:country-complex="SA"/>
    </style:style>
    <style:style style:name="ListLabel_20_109" style:display-name="ListLabel 109" style:family="text">
      <style:text-properties style:font-name="Calibri1" fo:font-family="Calibri" style:font-family-generic="swiss" style:font-pitch="variable" fo:font-size="9pt" fo:letter-spacing="normal" fo:language="en" fo:country="US" fo:font-style="normal" fo:font-weight="normal" style:font-name-asian="Arial1" style:font-family-asian="Arial" style:font-family-generic-asian="system" style:font-pitch-asian="variable" style:font-size-asian="9pt" style:language-asian="en" style:country-asian="US" style:font-style-asian="normal" style:font-weight-asian="normal" style:font-name-complex="Arial1" style:font-family-complex="Arial" style:font-family-generic-complex="system" style:font-pitch-complex="variable" style:font-size-complex="9pt" style:language-complex="ar" style:country-complex="SA" style:font-style-complex="normal" style:font-weight-complex="normal" style:text-scale="131%"/>
    </style:style>
    <style:style style:name="ListLabel_20_110" style:display-name="ListLabel 110" style:family="text">
      <style:text-properties fo:language="en" fo:country="US" style:language-asian="en" style:country-asian="US" style:language-complex="ar" style:country-complex="SA"/>
    </style:style>
    <style:style style:name="ListLabel_20_111" style:display-name="ListLabel 111" style:family="text">
      <style:text-properties fo:language="en" fo:country="US" style:language-asian="en" style:country-asian="US" style:language-complex="ar" style:country-complex="SA"/>
    </style:style>
    <style:style style:name="ListLabel_20_112" style:display-name="ListLabel 112" style:family="text">
      <style:text-properties fo:language="en" fo:country="US" style:language-asian="en" style:country-asian="US" style:language-complex="ar" style:country-complex="SA"/>
    </style:style>
    <style:style style:name="ListLabel_20_113" style:display-name="ListLabel 113" style:family="text">
      <style:text-properties fo:language="en" fo:country="US" style:language-asian="en" style:country-asian="US" style:language-complex="ar" style:country-complex="SA"/>
    </style:style>
    <style:style style:name="ListLabel_20_114" style:display-name="ListLabel 114" style:family="text">
      <style:text-properties fo:language="en" fo:country="US" style:language-asian="en" style:country-asian="US" style:language-complex="ar" style:country-complex="SA"/>
    </style:style>
    <style:style style:name="ListLabel_20_115" style:display-name="ListLabel 115" style:family="text">
      <style:text-properties fo:language="en" fo:country="US" style:language-asian="en" style:country-asian="US" style:language-complex="ar" style:country-complex="SA"/>
    </style:style>
    <style:style style:name="ListLabel_20_116" style:display-name="ListLabel 116" style:family="text">
      <style:text-properties fo:language="en" fo:country="US" style:language-asian="en" style:country-asian="US" style:language-complex="ar" style:country-complex="SA"/>
    </style:style>
    <style:style style:name="ListLabel_20_117" style:display-name="ListLabel 117" style:family="text">
      <style:text-properties fo:language="en" fo:country="US" style:language-asian="en" style:country-asian="US" style:language-complex="ar" style:country-complex="SA"/>
    </style:style>
    <style:style style:name="ListLabel_20_118" style:display-name="ListLabel 118" style:family="text">
      <style:text-properties style:font-name="Arial" fo:font-family="Arial" style:font-family-generic="swiss" style:font-pitch="variable" fo:font-size="11pt" fo:letter-spacing="normal" fo:language="en" fo:country="US" fo:font-style="normal" fo:font-weight="normal" style:font-name-asian="Arial1" style:font-family-asian="Arial" style:font-family-generic-asian="system" style:font-pitch-asian="variable" style:font-size-asian="11pt" style:language-asian="en" style:country-asian="US" style:font-style-asian="normal" style:font-weight-asian="normal" style:font-name-complex="Arial1" style:font-family-complex="Arial" style:font-family-generic-complex="system" style:font-pitch-complex="variable" style:font-size-complex="11pt" style:language-complex="ar" style:country-complex="SA" style:font-style-complex="normal" style:font-weight-complex="normal" style:text-scale="99%"/>
    </style:style>
    <style:style style:name="ListLabel_20_119" style:display-name="ListLabel 119" style:family="text">
      <style:text-properties fo:language="en" fo:country="US" style:language-asian="en" style:country-asian="US" style:language-complex="ar" style:country-complex="SA"/>
    </style:style>
    <style:style style:name="ListLabel_20_120" style:display-name="ListLabel 120" style:family="text">
      <style:text-properties fo:language="en" fo:country="US" style:language-asian="en" style:country-asian="US" style:language-complex="ar" style:country-complex="SA"/>
    </style:style>
    <style:style style:name="ListLabel_20_121" style:display-name="ListLabel 121" style:family="text">
      <style:text-properties fo:language="en" fo:country="US" style:language-asian="en" style:country-asian="US" style:language-complex="ar" style:country-complex="SA"/>
    </style:style>
    <style:style style:name="ListLabel_20_122" style:display-name="ListLabel 122" style:family="text">
      <style:text-properties fo:language="en" fo:country="US" style:language-asian="en" style:country-asian="US" style:language-complex="ar" style:country-complex="SA"/>
    </style:style>
    <style:style style:name="ListLabel_20_123" style:display-name="ListLabel 123" style:family="text">
      <style:text-properties fo:language="en" fo:country="US" style:language-asian="en" style:country-asian="US" style:language-complex="ar" style:country-complex="SA"/>
    </style:style>
    <style:style style:name="ListLabel_20_124" style:display-name="ListLabel 124" style:family="text">
      <style:text-properties fo:language="en" fo:country="US" style:language-asian="en" style:country-asian="US" style:language-complex="ar" style:country-complex="SA"/>
    </style:style>
    <style:style style:name="ListLabel_20_125" style:display-name="ListLabel 125" style:family="text">
      <style:text-properties fo:language="en" fo:country="US" style:language-asian="en" style:country-asian="US" style:language-complex="ar" style:country-complex="SA"/>
    </style:style>
    <style:style style:name="ListLabel_20_126" style:display-name="ListLabel 126" style:family="text">
      <style:text-properties fo:language="en" fo:country="US" style:language-asian="en" style:country-asian="US" style:language-complex="ar" style:country-complex="SA"/>
    </style:style>
    <style:style style:name="ListLabel_20_127" style:display-name="ListLabel 127" style:family="text">
      <style:text-properties style:font-name="Arial" fo:font-family="Arial" style:font-family-generic="swiss" style:font-pitch="variable" fo:font-size="11pt" fo:letter-spacing="normal" fo:language="en" fo:country="US" fo:font-style="normal" fo:font-weight="normal" style:font-name-asian="Arial1" style:font-family-asian="Arial" style:font-family-generic-asian="system" style:font-pitch-asian="variable" style:font-size-asian="11pt" style:language-asian="en" style:country-asian="US" style:font-style-asian="normal" style:font-weight-asian="normal" style:font-name-complex="Arial1" style:font-family-complex="Arial" style:font-family-generic-complex="system" style:font-pitch-complex="variable" style:font-size-complex="11pt" style:language-complex="ar" style:country-complex="SA" style:font-style-complex="normal" style:font-weight-complex="normal" style:text-scale="99%"/>
    </style:style>
    <style:style style:name="ListLabel_20_128" style:display-name="ListLabel 128" style:family="text">
      <style:text-properties style:font-name="Arial" fo:font-family="Arial" style:font-family-generic="swiss" style:font-pitch="variable" fo:font-size="11pt" fo:letter-spacing="normal" fo:language="en" fo:country="US" fo:font-style="normal" fo:font-weight="normal" style:font-name-asian="Arial1" style:font-family-asian="Arial" style:font-family-generic-asian="system" style:font-pitch-asian="variable" style:font-size-asian="11pt" style:language-asian="en" style:country-asian="US" style:font-style-asian="normal" style:font-weight-asian="normal" style:font-name-complex="Arial1" style:font-family-complex="Arial" style:font-family-generic-complex="system" style:font-pitch-complex="variable" style:font-size-complex="11pt" style:language-complex="ar" style:country-complex="SA" style:font-style-complex="normal" style:font-weight-complex="normal" style:text-scale="99%"/>
    </style:style>
    <style:style style:name="ListLabel_20_129" style:display-name="ListLabel 129" style:family="text">
      <style:text-properties fo:language="en" fo:country="US" style:language-asian="en" style:country-asian="US" style:language-complex="ar" style:country-complex="SA"/>
    </style:style>
    <style:style style:name="ListLabel_20_130" style:display-name="ListLabel 130" style:family="text">
      <style:text-properties fo:language="en" fo:country="US" style:language-asian="en" style:country-asian="US" style:language-complex="ar" style:country-complex="SA"/>
    </style:style>
    <style:style style:name="ListLabel_20_131" style:display-name="ListLabel 131" style:family="text">
      <style:text-properties fo:language="en" fo:country="US" style:language-asian="en" style:country-asian="US" style:language-complex="ar" style:country-complex="SA"/>
    </style:style>
    <style:style style:name="ListLabel_20_132" style:display-name="ListLabel 132" style:family="text">
      <style:text-properties fo:language="en" fo:country="US" style:language-asian="en" style:country-asian="US" style:language-complex="ar" style:country-complex="SA"/>
    </style:style>
    <style:style style:name="ListLabel_20_133" style:display-name="ListLabel 133" style:family="text">
      <style:text-properties fo:language="en" fo:country="US" style:language-asian="en" style:country-asian="US" style:language-complex="ar" style:country-complex="SA"/>
    </style:style>
    <style:style style:name="ListLabel_20_134" style:display-name="ListLabel 134" style:family="text">
      <style:text-properties fo:language="en" fo:country="US" style:language-asian="en" style:country-asian="US" style:language-complex="ar" style:country-complex="SA"/>
    </style:style>
    <style:style style:name="ListLabel_20_135" style:display-name="ListLabel 135" style:family="text">
      <style:text-properties fo:language="en" fo:country="US" style:language-asian="en" style:country-asian="US" style:language-complex="ar" style:country-complex="SA"/>
    </style:style>
    <style:style style:name="ListLabel_20_136" style:display-name="ListLabel 136" style:family="text">
      <style:text-properties style:font-name="Arial" fo:font-family="Arial" style:font-family-generic="swiss" style:font-pitch="variable" fo:font-size="11pt" fo:letter-spacing="normal" fo:language="en" fo:country="US" fo:font-style="normal" fo:font-weight="normal" style:font-name-asian="Arial1" style:font-family-asian="Arial" style:font-family-generic-asian="system" style:font-pitch-asian="variable" style:font-size-asian="11pt" style:language-asian="en" style:country-asian="US" style:font-style-asian="normal" style:font-weight-asian="normal" style:font-name-complex="Arial1" style:font-family-complex="Arial" style:font-family-generic-complex="system" style:font-pitch-complex="variable" style:font-size-complex="11pt" style:language-complex="ar" style:country-complex="SA" style:font-style-complex="normal" style:font-weight-complex="normal" style:text-scale="99%"/>
    </style:style>
    <style:style style:name="ListLabel_20_137" style:display-name="ListLabel 137" style:family="text">
      <style:text-properties fo:language="en" fo:country="US" style:language-asian="en" style:country-asian="US" style:language-complex="ar" style:country-complex="SA"/>
    </style:style>
    <style:style style:name="ListLabel_20_138" style:display-name="ListLabel 138" style:family="text">
      <style:text-properties fo:language="en" fo:country="US" style:language-asian="en" style:country-asian="US" style:language-complex="ar" style:country-complex="SA"/>
    </style:style>
    <style:style style:name="ListLabel_20_139" style:display-name="ListLabel 139" style:family="text">
      <style:text-properties fo:language="en" fo:country="US" style:language-asian="en" style:country-asian="US" style:language-complex="ar" style:country-complex="SA"/>
    </style:style>
    <style:style style:name="ListLabel_20_140" style:display-name="ListLabel 140" style:family="text">
      <style:text-properties fo:language="en" fo:country="US" style:language-asian="en" style:country-asian="US" style:language-complex="ar" style:country-complex="SA"/>
    </style:style>
    <style:style style:name="ListLabel_20_141" style:display-name="ListLabel 141" style:family="text">
      <style:text-properties fo:language="en" fo:country="US" style:language-asian="en" style:country-asian="US" style:language-complex="ar" style:country-complex="SA"/>
    </style:style>
    <style:style style:name="ListLabel_20_142" style:display-name="ListLabel 142" style:family="text">
      <style:text-properties fo:language="en" fo:country="US" style:language-asian="en" style:country-asian="US" style:language-complex="ar" style:country-complex="SA"/>
    </style:style>
    <style:style style:name="ListLabel_20_143" style:display-name="ListLabel 143" style:family="text">
      <style:text-properties fo:language="en" fo:country="US" style:language-asian="en" style:country-asian="US" style:language-complex="ar" style:country-complex="SA"/>
    </style:style>
    <style:style style:name="ListLabel_20_144" style:display-name="ListLabel 144" style:family="text">
      <style:text-properties fo:language="en" fo:country="US" style:language-asian="en" style:country-asian="US" style:language-complex="ar" style:country-complex="SA"/>
    </style:style>
    <style:style style:name="ListLabel_20_145" style:display-name="ListLabel 145" style:family="text">
      <style:text-properties style:font-name="Arial" fo:font-family="Arial" style:font-family-generic="swiss" style:font-pitch="variable" fo:font-size="11pt" fo:letter-spacing="normal" fo:language="en" fo:country="US" fo:font-style="normal" fo:font-weight="normal" style:font-name-asian="Arial1" style:font-family-asian="Arial" style:font-family-generic-asian="system" style:font-pitch-asian="variable" style:font-size-asian="11pt" style:language-asian="en" style:country-asian="US" style:font-style-asian="normal" style:font-weight-asian="normal" style:font-name-complex="Arial1" style:font-family-complex="Arial" style:font-family-generic-complex="system" style:font-pitch-complex="variable" style:font-size-complex="11pt" style:language-complex="ar" style:country-complex="SA" style:font-style-complex="normal" style:font-weight-complex="normal" style:text-scale="99%"/>
    </style:style>
    <style:style style:name="ListLabel_20_146" style:display-name="ListLabel 146" style:family="text">
      <style:text-properties fo:language="en" fo:country="US" style:language-asian="en" style:country-asian="US" style:language-complex="ar" style:country-complex="SA"/>
    </style:style>
    <style:style style:name="ListLabel_20_147" style:display-name="ListLabel 147" style:family="text">
      <style:text-properties fo:language="en" fo:country="US" style:language-asian="en" style:country-asian="US" style:language-complex="ar" style:country-complex="SA"/>
    </style:style>
    <style:style style:name="ListLabel_20_148" style:display-name="ListLabel 148" style:family="text">
      <style:text-properties fo:language="en" fo:country="US" style:language-asian="en" style:country-asian="US" style:language-complex="ar" style:country-complex="SA"/>
    </style:style>
    <style:style style:name="ListLabel_20_149" style:display-name="ListLabel 149" style:family="text">
      <style:text-properties fo:language="en" fo:country="US" style:language-asian="en" style:country-asian="US" style:language-complex="ar" style:country-complex="SA"/>
    </style:style>
    <style:style style:name="ListLabel_20_150" style:display-name="ListLabel 150" style:family="text">
      <style:text-properties fo:language="en" fo:country="US" style:language-asian="en" style:country-asian="US" style:language-complex="ar" style:country-complex="SA"/>
    </style:style>
    <style:style style:name="ListLabel_20_151" style:display-name="ListLabel 151" style:family="text">
      <style:text-properties fo:language="en" fo:country="US" style:language-asian="en" style:country-asian="US" style:language-complex="ar" style:country-complex="SA"/>
    </style:style>
    <style:style style:name="ListLabel_20_152" style:display-name="ListLabel 152" style:family="text">
      <style:text-properties fo:language="en" fo:country="US" style:language-asian="en" style:country-asian="US" style:language-complex="ar" style:country-complex="SA"/>
    </style:style>
    <style:style style:name="ListLabel_20_153" style:display-name="ListLabel 153" style:family="text">
      <style:text-properties fo:language="en" fo:country="US" style:language-asian="en" style:country-asian="US" style:language-complex="ar" style:country-complex="SA"/>
    </style:style>
    <style:style style:name="ListLabel_20_154" style:display-name="ListLabel 154" style:family="text">
      <style:text-properties style:font-name="Arial" fo:font-family="Arial" style:font-family-generic="swiss" style:font-pitch="variable" fo:font-size="11pt" fo:letter-spacing="normal" fo:language="en" fo:country="US" fo:font-style="normal" fo:font-weight="normal" style:font-name-asian="Arial1" style:font-family-asian="Arial" style:font-family-generic-asian="system" style:font-pitch-asian="variable" style:font-size-asian="11pt" style:language-asian="en" style:country-asian="US" style:font-style-asian="normal" style:font-weight-asian="normal" style:font-name-complex="Arial1" style:font-family-complex="Arial" style:font-family-generic-complex="system" style:font-pitch-complex="variable" style:font-size-complex="11pt" style:language-complex="ar" style:country-complex="SA" style:font-style-complex="normal" style:font-weight-complex="normal" style:text-scale="99%"/>
    </style:style>
    <style:style style:name="ListLabel_20_155" style:display-name="ListLabel 155" style:family="text">
      <style:text-properties style:font-name="Arial" fo:font-family="Arial" style:font-family-generic="swiss" style:font-pitch="variable" fo:font-size="11pt" fo:letter-spacing="normal" fo:language="en" fo:country="US" fo:font-style="normal" fo:font-weight="normal" style:font-name-asian="Arial1" style:font-family-asian="Arial" style:font-family-generic-asian="system" style:font-pitch-asian="variable" style:font-size-asian="11pt" style:language-asian="en" style:country-asian="US" style:font-style-asian="normal" style:font-weight-asian="normal" style:font-name-complex="Arial1" style:font-family-complex="Arial" style:font-family-generic-complex="system" style:font-pitch-complex="variable" style:font-size-complex="11pt" style:language-complex="ar" style:country-complex="SA" style:font-style-complex="normal" style:font-weight-complex="normal" style:text-scale="99%"/>
    </style:style>
    <style:style style:name="ListLabel_20_156" style:display-name="ListLabel 156" style:family="text">
      <style:text-properties fo:language="en" fo:country="US" style:language-asian="en" style:country-asian="US" style:language-complex="ar" style:country-complex="SA"/>
    </style:style>
    <style:style style:name="ListLabel_20_157" style:display-name="ListLabel 157" style:family="text">
      <style:text-properties fo:language="en" fo:country="US" style:language-asian="en" style:country-asian="US" style:language-complex="ar" style:country-complex="SA"/>
    </style:style>
    <style:style style:name="ListLabel_20_158" style:display-name="ListLabel 158" style:family="text">
      <style:text-properties fo:language="en" fo:country="US" style:language-asian="en" style:country-asian="US" style:language-complex="ar" style:country-complex="SA"/>
    </style:style>
    <style:style style:name="ListLabel_20_159" style:display-name="ListLabel 159" style:family="text">
      <style:text-properties fo:language="en" fo:country="US" style:language-asian="en" style:country-asian="US" style:language-complex="ar" style:country-complex="SA"/>
    </style:style>
    <style:style style:name="ListLabel_20_160" style:display-name="ListLabel 160" style:family="text">
      <style:text-properties fo:language="en" fo:country="US" style:language-asian="en" style:country-asian="US" style:language-complex="ar" style:country-complex="SA"/>
    </style:style>
    <style:style style:name="ListLabel_20_161" style:display-name="ListLabel 161" style:family="text">
      <style:text-properties fo:language="en" fo:country="US" style:language-asian="en" style:country-asian="US" style:language-complex="ar" style:country-complex="SA"/>
    </style:style>
    <style:style style:name="ListLabel_20_162" style:display-name="ListLabel 162" style:family="text">
      <style:text-properties fo:language="en" fo:country="US" style:language-asian="en" style:country-asian="US" style:language-complex="ar" style:country-complex="SA"/>
    </style:style>
    <style:style style:name="ListLabel_20_163" style:display-name="ListLabel 163" style:family="text">
      <style:text-properties style:font-name="Arial" fo:font-family="Arial" style:font-family-generic="swiss" style:font-pitch="variable" fo:font-size="11pt" fo:letter-spacing="normal" fo:language="en" fo:country="US" fo:font-style="normal" fo:font-weight="normal" style:font-name-asian="Arial1" style:font-family-asian="Arial" style:font-family-generic-asian="system" style:font-pitch-asian="variable" style:font-size-asian="11pt" style:language-asian="en" style:country-asian="US" style:font-style-asian="normal" style:font-weight-asian="normal" style:font-name-complex="Arial1" style:font-family-complex="Arial" style:font-family-generic-complex="system" style:font-pitch-complex="variable" style:font-size-complex="11pt" style:language-complex="ar" style:country-complex="SA" style:font-style-complex="normal" style:font-weight-complex="normal" style:text-scale="99%"/>
    </style:style>
    <style:style style:name="ListLabel_20_164" style:display-name="ListLabel 164" style:family="text">
      <style:text-properties fo:language="en" fo:country="US" style:language-asian="en" style:country-asian="US" style:language-complex="ar" style:country-complex="SA"/>
    </style:style>
    <style:style style:name="ListLabel_20_165" style:display-name="ListLabel 165" style:family="text">
      <style:text-properties fo:language="en" fo:country="US" style:language-asian="en" style:country-asian="US" style:language-complex="ar" style:country-complex="SA"/>
    </style:style>
    <style:style style:name="ListLabel_20_166" style:display-name="ListLabel 166" style:family="text">
      <style:text-properties fo:language="en" fo:country="US" style:language-asian="en" style:country-asian="US" style:language-complex="ar" style:country-complex="SA"/>
    </style:style>
    <style:style style:name="ListLabel_20_167" style:display-name="ListLabel 167" style:family="text">
      <style:text-properties fo:language="en" fo:country="US" style:language-asian="en" style:country-asian="US" style:language-complex="ar" style:country-complex="SA"/>
    </style:style>
    <style:style style:name="ListLabel_20_168" style:display-name="ListLabel 168" style:family="text">
      <style:text-properties fo:language="en" fo:country="US" style:language-asian="en" style:country-asian="US" style:language-complex="ar" style:country-complex="SA"/>
    </style:style>
    <style:style style:name="ListLabel_20_169" style:display-name="ListLabel 169" style:family="text">
      <style:text-properties fo:language="en" fo:country="US" style:language-asian="en" style:country-asian="US" style:language-complex="ar" style:country-complex="SA"/>
    </style:style>
    <style:style style:name="ListLabel_20_170" style:display-name="ListLabel 170" style:family="text">
      <style:text-properties fo:language="en" fo:country="US" style:language-asian="en" style:country-asian="US" style:language-complex="ar" style:country-complex="SA"/>
    </style:style>
    <style:style style:name="ListLabel_20_171" style:display-name="ListLabel 171" style:family="text">
      <style:text-properties fo:language="en" fo:country="US" style:language-asian="en" style:country-asian="US" style:language-complex="ar" style:country-complex="SA"/>
    </style:style>
    <style:style style:name="ListLabel_20_172" style:display-name="ListLabel 172" style:family="text">
      <style:text-properties style:font-name="Arial" fo:font-family="Arial" style:font-family-generic="swiss" style:font-pitch="variable" fo:font-size="11pt" fo:letter-spacing="normal" fo:language="en" fo:country="US" fo:font-style="normal" fo:font-weight="normal" style:font-name-asian="Arial1" style:font-family-asian="Arial" style:font-family-generic-asian="system" style:font-pitch-asian="variable" style:font-size-asian="11pt" style:language-asian="en" style:country-asian="US" style:font-style-asian="normal" style:font-weight-asian="normal" style:font-name-complex="Arial1" style:font-family-complex="Arial" style:font-family-generic-complex="system" style:font-pitch-complex="variable" style:font-size-complex="11pt" style:language-complex="ar" style:country-complex="SA" style:font-style-complex="normal" style:font-weight-complex="normal" style:text-scale="99%"/>
    </style:style>
    <style:style style:name="ListLabel_20_173" style:display-name="ListLabel 173" style:family="text">
      <style:text-properties fo:language="en" fo:country="US" style:language-asian="en" style:country-asian="US" style:language-complex="ar" style:country-complex="SA"/>
    </style:style>
    <style:style style:name="ListLabel_20_174" style:display-name="ListLabel 174" style:family="text">
      <style:text-properties fo:language="en" fo:country="US" style:language-asian="en" style:country-asian="US" style:language-complex="ar" style:country-complex="SA"/>
    </style:style>
    <style:style style:name="ListLabel_20_175" style:display-name="ListLabel 175" style:family="text">
      <style:text-properties fo:language="en" fo:country="US" style:language-asian="en" style:country-asian="US" style:language-complex="ar" style:country-complex="SA"/>
    </style:style>
    <style:style style:name="ListLabel_20_176" style:display-name="ListLabel 176" style:family="text">
      <style:text-properties fo:language="en" fo:country="US" style:language-asian="en" style:country-asian="US" style:language-complex="ar" style:country-complex="SA"/>
    </style:style>
    <style:style style:name="ListLabel_20_177" style:display-name="ListLabel 177" style:family="text">
      <style:text-properties fo:language="en" fo:country="US" style:language-asian="en" style:country-asian="US" style:language-complex="ar" style:country-complex="SA"/>
    </style:style>
    <style:style style:name="ListLabel_20_178" style:display-name="ListLabel 178" style:family="text">
      <style:text-properties fo:language="en" fo:country="US" style:language-asian="en" style:country-asian="US" style:language-complex="ar" style:country-complex="SA"/>
    </style:style>
    <style:style style:name="ListLabel_20_179" style:display-name="ListLabel 179" style:family="text">
      <style:text-properties fo:language="en" fo:country="US" style:language-asian="en" style:country-asian="US" style:language-complex="ar" style:country-complex="SA"/>
    </style:style>
    <style:style style:name="ListLabel_20_180" style:display-name="ListLabel 180" style:family="text">
      <style:text-properties fo:language="en" fo:country="US" style:language-asian="en" style:country-asian="US" style:language-complex="ar" style:country-complex="SA"/>
    </style:style>
    <style:style style:name="ListLabel_20_181" style:display-name="ListLabel 181" style:family="text">
      <style:text-properties style:font-name="Arial" fo:font-family="Arial" style:font-family-generic="swiss" style:font-pitch="variable" fo:font-size="11pt" fo:letter-spacing="normal" fo:language="en" fo:country="US" fo:font-style="normal" fo:font-weight="normal" style:font-name-asian="Arial1" style:font-family-asian="Arial" style:font-family-generic-asian="system" style:font-pitch-asian="variable" style:font-size-asian="11pt" style:language-asian="en" style:country-asian="US" style:font-style-asian="normal" style:font-weight-asian="normal" style:font-name-complex="Arial1" style:font-family-complex="Arial" style:font-family-generic-complex="system" style:font-pitch-complex="variable" style:font-size-complex="11pt" style:language-complex="ar" style:country-complex="SA" style:font-style-complex="normal" style:font-weight-complex="normal" style:text-scale="99%"/>
    </style:style>
    <style:style style:name="ListLabel_20_182" style:display-name="ListLabel 182" style:family="text">
      <style:text-properties fo:language="en" fo:country="US" style:language-asian="en" style:country-asian="US" style:language-complex="ar" style:country-complex="SA"/>
    </style:style>
    <style:style style:name="ListLabel_20_183" style:display-name="ListLabel 183" style:family="text">
      <style:text-properties fo:language="en" fo:country="US" style:language-asian="en" style:country-asian="US" style:language-complex="ar" style:country-complex="SA"/>
    </style:style>
    <style:style style:name="ListLabel_20_184" style:display-name="ListLabel 184" style:family="text">
      <style:text-properties fo:language="en" fo:country="US" style:language-asian="en" style:country-asian="US" style:language-complex="ar" style:country-complex="SA"/>
    </style:style>
    <style:style style:name="ListLabel_20_185" style:display-name="ListLabel 185" style:family="text">
      <style:text-properties fo:language="en" fo:country="US" style:language-asian="en" style:country-asian="US" style:language-complex="ar" style:country-complex="SA"/>
    </style:style>
    <style:style style:name="ListLabel_20_186" style:display-name="ListLabel 186" style:family="text">
      <style:text-properties fo:language="en" fo:country="US" style:language-asian="en" style:country-asian="US" style:language-complex="ar" style:country-complex="SA"/>
    </style:style>
    <style:style style:name="ListLabel_20_187" style:display-name="ListLabel 187" style:family="text">
      <style:text-properties fo:language="en" fo:country="US" style:language-asian="en" style:country-asian="US" style:language-complex="ar" style:country-complex="SA"/>
    </style:style>
    <style:style style:name="ListLabel_20_188" style:display-name="ListLabel 188" style:family="text">
      <style:text-properties fo:language="en" fo:country="US" style:language-asian="en" style:country-asian="US" style:language-complex="ar" style:country-complex="SA"/>
    </style:style>
    <style:style style:name="ListLabel_20_189" style:display-name="ListLabel 189" style:family="text">
      <style:text-properties fo:language="en" fo:country="US" style:language-asian="en" style:country-asian="US" style:language-complex="ar" style:country-complex="SA"/>
    </style:style>
    <style:style style:name="ListLabel_20_190" style:display-name="ListLabel 190" style:family="text">
      <style:text-properties style:font-name="Arial" fo:font-family="Arial" style:font-family-generic="swiss" style:font-pitch="variable" fo:font-size="11pt" fo:letter-spacing="normal" fo:language="en" fo:country="US" fo:font-style="normal" fo:font-weight="normal" style:font-name-asian="Arial1" style:font-family-asian="Arial" style:font-family-generic-asian="system" style:font-pitch-asian="variable" style:font-size-asian="11pt" style:language-asian="en" style:country-asian="US" style:font-style-asian="normal" style:font-weight-asian="normal" style:font-name-complex="Arial1" style:font-family-complex="Arial" style:font-family-generic-complex="system" style:font-pitch-complex="variable" style:font-size-complex="11pt" style:language-complex="ar" style:country-complex="SA" style:font-style-complex="normal" style:font-weight-complex="normal" style:text-scale="99%"/>
    </style:style>
    <style:style style:name="ListLabel_20_191" style:display-name="ListLabel 191" style:family="text">
      <style:text-properties fo:language="en" fo:country="US" style:language-asian="en" style:country-asian="US" style:language-complex="ar" style:country-complex="SA"/>
    </style:style>
    <style:style style:name="ListLabel_20_192" style:display-name="ListLabel 192" style:family="text">
      <style:text-properties fo:language="en" fo:country="US" style:language-asian="en" style:country-asian="US" style:language-complex="ar" style:country-complex="SA"/>
    </style:style>
    <style:style style:name="ListLabel_20_193" style:display-name="ListLabel 193" style:family="text">
      <style:text-properties fo:language="en" fo:country="US" style:language-asian="en" style:country-asian="US" style:language-complex="ar" style:country-complex="SA"/>
    </style:style>
    <style:style style:name="ListLabel_20_194" style:display-name="ListLabel 194" style:family="text">
      <style:text-properties fo:language="en" fo:country="US" style:language-asian="en" style:country-asian="US" style:language-complex="ar" style:country-complex="SA"/>
    </style:style>
    <style:style style:name="ListLabel_20_195" style:display-name="ListLabel 195" style:family="text">
      <style:text-properties fo:language="en" fo:country="US" style:language-asian="en" style:country-asian="US" style:language-complex="ar" style:country-complex="SA"/>
    </style:style>
    <style:style style:name="ListLabel_20_196" style:display-name="ListLabel 196" style:family="text">
      <style:text-properties fo:language="en" fo:country="US" style:language-asian="en" style:country-asian="US" style:language-complex="ar" style:country-complex="SA"/>
    </style:style>
    <style:style style:name="ListLabel_20_197" style:display-name="ListLabel 197" style:family="text">
      <style:text-properties fo:language="en" fo:country="US" style:language-asian="en" style:country-asian="US" style:language-complex="ar" style:country-complex="SA"/>
    </style:style>
    <style:style style:name="ListLabel_20_198" style:display-name="ListLabel 198" style:family="text">
      <style:text-properties fo:language="en" fo:country="US" style:language-asian="en" style:country-asian="US" style:language-complex="ar" style:country-complex="SA"/>
    </style:style>
    <style:style style:name="ListLabel_20_199" style:display-name="ListLabel 199" style:family="text">
      <style:text-properties style:font-name="Arial" fo:font-family="Arial" style:font-family-generic="swiss" style:font-pitch="variable" fo:font-size="11pt" fo:letter-spacing="normal" fo:language="en" fo:country="US" fo:font-style="normal" fo:font-weight="normal" style:font-name-asian="Arial1" style:font-family-asian="Arial" style:font-family-generic-asian="system" style:font-pitch-asian="variable" style:font-size-asian="11pt" style:language-asian="en" style:country-asian="US" style:font-style-asian="normal" style:font-weight-asian="normal" style:font-name-complex="Arial1" style:font-family-complex="Arial" style:font-family-generic-complex="system" style:font-pitch-complex="variable" style:font-size-complex="11pt" style:language-complex="ar" style:country-complex="SA" style:font-style-complex="normal" style:font-weight-complex="normal" style:text-scale="99%"/>
    </style:style>
    <style:style style:name="ListLabel_20_200" style:display-name="ListLabel 200" style:family="text">
      <style:text-properties fo:language="en" fo:country="US" style:language-asian="en" style:country-asian="US" style:language-complex="ar" style:country-complex="SA"/>
    </style:style>
    <style:style style:name="ListLabel_20_201" style:display-name="ListLabel 201" style:family="text">
      <style:text-properties fo:language="en" fo:country="US" style:language-asian="en" style:country-asian="US" style:language-complex="ar" style:country-complex="SA"/>
    </style:style>
    <style:style style:name="ListLabel_20_202" style:display-name="ListLabel 202" style:family="text">
      <style:text-properties fo:language="en" fo:country="US" style:language-asian="en" style:country-asian="US" style:language-complex="ar" style:country-complex="SA"/>
    </style:style>
    <style:style style:name="ListLabel_20_203" style:display-name="ListLabel 203" style:family="text">
      <style:text-properties fo:language="en" fo:country="US" style:language-asian="en" style:country-asian="US" style:language-complex="ar" style:country-complex="SA"/>
    </style:style>
    <style:style style:name="ListLabel_20_204" style:display-name="ListLabel 204" style:family="text">
      <style:text-properties fo:language="en" fo:country="US" style:language-asian="en" style:country-asian="US" style:language-complex="ar" style:country-complex="SA"/>
    </style:style>
    <style:style style:name="ListLabel_20_205" style:display-name="ListLabel 205" style:family="text">
      <style:text-properties fo:language="en" fo:country="US" style:language-asian="en" style:country-asian="US" style:language-complex="ar" style:country-complex="SA"/>
    </style:style>
    <style:style style:name="ListLabel_20_206" style:display-name="ListLabel 206" style:family="text">
      <style:text-properties fo:language="en" fo:country="US" style:language-asian="en" style:country-asian="US" style:language-complex="ar" style:country-complex="SA"/>
    </style:style>
    <style:style style:name="ListLabel_20_207" style:display-name="ListLabel 207" style:family="text">
      <style:text-properties fo:language="en" fo:country="US" style:language-asian="en" style:country-asian="US" style:language-complex="ar" style:country-complex="SA"/>
    </style:style>
    <style:style style:name="ListLabel_20_208" style:display-name="ListLabel 208" style:family="text">
      <style:text-properties style:font-name="Arial" fo:font-family="Arial" style:font-family-generic="swiss" style:font-pitch="variable" fo:font-size="11pt" fo:letter-spacing="normal" fo:language="en" fo:country="US" fo:font-style="normal" fo:font-weight="normal" style:font-name-asian="Arial1" style:font-family-asian="Arial" style:font-family-generic-asian="system" style:font-pitch-asian="variable" style:font-size-asian="11pt" style:language-asian="en" style:country-asian="US" style:font-style-asian="normal" style:font-weight-asian="normal" style:font-name-complex="Arial1" style:font-family-complex="Arial" style:font-family-generic-complex="system" style:font-pitch-complex="variable" style:font-size-complex="11pt" style:language-complex="ar" style:country-complex="SA" style:font-style-complex="normal" style:font-weight-complex="normal" style:text-scale="99%"/>
    </style:style>
    <style:style style:name="ListLabel_20_209" style:display-name="ListLabel 209" style:family="text">
      <style:text-properties fo:language="en" fo:country="US" style:language-asian="en" style:country-asian="US" style:language-complex="ar" style:country-complex="SA"/>
    </style:style>
    <style:style style:name="ListLabel_20_210" style:display-name="ListLabel 210" style:family="text">
      <style:text-properties fo:language="en" fo:country="US" style:language-asian="en" style:country-asian="US" style:language-complex="ar" style:country-complex="SA"/>
    </style:style>
    <style:style style:name="ListLabel_20_211" style:display-name="ListLabel 211" style:family="text">
      <style:text-properties fo:language="en" fo:country="US" style:language-asian="en" style:country-asian="US" style:language-complex="ar" style:country-complex="SA"/>
    </style:style>
    <style:style style:name="ListLabel_20_212" style:display-name="ListLabel 212" style:family="text">
      <style:text-properties fo:language="en" fo:country="US" style:language-asian="en" style:country-asian="US" style:language-complex="ar" style:country-complex="SA"/>
    </style:style>
    <style:style style:name="ListLabel_20_213" style:display-name="ListLabel 213" style:family="text">
      <style:text-properties fo:language="en" fo:country="US" style:language-asian="en" style:country-asian="US" style:language-complex="ar" style:country-complex="SA"/>
    </style:style>
    <style:style style:name="ListLabel_20_214" style:display-name="ListLabel 214" style:family="text">
      <style:text-properties fo:language="en" fo:country="US" style:language-asian="en" style:country-asian="US" style:language-complex="ar" style:country-complex="SA"/>
    </style:style>
    <style:style style:name="ListLabel_20_215" style:display-name="ListLabel 215" style:family="text">
      <style:text-properties fo:language="en" fo:country="US" style:language-asian="en" style:country-asian="US" style:language-complex="ar" style:country-complex="SA"/>
    </style:style>
    <style:style style:name="ListLabel_20_216" style:display-name="ListLabel 216" style:family="text">
      <style:text-properties fo:language="en" fo:country="US" style:language-asian="en" style:country-asian="US" style:language-complex="ar" style:country-complex="SA"/>
    </style:style>
    <style:style style:name="ListLabel_20_217" style:display-name="ListLabel 217" style:family="text">
      <style:text-properties style:font-name="Arial" fo:font-family="Arial" style:font-family-generic="swiss" style:font-pitch="variable" fo:font-size="11pt" fo:letter-spacing="normal" fo:language="en" fo:country="US" fo:font-style="normal" fo:font-weight="normal" style:font-name-asian="Arial1" style:font-family-asian="Arial" style:font-family-generic-asian="system" style:font-pitch-asian="variable" style:font-size-asian="11pt" style:language-asian="en" style:country-asian="US" style:font-style-asian="normal" style:font-weight-asian="normal" style:font-name-complex="Arial1" style:font-family-complex="Arial" style:font-family-generic-complex="system" style:font-pitch-complex="variable" style:font-size-complex="11pt" style:language-complex="ar" style:country-complex="SA" style:font-style-complex="normal" style:font-weight-complex="normal" style:text-scale="99%"/>
    </style:style>
    <style:style style:name="ListLabel_20_218" style:display-name="ListLabel 218" style:family="text">
      <style:text-properties fo:language="en" fo:country="US" style:language-asian="en" style:country-asian="US" style:language-complex="ar" style:country-complex="SA"/>
    </style:style>
    <style:style style:name="ListLabel_20_219" style:display-name="ListLabel 219" style:family="text">
      <style:text-properties fo:language="en" fo:country="US" style:language-asian="en" style:country-asian="US" style:language-complex="ar" style:country-complex="SA"/>
    </style:style>
    <style:style style:name="ListLabel_20_220" style:display-name="ListLabel 220" style:family="text">
      <style:text-properties fo:language="en" fo:country="US" style:language-asian="en" style:country-asian="US" style:language-complex="ar" style:country-complex="SA"/>
    </style:style>
    <style:style style:name="ListLabel_20_221" style:display-name="ListLabel 221" style:family="text">
      <style:text-properties fo:language="en" fo:country="US" style:language-asian="en" style:country-asian="US" style:language-complex="ar" style:country-complex="SA"/>
    </style:style>
    <style:style style:name="ListLabel_20_222" style:display-name="ListLabel 222" style:family="text">
      <style:text-properties fo:language="en" fo:country="US" style:language-asian="en" style:country-asian="US" style:language-complex="ar" style:country-complex="SA"/>
    </style:style>
    <style:style style:name="ListLabel_20_223" style:display-name="ListLabel 223" style:family="text">
      <style:text-properties fo:language="en" fo:country="US" style:language-asian="en" style:country-asian="US" style:language-complex="ar" style:country-complex="SA"/>
    </style:style>
    <style:style style:name="ListLabel_20_224" style:display-name="ListLabel 224" style:family="text">
      <style:text-properties fo:language="en" fo:country="US" style:language-asian="en" style:country-asian="US" style:language-complex="ar" style:country-complex="SA"/>
    </style:style>
    <style:style style:name="ListLabel_20_225" style:display-name="ListLabel 225" style:family="text">
      <style:text-properties fo:language="en" fo:country="US" style:language-asian="en" style:country-asian="US" style:language-complex="ar" style:country-complex="SA"/>
    </style:style>
    <style:style style:name="ListLabel_20_226" style:display-name="ListLabel 226" style:family="text">
      <style:text-properties style:font-name="Arial" fo:font-family="Arial" style:font-family-generic="swiss" style:font-pitch="variable" fo:font-size="11pt" fo:letter-spacing="normal" fo:language="en" fo:country="US" fo:font-style="normal" fo:font-weight="normal" style:font-name-asian="Arial1" style:font-family-asian="Arial" style:font-family-generic-asian="system" style:font-pitch-asian="variable" style:font-size-asian="11pt" style:language-asian="en" style:country-asian="US" style:font-style-asian="normal" style:font-weight-asian="normal" style:font-name-complex="Arial1" style:font-family-complex="Arial" style:font-family-generic-complex="system" style:font-pitch-complex="variable" style:font-size-complex="11pt" style:language-complex="ar" style:country-complex="SA" style:font-style-complex="normal" style:font-weight-complex="normal" style:text-scale="99%"/>
    </style:style>
    <style:style style:name="ListLabel_20_227" style:display-name="ListLabel 227" style:family="text">
      <style:text-properties fo:language="en" fo:country="US" style:language-asian="en" style:country-asian="US" style:language-complex="ar" style:country-complex="SA"/>
    </style:style>
    <style:style style:name="ListLabel_20_228" style:display-name="ListLabel 228" style:family="text">
      <style:text-properties fo:language="en" fo:country="US" style:language-asian="en" style:country-asian="US" style:language-complex="ar" style:country-complex="SA"/>
    </style:style>
    <style:style style:name="ListLabel_20_229" style:display-name="ListLabel 229" style:family="text">
      <style:text-properties fo:language="en" fo:country="US" style:language-asian="en" style:country-asian="US" style:language-complex="ar" style:country-complex="SA"/>
    </style:style>
    <style:style style:name="ListLabel_20_230" style:display-name="ListLabel 230" style:family="text">
      <style:text-properties fo:language="en" fo:country="US" style:language-asian="en" style:country-asian="US" style:language-complex="ar" style:country-complex="SA"/>
    </style:style>
    <style:style style:name="ListLabel_20_231" style:display-name="ListLabel 231" style:family="text">
      <style:text-properties fo:language="en" fo:country="US" style:language-asian="en" style:country-asian="US" style:language-complex="ar" style:country-complex="SA"/>
    </style:style>
    <style:style style:name="ListLabel_20_232" style:display-name="ListLabel 232" style:family="text">
      <style:text-properties fo:language="en" fo:country="US" style:language-asian="en" style:country-asian="US" style:language-complex="ar" style:country-complex="SA"/>
    </style:style>
    <style:style style:name="ListLabel_20_233" style:display-name="ListLabel 233" style:family="text">
      <style:text-properties fo:language="en" fo:country="US" style:language-asian="en" style:country-asian="US" style:language-complex="ar" style:country-complex="SA"/>
    </style:style>
    <style:style style:name="ListLabel_20_234" style:display-name="ListLabel 234" style:family="text">
      <style:text-properties fo:language="en" fo:country="US" style:language-asian="en" style:country-asian="US" style:language-complex="ar" style:country-complex="SA"/>
    </style:style>
    <style:style style:name="ListLabel_20_235" style:display-name="ListLabel 235" style:family="text">
      <style:text-properties style:font-name="Arial" fo:font-family="Arial" style:font-family-generic="swiss" style:font-pitch="variable" fo:font-size="11pt" fo:letter-spacing="normal" fo:language="en" fo:country="US" fo:font-style="normal" fo:font-weight="normal" style:font-name-asian="Arial1" style:font-family-asian="Arial" style:font-family-generic-asian="system" style:font-pitch-asian="variable" style:font-size-asian="11pt" style:language-asian="en" style:country-asian="US" style:font-style-asian="normal" style:font-weight-asian="normal" style:font-name-complex="Arial1" style:font-family-complex="Arial" style:font-family-generic-complex="system" style:font-pitch-complex="variable" style:font-size-complex="11pt" style:language-complex="ar" style:country-complex="SA" style:font-style-complex="normal" style:font-weight-complex="normal" style:text-scale="99%"/>
    </style:style>
    <style:style style:name="ListLabel_20_236" style:display-name="ListLabel 236" style:family="text">
      <style:text-properties fo:language="en" fo:country="US" style:language-asian="en" style:country-asian="US" style:language-complex="ar" style:country-complex="SA"/>
    </style:style>
    <style:style style:name="ListLabel_20_237" style:display-name="ListLabel 237" style:family="text">
      <style:text-properties fo:language="en" fo:country="US" style:language-asian="en" style:country-asian="US" style:language-complex="ar" style:country-complex="SA"/>
    </style:style>
    <style:style style:name="ListLabel_20_238" style:display-name="ListLabel 238" style:family="text">
      <style:text-properties fo:language="en" fo:country="US" style:language-asian="en" style:country-asian="US" style:language-complex="ar" style:country-complex="SA"/>
    </style:style>
    <style:style style:name="ListLabel_20_239" style:display-name="ListLabel 239" style:family="text">
      <style:text-properties fo:language="en" fo:country="US" style:language-asian="en" style:country-asian="US" style:language-complex="ar" style:country-complex="SA"/>
    </style:style>
    <style:style style:name="ListLabel_20_240" style:display-name="ListLabel 240" style:family="text">
      <style:text-properties fo:language="en" fo:country="US" style:language-asian="en" style:country-asian="US" style:language-complex="ar" style:country-complex="SA"/>
    </style:style>
    <style:style style:name="ListLabel_20_241" style:display-name="ListLabel 241" style:family="text">
      <style:text-properties fo:language="en" fo:country="US" style:language-asian="en" style:country-asian="US" style:language-complex="ar" style:country-complex="SA"/>
    </style:style>
    <style:style style:name="ListLabel_20_242" style:display-name="ListLabel 242" style:family="text">
      <style:text-properties fo:language="en" fo:country="US" style:language-asian="en" style:country-asian="US" style:language-complex="ar" style:country-complex="SA"/>
    </style:style>
    <style:style style:name="ListLabel_20_243" style:display-name="ListLabel 243" style:family="text">
      <style:text-properties fo:language="en" fo:country="US" style:language-asian="en" style:country-asian="US" style:language-complex="ar" style:country-complex="SA"/>
    </style:style>
    <style:style style:name="ListLabel_20_244" style:display-name="ListLabel 244" style:family="text">
      <style:text-properties style:font-name="Arial" fo:font-family="Arial" style:font-family-generic="swiss" style:font-pitch="variable" fo:font-size="11pt" fo:letter-spacing="normal" fo:language="en" fo:country="US" fo:font-style="normal" fo:font-weight="normal" style:font-name-asian="Arial1" style:font-family-asian="Arial" style:font-family-generic-asian="system" style:font-pitch-asian="variable" style:font-size-asian="11pt" style:language-asian="en" style:country-asian="US" style:font-style-asian="normal" style:font-weight-asian="normal" style:font-name-complex="Arial1" style:font-family-complex="Arial" style:font-family-generic-complex="system" style:font-pitch-complex="variable" style:font-size-complex="11pt" style:language-complex="ar" style:country-complex="SA" style:font-style-complex="normal" style:font-weight-complex="normal" style:text-scale="99%"/>
    </style:style>
    <style:style style:name="ListLabel_20_245" style:display-name="ListLabel 245" style:family="text">
      <style:text-properties fo:language="en" fo:country="US" style:language-asian="en" style:country-asian="US" style:language-complex="ar" style:country-complex="SA"/>
    </style:style>
    <style:style style:name="ListLabel_20_246" style:display-name="ListLabel 246" style:family="text">
      <style:text-properties fo:language="en" fo:country="US" style:language-asian="en" style:country-asian="US" style:language-complex="ar" style:country-complex="SA"/>
    </style:style>
    <style:style style:name="ListLabel_20_247" style:display-name="ListLabel 247" style:family="text">
      <style:text-properties fo:language="en" fo:country="US" style:language-asian="en" style:country-asian="US" style:language-complex="ar" style:country-complex="SA"/>
    </style:style>
    <style:style style:name="ListLabel_20_248" style:display-name="ListLabel 248" style:family="text">
      <style:text-properties fo:language="en" fo:country="US" style:language-asian="en" style:country-asian="US" style:language-complex="ar" style:country-complex="SA"/>
    </style:style>
    <style:style style:name="ListLabel_20_249" style:display-name="ListLabel 249" style:family="text">
      <style:text-properties fo:language="en" fo:country="US" style:language-asian="en" style:country-asian="US" style:language-complex="ar" style:country-complex="SA"/>
    </style:style>
    <style:style style:name="ListLabel_20_250" style:display-name="ListLabel 250" style:family="text">
      <style:text-properties fo:language="en" fo:country="US" style:language-asian="en" style:country-asian="US" style:language-complex="ar" style:country-complex="SA"/>
    </style:style>
    <style:style style:name="ListLabel_20_251" style:display-name="ListLabel 251" style:family="text">
      <style:text-properties fo:language="en" fo:country="US" style:language-asian="en" style:country-asian="US" style:language-complex="ar" style:country-complex="SA"/>
    </style:style>
    <style:style style:name="ListLabel_20_252" style:display-name="ListLabel 252" style:family="text">
      <style:text-properties fo:language="en" fo:country="US" style:language-asian="en" style:country-asian="US" style:language-complex="ar" style:country-complex="SA"/>
    </style:style>
    <style:style style:name="ListLabel_20_253" style:display-name="ListLabel 253" style:family="text">
      <style:text-properties style:font-name="Arial" fo:font-family="Arial" style:font-family-generic="swiss" style:font-pitch="variable" fo:font-size="11pt" fo:letter-spacing="normal" fo:language="en" fo:country="US" fo:font-style="normal" fo:font-weight="normal" style:font-name-asian="Arial1" style:font-family-asian="Arial" style:font-family-generic-asian="system" style:font-pitch-asian="variable" style:font-size-asian="11pt" style:language-asian="en" style:country-asian="US" style:font-style-asian="normal" style:font-weight-asian="normal" style:font-name-complex="Arial1" style:font-family-complex="Arial" style:font-family-generic-complex="system" style:font-pitch-complex="variable" style:font-size-complex="11pt" style:language-complex="ar" style:country-complex="SA" style:font-style-complex="normal" style:font-weight-complex="normal" style:text-scale="99%"/>
    </style:style>
    <style:style style:name="ListLabel_20_254" style:display-name="ListLabel 254" style:family="text">
      <style:text-properties fo:language="en" fo:country="US" style:language-asian="en" style:country-asian="US" style:language-complex="ar" style:country-complex="SA"/>
    </style:style>
    <style:style style:name="ListLabel_20_255" style:display-name="ListLabel 255" style:family="text">
      <style:text-properties fo:language="en" fo:country="US" style:language-asian="en" style:country-asian="US" style:language-complex="ar" style:country-complex="SA"/>
    </style:style>
    <style:style style:name="ListLabel_20_256" style:display-name="ListLabel 256" style:family="text">
      <style:text-properties fo:language="en" fo:country="US" style:language-asian="en" style:country-asian="US" style:language-complex="ar" style:country-complex="SA"/>
    </style:style>
    <style:style style:name="ListLabel_20_257" style:display-name="ListLabel 257" style:family="text">
      <style:text-properties fo:language="en" fo:country="US" style:language-asian="en" style:country-asian="US" style:language-complex="ar" style:country-complex="SA"/>
    </style:style>
    <style:style style:name="ListLabel_20_258" style:display-name="ListLabel 258" style:family="text">
      <style:text-properties fo:language="en" fo:country="US" style:language-asian="en" style:country-asian="US" style:language-complex="ar" style:country-complex="SA"/>
    </style:style>
    <style:style style:name="ListLabel_20_259" style:display-name="ListLabel 259" style:family="text">
      <style:text-properties fo:language="en" fo:country="US" style:language-asian="en" style:country-asian="US" style:language-complex="ar" style:country-complex="SA"/>
    </style:style>
    <style:style style:name="ListLabel_20_260" style:display-name="ListLabel 260" style:family="text">
      <style:text-properties fo:language="en" fo:country="US" style:language-asian="en" style:country-asian="US" style:language-complex="ar" style:country-complex="SA"/>
    </style:style>
    <style:style style:name="ListLabel_20_261" style:display-name="ListLabel 261" style:family="text">
      <style:text-properties fo:language="en" fo:country="US" style:language-asian="en" style:country-asian="US" style:language-complex="ar" style:country-complex="SA"/>
    </style:style>
    <style:style style:name="ListLabel_20_262" style:display-name="ListLabel 262" style:family="text">
      <style:text-properties style:font-name="Arial" fo:font-family="Arial" style:font-family-generic="swiss" style:font-pitch="variable" fo:font-size="11pt" fo:letter-spacing="normal" fo:language="en" fo:country="US" fo:font-style="normal" fo:font-weight="normal" style:font-name-asian="Arial1" style:font-family-asian="Arial" style:font-family-generic-asian="system" style:font-pitch-asian="variable" style:font-size-asian="11pt" style:language-asian="en" style:country-asian="US" style:font-style-asian="normal" style:font-weight-asian="normal" style:font-name-complex="Arial1" style:font-family-complex="Arial" style:font-family-generic-complex="system" style:font-pitch-complex="variable" style:font-size-complex="11pt" style:language-complex="ar" style:country-complex="SA" style:font-style-complex="normal" style:font-weight-complex="normal" style:text-scale="99%"/>
    </style:style>
    <style:style style:name="ListLabel_20_263" style:display-name="ListLabel 263" style:family="text">
      <style:text-properties style:font-name="Arial" fo:font-family="Arial" style:font-family-generic="swiss" style:font-pitch="variable" fo:font-size="11pt" fo:letter-spacing="normal" fo:language="en" fo:country="US" fo:font-style="normal" fo:font-weight="normal" style:font-name-asian="Arial1" style:font-family-asian="Arial" style:font-family-generic-asian="system" style:font-pitch-asian="variable" style:font-size-asian="11pt" style:language-asian="en" style:country-asian="US" style:font-style-asian="normal" style:font-weight-asian="normal" style:font-name-complex="Arial1" style:font-family-complex="Arial" style:font-family-generic-complex="system" style:font-pitch-complex="variable" style:font-size-complex="11pt" style:language-complex="ar" style:country-complex="SA" style:font-style-complex="normal" style:font-weight-complex="normal" style:text-scale="99%"/>
    </style:style>
    <style:style style:name="ListLabel_20_264" style:display-name="ListLabel 264" style:family="text">
      <style:text-properties fo:language="en" fo:country="US" style:language-asian="en" style:country-asian="US" style:language-complex="ar" style:country-complex="SA"/>
    </style:style>
    <style:style style:name="ListLabel_20_265" style:display-name="ListLabel 265" style:family="text">
      <style:text-properties fo:language="en" fo:country="US" style:language-asian="en" style:country-asian="US" style:language-complex="ar" style:country-complex="SA"/>
    </style:style>
    <style:style style:name="ListLabel_20_266" style:display-name="ListLabel 266" style:family="text">
      <style:text-properties fo:language="en" fo:country="US" style:language-asian="en" style:country-asian="US" style:language-complex="ar" style:country-complex="SA"/>
    </style:style>
    <style:style style:name="ListLabel_20_267" style:display-name="ListLabel 267" style:family="text">
      <style:text-properties fo:language="en" fo:country="US" style:language-asian="en" style:country-asian="US" style:language-complex="ar" style:country-complex="SA"/>
    </style:style>
    <style:style style:name="ListLabel_20_268" style:display-name="ListLabel 268" style:family="text">
      <style:text-properties fo:language="en" fo:country="US" style:language-asian="en" style:country-asian="US" style:language-complex="ar" style:country-complex="SA"/>
    </style:style>
    <style:style style:name="ListLabel_20_269" style:display-name="ListLabel 269" style:family="text">
      <style:text-properties fo:language="en" fo:country="US" style:language-asian="en" style:country-asian="US" style:language-complex="ar" style:country-complex="SA"/>
    </style:style>
    <style:style style:name="ListLabel_20_270" style:display-name="ListLabel 270" style:family="text">
      <style:text-properties fo:language="en" fo:country="US" style:language-asian="en" style:country-asian="US" style:language-complex="ar" style:country-complex="SA"/>
    </style:style>
    <style:style style:name="ListLabel_20_271" style:display-name="ListLabel 271" style:family="text">
      <style:text-properties style:font-name="Arial" fo:font-family="Arial" style:font-family-generic="swiss" style:font-pitch="variable" fo:font-size="11pt" fo:letter-spacing="normal" fo:language="en" fo:country="US" fo:font-style="normal" fo:font-weight="normal" style:font-name-asian="Arial1" style:font-family-asian="Arial" style:font-family-generic-asian="system" style:font-pitch-asian="variable" style:font-size-asian="11pt" style:language-asian="en" style:country-asian="US" style:font-style-asian="normal" style:font-weight-asian="normal" style:font-name-complex="Arial1" style:font-family-complex="Arial" style:font-family-generic-complex="system" style:font-pitch-complex="variable" style:font-size-complex="11pt" style:language-complex="ar" style:country-complex="SA" style:font-style-complex="normal" style:font-weight-complex="normal" style:text-scale="99%"/>
    </style:style>
    <style:style style:name="ListLabel_20_272" style:display-name="ListLabel 272" style:family="text">
      <style:text-properties fo:language="en" fo:country="US" style:language-asian="en" style:country-asian="US" style:language-complex="ar" style:country-complex="SA"/>
    </style:style>
    <style:style style:name="ListLabel_20_273" style:display-name="ListLabel 273" style:family="text">
      <style:text-properties fo:language="en" fo:country="US" style:language-asian="en" style:country-asian="US" style:language-complex="ar" style:country-complex="SA"/>
    </style:style>
    <style:style style:name="ListLabel_20_274" style:display-name="ListLabel 274" style:family="text">
      <style:text-properties fo:language="en" fo:country="US" style:language-asian="en" style:country-asian="US" style:language-complex="ar" style:country-complex="SA"/>
    </style:style>
    <style:style style:name="ListLabel_20_275" style:display-name="ListLabel 275" style:family="text">
      <style:text-properties fo:language="en" fo:country="US" style:language-asian="en" style:country-asian="US" style:language-complex="ar" style:country-complex="SA"/>
    </style:style>
    <style:style style:name="ListLabel_20_276" style:display-name="ListLabel 276" style:family="text">
      <style:text-properties fo:language="en" fo:country="US" style:language-asian="en" style:country-asian="US" style:language-complex="ar" style:country-complex="SA"/>
    </style:style>
    <style:style style:name="ListLabel_20_277" style:display-name="ListLabel 277" style:family="text">
      <style:text-properties fo:language="en" fo:country="US" style:language-asian="en" style:country-asian="US" style:language-complex="ar" style:country-complex="SA"/>
    </style:style>
    <style:style style:name="ListLabel_20_278" style:display-name="ListLabel 278" style:family="text">
      <style:text-properties fo:language="en" fo:country="US" style:language-asian="en" style:country-asian="US" style:language-complex="ar" style:country-complex="SA"/>
    </style:style>
    <style:style style:name="ListLabel_20_279" style:display-name="ListLabel 279" style:family="text">
      <style:text-properties fo:language="en" fo:country="US" style:language-asian="en" style:country-asian="US" style:language-complex="ar" style:country-complex="SA"/>
    </style:style>
    <style:style style:name="ListLabel_20_280" style:display-name="ListLabel 280" style:family="text">
      <style:text-properties style:font-name="Arial" fo:font-family="Arial" style:font-family-generic="swiss" style:font-pitch="variable" fo:font-size="11pt" fo:letter-spacing="normal" fo:language="en" fo:country="US" fo:font-style="normal" fo:font-weight="bold" style:font-name-asian="Arial1" style:font-family-asian="Arial" style:font-family-generic-asian="system" style:font-pitch-asian="variable" style:font-size-asian="11pt" style:language-asian="en" style:country-asian="US" style:font-style-asian="normal" style:font-weight-asian="bold" style:font-name-complex="Arial1" style:font-family-complex="Arial" style:font-family-generic-complex="system" style:font-pitch-complex="variable" style:font-size-complex="11pt" style:language-complex="ar" style:country-complex="SA" style:font-style-complex="normal" style:font-weight-complex="bold" style:text-scale="100%"/>
    </style:style>
    <style:style style:name="ListLabel_20_281" style:display-name="ListLabel 281" style:family="text">
      <style:text-properties style:font-name="Arial" fo:font-family="Arial" style:font-family-generic="swiss" style:font-pitch="variable" fo:font-size="11pt" fo:letter-spacing="-0.004cm" fo:language="en" fo:country="US" fo:font-style="normal" fo:font-weight="normal" style:font-name-asian="Arial1" style:font-family-asian="Arial" style:font-family-generic-asian="system" style:font-pitch-asian="variable" style:font-size-asian="11pt" style:language-asian="en" style:country-asian="US" style:font-style-asian="normal" style:font-weight-asian="normal" style:font-name-complex="Arial1" style:font-family-complex="Arial" style:font-family-generic-complex="system" style:font-pitch-complex="variable" style:font-size-complex="11pt" style:language-complex="ar" style:country-complex="SA" style:font-style-complex="normal" style:font-weight-complex="normal" style:text-scale="99%"/>
    </style:style>
    <style:style style:name="ListLabel_20_282" style:display-name="ListLabel 282" style:family="text">
      <style:text-properties style:font-name="Arial" fo:font-family="Arial" style:font-family-generic="swiss" style:font-pitch="variable" fo:font-size="11pt" fo:letter-spacing="normal" fo:language="en" fo:country="US" fo:font-style="normal" fo:font-weight="normal" style:font-name-asian="Arial1" style:font-family-asian="Arial" style:font-family-generic-asian="system" style:font-pitch-asian="variable" style:font-size-asian="11pt" style:language-asian="en" style:country-asian="US" style:font-style-asian="normal" style:font-weight-asian="normal" style:font-name-complex="Arial1" style:font-family-complex="Arial" style:font-family-generic-complex="system" style:font-pitch-complex="variable" style:font-size-complex="11pt" style:language-complex="ar" style:country-complex="SA" style:font-style-complex="normal" style:font-weight-complex="normal" style:text-scale="99%"/>
    </style:style>
    <style:style style:name="ListLabel_20_283" style:display-name="ListLabel 283" style:family="text">
      <style:text-properties style:font-name="Arial" fo:font-family="Arial" style:font-family-generic="swiss" style:font-pitch="variable" fo:font-size="11pt" fo:letter-spacing="normal" fo:language="en" fo:country="US" fo:font-style="normal" fo:font-weight="normal" style:font-name-asian="Arial1" style:font-family-asian="Arial" style:font-family-generic-asian="system" style:font-pitch-asian="variable" style:font-size-asian="11pt" style:language-asian="en" style:country-asian="US" style:font-style-asian="normal" style:font-weight-asian="normal" style:font-name-complex="Arial1" style:font-family-complex="Arial" style:font-family-generic-complex="system" style:font-pitch-complex="variable" style:font-size-complex="11pt" style:language-complex="ar" style:country-complex="SA" style:font-style-complex="normal" style:font-weight-complex="normal" style:text-scale="99%"/>
    </style:style>
    <style:style style:name="ListLabel_20_284" style:display-name="ListLabel 284" style:family="text">
      <style:text-properties fo:language="en" fo:country="US" style:language-asian="en" style:country-asian="US" style:language-complex="ar" style:country-complex="SA"/>
    </style:style>
    <style:style style:name="ListLabel_20_285" style:display-name="ListLabel 285" style:family="text">
      <style:text-properties fo:language="en" fo:country="US" style:language-asian="en" style:country-asian="US" style:language-complex="ar" style:country-complex="SA"/>
    </style:style>
    <style:style style:name="ListLabel_20_286" style:display-name="ListLabel 286" style:family="text">
      <style:text-properties fo:language="en" fo:country="US" style:language-asian="en" style:country-asian="US" style:language-complex="ar" style:country-complex="SA"/>
    </style:style>
    <style:style style:name="ListLabel_20_287" style:display-name="ListLabel 287" style:family="text">
      <style:text-properties fo:language="en" fo:country="US" style:language-asian="en" style:country-asian="US" style:language-complex="ar" style:country-complex="SA"/>
    </style:style>
    <style:style style:name="ListLabel_20_288" style:display-name="ListLabel 288" style:family="text">
      <style:text-properties fo:language="en" fo:country="US" style:language-asian="en" style:country-asian="US" style:language-complex="ar" style:country-complex="SA"/>
    </style:style>
    <style:style style:name="ListLabel_20_289" style:display-name="ListLabel 289" style:family="text">
      <style:text-properties style:font-name="Arial" fo:font-family="Arial" style:font-family-generic="swiss" style:font-pitch="variable" fo:font-size="11pt" fo:letter-spacing="normal" fo:language="en" fo:country="US" fo:font-style="normal" fo:font-weight="normal" style:font-name-asian="Arial1" style:font-family-asian="Arial" style:font-family-generic-asian="system" style:font-pitch-asian="variable" style:font-size-asian="11pt" style:language-asian="en" style:country-asian="US" style:font-style-asian="normal" style:font-weight-asian="normal" style:font-name-complex="Arial1" style:font-family-complex="Arial" style:font-family-generic-complex="system" style:font-pitch-complex="variable" style:font-size-complex="11pt" style:language-complex="ar" style:country-complex="SA" style:font-style-complex="normal" style:font-weight-complex="normal" style:text-scale="99%"/>
    </style:style>
    <style:style style:name="ListLabel_20_290" style:display-name="ListLabel 290" style:family="text">
      <style:text-properties fo:language="en" fo:country="US" style:language-asian="en" style:country-asian="US" style:language-complex="ar" style:country-complex="SA"/>
    </style:style>
    <style:style style:name="ListLabel_20_291" style:display-name="ListLabel 291" style:family="text">
      <style:text-properties fo:language="en" fo:country="US" style:language-asian="en" style:country-asian="US" style:language-complex="ar" style:country-complex="SA"/>
    </style:style>
    <style:style style:name="ListLabel_20_292" style:display-name="ListLabel 292" style:family="text">
      <style:text-properties fo:language="en" fo:country="US" style:language-asian="en" style:country-asian="US" style:language-complex="ar" style:country-complex="SA"/>
    </style:style>
    <style:style style:name="ListLabel_20_293" style:display-name="ListLabel 293" style:family="text">
      <style:text-properties fo:language="en" fo:country="US" style:language-asian="en" style:country-asian="US" style:language-complex="ar" style:country-complex="SA"/>
    </style:style>
    <style:style style:name="ListLabel_20_294" style:display-name="ListLabel 294" style:family="text">
      <style:text-properties fo:language="en" fo:country="US" style:language-asian="en" style:country-asian="US" style:language-complex="ar" style:country-complex="SA"/>
    </style:style>
    <style:style style:name="ListLabel_20_295" style:display-name="ListLabel 295" style:family="text">
      <style:text-properties fo:language="en" fo:country="US" style:language-asian="en" style:country-asian="US" style:language-complex="ar" style:country-complex="SA"/>
    </style:style>
    <style:style style:name="ListLabel_20_296" style:display-name="ListLabel 296" style:family="text">
      <style:text-properties fo:language="en" fo:country="US" style:language-asian="en" style:country-asian="US" style:language-complex="ar" style:country-complex="SA"/>
    </style:style>
    <style:style style:name="ListLabel_20_297" style:display-name="ListLabel 297" style:family="text">
      <style:text-properties fo:language="en" fo:country="US" style:language-asian="en" style:country-asian="US" style:language-complex="ar" style:country-complex="SA"/>
    </style:style>
    <style:style style:name="ListLabel_20_298" style:display-name="ListLabel 298" style:family="text">
      <style:text-properties style:font-name="Arial" fo:font-family="Arial" style:font-family-generic="swiss" style:font-pitch="variable" fo:font-size="11pt" fo:letter-spacing="normal" fo:language="en" fo:country="US" fo:font-style="normal" fo:font-weight="normal" style:font-name-asian="Arial1" style:font-family-asian="Arial" style:font-family-generic-asian="system" style:font-pitch-asian="variable" style:font-size-asian="11pt" style:language-asian="en" style:country-asian="US" style:font-style-asian="normal" style:font-weight-asian="normal" style:font-name-complex="Arial1" style:font-family-complex="Arial" style:font-family-generic-complex="system" style:font-pitch-complex="variable" style:font-size-complex="11pt" style:language-complex="ar" style:country-complex="SA" style:font-style-complex="normal" style:font-weight-complex="normal" style:text-scale="99%"/>
    </style:style>
    <style:style style:name="ListLabel_20_299" style:display-name="ListLabel 299" style:family="text">
      <style:text-properties style:font-name="Arial" fo:font-family="Arial" style:font-family-generic="swiss" style:font-pitch="variable" fo:font-size="11pt" fo:letter-spacing="normal" fo:language="en" fo:country="US" fo:font-style="normal" fo:font-weight="normal" style:font-name-asian="Arial1" style:font-family-asian="Arial" style:font-family-generic-asian="system" style:font-pitch-asian="variable" style:font-size-asian="11pt" style:language-asian="en" style:country-asian="US" style:font-style-asian="normal" style:font-weight-asian="normal" style:font-name-complex="Arial1" style:font-family-complex="Arial" style:font-family-generic-complex="system" style:font-pitch-complex="variable" style:font-size-complex="11pt" style:language-complex="ar" style:country-complex="SA" style:font-style-complex="normal" style:font-weight-complex="normal" style:text-scale="99%"/>
    </style:style>
    <style:style style:name="ListLabel_20_300" style:display-name="ListLabel 300" style:family="text">
      <style:text-properties fo:language="en" fo:country="US" style:language-asian="en" style:country-asian="US" style:language-complex="ar" style:country-complex="SA"/>
    </style:style>
    <style:style style:name="ListLabel_20_301" style:display-name="ListLabel 301" style:family="text">
      <style:text-properties fo:language="en" fo:country="US" style:language-asian="en" style:country-asian="US" style:language-complex="ar" style:country-complex="SA"/>
    </style:style>
    <style:style style:name="ListLabel_20_302" style:display-name="ListLabel 302" style:family="text">
      <style:text-properties fo:language="en" fo:country="US" style:language-asian="en" style:country-asian="US" style:language-complex="ar" style:country-complex="SA"/>
    </style:style>
    <style:style style:name="ListLabel_20_303" style:display-name="ListLabel 303" style:family="text">
      <style:text-properties fo:language="en" fo:country="US" style:language-asian="en" style:country-asian="US" style:language-complex="ar" style:country-complex="SA"/>
    </style:style>
    <style:style style:name="ListLabel_20_304" style:display-name="ListLabel 304" style:family="text">
      <style:text-properties fo:language="en" fo:country="US" style:language-asian="en" style:country-asian="US" style:language-complex="ar" style:country-complex="SA"/>
    </style:style>
    <style:style style:name="ListLabel_20_305" style:display-name="ListLabel 305" style:family="text">
      <style:text-properties fo:language="en" fo:country="US" style:language-asian="en" style:country-asian="US" style:language-complex="ar" style:country-complex="SA"/>
    </style:style>
    <style:style style:name="ListLabel_20_306" style:display-name="ListLabel 306" style:family="text">
      <style:text-properties fo:language="en" fo:country="US" style:language-asian="en" style:country-asian="US" style:language-complex="ar" style:country-complex="SA"/>
    </style:style>
    <style:style style:name="ListLabel_20_307" style:display-name="ListLabel 307" style:family="text">
      <style:text-properties style:font-name="Arial" fo:font-family="Arial" style:font-family-generic="swiss" style:font-pitch="variable" fo:font-size="11pt" fo:letter-spacing="normal" fo:language="en" fo:country="US" fo:font-style="normal" fo:font-weight="normal" style:font-name-asian="Arial1" style:font-family-asian="Arial" style:font-family-generic-asian="system" style:font-pitch-asian="variable" style:font-size-asian="11pt" style:language-asian="en" style:country-asian="US" style:font-style-asian="normal" style:font-weight-asian="normal" style:font-name-complex="Arial1" style:font-family-complex="Arial" style:font-family-generic-complex="system" style:font-pitch-complex="variable" style:font-size-complex="11pt" style:language-complex="ar" style:country-complex="SA" style:font-style-complex="normal" style:font-weight-complex="normal" style:text-scale="99%"/>
    </style:style>
    <style:style style:name="ListLabel_20_308" style:display-name="ListLabel 308" style:family="text">
      <style:text-properties style:font-name="Arial" fo:font-family="Arial" style:font-family-generic="swiss" style:font-pitch="variable" fo:font-size="11pt" fo:letter-spacing="normal" fo:language="en" fo:country="US" fo:font-style="normal" fo:font-weight="normal" style:font-name-asian="Arial1" style:font-family-asian="Arial" style:font-family-generic-asian="system" style:font-pitch-asian="variable" style:font-size-asian="11pt" style:language-asian="en" style:country-asian="US" style:font-style-asian="normal" style:font-weight-asian="normal" style:font-name-complex="Arial1" style:font-family-complex="Arial" style:font-family-generic-complex="system" style:font-pitch-complex="variable" style:font-size-complex="11pt" style:language-complex="ar" style:country-complex="SA" style:font-style-complex="normal" style:font-weight-complex="normal" style:text-scale="99%"/>
    </style:style>
    <style:style style:name="ListLabel_20_309" style:display-name="ListLabel 309" style:family="text">
      <style:text-properties fo:language="en" fo:country="US" style:language-asian="en" style:country-asian="US" style:language-complex="ar" style:country-complex="SA"/>
    </style:style>
    <style:style style:name="ListLabel_20_310" style:display-name="ListLabel 310" style:family="text">
      <style:text-properties fo:language="en" fo:country="US" style:language-asian="en" style:country-asian="US" style:language-complex="ar" style:country-complex="SA"/>
    </style:style>
    <style:style style:name="ListLabel_20_311" style:display-name="ListLabel 311" style:family="text">
      <style:text-properties fo:language="en" fo:country="US" style:language-asian="en" style:country-asian="US" style:language-complex="ar" style:country-complex="SA"/>
    </style:style>
    <style:style style:name="ListLabel_20_312" style:display-name="ListLabel 312" style:family="text">
      <style:text-properties fo:language="en" fo:country="US" style:language-asian="en" style:country-asian="US" style:language-complex="ar" style:country-complex="SA"/>
    </style:style>
    <style:style style:name="ListLabel_20_313" style:display-name="ListLabel 313" style:family="text">
      <style:text-properties fo:language="en" fo:country="US" style:language-asian="en" style:country-asian="US" style:language-complex="ar" style:country-complex="SA"/>
    </style:style>
    <style:style style:name="ListLabel_20_314" style:display-name="ListLabel 314" style:family="text">
      <style:text-properties fo:language="en" fo:country="US" style:language-asian="en" style:country-asian="US" style:language-complex="ar" style:country-complex="SA"/>
    </style:style>
    <style:style style:name="ListLabel_20_315" style:display-name="ListLabel 315" style:family="text">
      <style:text-properties fo:language="en" fo:country="US" style:language-asian="en" style:country-asian="US" style:language-complex="ar" style:country-complex="SA"/>
    </style:style>
    <style:style style:name="ListLabel_20_316" style:display-name="ListLabel 316" style:family="text">
      <style:text-properties style:font-name="Arial" fo:font-family="Arial" style:font-family-generic="swiss" style:font-pitch="variable" fo:font-size="11pt" fo:letter-spacing="normal" fo:language="en" fo:country="US" fo:font-style="normal" fo:font-weight="normal" style:font-name-asian="Arial1" style:font-family-asian="Arial" style:font-family-generic-asian="system" style:font-pitch-asian="variable" style:font-size-asian="11pt" style:language-asian="en" style:country-asian="US" style:font-style-asian="normal" style:font-weight-asian="normal" style:font-name-complex="Arial1" style:font-family-complex="Arial" style:font-family-generic-complex="system" style:font-pitch-complex="variable" style:font-size-complex="11pt" style:language-complex="ar" style:country-complex="SA" style:font-style-complex="normal" style:font-weight-complex="normal" style:text-scale="99%"/>
    </style:style>
    <style:style style:name="ListLabel_20_317" style:display-name="ListLabel 317" style:family="text">
      <style:text-properties style:font-name="Arial" fo:font-family="Arial" style:font-family-generic="swiss" style:font-pitch="variable" fo:font-size="11pt" fo:letter-spacing="normal" fo:language="en" fo:country="US" fo:font-style="normal" fo:font-weight="normal" style:font-name-asian="Arial1" style:font-family-asian="Arial" style:font-family-generic-asian="system" style:font-pitch-asian="variable" style:font-size-asian="11pt" style:language-asian="en" style:country-asian="US" style:font-style-asian="normal" style:font-weight-asian="normal" style:font-name-complex="Arial1" style:font-family-complex="Arial" style:font-family-generic-complex="system" style:font-pitch-complex="variable" style:font-size-complex="11pt" style:language-complex="ar" style:country-complex="SA" style:font-style-complex="normal" style:font-weight-complex="normal" style:text-scale="99%"/>
    </style:style>
    <style:style style:name="ListLabel_20_318" style:display-name="ListLabel 318" style:family="text">
      <style:text-properties fo:language="en" fo:country="US" style:language-asian="en" style:country-asian="US" style:language-complex="ar" style:country-complex="SA"/>
    </style:style>
    <style:style style:name="ListLabel_20_319" style:display-name="ListLabel 319" style:family="text">
      <style:text-properties fo:language="en" fo:country="US" style:language-asian="en" style:country-asian="US" style:language-complex="ar" style:country-complex="SA"/>
    </style:style>
    <style:style style:name="ListLabel_20_320" style:display-name="ListLabel 320" style:family="text">
      <style:text-properties fo:language="en" fo:country="US" style:language-asian="en" style:country-asian="US" style:language-complex="ar" style:country-complex="SA"/>
    </style:style>
    <style:style style:name="ListLabel_20_321" style:display-name="ListLabel 321" style:family="text">
      <style:text-properties fo:language="en" fo:country="US" style:language-asian="en" style:country-asian="US" style:language-complex="ar" style:country-complex="SA"/>
    </style:style>
    <style:style style:name="ListLabel_20_322" style:display-name="ListLabel 322" style:family="text">
      <style:text-properties fo:language="en" fo:country="US" style:language-asian="en" style:country-asian="US" style:language-complex="ar" style:country-complex="SA"/>
    </style:style>
    <style:style style:name="ListLabel_20_323" style:display-name="ListLabel 323" style:family="text">
      <style:text-properties fo:language="en" fo:country="US" style:language-asian="en" style:country-asian="US" style:language-complex="ar" style:country-complex="SA"/>
    </style:style>
    <style:style style:name="ListLabel_20_324" style:display-name="ListLabel 324" style:family="text">
      <style:text-properties fo:language="en" fo:country="US" style:language-asian="en" style:country-asian="US" style:language-complex="ar" style:country-complex="SA"/>
    </style:style>
    <style:style style:name="ListLabel_20_325" style:display-name="ListLabel 325" style:family="text"/>
    <style:style style:name="Internet_20_link" style:display-name="Internet link" style:family="text">
      <style:text-properties fo:color="#000080" loext:opacity="100%" style:text-underline-style="solid" style:text-underline-width="auto" style:text-underline-color="font-color"/>
    </style:style>
    <style:style style:name="ListLabel_20_326" style:display-name="ListLabel 326" style:family="text">
      <style:text-properties fo:color="#0000ff" loext:opacity="100%" style:text-underline-style="solid" style:text-underline-width="auto" style:text-underline-color="#0000ff"/>
    </style:style>
    <style:style style:name="ListLabel_20_327" style:display-name="ListLabel 327" style:family="text">
      <style:text-properties fo:color="#0000ff" loext:opacity="100%" style:text-underline-style="solid" style:text-underline-width="auto" style:text-underline-color="#0000ff"/>
    </style:style>
    <style:style style:name="ListLabel_20_328" style:display-name="ListLabel 328" style:family="text">
      <style:text-properties fo:color="#0000ff" loext:opacity="100%" fo:letter-spacing="-0.004cm" style:text-underline-style="solid" style:text-underline-width="auto" style:text-underline-color="#0000ff"/>
    </style:style>
    <style:style style:name="ListLabel_20_329" style:display-name="ListLabel 329" style:family="text">
      <style:text-properties fo:color="#0000ff" loext:opacity="100%" fo:letter-spacing="-0.004cm" style:text-underline-style="solid" style:text-underline-width="auto" style:text-underline-color="#0000ff"/>
    </style:style>
    <style:style style:name="ListLabel_20_330" style:display-name="ListLabel 330" style:family="text">
      <style:text-properties fo:color="#0000ff" loext:opacity="100%" style:font-name="Verdana" fo:font-family="Verdana" style:font-family-generic="swiss" style:font-pitch="variable" fo:font-size="9pt" style:text-underline-style="solid" style:text-underline-width="auto" style:text-underline-color="#0000ff" style:font-size-asian="9p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background-color="transparent" draw:fill="none" fo:padding="0.15cm" fo:border="0.06pt solid #000000"/>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text:style-name="ListLabel_20_1" loext:num-list-format="%1%." style:num-suffix="." style:num-format="1">
        <style:list-level-properties text:list-level-position-and-space-mode="label-alignment">
          <style:list-level-label-alignment text:label-followed-by="listtab" fo:text-indent="-1.27cm" fo:margin-left="1.448cm"/>
        </style:list-level-properties>
      </text:list-level-style-number>
      <text:list-level-style-number text:level="2" text:style-name="ListLabel_20_2" loext:num-list-format="%1%.%2%" style:num-format="1" text:display-levels="2">
        <style:list-level-properties text:list-level-position-and-space-mode="label-alignment">
          <style:list-level-label-alignment text:label-followed-by="listtab" fo:text-indent="-1.27cm" fo:margin-left="1.448cm"/>
        </style:list-level-properties>
      </text:list-level-style-number>
      <text:list-level-style-number text:level="3" text:style-name="ListLabel_20_3" loext:num-list-format="(%3%)" style:num-prefix="(" style:num-suffix=")" style:num-format="a" style:num-letter-sync="true">
        <style:list-level-properties text:list-level-position-and-space-mode="label-alignment">
          <style:list-level-label-alignment text:label-followed-by="listtab" fo:text-indent="-1.272cm" fo:margin-left="2.718cm"/>
        </style:list-level-properties>
      </text:list-level-style-number>
      <text:list-level-style-bullet text:level="4" text:style-name="ListLabel_20_4" loext:num-list-format="•" style:num-suffix="•" text:bullet-char="•">
        <style:list-level-properties text:list-level-position-and-space-mode="label-alignment">
          <style:list-level-label-alignment text:label-followed-by="listtab" fo:text-indent="-1.272cm" fo:margin-left="5.556cm"/>
        </style:list-level-properties>
      </text:list-level-style-bullet>
      <text:list-level-style-bullet text:level="5" text:style-name="ListLabel_20_5" loext:num-list-format="•" style:num-suffix="•" text:bullet-char="•">
        <style:list-level-properties text:list-level-position-and-space-mode="label-alignment">
          <style:list-level-label-alignment text:label-followed-by="listtab" fo:text-indent="-1.272cm" fo:margin-left="6.978cm"/>
        </style:list-level-properties>
      </text:list-level-style-bullet>
      <text:list-level-style-bullet text:level="6" text:style-name="ListLabel_20_6" loext:num-list-format="•" style:num-suffix="•" text:bullet-char="•">
        <style:list-level-properties text:list-level-position-and-space-mode="label-alignment">
          <style:list-level-label-alignment text:label-followed-by="listtab" fo:text-indent="-1.272cm" fo:margin-left="8.398cm"/>
        </style:list-level-properties>
      </text:list-level-style-bullet>
      <text:list-level-style-bullet text:level="7" text:style-name="ListLabel_20_7" loext:num-list-format="•" style:num-suffix="•" text:bullet-char="•">
        <style:list-level-properties text:list-level-position-and-space-mode="label-alignment">
          <style:list-level-label-alignment text:label-followed-by="listtab" fo:text-indent="-1.272cm" fo:margin-left="9.818cm"/>
        </style:list-level-properties>
      </text:list-level-style-bullet>
      <text:list-level-style-bullet text:level="8" text:style-name="ListLabel_20_8" loext:num-list-format="•" style:num-suffix="•" text:bullet-char="•">
        <style:list-level-properties text:list-level-position-and-space-mode="label-alignment">
          <style:list-level-label-alignment text:label-followed-by="listtab" fo:text-indent="-1.272cm" fo:margin-left="11.24cm"/>
        </style:list-level-properties>
      </text:list-level-style-bullet>
      <text:list-level-style-bullet text:level="9" text:style-name="ListLabel_20_9" loext:num-list-format="•" style:num-suffix="•" text:bullet-char="•">
        <style:list-level-properties text:list-level-position-and-space-mode="label-alignment">
          <style:list-level-label-alignment text:label-followed-by="listtab" fo:text-indent="-1.272cm" fo:margin-left="12.659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text:style-name="ListLabel_20_10" loext:num-list-format="%1%)" style:num-suffix=")" style:num-format="a" style:num-letter-sync="true">
        <style:list-level-properties text:list-level-position-and-space-mode="label-alignment">
          <style:list-level-label-alignment text:label-followed-by="listtab" fo:text-indent="-1.272cm" fo:margin-left="2.718cm"/>
        </style:list-level-properties>
      </text:list-level-style-number>
      <text:list-level-style-bullet text:level="2" text:style-name="ListLabel_20_11" loext:num-list-format="•" style:num-suffix="•" text:bullet-char="•">
        <style:list-level-properties text:list-level-position-and-space-mode="label-alignment">
          <style:list-level-label-alignment text:label-followed-by="listtab" fo:text-indent="-1.272cm" fo:margin-left="3.993cm"/>
        </style:list-level-properties>
      </text:list-level-style-bullet>
      <text:list-level-style-bullet text:level="3" text:style-name="ListLabel_20_12" loext:num-list-format="•" style:num-suffix="•" text:bullet-char="•">
        <style:list-level-properties text:list-level-position-and-space-mode="label-alignment">
          <style:list-level-label-alignment text:label-followed-by="listtab" fo:text-indent="-1.272cm" fo:margin-left="5.272cm"/>
        </style:list-level-properties>
      </text:list-level-style-bullet>
      <text:list-level-style-bullet text:level="4" text:style-name="ListLabel_20_13" loext:num-list-format="•" style:num-suffix="•" text:bullet-char="•">
        <style:list-level-properties text:list-level-position-and-space-mode="label-alignment">
          <style:list-level-label-alignment text:label-followed-by="listtab" fo:text-indent="-1.272cm" fo:margin-left="6.551cm"/>
        </style:list-level-properties>
      </text:list-level-style-bullet>
      <text:list-level-style-bullet text:level="5" text:style-name="ListLabel_20_14" loext:num-list-format="•" style:num-suffix="•" text:bullet-char="•">
        <style:list-level-properties text:list-level-position-and-space-mode="label-alignment">
          <style:list-level-label-alignment text:label-followed-by="listtab" fo:text-indent="-1.272cm" fo:margin-left="7.83cm"/>
        </style:list-level-properties>
      </text:list-level-style-bullet>
      <text:list-level-style-bullet text:level="6" text:style-name="ListLabel_20_15" loext:num-list-format="•" style:num-suffix="•" text:bullet-char="•">
        <style:list-level-properties text:list-level-position-and-space-mode="label-alignment">
          <style:list-level-label-alignment text:label-followed-by="listtab" fo:text-indent="-1.272cm" fo:margin-left="9.109cm"/>
        </style:list-level-properties>
      </text:list-level-style-bullet>
      <text:list-level-style-bullet text:level="7" text:style-name="ListLabel_20_16" loext:num-list-format="•" style:num-suffix="•" text:bullet-char="•">
        <style:list-level-properties text:list-level-position-and-space-mode="label-alignment">
          <style:list-level-label-alignment text:label-followed-by="listtab" fo:text-indent="-1.272cm" fo:margin-left="10.386cm"/>
        </style:list-level-properties>
      </text:list-level-style-bullet>
      <text:list-level-style-bullet text:level="8" text:style-name="ListLabel_20_17" loext:num-list-format="•" style:num-suffix="•" text:bullet-char="•">
        <style:list-level-properties text:list-level-position-and-space-mode="label-alignment">
          <style:list-level-label-alignment text:label-followed-by="listtab" fo:text-indent="-1.272cm" fo:margin-left="11.665cm"/>
        </style:list-level-properties>
      </text:list-level-style-bullet>
      <text:list-level-style-bullet text:level="9" text:style-name="ListLabel_20_18" loext:num-list-format="•" style:num-suffix="•" text:bullet-char="•">
        <style:list-level-properties text:list-level-position-and-space-mode="label-alignment">
          <style:list-level-label-alignment text:label-followed-by="listtab" fo:text-indent="-1.272cm" fo:margin-left="12.943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text:style-name="ListLabel_20_19" loext:num-list-format="%1%." style:num-suffix="." style:num-format="1">
        <style:list-level-properties text:list-level-position-and-space-mode="label-alignment">
          <style:list-level-label-alignment text:label-followed-by="listtab" fo:text-indent="-0.635cm" fo:margin-left="0.813cm"/>
        </style:list-level-properties>
      </text:list-level-style-number>
      <text:list-level-style-number text:level="2" text:style-name="ListLabel_20_20" loext:num-list-format="%1%.%2%" style:num-format="1" text:display-levels="2">
        <style:list-level-properties text:list-level-position-and-space-mode="label-alignment">
          <style:list-level-label-alignment text:label-followed-by="listtab" fo:text-indent="-1.27cm" fo:margin-left="1.448cm"/>
        </style:list-level-properties>
      </text:list-level-style-number>
      <text:list-level-style-number text:level="3" text:style-name="ListLabel_20_21" loext:num-list-format="%3%)" style:num-suffix=")" style:num-format="a" style:num-letter-sync="true">
        <style:list-level-properties text:list-level-position-and-space-mode="label-alignment">
          <style:list-level-label-alignment text:label-followed-by="listtab" fo:text-indent="-1.272cm" fo:margin-left="2.947cm"/>
        </style:list-level-properties>
      </text:list-level-style-number>
      <text:list-level-style-bullet text:level="4" text:style-name="ListLabel_20_22" loext:num-list-format="•" style:num-suffix="•" text:bullet-char="•">
        <style:list-level-properties text:list-level-position-and-space-mode="label-alignment">
          <style:list-level-label-alignment text:label-followed-by="listtab" fo:text-indent="-1.272cm" fo:margin-left="2.963cm"/>
        </style:list-level-properties>
      </text:list-level-style-bullet>
      <text:list-level-style-bullet text:level="5" text:style-name="ListLabel_20_23" loext:num-list-format="•" style:num-suffix="•" text:bullet-char="•">
        <style:list-level-properties text:list-level-position-and-space-mode="label-alignment">
          <style:list-level-label-alignment text:label-followed-by="listtab" fo:text-indent="-1.272cm" fo:margin-left="4.754cm"/>
        </style:list-level-properties>
      </text:list-level-style-bullet>
      <text:list-level-style-bullet text:level="6" text:style-name="ListLabel_20_24" loext:num-list-format="•" style:num-suffix="•" text:bullet-char="•">
        <style:list-level-properties text:list-level-position-and-space-mode="label-alignment">
          <style:list-level-label-alignment text:label-followed-by="listtab" fo:text-indent="-1.272cm" fo:margin-left="6.544cm"/>
        </style:list-level-properties>
      </text:list-level-style-bullet>
      <text:list-level-style-bullet text:level="7" text:style-name="ListLabel_20_25" loext:num-list-format="•" style:num-suffix="•" text:bullet-char="•">
        <style:list-level-properties text:list-level-position-and-space-mode="label-alignment">
          <style:list-level-label-alignment text:label-followed-by="listtab" fo:text-indent="-1.272cm" fo:margin-left="8.336cm"/>
        </style:list-level-properties>
      </text:list-level-style-bullet>
      <text:list-level-style-bullet text:level="8" text:style-name="ListLabel_20_26" loext:num-list-format="•" style:num-suffix="•" text:bullet-char="•">
        <style:list-level-properties text:list-level-position-and-space-mode="label-alignment">
          <style:list-level-label-alignment text:label-followed-by="listtab" fo:text-indent="-1.272cm" fo:margin-left="10.126cm"/>
        </style:list-level-properties>
      </text:list-level-style-bullet>
      <text:list-level-style-bullet text:level="9" text:style-name="ListLabel_20_27" loext:num-list-format="•" style:num-suffix="•" text:bullet-char="•">
        <style:list-level-properties text:list-level-position-and-space-mode="label-alignment">
          <style:list-level-label-alignment text:label-followed-by="listtab" fo:text-indent="-1.272cm" fo:margin-left="11.919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text:style-name="ListLabel_20_28" loext:num-list-format="%1%." style:num-suffix="." style:num-format="1">
        <style:list-level-properties text:list-level-position-and-space-mode="label-alignment">
          <style:list-level-label-alignment text:label-followed-by="listtab" fo:text-indent="-0.635cm" fo:margin-left="0.813cm"/>
        </style:list-level-properties>
      </text:list-level-style-number>
      <text:list-level-style-number text:level="2" text:style-name="ListLabel_20_29" loext:num-list-format="%2%)" style:num-suffix=")" style:num-format="a" style:num-letter-sync="true">
        <style:list-level-properties text:list-level-position-and-space-mode="label-alignment">
          <style:list-level-label-alignment text:label-followed-by="listtab" fo:text-indent="-1.272cm" fo:margin-left="2.947cm"/>
        </style:list-level-properties>
      </text:list-level-style-number>
      <text:list-level-style-number text:level="3" text:style-name="ListLabel_20_30" loext:num-list-format="%3%." style:num-suffix="." style:num-format="i">
        <style:list-level-properties text:list-level-position-and-space-mode="label-alignment">
          <style:list-level-label-alignment text:label-followed-by="listtab" fo:text-indent="-0.697cm" fo:margin-left="3.433cm"/>
        </style:list-level-properties>
      </text:list-level-style-number>
      <text:list-level-style-bullet text:level="4" text:style-name="ListLabel_20_31" loext:num-list-format="•" style:num-suffix="•" text:bullet-char="•">
        <style:list-level-properties text:list-level-position-and-space-mode="label-alignment">
          <style:list-level-label-alignment text:label-followed-by="listtab" fo:text-indent="-0.697cm" fo:margin-left="4.932cm"/>
        </style:list-level-properties>
      </text:list-level-style-bullet>
      <text:list-level-style-bullet text:level="5" text:style-name="ListLabel_20_32" loext:num-list-format="•" style:num-suffix="•" text:bullet-char="•">
        <style:list-level-properties text:list-level-position-and-space-mode="label-alignment">
          <style:list-level-label-alignment text:label-followed-by="listtab" fo:text-indent="-0.697cm" fo:margin-left="6.442cm"/>
        </style:list-level-properties>
      </text:list-level-style-bullet>
      <text:list-level-style-bullet text:level="6" text:style-name="ListLabel_20_33" loext:num-list-format="•" style:num-suffix="•" text:bullet-char="•">
        <style:list-level-properties text:list-level-position-and-space-mode="label-alignment">
          <style:list-level-label-alignment text:label-followed-by="listtab" fo:text-indent="-0.697cm" fo:margin-left="7.952cm"/>
        </style:list-level-properties>
      </text:list-level-style-bullet>
      <text:list-level-style-bullet text:level="7" text:style-name="ListLabel_20_34" loext:num-list-format="•" style:num-suffix="•" text:bullet-char="•">
        <style:list-level-properties text:list-level-position-and-space-mode="label-alignment">
          <style:list-level-label-alignment text:label-followed-by="listtab" fo:text-indent="-0.697cm" fo:margin-left="9.462cm"/>
        </style:list-level-properties>
      </text:list-level-style-bullet>
      <text:list-level-style-bullet text:level="8" text:style-name="ListLabel_20_35" loext:num-list-format="•" style:num-suffix="•" text:bullet-char="•">
        <style:list-level-properties text:list-level-position-and-space-mode="label-alignment">
          <style:list-level-label-alignment text:label-followed-by="listtab" fo:text-indent="-0.697cm" fo:margin-left="10.971cm"/>
        </style:list-level-properties>
      </text:list-level-style-bullet>
      <text:list-level-style-bullet text:level="9" text:style-name="ListLabel_20_36" loext:num-list-format="•" style:num-suffix="•" text:bullet-char="•">
        <style:list-level-properties text:list-level-position-and-space-mode="label-alignment">
          <style:list-level-label-alignment text:label-followed-by="listtab" fo:text-indent="-0.697cm" fo:margin-left="12.481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number text:level="1" text:style-name="ListLabel_20_37" loext:num-list-format="%1%." style:num-suffix="." style:num-format="1">
        <style:list-level-properties text:list-level-position-and-space-mode="label-alignment">
          <style:list-level-label-alignment text:label-followed-by="listtab" fo:text-indent="-1.27cm" fo:margin-left="1.448cm"/>
        </style:list-level-properties>
      </text:list-level-style-number>
      <text:list-level-style-number text:level="2" text:style-name="ListLabel_20_38" loext:num-list-format="%1%.%2%" style:num-format="1" text:display-levels="2">
        <style:list-level-properties text:list-level-position-and-space-mode="label-alignment">
          <style:list-level-label-alignment text:label-followed-by="listtab" fo:text-indent="-1.27cm" fo:margin-left="1.448cm"/>
        </style:list-level-properties>
      </text:list-level-style-number>
      <text:list-level-style-number text:level="3" text:style-name="ListLabel_20_39" loext:num-list-format="%3%)" style:num-suffix=")" style:num-format="a" style:num-letter-sync="true">
        <style:list-level-properties text:list-level-position-and-space-mode="label-alignment">
          <style:list-level-label-alignment text:label-followed-by="listtab" fo:text-indent="-1.272cm" fo:margin-left="2.718cm"/>
        </style:list-level-properties>
      </text:list-level-style-number>
      <text:list-level-style-bullet text:level="4" text:style-name="ListLabel_20_40" loext:num-list-format="•" style:num-suffix="•" text:bullet-char="•">
        <style:list-level-properties text:list-level-position-and-space-mode="label-alignment">
          <style:list-level-label-alignment text:label-followed-by="listtab" fo:text-indent="-1.272cm" fo:margin-left="5.556cm"/>
        </style:list-level-properties>
      </text:list-level-style-bullet>
      <text:list-level-style-bullet text:level="5" text:style-name="ListLabel_20_41" loext:num-list-format="•" style:num-suffix="•" text:bullet-char="•">
        <style:list-level-properties text:list-level-position-and-space-mode="label-alignment">
          <style:list-level-label-alignment text:label-followed-by="listtab" fo:text-indent="-1.272cm" fo:margin-left="6.978cm"/>
        </style:list-level-properties>
      </text:list-level-style-bullet>
      <text:list-level-style-bullet text:level="6" text:style-name="ListLabel_20_42" loext:num-list-format="•" style:num-suffix="•" text:bullet-char="•">
        <style:list-level-properties text:list-level-position-and-space-mode="label-alignment">
          <style:list-level-label-alignment text:label-followed-by="listtab" fo:text-indent="-1.272cm" fo:margin-left="8.398cm"/>
        </style:list-level-properties>
      </text:list-level-style-bullet>
      <text:list-level-style-bullet text:level="7" text:style-name="ListLabel_20_43" loext:num-list-format="•" style:num-suffix="•" text:bullet-char="•">
        <style:list-level-properties text:list-level-position-and-space-mode="label-alignment">
          <style:list-level-label-alignment text:label-followed-by="listtab" fo:text-indent="-1.272cm" fo:margin-left="9.818cm"/>
        </style:list-level-properties>
      </text:list-level-style-bullet>
      <text:list-level-style-bullet text:level="8" text:style-name="ListLabel_20_44" loext:num-list-format="•" style:num-suffix="•" text:bullet-char="•">
        <style:list-level-properties text:list-level-position-and-space-mode="label-alignment">
          <style:list-level-label-alignment text:label-followed-by="listtab" fo:text-indent="-1.272cm" fo:margin-left="11.24cm"/>
        </style:list-level-properties>
      </text:list-level-style-bullet>
      <text:list-level-style-bullet text:level="9" text:style-name="ListLabel_20_45" loext:num-list-format="•" style:num-suffix="•" text:bullet-char="•">
        <style:list-level-properties text:list-level-position-and-space-mode="label-alignment">
          <style:list-level-label-alignment text:label-followed-by="listtab" fo:text-indent="-1.272cm" fo:margin-left="12.659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number text:level="1" text:style-name="ListLabel_20_46" loext:num-list-format="%1%." style:num-suffix="." style:num-format="1">
        <style:list-level-properties text:list-level-position-and-space-mode="label-alignment">
          <style:list-level-label-alignment text:label-followed-by="listtab" fo:text-indent="-1.27cm" fo:margin-left="1.448cm"/>
        </style:list-level-properties>
      </text:list-level-style-number>
      <text:list-level-style-bullet text:level="2" text:style-name="ListLabel_20_47" loext:num-list-format="•" style:num-suffix="•" text:bullet-char="•">
        <style:list-level-properties text:list-level-position-and-space-mode="label-alignment">
          <style:list-level-label-alignment text:label-followed-by="listtab" fo:text-indent="-1.27cm" fo:margin-left="2.85cm"/>
        </style:list-level-properties>
      </text:list-level-style-bullet>
      <text:list-level-style-bullet text:level="3" text:style-name="ListLabel_20_48" loext:num-list-format="•" style:num-suffix="•" text:bullet-char="•">
        <style:list-level-properties text:list-level-position-and-space-mode="label-alignment">
          <style:list-level-label-alignment text:label-followed-by="listtab" fo:text-indent="-1.27cm" fo:margin-left="4.256cm"/>
        </style:list-level-properties>
      </text:list-level-style-bullet>
      <text:list-level-style-bullet text:level="4" text:style-name="ListLabel_20_49" loext:num-list-format="•" style:num-suffix="•" text:bullet-char="•">
        <style:list-level-properties text:list-level-position-and-space-mode="label-alignment">
          <style:list-level-label-alignment text:label-followed-by="listtab" fo:text-indent="-1.27cm" fo:margin-left="5.662cm"/>
        </style:list-level-properties>
      </text:list-level-style-bullet>
      <text:list-level-style-bullet text:level="5" text:style-name="ListLabel_20_50" loext:num-list-format="•" style:num-suffix="•" text:bullet-char="•">
        <style:list-level-properties text:list-level-position-and-space-mode="label-alignment">
          <style:list-level-label-alignment text:label-followed-by="listtab" fo:text-indent="-1.27cm" fo:margin-left="7.068cm"/>
        </style:list-level-properties>
      </text:list-level-style-bullet>
      <text:list-level-style-bullet text:level="6" text:style-name="ListLabel_20_51" loext:num-list-format="•" style:num-suffix="•" text:bullet-char="•">
        <style:list-level-properties text:list-level-position-and-space-mode="label-alignment">
          <style:list-level-label-alignment text:label-followed-by="listtab" fo:text-indent="-1.27cm" fo:margin-left="8.474cm"/>
        </style:list-level-properties>
      </text:list-level-style-bullet>
      <text:list-level-style-bullet text:level="7" text:style-name="ListLabel_20_52" loext:num-list-format="•" style:num-suffix="•" text:bullet-char="•">
        <style:list-level-properties text:list-level-position-and-space-mode="label-alignment">
          <style:list-level-label-alignment text:label-followed-by="listtab" fo:text-indent="-1.27cm" fo:margin-left="9.878cm"/>
        </style:list-level-properties>
      </text:list-level-style-bullet>
      <text:list-level-style-bullet text:level="8" text:style-name="ListLabel_20_53" loext:num-list-format="•" style:num-suffix="•" text:bullet-char="•">
        <style:list-level-properties text:list-level-position-and-space-mode="label-alignment">
          <style:list-level-label-alignment text:label-followed-by="listtab" fo:text-indent="-1.27cm" fo:margin-left="11.284cm"/>
        </style:list-level-properties>
      </text:list-level-style-bullet>
      <text:list-level-style-bullet text:level="9" text:style-name="ListLabel_20_54" loext:num-list-format="•" style:num-suffix="•" text:bullet-char="•">
        <style:list-level-properties text:list-level-position-and-space-mode="label-alignment">
          <style:list-level-label-alignment text:label-followed-by="listtab" fo:text-indent="-1.27cm" fo:margin-left="12.689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number text:level="1" text:style-name="ListLabel_20_55" loext:num-list-format="%1%)" style:num-suffix=")" style:num-format="a" style:num-letter-sync="true">
        <style:list-level-properties text:list-level-position-and-space-mode="label-alignment">
          <style:list-level-label-alignment text:label-followed-by="listtab" fo:text-indent="-1.272cm" fo:margin-left="2.718cm"/>
        </style:list-level-properties>
      </text:list-level-style-number>
      <text:list-level-style-number text:level="2" text:style-name="ListLabel_20_56" loext:num-list-format="(%2%)" style:num-prefix="(" style:num-suffix=")" style:num-format="i">
        <style:list-level-properties text:list-level-position-and-space-mode="label-alignment">
          <style:list-level-label-alignment text:label-followed-by="listtab" fo:text-indent="-1.27cm" fo:margin-left="3.988cm"/>
        </style:list-level-properties>
      </text:list-level-style-number>
      <text:list-level-style-bullet text:level="3" text:style-name="ListLabel_20_57" loext:num-list-format="•" style:num-suffix="•" text:bullet-char="•">
        <style:list-level-properties text:list-level-position-and-space-mode="label-alignment">
          <style:list-level-label-alignment text:label-followed-by="listtab" fo:text-indent="-1.27cm" fo:margin-left="5.265cm"/>
        </style:list-level-properties>
      </text:list-level-style-bullet>
      <text:list-level-style-bullet text:level="4" text:style-name="ListLabel_20_58" loext:num-list-format="•" style:num-suffix="•" text:bullet-char="•">
        <style:list-level-properties text:list-level-position-and-space-mode="label-alignment">
          <style:list-level-label-alignment text:label-followed-by="listtab" fo:text-indent="-1.27cm" fo:margin-left="6.544cm"/>
        </style:list-level-properties>
      </text:list-level-style-bullet>
      <text:list-level-style-bullet text:level="5" text:style-name="ListLabel_20_59" loext:num-list-format="•" style:num-suffix="•" text:bullet-char="•">
        <style:list-level-properties text:list-level-position-and-space-mode="label-alignment">
          <style:list-level-label-alignment text:label-followed-by="listtab" fo:text-indent="-1.27cm" fo:margin-left="7.825cm"/>
        </style:list-level-properties>
      </text:list-level-style-bullet>
      <text:list-level-style-bullet text:level="6" text:style-name="ListLabel_20_60" loext:num-list-format="•" style:num-suffix="•" text:bullet-char="•">
        <style:list-level-properties text:list-level-position-and-space-mode="label-alignment">
          <style:list-level-label-alignment text:label-followed-by="listtab" fo:text-indent="-1.27cm" fo:margin-left="9.103cm"/>
        </style:list-level-properties>
      </text:list-level-style-bullet>
      <text:list-level-style-bullet text:level="7" text:style-name="ListLabel_20_61" loext:num-list-format="•" style:num-suffix="•" text:bullet-char="•">
        <style:list-level-properties text:list-level-position-and-space-mode="label-alignment">
          <style:list-level-label-alignment text:label-followed-by="listtab" fo:text-indent="-1.27cm" fo:margin-left="10.382cm"/>
        </style:list-level-properties>
      </text:list-level-style-bullet>
      <text:list-level-style-bullet text:level="8" text:style-name="ListLabel_20_62" loext:num-list-format="•" style:num-suffix="•" text:bullet-char="•">
        <style:list-level-properties text:list-level-position-and-space-mode="label-alignment">
          <style:list-level-label-alignment text:label-followed-by="listtab" fo:text-indent="-1.27cm" fo:margin-left="11.663cm"/>
        </style:list-level-properties>
      </text:list-level-style-bullet>
      <text:list-level-style-bullet text:level="9" text:style-name="ListLabel_20_63" loext:num-list-format="•" style:num-suffix="•" text:bullet-char="•">
        <style:list-level-properties text:list-level-position-and-space-mode="label-alignment">
          <style:list-level-label-alignment text:label-followed-by="listtab" fo:text-indent="-1.27cm" fo:margin-left="12.942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number text:level="1" text:style-name="ListLabel_20_64" loext:num-list-format="%1%)" style:num-suffix=")" style:num-format="a" style:num-letter-sync="true">
        <style:list-level-properties text:list-level-position-and-space-mode="label-alignment">
          <style:list-level-label-alignment text:label-followed-by="listtab" fo:text-indent="-1.272cm" fo:margin-left="2.718cm"/>
        </style:list-level-properties>
      </text:list-level-style-number>
      <text:list-level-style-bullet text:level="2" text:style-name="ListLabel_20_65" loext:num-list-format="•" style:num-suffix="•" text:bullet-char="•">
        <style:list-level-properties text:list-level-position-and-space-mode="label-alignment">
          <style:list-level-label-alignment text:label-followed-by="listtab" fo:text-indent="-1.272cm" fo:margin-left="3.993cm"/>
        </style:list-level-properties>
      </text:list-level-style-bullet>
      <text:list-level-style-bullet text:level="3" text:style-name="ListLabel_20_66" loext:num-list-format="•" style:num-suffix="•" text:bullet-char="•">
        <style:list-level-properties text:list-level-position-and-space-mode="label-alignment">
          <style:list-level-label-alignment text:label-followed-by="listtab" fo:text-indent="-1.272cm" fo:margin-left="5.272cm"/>
        </style:list-level-properties>
      </text:list-level-style-bullet>
      <text:list-level-style-bullet text:level="4" text:style-name="ListLabel_20_67" loext:num-list-format="•" style:num-suffix="•" text:bullet-char="•">
        <style:list-level-properties text:list-level-position-and-space-mode="label-alignment">
          <style:list-level-label-alignment text:label-followed-by="listtab" fo:text-indent="-1.272cm" fo:margin-left="6.551cm"/>
        </style:list-level-properties>
      </text:list-level-style-bullet>
      <text:list-level-style-bullet text:level="5" text:style-name="ListLabel_20_68" loext:num-list-format="•" style:num-suffix="•" text:bullet-char="•">
        <style:list-level-properties text:list-level-position-and-space-mode="label-alignment">
          <style:list-level-label-alignment text:label-followed-by="listtab" fo:text-indent="-1.272cm" fo:margin-left="7.83cm"/>
        </style:list-level-properties>
      </text:list-level-style-bullet>
      <text:list-level-style-bullet text:level="6" text:style-name="ListLabel_20_69" loext:num-list-format="•" style:num-suffix="•" text:bullet-char="•">
        <style:list-level-properties text:list-level-position-and-space-mode="label-alignment">
          <style:list-level-label-alignment text:label-followed-by="listtab" fo:text-indent="-1.272cm" fo:margin-left="9.109cm"/>
        </style:list-level-properties>
      </text:list-level-style-bullet>
      <text:list-level-style-bullet text:level="7" text:style-name="ListLabel_20_70" loext:num-list-format="•" style:num-suffix="•" text:bullet-char="•">
        <style:list-level-properties text:list-level-position-and-space-mode="label-alignment">
          <style:list-level-label-alignment text:label-followed-by="listtab" fo:text-indent="-1.272cm" fo:margin-left="10.386cm"/>
        </style:list-level-properties>
      </text:list-level-style-bullet>
      <text:list-level-style-bullet text:level="8" text:style-name="ListLabel_20_71" loext:num-list-format="•" style:num-suffix="•" text:bullet-char="•">
        <style:list-level-properties text:list-level-position-and-space-mode="label-alignment">
          <style:list-level-label-alignment text:label-followed-by="listtab" fo:text-indent="-1.272cm" fo:margin-left="11.665cm"/>
        </style:list-level-properties>
      </text:list-level-style-bullet>
      <text:list-level-style-bullet text:level="9" text:style-name="ListLabel_20_72" loext:num-list-format="•" style:num-suffix="•" text:bullet-char="•">
        <style:list-level-properties text:list-level-position-and-space-mode="label-alignment">
          <style:list-level-label-alignment text:label-followed-by="listtab" fo:text-indent="-1.272cm" fo:margin-left="12.943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number text:level="1" text:style-name="ListLabel_20_73" loext:num-list-format="%1%." style:num-suffix="." style:num-format="A" style:num-letter-sync="true">
        <style:list-level-properties text:list-level-position-and-space-mode="label-alignment">
          <style:list-level-label-alignment text:label-followed-by="listtab" fo:text-indent="-1.27cm" fo:margin-left="1.448cm"/>
        </style:list-level-properties>
      </text:list-level-style-number>
      <text:list-level-style-number text:level="2" text:style-name="ListLabel_20_74" loext:num-list-format="(%2%)" style:num-prefix="(" style:num-suffix=")" style:num-format="a" style:num-letter-sync="true">
        <style:list-level-properties text:list-level-position-and-space-mode="label-alignment">
          <style:list-level-label-alignment text:label-followed-by="listtab" fo:text-indent="-1.244cm" fo:margin-left="1.677cm"/>
        </style:list-level-properties>
      </text:list-level-style-number>
      <text:list-level-style-bullet text:level="3" text:style-name="ListLabel_20_75" loext:num-list-format="•" style:num-suffix="•" text:bullet-char="•">
        <style:list-level-properties text:list-level-position-and-space-mode="label-alignment">
          <style:list-level-label-alignment text:label-followed-by="listtab" fo:text-indent="-1.244cm" fo:margin-left="3.226cm"/>
        </style:list-level-properties>
      </text:list-level-style-bullet>
      <text:list-level-style-bullet text:level="4" text:style-name="ListLabel_20_76" loext:num-list-format="•" style:num-suffix="•" text:bullet-char="•">
        <style:list-level-properties text:list-level-position-and-space-mode="label-alignment">
          <style:list-level-label-alignment text:label-followed-by="listtab" fo:text-indent="-1.244cm" fo:margin-left="4.761cm"/>
        </style:list-level-properties>
      </text:list-level-style-bullet>
      <text:list-level-style-bullet text:level="5" text:style-name="ListLabel_20_77" loext:num-list-format="•" style:num-suffix="•" text:bullet-char="•">
        <style:list-level-properties text:list-level-position-and-space-mode="label-alignment">
          <style:list-level-label-alignment text:label-followed-by="listtab" fo:text-indent="-1.244cm" fo:margin-left="6.295cm"/>
        </style:list-level-properties>
      </text:list-level-style-bullet>
      <text:list-level-style-bullet text:level="6" text:style-name="ListLabel_20_78" loext:num-list-format="•" style:num-suffix="•" text:bullet-char="•">
        <style:list-level-properties text:list-level-position-and-space-mode="label-alignment">
          <style:list-level-label-alignment text:label-followed-by="listtab" fo:text-indent="-1.244cm" fo:margin-left="7.83cm"/>
        </style:list-level-properties>
      </text:list-level-style-bullet>
      <text:list-level-style-bullet text:level="7" text:style-name="ListLabel_20_79" loext:num-list-format="•" style:num-suffix="•" text:bullet-char="•">
        <style:list-level-properties text:list-level-position-and-space-mode="label-alignment">
          <style:list-level-label-alignment text:label-followed-by="listtab" fo:text-indent="-1.244cm" fo:margin-left="9.363cm"/>
        </style:list-level-properties>
      </text:list-level-style-bullet>
      <text:list-level-style-bullet text:level="8" text:style-name="ListLabel_20_80" loext:num-list-format="•" style:num-suffix="•" text:bullet-char="•">
        <style:list-level-properties text:list-level-position-and-space-mode="label-alignment">
          <style:list-level-label-alignment text:label-followed-by="listtab" fo:text-indent="-1.244cm" fo:margin-left="10.897cm"/>
        </style:list-level-properties>
      </text:list-level-style-bullet>
      <text:list-level-style-bullet text:level="9" text:style-name="ListLabel_20_81" loext:num-list-format="•" style:num-suffix="•" text:bullet-char="•">
        <style:list-level-properties text:list-level-position-and-space-mode="label-alignment">
          <style:list-level-label-alignment text:label-followed-by="listtab" fo:text-indent="-1.244cm" fo:margin-left="12.432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bullet text:level="1" text:style-name="ListLabel_20_82" loext:num-list-format="•" style:num-suffix="•" text:bullet-char="•">
        <style:list-level-properties text:list-level-position-and-space-mode="label-alignment">
          <style:list-level-label-alignment text:label-followed-by="listtab" fo:text-indent="-0.635cm" fo:margin-left="0.891cm"/>
        </style:list-level-properties>
        <style:text-properties fo:font-family="Arial" style:font-style-name="Regular" style:font-pitch="variable"/>
      </text:list-level-style-bullet>
      <text:list-level-style-bullet text:level="2" text:style-name="ListLabel_20_83" loext:num-list-format="•" style:num-suffix="•" text:bullet-char="•">
        <style:list-level-properties text:list-level-position-and-space-mode="label-alignment">
          <style:list-level-label-alignment text:label-followed-by="listtab" fo:text-indent="-0.635cm" fo:margin-left="1.45cm"/>
        </style:list-level-properties>
      </text:list-level-style-bullet>
      <text:list-level-style-bullet text:level="3" text:style-name="ListLabel_20_84" loext:num-list-format="•" style:num-suffix="•" text:bullet-char="•">
        <style:list-level-properties text:list-level-position-and-space-mode="label-alignment">
          <style:list-level-label-alignment text:label-followed-by="listtab" fo:text-indent="-0.635cm" fo:margin-left="2.018cm"/>
        </style:list-level-properties>
      </text:list-level-style-bullet>
      <text:list-level-style-bullet text:level="4" text:style-name="ListLabel_20_85" loext:num-list-format="•" style:num-suffix="•" text:bullet-char="•">
        <style:list-level-properties text:list-level-position-and-space-mode="label-alignment">
          <style:list-level-label-alignment text:label-followed-by="listtab" fo:text-indent="-0.635cm" fo:margin-left="2.586cm"/>
        </style:list-level-properties>
      </text:list-level-style-bullet>
      <text:list-level-style-bullet text:level="5" text:style-name="ListLabel_20_86" loext:num-list-format="•" style:num-suffix="•" text:bullet-char="•">
        <style:list-level-properties text:list-level-position-and-space-mode="label-alignment">
          <style:list-level-label-alignment text:label-followed-by="listtab" fo:text-indent="-0.635cm" fo:margin-left="3.154cm"/>
        </style:list-level-properties>
      </text:list-level-style-bullet>
      <text:list-level-style-bullet text:level="6" text:style-name="ListLabel_20_87" loext:num-list-format="•" style:num-suffix="•" text:bullet-char="•">
        <style:list-level-properties text:list-level-position-and-space-mode="label-alignment">
          <style:list-level-label-alignment text:label-followed-by="listtab" fo:text-indent="-0.635cm" fo:margin-left="3.724cm"/>
        </style:list-level-properties>
      </text:list-level-style-bullet>
      <text:list-level-style-bullet text:level="7" text:style-name="ListLabel_20_88" loext:num-list-format="•" style:num-suffix="•" text:bullet-char="•">
        <style:list-level-properties text:list-level-position-and-space-mode="label-alignment">
          <style:list-level-label-alignment text:label-followed-by="listtab" fo:text-indent="-0.635cm" fo:margin-left="4.292cm"/>
        </style:list-level-properties>
      </text:list-level-style-bullet>
      <text:list-level-style-bullet text:level="8" text:style-name="ListLabel_20_89" loext:num-list-format="•" style:num-suffix="•" text:bullet-char="•">
        <style:list-level-properties text:list-level-position-and-space-mode="label-alignment">
          <style:list-level-label-alignment text:label-followed-by="listtab" fo:text-indent="-0.635cm" fo:margin-left="4.86cm"/>
        </style:list-level-properties>
      </text:list-level-style-bullet>
      <text:list-level-style-bullet text:level="9" text:style-name="ListLabel_20_90" loext:num-list-format="•" style:num-suffix="•" text:bullet-char="•">
        <style:list-level-properties text:list-level-position-and-space-mode="label-alignment">
          <style:list-level-label-alignment text:label-followed-by="listtab" fo:text-indent="-0.635cm" fo:margin-left="5.427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
      <text:list-level-style-bullet text:level="1" text:style-name="ListLabel_20_91" loext:num-list-format="•" style:num-suffix="•" text:bullet-char="•">
        <style:list-level-properties text:list-level-position-and-space-mode="label-alignment">
          <style:list-level-label-alignment text:label-followed-by="listtab" fo:text-indent="-0.635cm" fo:margin-left="0.891cm"/>
        </style:list-level-properties>
        <style:text-properties fo:font-family="Arial" style:font-style-name="Regular" style:font-pitch="variable"/>
      </text:list-level-style-bullet>
      <text:list-level-style-bullet text:level="2" text:style-name="ListLabel_20_92" loext:num-list-format="•" style:num-suffix="•" text:bullet-char="•">
        <style:list-level-properties text:list-level-position-and-space-mode="label-alignment">
          <style:list-level-label-alignment text:label-followed-by="listtab" fo:text-indent="-0.635cm" fo:margin-left="1.45cm"/>
        </style:list-level-properties>
      </text:list-level-style-bullet>
      <text:list-level-style-bullet text:level="3" text:style-name="ListLabel_20_93" loext:num-list-format="•" style:num-suffix="•" text:bullet-char="•">
        <style:list-level-properties text:list-level-position-and-space-mode="label-alignment">
          <style:list-level-label-alignment text:label-followed-by="listtab" fo:text-indent="-0.635cm" fo:margin-left="2.018cm"/>
        </style:list-level-properties>
      </text:list-level-style-bullet>
      <text:list-level-style-bullet text:level="4" text:style-name="ListLabel_20_94" loext:num-list-format="•" style:num-suffix="•" text:bullet-char="•">
        <style:list-level-properties text:list-level-position-and-space-mode="label-alignment">
          <style:list-level-label-alignment text:label-followed-by="listtab" fo:text-indent="-0.635cm" fo:margin-left="2.586cm"/>
        </style:list-level-properties>
      </text:list-level-style-bullet>
      <text:list-level-style-bullet text:level="5" text:style-name="ListLabel_20_95" loext:num-list-format="•" style:num-suffix="•" text:bullet-char="•">
        <style:list-level-properties text:list-level-position-and-space-mode="label-alignment">
          <style:list-level-label-alignment text:label-followed-by="listtab" fo:text-indent="-0.635cm" fo:margin-left="3.154cm"/>
        </style:list-level-properties>
      </text:list-level-style-bullet>
      <text:list-level-style-bullet text:level="6" text:style-name="ListLabel_20_96" loext:num-list-format="•" style:num-suffix="•" text:bullet-char="•">
        <style:list-level-properties text:list-level-position-and-space-mode="label-alignment">
          <style:list-level-label-alignment text:label-followed-by="listtab" fo:text-indent="-0.635cm" fo:margin-left="3.724cm"/>
        </style:list-level-properties>
      </text:list-level-style-bullet>
      <text:list-level-style-bullet text:level="7" text:style-name="ListLabel_20_97" loext:num-list-format="•" style:num-suffix="•" text:bullet-char="•">
        <style:list-level-properties text:list-level-position-and-space-mode="label-alignment">
          <style:list-level-label-alignment text:label-followed-by="listtab" fo:text-indent="-0.635cm" fo:margin-left="4.292cm"/>
        </style:list-level-properties>
      </text:list-level-style-bullet>
      <text:list-level-style-bullet text:level="8" text:style-name="ListLabel_20_98" loext:num-list-format="•" style:num-suffix="•" text:bullet-char="•">
        <style:list-level-properties text:list-level-position-and-space-mode="label-alignment">
          <style:list-level-label-alignment text:label-followed-by="listtab" fo:text-indent="-0.635cm" fo:margin-left="4.86cm"/>
        </style:list-level-properties>
      </text:list-level-style-bullet>
      <text:list-level-style-bullet text:level="9" text:style-name="ListLabel_20_99" loext:num-list-format="•" style:num-suffix="•" text:bullet-char="•">
        <style:list-level-properties text:list-level-position-and-space-mode="label-alignment">
          <style:list-level-label-alignment text:label-followed-by="listtab" fo:text-indent="-0.635cm" fo:margin-left="5.427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
      <text:list-level-style-bullet text:level="1" text:style-name="ListLabel_20_100" loext:num-list-format="•" style:num-suffix="•" text:bullet-char="•">
        <style:list-level-properties text:list-level-position-and-space-mode="label-alignment">
          <style:list-level-label-alignment text:label-followed-by="listtab" fo:text-indent="-0.635cm" fo:margin-left="0.891cm"/>
        </style:list-level-properties>
        <style:text-properties fo:font-family="Arial" style:font-style-name="Regular" style:font-pitch="variable"/>
      </text:list-level-style-bullet>
      <text:list-level-style-bullet text:level="2" text:style-name="ListLabel_20_101" loext:num-list-format="•" style:num-suffix="•" text:bullet-char="•">
        <style:list-level-properties text:list-level-position-and-space-mode="label-alignment">
          <style:list-level-label-alignment text:label-followed-by="listtab" fo:text-indent="-0.635cm" fo:margin-left="1.45cm"/>
        </style:list-level-properties>
      </text:list-level-style-bullet>
      <text:list-level-style-bullet text:level="3" text:style-name="ListLabel_20_102" loext:num-list-format="•" style:num-suffix="•" text:bullet-char="•">
        <style:list-level-properties text:list-level-position-and-space-mode="label-alignment">
          <style:list-level-label-alignment text:label-followed-by="listtab" fo:text-indent="-0.635cm" fo:margin-left="2.018cm"/>
        </style:list-level-properties>
      </text:list-level-style-bullet>
      <text:list-level-style-bullet text:level="4" text:style-name="ListLabel_20_103" loext:num-list-format="•" style:num-suffix="•" text:bullet-char="•">
        <style:list-level-properties text:list-level-position-and-space-mode="label-alignment">
          <style:list-level-label-alignment text:label-followed-by="listtab" fo:text-indent="-0.635cm" fo:margin-left="2.586cm"/>
        </style:list-level-properties>
      </text:list-level-style-bullet>
      <text:list-level-style-bullet text:level="5" text:style-name="ListLabel_20_104" loext:num-list-format="•" style:num-suffix="•" text:bullet-char="•">
        <style:list-level-properties text:list-level-position-and-space-mode="label-alignment">
          <style:list-level-label-alignment text:label-followed-by="listtab" fo:text-indent="-0.635cm" fo:margin-left="3.154cm"/>
        </style:list-level-properties>
      </text:list-level-style-bullet>
      <text:list-level-style-bullet text:level="6" text:style-name="ListLabel_20_105" loext:num-list-format="•" style:num-suffix="•" text:bullet-char="•">
        <style:list-level-properties text:list-level-position-and-space-mode="label-alignment">
          <style:list-level-label-alignment text:label-followed-by="listtab" fo:text-indent="-0.635cm" fo:margin-left="3.724cm"/>
        </style:list-level-properties>
      </text:list-level-style-bullet>
      <text:list-level-style-bullet text:level="7" text:style-name="ListLabel_20_106" loext:num-list-format="•" style:num-suffix="•" text:bullet-char="•">
        <style:list-level-properties text:list-level-position-and-space-mode="label-alignment">
          <style:list-level-label-alignment text:label-followed-by="listtab" fo:text-indent="-0.635cm" fo:margin-left="4.292cm"/>
        </style:list-level-properties>
      </text:list-level-style-bullet>
      <text:list-level-style-bullet text:level="8" text:style-name="ListLabel_20_107" loext:num-list-format="•" style:num-suffix="•" text:bullet-char="•">
        <style:list-level-properties text:list-level-position-and-space-mode="label-alignment">
          <style:list-level-label-alignment text:label-followed-by="listtab" fo:text-indent="-0.635cm" fo:margin-left="4.86cm"/>
        </style:list-level-properties>
      </text:list-level-style-bullet>
      <text:list-level-style-bullet text:level="9" text:style-name="ListLabel_20_108" loext:num-list-format="•" style:num-suffix="•" text:bullet-char="•">
        <style:list-level-properties text:list-level-position-and-space-mode="label-alignment">
          <style:list-level-label-alignment text:label-followed-by="listtab" fo:text-indent="-0.635cm" fo:margin-left="5.427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
      <text:list-level-style-bullet text:level="1" text:style-name="ListLabel_20_109" loext:num-list-format="•" style:num-suffix="•" text:bullet-char="•">
        <style:list-level-properties text:list-level-position-and-space-mode="label-alignment">
          <style:list-level-label-alignment text:label-followed-by="listtab" fo:text-indent="-0.635cm" fo:margin-left="1.464cm"/>
        </style:list-level-properties>
        <style:text-properties fo:font-family="Arial" style:font-style-name="Regular" style:font-pitch="variable"/>
      </text:list-level-style-bullet>
      <text:list-level-style-bullet text:level="2" text:style-name="ListLabel_20_110" loext:num-list-format="•" style:num-suffix="•" text:bullet-char="•">
        <style:list-level-properties text:list-level-position-and-space-mode="label-alignment">
          <style:list-level-label-alignment text:label-followed-by="listtab" fo:text-indent="-0.635cm" fo:margin-left="1.99cm"/>
        </style:list-level-properties>
      </text:list-level-style-bullet>
      <text:list-level-style-bullet text:level="3" text:style-name="ListLabel_20_111" loext:num-list-format="•" style:num-suffix="•" text:bullet-char="•">
        <style:list-level-properties text:list-level-position-and-space-mode="label-alignment">
          <style:list-level-label-alignment text:label-followed-by="listtab" fo:text-indent="-0.635cm" fo:margin-left="2.498cm"/>
        </style:list-level-properties>
      </text:list-level-style-bullet>
      <text:list-level-style-bullet text:level="4" text:style-name="ListLabel_20_112" loext:num-list-format="•" style:num-suffix="•" text:bullet-char="•">
        <style:list-level-properties text:list-level-position-and-space-mode="label-alignment">
          <style:list-level-label-alignment text:label-followed-by="listtab" fo:text-indent="-0.635cm" fo:margin-left="3.006cm"/>
        </style:list-level-properties>
      </text:list-level-style-bullet>
      <text:list-level-style-bullet text:level="5" text:style-name="ListLabel_20_113" loext:num-list-format="•" style:num-suffix="•" text:bullet-char="•">
        <style:list-level-properties text:list-level-position-and-space-mode="label-alignment">
          <style:list-level-label-alignment text:label-followed-by="listtab" fo:text-indent="-0.635cm" fo:margin-left="3.514cm"/>
        </style:list-level-properties>
      </text:list-level-style-bullet>
      <text:list-level-style-bullet text:level="6" text:style-name="ListLabel_20_114" loext:num-list-format="•" style:num-suffix="•" text:bullet-char="•">
        <style:list-level-properties text:list-level-position-and-space-mode="label-alignment">
          <style:list-level-label-alignment text:label-followed-by="listtab" fo:text-indent="-0.635cm" fo:margin-left="4.023cm"/>
        </style:list-level-properties>
      </text:list-level-style-bullet>
      <text:list-level-style-bullet text:level="7" text:style-name="ListLabel_20_115" loext:num-list-format="•" style:num-suffix="•" text:bullet-char="•">
        <style:list-level-properties text:list-level-position-and-space-mode="label-alignment">
          <style:list-level-label-alignment text:label-followed-by="listtab" fo:text-indent="-0.635cm" fo:margin-left="4.531cm"/>
        </style:list-level-properties>
      </text:list-level-style-bullet>
      <text:list-level-style-bullet text:level="8" text:style-name="ListLabel_20_116" loext:num-list-format="•" style:num-suffix="•" text:bullet-char="•">
        <style:list-level-properties text:list-level-position-and-space-mode="label-alignment">
          <style:list-level-label-alignment text:label-followed-by="listtab" fo:text-indent="-0.635cm" fo:margin-left="5.039cm"/>
        </style:list-level-properties>
      </text:list-level-style-bullet>
      <text:list-level-style-bullet text:level="9" text:style-name="ListLabel_20_117" loext:num-list-format="•" style:num-suffix="•" text:bullet-char="•">
        <style:list-level-properties text:list-level-position-and-space-mode="label-alignment">
          <style:list-level-label-alignment text:label-followed-by="listtab" fo:text-indent="-0.635cm" fo:margin-left="5.547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
      <text:list-level-style-number text:level="1" text:style-name="ListLabel_20_118" loext:num-list-format="(%1%)" style:num-prefix="(" style:num-suffix=")" style:num-format="i">
        <style:list-level-properties text:list-level-position-and-space-mode="label-alignment">
          <style:list-level-label-alignment text:label-followed-by="listtab" fo:text-indent="-0.485cm" fo:margin-left="2.718cm"/>
        </style:list-level-properties>
      </text:list-level-style-number>
      <text:list-level-style-bullet text:level="2" text:style-name="ListLabel_20_119" loext:num-list-format="•" style:num-suffix="•" text:bullet-char="•">
        <style:list-level-properties text:list-level-position-and-space-mode="label-alignment">
          <style:list-level-label-alignment text:label-followed-by="listtab" fo:text-indent="-0.485cm" fo:margin-left="3.993cm"/>
        </style:list-level-properties>
      </text:list-level-style-bullet>
      <text:list-level-style-bullet text:level="3" text:style-name="ListLabel_20_120" loext:num-list-format="•" style:num-suffix="•" text:bullet-char="•">
        <style:list-level-properties text:list-level-position-and-space-mode="label-alignment">
          <style:list-level-label-alignment text:label-followed-by="listtab" fo:text-indent="-0.485cm" fo:margin-left="5.272cm"/>
        </style:list-level-properties>
      </text:list-level-style-bullet>
      <text:list-level-style-bullet text:level="4" text:style-name="ListLabel_20_121" loext:num-list-format="•" style:num-suffix="•" text:bullet-char="•">
        <style:list-level-properties text:list-level-position-and-space-mode="label-alignment">
          <style:list-level-label-alignment text:label-followed-by="listtab" fo:text-indent="-0.485cm" fo:margin-left="6.551cm"/>
        </style:list-level-properties>
      </text:list-level-style-bullet>
      <text:list-level-style-bullet text:level="5" text:style-name="ListLabel_20_122" loext:num-list-format="•" style:num-suffix="•" text:bullet-char="•">
        <style:list-level-properties text:list-level-position-and-space-mode="label-alignment">
          <style:list-level-label-alignment text:label-followed-by="listtab" fo:text-indent="-0.485cm" fo:margin-left="7.83cm"/>
        </style:list-level-properties>
      </text:list-level-style-bullet>
      <text:list-level-style-bullet text:level="6" text:style-name="ListLabel_20_123" loext:num-list-format="•" style:num-suffix="•" text:bullet-char="•">
        <style:list-level-properties text:list-level-position-and-space-mode="label-alignment">
          <style:list-level-label-alignment text:label-followed-by="listtab" fo:text-indent="-0.485cm" fo:margin-left="9.109cm"/>
        </style:list-level-properties>
      </text:list-level-style-bullet>
      <text:list-level-style-bullet text:level="7" text:style-name="ListLabel_20_124" loext:num-list-format="•" style:num-suffix="•" text:bullet-char="•">
        <style:list-level-properties text:list-level-position-and-space-mode="label-alignment">
          <style:list-level-label-alignment text:label-followed-by="listtab" fo:text-indent="-0.485cm" fo:margin-left="10.386cm"/>
        </style:list-level-properties>
      </text:list-level-style-bullet>
      <text:list-level-style-bullet text:level="8" text:style-name="ListLabel_20_125" loext:num-list-format="•" style:num-suffix="•" text:bullet-char="•">
        <style:list-level-properties text:list-level-position-and-space-mode="label-alignment">
          <style:list-level-label-alignment text:label-followed-by="listtab" fo:text-indent="-0.485cm" fo:margin-left="11.665cm"/>
        </style:list-level-properties>
      </text:list-level-style-bullet>
      <text:list-level-style-bullet text:level="9" text:style-name="ListLabel_20_126" loext:num-list-format="•" style:num-suffix="•" text:bullet-char="•">
        <style:list-level-properties text:list-level-position-and-space-mode="label-alignment">
          <style:list-level-label-alignment text:label-followed-by="listtab" fo:text-indent="-0.485cm" fo:margin-left="12.943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5">
      <text:list-level-style-number text:level="1" text:style-name="ListLabel_20_127" loext:num-list-format="%1%)" style:num-suffix=")" style:num-format="a" style:num-letter-sync="true">
        <style:list-level-properties text:list-level-position-and-space-mode="label-alignment">
          <style:list-level-label-alignment text:label-followed-by="listtab" fo:text-indent="-1.272cm" fo:margin-left="2.718cm"/>
        </style:list-level-properties>
      </text:list-level-style-number>
      <text:list-level-style-number text:level="2" text:style-name="ListLabel_20_128" loext:num-list-format="(%2%)" style:num-prefix="(" style:num-suffix=")" style:num-format="i">
        <style:list-level-properties text:list-level-position-and-space-mode="label-alignment">
          <style:list-level-label-alignment text:label-followed-by="listtab" fo:text-indent="-1.27cm" fo:margin-left="3.988cm"/>
        </style:list-level-properties>
      </text:list-level-style-number>
      <text:list-level-style-bullet text:level="3" text:style-name="ListLabel_20_129" loext:num-list-format="•" style:num-suffix="•" text:bullet-char="•">
        <style:list-level-properties text:list-level-position-and-space-mode="label-alignment">
          <style:list-level-label-alignment text:label-followed-by="listtab" fo:text-indent="-1.27cm" fo:margin-left="5.265cm"/>
        </style:list-level-properties>
      </text:list-level-style-bullet>
      <text:list-level-style-bullet text:level="4" text:style-name="ListLabel_20_130" loext:num-list-format="•" style:num-suffix="•" text:bullet-char="•">
        <style:list-level-properties text:list-level-position-and-space-mode="label-alignment">
          <style:list-level-label-alignment text:label-followed-by="listtab" fo:text-indent="-1.27cm" fo:margin-left="6.544cm"/>
        </style:list-level-properties>
      </text:list-level-style-bullet>
      <text:list-level-style-bullet text:level="5" text:style-name="ListLabel_20_131" loext:num-list-format="•" style:num-suffix="•" text:bullet-char="•">
        <style:list-level-properties text:list-level-position-and-space-mode="label-alignment">
          <style:list-level-label-alignment text:label-followed-by="listtab" fo:text-indent="-1.27cm" fo:margin-left="7.825cm"/>
        </style:list-level-properties>
      </text:list-level-style-bullet>
      <text:list-level-style-bullet text:level="6" text:style-name="ListLabel_20_132" loext:num-list-format="•" style:num-suffix="•" text:bullet-char="•">
        <style:list-level-properties text:list-level-position-and-space-mode="label-alignment">
          <style:list-level-label-alignment text:label-followed-by="listtab" fo:text-indent="-1.27cm" fo:margin-left="9.103cm"/>
        </style:list-level-properties>
      </text:list-level-style-bullet>
      <text:list-level-style-bullet text:level="7" text:style-name="ListLabel_20_133" loext:num-list-format="•" style:num-suffix="•" text:bullet-char="•">
        <style:list-level-properties text:list-level-position-and-space-mode="label-alignment">
          <style:list-level-label-alignment text:label-followed-by="listtab" fo:text-indent="-1.27cm" fo:margin-left="10.382cm"/>
        </style:list-level-properties>
      </text:list-level-style-bullet>
      <text:list-level-style-bullet text:level="8" text:style-name="ListLabel_20_134" loext:num-list-format="•" style:num-suffix="•" text:bullet-char="•">
        <style:list-level-properties text:list-level-position-and-space-mode="label-alignment">
          <style:list-level-label-alignment text:label-followed-by="listtab" fo:text-indent="-1.27cm" fo:margin-left="11.663cm"/>
        </style:list-level-properties>
      </text:list-level-style-bullet>
      <text:list-level-style-bullet text:level="9" text:style-name="ListLabel_20_135" loext:num-list-format="•" style:num-suffix="•" text:bullet-char="•">
        <style:list-level-properties text:list-level-position-and-space-mode="label-alignment">
          <style:list-level-label-alignment text:label-followed-by="listtab" fo:text-indent="-1.27cm" fo:margin-left="12.942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6">
      <text:list-level-style-number text:level="1" text:style-name="ListLabel_20_136" loext:num-list-format="%1%)" style:num-suffix=")" style:num-format="a" style:num-letter-sync="true">
        <style:list-level-properties text:list-level-position-and-space-mode="label-alignment">
          <style:list-level-label-alignment text:label-followed-by="listtab" fo:text-indent="-1.272cm" fo:margin-left="2.718cm"/>
        </style:list-level-properties>
      </text:list-level-style-number>
      <text:list-level-style-bullet text:level="2" text:style-name="ListLabel_20_137" loext:num-list-format="•" style:num-suffix="•" text:bullet-char="•">
        <style:list-level-properties text:list-level-position-and-space-mode="label-alignment">
          <style:list-level-label-alignment text:label-followed-by="listtab" fo:text-indent="-1.272cm" fo:margin-left="3.993cm"/>
        </style:list-level-properties>
      </text:list-level-style-bullet>
      <text:list-level-style-bullet text:level="3" text:style-name="ListLabel_20_138" loext:num-list-format="•" style:num-suffix="•" text:bullet-char="•">
        <style:list-level-properties text:list-level-position-and-space-mode="label-alignment">
          <style:list-level-label-alignment text:label-followed-by="listtab" fo:text-indent="-1.272cm" fo:margin-left="5.272cm"/>
        </style:list-level-properties>
      </text:list-level-style-bullet>
      <text:list-level-style-bullet text:level="4" text:style-name="ListLabel_20_139" loext:num-list-format="•" style:num-suffix="•" text:bullet-char="•">
        <style:list-level-properties text:list-level-position-and-space-mode="label-alignment">
          <style:list-level-label-alignment text:label-followed-by="listtab" fo:text-indent="-1.272cm" fo:margin-left="6.551cm"/>
        </style:list-level-properties>
      </text:list-level-style-bullet>
      <text:list-level-style-bullet text:level="5" text:style-name="ListLabel_20_140" loext:num-list-format="•" style:num-suffix="•" text:bullet-char="•">
        <style:list-level-properties text:list-level-position-and-space-mode="label-alignment">
          <style:list-level-label-alignment text:label-followed-by="listtab" fo:text-indent="-1.272cm" fo:margin-left="7.83cm"/>
        </style:list-level-properties>
      </text:list-level-style-bullet>
      <text:list-level-style-bullet text:level="6" text:style-name="ListLabel_20_141" loext:num-list-format="•" style:num-suffix="•" text:bullet-char="•">
        <style:list-level-properties text:list-level-position-and-space-mode="label-alignment">
          <style:list-level-label-alignment text:label-followed-by="listtab" fo:text-indent="-1.272cm" fo:margin-left="9.109cm"/>
        </style:list-level-properties>
      </text:list-level-style-bullet>
      <text:list-level-style-bullet text:level="7" text:style-name="ListLabel_20_142" loext:num-list-format="•" style:num-suffix="•" text:bullet-char="•">
        <style:list-level-properties text:list-level-position-and-space-mode="label-alignment">
          <style:list-level-label-alignment text:label-followed-by="listtab" fo:text-indent="-1.272cm" fo:margin-left="10.386cm"/>
        </style:list-level-properties>
      </text:list-level-style-bullet>
      <text:list-level-style-bullet text:level="8" text:style-name="ListLabel_20_143" loext:num-list-format="•" style:num-suffix="•" text:bullet-char="•">
        <style:list-level-properties text:list-level-position-and-space-mode="label-alignment">
          <style:list-level-label-alignment text:label-followed-by="listtab" fo:text-indent="-1.272cm" fo:margin-left="11.665cm"/>
        </style:list-level-properties>
      </text:list-level-style-bullet>
      <text:list-level-style-bullet text:level="9" text:style-name="ListLabel_20_144" loext:num-list-format="•" style:num-suffix="•" text:bullet-char="•">
        <style:list-level-properties text:list-level-position-and-space-mode="label-alignment">
          <style:list-level-label-alignment text:label-followed-by="listtab" fo:text-indent="-1.272cm" fo:margin-left="12.943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7">
      <text:list-level-style-number text:level="1" text:style-name="ListLabel_20_145" loext:num-list-format="%1%)" style:num-suffix=")" style:num-format="a" style:num-letter-sync="true">
        <style:list-level-properties text:list-level-position-and-space-mode="label-alignment">
          <style:list-level-label-alignment text:label-followed-by="listtab" fo:text-indent="-1.272cm" fo:margin-left="2.718cm"/>
        </style:list-level-properties>
      </text:list-level-style-number>
      <text:list-level-style-bullet text:level="2" text:style-name="ListLabel_20_146" loext:num-list-format="•" style:num-suffix="•" text:bullet-char="•">
        <style:list-level-properties text:list-level-position-and-space-mode="label-alignment">
          <style:list-level-label-alignment text:label-followed-by="listtab" fo:text-indent="-1.272cm" fo:margin-left="3.993cm"/>
        </style:list-level-properties>
      </text:list-level-style-bullet>
      <text:list-level-style-bullet text:level="3" text:style-name="ListLabel_20_147" loext:num-list-format="•" style:num-suffix="•" text:bullet-char="•">
        <style:list-level-properties text:list-level-position-and-space-mode="label-alignment">
          <style:list-level-label-alignment text:label-followed-by="listtab" fo:text-indent="-1.272cm" fo:margin-left="5.272cm"/>
        </style:list-level-properties>
      </text:list-level-style-bullet>
      <text:list-level-style-bullet text:level="4" text:style-name="ListLabel_20_148" loext:num-list-format="•" style:num-suffix="•" text:bullet-char="•">
        <style:list-level-properties text:list-level-position-and-space-mode="label-alignment">
          <style:list-level-label-alignment text:label-followed-by="listtab" fo:text-indent="-1.272cm" fo:margin-left="6.551cm"/>
        </style:list-level-properties>
      </text:list-level-style-bullet>
      <text:list-level-style-bullet text:level="5" text:style-name="ListLabel_20_149" loext:num-list-format="•" style:num-suffix="•" text:bullet-char="•">
        <style:list-level-properties text:list-level-position-and-space-mode="label-alignment">
          <style:list-level-label-alignment text:label-followed-by="listtab" fo:text-indent="-1.272cm" fo:margin-left="7.83cm"/>
        </style:list-level-properties>
      </text:list-level-style-bullet>
      <text:list-level-style-bullet text:level="6" text:style-name="ListLabel_20_150" loext:num-list-format="•" style:num-suffix="•" text:bullet-char="•">
        <style:list-level-properties text:list-level-position-and-space-mode="label-alignment">
          <style:list-level-label-alignment text:label-followed-by="listtab" fo:text-indent="-1.272cm" fo:margin-left="9.109cm"/>
        </style:list-level-properties>
      </text:list-level-style-bullet>
      <text:list-level-style-bullet text:level="7" text:style-name="ListLabel_20_151" loext:num-list-format="•" style:num-suffix="•" text:bullet-char="•">
        <style:list-level-properties text:list-level-position-and-space-mode="label-alignment">
          <style:list-level-label-alignment text:label-followed-by="listtab" fo:text-indent="-1.272cm" fo:margin-left="10.386cm"/>
        </style:list-level-properties>
      </text:list-level-style-bullet>
      <text:list-level-style-bullet text:level="8" text:style-name="ListLabel_20_152" loext:num-list-format="•" style:num-suffix="•" text:bullet-char="•">
        <style:list-level-properties text:list-level-position-and-space-mode="label-alignment">
          <style:list-level-label-alignment text:label-followed-by="listtab" fo:text-indent="-1.272cm" fo:margin-left="11.665cm"/>
        </style:list-level-properties>
      </text:list-level-style-bullet>
      <text:list-level-style-bullet text:level="9" text:style-name="ListLabel_20_153" loext:num-list-format="•" style:num-suffix="•" text:bullet-char="•">
        <style:list-level-properties text:list-level-position-and-space-mode="label-alignment">
          <style:list-level-label-alignment text:label-followed-by="listtab" fo:text-indent="-1.272cm" fo:margin-left="12.943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8">
      <text:list-level-style-number text:level="1" text:style-name="ListLabel_20_154" loext:num-list-format="%1%)" style:num-suffix=")" style:num-format="a" style:num-letter-sync="true">
        <style:list-level-properties text:list-level-position-and-space-mode="label-alignment">
          <style:list-level-label-alignment text:label-followed-by="listtab" fo:text-indent="-1.272cm" fo:margin-left="2.718cm"/>
        </style:list-level-properties>
      </text:list-level-style-number>
      <text:list-level-style-number text:level="2" text:style-name="ListLabel_20_155" loext:num-list-format="(%2%)" style:num-prefix="(" style:num-suffix=")" style:num-format="i">
        <style:list-level-properties text:list-level-position-and-space-mode="label-alignment">
          <style:list-level-label-alignment text:label-followed-by="listtab" fo:text-indent="-1.27cm" fo:margin-left="3.988cm"/>
        </style:list-level-properties>
      </text:list-level-style-number>
      <text:list-level-style-bullet text:level="3" text:style-name="ListLabel_20_156" loext:num-list-format="•" style:num-suffix="•" text:bullet-char="•">
        <style:list-level-properties text:list-level-position-and-space-mode="label-alignment">
          <style:list-level-label-alignment text:label-followed-by="listtab" fo:text-indent="-1.27cm" fo:margin-left="5.265cm"/>
        </style:list-level-properties>
      </text:list-level-style-bullet>
      <text:list-level-style-bullet text:level="4" text:style-name="ListLabel_20_157" loext:num-list-format="•" style:num-suffix="•" text:bullet-char="•">
        <style:list-level-properties text:list-level-position-and-space-mode="label-alignment">
          <style:list-level-label-alignment text:label-followed-by="listtab" fo:text-indent="-1.27cm" fo:margin-left="6.544cm"/>
        </style:list-level-properties>
      </text:list-level-style-bullet>
      <text:list-level-style-bullet text:level="5" text:style-name="ListLabel_20_158" loext:num-list-format="•" style:num-suffix="•" text:bullet-char="•">
        <style:list-level-properties text:list-level-position-and-space-mode="label-alignment">
          <style:list-level-label-alignment text:label-followed-by="listtab" fo:text-indent="-1.27cm" fo:margin-left="7.825cm"/>
        </style:list-level-properties>
      </text:list-level-style-bullet>
      <text:list-level-style-bullet text:level="6" text:style-name="ListLabel_20_159" loext:num-list-format="•" style:num-suffix="•" text:bullet-char="•">
        <style:list-level-properties text:list-level-position-and-space-mode="label-alignment">
          <style:list-level-label-alignment text:label-followed-by="listtab" fo:text-indent="-1.27cm" fo:margin-left="9.103cm"/>
        </style:list-level-properties>
      </text:list-level-style-bullet>
      <text:list-level-style-bullet text:level="7" text:style-name="ListLabel_20_160" loext:num-list-format="•" style:num-suffix="•" text:bullet-char="•">
        <style:list-level-properties text:list-level-position-and-space-mode="label-alignment">
          <style:list-level-label-alignment text:label-followed-by="listtab" fo:text-indent="-1.27cm" fo:margin-left="10.382cm"/>
        </style:list-level-properties>
      </text:list-level-style-bullet>
      <text:list-level-style-bullet text:level="8" text:style-name="ListLabel_20_161" loext:num-list-format="•" style:num-suffix="•" text:bullet-char="•">
        <style:list-level-properties text:list-level-position-and-space-mode="label-alignment">
          <style:list-level-label-alignment text:label-followed-by="listtab" fo:text-indent="-1.27cm" fo:margin-left="11.663cm"/>
        </style:list-level-properties>
      </text:list-level-style-bullet>
      <text:list-level-style-bullet text:level="9" text:style-name="ListLabel_20_162" loext:num-list-format="•" style:num-suffix="•" text:bullet-char="•">
        <style:list-level-properties text:list-level-position-and-space-mode="label-alignment">
          <style:list-level-label-alignment text:label-followed-by="listtab" fo:text-indent="-1.27cm" fo:margin-left="12.942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9">
      <text:list-level-style-number text:level="1" text:style-name="ListLabel_20_163" loext:num-list-format="%1%)" style:num-suffix=")" style:num-format="a" style:num-letter-sync="true">
        <style:list-level-properties text:list-level-position-and-space-mode="label-alignment">
          <style:list-level-label-alignment text:label-followed-by="listtab" fo:text-indent="-1.272cm" fo:margin-left="2.718cm"/>
        </style:list-level-properties>
      </text:list-level-style-number>
      <text:list-level-style-bullet text:level="2" text:style-name="ListLabel_20_164" loext:num-list-format="•" style:num-suffix="•" text:bullet-char="•">
        <style:list-level-properties text:list-level-position-and-space-mode="label-alignment">
          <style:list-level-label-alignment text:label-followed-by="listtab" fo:text-indent="-1.272cm" fo:margin-left="3.993cm"/>
        </style:list-level-properties>
      </text:list-level-style-bullet>
      <text:list-level-style-bullet text:level="3" text:style-name="ListLabel_20_165" loext:num-list-format="•" style:num-suffix="•" text:bullet-char="•">
        <style:list-level-properties text:list-level-position-and-space-mode="label-alignment">
          <style:list-level-label-alignment text:label-followed-by="listtab" fo:text-indent="-1.272cm" fo:margin-left="5.272cm"/>
        </style:list-level-properties>
      </text:list-level-style-bullet>
      <text:list-level-style-bullet text:level="4" text:style-name="ListLabel_20_166" loext:num-list-format="•" style:num-suffix="•" text:bullet-char="•">
        <style:list-level-properties text:list-level-position-and-space-mode="label-alignment">
          <style:list-level-label-alignment text:label-followed-by="listtab" fo:text-indent="-1.272cm" fo:margin-left="6.551cm"/>
        </style:list-level-properties>
      </text:list-level-style-bullet>
      <text:list-level-style-bullet text:level="5" text:style-name="ListLabel_20_167" loext:num-list-format="•" style:num-suffix="•" text:bullet-char="•">
        <style:list-level-properties text:list-level-position-and-space-mode="label-alignment">
          <style:list-level-label-alignment text:label-followed-by="listtab" fo:text-indent="-1.272cm" fo:margin-left="7.83cm"/>
        </style:list-level-properties>
      </text:list-level-style-bullet>
      <text:list-level-style-bullet text:level="6" text:style-name="ListLabel_20_168" loext:num-list-format="•" style:num-suffix="•" text:bullet-char="•">
        <style:list-level-properties text:list-level-position-and-space-mode="label-alignment">
          <style:list-level-label-alignment text:label-followed-by="listtab" fo:text-indent="-1.272cm" fo:margin-left="9.109cm"/>
        </style:list-level-properties>
      </text:list-level-style-bullet>
      <text:list-level-style-bullet text:level="7" text:style-name="ListLabel_20_169" loext:num-list-format="•" style:num-suffix="•" text:bullet-char="•">
        <style:list-level-properties text:list-level-position-and-space-mode="label-alignment">
          <style:list-level-label-alignment text:label-followed-by="listtab" fo:text-indent="-1.272cm" fo:margin-left="10.386cm"/>
        </style:list-level-properties>
      </text:list-level-style-bullet>
      <text:list-level-style-bullet text:level="8" text:style-name="ListLabel_20_170" loext:num-list-format="•" style:num-suffix="•" text:bullet-char="•">
        <style:list-level-properties text:list-level-position-and-space-mode="label-alignment">
          <style:list-level-label-alignment text:label-followed-by="listtab" fo:text-indent="-1.272cm" fo:margin-left="11.665cm"/>
        </style:list-level-properties>
      </text:list-level-style-bullet>
      <text:list-level-style-bullet text:level="9" text:style-name="ListLabel_20_171" loext:num-list-format="•" style:num-suffix="•" text:bullet-char="•">
        <style:list-level-properties text:list-level-position-and-space-mode="label-alignment">
          <style:list-level-label-alignment text:label-followed-by="listtab" fo:text-indent="-1.272cm" fo:margin-left="12.943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0">
      <text:list-level-style-number text:level="1" text:style-name="ListLabel_20_172" loext:num-list-format="%1%)" style:num-suffix=")" style:num-format="a" style:num-letter-sync="true">
        <style:list-level-properties text:list-level-position-and-space-mode="label-alignment">
          <style:list-level-label-alignment text:label-followed-by="listtab" fo:text-indent="-1.272cm" fo:margin-left="2.718cm"/>
        </style:list-level-properties>
      </text:list-level-style-number>
      <text:list-level-style-bullet text:level="2" text:style-name="ListLabel_20_173" loext:num-list-format="•" style:num-suffix="•" text:bullet-char="•">
        <style:list-level-properties text:list-level-position-and-space-mode="label-alignment">
          <style:list-level-label-alignment text:label-followed-by="listtab" fo:text-indent="-1.272cm" fo:margin-left="3.993cm"/>
        </style:list-level-properties>
      </text:list-level-style-bullet>
      <text:list-level-style-bullet text:level="3" text:style-name="ListLabel_20_174" loext:num-list-format="•" style:num-suffix="•" text:bullet-char="•">
        <style:list-level-properties text:list-level-position-and-space-mode="label-alignment">
          <style:list-level-label-alignment text:label-followed-by="listtab" fo:text-indent="-1.272cm" fo:margin-left="5.272cm"/>
        </style:list-level-properties>
      </text:list-level-style-bullet>
      <text:list-level-style-bullet text:level="4" text:style-name="ListLabel_20_175" loext:num-list-format="•" style:num-suffix="•" text:bullet-char="•">
        <style:list-level-properties text:list-level-position-and-space-mode="label-alignment">
          <style:list-level-label-alignment text:label-followed-by="listtab" fo:text-indent="-1.272cm" fo:margin-left="6.551cm"/>
        </style:list-level-properties>
      </text:list-level-style-bullet>
      <text:list-level-style-bullet text:level="5" text:style-name="ListLabel_20_176" loext:num-list-format="•" style:num-suffix="•" text:bullet-char="•">
        <style:list-level-properties text:list-level-position-and-space-mode="label-alignment">
          <style:list-level-label-alignment text:label-followed-by="listtab" fo:text-indent="-1.272cm" fo:margin-left="7.83cm"/>
        </style:list-level-properties>
      </text:list-level-style-bullet>
      <text:list-level-style-bullet text:level="6" text:style-name="ListLabel_20_177" loext:num-list-format="•" style:num-suffix="•" text:bullet-char="•">
        <style:list-level-properties text:list-level-position-and-space-mode="label-alignment">
          <style:list-level-label-alignment text:label-followed-by="listtab" fo:text-indent="-1.272cm" fo:margin-left="9.109cm"/>
        </style:list-level-properties>
      </text:list-level-style-bullet>
      <text:list-level-style-bullet text:level="7" text:style-name="ListLabel_20_178" loext:num-list-format="•" style:num-suffix="•" text:bullet-char="•">
        <style:list-level-properties text:list-level-position-and-space-mode="label-alignment">
          <style:list-level-label-alignment text:label-followed-by="listtab" fo:text-indent="-1.272cm" fo:margin-left="10.386cm"/>
        </style:list-level-properties>
      </text:list-level-style-bullet>
      <text:list-level-style-bullet text:level="8" text:style-name="ListLabel_20_179" loext:num-list-format="•" style:num-suffix="•" text:bullet-char="•">
        <style:list-level-properties text:list-level-position-and-space-mode="label-alignment">
          <style:list-level-label-alignment text:label-followed-by="listtab" fo:text-indent="-1.272cm" fo:margin-left="11.665cm"/>
        </style:list-level-properties>
      </text:list-level-style-bullet>
      <text:list-level-style-bullet text:level="9" text:style-name="ListLabel_20_180" loext:num-list-format="•" style:num-suffix="•" text:bullet-char="•">
        <style:list-level-properties text:list-level-position-and-space-mode="label-alignment">
          <style:list-level-label-alignment text:label-followed-by="listtab" fo:text-indent="-1.272cm" fo:margin-left="12.943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1">
      <text:list-level-style-number text:level="1" text:style-name="ListLabel_20_181" loext:num-list-format="%1%)" style:num-suffix=")" style:num-format="a" style:num-letter-sync="true">
        <style:list-level-properties text:list-level-position-and-space-mode="label-alignment">
          <style:list-level-label-alignment text:label-followed-by="listtab" fo:text-indent="-1.272cm" fo:margin-left="2.718cm"/>
        </style:list-level-properties>
      </text:list-level-style-number>
      <text:list-level-style-bullet text:level="2" text:style-name="ListLabel_20_182" loext:num-list-format="•" style:num-suffix="•" text:bullet-char="•">
        <style:list-level-properties text:list-level-position-and-space-mode="label-alignment">
          <style:list-level-label-alignment text:label-followed-by="listtab" fo:text-indent="-1.272cm" fo:margin-left="3.993cm"/>
        </style:list-level-properties>
      </text:list-level-style-bullet>
      <text:list-level-style-bullet text:level="3" text:style-name="ListLabel_20_183" loext:num-list-format="•" style:num-suffix="•" text:bullet-char="•">
        <style:list-level-properties text:list-level-position-and-space-mode="label-alignment">
          <style:list-level-label-alignment text:label-followed-by="listtab" fo:text-indent="-1.272cm" fo:margin-left="5.272cm"/>
        </style:list-level-properties>
      </text:list-level-style-bullet>
      <text:list-level-style-bullet text:level="4" text:style-name="ListLabel_20_184" loext:num-list-format="•" style:num-suffix="•" text:bullet-char="•">
        <style:list-level-properties text:list-level-position-and-space-mode="label-alignment">
          <style:list-level-label-alignment text:label-followed-by="listtab" fo:text-indent="-1.272cm" fo:margin-left="6.551cm"/>
        </style:list-level-properties>
      </text:list-level-style-bullet>
      <text:list-level-style-bullet text:level="5" text:style-name="ListLabel_20_185" loext:num-list-format="•" style:num-suffix="•" text:bullet-char="•">
        <style:list-level-properties text:list-level-position-and-space-mode="label-alignment">
          <style:list-level-label-alignment text:label-followed-by="listtab" fo:text-indent="-1.272cm" fo:margin-left="7.83cm"/>
        </style:list-level-properties>
      </text:list-level-style-bullet>
      <text:list-level-style-bullet text:level="6" text:style-name="ListLabel_20_186" loext:num-list-format="•" style:num-suffix="•" text:bullet-char="•">
        <style:list-level-properties text:list-level-position-and-space-mode="label-alignment">
          <style:list-level-label-alignment text:label-followed-by="listtab" fo:text-indent="-1.272cm" fo:margin-left="9.109cm"/>
        </style:list-level-properties>
      </text:list-level-style-bullet>
      <text:list-level-style-bullet text:level="7" text:style-name="ListLabel_20_187" loext:num-list-format="•" style:num-suffix="•" text:bullet-char="•">
        <style:list-level-properties text:list-level-position-and-space-mode="label-alignment">
          <style:list-level-label-alignment text:label-followed-by="listtab" fo:text-indent="-1.272cm" fo:margin-left="10.386cm"/>
        </style:list-level-properties>
      </text:list-level-style-bullet>
      <text:list-level-style-bullet text:level="8" text:style-name="ListLabel_20_188" loext:num-list-format="•" style:num-suffix="•" text:bullet-char="•">
        <style:list-level-properties text:list-level-position-and-space-mode="label-alignment">
          <style:list-level-label-alignment text:label-followed-by="listtab" fo:text-indent="-1.272cm" fo:margin-left="11.665cm"/>
        </style:list-level-properties>
      </text:list-level-style-bullet>
      <text:list-level-style-bullet text:level="9" text:style-name="ListLabel_20_189" loext:num-list-format="•" style:num-suffix="•" text:bullet-char="•">
        <style:list-level-properties text:list-level-position-and-space-mode="label-alignment">
          <style:list-level-label-alignment text:label-followed-by="listtab" fo:text-indent="-1.272cm" fo:margin-left="12.943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2">
      <text:list-level-style-number text:level="1" text:style-name="ListLabel_20_190" loext:num-list-format="%1%)" style:num-suffix=")" style:num-format="a" style:num-letter-sync="true">
        <style:list-level-properties text:list-level-position-and-space-mode="label-alignment">
          <style:list-level-label-alignment text:label-followed-by="listtab" fo:text-indent="-1.272cm" fo:margin-left="2.718cm"/>
        </style:list-level-properties>
      </text:list-level-style-number>
      <text:list-level-style-bullet text:level="2" text:style-name="ListLabel_20_191" loext:num-list-format="•" style:num-suffix="•" text:bullet-char="•">
        <style:list-level-properties text:list-level-position-and-space-mode="label-alignment">
          <style:list-level-label-alignment text:label-followed-by="listtab" fo:text-indent="-1.272cm" fo:margin-left="3.993cm"/>
        </style:list-level-properties>
      </text:list-level-style-bullet>
      <text:list-level-style-bullet text:level="3" text:style-name="ListLabel_20_192" loext:num-list-format="•" style:num-suffix="•" text:bullet-char="•">
        <style:list-level-properties text:list-level-position-and-space-mode="label-alignment">
          <style:list-level-label-alignment text:label-followed-by="listtab" fo:text-indent="-1.272cm" fo:margin-left="5.272cm"/>
        </style:list-level-properties>
      </text:list-level-style-bullet>
      <text:list-level-style-bullet text:level="4" text:style-name="ListLabel_20_193" loext:num-list-format="•" style:num-suffix="•" text:bullet-char="•">
        <style:list-level-properties text:list-level-position-and-space-mode="label-alignment">
          <style:list-level-label-alignment text:label-followed-by="listtab" fo:text-indent="-1.272cm" fo:margin-left="6.551cm"/>
        </style:list-level-properties>
      </text:list-level-style-bullet>
      <text:list-level-style-bullet text:level="5" text:style-name="ListLabel_20_194" loext:num-list-format="•" style:num-suffix="•" text:bullet-char="•">
        <style:list-level-properties text:list-level-position-and-space-mode="label-alignment">
          <style:list-level-label-alignment text:label-followed-by="listtab" fo:text-indent="-1.272cm" fo:margin-left="7.83cm"/>
        </style:list-level-properties>
      </text:list-level-style-bullet>
      <text:list-level-style-bullet text:level="6" text:style-name="ListLabel_20_195" loext:num-list-format="•" style:num-suffix="•" text:bullet-char="•">
        <style:list-level-properties text:list-level-position-and-space-mode="label-alignment">
          <style:list-level-label-alignment text:label-followed-by="listtab" fo:text-indent="-1.272cm" fo:margin-left="9.109cm"/>
        </style:list-level-properties>
      </text:list-level-style-bullet>
      <text:list-level-style-bullet text:level="7" text:style-name="ListLabel_20_196" loext:num-list-format="•" style:num-suffix="•" text:bullet-char="•">
        <style:list-level-properties text:list-level-position-and-space-mode="label-alignment">
          <style:list-level-label-alignment text:label-followed-by="listtab" fo:text-indent="-1.272cm" fo:margin-left="10.386cm"/>
        </style:list-level-properties>
      </text:list-level-style-bullet>
      <text:list-level-style-bullet text:level="8" text:style-name="ListLabel_20_197" loext:num-list-format="•" style:num-suffix="•" text:bullet-char="•">
        <style:list-level-properties text:list-level-position-and-space-mode="label-alignment">
          <style:list-level-label-alignment text:label-followed-by="listtab" fo:text-indent="-1.272cm" fo:margin-left="11.665cm"/>
        </style:list-level-properties>
      </text:list-level-style-bullet>
      <text:list-level-style-bullet text:level="9" text:style-name="ListLabel_20_198" loext:num-list-format="•" style:num-suffix="•" text:bullet-char="•">
        <style:list-level-properties text:list-level-position-and-space-mode="label-alignment">
          <style:list-level-label-alignment text:label-followed-by="listtab" fo:text-indent="-1.272cm" fo:margin-left="12.943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3">
      <text:list-level-style-number text:level="1" text:style-name="ListLabel_20_199" loext:num-list-format="%1%)" style:num-suffix=")" style:num-format="a" style:num-letter-sync="true">
        <style:list-level-properties text:list-level-position-and-space-mode="label-alignment">
          <style:list-level-label-alignment text:label-followed-by="listtab" fo:text-indent="-1.272cm" fo:margin-left="2.718cm"/>
        </style:list-level-properties>
      </text:list-level-style-number>
      <text:list-level-style-bullet text:level="2" text:style-name="ListLabel_20_200" loext:num-list-format="•" style:num-suffix="•" text:bullet-char="•">
        <style:list-level-properties text:list-level-position-and-space-mode="label-alignment">
          <style:list-level-label-alignment text:label-followed-by="listtab" fo:text-indent="-1.272cm" fo:margin-left="3.993cm"/>
        </style:list-level-properties>
      </text:list-level-style-bullet>
      <text:list-level-style-bullet text:level="3" text:style-name="ListLabel_20_201" loext:num-list-format="•" style:num-suffix="•" text:bullet-char="•">
        <style:list-level-properties text:list-level-position-and-space-mode="label-alignment">
          <style:list-level-label-alignment text:label-followed-by="listtab" fo:text-indent="-1.272cm" fo:margin-left="5.272cm"/>
        </style:list-level-properties>
      </text:list-level-style-bullet>
      <text:list-level-style-bullet text:level="4" text:style-name="ListLabel_20_202" loext:num-list-format="•" style:num-suffix="•" text:bullet-char="•">
        <style:list-level-properties text:list-level-position-and-space-mode="label-alignment">
          <style:list-level-label-alignment text:label-followed-by="listtab" fo:text-indent="-1.272cm" fo:margin-left="6.551cm"/>
        </style:list-level-properties>
      </text:list-level-style-bullet>
      <text:list-level-style-bullet text:level="5" text:style-name="ListLabel_20_203" loext:num-list-format="•" style:num-suffix="•" text:bullet-char="•">
        <style:list-level-properties text:list-level-position-and-space-mode="label-alignment">
          <style:list-level-label-alignment text:label-followed-by="listtab" fo:text-indent="-1.272cm" fo:margin-left="7.83cm"/>
        </style:list-level-properties>
      </text:list-level-style-bullet>
      <text:list-level-style-bullet text:level="6" text:style-name="ListLabel_20_204" loext:num-list-format="•" style:num-suffix="•" text:bullet-char="•">
        <style:list-level-properties text:list-level-position-and-space-mode="label-alignment">
          <style:list-level-label-alignment text:label-followed-by="listtab" fo:text-indent="-1.272cm" fo:margin-left="9.109cm"/>
        </style:list-level-properties>
      </text:list-level-style-bullet>
      <text:list-level-style-bullet text:level="7" text:style-name="ListLabel_20_205" loext:num-list-format="•" style:num-suffix="•" text:bullet-char="•">
        <style:list-level-properties text:list-level-position-and-space-mode="label-alignment">
          <style:list-level-label-alignment text:label-followed-by="listtab" fo:text-indent="-1.272cm" fo:margin-left="10.386cm"/>
        </style:list-level-properties>
      </text:list-level-style-bullet>
      <text:list-level-style-bullet text:level="8" text:style-name="ListLabel_20_206" loext:num-list-format="•" style:num-suffix="•" text:bullet-char="•">
        <style:list-level-properties text:list-level-position-and-space-mode="label-alignment">
          <style:list-level-label-alignment text:label-followed-by="listtab" fo:text-indent="-1.272cm" fo:margin-left="11.665cm"/>
        </style:list-level-properties>
      </text:list-level-style-bullet>
      <text:list-level-style-bullet text:level="9" text:style-name="ListLabel_20_207" loext:num-list-format="•" style:num-suffix="•" text:bullet-char="•">
        <style:list-level-properties text:list-level-position-and-space-mode="label-alignment">
          <style:list-level-label-alignment text:label-followed-by="listtab" fo:text-indent="-1.272cm" fo:margin-left="12.943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4">
      <text:list-level-style-number text:level="1" text:style-name="ListLabel_20_208" loext:num-list-format="%1%)" style:num-suffix=")" style:num-format="a" style:num-letter-sync="true">
        <style:list-level-properties text:list-level-position-and-space-mode="label-alignment">
          <style:list-level-label-alignment text:label-followed-by="listtab" fo:text-indent="-1.272cm" fo:margin-left="2.718cm"/>
        </style:list-level-properties>
      </text:list-level-style-number>
      <text:list-level-style-bullet text:level="2" text:style-name="ListLabel_20_209" loext:num-list-format="•" style:num-suffix="•" text:bullet-char="•">
        <style:list-level-properties text:list-level-position-and-space-mode="label-alignment">
          <style:list-level-label-alignment text:label-followed-by="listtab" fo:text-indent="-1.272cm" fo:margin-left="3.993cm"/>
        </style:list-level-properties>
      </text:list-level-style-bullet>
      <text:list-level-style-bullet text:level="3" text:style-name="ListLabel_20_210" loext:num-list-format="•" style:num-suffix="•" text:bullet-char="•">
        <style:list-level-properties text:list-level-position-and-space-mode="label-alignment">
          <style:list-level-label-alignment text:label-followed-by="listtab" fo:text-indent="-1.272cm" fo:margin-left="5.272cm"/>
        </style:list-level-properties>
      </text:list-level-style-bullet>
      <text:list-level-style-bullet text:level="4" text:style-name="ListLabel_20_211" loext:num-list-format="•" style:num-suffix="•" text:bullet-char="•">
        <style:list-level-properties text:list-level-position-and-space-mode="label-alignment">
          <style:list-level-label-alignment text:label-followed-by="listtab" fo:text-indent="-1.272cm" fo:margin-left="6.551cm"/>
        </style:list-level-properties>
      </text:list-level-style-bullet>
      <text:list-level-style-bullet text:level="5" text:style-name="ListLabel_20_212" loext:num-list-format="•" style:num-suffix="•" text:bullet-char="•">
        <style:list-level-properties text:list-level-position-and-space-mode="label-alignment">
          <style:list-level-label-alignment text:label-followed-by="listtab" fo:text-indent="-1.272cm" fo:margin-left="7.83cm"/>
        </style:list-level-properties>
      </text:list-level-style-bullet>
      <text:list-level-style-bullet text:level="6" text:style-name="ListLabel_20_213" loext:num-list-format="•" style:num-suffix="•" text:bullet-char="•">
        <style:list-level-properties text:list-level-position-and-space-mode="label-alignment">
          <style:list-level-label-alignment text:label-followed-by="listtab" fo:text-indent="-1.272cm" fo:margin-left="9.109cm"/>
        </style:list-level-properties>
      </text:list-level-style-bullet>
      <text:list-level-style-bullet text:level="7" text:style-name="ListLabel_20_214" loext:num-list-format="•" style:num-suffix="•" text:bullet-char="•">
        <style:list-level-properties text:list-level-position-and-space-mode="label-alignment">
          <style:list-level-label-alignment text:label-followed-by="listtab" fo:text-indent="-1.272cm" fo:margin-left="10.386cm"/>
        </style:list-level-properties>
      </text:list-level-style-bullet>
      <text:list-level-style-bullet text:level="8" text:style-name="ListLabel_20_215" loext:num-list-format="•" style:num-suffix="•" text:bullet-char="•">
        <style:list-level-properties text:list-level-position-and-space-mode="label-alignment">
          <style:list-level-label-alignment text:label-followed-by="listtab" fo:text-indent="-1.272cm" fo:margin-left="11.665cm"/>
        </style:list-level-properties>
      </text:list-level-style-bullet>
      <text:list-level-style-bullet text:level="9" text:style-name="ListLabel_20_216" loext:num-list-format="•" style:num-suffix="•" text:bullet-char="•">
        <style:list-level-properties text:list-level-position-and-space-mode="label-alignment">
          <style:list-level-label-alignment text:label-followed-by="listtab" fo:text-indent="-1.272cm" fo:margin-left="12.943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5">
      <text:list-level-style-number text:level="1" text:style-name="ListLabel_20_217" loext:num-list-format="%1%)" style:num-suffix=")" style:num-format="a" style:num-letter-sync="true">
        <style:list-level-properties text:list-level-position-and-space-mode="label-alignment">
          <style:list-level-label-alignment text:label-followed-by="listtab" fo:text-indent="-1.272cm" fo:margin-left="2.718cm"/>
        </style:list-level-properties>
      </text:list-level-style-number>
      <text:list-level-style-bullet text:level="2" text:style-name="ListLabel_20_218" loext:num-list-format="•" style:num-suffix="•" text:bullet-char="•">
        <style:list-level-properties text:list-level-position-and-space-mode="label-alignment">
          <style:list-level-label-alignment text:label-followed-by="listtab" fo:text-indent="-1.272cm" fo:margin-left="3.993cm"/>
        </style:list-level-properties>
      </text:list-level-style-bullet>
      <text:list-level-style-bullet text:level="3" text:style-name="ListLabel_20_219" loext:num-list-format="•" style:num-suffix="•" text:bullet-char="•">
        <style:list-level-properties text:list-level-position-and-space-mode="label-alignment">
          <style:list-level-label-alignment text:label-followed-by="listtab" fo:text-indent="-1.272cm" fo:margin-left="5.272cm"/>
        </style:list-level-properties>
      </text:list-level-style-bullet>
      <text:list-level-style-bullet text:level="4" text:style-name="ListLabel_20_220" loext:num-list-format="•" style:num-suffix="•" text:bullet-char="•">
        <style:list-level-properties text:list-level-position-and-space-mode="label-alignment">
          <style:list-level-label-alignment text:label-followed-by="listtab" fo:text-indent="-1.272cm" fo:margin-left="6.551cm"/>
        </style:list-level-properties>
      </text:list-level-style-bullet>
      <text:list-level-style-bullet text:level="5" text:style-name="ListLabel_20_221" loext:num-list-format="•" style:num-suffix="•" text:bullet-char="•">
        <style:list-level-properties text:list-level-position-and-space-mode="label-alignment">
          <style:list-level-label-alignment text:label-followed-by="listtab" fo:text-indent="-1.272cm" fo:margin-left="7.83cm"/>
        </style:list-level-properties>
      </text:list-level-style-bullet>
      <text:list-level-style-bullet text:level="6" text:style-name="ListLabel_20_222" loext:num-list-format="•" style:num-suffix="•" text:bullet-char="•">
        <style:list-level-properties text:list-level-position-and-space-mode="label-alignment">
          <style:list-level-label-alignment text:label-followed-by="listtab" fo:text-indent="-1.272cm" fo:margin-left="9.109cm"/>
        </style:list-level-properties>
      </text:list-level-style-bullet>
      <text:list-level-style-bullet text:level="7" text:style-name="ListLabel_20_223" loext:num-list-format="•" style:num-suffix="•" text:bullet-char="•">
        <style:list-level-properties text:list-level-position-and-space-mode="label-alignment">
          <style:list-level-label-alignment text:label-followed-by="listtab" fo:text-indent="-1.272cm" fo:margin-left="10.386cm"/>
        </style:list-level-properties>
      </text:list-level-style-bullet>
      <text:list-level-style-bullet text:level="8" text:style-name="ListLabel_20_224" loext:num-list-format="•" style:num-suffix="•" text:bullet-char="•">
        <style:list-level-properties text:list-level-position-and-space-mode="label-alignment">
          <style:list-level-label-alignment text:label-followed-by="listtab" fo:text-indent="-1.272cm" fo:margin-left="11.665cm"/>
        </style:list-level-properties>
      </text:list-level-style-bullet>
      <text:list-level-style-bullet text:level="9" text:style-name="ListLabel_20_225" loext:num-list-format="•" style:num-suffix="•" text:bullet-char="•">
        <style:list-level-properties text:list-level-position-and-space-mode="label-alignment">
          <style:list-level-label-alignment text:label-followed-by="listtab" fo:text-indent="-1.272cm" fo:margin-left="12.943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6">
      <text:list-level-style-number text:level="1" text:style-name="ListLabel_20_226" loext:num-list-format="%1%)" style:num-suffix=")" style:num-format="a" style:num-letter-sync="true">
        <style:list-level-properties text:list-level-position-and-space-mode="label-alignment">
          <style:list-level-label-alignment text:label-followed-by="listtab" fo:text-indent="-1.272cm" fo:margin-left="2.718cm"/>
        </style:list-level-properties>
      </text:list-level-style-number>
      <text:list-level-style-bullet text:level="2" text:style-name="ListLabel_20_227" loext:num-list-format="•" style:num-suffix="•" text:bullet-char="•">
        <style:list-level-properties text:list-level-position-and-space-mode="label-alignment">
          <style:list-level-label-alignment text:label-followed-by="listtab" fo:text-indent="-1.272cm" fo:margin-left="3.993cm"/>
        </style:list-level-properties>
      </text:list-level-style-bullet>
      <text:list-level-style-bullet text:level="3" text:style-name="ListLabel_20_228" loext:num-list-format="•" style:num-suffix="•" text:bullet-char="•">
        <style:list-level-properties text:list-level-position-and-space-mode="label-alignment">
          <style:list-level-label-alignment text:label-followed-by="listtab" fo:text-indent="-1.272cm" fo:margin-left="5.272cm"/>
        </style:list-level-properties>
      </text:list-level-style-bullet>
      <text:list-level-style-bullet text:level="4" text:style-name="ListLabel_20_229" loext:num-list-format="•" style:num-suffix="•" text:bullet-char="•">
        <style:list-level-properties text:list-level-position-and-space-mode="label-alignment">
          <style:list-level-label-alignment text:label-followed-by="listtab" fo:text-indent="-1.272cm" fo:margin-left="6.551cm"/>
        </style:list-level-properties>
      </text:list-level-style-bullet>
      <text:list-level-style-bullet text:level="5" text:style-name="ListLabel_20_230" loext:num-list-format="•" style:num-suffix="•" text:bullet-char="•">
        <style:list-level-properties text:list-level-position-and-space-mode="label-alignment">
          <style:list-level-label-alignment text:label-followed-by="listtab" fo:text-indent="-1.272cm" fo:margin-left="7.83cm"/>
        </style:list-level-properties>
      </text:list-level-style-bullet>
      <text:list-level-style-bullet text:level="6" text:style-name="ListLabel_20_231" loext:num-list-format="•" style:num-suffix="•" text:bullet-char="•">
        <style:list-level-properties text:list-level-position-and-space-mode="label-alignment">
          <style:list-level-label-alignment text:label-followed-by="listtab" fo:text-indent="-1.272cm" fo:margin-left="9.109cm"/>
        </style:list-level-properties>
      </text:list-level-style-bullet>
      <text:list-level-style-bullet text:level="7" text:style-name="ListLabel_20_232" loext:num-list-format="•" style:num-suffix="•" text:bullet-char="•">
        <style:list-level-properties text:list-level-position-and-space-mode="label-alignment">
          <style:list-level-label-alignment text:label-followed-by="listtab" fo:text-indent="-1.272cm" fo:margin-left="10.386cm"/>
        </style:list-level-properties>
      </text:list-level-style-bullet>
      <text:list-level-style-bullet text:level="8" text:style-name="ListLabel_20_233" loext:num-list-format="•" style:num-suffix="•" text:bullet-char="•">
        <style:list-level-properties text:list-level-position-and-space-mode="label-alignment">
          <style:list-level-label-alignment text:label-followed-by="listtab" fo:text-indent="-1.272cm" fo:margin-left="11.665cm"/>
        </style:list-level-properties>
      </text:list-level-style-bullet>
      <text:list-level-style-bullet text:level="9" text:style-name="ListLabel_20_234" loext:num-list-format="•" style:num-suffix="•" text:bullet-char="•">
        <style:list-level-properties text:list-level-position-and-space-mode="label-alignment">
          <style:list-level-label-alignment text:label-followed-by="listtab" fo:text-indent="-1.272cm" fo:margin-left="12.943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7">
      <text:list-level-style-number text:level="1" text:style-name="ListLabel_20_235" loext:num-list-format="%1%)" style:num-suffix=")" style:num-format="a" style:num-letter-sync="true">
        <style:list-level-properties text:list-level-position-and-space-mode="label-alignment">
          <style:list-level-label-alignment text:label-followed-by="listtab" fo:text-indent="-1.272cm" fo:margin-left="2.718cm"/>
        </style:list-level-properties>
      </text:list-level-style-number>
      <text:list-level-style-bullet text:level="2" text:style-name="ListLabel_20_236" loext:num-list-format="•" style:num-suffix="•" text:bullet-char="•">
        <style:list-level-properties text:list-level-position-and-space-mode="label-alignment">
          <style:list-level-label-alignment text:label-followed-by="listtab" fo:text-indent="-1.272cm" fo:margin-left="3.993cm"/>
        </style:list-level-properties>
      </text:list-level-style-bullet>
      <text:list-level-style-bullet text:level="3" text:style-name="ListLabel_20_237" loext:num-list-format="•" style:num-suffix="•" text:bullet-char="•">
        <style:list-level-properties text:list-level-position-and-space-mode="label-alignment">
          <style:list-level-label-alignment text:label-followed-by="listtab" fo:text-indent="-1.272cm" fo:margin-left="5.272cm"/>
        </style:list-level-properties>
      </text:list-level-style-bullet>
      <text:list-level-style-bullet text:level="4" text:style-name="ListLabel_20_238" loext:num-list-format="•" style:num-suffix="•" text:bullet-char="•">
        <style:list-level-properties text:list-level-position-and-space-mode="label-alignment">
          <style:list-level-label-alignment text:label-followed-by="listtab" fo:text-indent="-1.272cm" fo:margin-left="6.551cm"/>
        </style:list-level-properties>
      </text:list-level-style-bullet>
      <text:list-level-style-bullet text:level="5" text:style-name="ListLabel_20_239" loext:num-list-format="•" style:num-suffix="•" text:bullet-char="•">
        <style:list-level-properties text:list-level-position-and-space-mode="label-alignment">
          <style:list-level-label-alignment text:label-followed-by="listtab" fo:text-indent="-1.272cm" fo:margin-left="7.83cm"/>
        </style:list-level-properties>
      </text:list-level-style-bullet>
      <text:list-level-style-bullet text:level="6" text:style-name="ListLabel_20_240" loext:num-list-format="•" style:num-suffix="•" text:bullet-char="•">
        <style:list-level-properties text:list-level-position-and-space-mode="label-alignment">
          <style:list-level-label-alignment text:label-followed-by="listtab" fo:text-indent="-1.272cm" fo:margin-left="9.109cm"/>
        </style:list-level-properties>
      </text:list-level-style-bullet>
      <text:list-level-style-bullet text:level="7" text:style-name="ListLabel_20_241" loext:num-list-format="•" style:num-suffix="•" text:bullet-char="•">
        <style:list-level-properties text:list-level-position-and-space-mode="label-alignment">
          <style:list-level-label-alignment text:label-followed-by="listtab" fo:text-indent="-1.272cm" fo:margin-left="10.386cm"/>
        </style:list-level-properties>
      </text:list-level-style-bullet>
      <text:list-level-style-bullet text:level="8" text:style-name="ListLabel_20_242" loext:num-list-format="•" style:num-suffix="•" text:bullet-char="•">
        <style:list-level-properties text:list-level-position-and-space-mode="label-alignment">
          <style:list-level-label-alignment text:label-followed-by="listtab" fo:text-indent="-1.272cm" fo:margin-left="11.665cm"/>
        </style:list-level-properties>
      </text:list-level-style-bullet>
      <text:list-level-style-bullet text:level="9" text:style-name="ListLabel_20_243" loext:num-list-format="•" style:num-suffix="•" text:bullet-char="•">
        <style:list-level-properties text:list-level-position-and-space-mode="label-alignment">
          <style:list-level-label-alignment text:label-followed-by="listtab" fo:text-indent="-1.272cm" fo:margin-left="12.943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8">
      <text:list-level-style-number text:level="1" text:style-name="ListLabel_20_244" loext:num-list-format="%1%)" style:num-suffix=")" style:num-format="a" style:num-letter-sync="true">
        <style:list-level-properties text:list-level-position-and-space-mode="label-alignment">
          <style:list-level-label-alignment text:label-followed-by="listtab" fo:text-indent="-1.272cm" fo:margin-left="2.718cm"/>
        </style:list-level-properties>
      </text:list-level-style-number>
      <text:list-level-style-bullet text:level="2" text:style-name="ListLabel_20_245" loext:num-list-format="•" style:num-suffix="•" text:bullet-char="•">
        <style:list-level-properties text:list-level-position-and-space-mode="label-alignment">
          <style:list-level-label-alignment text:label-followed-by="listtab" fo:text-indent="-1.272cm" fo:margin-left="3.993cm"/>
        </style:list-level-properties>
      </text:list-level-style-bullet>
      <text:list-level-style-bullet text:level="3" text:style-name="ListLabel_20_246" loext:num-list-format="•" style:num-suffix="•" text:bullet-char="•">
        <style:list-level-properties text:list-level-position-and-space-mode="label-alignment">
          <style:list-level-label-alignment text:label-followed-by="listtab" fo:text-indent="-1.272cm" fo:margin-left="5.272cm"/>
        </style:list-level-properties>
      </text:list-level-style-bullet>
      <text:list-level-style-bullet text:level="4" text:style-name="ListLabel_20_247" loext:num-list-format="•" style:num-suffix="•" text:bullet-char="•">
        <style:list-level-properties text:list-level-position-and-space-mode="label-alignment">
          <style:list-level-label-alignment text:label-followed-by="listtab" fo:text-indent="-1.272cm" fo:margin-left="6.551cm"/>
        </style:list-level-properties>
      </text:list-level-style-bullet>
      <text:list-level-style-bullet text:level="5" text:style-name="ListLabel_20_248" loext:num-list-format="•" style:num-suffix="•" text:bullet-char="•">
        <style:list-level-properties text:list-level-position-and-space-mode="label-alignment">
          <style:list-level-label-alignment text:label-followed-by="listtab" fo:text-indent="-1.272cm" fo:margin-left="7.83cm"/>
        </style:list-level-properties>
      </text:list-level-style-bullet>
      <text:list-level-style-bullet text:level="6" text:style-name="ListLabel_20_249" loext:num-list-format="•" style:num-suffix="•" text:bullet-char="•">
        <style:list-level-properties text:list-level-position-and-space-mode="label-alignment">
          <style:list-level-label-alignment text:label-followed-by="listtab" fo:text-indent="-1.272cm" fo:margin-left="9.109cm"/>
        </style:list-level-properties>
      </text:list-level-style-bullet>
      <text:list-level-style-bullet text:level="7" text:style-name="ListLabel_20_250" loext:num-list-format="•" style:num-suffix="•" text:bullet-char="•">
        <style:list-level-properties text:list-level-position-and-space-mode="label-alignment">
          <style:list-level-label-alignment text:label-followed-by="listtab" fo:text-indent="-1.272cm" fo:margin-left="10.386cm"/>
        </style:list-level-properties>
      </text:list-level-style-bullet>
      <text:list-level-style-bullet text:level="8" text:style-name="ListLabel_20_251" loext:num-list-format="•" style:num-suffix="•" text:bullet-char="•">
        <style:list-level-properties text:list-level-position-and-space-mode="label-alignment">
          <style:list-level-label-alignment text:label-followed-by="listtab" fo:text-indent="-1.272cm" fo:margin-left="11.665cm"/>
        </style:list-level-properties>
      </text:list-level-style-bullet>
      <text:list-level-style-bullet text:level="9" text:style-name="ListLabel_20_252" loext:num-list-format="•" style:num-suffix="•" text:bullet-char="•">
        <style:list-level-properties text:list-level-position-and-space-mode="label-alignment">
          <style:list-level-label-alignment text:label-followed-by="listtab" fo:text-indent="-1.272cm" fo:margin-left="12.943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9">
      <text:list-level-style-number text:level="1" text:style-name="ListLabel_20_253" loext:num-list-format="%1%)" style:num-suffix=")" style:num-format="a" style:num-letter-sync="true">
        <style:list-level-properties text:list-level-position-and-space-mode="label-alignment">
          <style:list-level-label-alignment text:label-followed-by="listtab" fo:text-indent="-1.272cm" fo:margin-left="2.718cm"/>
        </style:list-level-properties>
      </text:list-level-style-number>
      <text:list-level-style-bullet text:level="2" text:style-name="ListLabel_20_254" loext:num-list-format="•" style:num-suffix="•" text:bullet-char="•">
        <style:list-level-properties text:list-level-position-and-space-mode="label-alignment">
          <style:list-level-label-alignment text:label-followed-by="listtab" fo:text-indent="-1.272cm" fo:margin-left="3.993cm"/>
        </style:list-level-properties>
      </text:list-level-style-bullet>
      <text:list-level-style-bullet text:level="3" text:style-name="ListLabel_20_255" loext:num-list-format="•" style:num-suffix="•" text:bullet-char="•">
        <style:list-level-properties text:list-level-position-and-space-mode="label-alignment">
          <style:list-level-label-alignment text:label-followed-by="listtab" fo:text-indent="-1.272cm" fo:margin-left="5.272cm"/>
        </style:list-level-properties>
      </text:list-level-style-bullet>
      <text:list-level-style-bullet text:level="4" text:style-name="ListLabel_20_256" loext:num-list-format="•" style:num-suffix="•" text:bullet-char="•">
        <style:list-level-properties text:list-level-position-and-space-mode="label-alignment">
          <style:list-level-label-alignment text:label-followed-by="listtab" fo:text-indent="-1.272cm" fo:margin-left="6.551cm"/>
        </style:list-level-properties>
      </text:list-level-style-bullet>
      <text:list-level-style-bullet text:level="5" text:style-name="ListLabel_20_257" loext:num-list-format="•" style:num-suffix="•" text:bullet-char="•">
        <style:list-level-properties text:list-level-position-and-space-mode="label-alignment">
          <style:list-level-label-alignment text:label-followed-by="listtab" fo:text-indent="-1.272cm" fo:margin-left="7.83cm"/>
        </style:list-level-properties>
      </text:list-level-style-bullet>
      <text:list-level-style-bullet text:level="6" text:style-name="ListLabel_20_258" loext:num-list-format="•" style:num-suffix="•" text:bullet-char="•">
        <style:list-level-properties text:list-level-position-and-space-mode="label-alignment">
          <style:list-level-label-alignment text:label-followed-by="listtab" fo:text-indent="-1.272cm" fo:margin-left="9.109cm"/>
        </style:list-level-properties>
      </text:list-level-style-bullet>
      <text:list-level-style-bullet text:level="7" text:style-name="ListLabel_20_259" loext:num-list-format="•" style:num-suffix="•" text:bullet-char="•">
        <style:list-level-properties text:list-level-position-and-space-mode="label-alignment">
          <style:list-level-label-alignment text:label-followed-by="listtab" fo:text-indent="-1.272cm" fo:margin-left="10.386cm"/>
        </style:list-level-properties>
      </text:list-level-style-bullet>
      <text:list-level-style-bullet text:level="8" text:style-name="ListLabel_20_260" loext:num-list-format="•" style:num-suffix="•" text:bullet-char="•">
        <style:list-level-properties text:list-level-position-and-space-mode="label-alignment">
          <style:list-level-label-alignment text:label-followed-by="listtab" fo:text-indent="-1.272cm" fo:margin-left="11.665cm"/>
        </style:list-level-properties>
      </text:list-level-style-bullet>
      <text:list-level-style-bullet text:level="9" text:style-name="ListLabel_20_261" loext:num-list-format="•" style:num-suffix="•" text:bullet-char="•">
        <style:list-level-properties text:list-level-position-and-space-mode="label-alignment">
          <style:list-level-label-alignment text:label-followed-by="listtab" fo:text-indent="-1.272cm" fo:margin-left="12.943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0">
      <text:list-level-style-number text:level="1" text:style-name="ListLabel_20_262" loext:num-list-format="%1%)" style:num-suffix=")" style:num-format="a" style:num-letter-sync="true">
        <style:list-level-properties text:list-level-position-and-space-mode="label-alignment">
          <style:list-level-label-alignment text:label-followed-by="listtab" fo:text-indent="-1.272cm" fo:margin-left="2.718cm"/>
        </style:list-level-properties>
      </text:list-level-style-number>
      <text:list-level-style-number text:level="2" text:style-name="ListLabel_20_263" loext:num-list-format="(%2%)" style:num-prefix="(" style:num-suffix=")" style:num-format="i">
        <style:list-level-properties text:list-level-position-and-space-mode="label-alignment">
          <style:list-level-label-alignment text:label-followed-by="listtab" fo:text-indent="-1.27cm" fo:margin-left="3.988cm"/>
        </style:list-level-properties>
      </text:list-level-style-number>
      <text:list-level-style-bullet text:level="3" text:style-name="ListLabel_20_264" loext:num-list-format="•" style:num-suffix="•" text:bullet-char="•">
        <style:list-level-properties text:list-level-position-and-space-mode="label-alignment">
          <style:list-level-label-alignment text:label-followed-by="listtab" fo:text-indent="-1.27cm" fo:margin-left="5.265cm"/>
        </style:list-level-properties>
      </text:list-level-style-bullet>
      <text:list-level-style-bullet text:level="4" text:style-name="ListLabel_20_265" loext:num-list-format="•" style:num-suffix="•" text:bullet-char="•">
        <style:list-level-properties text:list-level-position-and-space-mode="label-alignment">
          <style:list-level-label-alignment text:label-followed-by="listtab" fo:text-indent="-1.27cm" fo:margin-left="6.544cm"/>
        </style:list-level-properties>
      </text:list-level-style-bullet>
      <text:list-level-style-bullet text:level="5" text:style-name="ListLabel_20_266" loext:num-list-format="•" style:num-suffix="•" text:bullet-char="•">
        <style:list-level-properties text:list-level-position-and-space-mode="label-alignment">
          <style:list-level-label-alignment text:label-followed-by="listtab" fo:text-indent="-1.27cm" fo:margin-left="7.825cm"/>
        </style:list-level-properties>
      </text:list-level-style-bullet>
      <text:list-level-style-bullet text:level="6" text:style-name="ListLabel_20_267" loext:num-list-format="•" style:num-suffix="•" text:bullet-char="•">
        <style:list-level-properties text:list-level-position-and-space-mode="label-alignment">
          <style:list-level-label-alignment text:label-followed-by="listtab" fo:text-indent="-1.27cm" fo:margin-left="9.103cm"/>
        </style:list-level-properties>
      </text:list-level-style-bullet>
      <text:list-level-style-bullet text:level="7" text:style-name="ListLabel_20_268" loext:num-list-format="•" style:num-suffix="•" text:bullet-char="•">
        <style:list-level-properties text:list-level-position-and-space-mode="label-alignment">
          <style:list-level-label-alignment text:label-followed-by="listtab" fo:text-indent="-1.27cm" fo:margin-left="10.382cm"/>
        </style:list-level-properties>
      </text:list-level-style-bullet>
      <text:list-level-style-bullet text:level="8" text:style-name="ListLabel_20_269" loext:num-list-format="•" style:num-suffix="•" text:bullet-char="•">
        <style:list-level-properties text:list-level-position-and-space-mode="label-alignment">
          <style:list-level-label-alignment text:label-followed-by="listtab" fo:text-indent="-1.27cm" fo:margin-left="11.663cm"/>
        </style:list-level-properties>
      </text:list-level-style-bullet>
      <text:list-level-style-bullet text:level="9" text:style-name="ListLabel_20_270" loext:num-list-format="•" style:num-suffix="•" text:bullet-char="•">
        <style:list-level-properties text:list-level-position-and-space-mode="label-alignment">
          <style:list-level-label-alignment text:label-followed-by="listtab" fo:text-indent="-1.27cm" fo:margin-left="12.942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1">
      <text:list-level-style-number text:level="1" text:style-name="ListLabel_20_271" loext:num-list-format="%1%)" style:num-suffix=")" style:num-format="a" style:num-letter-sync="true">
        <style:list-level-properties text:list-level-position-and-space-mode="label-alignment">
          <style:list-level-label-alignment text:label-followed-by="listtab" fo:text-indent="-1.272cm" fo:margin-left="2.718cm"/>
        </style:list-level-properties>
      </text:list-level-style-number>
      <text:list-level-style-bullet text:level="2" text:style-name="ListLabel_20_272" loext:num-list-format="•" style:num-suffix="•" text:bullet-char="•">
        <style:list-level-properties text:list-level-position-and-space-mode="label-alignment">
          <style:list-level-label-alignment text:label-followed-by="listtab" fo:text-indent="-1.272cm" fo:margin-left="3.993cm"/>
        </style:list-level-properties>
      </text:list-level-style-bullet>
      <text:list-level-style-bullet text:level="3" text:style-name="ListLabel_20_273" loext:num-list-format="•" style:num-suffix="•" text:bullet-char="•">
        <style:list-level-properties text:list-level-position-and-space-mode="label-alignment">
          <style:list-level-label-alignment text:label-followed-by="listtab" fo:text-indent="-1.272cm" fo:margin-left="5.272cm"/>
        </style:list-level-properties>
      </text:list-level-style-bullet>
      <text:list-level-style-bullet text:level="4" text:style-name="ListLabel_20_274" loext:num-list-format="•" style:num-suffix="•" text:bullet-char="•">
        <style:list-level-properties text:list-level-position-and-space-mode="label-alignment">
          <style:list-level-label-alignment text:label-followed-by="listtab" fo:text-indent="-1.272cm" fo:margin-left="6.551cm"/>
        </style:list-level-properties>
      </text:list-level-style-bullet>
      <text:list-level-style-bullet text:level="5" text:style-name="ListLabel_20_275" loext:num-list-format="•" style:num-suffix="•" text:bullet-char="•">
        <style:list-level-properties text:list-level-position-and-space-mode="label-alignment">
          <style:list-level-label-alignment text:label-followed-by="listtab" fo:text-indent="-1.272cm" fo:margin-left="7.83cm"/>
        </style:list-level-properties>
      </text:list-level-style-bullet>
      <text:list-level-style-bullet text:level="6" text:style-name="ListLabel_20_276" loext:num-list-format="•" style:num-suffix="•" text:bullet-char="•">
        <style:list-level-properties text:list-level-position-and-space-mode="label-alignment">
          <style:list-level-label-alignment text:label-followed-by="listtab" fo:text-indent="-1.272cm" fo:margin-left="9.109cm"/>
        </style:list-level-properties>
      </text:list-level-style-bullet>
      <text:list-level-style-bullet text:level="7" text:style-name="ListLabel_20_277" loext:num-list-format="•" style:num-suffix="•" text:bullet-char="•">
        <style:list-level-properties text:list-level-position-and-space-mode="label-alignment">
          <style:list-level-label-alignment text:label-followed-by="listtab" fo:text-indent="-1.272cm" fo:margin-left="10.386cm"/>
        </style:list-level-properties>
      </text:list-level-style-bullet>
      <text:list-level-style-bullet text:level="8" text:style-name="ListLabel_20_278" loext:num-list-format="•" style:num-suffix="•" text:bullet-char="•">
        <style:list-level-properties text:list-level-position-and-space-mode="label-alignment">
          <style:list-level-label-alignment text:label-followed-by="listtab" fo:text-indent="-1.272cm" fo:margin-left="11.665cm"/>
        </style:list-level-properties>
      </text:list-level-style-bullet>
      <text:list-level-style-bullet text:level="9" text:style-name="ListLabel_20_279" loext:num-list-format="•" style:num-suffix="•" text:bullet-char="•">
        <style:list-level-properties text:list-level-position-and-space-mode="label-alignment">
          <style:list-level-label-alignment text:label-followed-by="listtab" fo:text-indent="-1.272cm" fo:margin-left="12.943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2">
      <text:list-level-style-number text:level="1" text:style-name="ListLabel_20_280" loext:num-list-format="%1%." style:num-suffix="." style:num-format="1">
        <style:list-level-properties text:list-level-position-and-space-mode="label-alignment">
          <style:list-level-label-alignment text:label-followed-by="listtab" fo:text-indent="-1.27cm" fo:margin-left="1.448cm"/>
        </style:list-level-properties>
      </text:list-level-style-number>
      <text:list-level-style-number text:level="2" text:style-name="ListLabel_20_281" loext:num-list-format="%1%.%2%" style:num-format="1" text:display-levels="2">
        <style:list-level-properties text:list-level-position-and-space-mode="label-alignment">
          <style:list-level-label-alignment text:label-followed-by="listtab" fo:text-indent="-1.272cm" fo:margin-left="2.701cm"/>
        </style:list-level-properties>
      </text:list-level-style-number>
      <text:list-level-style-number text:level="3" text:style-name="ListLabel_20_282" loext:num-list-format="%3%)" style:num-suffix=")" style:num-format="a" style:num-letter-sync="true">
        <style:list-level-properties text:list-level-position-and-space-mode="label-alignment">
          <style:list-level-label-alignment text:label-followed-by="listtab" fo:text-indent="-1.272cm" fo:margin-left="2.947cm"/>
        </style:list-level-properties>
      </text:list-level-style-number>
      <text:list-level-style-number text:level="4" text:style-name="ListLabel_20_283" loext:num-list-format="(%4%)" style:num-prefix="(" style:num-suffix=")" style:num-format="i">
        <style:list-level-properties text:list-level-position-and-space-mode="label-alignment">
          <style:list-level-label-alignment text:label-followed-by="listtab" fo:text-indent="-0.529cm" fo:margin-left="2.718cm"/>
        </style:list-level-properties>
      </text:list-level-style-number>
      <text:list-level-style-bullet text:level="5" text:style-name="ListLabel_20_284" loext:num-list-format="•" style:num-suffix="•" text:bullet-char="•">
        <style:list-level-properties text:list-level-position-and-space-mode="label-alignment">
          <style:list-level-label-alignment text:label-followed-by="listtab" fo:text-indent="-0.529cm" fo:margin-left="6.098cm"/>
        </style:list-level-properties>
      </text:list-level-style-bullet>
      <text:list-level-style-bullet text:level="6" text:style-name="ListLabel_20_285" loext:num-list-format="•" style:num-suffix="•" text:bullet-char="•">
        <style:list-level-properties text:list-level-position-and-space-mode="label-alignment">
          <style:list-level-label-alignment text:label-followed-by="listtab" fo:text-indent="-0.529cm" fo:margin-left="7.664cm"/>
        </style:list-level-properties>
      </text:list-level-style-bullet>
      <text:list-level-style-bullet text:level="7" text:style-name="ListLabel_20_286" loext:num-list-format="•" style:num-suffix="•" text:bullet-char="•">
        <style:list-level-properties text:list-level-position-and-space-mode="label-alignment">
          <style:list-level-label-alignment text:label-followed-by="listtab" fo:text-indent="-0.529cm" fo:margin-left="9.232cm"/>
        </style:list-level-properties>
      </text:list-level-style-bullet>
      <text:list-level-style-bullet text:level="8" text:style-name="ListLabel_20_287" loext:num-list-format="•" style:num-suffix="•" text:bullet-char="•">
        <style:list-level-properties text:list-level-position-and-space-mode="label-alignment">
          <style:list-level-label-alignment text:label-followed-by="listtab" fo:text-indent="-0.529cm" fo:margin-left="10.799cm"/>
        </style:list-level-properties>
      </text:list-level-style-bullet>
      <text:list-level-style-bullet text:level="9" text:style-name="ListLabel_20_288" loext:num-list-format="•" style:num-suffix="•" text:bullet-char="•">
        <style:list-level-properties text:list-level-position-and-space-mode="label-alignment">
          <style:list-level-label-alignment text:label-followed-by="listtab" fo:text-indent="-0.529cm" fo:margin-left="12.367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3">
      <text:list-level-style-number text:level="1" text:style-name="ListLabel_20_289" loext:num-list-format="%1%)" style:num-suffix=")" style:num-format="a" style:num-letter-sync="true">
        <style:list-level-properties text:list-level-position-and-space-mode="label-alignment">
          <style:list-level-label-alignment text:label-followed-by="listtab" fo:text-indent="-0.626cm" fo:margin-left="1.536cm"/>
        </style:list-level-properties>
      </text:list-level-style-number>
      <text:list-level-style-bullet text:level="2" text:style-name="ListLabel_20_290" loext:num-list-format="•" style:num-suffix="•" text:bullet-char="•">
        <style:list-level-properties text:list-level-position-and-space-mode="label-alignment">
          <style:list-level-label-alignment text:label-followed-by="listtab" fo:text-indent="-0.626cm" fo:margin-left="2.946cm"/>
        </style:list-level-properties>
      </text:list-level-style-bullet>
      <text:list-level-style-bullet text:level="3" text:style-name="ListLabel_20_291" loext:num-list-format="•" style:num-suffix="•" text:bullet-char="•">
        <style:list-level-properties text:list-level-position-and-space-mode="label-alignment">
          <style:list-level-label-alignment text:label-followed-by="listtab" fo:text-indent="-0.626cm" fo:margin-left="4.341cm"/>
        </style:list-level-properties>
      </text:list-level-style-bullet>
      <text:list-level-style-bullet text:level="4" text:style-name="ListLabel_20_292" loext:num-list-format="•" style:num-suffix="•" text:bullet-char="•">
        <style:list-level-properties text:list-level-position-and-space-mode="label-alignment">
          <style:list-level-label-alignment text:label-followed-by="listtab" fo:text-indent="-0.626cm" fo:margin-left="5.736cm"/>
        </style:list-level-properties>
      </text:list-level-style-bullet>
      <text:list-level-style-bullet text:level="5" text:style-name="ListLabel_20_293" loext:num-list-format="•" style:num-suffix="•" text:bullet-char="•">
        <style:list-level-properties text:list-level-position-and-space-mode="label-alignment">
          <style:list-level-label-alignment text:label-followed-by="listtab" fo:text-indent="-0.626cm" fo:margin-left="7.131cm"/>
        </style:list-level-properties>
      </text:list-level-style-bullet>
      <text:list-level-style-bullet text:level="6" text:style-name="ListLabel_20_294" loext:num-list-format="•" style:num-suffix="•" text:bullet-char="•">
        <style:list-level-properties text:list-level-position-and-space-mode="label-alignment">
          <style:list-level-label-alignment text:label-followed-by="listtab" fo:text-indent="-0.626cm" fo:margin-left="8.527cm"/>
        </style:list-level-properties>
      </text:list-level-style-bullet>
      <text:list-level-style-bullet text:level="7" text:style-name="ListLabel_20_295" loext:num-list-format="•" style:num-suffix="•" text:bullet-char="•">
        <style:list-level-properties text:list-level-position-and-space-mode="label-alignment">
          <style:list-level-label-alignment text:label-followed-by="listtab" fo:text-indent="-0.626cm" fo:margin-left="9.92cm"/>
        </style:list-level-properties>
      </text:list-level-style-bullet>
      <text:list-level-style-bullet text:level="8" text:style-name="ListLabel_20_296" loext:num-list-format="•" style:num-suffix="•" text:bullet-char="•">
        <style:list-level-properties text:list-level-position-and-space-mode="label-alignment">
          <style:list-level-label-alignment text:label-followed-by="listtab" fo:text-indent="-0.626cm" fo:margin-left="11.315cm"/>
        </style:list-level-properties>
      </text:list-level-style-bullet>
      <text:list-level-style-bullet text:level="9" text:style-name="ListLabel_20_297" loext:num-list-format="•" style:num-suffix="•" text:bullet-char="•">
        <style:list-level-properties text:list-level-position-and-space-mode="label-alignment">
          <style:list-level-label-alignment text:label-followed-by="listtab" fo:text-indent="-0.626cm" fo:margin-left="12.711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4">
      <text:list-level-style-number text:level="1" text:style-name="ListLabel_20_298" loext:num-list-format="(%1%)" style:num-prefix="(" style:num-suffix=")" style:num-format="a" style:num-letter-sync="true">
        <style:list-level-properties text:list-level-position-and-space-mode="label-alignment">
          <style:list-level-label-alignment text:label-followed-by="listtab" fo:text-indent="-1.51cm" fo:margin-left="2.683cm"/>
        </style:list-level-properties>
      </text:list-level-style-number>
      <text:list-level-style-number text:level="2" text:style-name="ListLabel_20_299" loext:num-list-format="%2%)" style:num-suffix=")" style:num-format="a" style:num-letter-sync="true">
        <style:list-level-properties text:list-level-position-and-space-mode="label-alignment">
          <style:list-level-label-alignment text:label-followed-by="listtab" fo:text-indent="-1.272cm" fo:margin-left="2.718cm"/>
        </style:list-level-properties>
      </text:list-level-style-number>
      <text:list-level-style-bullet text:level="3" text:style-name="ListLabel_20_300" loext:num-list-format="•" style:num-suffix="•" text:bullet-char="•">
        <style:list-level-properties text:list-level-position-and-space-mode="label-alignment">
          <style:list-level-label-alignment text:label-followed-by="listtab" fo:text-indent="-1.272cm" fo:margin-left="4.136cm"/>
        </style:list-level-properties>
      </text:list-level-style-bullet>
      <text:list-level-style-bullet text:level="4" text:style-name="ListLabel_20_301" loext:num-list-format="•" style:num-suffix="•" text:bullet-char="•">
        <style:list-level-properties text:list-level-position-and-space-mode="label-alignment">
          <style:list-level-label-alignment text:label-followed-by="listtab" fo:text-indent="-1.272cm" fo:margin-left="5.556cm"/>
        </style:list-level-properties>
      </text:list-level-style-bullet>
      <text:list-level-style-bullet text:level="5" text:style-name="ListLabel_20_302" loext:num-list-format="•" style:num-suffix="•" text:bullet-char="•">
        <style:list-level-properties text:list-level-position-and-space-mode="label-alignment">
          <style:list-level-label-alignment text:label-followed-by="listtab" fo:text-indent="-1.272cm" fo:margin-left="6.978cm"/>
        </style:list-level-properties>
      </text:list-level-style-bullet>
      <text:list-level-style-bullet text:level="6" text:style-name="ListLabel_20_303" loext:num-list-format="•" style:num-suffix="•" text:bullet-char="•">
        <style:list-level-properties text:list-level-position-and-space-mode="label-alignment">
          <style:list-level-label-alignment text:label-followed-by="listtab" fo:text-indent="-1.272cm" fo:margin-left="8.398cm"/>
        </style:list-level-properties>
      </text:list-level-style-bullet>
      <text:list-level-style-bullet text:level="7" text:style-name="ListLabel_20_304" loext:num-list-format="•" style:num-suffix="•" text:bullet-char="•">
        <style:list-level-properties text:list-level-position-and-space-mode="label-alignment">
          <style:list-level-label-alignment text:label-followed-by="listtab" fo:text-indent="-1.272cm" fo:margin-left="9.818cm"/>
        </style:list-level-properties>
      </text:list-level-style-bullet>
      <text:list-level-style-bullet text:level="8" text:style-name="ListLabel_20_305" loext:num-list-format="•" style:num-suffix="•" text:bullet-char="•">
        <style:list-level-properties text:list-level-position-and-space-mode="label-alignment">
          <style:list-level-label-alignment text:label-followed-by="listtab" fo:text-indent="-1.272cm" fo:margin-left="11.24cm"/>
        </style:list-level-properties>
      </text:list-level-style-bullet>
      <text:list-level-style-bullet text:level="9" text:style-name="ListLabel_20_306" loext:num-list-format="•" style:num-suffix="•" text:bullet-char="•">
        <style:list-level-properties text:list-level-position-and-space-mode="label-alignment">
          <style:list-level-label-alignment text:label-followed-by="listtab" fo:text-indent="-1.272cm" fo:margin-left="12.659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5">
      <text:list-level-style-number text:level="1" text:style-name="ListLabel_20_307" loext:num-list-format="%1%)" style:num-suffix=")" style:num-format="a" style:num-letter-sync="true">
        <style:list-level-properties text:list-level-position-and-space-mode="label-alignment">
          <style:list-level-label-alignment text:label-followed-by="listtab" fo:text-indent="-1.272cm" fo:margin-left="2.718cm"/>
        </style:list-level-properties>
      </text:list-level-style-number>
      <text:list-level-style-number text:level="2" text:style-name="ListLabel_20_308" loext:num-list-format="(%2%)" style:num-prefix="(" style:num-suffix=")" style:num-format="a" style:num-letter-sync="true">
        <style:list-level-properties text:list-level-position-and-space-mode="label-alignment">
          <style:list-level-label-alignment text:label-followed-by="listtab" fo:text-indent="-1.007cm" fo:margin-left="2.93cm"/>
        </style:list-level-properties>
      </text:list-level-style-number>
      <text:list-level-style-bullet text:level="3" text:style-name="ListLabel_20_309" loext:num-list-format="•" style:num-suffix="•" text:bullet-char="•">
        <style:list-level-properties text:list-level-position-and-space-mode="label-alignment">
          <style:list-level-label-alignment text:label-followed-by="listtab" fo:text-indent="-1.007cm" fo:margin-left="4.325cm"/>
        </style:list-level-properties>
      </text:list-level-style-bullet>
      <text:list-level-style-bullet text:level="4" text:style-name="ListLabel_20_310" loext:num-list-format="•" style:num-suffix="•" text:bullet-char="•">
        <style:list-level-properties text:list-level-position-and-space-mode="label-alignment">
          <style:list-level-label-alignment text:label-followed-by="listtab" fo:text-indent="-1.007cm" fo:margin-left="5.722cm"/>
        </style:list-level-properties>
      </text:list-level-style-bullet>
      <text:list-level-style-bullet text:level="5" text:style-name="ListLabel_20_311" loext:num-list-format="•" style:num-suffix="•" text:bullet-char="•">
        <style:list-level-properties text:list-level-position-and-space-mode="label-alignment">
          <style:list-level-label-alignment text:label-followed-by="listtab" fo:text-indent="-1.007cm" fo:margin-left="7.119cm"/>
        </style:list-level-properties>
      </text:list-level-style-bullet>
      <text:list-level-style-bullet text:level="6" text:style-name="ListLabel_20_312" loext:num-list-format="•" style:num-suffix="•" text:bullet-char="•">
        <style:list-level-properties text:list-level-position-and-space-mode="label-alignment">
          <style:list-level-label-alignment text:label-followed-by="listtab" fo:text-indent="-1.007cm" fo:margin-left="8.516cm"/>
        </style:list-level-properties>
      </text:list-level-style-bullet>
      <text:list-level-style-bullet text:level="7" text:style-name="ListLabel_20_313" loext:num-list-format="•" style:num-suffix="•" text:bullet-char="•">
        <style:list-level-properties text:list-level-position-and-space-mode="label-alignment">
          <style:list-level-label-alignment text:label-followed-by="listtab" fo:text-indent="-1.007cm" fo:margin-left="9.913cm"/>
        </style:list-level-properties>
      </text:list-level-style-bullet>
      <text:list-level-style-bullet text:level="8" text:style-name="ListLabel_20_314" loext:num-list-format="•" style:num-suffix="•" text:bullet-char="•">
        <style:list-level-properties text:list-level-position-and-space-mode="label-alignment">
          <style:list-level-label-alignment text:label-followed-by="listtab" fo:text-indent="-1.007cm" fo:margin-left="11.31cm"/>
        </style:list-level-properties>
      </text:list-level-style-bullet>
      <text:list-level-style-bullet text:level="9" text:style-name="ListLabel_20_315" loext:num-list-format="•" style:num-suffix="•" text:bullet-char="•">
        <style:list-level-properties text:list-level-position-and-space-mode="label-alignment">
          <style:list-level-label-alignment text:label-followed-by="listtab" fo:text-indent="-1.007cm" fo:margin-left="12.707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6">
      <text:list-level-style-number text:level="1" text:style-name="ListLabel_20_316" loext:num-list-format="(%1%)" style:num-prefix="(" style:num-suffix=")" style:num-format="1">
        <style:list-level-properties text:list-level-position-and-space-mode="label-alignment">
          <style:list-level-label-alignment text:label-followed-by="listtab" fo:text-indent="-1.27cm" fo:margin-left="1.448cm"/>
        </style:list-level-properties>
      </text:list-level-style-number>
      <text:list-level-style-number text:level="2" text:style-name="ListLabel_20_317" loext:num-list-format="%2%)" style:num-suffix=")" style:num-format="a" style:num-letter-sync="true">
        <style:list-level-properties text:list-level-position-and-space-mode="label-alignment">
          <style:list-level-label-alignment text:label-followed-by="listtab" fo:text-indent="-1.272cm" fo:margin-left="2.718cm"/>
        </style:list-level-properties>
      </text:list-level-style-number>
      <text:list-level-style-bullet text:level="3" text:style-name="ListLabel_20_318" loext:num-list-format="•" style:num-suffix="•" text:bullet-char="•">
        <style:list-level-properties text:list-level-position-and-space-mode="label-alignment">
          <style:list-level-label-alignment text:label-followed-by="listtab" fo:text-indent="-1.272cm" fo:margin-left="4.136cm"/>
        </style:list-level-properties>
      </text:list-level-style-bullet>
      <text:list-level-style-bullet text:level="4" text:style-name="ListLabel_20_319" loext:num-list-format="•" style:num-suffix="•" text:bullet-char="•">
        <style:list-level-properties text:list-level-position-and-space-mode="label-alignment">
          <style:list-level-label-alignment text:label-followed-by="listtab" fo:text-indent="-1.272cm" fo:margin-left="5.556cm"/>
        </style:list-level-properties>
      </text:list-level-style-bullet>
      <text:list-level-style-bullet text:level="5" text:style-name="ListLabel_20_320" loext:num-list-format="•" style:num-suffix="•" text:bullet-char="•">
        <style:list-level-properties text:list-level-position-and-space-mode="label-alignment">
          <style:list-level-label-alignment text:label-followed-by="listtab" fo:text-indent="-1.272cm" fo:margin-left="6.978cm"/>
        </style:list-level-properties>
      </text:list-level-style-bullet>
      <text:list-level-style-bullet text:level="6" text:style-name="ListLabel_20_321" loext:num-list-format="•" style:num-suffix="•" text:bullet-char="•">
        <style:list-level-properties text:list-level-position-and-space-mode="label-alignment">
          <style:list-level-label-alignment text:label-followed-by="listtab" fo:text-indent="-1.272cm" fo:margin-left="8.398cm"/>
        </style:list-level-properties>
      </text:list-level-style-bullet>
      <text:list-level-style-bullet text:level="7" text:style-name="ListLabel_20_322" loext:num-list-format="•" style:num-suffix="•" text:bullet-char="•">
        <style:list-level-properties text:list-level-position-and-space-mode="label-alignment">
          <style:list-level-label-alignment text:label-followed-by="listtab" fo:text-indent="-1.272cm" fo:margin-left="9.818cm"/>
        </style:list-level-properties>
      </text:list-level-style-bullet>
      <text:list-level-style-bullet text:level="8" text:style-name="ListLabel_20_323" loext:num-list-format="•" style:num-suffix="•" text:bullet-char="•">
        <style:list-level-properties text:list-level-position-and-space-mode="label-alignment">
          <style:list-level-label-alignment text:label-followed-by="listtab" fo:text-indent="-1.272cm" fo:margin-left="11.24cm"/>
        </style:list-level-properties>
      </text:list-level-style-bullet>
      <text:list-level-style-bullet text:level="9" text:style-name="ListLabel_20_324" loext:num-list-format="•" style:num-suffix="•" text:bullet-char="•">
        <style:list-level-properties text:list-level-position-and-space-mode="label-alignment">
          <style:list-level-label-alignment text:label-followed-by="listtab" fo:text-indent="-1.272cm" fo:margin-left="12.659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Theme">
      <loext:theme-colors loext:name="Office">
        <loext:color loext:name="dark1" loext:color="#000000"/>
        <loext:color loext:name="light1" loext:color="#ffffff"/>
        <loext:color loext:name="dark2" loext:color="#1f497d"/>
        <loext:color loext:name="light2" loext:color="#eeece1"/>
        <loext:color loext:name="accent1" loext:color="#4f81bd"/>
        <loext:color loext:name="accent2" loext:color="#c0504d"/>
        <loext:color loext:name="accent3" loext:color="#9bbb59"/>
        <loext:color loext:name="accent4" loext:color="#8064a2"/>
        <loext:color loext:name="accent5" loext:color="#4bacc6"/>
        <loext:color loext:name="accent6" loext:color="#f79646"/>
        <loext:color loext:name="hyperlink" loext:color="#0000ff"/>
        <loext:color loext:name="followed-hyperlink" loext:color="#800080"/>
      </loext:theme-colors>
    </loext:theme>
  </office:styles>
  <office:automatic-styles>
    <style:style style:name="MP1" style:family="paragraph" style:parent-style-name="Text_20_body">
      <style:paragraph-properties fo:line-height="6%" fo:text-align="start" style:justify-single-word="false" loext:word-spacing-minimum="75%" loext:word-spacing-maximum="133%"/>
      <style:text-properties fo:font-size="10pt" style:font-size-asian="10pt"/>
    </style:style>
    <style:style style:name="MP2" style:family="paragraph" style:parent-style-name="Text_20_body">
      <style:paragraph-properties fo:margin-left="0.035cm" fo:margin-top="0.023cm" fo:margin-bottom="0cm" style:contextual-spacing="false" fo:text-align="start" style:justify-single-word="false" loext:word-spacing-minimum="75%" loext:word-spacing-maximum="133%"/>
    </style:style>
    <style:style style:name="MP3" style:family="paragraph">
      <loext:graphic-properties draw:fill="none"/>
      <style:paragraph-properties fo:text-align="start"/>
      <style:text-properties fo:font-size="18pt"/>
    </style:style>
    <style:style style:name="MT1" style:family="text">
      <style:text-properties fo:font-size="10pt" style:font-size-asian="10pt"/>
    </style:style>
    <style:style style:name="MT2" style:family="text">
      <style:text-properties fo:color="#0f4b5b" loext:opacity="100%"/>
    </style:style>
    <style:style style:name="MT3" style:family="text">
      <style:text-properties fo:color="#0f4b5b" loext:opacity="100%" fo:letter-spacing="-0.002cm"/>
    </style:style>
    <style:style style:name="MT4" style:family="text">
      <style:text-properties fo:color="#0f4b5b" loext:opacity="100%" fo:letter-spacing="-0.004cm"/>
    </style:style>
    <style:style style:name="MT5" style:family="text">
      <style:text-properties fo:color="#0f4b5b" loext:opacity="100%" fo:letter-spacing="-0.009cm"/>
    </style:style>
    <style:style style:name="MT6" style:family="text">
      <style:text-properties fo:color="#0f4b5b" loext:opacity="100%" fo:letter-spacing="-0.005cm"/>
    </style:style>
    <style:style style:name="MT7" style:family="text">
      <style:text-properties fo:color="#0f4b5b" loext:opacity="100%" fo:letter-spacing="-0.007cm"/>
    </style:style>
    <style:style style:name="Mfr1" style:family="graphic" style:parent-style-name="Graphics">
      <style:graphic-properties fo:margin-left="0cm" fo:margin-right="0cm" fo:margin-top="0cm" fo:margin-bottom="0cm" style:run-through="background" style:wrap="run-through" style:number-wrapped-paragraphs="no-limit" style:vertical-pos="from-top" style:vertical-rel="page" style:horizontal-pos="from-left" style:horizontal-rel="page" fo:background-color="transparent" draw:fill="none" draw:fill-color="#729fcf" draw:secondary-fill-color="#729fcf" draw:gradient-step-count="0" draw:fill-hatch-solid="false" draw:opacity="100%" draw:fill-image-width="0cm" draw:fill-image-height="0cm" style:repeat="repeat" draw:fill-image-ref-point-x="0%" draw:fill-image-ref-point-y="0%" draw:fill-image-ref-point="center" draw:tile-repeat-offset="0% horizontal" fo:padding="0cm" fo:border="none" style:mirror="none" fo:clip="rect(0cm, 0cm, 0cm, 0cm)" draw:luminance="0%" draw:contrast="0%" draw:red="0%" draw:green="0%" draw:blue="0%" draw:gamma="100%" draw:color-inversion="false" draw:image-opacity="100%" draw:color-mode="standard" draw:wrap-influence-on-position="once-concurrent" loext:allow-overlap="true" loext:decorative="false"/>
    </style:style>
    <style:style style:name="Mfr2" style:family="graphic" style:parent-style-name="Frame">
      <style:graphic-properties fo:margin-left="0cm" fo:margin-right="0cm" style:run-through="background" style:wrap="run-through" style:number-wrapped-paragraphs="no-limit" style:vertical-pos="from-top" style:vertical-rel="page" style:horizontal-pos="from-left" style:horizontal-rel="page" draw:opacity="0%" fo:padding="0cm" fo:border="none" style:writing-mode="lr-tb" draw:wrap-influence-on-position="once-concurrent" loext:allow-overlap="true" draw:textarea-vertical-align="top"/>
    </style:style>
    <style:style style:name="Mgr1" style:family="graphic" style:parent-style-name="Frame">
      <style:graphic-properties draw:stroke="none" svg:stroke-width="0cm" draw:fill="none" loext:fill-use-slide-background="false" draw:textarea-vertical-align="top" draw:auto-grow-height="false" fo:min-height="0.506cm" fo:min-width="8.71cm" fo:padding-top="0cm" fo:padding-bottom="0cm" fo:padding-left="0cm" fo:padding-right="0cm" fo:wrap-option="wrap" loext:decorative="false" fo:margin-left="0cm" fo:margin-right="0cm" fo:margin-top="0cm" fo:margin-bottom="0cm" style:run-through="background" style:wrap="run-through" style:number-wrapped-paragraphs="no-limit" style:vertical-pos="from-top" style:vertical-rel="page" style:horizontal-pos="from-left" style:horizontal-rel="page" draw:wrap-influence-on-position="once-concurrent" loext:allow-overlap="true" style:flow-with-text="false"/>
    </style:style>
    <style:page-layout style:name="Mpm1">
      <style:page-layout-properties fo:page-width="21.001cm" fo:page-height="29.7cm" style:num-format="1" style:print-orientation="portrait" fo:margin-top="1.589cm" fo:margin-bottom="1.861cm" fo:margin-left="2.999cm" fo:margin-right="2.499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1.409cm" fo:margin-left="0cm" fo:margin-right="0cm" fo:margin-bottom="1.311cm" style:dynamic-spacing="true"/>
      </style:header-style>
      <style:footer-style>
        <style:header-footer-properties fo:min-height="0.326cm" fo:margin-left="0cm" fo:margin-right="0cm" fo:margin-top="0.226cm" style:dynamic-spacing="true"/>
      </style:footer-style>
    </style:page-layout>
    <style:page-layout style:name="Mpm2">
      <style:page-layout-properties fo:page-width="21.001cm" fo:page-height="29.7cm" style:num-format="1" style:print-orientation="portrait" fo:margin-top="1.589cm" fo:margin-bottom="1.861cm" fo:margin-left="2.999cm" fo:margin-right="2.499cm" style:writing-mode="lr-tb" style:layout-grid-color="#c0c0c0" style:layout-grid-lines="24514" style:layout-grid-base-height="0.176cm" style:layout-grid-ruby-height="0cm" style:layout-grid-mode="none" style:layout-grid-ruby-below="false" style:layout-grid-print="false" style:layout-grid-display="false" style:layout-grid-base-width="0.388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1.409cm" fo:margin-left="0cm" fo:margin-right="0cm" fo:margin-bottom="1.311cm" style:dynamic-spacing="true"/>
      </style:header-style>
      <style:footer-style>
        <style:header-footer-properties fo:min-height="0.326cm" fo:margin-left="0cm" fo:margin-right="0cm" fo:margin-top="0.226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MP1" loext:marker-style-name="MT1"><draw:frame draw:style-name="Mfr1" draw:name="Image 1" text:anchor-type="char" svg:x="3.175cm" svg:y="1.589cm" svg:width="5.93cm" svg:height="0.838cm" draw:z-index="2"><draw:image xlink:href="Pictures/10000001000001C00000003F36FF74A8.png" xlink:type="simple" xlink:show="embed" xlink:actuate="onLoad" draw:mime-type="image/png"/></draw:frame></text:p>
      </style:header>
      <style:footer>
        <text:p text:style-name="MP1" loext:marker-style-name="MT1"><draw:custom-shape text:anchor-type="char" draw:z-index="5" draw:name="Textbox 2" draw:style-name="Mgr1" draw:text-style-name="MP3" svg:width="8.709cm" svg:height="0.505cm" svg:x="6.668cm" svg:y="27.464cm"><text:p text:style-name="MP2"><text:span text:style-name="MT2">Page</text:span><text:span text:style-name="MT3"> </text:span><text:span text:style-name="MT2"><text:page-number text:select-page="current">1</text:page-number></text:span><text:span text:style-name="MT4"><text:s/></text:span><text:span text:style-name="MT2">of</text:span><text:span text:style-name="MT5"> </text:span><text:span text:style-name="MT2"><text:page-count>49</text:page-count></text:span><text:span text:style-name="MT4"><text:s/></text:span><text:span text:style-name="MT2">Version</text:span><text:span text:style-name="MT4"> </text:span><text:span text:style-name="MT2">1.6</text:span><text:span text:style-name="MT3"> 2</text:span><text:span text:style-name="MT2">6th</text:span><text:span text:style-name="MT3"> </text:span><text:span text:style-name="MT2">November</text:span><text:span text:style-name="MT6"> </text:span><text:span text:style-name="MT7">2025</text:span></text:p><draw:enhanced-geometry draw:mirror-horizontal="false" draw:mirror-vertical="false" svg:viewBox="0 0 0 0" draw:glue-points="?f0 0 0 ?f1 ?f0 ?f2 ?f3 ?f1" draw:text-areas="0 0 ?f3 ?f2" draw:type="ooxml-rect" draw:enhanced-path="M 0 0 L ?f3 0 ?f3 ?f2 0 ?f2 Z N"><draw:equation draw:name="f0" draw:formula="logwidth/2"/><draw:equation draw:name="f1" draw:formula="logheight/2"/><draw:equation draw:name="f2" draw:formula="logheight"/><draw:equation draw:name="f3" draw:formula="logwidth"/></draw:enhanced-geometry></draw:custom-shape></text:p>
      </style:footer>
    </style:master-page>
    <style:master-page style:name="Converted1" style:page-layout-name="Mpm2" draw:style-name="Mdp1">
      <style:header>
        <text:p text:style-name="MP1" loext:marker-style-name="MT1"><draw:frame draw:style-name="Mfr1" draw:name="Image 1 Copy 1" text:anchor-type="char" svg:x="3.175cm" svg:y="1.589cm" svg:width="5.93cm" svg:height="0.838cm" draw:z-index="21"><draw:image xlink:href="Pictures/10000001000001C00000003F36FF74A8.png" xlink:type="simple" xlink:show="embed" xlink:actuate="onLoad" draw:mime-type="image/png"/></draw:frame></text:p>
      </style:header>
      <style:footer>
        <text:p text:style-name="MP1" loext:marker-style-name="MT1"><draw:custom-shape text:anchor-type="char" draw:z-index="18" draw:name="Textbox 1" draw:style-name="Mgr1" draw:text-style-name="MP3" svg:width="8.709cm" svg:height="0.505cm" svg:x="6.668cm" svg:y="27.464cm"><text:p text:style-name="MP2"><text:span text:style-name="MT2">Page</text:span><text:span text:style-name="MT3"> </text:span><text:span text:style-name="MT2"><text:page-number text:select-page="current">2</text:page-number></text:span><text:span text:style-name="MT4"><text:s/></text:span><text:span text:style-name="MT2">of</text:span><text:span text:style-name="MT5"> </text:span><text:span text:style-name="MT2"><text:page-count>49</text:page-count></text:span><text:span text:style-name="MT4"><text:s/></text:span><text:span text:style-name="MT2">Version</text:span><text:span text:style-name="MT4"> </text:span><text:span text:style-name="MT2">1.6</text:span><text:span text:style-name="MT3"> 2</text:span><text:span text:style-name="MT2">6th</text:span><text:span text:style-name="MT3"> </text:span><text:span text:style-name="MT2">November</text:span><text:span text:style-name="MT6"> </text:span><text:span text:style-name="MT7">2025</text:span></text:p><draw:enhanced-geometry draw:mirror-horizontal="false" draw:mirror-vertical="false" svg:viewBox="0 0 0 0" draw:glue-points="?f0 0 0 ?f1 ?f0 ?f2 ?f3 ?f1" draw:text-areas="0 0 ?f3 ?f2" draw:type="ooxml-rect" draw:enhanced-path="M 0 0 L ?f3 0 ?f3 ?f2 0 ?f2 Z N"><draw:equation draw:name="f0" draw:formula="logwidth/2"/><draw:equation draw:name="f1" draw:formula="logheight/2"/><draw:equation draw:name="f2" draw:formula="logheight"/><draw:equation draw:name="f3" draw:formula="logwidth"/></draw:enhanced-geometry></draw:custom-shape></text:p>
      </style:footer>
    </style:master-page>
    <style:master-page style:name="Converted2" style:page-layout-name="Mpm2" draw:style-name="Mdp1">
      <style:header>
        <text:p text:style-name="MP1" loext:marker-style-name="MT1"><draw:frame draw:style-name="Mfr1" draw:name="Image 1 Copy 1 Copy 1" text:anchor-type="char" svg:x="3.175cm" svg:y="1.589cm" svg:width="5.93cm" svg:height="0.838cm" draw:z-index="39"><draw:image xlink:href="Pictures/10000001000001C00000003F36FF74A8.png" xlink:type="simple" xlink:show="embed" xlink:actuate="onLoad" draw:mime-type="image/png"/></draw:frame></text:p>
      </style:header>
      <style:footer>
        <text:p text:style-name="MP1" loext:marker-style-name="MT1"><draw:custom-shape text:anchor-type="char" draw:z-index="28" draw:name="Textbox 3" draw:style-name="Mgr1" draw:text-style-name="MP3" svg:width="8.709cm" svg:height="0.505cm" svg:x="6.668cm" svg:y="27.464cm"><text:p text:style-name="MP2"><text:span text:style-name="MT2">Page</text:span><text:span text:style-name="MT3"> </text:span><text:span text:style-name="MT2"><text:page-number text:select-page="current">3</text:page-number></text:span><text:span text:style-name="MT4"><text:s/></text:span><text:span text:style-name="MT2">of</text:span><text:span text:style-name="MT5"> </text:span><text:span text:style-name="MT2"><text:page-count>49</text:page-count></text:span><text:span text:style-name="MT4"><text:s/></text:span><text:span text:style-name="MT2">Version</text:span><text:span text:style-name="MT4"> </text:span><text:span text:style-name="MT2">1.6</text:span><text:span text:style-name="MT3"> 2</text:span><text:span text:style-name="MT2">6th</text:span><text:span text:style-name="MT3"> </text:span><text:span text:style-name="MT2">November</text:span><text:span text:style-name="MT6"> </text:span><text:span text:style-name="MT7">2025</text:span></text:p><draw:enhanced-geometry draw:mirror-horizontal="false" draw:mirror-vertical="false" svg:viewBox="0 0 0 0" draw:glue-points="?f0 0 0 ?f1 ?f0 ?f2 ?f3 ?f1" draw:text-areas="0 0 ?f3 ?f2" draw:type="ooxml-rect" draw:enhanced-path="M 0 0 L ?f3 0 ?f3 ?f2 0 ?f2 Z N"><draw:equation draw:name="f0" draw:formula="logwidth/2"/><draw:equation draw:name="f1" draw:formula="logheight/2"/><draw:equation draw:name="f2" draw:formula="logheight"/><draw:equation draw:name="f3" draw:formula="logwidth"/></draw:enhanced-geometry></draw:custom-shape></text:p>
      </style:footer>
    </style:master-page>
    <style:master-page style:name="Converted3" style:page-layout-name="Mpm2" draw:style-name="Mdp1">
      <style:header>
        <text:p text:style-name="MP1" loext:marker-style-name="MT1"><draw:frame draw:style-name="Mfr1" draw:name="Image 1 Copy 1 Copy 1 Copy 1" text:anchor-type="char" svg:x="3.175cm" svg:y="1.589cm" svg:width="5.93cm" svg:height="0.838cm" draw:z-index="52"><draw:image xlink:href="Pictures/10000001000001C00000003F36FF74A8.png" xlink:type="simple" xlink:show="embed" xlink:actuate="onLoad" draw:mime-type="image/png"/></draw:frame></text:p>
      </style:header>
      <style:footer>
        <text:p text:style-name="MP1" loext:marker-style-name="MT1"><draw:custom-shape text:anchor-type="char" draw:z-index="39" draw:name="Textbox 4" draw:style-name="Mgr1" draw:text-style-name="MP3" svg:width="8.709cm" svg:height="0.505cm" svg:x="6.668cm" svg:y="27.464cm"><text:p text:style-name="MP2"><text:span text:style-name="MT2">Page</text:span><text:span text:style-name="MT3"> </text:span><text:span text:style-name="MT2"><text:page-number text:select-page="current">4</text:page-number></text:span><text:span text:style-name="MT4"><text:s/></text:span><text:span text:style-name="MT2">of</text:span><text:span text:style-name="MT5"> </text:span><text:span text:style-name="MT2"><text:page-count>49</text:page-count></text:span><text:span text:style-name="MT4"><text:s/></text:span><text:span text:style-name="MT2">Version</text:span><text:span text:style-name="MT4"> </text:span><text:span text:style-name="MT2">1.6</text:span><text:span text:style-name="MT3"> 2</text:span><text:span text:style-name="MT2">6th</text:span><text:span text:style-name="MT3"> </text:span><text:span text:style-name="MT2">November</text:span><text:span text:style-name="MT6"> </text:span><text:span text:style-name="MT7">2025</text:span></text:p><draw:enhanced-geometry draw:mirror-horizontal="false" draw:mirror-vertical="false" svg:viewBox="0 0 0 0" draw:glue-points="?f0 0 0 ?f1 ?f0 ?f2 ?f3 ?f1" draw:text-areas="0 0 ?f3 ?f2" draw:type="ooxml-rect" draw:enhanced-path="M 0 0 L ?f3 0 ?f3 ?f2 0 ?f2 Z N"><draw:equation draw:name="f0" draw:formula="logwidth/2"/><draw:equation draw:name="f1" draw:formula="logheight/2"/><draw:equation draw:name="f2" draw:formula="logheight"/><draw:equation draw:name="f3" draw:formula="logwidth"/></draw:enhanced-geometry></draw:custom-shape></text:p>
      </style:footer>
    </style:master-page>
    <style:master-page style:name="Converted4" style:page-layout-name="Mpm2" draw:style-name="Mdp1">
      <style:header>
        <text:p text:style-name="MP1" loext:marker-style-name="MT1"><draw:frame draw:style-name="Mfr1" draw:name="Image 1 Copy 1 Copy 1 Copy 1 Copy 1" text:anchor-type="char" svg:x="3.175cm" svg:y="1.589cm" svg:width="5.93cm" svg:height="0.838cm" draw:z-index="64"><draw:image xlink:href="Pictures/10000001000001C00000003F36FF74A8.png" xlink:type="simple" xlink:show="embed" xlink:actuate="onLoad" draw:mime-type="image/png"/></draw:frame></text:p>
      </style:header>
      <style:footer>
        <text:p text:style-name="MP1" loext:marker-style-name="MT1"><draw:custom-shape text:anchor-type="char" draw:z-index="47" draw:name="Textbox 5" draw:style-name="Mgr1" draw:text-style-name="MP3" svg:width="8.709cm" svg:height="0.505cm" svg:x="6.668cm" svg:y="27.464cm"><text:p text:style-name="MP2"><text:span text:style-name="MT2">Page</text:span><text:span text:style-name="MT3"> </text:span><text:span text:style-name="MT2"><text:page-number text:select-page="current">5</text:page-number></text:span><text:span text:style-name="MT4"><text:s/></text:span><text:span text:style-name="MT2">of</text:span><text:span text:style-name="MT5"> </text:span><text:span text:style-name="MT2"><text:page-count>49</text:page-count></text:span><text:span text:style-name="MT4"><text:s/></text:span><text:span text:style-name="MT2">Version</text:span><text:span text:style-name="MT4"> </text:span><text:span text:style-name="MT2">1.6</text:span><text:span text:style-name="MT3"> 2</text:span><text:span text:style-name="MT2">6th</text:span><text:span text:style-name="MT3"> </text:span><text:span text:style-name="MT2">November</text:span><text:span text:style-name="MT6"> </text:span><text:span text:style-name="MT7">2025</text:span></text:p><draw:enhanced-geometry draw:mirror-horizontal="false" draw:mirror-vertical="false" svg:viewBox="0 0 0 0" draw:glue-points="?f0 0 0 ?f1 ?f0 ?f2 ?f3 ?f1" draw:text-areas="0 0 ?f3 ?f2" draw:type="ooxml-rect" draw:enhanced-path="M 0 0 L ?f3 0 ?f3 ?f2 0 ?f2 Z N"><draw:equation draw:name="f0" draw:formula="logwidth/2"/><draw:equation draw:name="f1" draw:formula="logheight/2"/><draw:equation draw:name="f2" draw:formula="logheight"/><draw:equation draw:name="f3" draw:formula="logwidth"/></draw:enhanced-geometry></draw:custom-shape></text:p>
      </style:footer>
    </style:master-page>
    <style:master-page style:name="Converted5" style:page-layout-name="Mpm2" draw:style-name="Mdp1">
      <style:header>
        <text:p text:style-name="MP1" loext:marker-style-name="MT1"><draw:frame draw:style-name="Mfr1" draw:name="Image 1 Copy 1 Copy 1 Copy 1 Copy 1 Copy 1" text:anchor-type="char" svg:x="3.175cm" svg:y="1.589cm" svg:width="5.93cm" svg:height="0.838cm" draw:z-index="82"><draw:image xlink:href="Pictures/10000001000001C00000003F36FF74A8.png" xlink:type="simple" xlink:show="embed" xlink:actuate="onLoad" draw:mime-type="image/png"/></draw:frame></text:p>
      </style:header>
      <style:footer>
        <text:p text:style-name="MP1" loext:marker-style-name="MT1"><draw:custom-shape text:anchor-type="char" draw:z-index="59" draw:name="Textbox 6" draw:style-name="Mgr1" draw:text-style-name="MP3" svg:width="8.709cm" svg:height="0.505cm" svg:x="6.668cm" svg:y="27.464cm"><text:p text:style-name="MP2"><text:span text:style-name="MT2">Page</text:span><text:span text:style-name="MT3"> </text:span><text:span text:style-name="MT2"><text:page-number text:select-page="current">6</text:page-number></text:span><text:span text:style-name="MT4"><text:s/></text:span><text:span text:style-name="MT2">of</text:span><text:span text:style-name="MT5"> </text:span><text:span text:style-name="MT2"><text:page-count>49</text:page-count></text:span><text:span text:style-name="MT4"><text:s/></text:span><text:span text:style-name="MT2">Version</text:span><text:span text:style-name="MT4"> </text:span><text:span text:style-name="MT2">1.6</text:span><text:span text:style-name="MT3"> 2</text:span><text:span text:style-name="MT2">6th</text:span><text:span text:style-name="MT3"> </text:span><text:span text:style-name="MT2">November</text:span><text:span text:style-name="MT6"> </text:span><text:span text:style-name="MT7">2025</text:span></text:p><draw:enhanced-geometry draw:mirror-horizontal="false" draw:mirror-vertical="false" svg:viewBox="0 0 0 0" draw:glue-points="?f0 0 0 ?f1 ?f0 ?f2 ?f3 ?f1" draw:text-areas="0 0 ?f3 ?f2" draw:type="ooxml-rect" draw:enhanced-path="M 0 0 L ?f3 0 ?f3 ?f2 0 ?f2 Z N"><draw:equation draw:name="f0" draw:formula="logwidth/2"/><draw:equation draw:name="f1" draw:formula="logheight/2"/><draw:equation draw:name="f2" draw:formula="logheight"/><draw:equation draw:name="f3" draw:formula="logwidth"/></draw:enhanced-geometry></draw:custom-shape></text:p>
      </style:footer>
    </style:master-page>
    <style:master-page style:name="Converted6" style:page-layout-name="Mpm2" draw:style-name="Mdp1">
      <style:header>
        <text:p text:style-name="MP1" loext:marker-style-name="MT1"><draw:frame draw:style-name="Mfr1" draw:name="Image 1 Copy 1 Copy 1 Copy 1 Copy 1 Copy 1 Copy 1" text:anchor-type="char" svg:x="3.175cm" svg:y="1.589cm" svg:width="5.93cm" svg:height="0.838cm" draw:z-index="100"><draw:image xlink:href="Pictures/10000001000001C00000003F36FF74A8.png" xlink:type="simple" xlink:show="embed" xlink:actuate="onLoad" draw:mime-type="image/png"/></draw:frame></text:p>
      </style:header>
      <style:footer>
        <text:p text:style-name="MP1" loext:marker-style-name="MT1"><draw:custom-shape text:anchor-type="char" draw:z-index="69" draw:name="Textbox 7" draw:style-name="Mgr1" draw:text-style-name="MP3" svg:width="8.709cm" svg:height="0.505cm" svg:x="6.668cm" svg:y="27.464cm"><text:p text:style-name="MP2"><text:span text:style-name="MT2">Page</text:span><text:span text:style-name="MT3"> </text:span><text:span text:style-name="MT2"><text:page-number text:select-page="current">7</text:page-number></text:span><text:span text:style-name="MT4"><text:s/></text:span><text:span text:style-name="MT2">of</text:span><text:span text:style-name="MT5"> </text:span><text:span text:style-name="MT2"><text:page-count>49</text:page-count></text:span><text:span text:style-name="MT4"><text:s/></text:span><text:span text:style-name="MT2">Version</text:span><text:span text:style-name="MT4"> </text:span><text:span text:style-name="MT2">1.6</text:span><text:span text:style-name="MT3"> 2</text:span><text:span text:style-name="MT2">6th</text:span><text:span text:style-name="MT3"> </text:span><text:span text:style-name="MT2">November</text:span><text:span text:style-name="MT6"> </text:span><text:span text:style-name="MT7">2025</text:span></text:p><draw:enhanced-geometry draw:mirror-horizontal="false" draw:mirror-vertical="false" svg:viewBox="0 0 0 0" draw:glue-points="?f0 0 0 ?f1 ?f0 ?f2 ?f3 ?f1" draw:text-areas="0 0 ?f3 ?f2" draw:type="ooxml-rect" draw:enhanced-path="M 0 0 L ?f3 0 ?f3 ?f2 0 ?f2 Z N"><draw:equation draw:name="f0" draw:formula="logwidth/2"/><draw:equation draw:name="f1" draw:formula="logheight/2"/><draw:equation draw:name="f2" draw:formula="logheight"/><draw:equation draw:name="f3" draw:formula="logwidth"/></draw:enhanced-geometry></draw:custom-shape></text:p>
      </style:footer>
    </style:master-page>
    <style:master-page style:name="Converted7" style:page-layout-name="Mpm2" draw:style-name="Mdp1">
      <style:header>
        <text:p text:style-name="MP1" loext:marker-style-name="MT1"><draw:frame draw:style-name="Mfr1" draw:name="Image 1 Copy 1 Copy 1 Copy 1 Copy 1 Copy 1 Copy 1 Copy 1" text:anchor-type="char" svg:x="3.175cm" svg:y="1.589cm" svg:width="5.93cm" svg:height="0.838cm" draw:z-index="107"><draw:image xlink:href="Pictures/10000001000001C00000003F36FF74A8.png" xlink:type="simple" xlink:show="embed" xlink:actuate="onLoad" draw:mime-type="image/png"/></draw:frame></text:p>
      </style:header>
      <style:footer>
        <text:p text:style-name="MP1" loext:marker-style-name="MT1"><draw:custom-shape text:anchor-type="char" draw:z-index="73" draw:name="Textbox 8" draw:style-name="Mgr1" draw:text-style-name="MP3" svg:width="8.709cm" svg:height="0.505cm" svg:x="6.668cm" svg:y="27.464cm"><text:p text:style-name="MP2"><text:span text:style-name="MT2">Page</text:span><text:span text:style-name="MT3"> </text:span><text:span text:style-name="MT2"><text:page-number text:select-page="current">8</text:page-number></text:span><text:span text:style-name="MT4"><text:s/></text:span><text:span text:style-name="MT2">of</text:span><text:span text:style-name="MT5"> </text:span><text:span text:style-name="MT2"><text:page-count>49</text:page-count></text:span><text:span text:style-name="MT4"><text:s/></text:span><text:span text:style-name="MT2">Version</text:span><text:span text:style-name="MT4"> </text:span><text:span text:style-name="MT2">1.6</text:span><text:span text:style-name="MT3"> 2</text:span><text:span text:style-name="MT2">6th</text:span><text:span text:style-name="MT3"> </text:span><text:span text:style-name="MT2">November</text:span><text:span text:style-name="MT6"> </text:span><text:span text:style-name="MT7">2025</text:span></text:p><draw:enhanced-geometry draw:mirror-horizontal="false" draw:mirror-vertical="false" svg:viewBox="0 0 0 0" draw:glue-points="?f0 0 0 ?f1 ?f0 ?f2 ?f3 ?f1" draw:text-areas="0 0 ?f3 ?f2" draw:type="ooxml-rect" draw:enhanced-path="M 0 0 L ?f3 0 ?f3 ?f2 0 ?f2 Z N"><draw:equation draw:name="f0" draw:formula="logwidth/2"/><draw:equation draw:name="f1" draw:formula="logheight/2"/><draw:equation draw:name="f2" draw:formula="logheight"/><draw:equation draw:name="f3" draw:formula="logwidth"/></draw:enhanced-geometry></draw:custom-shape></text:p>
      </style:footer>
    </style:master-page>
    <style:master-page style:name="Converted8" style:page-layout-name="Mpm2" draw:style-name="Mdp1">
      <style:header>
        <text:p text:style-name="MP1" loext:marker-style-name="MT1"><draw:frame draw:style-name="Mfr1" draw:name="Image 1 Copy 1 Copy 1 Copy 1 Copy 1 Copy 1 Copy 1 Copy 1 Copy 1" text:anchor-type="char" svg:x="3.175cm" svg:y="1.589cm" svg:width="5.93cm" svg:height="0.838cm" draw:z-index="111"><draw:image xlink:href="Pictures/10000001000001C00000003F36FF74A8.png" xlink:type="simple" xlink:show="embed" xlink:actuate="onLoad" draw:mime-type="image/png"/></draw:frame></text:p>
      </style:header>
      <style:footer>
        <text:p text:style-name="MP1" loext:marker-style-name="MT1"><draw:custom-shape text:anchor-type="char" draw:z-index="75" draw:name="Textbox 9" draw:style-name="Mgr1" draw:text-style-name="MP3" svg:width="8.709cm" svg:height="0.505cm" svg:x="6.668cm" svg:y="27.464cm"><text:p text:style-name="MP2"><text:span text:style-name="MT2">Page</text:span><text:span text:style-name="MT3"> </text:span><text:span text:style-name="MT2"><text:page-number text:select-page="current">9</text:page-number></text:span><text:span text:style-name="MT4"><text:s/></text:span><text:span text:style-name="MT2">of</text:span><text:span text:style-name="MT5"> </text:span><text:span text:style-name="MT2"><text:page-count>49</text:page-count></text:span><text:span text:style-name="MT4"><text:s/></text:span><text:span text:style-name="MT2">Version</text:span><text:span text:style-name="MT4"> </text:span><text:span text:style-name="MT2">1.6</text:span><text:span text:style-name="MT3"> 2</text:span><text:span text:style-name="MT2">6th</text:span><text:span text:style-name="MT3"> </text:span><text:span text:style-name="MT2">November</text:span><text:span text:style-name="MT6"> </text:span><text:span text:style-name="MT7">2025</text:span></text:p><draw:enhanced-geometry draw:mirror-horizontal="false" draw:mirror-vertical="false" svg:viewBox="0 0 0 0" draw:glue-points="?f0 0 0 ?f1 ?f0 ?f2 ?f3 ?f1" draw:text-areas="0 0 ?f3 ?f2" draw:type="ooxml-rect" draw:enhanced-path="M 0 0 L ?f3 0 ?f3 ?f2 0 ?f2 Z N"><draw:equation draw:name="f0" draw:formula="logwidth/2"/><draw:equation draw:name="f1" draw:formula="logheight/2"/><draw:equation draw:name="f2" draw:formula="logheight"/><draw:equation draw:name="f3" draw:formula="logwidth"/></draw:enhanced-geometry></draw:custom-shape></text:p>
      </style:footer>
    </style:master-page>
    <style:master-page style:name="Converted9" style:page-layout-name="Mpm2" draw:style-name="Mdp1">
      <style:header>
        <text:p text:style-name="MP1" loext:marker-style-name="MT1"><draw:frame draw:style-name="Mfr1" draw:name="Image 1 Copy 1 Copy 1 Copy 1 Copy 1 Copy 1 Copy 1 Copy 1 Copy 1 Copy 1" text:anchor-type="char" svg:x="3.175cm" svg:y="1.589cm" svg:width="5.93cm" svg:height="0.838cm" draw:z-index="116"><draw:image xlink:href="Pictures/10000001000001C00000003F36FF74A8.png" xlink:type="simple" xlink:show="embed" xlink:actuate="onLoad" draw:mime-type="image/png"/></draw:frame></text:p>
      </style:header>
      <style:footer>
        <text:p text:style-name="MP1" loext:marker-style-name="MT1"><draw:custom-shape text:anchor-type="char" draw:z-index="79" draw:name="Textbox 10" draw:style-name="Mgr1" draw:text-style-name="MP3" svg:width="8.709cm" svg:height="0.505cm" svg:x="6.668cm" svg:y="27.464cm"><text:p text:style-name="MP2"><text:span text:style-name="MT2">Page</text:span><text:span text:style-name="MT3"> </text:span><text:span text:style-name="MT2"><text:page-number text:select-page="current">10</text:page-number></text:span><text:span text:style-name="MT4"><text:s/></text:span><text:span text:style-name="MT2">of</text:span><text:span text:style-name="MT5"> </text:span><text:span text:style-name="MT2"><text:page-count>49</text:page-count></text:span><text:span text:style-name="MT4"><text:s/></text:span><text:span text:style-name="MT2">Version</text:span><text:span text:style-name="MT4"> </text:span><text:span text:style-name="MT2">1.6</text:span><text:span text:style-name="MT3"> 2</text:span><text:span text:style-name="MT2">6th</text:span><text:span text:style-name="MT3"> </text:span><text:span text:style-name="MT2">November</text:span><text:span text:style-name="MT6"> </text:span><text:span text:style-name="MT7">2025</text:span></text:p><draw:enhanced-geometry draw:mirror-horizontal="false" draw:mirror-vertical="false" svg:viewBox="0 0 0 0" draw:glue-points="?f0 0 0 ?f1 ?f0 ?f2 ?f3 ?f1" draw:text-areas="0 0 ?f3 ?f2" draw:type="ooxml-rect" draw:enhanced-path="M 0 0 L ?f3 0 ?f3 ?f2 0 ?f2 Z N"><draw:equation draw:name="f0" draw:formula="logwidth/2"/><draw:equation draw:name="f1" draw:formula="logheight/2"/><draw:equation draw:name="f2" draw:formula="logheight"/><draw:equation draw:name="f3" draw:formula="logwidth"/></draw:enhanced-geometry></draw:custom-shape></text:p>
      </style:footer>
    </style:master-page>
    <style:master-page style:name="Converted10" style:page-layout-name="Mpm2" draw:style-name="Mdp1">
      <style:header>
        <text:p text:style-name="MP1" loext:marker-style-name="MT1"><draw:frame draw:style-name="Mfr1" draw:name="Image 1 Copy 1 Copy 1 Copy 1 Copy 1 Copy 1 Copy 1 Copy 1 Copy 1 Copy 1 Copy 1" text:anchor-type="char" svg:x="3.175cm" svg:y="1.589cm" svg:width="5.93cm" svg:height="0.838cm" draw:z-index="120"><draw:image xlink:href="Pictures/10000001000001C00000003F36FF74A8.png" xlink:type="simple" xlink:show="embed" xlink:actuate="onLoad" draw:mime-type="image/png"/></draw:frame></text:p>
      </style:header>
      <style:footer>
        <text:p text:style-name="MP1" loext:marker-style-name="MT1"><draw:custom-shape text:anchor-type="char" draw:z-index="81" draw:name="Textbox 11" draw:style-name="Mgr1" draw:text-style-name="MP3" svg:width="8.709cm" svg:height="0.505cm" svg:x="6.668cm" svg:y="27.464cm"><text:p text:style-name="MP2"><text:span text:style-name="MT2">Page</text:span><text:span text:style-name="MT3"> </text:span><text:span text:style-name="MT2"><text:page-number text:select-page="current">11</text:page-number></text:span><text:span text:style-name="MT4"><text:s/></text:span><text:span text:style-name="MT2">of</text:span><text:span text:style-name="MT5"> </text:span><text:span text:style-name="MT2"><text:page-count>49</text:page-count></text:span><text:span text:style-name="MT4"><text:s/></text:span><text:span text:style-name="MT2">Version</text:span><text:span text:style-name="MT4"> </text:span><text:span text:style-name="MT2">1.6</text:span><text:span text:style-name="MT3"> 2</text:span><text:span text:style-name="MT2">6th</text:span><text:span text:style-name="MT3"> </text:span><text:span text:style-name="MT2">November</text:span><text:span text:style-name="MT6"> </text:span><text:span text:style-name="MT7">2025</text:span></text:p><draw:enhanced-geometry draw:mirror-horizontal="false" draw:mirror-vertical="false" svg:viewBox="0 0 0 0" draw:glue-points="?f0 0 0 ?f1 ?f0 ?f2 ?f3 ?f1" draw:text-areas="0 0 ?f3 ?f2" draw:type="ooxml-rect" draw:enhanced-path="M 0 0 L ?f3 0 ?f3 ?f2 0 ?f2 Z N"><draw:equation draw:name="f0" draw:formula="logwidth/2"/><draw:equation draw:name="f1" draw:formula="logheight/2"/><draw:equation draw:name="f2" draw:formula="logheight"/><draw:equation draw:name="f3" draw:formula="logwidth"/></draw:enhanced-geometry></draw:custom-shape></text:p>
      </style:footer>
    </style:master-page>
    <style:master-page style:name="Converted11" style:page-layout-name="Mpm2" draw:style-name="Mdp1">
      <style:header>
        <text:p text:style-name="MP1" loext:marker-style-name="MT1"><draw:frame draw:style-name="Mfr1" draw:name="Image 1 Copy 1 Copy 1 Copy 1 Copy 1 Copy 1 Copy 1 Copy 1 Copy 1 Copy 1 Copy 1 Copy 1" text:anchor-type="char" svg:x="3.175cm" svg:y="1.589cm" svg:width="5.93cm" svg:height="0.838cm" draw:z-index="125"><draw:image xlink:href="Pictures/10000001000001C00000003F36FF74A8.png" xlink:type="simple" xlink:show="embed" xlink:actuate="onLoad" draw:mime-type="image/png"/></draw:frame></text:p>
      </style:header>
      <style:footer>
        <text:p text:style-name="MP1" loext:marker-style-name="MT1"><draw:custom-shape text:anchor-type="char" draw:z-index="85" draw:name="Textbox 12" draw:style-name="Mgr1" draw:text-style-name="MP3" svg:width="8.709cm" svg:height="0.505cm" svg:x="6.668cm" svg:y="27.464cm"><text:p text:style-name="MP2"><text:span text:style-name="MT2">Page</text:span><text:span text:style-name="MT3"> </text:span><text:span text:style-name="MT2"><text:page-number text:select-page="current">12</text:page-number></text:span><text:span text:style-name="MT4"><text:s/></text:span><text:span text:style-name="MT2">of</text:span><text:span text:style-name="MT5"> </text:span><text:span text:style-name="MT2"><text:page-count>49</text:page-count></text:span><text:span text:style-name="MT4"><text:s/></text:span><text:span text:style-name="MT2">Version</text:span><text:span text:style-name="MT4"> </text:span><text:span text:style-name="MT2">1.6</text:span><text:span text:style-name="MT3"> 2</text:span><text:span text:style-name="MT2">6th</text:span><text:span text:style-name="MT3"> </text:span><text:span text:style-name="MT2">November</text:span><text:span text:style-name="MT6"> </text:span><text:span text:style-name="MT7">2025</text:span></text:p><draw:enhanced-geometry draw:mirror-horizontal="false" draw:mirror-vertical="false" svg:viewBox="0 0 0 0" draw:glue-points="?f0 0 0 ?f1 ?f0 ?f2 ?f3 ?f1" draw:text-areas="0 0 ?f3 ?f2" draw:type="ooxml-rect" draw:enhanced-path="M 0 0 L ?f3 0 ?f3 ?f2 0 ?f2 Z N"><draw:equation draw:name="f0" draw:formula="logwidth/2"/><draw:equation draw:name="f1" draw:formula="logheight/2"/><draw:equation draw:name="f2" draw:formula="logheight"/><draw:equation draw:name="f3" draw:formula="logwidth"/></draw:enhanced-geometry></draw:custom-shape></text:p>
      </style:footer>
    </style:master-page>
    <style:master-page style:name="Converted12" style:page-layout-name="Mpm2" draw:style-name="Mdp1">
      <style:header>
        <text:p text:style-name="MP1" loext:marker-style-name="MT1"><draw:frame draw:style-name="Mfr1" draw:name="Image 1 Copy 1 Copy 1 Copy 1 Copy 1 Copy 1 Copy 1 Copy 1 Copy 1 Copy 1 Copy 1 Copy 1 Copy 1" text:anchor-type="char" svg:x="3.175cm" svg:y="1.589cm" svg:width="5.93cm" svg:height="0.838cm" draw:z-index="129"><draw:image xlink:href="Pictures/10000001000001C00000003F36FF74A8.png" xlink:type="simple" xlink:show="embed" xlink:actuate="onLoad" draw:mime-type="image/png"/></draw:frame></text:p>
      </style:header>
      <style:footer>
        <text:p text:style-name="MP1" loext:marker-style-name="MT1"><draw:custom-shape text:anchor-type="char" draw:z-index="87" draw:name="Textbox 13" draw:style-name="Mgr1" draw:text-style-name="MP3" svg:width="8.709cm" svg:height="0.505cm" svg:x="6.668cm" svg:y="27.464cm"><text:p text:style-name="MP2"><text:span text:style-name="MT2">Page</text:span><text:span text:style-name="MT3"> </text:span><text:span text:style-name="MT2"><text:page-number text:select-page="current">13</text:page-number></text:span><text:span text:style-name="MT4"><text:s/></text:span><text:span text:style-name="MT2">of</text:span><text:span text:style-name="MT5"> </text:span><text:span text:style-name="MT2"><text:page-count>49</text:page-count></text:span><text:span text:style-name="MT4"><text:s/></text:span><text:span text:style-name="MT2">Version</text:span><text:span text:style-name="MT4"> </text:span><text:span text:style-name="MT2">1.6</text:span><text:span text:style-name="MT3"> 2</text:span><text:span text:style-name="MT2">6th</text:span><text:span text:style-name="MT3"> </text:span><text:span text:style-name="MT2">November</text:span><text:span text:style-name="MT6"> </text:span><text:span text:style-name="MT7">2025</text:span></text:p><draw:enhanced-geometry draw:mirror-horizontal="false" draw:mirror-vertical="false" svg:viewBox="0 0 0 0" draw:glue-points="?f0 0 0 ?f1 ?f0 ?f2 ?f3 ?f1" draw:text-areas="0 0 ?f3 ?f2" draw:type="ooxml-rect" draw:enhanced-path="M 0 0 L ?f3 0 ?f3 ?f2 0 ?f2 Z N"><draw:equation draw:name="f0" draw:formula="logwidth/2"/><draw:equation draw:name="f1" draw:formula="logheight/2"/><draw:equation draw:name="f2" draw:formula="logheight"/><draw:equation draw:name="f3" draw:formula="logwidth"/></draw:enhanced-geometry></draw:custom-shape></text:p>
      </style:footer>
    </style:master-page>
    <style:master-page style:name="Converted13" style:page-layout-name="Mpm2" draw:style-name="Mdp1">
      <style:header>
        <text:p text:style-name="MP1" loext:marker-style-name="MT1"><draw:frame draw:style-name="Mfr1" draw:name="Image 1 Copy 1 Copy 1 Copy 1 Copy 1 Copy 1 Copy 1 Copy 1 Copy 1 Copy 1 Copy 1 Copy 1 Copy 1 Copy 1" text:anchor-type="char" svg:x="3.175cm" svg:y="1.589cm" svg:width="5.93cm" svg:height="0.838cm" draw:z-index="134"><draw:image xlink:href="Pictures/10000001000001C00000003F36FF74A8.png" xlink:type="simple" xlink:show="embed" xlink:actuate="onLoad" draw:mime-type="image/png"/></draw:frame></text:p>
      </style:header>
      <style:footer>
        <text:p text:style-name="MP1" loext:marker-style-name="MT1"><draw:custom-shape text:anchor-type="char" draw:z-index="91" draw:name="Textbox 14" draw:style-name="Mgr1" draw:text-style-name="MP3" svg:width="8.709cm" svg:height="0.505cm" svg:x="6.668cm" svg:y="27.464cm"><text:p text:style-name="MP2"><text:span text:style-name="MT2">Page</text:span><text:span text:style-name="MT3"> </text:span><text:span text:style-name="MT2"><text:page-number text:select-page="current">14</text:page-number></text:span><text:span text:style-name="MT4"><text:s/></text:span><text:span text:style-name="MT2">of</text:span><text:span text:style-name="MT5"> </text:span><text:span text:style-name="MT2"><text:page-count>49</text:page-count></text:span><text:span text:style-name="MT4"><text:s/></text:span><text:span text:style-name="MT2">Version</text:span><text:span text:style-name="MT4"> </text:span><text:span text:style-name="MT2">1.6</text:span><text:span text:style-name="MT3"> 2</text:span><text:span text:style-name="MT2">6th</text:span><text:span text:style-name="MT3"> </text:span><text:span text:style-name="MT2">November</text:span><text:span text:style-name="MT6"> </text:span><text:span text:style-name="MT7">2025</text:span></text:p><draw:enhanced-geometry draw:mirror-horizontal="false" draw:mirror-vertical="false" svg:viewBox="0 0 0 0" draw:glue-points="?f0 0 0 ?f1 ?f0 ?f2 ?f3 ?f1" draw:text-areas="0 0 ?f3 ?f2" draw:type="ooxml-rect" draw:enhanced-path="M 0 0 L ?f3 0 ?f3 ?f2 0 ?f2 Z N"><draw:equation draw:name="f0" draw:formula="logwidth/2"/><draw:equation draw:name="f1" draw:formula="logheight/2"/><draw:equation draw:name="f2" draw:formula="logheight"/><draw:equation draw:name="f3" draw:formula="logwidth"/></draw:enhanced-geometry></draw:custom-shape></text:p>
      </style:footer>
    </style:master-page>
    <style:master-page style:name="Converted14" style:page-layout-name="Mpm2" draw:style-name="Mdp1">
      <style:header>
        <text:p text:style-name="MP1" loext:marker-style-name="MT1"><draw:frame draw:style-name="Mfr1" draw:name="Image 1 Copy 1 Copy 1 Copy 1 Copy 1 Copy 1 Copy 1 Copy 1 Copy 1 Copy 1 Copy 1 Copy 1 Copy 1 Copy 1 Copy 1" text:anchor-type="char" svg:x="3.175cm" svg:y="1.589cm" svg:width="5.93cm" svg:height="0.838cm" draw:z-index="138"><draw:image xlink:href="Pictures/10000001000001C00000003F36FF74A8.png" xlink:type="simple" xlink:show="embed" xlink:actuate="onLoad" draw:mime-type="image/png"/></draw:frame></text:p>
      </style:header>
      <style:footer>
        <text:p text:style-name="MP1" loext:marker-style-name="MT1"><draw:custom-shape text:anchor-type="char" draw:z-index="93" draw:name="Textbox 15" draw:style-name="Mgr1" draw:text-style-name="MP3" svg:width="8.709cm" svg:height="0.505cm" svg:x="6.668cm" svg:y="27.464cm"><text:p text:style-name="MP2"><text:span text:style-name="MT2">Page</text:span><text:span text:style-name="MT3"> </text:span><text:span text:style-name="MT2"><text:page-number text:select-page="current">15</text:page-number></text:span><text:span text:style-name="MT4"><text:s/></text:span><text:span text:style-name="MT2">of</text:span><text:span text:style-name="MT5"> </text:span><text:span text:style-name="MT2"><text:page-count>49</text:page-count></text:span><text:span text:style-name="MT4"><text:s/></text:span><text:span text:style-name="MT2">Version</text:span><text:span text:style-name="MT4"> </text:span><text:span text:style-name="MT2">1.6</text:span><text:span text:style-name="MT3"> 2</text:span><text:span text:style-name="MT2">6th</text:span><text:span text:style-name="MT3"> </text:span><text:span text:style-name="MT2">November</text:span><text:span text:style-name="MT6"> </text:span><text:span text:style-name="MT7">2025</text:span></text:p><draw:enhanced-geometry draw:mirror-horizontal="false" draw:mirror-vertical="false" svg:viewBox="0 0 0 0" draw:glue-points="?f0 0 0 ?f1 ?f0 ?f2 ?f3 ?f1" draw:text-areas="0 0 ?f3 ?f2" draw:type="ooxml-rect" draw:enhanced-path="M 0 0 L ?f3 0 ?f3 ?f2 0 ?f2 Z N"><draw:equation draw:name="f0" draw:formula="logwidth/2"/><draw:equation draw:name="f1" draw:formula="logheight/2"/><draw:equation draw:name="f2" draw:formula="logheight"/><draw:equation draw:name="f3" draw:formula="logwidth"/></draw:enhanced-geometry></draw:custom-shape></text:p>
      </style:footer>
    </style:master-page>
    <style:master-page style:name="Converted15" style:page-layout-name="Mpm2" draw:style-name="Mdp1">
      <style:header>
        <text:p text:style-name="MP1" loext:marker-style-name="MT1"><draw:frame draw:style-name="Mfr1" draw:name="Image 1 Copy 1 Copy 1 Copy 1 Copy 1 Copy 1 Copy 1 Copy 1 Copy 1 Copy 1 Copy 1 Copy 1 Copy 1 Copy 1 Copy 1 Copy 1" text:anchor-type="char" svg:x="3.175cm" svg:y="1.589cm" svg:width="5.93cm" svg:height="0.838cm" draw:z-index="143"><draw:image xlink:href="Pictures/10000001000001C00000003F36FF74A8.png" xlink:type="simple" xlink:show="embed" xlink:actuate="onLoad" draw:mime-type="image/png"/></draw:frame></text:p>
      </style:header>
      <style:footer>
        <text:p text:style-name="MP1" loext:marker-style-name="MT1"><draw:custom-shape text:anchor-type="char" draw:z-index="97" draw:name="Textbox 16" draw:style-name="Mgr1" draw:text-style-name="MP3" svg:width="8.709cm" svg:height="0.505cm" svg:x="6.668cm" svg:y="27.464cm"><text:p text:style-name="MP2"><text:span text:style-name="MT2">Page</text:span><text:span text:style-name="MT3"> </text:span><text:span text:style-name="MT2"><text:page-number text:select-page="current">16</text:page-number></text:span><text:span text:style-name="MT4"><text:s/></text:span><text:span text:style-name="MT2">of</text:span><text:span text:style-name="MT5"> </text:span><text:span text:style-name="MT2"><text:page-count>49</text:page-count></text:span><text:span text:style-name="MT4"><text:s/></text:span><text:span text:style-name="MT2">Version</text:span><text:span text:style-name="MT4"> </text:span><text:span text:style-name="MT2">1.6</text:span><text:span text:style-name="MT3"> 2</text:span><text:span text:style-name="MT2">6th</text:span><text:span text:style-name="MT3"> </text:span><text:span text:style-name="MT2">November</text:span><text:span text:style-name="MT6"> </text:span><text:span text:style-name="MT7">2025</text:span></text:p><draw:enhanced-geometry draw:mirror-horizontal="false" draw:mirror-vertical="false" svg:viewBox="0 0 0 0" draw:glue-points="?f0 0 0 ?f1 ?f0 ?f2 ?f3 ?f1" draw:text-areas="0 0 ?f3 ?f2" draw:type="ooxml-rect" draw:enhanced-path="M 0 0 L ?f3 0 ?f3 ?f2 0 ?f2 Z N"><draw:equation draw:name="f0" draw:formula="logwidth/2"/><draw:equation draw:name="f1" draw:formula="logheight/2"/><draw:equation draw:name="f2" draw:formula="logheight"/><draw:equation draw:name="f3" draw:formula="logwidth"/></draw:enhanced-geometry></draw:custom-shape></text:p>
      </style:footer>
    </style:master-page>
    <style:master-page style:name="Converted16" style:page-layout-name="Mpm2" draw:style-name="Mdp1">
      <style:header>
        <text:p text:style-name="MP1" loext:marker-style-name="MT1"><draw:frame draw:style-name="Mfr1" draw:name="Image 1 Copy 1 Copy 1 Copy 1 Copy 1 Copy 1 Copy 1 Copy 1 Copy 1 Copy 1 Copy 1 Copy 1 Copy 1 Copy 1 Copy 1 Copy 1 Copy 1" text:anchor-type="char" svg:x="3.175cm" svg:y="1.589cm" svg:width="5.93cm" svg:height="0.838cm" draw:z-index="147"><draw:image xlink:href="Pictures/10000001000001C00000003F36FF74A8.png" xlink:type="simple" xlink:show="embed" xlink:actuate="onLoad" draw:mime-type="image/png"/></draw:frame></text:p>
      </style:header>
      <style:footer>
        <text:p text:style-name="MP1" loext:marker-style-name="MT1"><draw:custom-shape text:anchor-type="char" draw:z-index="0" draw:name="Textbox 17" draw:style-name="Mgr1" draw:text-style-name="MP3" svg:width="8.709cm" svg:height="0.505cm" svg:x="6.668cm" svg:y="27.464cm"><text:p text:style-name="MP2"><text:span text:style-name="MT2">Page</text:span><text:span text:style-name="MT3"> </text:span><text:span text:style-name="MT2"><text:page-number text:select-page="current">17</text:page-number></text:span><text:span text:style-name="MT4"><text:s/></text:span><text:span text:style-name="MT2">of</text:span><text:span text:style-name="MT5"> </text:span><text:span text:style-name="MT2"><text:page-count>49</text:page-count></text:span><text:span text:style-name="MT4"><text:s/></text:span><text:span text:style-name="MT2">Version</text:span><text:span text:style-name="MT4"> </text:span><text:span text:style-name="MT2">1.6</text:span><text:span text:style-name="MT3"> 2</text:span><text:span text:style-name="MT2">6th</text:span><text:span text:style-name="MT3"> </text:span><text:span text:style-name="MT2">November</text:span><text:span text:style-name="MT6"> </text:span><text:span text:style-name="MT7">2025</text:span></text:p><draw:enhanced-geometry draw:mirror-horizontal="false" draw:mirror-vertical="false" svg:viewBox="0 0 0 0" draw:glue-points="?f0 0 0 ?f1 ?f0 ?f2 ?f3 ?f1" draw:text-areas="0 0 ?f3 ?f2" draw:type="ooxml-rect" draw:enhanced-path="M 0 0 L ?f3 0 ?f3 ?f2 0 ?f2 Z N"><draw:equation draw:name="f0" draw:formula="logwidth/2"/><draw:equation draw:name="f1" draw:formula="logheight/2"/><draw:equation draw:name="f2" draw:formula="logheight"/><draw:equation draw:name="f3" draw:formula="logwidth"/></draw:enhanced-geometry></draw:custom-shape></text:p>
      </style:footer>
    </style:master-page>
    <style:master-page style:name="Converted17" style:page-layout-name="Mpm2" draw:style-name="Mdp1">
      <style:header>
        <text:p text:style-name="MP1" loext:marker-style-name="MT1"><draw:frame draw:style-name="Mfr1" draw:name="Image 1 Copy 1 Copy 1 Copy 1 Copy 1 Copy 1 Copy 1 Copy 1 Copy 1 Copy 1 Copy 1 Copy 1 Copy 1 Copy 1 Copy 1 Copy 1 Copy 1 Copy 1" text:anchor-type="char" svg:x="3.175cm" svg:y="1.589cm" svg:width="5.93cm" svg:height="0.838cm" draw:z-index="3"><draw:image xlink:href="Pictures/10000001000001C00000003F36FF74A8.png" xlink:type="simple" xlink:show="embed" xlink:actuate="onLoad" draw:mime-type="image/png"/></draw:frame></text:p>
      </style:header>
      <style:footer>
        <text:p text:style-name="MP1" loext:marker-style-name="MT1"><draw:custom-shape text:anchor-type="char" draw:z-index="3" draw:name="Textbox 18" draw:style-name="Mgr1" draw:text-style-name="MP3" svg:width="8.709cm" svg:height="0.505cm" svg:x="6.668cm" svg:y="27.464cm"><text:p text:style-name="MP2"><text:span text:style-name="MT2">Page</text:span><text:span text:style-name="MT3"> </text:span><text:span text:style-name="MT2"><text:page-number text:select-page="current">18</text:page-number></text:span><text:span text:style-name="MT4"><text:s/></text:span><text:span text:style-name="MT2">of</text:span><text:span text:style-name="MT5"> </text:span><text:span text:style-name="MT2"><text:page-count>49</text:page-count></text:span><text:span text:style-name="MT4"><text:s/></text:span><text:span text:style-name="MT2">Version</text:span><text:span text:style-name="MT4"> </text:span><text:span text:style-name="MT2">1.6</text:span><text:span text:style-name="MT3"> 2</text:span><text:span text:style-name="MT2">6th</text:span><text:span text:style-name="MT3"> </text:span><text:span text:style-name="MT2">November</text:span><text:span text:style-name="MT6"> </text:span><text:span text:style-name="MT7">2025</text:span></text:p><draw:enhanced-geometry draw:mirror-horizontal="false" draw:mirror-vertical="false" svg:viewBox="0 0 0 0" draw:glue-points="?f0 0 0 ?f1 ?f0 ?f2 ?f3 ?f1" draw:text-areas="0 0 ?f3 ?f2" draw:type="ooxml-rect" draw:enhanced-path="M 0 0 L ?f3 0 ?f3 ?f2 0 ?f2 Z N"><draw:equation draw:name="f0" draw:formula="logwidth/2"/><draw:equation draw:name="f1" draw:formula="logheight/2"/><draw:equation draw:name="f2" draw:formula="logheight"/><draw:equation draw:name="f3" draw:formula="logwidth"/></draw:enhanced-geometry></draw:custom-shape></text:p>
      </style:footer>
    </style:master-page>
    <style:master-page style:name="Converted18" style:page-layout-name="Mpm2" draw:style-name="Mdp1">
      <style:header>
        <text:p text:style-name="MP1" loext:marker-style-name="MT1"><draw:frame draw:style-name="Mfr1" draw:name="Image 1 Copy 1 Copy 1 Copy 1 Copy 1 Copy 1 Copy 1 Copy 1 Copy 1 Copy 1 Copy 1 Copy 1 Copy 1 Copy 1 Copy 1 Copy 1 Copy 1 Copy 1 Copy 1" text:anchor-type="char" svg:x="3.175cm" svg:y="1.589cm" svg:width="5.93cm" svg:height="0.838cm" draw:z-index="6"><draw:image xlink:href="Pictures/10000001000001C00000003F36FF74A8.png" xlink:type="simple" xlink:show="embed" xlink:actuate="onLoad" draw:mime-type="image/png"/></draw:frame></text:p>
      </style:header>
      <style:footer>
        <text:p text:style-name="MP1" loext:marker-style-name="MT1"><draw:custom-shape text:anchor-type="char" draw:z-index="6" draw:name="Textbox 19" draw:style-name="Mgr1" draw:text-style-name="MP3" svg:width="8.709cm" svg:height="0.505cm" svg:x="6.668cm" svg:y="27.464cm"><text:p text:style-name="MP2"><text:span text:style-name="MT2">Page</text:span><text:span text:style-name="MT3"> </text:span><text:span text:style-name="MT2"><text:page-number text:select-page="current">19</text:page-number></text:span><text:span text:style-name="MT4"><text:s/></text:span><text:span text:style-name="MT2">of</text:span><text:span text:style-name="MT5"> </text:span><text:span text:style-name="MT2"><text:page-count>49</text:page-count></text:span><text:span text:style-name="MT4"><text:s/></text:span><text:span text:style-name="MT2">Version</text:span><text:span text:style-name="MT4"> </text:span><text:span text:style-name="MT2">1.6</text:span><text:span text:style-name="MT3"> 2</text:span><text:span text:style-name="MT2">6th</text:span><text:span text:style-name="MT3"> </text:span><text:span text:style-name="MT2">November</text:span><text:span text:style-name="MT6"> </text:span><text:span text:style-name="MT7">2025</text:span></text:p><draw:enhanced-geometry draw:mirror-horizontal="false" draw:mirror-vertical="false" svg:viewBox="0 0 0 0" draw:glue-points="?f0 0 0 ?f1 ?f0 ?f2 ?f3 ?f1" draw:text-areas="0 0 ?f3 ?f2" draw:type="ooxml-rect" draw:enhanced-path="M 0 0 L ?f3 0 ?f3 ?f2 0 ?f2 Z N"><draw:equation draw:name="f0" draw:formula="logwidth/2"/><draw:equation draw:name="f1" draw:formula="logheight/2"/><draw:equation draw:name="f2" draw:formula="logheight"/><draw:equation draw:name="f3" draw:formula="logwidth"/></draw:enhanced-geometry></draw:custom-shape></text:p>
      </style:footer>
    </style:master-page>
    <style:master-page style:name="Converted19" style:page-layout-name="Mpm2" draw:style-name="Mdp1">
      <style:header>
        <text:p text:style-name="MP1" loext:marker-style-name="MT1"><draw:frame draw:style-name="Mfr1" draw:name="Image 1 Copy 1 Copy 1 Copy 1 Copy 1 Copy 1 Copy 1 Copy 1 Copy 1 Copy 1 Copy 1 Copy 1 Copy 1 Copy 1 Copy 1 Copy 1 Copy 1 Copy 1 Copy 1 Copy 1" text:anchor-type="char" svg:x="3.175cm" svg:y="1.589cm" svg:width="5.93cm" svg:height="0.838cm" draw:z-index="16"><draw:image xlink:href="Pictures/10000001000001C00000003F36FF74A8.png" xlink:type="simple" xlink:show="embed" xlink:actuate="onLoad" draw:mime-type="image/png"/></draw:frame></text:p>
      </style:header>
      <style:footer>
        <text:p text:style-name="MP1" loext:marker-style-name="MT1"><draw:custom-shape text:anchor-type="char" draw:z-index="8" draw:name="Textbox 20" draw:style-name="Mgr1" draw:text-style-name="MP3" svg:width="8.709cm" svg:height="0.505cm" svg:x="6.668cm" svg:y="27.464cm"><text:p text:style-name="MP2"><text:span text:style-name="MT2">Page</text:span><text:span text:style-name="MT3"> </text:span><text:span text:style-name="MT2"><text:page-number text:select-page="current">21</text:page-number></text:span><text:span text:style-name="MT4"><text:s/></text:span><text:span text:style-name="MT2">of</text:span><text:span text:style-name="MT5"> </text:span><text:span text:style-name="MT2"><text:page-count>49</text:page-count></text:span><text:span text:style-name="MT4"><text:s/></text:span><text:span text:style-name="MT2">Version</text:span><text:span text:style-name="MT4"> </text:span><text:span text:style-name="MT2">1.6</text:span><text:span text:style-name="MT3"> 2</text:span><text:span text:style-name="MT2">6th</text:span><text:span text:style-name="MT3"> </text:span><text:span text:style-name="MT2">November</text:span><text:span text:style-name="MT6"> </text:span><text:span text:style-name="MT7">2025</text:span></text:p><draw:enhanced-geometry draw:mirror-horizontal="false" draw:mirror-vertical="false" svg:viewBox="0 0 0 0" draw:glue-points="?f0 0 0 ?f1 ?f0 ?f2 ?f3 ?f1" draw:text-areas="0 0 ?f3 ?f2" draw:type="ooxml-rect" draw:enhanced-path="M 0 0 L ?f3 0 ?f3 ?f2 0 ?f2 Z N"><draw:equation draw:name="f0" draw:formula="logwidth/2"/><draw:equation draw:name="f1" draw:formula="logheight/2"/><draw:equation draw:name="f2" draw:formula="logheight"/><draw:equation draw:name="f3" draw:formula="logwidth"/></draw:enhanced-geometry></draw:custom-shape></text:p>
      </style:footer>
    </style:master-page>
    <style:master-page style:name="Converted20" style:page-layout-name="Mpm2" draw:style-name="Mdp1">
      <style:header>
        <text:p text:style-name="MP1" loext:marker-style-name="MT1"><draw:frame draw:style-name="Mfr1" draw:name="Image 1 Copy 1 Copy 1 Copy 1 Copy 1 Copy 1 Copy 1 Copy 1 Copy 1 Copy 1 Copy 1 Copy 1 Copy 1 Copy 1 Copy 1 Copy 1 Copy 1 Copy 1 Copy 1 Copy 1 Copy 1" text:anchor-type="char" svg:x="3.175cm" svg:y="1.589cm" svg:width="5.93cm" svg:height="0.838cm" draw:z-index="0"><draw:image xlink:href="Pictures/10000001000001C00000003F36FF74A8.png" xlink:type="simple" xlink:show="embed" xlink:actuate="onLoad" draw:mime-type="image/png"/></draw:frame></text:p>
      </style:header>
      <style:footer>
        <text:p text:style-name="MP1" loext:marker-style-name="MT1"><draw:custom-shape text:anchor-type="char" draw:z-index="13" draw:name="Textbox 21" draw:style-name="Mgr1" draw:text-style-name="MP3" svg:width="8.709cm" svg:height="0.505cm" svg:x="6.668cm" svg:y="27.464cm"><text:p text:style-name="MP2"><text:span text:style-name="MT2">Page</text:span><text:span text:style-name="MT3"> </text:span><text:span text:style-name="MT2"><text:page-number text:select-page="current">22</text:page-number></text:span><text:span text:style-name="MT4"><text:s/></text:span><text:span text:style-name="MT2">of</text:span><text:span text:style-name="MT5"> </text:span><text:span text:style-name="MT2"><text:page-count>49</text:page-count></text:span><text:span text:style-name="MT4"><text:s/></text:span><text:span text:style-name="MT2">Version</text:span><text:span text:style-name="MT4"> </text:span><text:span text:style-name="MT2">1.6</text:span><text:span text:style-name="MT3"> 2</text:span><text:span text:style-name="MT2">6th</text:span><text:span text:style-name="MT3"> </text:span><text:span text:style-name="MT2">November</text:span><text:span text:style-name="MT6"> </text:span><text:span text:style-name="MT7">2025</text:span></text:p><draw:enhanced-geometry draw:mirror-horizontal="false" draw:mirror-vertical="false" svg:viewBox="0 0 0 0" draw:glue-points="?f0 0 0 ?f1 ?f0 ?f2 ?f3 ?f1" draw:text-areas="0 0 ?f3 ?f2" draw:type="ooxml-rect" draw:enhanced-path="M 0 0 L ?f3 0 ?f3 ?f2 0 ?f2 Z N"><draw:equation draw:name="f0" draw:formula="logwidth/2"/><draw:equation draw:name="f1" draw:formula="logheight/2"/><draw:equation draw:name="f2" draw:formula="logheight"/><draw:equation draw:name="f3" draw:formula="logwidth"/></draw:enhanced-geometry></draw:custom-shape><draw:frame draw:style-name="Mfr2" draw:name="Frame21" text:anchor-type="char" svg:x="6.668cm" svg:y="27.464cm" svg:width="8.712cm" svg:height="0.506cm" draw:z-index="0"><draw:text-box><text:p text:style-name="MP2"><text:span text:style-name="MT2">Page</text:span><text:span text:style-name="MT3"> </text:span><text:span text:style-name="MT2"><text:page-number text:select-page="current">22</text:page-number></text:span><text:span text:style-name="MT4"><text:s/></text:span><text:span text:style-name="MT2">of</text:span><text:span text:style-name="MT5"> </text:span><text:span text:style-name="MT2"><text:page-count>49</text:page-count></text:span><text:span text:style-name="MT4"><text:s/></text:span><text:span text:style-name="MT2">Version</text:span><text:span text:style-name="MT4"> </text:span><text:span text:style-name="MT2">1.6</text:span><text:span text:style-name="MT3"> 2</text:span><text:span text:style-name="MT2">6th</text:span><text:span text:style-name="MT3"> </text:span><text:span text:style-name="MT2">November</text:span><text:span text:style-name="MT6"> </text:span><text:span text:style-name="MT7">2025</text:span></text:p></draw:text-box></draw:frame></text:p>
      </style:footer>
    </style:master-page>
    <style:master-page style:name="Converted21" style:page-layout-name="Mpm2" draw:style-name="Mdp1">
      <style:header>
        <text:p text:style-name="MP1" loext:marker-style-name="MT1"><draw:frame draw:style-name="Mfr1" draw:name="Image 1 Copy 1 Copy 1 Copy 1 Copy 1 Copy 1 Copy 1 Copy 1 Copy 1 Copy 1 Copy 1 Copy 1 Copy 1 Copy 1 Copy 1 Copy 1 Copy 1 Copy 1 Copy 1 Copy 1 Copy 1 Copy 1" text:anchor-type="char" svg:x="3.175cm" svg:y="1.589cm" svg:width="5.93cm" svg:height="0.838cm" draw:z-index="22"><draw:image xlink:href="Pictures/10000001000001C00000003F36FF74A8.png" xlink:type="simple" xlink:show="embed" xlink:actuate="onLoad" draw:mime-type="image/png"/></draw:frame></text:p>
      </style:header>
      <style:footer>
        <text:p text:style-name="MP1" loext:marker-style-name="MT1"><draw:custom-shape text:anchor-type="char" draw:z-index="11" draw:name="Textbox 22" draw:style-name="Mgr1" draw:text-style-name="MP3" svg:width="8.709cm" svg:height="0.505cm" svg:x="6.668cm" svg:y="27.464cm"><text:p text:style-name="MP2"><text:span text:style-name="MT2">Page</text:span><text:span text:style-name="MT3"> </text:span><text:span text:style-name="MT2"><text:page-number text:select-page="current">22</text:page-number></text:span><text:span text:style-name="MT4"><text:s/></text:span><text:span text:style-name="MT2">of</text:span><text:span text:style-name="MT5"> </text:span><text:span text:style-name="MT2"><text:page-count>49</text:page-count></text:span><text:span text:style-name="MT4"><text:s/></text:span><text:span text:style-name="MT2">Version</text:span><text:span text:style-name="MT4"> </text:span><text:span text:style-name="MT2">1.6</text:span><text:span text:style-name="MT3"> 2</text:span><text:span text:style-name="MT2">6th</text:span><text:span text:style-name="MT3"> </text:span><text:span text:style-name="MT2">November</text:span><text:span text:style-name="MT6"> </text:span><text:span text:style-name="MT7">2025</text:span></text:p><draw:enhanced-geometry draw:mirror-horizontal="false" draw:mirror-vertical="false" svg:viewBox="0 0 0 0" draw:glue-points="?f0 0 0 ?f1 ?f0 ?f2 ?f3 ?f1" draw:text-areas="0 0 ?f3 ?f2" draw:type="ooxml-rect" draw:enhanced-path="M 0 0 L ?f3 0 ?f3 ?f2 0 ?f2 Z N"><draw:equation draw:name="f0" draw:formula="logwidth/2"/><draw:equation draw:name="f1" draw:formula="logheight/2"/><draw:equation draw:name="f2" draw:formula="logheight"/><draw:equation draw:name="f3" draw:formula="logwidth"/></draw:enhanced-geometry></draw:custom-shape></text:p>
      </style:footer>
    </style:master-page>
    <style:master-page style:name="Converted22" style:page-layout-name="Mpm2" draw:style-name="Mdp1">
      <style:header>
        <text:p text:style-name="MP1" loext:marker-style-name="MT1"><draw:frame draw:style-name="Mfr1" draw:name="Image 1 Copy 1 Copy 1 Copy 1 Copy 1 Copy 1 Copy 1 Copy 1 Copy 1 Copy 1 Copy 1 Copy 1 Copy 1 Copy 1 Copy 1 Copy 1 Copy 1 Copy 1 Copy 1 Copy 1 Copy 1 Copy 1 Copy 1" text:anchor-type="char" svg:x="3.175cm" svg:y="1.589cm" svg:width="5.93cm" svg:height="0.838cm" draw:z-index="19"><draw:image xlink:href="Pictures/10000001000001C00000003F36FF74A8.png" xlink:type="simple" xlink:show="embed" xlink:actuate="onLoad" draw:mime-type="image/png"/></draw:frame></text:p>
      </style:header>
      <style:footer>
        <text:p text:style-name="MP1" loext:marker-style-name="MT1"><draw:custom-shape text:anchor-type="char" draw:z-index="19" draw:name="Textbox 23" draw:style-name="Mgr1" draw:text-style-name="MP3" svg:width="8.709cm" svg:height="0.505cm" svg:x="6.668cm" svg:y="27.464cm"><text:p text:style-name="MP2"><text:span text:style-name="MT2">Page</text:span><text:span text:style-name="MT3"> </text:span><text:span text:style-name="MT2"><text:page-number text:select-page="current">23</text:page-number></text:span><text:span text:style-name="MT4"><text:s/></text:span><text:span text:style-name="MT2">of</text:span><text:span text:style-name="MT5"> </text:span><text:span text:style-name="MT2"><text:page-count>49</text:page-count></text:span><text:span text:style-name="MT4"><text:s/></text:span><text:span text:style-name="MT2">Version</text:span><text:span text:style-name="MT4"> </text:span><text:span text:style-name="MT2">1.6</text:span><text:span text:style-name="MT3"> 2</text:span><text:span text:style-name="MT2">6th</text:span><text:span text:style-name="MT3"> </text:span><text:span text:style-name="MT2">November</text:span><text:span text:style-name="MT6"> </text:span><text:span text:style-name="MT7">2025</text:span></text:p><draw:enhanced-geometry draw:mirror-horizontal="false" draw:mirror-vertical="false" svg:viewBox="0 0 0 0" draw:glue-points="?f0 0 0 ?f1 ?f0 ?f2 ?f3 ?f1" draw:text-areas="0 0 ?f3 ?f2" draw:type="ooxml-rect" draw:enhanced-path="M 0 0 L ?f3 0 ?f3 ?f2 0 ?f2 Z N"><draw:equation draw:name="f0" draw:formula="logwidth/2"/><draw:equation draw:name="f1" draw:formula="logheight/2"/><draw:equation draw:name="f2" draw:formula="logheight"/><draw:equation draw:name="f3" draw:formula="logwidth"/></draw:enhanced-geometry></draw:custom-shape></text:p>
      </style:footer>
    </style:master-page>
    <style:master-page style:name="Converted23" style:page-layout-name="Mpm2" draw:style-name="Mdp1">
      <style:header>
        <text:p text:style-name="MP1" loext:marker-style-name="MT1"><draw:frame draw:style-name="Mfr1" draw:name="Image 1 Copy 1 Copy 1 Copy 1 Copy 1 Copy 1 Copy 1 Copy 1 Copy 1 Copy 1 Copy 1 Copy 1 Copy 1 Copy 1 Copy 1 Copy 1 Copy 1 Copy 1 Copy 1 Copy 1 Copy 1 Copy 1 Copy 1 Copy 1" text:anchor-type="char" svg:x="3.175cm" svg:y="1.589cm" svg:width="5.93cm" svg:height="0.838cm" draw:z-index="33"><draw:image xlink:href="Pictures/10000001000001C00000003F36FF74A8.png" xlink:type="simple" xlink:show="embed" xlink:actuate="onLoad" draw:mime-type="image/png"/></draw:frame></text:p>
      </style:header>
      <style:footer>
        <text:p text:style-name="MP1" loext:marker-style-name="MT1"><draw:custom-shape text:anchor-type="char" draw:z-index="16" draw:name="Textbox 24" draw:style-name="Mgr1" draw:text-style-name="MP3" svg:width="8.709cm" svg:height="0.505cm" svg:x="6.668cm" svg:y="27.464cm"><text:p text:style-name="MP2"><text:span text:style-name="MT2">Page</text:span><text:span text:style-name="MT3"> </text:span><text:span text:style-name="MT2"><text:page-number text:select-page="current">24</text:page-number></text:span><text:span text:style-name="MT4"><text:s/></text:span><text:span text:style-name="MT2">of</text:span><text:span text:style-name="MT5"> </text:span><text:span text:style-name="MT2"><text:page-count>49</text:page-count></text:span><text:span text:style-name="MT4"><text:s/></text:span><text:span text:style-name="MT2">Version</text:span><text:span text:style-name="MT4"> </text:span><text:span text:style-name="MT2">1.6</text:span><text:span text:style-name="MT3"> 2</text:span><text:span text:style-name="MT2">6th</text:span><text:span text:style-name="MT3"> </text:span><text:span text:style-name="MT2">November</text:span><text:span text:style-name="MT6"> </text:span><text:span text:style-name="MT7">2025</text:span></text:p><draw:enhanced-geometry draw:mirror-horizontal="false" draw:mirror-vertical="false" svg:viewBox="0 0 0 0" draw:glue-points="?f0 0 0 ?f1 ?f0 ?f2 ?f3 ?f1" draw:text-areas="0 0 ?f3 ?f2" draw:type="ooxml-rect" draw:enhanced-path="M 0 0 L ?f3 0 ?f3 ?f2 0 ?f2 Z N"><draw:equation draw:name="f0" draw:formula="logwidth/2"/><draw:equation draw:name="f1" draw:formula="logheight/2"/><draw:equation draw:name="f2" draw:formula="logheight"/><draw:equation draw:name="f3" draw:formula="logwidth"/></draw:enhanced-geometry></draw:custom-shape></text:p>
      </style:footer>
    </style:master-page>
    <style:master-page style:name="Converted24" style:page-layout-name="Mpm2" draw:style-name="Mdp1">
      <style:header>
        <text:p text:style-name="MP1" loext:marker-style-name="MT1"><draw:frame draw:style-name="Mfr1" draw:name="Image 1 Copy 1 Copy 1 Copy 1 Copy 1 Copy 1 Copy 1 Copy 1 Copy 1 Copy 1 Copy 1 Copy 1 Copy 1 Copy 1 Copy 1 Copy 1 Copy 1 Copy 1 Copy 1 Copy 1 Copy 1 Copy 1 Copy 1 Copy 1 Copy 1" text:anchor-type="char" svg:x="3.175cm" svg:y="1.589cm" svg:width="5.93cm" svg:height="0.838cm" draw:z-index="25"><draw:image xlink:href="Pictures/10000001000001C00000003F36FF74A8.png" xlink:type="simple" xlink:show="embed" xlink:actuate="onLoad" draw:mime-type="image/png"/></draw:frame></text:p>
      </style:header>
      <style:footer>
        <text:p text:style-name="MP1" loext:marker-style-name="MT1"><draw:custom-shape text:anchor-type="char" draw:z-index="25" draw:name="Textbox 25" draw:style-name="Mgr1" draw:text-style-name="MP3" svg:width="8.709cm" svg:height="0.505cm" svg:x="6.668cm" svg:y="27.464cm"><text:p text:style-name="MP2"><text:span text:style-name="MT2">Page</text:span><text:span text:style-name="MT3"> </text:span><text:span text:style-name="MT2"><text:page-number text:select-page="current">25</text:page-number></text:span><text:span text:style-name="MT4"><text:s/></text:span><text:span text:style-name="MT2">of</text:span><text:span text:style-name="MT5"> </text:span><text:span text:style-name="MT2"><text:page-count>49</text:page-count></text:span><text:span text:style-name="MT4"><text:s/></text:span><text:span text:style-name="MT2">Version</text:span><text:span text:style-name="MT4"> </text:span><text:span text:style-name="MT2">1.6</text:span><text:span text:style-name="MT3"> 2</text:span><text:span text:style-name="MT2">6th</text:span><text:span text:style-name="MT3"> </text:span><text:span text:style-name="MT2">November</text:span><text:span text:style-name="MT6"> </text:span><text:span text:style-name="MT7">2025</text:span></text:p><draw:enhanced-geometry draw:mirror-horizontal="false" draw:mirror-vertical="false" svg:viewBox="0 0 0 0" draw:glue-points="?f0 0 0 ?f1 ?f0 ?f2 ?f3 ?f1" draw:text-areas="0 0 ?f3 ?f2" draw:type="ooxml-rect" draw:enhanced-path="M 0 0 L ?f3 0 ?f3 ?f2 0 ?f2 Z N"><draw:equation draw:name="f0" draw:formula="logwidth/2"/><draw:equation draw:name="f1" draw:formula="logheight/2"/><draw:equation draw:name="f2" draw:formula="logheight"/><draw:equation draw:name="f3" draw:formula="logwidth"/></draw:enhanced-geometry></draw:custom-shape></text:p>
      </style:footer>
    </style:master-page>
    <style:master-page style:name="Converted25" style:page-layout-name="Mpm2" draw:style-name="Mdp1">
      <style:header>
        <text:p text:style-name="MP1" loext:marker-style-name="MT1"><draw:frame draw:style-name="Mfr1" draw:name="Image 1 Copy 1 Copy 1 Copy 1 Copy 1 Copy 1 Copy 1 Copy 1 Copy 1 Copy 1 Copy 1 Copy 1 Copy 1 Copy 1 Copy 1 Copy 1 Copy 1 Copy 1 Copy 1 Copy 1 Copy 1 Copy 1 Copy 1 Copy 1 Copy 1 Copy 1" text:anchor-type="char" svg:x="3.175cm" svg:y="1.589cm" svg:width="5.93cm" svg:height="0.838cm" draw:z-index="40"><draw:image xlink:href="Pictures/10000001000001C00000003F36FF74A8.png" xlink:type="simple" xlink:show="embed" xlink:actuate="onLoad" draw:mime-type="image/png"/></draw:frame></text:p>
      </style:header>
      <style:footer>
        <text:p text:style-name="MP1" loext:marker-style-name="MT1"><draw:custom-shape text:anchor-type="char" draw:z-index="20" draw:name="Textbox 26" draw:style-name="Mgr1" draw:text-style-name="MP3" svg:width="8.709cm" svg:height="0.505cm" svg:x="6.668cm" svg:y="27.464cm"><text:p text:style-name="MP2"><text:span text:style-name="MT2">Page</text:span><text:span text:style-name="MT3"> </text:span><text:span text:style-name="MT2"><text:page-number text:select-page="current">26</text:page-number></text:span><text:span text:style-name="MT4"><text:s/></text:span><text:span text:style-name="MT2">of</text:span><text:span text:style-name="MT5"> </text:span><text:span text:style-name="MT2"><text:page-count>49</text:page-count></text:span><text:span text:style-name="MT4"><text:s/></text:span><text:span text:style-name="MT2">Version</text:span><text:span text:style-name="MT4"> </text:span><text:span text:style-name="MT2">1.6</text:span><text:span text:style-name="MT3"> 2</text:span><text:span text:style-name="MT2">6th</text:span><text:span text:style-name="MT3"> </text:span><text:span text:style-name="MT2">November</text:span><text:span text:style-name="MT6"> </text:span><text:span text:style-name="MT7">2025</text:span></text:p><draw:enhanced-geometry draw:mirror-horizontal="false" draw:mirror-vertical="false" svg:viewBox="0 0 0 0" draw:glue-points="?f0 0 0 ?f1 ?f0 ?f2 ?f3 ?f1" draw:text-areas="0 0 ?f3 ?f2" draw:type="ooxml-rect" draw:enhanced-path="M 0 0 L ?f3 0 ?f3 ?f2 0 ?f2 Z N"><draw:equation draw:name="f0" draw:formula="logwidth/2"/><draw:equation draw:name="f1" draw:formula="logheight/2"/><draw:equation draw:name="f2" draw:formula="logheight"/><draw:equation draw:name="f3" draw:formula="logwidth"/></draw:enhanced-geometry></draw:custom-shape></text:p>
      </style:footer>
    </style:master-page>
    <style:master-page style:name="Converted26" style:page-layout-name="Mpm2" draw:style-name="Mdp1">
      <style:header>
        <text:p text:style-name="MP1" loext:marker-style-name="MT1"><draw:frame draw:style-name="Mfr1" draw:name="Image 1 Copy 1 Copy 1 Copy 1 Copy 1 Copy 1 Copy 1 Copy 1 Copy 1 Copy 1 Copy 1 Copy 1 Copy 1 Copy 1 Copy 1 Copy 1 Copy 1 Copy 1 Copy 1 Copy 1 Copy 1 Copy 1 Copy 1 Copy 1 Copy 1 Copy 1 Copy 1" text:anchor-type="char" svg:x="3.175cm" svg:y="1.589cm" svg:width="5.93cm" svg:height="0.838cm" draw:z-index="32"><draw:image xlink:href="Pictures/10000001000001C00000003F36FF74A8.png" xlink:type="simple" xlink:show="embed" xlink:actuate="onLoad" draw:mime-type="image/png"/></draw:frame></text:p>
      </style:header>
      <style:footer>
        <text:p text:style-name="MP1" loext:marker-style-name="MT1"><draw:custom-shape text:anchor-type="char" draw:z-index="31" draw:name="Textbox 27" draw:style-name="Mgr1" draw:text-style-name="MP3" svg:width="8.709cm" svg:height="0.505cm" svg:x="6.668cm" svg:y="27.464cm"><text:p text:style-name="MP2"><text:span text:style-name="MT2">Page</text:span><text:span text:style-name="MT3"> </text:span><text:span text:style-name="MT2"><text:page-number text:select-page="current">27</text:page-number></text:span><text:span text:style-name="MT4"><text:s/></text:span><text:span text:style-name="MT2">of</text:span><text:span text:style-name="MT5"> </text:span><text:span text:style-name="MT2"><text:page-count>49</text:page-count></text:span><text:span text:style-name="MT4"><text:s/></text:span><text:span text:style-name="MT2">Version</text:span><text:span text:style-name="MT4"> </text:span><text:span text:style-name="MT2">1.6</text:span><text:span text:style-name="MT3"> 2</text:span><text:span text:style-name="MT2">6th</text:span><text:span text:style-name="MT3"> </text:span><text:span text:style-name="MT2">November</text:span><text:span text:style-name="MT6"> </text:span><text:span text:style-name="MT7">2025</text:span></text:p><draw:enhanced-geometry draw:mirror-horizontal="false" draw:mirror-vertical="false" svg:viewBox="0 0 0 0" draw:glue-points="?f0 0 0 ?f1 ?f0 ?f2 ?f3 ?f1" draw:text-areas="0 0 ?f3 ?f2" draw:type="ooxml-rect" draw:enhanced-path="M 0 0 L ?f3 0 ?f3 ?f2 0 ?f2 Z N"><draw:equation draw:name="f0" draw:formula="logwidth/2"/><draw:equation draw:name="f1" draw:formula="logheight/2"/><draw:equation draw:name="f2" draw:formula="logheight"/><draw:equation draw:name="f3" draw:formula="logwidth"/></draw:enhanced-geometry></draw:custom-shape></text:p>
      </style:footer>
    </style:master-page>
    <style:master-page style:name="Converted27" style:page-layout-name="Mpm2" draw:style-name="Mdp1">
      <style:header>
        <text:p text:style-name="MP1" loext:marker-style-name="MT1"><draw:frame draw:style-name="Mfr1" draw:name="Image 1 Copy 1 Copy 1 Copy 1 Copy 1 Copy 1 Copy 1 Copy 1 Copy 1 Copy 1 Copy 1 Copy 1 Copy 1 Copy 1 Copy 1 Copy 1 Copy 1 Copy 1 Copy 1 Copy 1 Copy 1 Copy 1 Copy 1 Copy 1 Copy 1 Copy 1 Copy 1 Copy 1" text:anchor-type="char" svg:x="3.175cm" svg:y="1.589cm" svg:width="5.93cm" svg:height="0.838cm" draw:z-index="50"><draw:image xlink:href="Pictures/10000001000001C00000003F36FF74A8.png" xlink:type="simple" xlink:show="embed" xlink:actuate="onLoad" draw:mime-type="image/png"/></draw:frame></text:p>
      </style:header>
      <style:footer>
        <text:p text:style-name="MP1" loext:marker-style-name="MT1"><draw:custom-shape text:anchor-type="char" draw:z-index="23" draw:name="Textbox 28" draw:style-name="Mgr1" draw:text-style-name="MP3" svg:width="8.709cm" svg:height="0.505cm" svg:x="6.668cm" svg:y="27.464cm"><text:p text:style-name="MP2"><text:span text:style-name="MT2">Page</text:span><text:span text:style-name="MT3"> </text:span><text:span text:style-name="MT2"><text:page-number text:select-page="current">28</text:page-number></text:span><text:span text:style-name="MT4"><text:s/></text:span><text:span text:style-name="MT2">of</text:span><text:span text:style-name="MT5"> </text:span><text:span text:style-name="MT2"><text:page-count>49</text:page-count></text:span><text:span text:style-name="MT4"><text:s/></text:span><text:span text:style-name="MT2">Version</text:span><text:span text:style-name="MT4"> </text:span><text:span text:style-name="MT2">1.6</text:span><text:span text:style-name="MT3"> 2</text:span><text:span text:style-name="MT2">6th</text:span><text:span text:style-name="MT3"> </text:span><text:span text:style-name="MT2">November</text:span><text:span text:style-name="MT6"> </text:span><text:span text:style-name="MT7">2025</text:span></text:p><draw:enhanced-geometry draw:mirror-horizontal="false" draw:mirror-vertical="false" svg:viewBox="0 0 0 0" draw:glue-points="?f0 0 0 ?f1 ?f0 ?f2 ?f3 ?f1" draw:text-areas="0 0 ?f3 ?f2" draw:type="ooxml-rect" draw:enhanced-path="M 0 0 L ?f3 0 ?f3 ?f2 0 ?f2 Z N"><draw:equation draw:name="f0" draw:formula="logwidth/2"/><draw:equation draw:name="f1" draw:formula="logheight/2"/><draw:equation draw:name="f2" draw:formula="logheight"/><draw:equation draw:name="f3" draw:formula="logwidth"/></draw:enhanced-geometry></draw:custom-shape></text:p>
      </style:footer>
    </style:master-page>
    <style:master-page style:name="Converted28" style:page-layout-name="Mpm2" draw:style-name="Mdp1">
      <style:header>
        <text:p text:style-name="MP1" loext:marker-style-name="MT1"><draw:frame draw:style-name="Mfr1" draw:name="Image 1 Copy 1 Copy 1 Copy 1 Copy 1 Copy 1 Copy 1 Copy 1 Copy 1 Copy 1 Copy 1 Copy 1 Copy 1 Copy 1 Copy 1 Copy 1 Copy 1 Copy 1 Copy 1 Copy 1 Copy 1 Copy 1 Copy 1 Copy 1 Copy 1 Copy 1 Copy 1 Copy 1 Copy 1" text:anchor-type="char" svg:x="3.175cm" svg:y="1.589cm" svg:width="5.93cm" svg:height="0.838cm" draw:z-index="36"><draw:image xlink:href="Pictures/10000001000001C00000003F36FF74A8.png" xlink:type="simple" xlink:show="embed" xlink:actuate="onLoad" draw:mime-type="image/png"/></draw:frame></text:p>
      </style:header>
      <style:footer>
        <text:p text:style-name="MP1" loext:marker-style-name="MT1"><draw:custom-shape text:anchor-type="char" draw:z-index="37" draw:name="Textbox 29" draw:style-name="Mgr1" draw:text-style-name="MP3" svg:width="8.709cm" svg:height="0.505cm" svg:x="6.668cm" svg:y="27.464cm"><text:p text:style-name="MP2"><text:span text:style-name="MT2">Page</text:span><text:span text:style-name="MT3"> </text:span><text:span text:style-name="MT2"><text:page-number text:select-page="current">29</text:page-number></text:span><text:span text:style-name="MT4"><text:s/></text:span><text:span text:style-name="MT2">of</text:span><text:span text:style-name="MT5"> </text:span><text:span text:style-name="MT2"><text:page-count>49</text:page-count></text:span><text:span text:style-name="MT4"><text:s/></text:span><text:span text:style-name="MT2">Version</text:span><text:span text:style-name="MT4"> </text:span><text:span text:style-name="MT2">1.6</text:span><text:span text:style-name="MT3"> 2</text:span><text:span text:style-name="MT2">6th</text:span><text:span text:style-name="MT3"> </text:span><text:span text:style-name="MT2">November</text:span><text:span text:style-name="MT6"> </text:span><text:span text:style-name="MT7">2025</text:span></text:p><draw:enhanced-geometry draw:mirror-horizontal="false" draw:mirror-vertical="false" svg:viewBox="0 0 0 0" draw:glue-points="?f0 0 0 ?f1 ?f0 ?f2 ?f3 ?f1" draw:text-areas="0 0 ?f3 ?f2" draw:type="ooxml-rect" draw:enhanced-path="M 0 0 L ?f3 0 ?f3 ?f2 0 ?f2 Z N"><draw:equation draw:name="f0" draw:formula="logwidth/2"/><draw:equation draw:name="f1" draw:formula="logheight/2"/><draw:equation draw:name="f2" draw:formula="logheight"/><draw:equation draw:name="f3" draw:formula="logwidth"/></draw:enhanced-geometry></draw:custom-shape></text:p>
      </style:footer>
    </style:master-page>
    <style:master-page style:name="Converted29" style:page-layout-name="Mpm2" draw:style-name="Mdp1">
      <style:header>
        <text:p text:style-name="MP1" loext:marker-style-name="MT1"><draw:frame draw:style-name="Mfr1" draw:name="Image 1 Copy 1 Copy 1 Copy 1 Copy 1 Copy 1 Copy 1 Copy 1 Copy 1 Copy 1 Copy 1 Copy 1 Copy 1 Copy 1 Copy 1 Copy 1 Copy 1 Copy 1 Copy 1 Copy 1 Copy 1 Copy 1 Copy 1 Copy 1 Copy 1 Copy 1 Copy 1 Copy 1 Copy 1 Copy 1" text:anchor-type="char" svg:x="3.175cm" svg:y="1.589cm" svg:width="5.93cm" svg:height="0.838cm" draw:z-index="60"><draw:image xlink:href="Pictures/10000001000001C00000003F36FF74A8.png" xlink:type="simple" xlink:show="embed" xlink:actuate="onLoad" draw:mime-type="image/png"/></draw:frame></text:p>
      </style:header>
      <style:footer>
        <text:p text:style-name="MP1" loext:marker-style-name="MT1"><draw:custom-shape text:anchor-type="char" draw:z-index="29" draw:name="Textbox 30" draw:style-name="Mgr1" draw:text-style-name="MP3" svg:width="8.709cm" svg:height="0.505cm" svg:x="6.668cm" svg:y="27.464cm"><text:p text:style-name="MP2"><text:span text:style-name="MT2">Page</text:span><text:span text:style-name="MT3"> </text:span><text:span text:style-name="MT2"><text:page-number text:select-page="current">30</text:page-number></text:span><text:span text:style-name="MT4"><text:s/></text:span><text:span text:style-name="MT2">of</text:span><text:span text:style-name="MT5"> </text:span><text:span text:style-name="MT2"><text:page-count>49</text:page-count></text:span><text:span text:style-name="MT4"><text:s/></text:span><text:span text:style-name="MT2">Version</text:span><text:span text:style-name="MT4"> </text:span><text:span text:style-name="MT2">1.6</text:span><text:span text:style-name="MT3"> 2</text:span><text:span text:style-name="MT2">6th</text:span><text:span text:style-name="MT3"> </text:span><text:span text:style-name="MT2">November</text:span><text:span text:style-name="MT6"> </text:span><text:span text:style-name="MT7">2025</text:span></text:p><draw:enhanced-geometry draw:mirror-horizontal="false" draw:mirror-vertical="false" svg:viewBox="0 0 0 0" draw:glue-points="?f0 0 0 ?f1 ?f0 ?f2 ?f3 ?f1" draw:text-areas="0 0 ?f3 ?f2" draw:type="ooxml-rect" draw:enhanced-path="M 0 0 L ?f3 0 ?f3 ?f2 0 ?f2 Z N"><draw:equation draw:name="f0" draw:formula="logwidth/2"/><draw:equation draw:name="f1" draw:formula="logheight/2"/><draw:equation draw:name="f2" draw:formula="logheight"/><draw:equation draw:name="f3" draw:formula="logwidth"/></draw:enhanced-geometry></draw:custom-shape></text:p>
      </style:footer>
    </style:master-page>
    <style:master-page style:name="Converted30" style:page-layout-name="Mpm2" draw:style-name="Mdp1">
      <style:header>
        <text:p text:style-name="MP1" loext:marker-style-name="MT1"><draw:frame draw:style-name="Mfr1" draw:name="Image 1 Copy 1 Copy 1 Copy 1 Copy 1 Copy 1 Copy 1 Copy 1 Copy 1 Copy 1 Copy 1 Copy 1 Copy 1 Copy 1 Copy 1 Copy 1 Copy 1 Copy 1 Copy 1 Copy 1 Copy 1 Copy 1 Copy 1 Copy 1 Copy 1 Copy 1 Copy 1 Copy 1 Copy 1 Copy 1 Copy 1" text:anchor-type="char" svg:x="3.175cm" svg:y="1.589cm" svg:width="5.93cm" svg:height="0.838cm" draw:z-index="45"><draw:image xlink:href="Pictures/10000001000001C00000003F36FF74A8.png" xlink:type="simple" xlink:show="embed" xlink:actuate="onLoad" draw:mime-type="image/png"/></draw:frame></text:p>
      </style:header>
      <style:footer>
        <text:p text:style-name="MP1" loext:marker-style-name="MT1"><draw:custom-shape text:anchor-type="char" draw:z-index="45" draw:name="Textbox 31" draw:style-name="Mgr1" draw:text-style-name="MP3" svg:width="8.709cm" svg:height="0.505cm" svg:x="6.668cm" svg:y="27.464cm"><text:p text:style-name="MP2"><text:span text:style-name="MT2">Page</text:span><text:span text:style-name="MT3"> </text:span><text:span text:style-name="MT2"><text:page-number text:select-page="current">31</text:page-number></text:span><text:span text:style-name="MT4"><text:s/></text:span><text:span text:style-name="MT2">of</text:span><text:span text:style-name="MT5"> </text:span><text:span text:style-name="MT2"><text:page-count>49</text:page-count></text:span><text:span text:style-name="MT4"><text:s/></text:span><text:span text:style-name="MT2">Version</text:span><text:span text:style-name="MT4"> </text:span><text:span text:style-name="MT2">1.6</text:span><text:span text:style-name="MT3"> 2</text:span><text:span text:style-name="MT2">6th</text:span><text:span text:style-name="MT3"> </text:span><text:span text:style-name="MT2">November</text:span><text:span text:style-name="MT6"> </text:span><text:span text:style-name="MT7">2025</text:span></text:p><draw:enhanced-geometry draw:mirror-horizontal="false" draw:mirror-vertical="false" svg:viewBox="0 0 0 0" draw:glue-points="?f0 0 0 ?f1 ?f0 ?f2 ?f3 ?f1" draw:text-areas="0 0 ?f3 ?f2" draw:type="ooxml-rect" draw:enhanced-path="M 0 0 L ?f3 0 ?f3 ?f2 0 ?f2 Z N"><draw:equation draw:name="f0" draw:formula="logwidth/2"/><draw:equation draw:name="f1" draw:formula="logheight/2"/><draw:equation draw:name="f2" draw:formula="logheight"/><draw:equation draw:name="f3" draw:formula="logwidth"/></draw:enhanced-geometry></draw:custom-shape></text:p>
      </style:footer>
    </style:master-page>
    <style:master-page style:name="Converted31" style:page-layout-name="Mpm2" draw:style-name="Mdp1">
      <style:header>
        <text:p text:style-name="MP1" loext:marker-style-name="MT1"><draw:frame draw:style-name="Mfr1" draw:name="Image 1 Copy 1 Copy 1 Copy 1 Copy 1 Copy 1 Copy 1 Copy 1 Copy 1 Copy 1 Copy 1 Copy 1 Copy 1 Copy 1 Copy 1 Copy 1 Copy 1 Copy 1 Copy 1 Copy 1 Copy 1 Copy 1 Copy 1 Copy 1 Copy 1 Copy 1 Copy 1 Copy 1 Copy 1 Copy 1 Copy 1 Copy 1" text:anchor-type="char" svg:x="3.175cm" svg:y="1.589cm" svg:width="5.93cm" svg:height="0.838cm" draw:z-index="72"><draw:image xlink:href="Pictures/10000001000001C00000003F36FF74A8.png" xlink:type="simple" xlink:show="embed" xlink:actuate="onLoad" draw:mime-type="image/png"/></draw:frame></text:p>
      </style:header>
      <style:footer>
        <text:p text:style-name="MP1" loext:marker-style-name="MT1"><draw:custom-shape text:anchor-type="char" draw:z-index="32" draw:name="Textbox 32" draw:style-name="Mgr1" draw:text-style-name="MP3" svg:width="8.709cm" svg:height="0.505cm" svg:x="6.668cm" svg:y="27.464cm"><text:p text:style-name="MP2"><text:span text:style-name="MT2">Page</text:span><text:span text:style-name="MT3"> </text:span><text:span text:style-name="MT2"><text:page-number text:select-page="current">32</text:page-number></text:span><text:span text:style-name="MT4"><text:s/></text:span><text:span text:style-name="MT2">of</text:span><text:span text:style-name="MT5"> </text:span><text:span text:style-name="MT2"><text:page-count>49</text:page-count></text:span><text:span text:style-name="MT4"><text:s/></text:span><text:span text:style-name="MT2">Version</text:span><text:span text:style-name="MT4"> </text:span><text:span text:style-name="MT2">1.6</text:span><text:span text:style-name="MT3"> 2</text:span><text:span text:style-name="MT2">6th</text:span><text:span text:style-name="MT3"> </text:span><text:span text:style-name="MT2">November</text:span><text:span text:style-name="MT6"> </text:span><text:span text:style-name="MT7">2025</text:span></text:p><draw:enhanced-geometry draw:mirror-horizontal="false" draw:mirror-vertical="false" svg:viewBox="0 0 0 0" draw:glue-points="?f0 0 0 ?f1 ?f0 ?f2 ?f3 ?f1" draw:text-areas="0 0 ?f3 ?f2" draw:type="ooxml-rect" draw:enhanced-path="M 0 0 L ?f3 0 ?f3 ?f2 0 ?f2 Z N"><draw:equation draw:name="f0" draw:formula="logwidth/2"/><draw:equation draw:name="f1" draw:formula="logheight/2"/><draw:equation draw:name="f2" draw:formula="logheight"/><draw:equation draw:name="f3" draw:formula="logwidth"/></draw:enhanced-geometry></draw:custom-shape></text:p>
      </style:footer>
    </style:master-page>
    <style:master-page style:name="Converted32" style:page-layout-name="Mpm2" draw:style-name="Mdp1">
      <style:header>
        <text:p text:style-name="MP1" loext:marker-style-name="MT1"><draw:frame draw:style-name="Mfr1" draw:name="Image 1 Copy 1 Copy 1 Copy 1 Copy 1 Copy 1 Copy 1 Copy 1 Copy 1 Copy 1 Copy 1 Copy 1 Copy 1 Copy 1 Copy 1 Copy 1 Copy 1 Copy 1 Copy 1 Copy 1 Copy 1 Copy 1 Copy 1 Copy 1 Copy 1 Copy 1 Copy 1 Copy 1 Copy 1 Copy 1 Copy 1 Copy 1 Copy 1" text:anchor-type="char" svg:x="3.175cm" svg:y="1.589cm" svg:width="5.93cm" svg:height="0.838cm" draw:z-index="51"><draw:image xlink:href="Pictures/10000001000001C00000003F36FF74A8.png" xlink:type="simple" xlink:show="embed" xlink:actuate="onLoad" draw:mime-type="image/png"/></draw:frame></text:p>
      </style:header>
      <style:footer>
        <text:p text:style-name="MP1" loext:marker-style-name="MT1"><draw:custom-shape text:anchor-type="char" draw:z-index="51" draw:name="Textbox 33" draw:style-name="Mgr1" draw:text-style-name="MP3" svg:width="8.709cm" svg:height="0.505cm" svg:x="6.668cm" svg:y="27.464cm"><text:p text:style-name="MP2"><text:span text:style-name="MT2">Page</text:span><text:span text:style-name="MT3"> </text:span><text:span text:style-name="MT2"><text:page-number text:select-page="current">33</text:page-number></text:span><text:span text:style-name="MT4"><text:s/></text:span><text:span text:style-name="MT2">of</text:span><text:span text:style-name="MT5"> </text:span><text:span text:style-name="MT2"><text:page-count>49</text:page-count></text:span><text:span text:style-name="MT4"><text:s/></text:span><text:span text:style-name="MT2">Version</text:span><text:span text:style-name="MT4"> </text:span><text:span text:style-name="MT2">1.6</text:span><text:span text:style-name="MT3"> 2</text:span><text:span text:style-name="MT2">6th</text:span><text:span text:style-name="MT3"> </text:span><text:span text:style-name="MT2">November</text:span><text:span text:style-name="MT6"> </text:span><text:span text:style-name="MT7">2025</text:span></text:p><draw:enhanced-geometry draw:mirror-horizontal="false" draw:mirror-vertical="false" svg:viewBox="0 0 0 0" draw:glue-points="?f0 0 0 ?f1 ?f0 ?f2 ?f3 ?f1" draw:text-areas="0 0 ?f3 ?f2" draw:type="ooxml-rect" draw:enhanced-path="M 0 0 L ?f3 0 ?f3 ?f2 0 ?f2 Z N"><draw:equation draw:name="f0" draw:formula="logwidth/2"/><draw:equation draw:name="f1" draw:formula="logheight/2"/><draw:equation draw:name="f2" draw:formula="logheight"/><draw:equation draw:name="f3" draw:formula="logwidth"/></draw:enhanced-geometry></draw:custom-shape></text:p>
      </style:footer>
    </style:master-page>
    <style:master-page style:name="Converted33" style:page-layout-name="Mpm2" draw:style-name="Mdp1">
      <style:header>
        <text:p text:style-name="MP1" loext:marker-style-name="MT1"><draw:frame draw:style-name="Mfr1" draw:name="Image 1 Copy 1 Copy 1 Copy 1 Copy 1 Copy 1 Copy 1 Copy 1 Copy 1 Copy 1 Copy 1 Copy 1 Copy 1 Copy 1 Copy 1 Copy 1 Copy 1 Copy 1 Copy 1 Copy 1 Copy 1 Copy 1 Copy 1 Copy 1 Copy 1 Copy 1 Copy 1 Copy 1 Copy 1 Copy 1 Copy 1 Copy 1 Copy 1 Copy 1" text:anchor-type="char" svg:x="3.175cm" svg:y="1.589cm" svg:width="5.93cm" svg:height="0.838cm" draw:z-index="80"><draw:image xlink:href="Pictures/10000001000001C00000003F36FF74A8.png" xlink:type="simple" xlink:show="embed" xlink:actuate="onLoad" draw:mime-type="image/png"/></draw:frame></text:p>
      </style:header>
      <style:footer>
        <text:p text:style-name="MP1" loext:marker-style-name="MT1"><draw:custom-shape text:anchor-type="char" draw:z-index="36" draw:name="Textbox 34" draw:style-name="Mgr1" draw:text-style-name="MP3" svg:width="8.709cm" svg:height="0.505cm" svg:x="6.668cm" svg:y="27.464cm"><text:p text:style-name="MP2"><text:span text:style-name="MT2">Page</text:span><text:span text:style-name="MT3"> </text:span><text:span text:style-name="MT2"><text:page-number text:select-page="current">34</text:page-number></text:span><text:span text:style-name="MT4"><text:s/></text:span><text:span text:style-name="MT2">of</text:span><text:span text:style-name="MT5"> </text:span><text:span text:style-name="MT2"><text:page-count>49</text:page-count></text:span><text:span text:style-name="MT4"><text:s/></text:span><text:span text:style-name="MT2">Version</text:span><text:span text:style-name="MT4"> </text:span><text:span text:style-name="MT2">1.6</text:span><text:span text:style-name="MT3"> 2</text:span><text:span text:style-name="MT2">6th</text:span><text:span text:style-name="MT3"> </text:span><text:span text:style-name="MT2">November</text:span><text:span text:style-name="MT6"> </text:span><text:span text:style-name="MT7">2025</text:span></text:p><draw:enhanced-geometry draw:mirror-horizontal="false" draw:mirror-vertical="false" svg:viewBox="0 0 0 0" draw:glue-points="?f0 0 0 ?f1 ?f0 ?f2 ?f3 ?f1" draw:text-areas="0 0 ?f3 ?f2" draw:type="ooxml-rect" draw:enhanced-path="M 0 0 L ?f3 0 ?f3 ?f2 0 ?f2 Z N"><draw:equation draw:name="f0" draw:formula="logwidth/2"/><draw:equation draw:name="f1" draw:formula="logheight/2"/><draw:equation draw:name="f2" draw:formula="logheight"/><draw:equation draw:name="f3" draw:formula="logwidth"/></draw:enhanced-geometry></draw:custom-shape></text:p>
      </style:footer>
    </style:master-page>
    <style:master-page style:name="Converted34" style:page-layout-name="Mpm2" draw:style-name="Mdp1">
      <style:header>
        <text:p text:style-name="MP1" loext:marker-style-name="MT1"><draw:frame draw:style-name="Mfr1" draw:name="Image 1 Copy 1 Copy 1 Copy 1 Copy 1 Copy 1 Copy 1 Copy 1 Copy 1 Copy 1 Copy 1 Copy 1 Copy 1 Copy 1 Copy 1 Copy 1 Copy 1 Copy 1 Copy 1 Copy 1 Copy 1 Copy 1 Copy 1 Copy 1 Copy 1 Copy 1 Copy 1 Copy 1 Copy 1 Copy 1 Copy 1 Copy 1 Copy 1 Copy 1 Copy 1" text:anchor-type="char" svg:x="3.175cm" svg:y="1.589cm" svg:width="5.93cm" svg:height="0.838cm" draw:z-index="57"><draw:image xlink:href="Pictures/10000001000001C00000003F36FF74A8.png" xlink:type="simple" xlink:show="embed" xlink:actuate="onLoad" draw:mime-type="image/png"/></draw:frame></text:p>
      </style:header>
      <style:footer>
        <text:p text:style-name="MP1" loext:marker-style-name="MT1"><draw:custom-shape text:anchor-type="char" draw:z-index="57" draw:name="Textbox 35" draw:style-name="Mgr1" draw:text-style-name="MP3" svg:width="8.709cm" svg:height="0.505cm" svg:x="6.668cm" svg:y="27.464cm"><text:p text:style-name="MP2"><text:span text:style-name="MT2">Page</text:span><text:span text:style-name="MT3"> </text:span><text:span text:style-name="MT2"><text:page-number text:select-page="current">35</text:page-number></text:span><text:span text:style-name="MT4"><text:s/></text:span><text:span text:style-name="MT2">of</text:span><text:span text:style-name="MT5"> </text:span><text:span text:style-name="MT2"><text:page-count>49</text:page-count></text:span><text:span text:style-name="MT4"><text:s/></text:span><text:span text:style-name="MT2">Version</text:span><text:span text:style-name="MT4"> </text:span><text:span text:style-name="MT2">1.6</text:span><text:span text:style-name="MT3"> 2</text:span><text:span text:style-name="MT2">6th</text:span><text:span text:style-name="MT3"> </text:span><text:span text:style-name="MT2">November</text:span><text:span text:style-name="MT6"> </text:span><text:span text:style-name="MT7">2025</text:span></text:p><draw:enhanced-geometry draw:mirror-horizontal="false" draw:mirror-vertical="false" svg:viewBox="0 0 0 0" draw:glue-points="?f0 0 0 ?f1 ?f0 ?f2 ?f3 ?f1" draw:text-areas="0 0 ?f3 ?f2" draw:type="ooxml-rect" draw:enhanced-path="M 0 0 L ?f3 0 ?f3 ?f2 0 ?f2 Z N"><draw:equation draw:name="f0" draw:formula="logwidth/2"/><draw:equation draw:name="f1" draw:formula="logheight/2"/><draw:equation draw:name="f2" draw:formula="logheight"/><draw:equation draw:name="f3" draw:formula="logwidth"/></draw:enhanced-geometry></draw:custom-shape></text:p>
      </style:footer>
    </style:master-page>
    <style:master-page style:name="Converted35" style:page-layout-name="Mpm2" draw:style-name="Mdp1">
      <style:header>
        <text:p text:style-name="MP1" loext:marker-style-name="MT1"><draw:frame draw:style-name="Mfr1" draw:name="Image 1 Copy 1 Copy 1 Copy 1 Copy 1 Copy 1 Copy 1 Copy 1 Copy 1 Copy 1 Copy 1 Copy 1 Copy 1 Copy 1 Copy 1 Copy 1 Copy 1 Copy 1 Copy 1 Copy 1 Copy 1 Copy 1 Copy 1 Copy 1 Copy 1 Copy 1 Copy 1 Copy 1 Copy 1 Copy 1 Copy 1 Copy 1 Copy 1 Copy 1 Copy 1 Copy 1" text:anchor-type="char" svg:x="3.175cm" svg:y="1.589cm" svg:width="5.93cm" svg:height="0.838cm" draw:z-index="90"><draw:image xlink:href="Pictures/10000001000001C00000003F36FF74A8.png" xlink:type="simple" xlink:show="embed" xlink:actuate="onLoad" draw:mime-type="image/png"/></draw:frame></text:p>
      </style:header>
      <style:footer>
        <text:p text:style-name="MP1" loext:marker-style-name="MT1"><draw:custom-shape text:anchor-type="char" draw:z-index="41" draw:name="Textbox 36" draw:style-name="Mgr1" draw:text-style-name="MP3" svg:width="8.709cm" svg:height="0.505cm" svg:x="6.668cm" svg:y="27.464cm"><text:p text:style-name="MP2"><text:span text:style-name="MT2">Page</text:span><text:span text:style-name="MT3"> </text:span><text:span text:style-name="MT2"><text:page-number text:select-page="current">36</text:page-number></text:span><text:span text:style-name="MT4"><text:s/></text:span><text:span text:style-name="MT2">of</text:span><text:span text:style-name="MT5"> </text:span><text:span text:style-name="MT2"><text:page-count>49</text:page-count></text:span><text:span text:style-name="MT4"><text:s/></text:span><text:span text:style-name="MT2">Version</text:span><text:span text:style-name="MT4"> </text:span><text:span text:style-name="MT2">1.6</text:span><text:span text:style-name="MT3"> 2</text:span><text:span text:style-name="MT2">6th</text:span><text:span text:style-name="MT3"> </text:span><text:span text:style-name="MT2">November</text:span><text:span text:style-name="MT6"> </text:span><text:span text:style-name="MT7">2025</text:span></text:p><draw:enhanced-geometry draw:mirror-horizontal="false" draw:mirror-vertical="false" svg:viewBox="0 0 0 0" draw:glue-points="?f0 0 0 ?f1 ?f0 ?f2 ?f3 ?f1" draw:text-areas="0 0 ?f3 ?f2" draw:type="ooxml-rect" draw:enhanced-path="M 0 0 L ?f3 0 ?f3 ?f2 0 ?f2 Z N"><draw:equation draw:name="f0" draw:formula="logwidth/2"/><draw:equation draw:name="f1" draw:formula="logheight/2"/><draw:equation draw:name="f2" draw:formula="logheight"/><draw:equation draw:name="f3" draw:formula="logwidth"/></draw:enhanced-geometry></draw:custom-shape></text:p>
      </style:footer>
    </style:master-page>
    <style:master-page style:name="Converted36" style:page-layout-name="Mpm2" draw:style-name="Mdp1">
      <style:header>
        <text:p text:style-name="MP1" loext:marker-style-name="MT1"><draw:frame draw:style-name="Mfr1" draw:name="Image 1 Copy 1 Copy 1 Copy 1 Copy 1 Copy 1 Copy 1 Copy 1 Copy 1 Copy 1 Copy 1 Copy 1 Copy 1 Copy 1 Copy 1 Copy 1 Copy 1 Copy 1 Copy 1 Copy 1 Copy 1 Copy 1 Copy 1 Copy 1 Copy 1 Copy 1 Copy 1 Copy 1 Copy 1 Copy 1 Copy 1 Copy 1 Copy 1 Copy 1 Copy 1 Copy 1 Copy 1" text:anchor-type="char" svg:x="3.175cm" svg:y="1.589cm" svg:width="5.93cm" svg:height="0.838cm" draw:z-index="63"><draw:image xlink:href="Pictures/10000001000001C00000003F36FF74A8.png" xlink:type="simple" xlink:show="embed" xlink:actuate="onLoad" draw:mime-type="image/png"/></draw:frame></text:p>
      </style:header>
      <style:footer>
        <text:p text:style-name="MP1" loext:marker-style-name="MT1"><draw:custom-shape text:anchor-type="char" draw:z-index="63" draw:name="Textbox 37" draw:style-name="Mgr1" draw:text-style-name="MP3" svg:width="8.709cm" svg:height="0.505cm" svg:x="6.668cm" svg:y="27.464cm"><text:p text:style-name="MP2"><text:span text:style-name="MT2">Page</text:span><text:span text:style-name="MT3"> </text:span><text:span text:style-name="MT2"><text:page-number text:select-page="current">37</text:page-number></text:span><text:span text:style-name="MT4"><text:s/></text:span><text:span text:style-name="MT2">of</text:span><text:span text:style-name="MT5"> </text:span><text:span text:style-name="MT2"><text:page-count>49</text:page-count></text:span><text:span text:style-name="MT4"><text:s/></text:span><text:span text:style-name="MT2">Version</text:span><text:span text:style-name="MT4"> </text:span><text:span text:style-name="MT2">1.6</text:span><text:span text:style-name="MT3"> 2</text:span><text:span text:style-name="MT2">6th</text:span><text:span text:style-name="MT3"> </text:span><text:span text:style-name="MT2">November</text:span><text:span text:style-name="MT6"> </text:span><text:span text:style-name="MT7">2025</text:span></text:p><draw:enhanced-geometry draw:mirror-horizontal="false" draw:mirror-vertical="false" svg:viewBox="0 0 0 0" draw:glue-points="?f0 0 0 ?f1 ?f0 ?f2 ?f3 ?f1" draw:text-areas="0 0 ?f3 ?f2" draw:type="ooxml-rect" draw:enhanced-path="M 0 0 L ?f3 0 ?f3 ?f2 0 ?f2 Z N"><draw:equation draw:name="f0" draw:formula="logwidth/2"/><draw:equation draw:name="f1" draw:formula="logheight/2"/><draw:equation draw:name="f2" draw:formula="logheight"/><draw:equation draw:name="f3" draw:formula="logwidth"/></draw:enhanced-geometry></draw:custom-shape></text:p>
      </style:footer>
    </style:master-page>
    <style:master-page style:name="Converted37" style:page-layout-name="Mpm2" draw:style-name="Mdp1">
      <style:header>
        <text:p text:style-name="MP1" loext:marker-style-name="MT1"><draw:frame draw:style-name="Mfr1" draw:name="Image 1 Copy 1 Copy 1 Copy 1 Copy 1 Copy 1 Copy 1 Copy 1 Copy 1 Copy 1 Copy 1 Copy 1 Copy 1 Copy 1 Copy 1 Copy 1 Copy 1 Copy 1 Copy 1 Copy 1 Copy 1 Copy 1 Copy 1 Copy 1 Copy 1 Copy 1 Copy 1 Copy 1 Copy 1 Copy 1 Copy 1 Copy 1 Copy 1 Copy 1 Copy 1 Copy 1 Copy 1 Copy 1" text:anchor-type="char" svg:x="3.175cm" svg:y="1.589cm" svg:width="5.93cm" svg:height="0.838cm" draw:z-index="98"><draw:image xlink:href="Pictures/10000001000001C00000003F36FF74A8.png" xlink:type="simple" xlink:show="embed" xlink:actuate="onLoad" draw:mime-type="image/png"/></draw:frame></text:p>
      </style:header>
      <style:footer>
        <text:p text:style-name="MP1" loext:marker-style-name="MT1"><draw:custom-shape text:anchor-type="char" draw:z-index="44" draw:name="Textbox 38" draw:style-name="Mgr1" draw:text-style-name="MP3" svg:width="8.709cm" svg:height="0.505cm" svg:x="6.668cm" svg:y="27.464cm"><text:p text:style-name="MP2"><text:span text:style-name="MT2">Page</text:span><text:span text:style-name="MT3"> </text:span><text:span text:style-name="MT2"><text:page-number text:select-page="current">38</text:page-number></text:span><text:span text:style-name="MT4"><text:s/></text:span><text:span text:style-name="MT2">of</text:span><text:span text:style-name="MT5"> </text:span><text:span text:style-name="MT2"><text:page-count>49</text:page-count></text:span><text:span text:style-name="MT4"><text:s/></text:span><text:span text:style-name="MT2">Version</text:span><text:span text:style-name="MT4"> </text:span><text:span text:style-name="MT2">1.6</text:span><text:span text:style-name="MT3"> 2</text:span><text:span text:style-name="MT2">6th</text:span><text:span text:style-name="MT3"> </text:span><text:span text:style-name="MT2">November</text:span><text:span text:style-name="MT6"> </text:span><text:span text:style-name="MT7">2025</text:span></text:p><draw:enhanced-geometry draw:mirror-horizontal="false" draw:mirror-vertical="false" svg:viewBox="0 0 0 0" draw:glue-points="?f0 0 0 ?f1 ?f0 ?f2 ?f3 ?f1" draw:text-areas="0 0 ?f3 ?f2" draw:type="ooxml-rect" draw:enhanced-path="M 0 0 L ?f3 0 ?f3 ?f2 0 ?f2 Z N"><draw:equation draw:name="f0" draw:formula="logwidth/2"/><draw:equation draw:name="f1" draw:formula="logheight/2"/><draw:equation draw:name="f2" draw:formula="logheight"/><draw:equation draw:name="f3" draw:formula="logwidth"/></draw:enhanced-geometry></draw:custom-shape></text:p>
      </style:footer>
    </style:master-page>
    <style:master-page style:name="Converted38" style:page-layout-name="Mpm2" draw:style-name="Mdp1">
      <style:header>
        <text:p text:style-name="MP1" loext:marker-style-name="MT1"><draw:frame draw:style-name="Mfr1" draw:name="Image 1 Copy 1 Copy 1 Copy 1 Copy 1 Copy 1 Copy 1 Copy 1 Copy 1 Copy 1 Copy 1 Copy 1 Copy 1 Copy 1 Copy 1 Copy 1 Copy 1 Copy 1 Copy 1 Copy 1 Copy 1 Copy 1 Copy 1 Copy 1 Copy 1 Copy 1 Copy 1 Copy 1 Copy 1 Copy 1 Copy 1 Copy 1 Copy 1 Copy 1 Copy 1 Copy 1 Copy 1 Copy 1 Copy 1" text:anchor-type="char" svg:x="3.175cm" svg:y="1.589cm" svg:width="5.93cm" svg:height="0.838cm" draw:z-index="69"><draw:image xlink:href="Pictures/10000001000001C00000003F36FF74A8.png" xlink:type="simple" xlink:show="embed" xlink:actuate="onLoad" draw:mime-type="image/png"/></draw:frame></text:p>
      </style:header>
      <style:footer>
        <text:p text:style-name="MP1" loext:marker-style-name="MT1"><draw:custom-shape text:anchor-type="char" draw:z-index="70" draw:name="Textbox 39" draw:style-name="Mgr1" draw:text-style-name="MP3" svg:width="8.709cm" svg:height="0.505cm" svg:x="6.668cm" svg:y="27.464cm"><text:p text:style-name="MP2"><text:span text:style-name="MT2">Page</text:span><text:span text:style-name="MT3"> </text:span><text:span text:style-name="MT2"><text:page-number text:select-page="current">39</text:page-number></text:span><text:span text:style-name="MT4"><text:s/></text:span><text:span text:style-name="MT2">of</text:span><text:span text:style-name="MT5"> </text:span><text:span text:style-name="MT2"><text:page-count>49</text:page-count></text:span><text:span text:style-name="MT4"><text:s/></text:span><text:span text:style-name="MT2">Version</text:span><text:span text:style-name="MT4"> </text:span><text:span text:style-name="MT2">1.6</text:span><text:span text:style-name="MT3"> 2</text:span><text:span text:style-name="MT2">6th</text:span><text:span text:style-name="MT3"> </text:span><text:span text:style-name="MT2">November</text:span><text:span text:style-name="MT6"> </text:span><text:span text:style-name="MT7">2025</text:span></text:p><draw:enhanced-geometry draw:mirror-horizontal="false" draw:mirror-vertical="false" svg:viewBox="0 0 0 0" draw:glue-points="?f0 0 0 ?f1 ?f0 ?f2 ?f3 ?f1" draw:text-areas="0 0 ?f3 ?f2" draw:type="ooxml-rect" draw:enhanced-path="M 0 0 L ?f3 0 ?f3 ?f2 0 ?f2 Z N"><draw:equation draw:name="f0" draw:formula="logwidth/2"/><draw:equation draw:name="f1" draw:formula="logheight/2"/><draw:equation draw:name="f2" draw:formula="logheight"/><draw:equation draw:name="f3" draw:formula="logwidth"/></draw:enhanced-geometry></draw:custom-shape></text:p>
      </style:footer>
    </style:master-page>
    <style:master-page style:name="Converted39" style:page-layout-name="Mpm2" draw:style-name="Mdp1">
      <style:header>
        <text:p text:style-name="MP1" loext:marker-style-name="MT1"><draw:frame draw:style-name="Mfr1" draw:name="Image 1 Copy 1 Copy 1 Copy 1 Copy 1 Copy 1 Copy 1 Copy 1 Copy 1 Copy 1 Copy 1 Copy 1 Copy 1 Copy 1 Copy 1 Copy 1 Copy 1 Copy 1 Copy 1 Copy 1 Copy 1 Copy 1 Copy 1 Copy 1 Copy 1 Copy 1 Copy 1 Copy 1 Copy 1 Copy 1 Copy 1 Copy 1 Copy 1 Copy 1 Copy 1 Copy 1 Copy 1 Copy 1 Copy 1 Copy 1" text:anchor-type="char" svg:x="3.175cm" svg:y="1.589cm" svg:width="5.93cm" svg:height="0.838cm" draw:z-index="108"><draw:image xlink:href="Pictures/10000001000001C00000003F36FF74A8.png" xlink:type="simple" xlink:show="embed" xlink:actuate="onLoad" draw:mime-type="image/png"/></draw:frame></text:p>
      </style:header>
      <style:footer>
        <text:p text:style-name="MP1" loext:marker-style-name="MT1"><draw:custom-shape text:anchor-type="char" draw:z-index="49" draw:name="Textbox 40" draw:style-name="Mgr1" draw:text-style-name="MP3" svg:width="8.709cm" svg:height="0.505cm" svg:x="6.668cm" svg:y="27.464cm"><text:p text:style-name="MP2"><text:span text:style-name="MT2">Page</text:span><text:span text:style-name="MT3"> </text:span><text:span text:style-name="MT2"><text:page-number text:select-page="current">40</text:page-number></text:span><text:span text:style-name="MT4"><text:s/></text:span><text:span text:style-name="MT2">of</text:span><text:span text:style-name="MT5"> </text:span><text:span text:style-name="MT2"><text:page-count>49</text:page-count></text:span><text:span text:style-name="MT4"><text:s/></text:span><text:span text:style-name="MT2">Version</text:span><text:span text:style-name="MT4"> </text:span><text:span text:style-name="MT2">1.6</text:span><text:span text:style-name="MT3"> 2</text:span><text:span text:style-name="MT2">6th</text:span><text:span text:style-name="MT3"> </text:span><text:span text:style-name="MT2">November</text:span><text:span text:style-name="MT6"> </text:span><text:span text:style-name="MT7">2025</text:span></text:p><draw:enhanced-geometry draw:mirror-horizontal="false" draw:mirror-vertical="false" svg:viewBox="0 0 0 0" draw:glue-points="?f0 0 0 ?f1 ?f0 ?f2 ?f3 ?f1" draw:text-areas="0 0 ?f3 ?f2" draw:type="ooxml-rect" draw:enhanced-path="M 0 0 L ?f3 0 ?f3 ?f2 0 ?f2 Z N"><draw:equation draw:name="f0" draw:formula="logwidth/2"/><draw:equation draw:name="f1" draw:formula="logheight/2"/><draw:equation draw:name="f2" draw:formula="logheight"/><draw:equation draw:name="f3" draw:formula="logwidth"/></draw:enhanced-geometry></draw:custom-shape></text:p>
      </style:footer>
    </style:master-page>
    <style:master-page style:name="Converted40" style:page-layout-name="Mpm2" draw:style-name="Mdp1">
      <style:header>
        <text:p text:style-name="MP1" loext:marker-style-name="MT1"><draw:frame draw:style-name="Mfr1" draw:name="Image 1 Copy 1 Copy 1 Copy 1 Copy 1 Copy 1 Copy 1 Copy 1 Copy 1 Copy 1 Copy 1 Copy 1 Copy 1 Copy 1 Copy 1 Copy 1 Copy 1 Copy 1 Copy 1 Copy 1 Copy 1 Copy 1 Copy 1 Copy 1 Copy 1 Copy 1 Copy 1 Copy 1 Copy 1 Copy 1 Copy 1 Copy 1 Copy 1 Copy 1 Copy 1 Copy 1 Copy 1 Copy 1 Copy 1 Copy 1 Copy 1" text:anchor-type="char" svg:x="3.175cm" svg:y="1.589cm" svg:width="5.93cm" svg:height="0.838cm" draw:z-index="75"><draw:image xlink:href="Pictures/10000001000001C00000003F36FF74A8.png" xlink:type="simple" xlink:show="embed" xlink:actuate="onLoad" draw:mime-type="image/png"/></draw:frame></text:p>
      </style:header>
      <style:footer>
        <text:p text:style-name="MP1" loext:marker-style-name="MT1"><draw:custom-shape text:anchor-type="char" draw:z-index="76" draw:name="Textbox 41" draw:style-name="Mgr1" draw:text-style-name="MP3" svg:width="8.709cm" svg:height="0.505cm" svg:x="6.668cm" svg:y="27.464cm"><text:p text:style-name="MP2"><text:span text:style-name="MT2">Page</text:span><text:span text:style-name="MT3"> </text:span><text:span text:style-name="MT2"><text:page-number text:select-page="current">41</text:page-number></text:span><text:span text:style-name="MT4"><text:s/></text:span><text:span text:style-name="MT2">of</text:span><text:span text:style-name="MT5"> </text:span><text:span text:style-name="MT2"><text:page-count>49</text:page-count></text:span><text:span text:style-name="MT4"><text:s/></text:span><text:span text:style-name="MT2">Version</text:span><text:span text:style-name="MT4"> </text:span><text:span text:style-name="MT2">1.6</text:span><text:span text:style-name="MT3"> 2</text:span><text:span text:style-name="MT2">6th</text:span><text:span text:style-name="MT3"> </text:span><text:span text:style-name="MT2">November</text:span><text:span text:style-name="MT6"> </text:span><text:span text:style-name="MT7">2025</text:span></text:p><draw:enhanced-geometry draw:mirror-horizontal="false" draw:mirror-vertical="false" svg:viewBox="0 0 0 0" draw:glue-points="?f0 0 0 ?f1 ?f0 ?f2 ?f3 ?f1" draw:text-areas="0 0 ?f3 ?f2" draw:type="ooxml-rect" draw:enhanced-path="M 0 0 L ?f3 0 ?f3 ?f2 0 ?f2 Z N"><draw:equation draw:name="f0" draw:formula="logwidth/2"/><draw:equation draw:name="f1" draw:formula="logheight/2"/><draw:equation draw:name="f2" draw:formula="logheight"/><draw:equation draw:name="f3" draw:formula="logwidth"/></draw:enhanced-geometry></draw:custom-shape></text:p>
      </style:footer>
    </style:master-page>
    <style:master-page style:name="Converted41" style:page-layout-name="Mpm2" draw:style-name="Mdp1">
      <style:header>
        <text:p text:style-name="MP1" loext:marker-style-name="MT1"><draw:frame draw:style-name="Mfr1" draw:name="Image 1 Copy 1 Copy 1 Copy 1 Copy 1 Copy 1 Copy 1 Copy 1 Copy 1 Copy 1 Copy 1 Copy 1 Copy 1 Copy 1 Copy 1 Copy 1 Copy 1 Copy 1 Copy 1 Copy 1 Copy 1 Copy 1 Copy 1 Copy 1 Copy 1 Copy 1 Copy 1 Copy 1 Copy 1 Copy 1 Copy 1 Copy 1 Copy 1 Copy 1 Copy 1 Copy 1 Copy 1 Copy 1 Copy 1 Copy 1 Copy 1 Copy 1" text:anchor-type="char" svg:x="3.175cm" svg:y="1.589cm" svg:width="5.93cm" svg:height="0.838cm" draw:z-index="117"><draw:image xlink:href="Pictures/10000001000001C00000003F36FF74A8.png" xlink:type="simple" xlink:show="embed" xlink:actuate="onLoad" draw:mime-type="image/png"/></draw:frame></text:p>
      </style:header>
      <style:footer>
        <text:p text:style-name="MP1" loext:marker-style-name="MT1"><draw:custom-shape text:anchor-type="char" draw:z-index="52" draw:name="Textbox 42" draw:style-name="Mgr1" draw:text-style-name="MP3" svg:width="8.709cm" svg:height="0.505cm" svg:x="6.668cm" svg:y="27.464cm"><text:p text:style-name="MP2"><text:span text:style-name="MT2">Page</text:span><text:span text:style-name="MT3"> </text:span><text:span text:style-name="MT2"><text:page-number text:select-page="current">42</text:page-number></text:span><text:span text:style-name="MT4"><text:s/></text:span><text:span text:style-name="MT2">of</text:span><text:span text:style-name="MT5"> </text:span><text:span text:style-name="MT2"><text:page-count>49</text:page-count></text:span><text:span text:style-name="MT4"><text:s/></text:span><text:span text:style-name="MT2">Version</text:span><text:span text:style-name="MT4"> </text:span><text:span text:style-name="MT2">1.6</text:span><text:span text:style-name="MT3"> 2</text:span><text:span text:style-name="MT2">6th</text:span><text:span text:style-name="MT3"> </text:span><text:span text:style-name="MT2">November</text:span><text:span text:style-name="MT6"> </text:span><text:span text:style-name="MT7">2025</text:span></text:p><draw:enhanced-geometry draw:mirror-horizontal="false" draw:mirror-vertical="false" svg:viewBox="0 0 0 0" draw:glue-points="?f0 0 0 ?f1 ?f0 ?f2 ?f3 ?f1" draw:text-areas="0 0 ?f3 ?f2" draw:type="ooxml-rect" draw:enhanced-path="M 0 0 L ?f3 0 ?f3 ?f2 0 ?f2 Z N"><draw:equation draw:name="f0" draw:formula="logwidth/2"/><draw:equation draw:name="f1" draw:formula="logheight/2"/><draw:equation draw:name="f2" draw:formula="logheight"/><draw:equation draw:name="f3" draw:formula="logwidth"/></draw:enhanced-geometry></draw:custom-shape></text:p>
      </style:footer>
    </style:master-page>
    <style:master-page style:name="Converted42" style:page-layout-name="Mpm2" draw:style-name="Mdp1">
      <style:header>
        <text:p text:style-name="MP1" loext:marker-style-name="MT1"><draw:frame draw:style-name="Mfr1" draw:name="Image 1 Copy 1 Copy 1 Copy 1 Copy 1 Copy 1 Copy 1 Copy 1 Copy 1 Copy 1 Copy 1 Copy 1 Copy 1 Copy 1 Copy 1 Copy 1 Copy 1 Copy 1 Copy 1 Copy 1 Copy 1 Copy 1 Copy 1 Copy 1 Copy 1 Copy 1 Copy 1 Copy 1 Copy 1 Copy 1 Copy 1 Copy 1 Copy 1 Copy 1 Copy 1 Copy 1 Copy 1 Copy 1 Copy 1 Copy 1 Copy 1 Copy 1 Copy 1" text:anchor-type="char" svg:x="3.175cm" svg:y="1.589cm" svg:width="5.93cm" svg:height="0.838cm" draw:z-index="81"><draw:image xlink:href="Pictures/10000001000001C00000003F36FF74A8.png" xlink:type="simple" xlink:show="embed" xlink:actuate="onLoad" draw:mime-type="image/png"/></draw:frame></text:p>
      </style:header>
      <style:footer>
        <text:p text:style-name="MP1" loext:marker-style-name="MT1"><draw:custom-shape text:anchor-type="char" draw:z-index="82" draw:name="Textbox 43" draw:style-name="Mgr1" draw:text-style-name="MP3" svg:width="8.709cm" svg:height="0.505cm" svg:x="6.668cm" svg:y="27.464cm"><text:p text:style-name="MP2"><text:span text:style-name="MT2">Page</text:span><text:span text:style-name="MT3"> </text:span><text:span text:style-name="MT2"><text:page-number text:select-page="current">43</text:page-number></text:span><text:span text:style-name="MT4"><text:s/></text:span><text:span text:style-name="MT2">of</text:span><text:span text:style-name="MT5"> </text:span><text:span text:style-name="MT2"><text:page-count>49</text:page-count></text:span><text:span text:style-name="MT4"><text:s/></text:span><text:span text:style-name="MT2">Version</text:span><text:span text:style-name="MT4"> </text:span><text:span text:style-name="MT2">1.6</text:span><text:span text:style-name="MT3"> 2</text:span><text:span text:style-name="MT2">6th</text:span><text:span text:style-name="MT3"> </text:span><text:span text:style-name="MT2">November</text:span><text:span text:style-name="MT6"> </text:span><text:span text:style-name="MT7">2025</text:span></text:p><draw:enhanced-geometry draw:mirror-horizontal="false" draw:mirror-vertical="false" svg:viewBox="0 0 0 0" draw:glue-points="?f0 0 0 ?f1 ?f0 ?f2 ?f3 ?f1" draw:text-areas="0 0 ?f3 ?f2" draw:type="ooxml-rect" draw:enhanced-path="M 0 0 L ?f3 0 ?f3 ?f2 0 ?f2 Z N"><draw:equation draw:name="f0" draw:formula="logwidth/2"/><draw:equation draw:name="f1" draw:formula="logheight/2"/><draw:equation draw:name="f2" draw:formula="logheight"/><draw:equation draw:name="f3" draw:formula="logwidth"/></draw:enhanced-geometry></draw:custom-shape></text:p>
      </style:footer>
    </style:master-page>
    <style:master-page style:name="Converted43" style:page-layout-name="Mpm2" draw:style-name="Mdp1">
      <style:header>
        <text:p text:style-name="MP1" loext:marker-style-name="MT1"><draw:frame draw:style-name="Mfr1" draw:name="Image 1 Copy 1 Copy 1 Copy 1 Copy 1 Copy 1 Copy 1 Copy 1 Copy 1 Copy 1 Copy 1 Copy 1 Copy 1 Copy 1 Copy 1 Copy 1 Copy 1 Copy 1 Copy 1 Copy 1 Copy 1 Copy 1 Copy 1 Copy 1 Copy 1 Copy 1 Copy 1 Copy 1 Copy 1 Copy 1 Copy 1 Copy 1 Copy 1 Copy 1 Copy 1 Copy 1 Copy 1 Copy 1 Copy 1 Copy 1 Copy 1 Copy 1 Copy 1 Copy 1" text:anchor-type="char" svg:x="3.175cm" svg:y="1.589cm" svg:width="5.93cm" svg:height="0.838cm" draw:z-index="126"><draw:image xlink:href="Pictures/10000001000001C00000003F36FF74A8.png" xlink:type="simple" xlink:show="embed" xlink:actuate="onLoad" draw:mime-type="image/png"/></draw:frame></text:p>
      </style:header>
      <style:footer>
        <text:p text:style-name="MP1" loext:marker-style-name="MT1"><draw:custom-shape text:anchor-type="char" draw:z-index="56" draw:name="Textbox 44" draw:style-name="Mgr1" draw:text-style-name="MP3" svg:width="8.709cm" svg:height="0.505cm" svg:x="6.668cm" svg:y="27.464cm"><text:p text:style-name="MP2"><text:span text:style-name="MT2">Page</text:span><text:span text:style-name="MT3"> </text:span><text:span text:style-name="MT2"><text:page-number text:select-page="current">44</text:page-number></text:span><text:span text:style-name="MT4"><text:s/></text:span><text:span text:style-name="MT2">of</text:span><text:span text:style-name="MT5"> </text:span><text:span text:style-name="MT2"><text:page-count>49</text:page-count></text:span><text:span text:style-name="MT4"><text:s/></text:span><text:span text:style-name="MT2">Version</text:span><text:span text:style-name="MT4"> </text:span><text:span text:style-name="MT2">1.6</text:span><text:span text:style-name="MT3"> 2</text:span><text:span text:style-name="MT2">6th</text:span><text:span text:style-name="MT3"> </text:span><text:span text:style-name="MT2">November</text:span><text:span text:style-name="MT6"> </text:span><text:span text:style-name="MT7">2025</text:span></text:p><draw:enhanced-geometry draw:mirror-horizontal="false" draw:mirror-vertical="false" svg:viewBox="0 0 0 0" draw:glue-points="?f0 0 0 ?f1 ?f0 ?f2 ?f3 ?f1" draw:text-areas="0 0 ?f3 ?f2" draw:type="ooxml-rect" draw:enhanced-path="M 0 0 L ?f3 0 ?f3 ?f2 0 ?f2 Z N"><draw:equation draw:name="f0" draw:formula="logwidth/2"/><draw:equation draw:name="f1" draw:formula="logheight/2"/><draw:equation draw:name="f2" draw:formula="logheight"/><draw:equation draw:name="f3" draw:formula="logwidth"/></draw:enhanced-geometry></draw:custom-shape></text:p>
      </style:footer>
    </style:master-page>
    <style:master-page style:name="Converted44" style:page-layout-name="Mpm2" draw:style-name="Mdp1">
      <style:header>
        <text:p text:style-name="MP1" loext:marker-style-name="MT1"><draw:frame draw:style-name="Mfr1" draw:name="Image 1 Copy 1 Copy 1 Copy 1 Copy 1 Copy 1 Copy 1 Copy 1 Copy 1 Copy 1 Copy 1 Copy 1 Copy 1 Copy 1 Copy 1 Copy 1 Copy 1 Copy 1 Copy 1 Copy 1 Copy 1 Copy 1 Copy 1 Copy 1 Copy 1 Copy 1 Copy 1 Copy 1 Copy 1 Copy 1 Copy 1 Copy 1 Copy 1 Copy 1 Copy 1 Copy 1 Copy 1 Copy 1 Copy 1 Copy 1 Copy 1 Copy 1 Copy 1 Copy 1 Copy 1" text:anchor-type="char" svg:x="3.175cm" svg:y="1.589cm" svg:width="5.93cm" svg:height="0.838cm" draw:z-index="87"><draw:image xlink:href="Pictures/10000001000001C00000003F36FF74A8.png" xlink:type="simple" xlink:show="embed" xlink:actuate="onLoad" draw:mime-type="image/png"/></draw:frame></text:p>
      </style:header>
      <style:footer>
        <text:p text:style-name="MP1" loext:marker-style-name="MT1"><draw:custom-shape text:anchor-type="char" draw:z-index="88" draw:name="Textbox 45" draw:style-name="Mgr1" draw:text-style-name="MP3" svg:width="8.709cm" svg:height="0.505cm" svg:x="6.668cm" svg:y="27.464cm"><text:p text:style-name="MP2"><text:span text:style-name="MT2">Page</text:span><text:span text:style-name="MT3"> </text:span><text:span text:style-name="MT2"><text:page-number text:select-page="current">45</text:page-number></text:span><text:span text:style-name="MT4"><text:s/></text:span><text:span text:style-name="MT2">of</text:span><text:span text:style-name="MT5"> </text:span><text:span text:style-name="MT2"><text:page-count>49</text:page-count></text:span><text:span text:style-name="MT4"><text:s/></text:span><text:span text:style-name="MT2">Version</text:span><text:span text:style-name="MT4"> </text:span><text:span text:style-name="MT2">1.6</text:span><text:span text:style-name="MT3"> 2</text:span><text:span text:style-name="MT2">6th</text:span><text:span text:style-name="MT3"> </text:span><text:span text:style-name="MT2">November</text:span><text:span text:style-name="MT6"> </text:span><text:span text:style-name="MT7">2025</text:span></text:p><draw:enhanced-geometry draw:mirror-horizontal="false" draw:mirror-vertical="false" svg:viewBox="0 0 0 0" draw:glue-points="?f0 0 0 ?f1 ?f0 ?f2 ?f3 ?f1" draw:text-areas="0 0 ?f3 ?f2" draw:type="ooxml-rect" draw:enhanced-path="M 0 0 L ?f3 0 ?f3 ?f2 0 ?f2 Z N"><draw:equation draw:name="f0" draw:formula="logwidth/2"/><draw:equation draw:name="f1" draw:formula="logheight/2"/><draw:equation draw:name="f2" draw:formula="logheight"/><draw:equation draw:name="f3" draw:formula="logwidth"/></draw:enhanced-geometry></draw:custom-shape></text:p>
      </style:footer>
    </style:master-page>
    <style:master-page style:name="Converted45" style:page-layout-name="Mpm2" draw:style-name="Mdp1">
      <style:header>
        <text:p text:style-name="MP1" loext:marker-style-name="MT1"><draw:frame draw:style-name="Mfr1" draw:name="Image 1 Copy 1 Copy 1 Copy 1 Copy 1 Copy 1 Copy 1 Copy 1 Copy 1 Copy 1 Copy 1 Copy 1 Copy 1 Copy 1 Copy 1 Copy 1 Copy 1 Copy 1 Copy 1 Copy 1 Copy 1 Copy 1 Copy 1 Copy 1 Copy 1 Copy 1 Copy 1 Copy 1 Copy 1 Copy 1 Copy 1 Copy 1 Copy 1 Copy 1 Copy 1 Copy 1 Copy 1 Copy 1 Copy 1 Copy 1 Copy 1 Copy 1 Copy 1 Copy 1 Copy 1 Copy 1" text:anchor-type="char" svg:x="3.175cm" svg:y="1.589cm" svg:width="5.93cm" svg:height="0.838cm" draw:z-index="135"><draw:image xlink:href="Pictures/10000001000001C00000003F36FF74A8.png" xlink:type="simple" xlink:show="embed" xlink:actuate="onLoad" draw:mime-type="image/png"/></draw:frame></text:p>
      </style:header>
      <style:footer>
        <text:p text:style-name="MP1" loext:marker-style-name="MT1"><draw:custom-shape text:anchor-type="char" draw:z-index="61" draw:name="Textbox 46" draw:style-name="Mgr1" draw:text-style-name="MP3" svg:width="8.709cm" svg:height="0.505cm" svg:x="6.668cm" svg:y="27.464cm"><text:p text:style-name="MP2"><text:span text:style-name="MT2">Page</text:span><text:span text:style-name="MT3"> </text:span><text:span text:style-name="MT2"><text:page-number text:select-page="current">46</text:page-number></text:span><text:span text:style-name="MT4"><text:s/></text:span><text:span text:style-name="MT2">of</text:span><text:span text:style-name="MT5"> </text:span><text:span text:style-name="MT2"><text:page-count>49</text:page-count></text:span><text:span text:style-name="MT4"><text:s/></text:span><text:span text:style-name="MT2">Version</text:span><text:span text:style-name="MT4"> </text:span><text:span text:style-name="MT2">1.6</text:span><text:span text:style-name="MT3"> 2</text:span><text:span text:style-name="MT2">6th</text:span><text:span text:style-name="MT3"> </text:span><text:span text:style-name="MT2">November</text:span><text:span text:style-name="MT6"> </text:span><text:span text:style-name="MT7">2025</text:span></text:p><draw:enhanced-geometry draw:mirror-horizontal="false" draw:mirror-vertical="false" svg:viewBox="0 0 0 0" draw:glue-points="?f0 0 0 ?f1 ?f0 ?f2 ?f3 ?f1" draw:text-areas="0 0 ?f3 ?f2" draw:type="ooxml-rect" draw:enhanced-path="M 0 0 L ?f3 0 ?f3 ?f2 0 ?f2 Z N"><draw:equation draw:name="f0" draw:formula="logwidth/2"/><draw:equation draw:name="f1" draw:formula="logheight/2"/><draw:equation draw:name="f2" draw:formula="logheight"/><draw:equation draw:name="f3" draw:formula="logwidth"/></draw:enhanced-geometry></draw:custom-shape></text:p>
      </style:footer>
    </style:master-page>
    <style:master-page style:name="Converted46" style:page-layout-name="Mpm2" draw:style-name="Mdp1">
      <style:header>
        <text:p text:style-name="MP1" loext:marker-style-name="MT1"><draw:frame draw:style-name="Mfr1" draw:name="Image 1 Copy 1 Copy 1 Copy 1 Copy 1 Copy 1 Copy 1 Copy 1 Copy 1 Copy 1 Copy 1 Copy 1 Copy 1 Copy 1 Copy 1 Copy 1 Copy 1 Copy 1 Copy 1 Copy 1 Copy 1 Copy 1 Copy 1 Copy 1 Copy 1 Copy 1 Copy 1 Copy 1 Copy 1 Copy 1 Copy 1 Copy 1 Copy 1 Copy 1 Copy 1 Copy 1 Copy 1 Copy 1 Copy 1 Copy 1 Copy 1 Copy 1 Copy 1 Copy 1 Copy 1 Copy 1 Copy 1" text:anchor-type="char" svg:x="3.175cm" svg:y="1.589cm" svg:width="5.93cm" svg:height="0.838cm" draw:z-index="93"><draw:image xlink:href="Pictures/10000001000001C00000003F36FF74A8.png" xlink:type="simple" xlink:show="embed" xlink:actuate="onLoad" draw:mime-type="image/png"/></draw:frame></text:p>
      </style:header>
      <style:footer>
        <text:p text:style-name="MP1" loext:marker-style-name="MT1"><draw:custom-shape text:anchor-type="char" draw:z-index="94" draw:name="Textbox 47" draw:style-name="Mgr1" draw:text-style-name="MP3" svg:width="8.709cm" svg:height="0.505cm" svg:x="6.668cm" svg:y="27.464cm"><text:p text:style-name="MP2"><text:span text:style-name="MT2">Page</text:span><text:span text:style-name="MT3"> </text:span><text:span text:style-name="MT2"><text:page-number text:select-page="current">47</text:page-number></text:span><text:span text:style-name="MT4"><text:s/></text:span><text:span text:style-name="MT2">of</text:span><text:span text:style-name="MT5"> </text:span><text:span text:style-name="MT2"><text:page-count>49</text:page-count></text:span><text:span text:style-name="MT4"><text:s/></text:span><text:span text:style-name="MT2">Version</text:span><text:span text:style-name="MT4"> </text:span><text:span text:style-name="MT2">1.6</text:span><text:span text:style-name="MT3"> 2</text:span><text:span text:style-name="MT2">6th</text:span><text:span text:style-name="MT3"> </text:span><text:span text:style-name="MT2">November</text:span><text:span text:style-name="MT6"> </text:span><text:span text:style-name="MT7">2025</text:span></text:p><draw:enhanced-geometry draw:mirror-horizontal="false" draw:mirror-vertical="false" svg:viewBox="0 0 0 0" draw:glue-points="?f0 0 0 ?f1 ?f0 ?f2 ?f3 ?f1" draw:text-areas="0 0 ?f3 ?f2" draw:type="ooxml-rect" draw:enhanced-path="M 0 0 L ?f3 0 ?f3 ?f2 0 ?f2 Z N"><draw:equation draw:name="f0" draw:formula="logwidth/2"/><draw:equation draw:name="f1" draw:formula="logheight/2"/><draw:equation draw:name="f2" draw:formula="logheight"/><draw:equation draw:name="f3" draw:formula="logwidth"/></draw:enhanced-geometry></draw:custom-shape></text:p>
      </style:footer>
    </style:master-page>
    <style:master-page style:name="Converted47" style:page-layout-name="Mpm2" draw:style-name="Mdp1">
      <style:header>
        <text:p text:style-name="MP1" loext:marker-style-name="MT1"><draw:frame draw:style-name="Mfr1" draw:name="Image 1 Copy 1 Copy 1 Copy 1 Copy 1 Copy 1 Copy 1 Copy 1 Copy 1 Copy 1 Copy 1 Copy 1 Copy 1 Copy 1 Copy 1 Copy 1 Copy 1 Copy 1 Copy 1 Copy 1 Copy 1 Copy 1 Copy 1 Copy 1 Copy 1 Copy 1 Copy 1 Copy 1 Copy 1 Copy 1 Copy 1 Copy 1 Copy 1 Copy 1 Copy 1 Copy 1 Copy 1 Copy 1 Copy 1 Copy 1 Copy 1 Copy 1 Copy 1 Copy 1 Copy 1 Copy 1 Copy 1 Copy 1" text:anchor-type="char" svg:x="3.175cm" svg:y="1.589cm" svg:width="5.93cm" svg:height="0.838cm" draw:z-index="144"><draw:image xlink:href="Pictures/10000001000001C00000003F36FF74A8.png" xlink:type="simple" xlink:show="embed" xlink:actuate="onLoad" draw:mime-type="image/png"/></draw:frame></text:p>
      </style:header>
      <style:footer>
        <text:p text:style-name="MP1" loext:marker-style-name="MT1"><draw:custom-shape text:anchor-type="char" draw:z-index="64" draw:name="Textbox 48" draw:style-name="Mgr1" draw:text-style-name="MP3" svg:width="8.709cm" svg:height="0.505cm" svg:x="6.668cm" svg:y="27.464cm"><text:p text:style-name="MP2"><text:span text:style-name="MT2">Page</text:span><text:span text:style-name="MT3"> </text:span><text:span text:style-name="MT2"><text:page-number text:select-page="current">48</text:page-number></text:span><text:span text:style-name="MT4"><text:s/></text:span><text:span text:style-name="MT2">of</text:span><text:span text:style-name="MT5"> </text:span><text:span text:style-name="MT2"><text:page-count>49</text:page-count></text:span><text:span text:style-name="MT4"><text:s/></text:span><text:span text:style-name="MT2">Version</text:span><text:span text:style-name="MT4"> </text:span><text:span text:style-name="MT2">1.6</text:span><text:span text:style-name="MT3"> 2</text:span><text:span text:style-name="MT2">6th</text:span><text:span text:style-name="MT3"> </text:span><text:span text:style-name="MT2">November</text:span><text:span text:style-name="MT6"> </text:span><text:span text:style-name="MT7">2025</text:span></text:p><draw:enhanced-geometry draw:mirror-horizontal="false" draw:mirror-vertical="false" svg:viewBox="0 0 0 0" draw:glue-points="?f0 0 0 ?f1 ?f0 ?f2 ?f3 ?f1" draw:text-areas="0 0 ?f3 ?f2" draw:type="ooxml-rect" draw:enhanced-path="M 0 0 L ?f3 0 ?f3 ?f2 0 ?f2 Z N"><draw:equation draw:name="f0" draw:formula="logwidth/2"/><draw:equation draw:name="f1" draw:formula="logheight/2"/><draw:equation draw:name="f2" draw:formula="logheight"/><draw:equation draw:name="f3" draw:formula="logwidth"/></draw:enhanced-geometry></draw:custom-shape></text:p>
      </style:footer>
    </style:master-page>
    <style:master-page style:name="Converted48" style:page-layout-name="Mpm2" draw:style-name="Mdp1">
      <style:header>
        <text:p text:style-name="MP1" loext:marker-style-name="MT1"><draw:frame draw:style-name="Mfr1" draw:name="Image 1 Copy 1 Copy 1 Copy 1 Copy 1 Copy 1 Copy 1 Copy 1 Copy 1 Copy 1 Copy 1 Copy 1 Copy 1 Copy 1 Copy 1 Copy 1 Copy 1 Copy 1 Copy 1 Copy 1 Copy 1 Copy 1 Copy 1 Copy 1 Copy 1 Copy 1 Copy 1 Copy 1 Copy 1 Copy 1 Copy 1 Copy 1 Copy 1 Copy 1 Copy 1 Copy 1 Copy 1 Copy 1 Copy 1 Copy 1 Copy 1 Copy 1 Copy 1 Copy 1 Copy 1 Copy 1 Copy 1 Copy 1 Copy 1" text:anchor-type="char" svg:x="3.175cm" svg:y="1.589cm" svg:width="5.93cm" svg:height="0.838cm" draw:z-index="99"><draw:image xlink:href="Pictures/10000001000001C00000003F36FF74A8.png" xlink:type="simple" xlink:show="embed" xlink:actuate="onLoad" draw:mime-type="image/png"/></draw:frame></text:p>
      </style:header>
      <style:footer>
        <text:p text:style-name="MP1" loext:marker-style-name="MT1"><draw:custom-shape text:anchor-type="char" draw:z-index="68" draw:name="Textbox 49" draw:style-name="Mgr1" draw:text-style-name="MP3" svg:width="8.709cm" svg:height="0.505cm" svg:x="6.668cm" svg:y="27.464cm"><text:p text:style-name="MP2"><text:span text:style-name="MT2">Page</text:span><text:span text:style-name="MT3"> </text:span><text:span text:style-name="MT2"><text:page-number text:select-page="current">49</text:page-number></text:span><text:span text:style-name="MT4"><text:s/></text:span><text:span text:style-name="MT2">of</text:span><text:span text:style-name="MT5"> </text:span><text:span text:style-name="MT2"><text:page-count>49</text:page-count></text:span><text:span text:style-name="MT4"><text:s/></text:span><text:span text:style-name="MT2">Version</text:span><text:span text:style-name="MT4"> </text:span><text:span text:style-name="MT2">1.6</text:span><text:span text:style-name="MT3"> 2</text:span><text:span text:style-name="MT2">6th</text:span><text:span text:style-name="MT3"> </text:span><text:span text:style-name="MT2">November</text:span><text:span text:style-name="MT6"> </text:span><text:span text:style-name="MT7">2025</text:span></text:p><draw:enhanced-geometry draw:mirror-horizontal="false" draw:mirror-vertical="false" svg:viewBox="0 0 0 0" draw:glue-points="?f0 0 0 ?f1 ?f0 ?f2 ?f3 ?f1" draw:text-areas="0 0 ?f3 ?f2" draw:type="ooxml-rect" draw:enhanced-path="M 0 0 L ?f3 0 ?f3 ?f2 0 ?f2 Z N"><draw:equation draw:name="f0" draw:formula="logwidth/2"/><draw:equation draw:name="f1" draw:formula="logheight/2"/><draw:equation draw:name="f2" draw:formula="logheight"/><draw:equation draw:name="f3" draw:formula="logwidth"/></draw:enhanced-geometry></draw:custom-shape></text:p>
      </style:footer>
    </style:master-page>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4">
  <office:meta>
    <dc:title>Terms and conditions</dc:title>
    <meta:initial-creator>GPsurgerynet Limited</meta:initial-creator>
    <meta:editing-cycles>3</meta:editing-cycles>
    <meta:creation-date>2025-12-05T12:49:00</meta:creation-date>
    <dc:date>2025-12-05T14:08:02.020965000</dc:date>
    <meta:editing-duration>PT4M52S</meta:editing-duration>
    <meta:generator>LibreOffice/25.8.3.2$MacOSX_AARCH64 LibreOffice_project/8ca8d55c161d602844f5428fa4b58097424e324e</meta:generator>
    <meta:document-statistic meta:table-count="6" meta:image-count="49" meta:object-count="0" meta:page-count="49" meta:paragraph-count="725" meta:word-count="17301" meta:character-count="103815" meta:non-whitespace-character-count="87671"/>
    <meta:user-defined meta:name="AppVersion">16.0000</meta:user-defined>
    <meta:template xlink:type="simple" xlink:actuate="onRequest" xlink:title="Normal.dotm" xlink:href=""/>
  </office:meta>
</office:document-meta>
</file>