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Open Sans" svg:font-family="Open Sans" style:font-family-generic="swiss" style:font-pitch="variable" svg:panose-1="2 11 6 6 3 5 4 2 2 4"/>
    <style:font-face style:name="Montserrat SemiBold" svg:font-family="Montserrat SemiBold" style:font-family-generic="system" style:font-pitch="variable" svg:panose-1="0 0 8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inux Libertine G" svg:font-family="Linux Libertine G" style:font-family-generic="system" style:font-pitch="variable" svg:panose-1="2 11 6 4 2 2 2 2 2 4"/>
    <style:font-face style:name="Arial" svg:font-family="Arial" style:font-family-generic="swiss" style:font-pitch="variable" svg:panose-1="2 11 6 4 2 2 2 2 2 4"/>
    <style:font-face style:name="Mangal" svg:font-family="Mangal" style:font-family-generic="roman" style:font-pitch="variable" svg:panose-1="2 4 5 3 5 2 3 3 2 2"/>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page-number="1"/>
    </style:style>
    <style:style style:name="P7" style:parent-style-name="Standard" style:family="paragraph">
      <style:paragraph-properties fo:margin-bottom="0in"/>
    </style:style>
    <style:style style:name="P8" style:parent-style-name="Standard" style:family="paragraph">
      <style:paragraph-properties fo:margin-bottom="0in"/>
    </style:style>
    <style:style style:name="P9" style:parent-style-name="Standard" style:family="paragraph">
      <style:paragraph-properties fo:margin-bottom="0in"/>
    </style:style>
    <style:style style:name="P10" style:parent-style-name="Standard" style:family="paragraph">
      <style:paragraph-properties fo:margin-bottom="0in"/>
    </style:style>
    <style:style style:name="P11" style:parent-style-name="Standard" style:family="paragraph"/>
    <style:style style:name="P12" style:parent-style-name="Standard" style:family="paragraph"/>
    <style:style style:name="P13" style:parent-style-name="Standard" style:family="paragraph"/>
    <style:style style:name="P14" style:parent-style-name="Standard" style:family="paragraph"/>
    <style:style style:name="P15" style:parent-style-name="Standard" style:family="paragraph"/>
    <style:style style:name="P16" style:parent-style-name="Standard" style:family="paragraph"/>
  </office:automatic-styles>
  <office:body>
    <office:text text:use-soft-page-breaks="true">
      <text:h text:style-name="P1" text:outline-level="1"><text:bookmark-start text:name="_io31ga9tcoq6"/><text:bookmark-end text:name="_io31ga9tcoq6"/>Service definition</text:h>
      <text:h text:style-name="Heading2" text:outline-level="2"><text:bookmark-start text:name="_qhoztfnej4ff"/><text:bookmark-end text:name="_qhoztfnej4ff"/>Our service</text:h>
      <text:p text:style-name="Standard">GPsurgery.net helps transform the digital experience for your patients. We are a<text:s/>specialist<text:s/>GP website platform that enables patients to help themselves or find the help they need. Our mantra is simple. Clear communication that empowers patients, connects practices and saves hours of admin time.</text:p>
      <text:h text:style-name="Heading2" text:outline-level="2"><text:bookmark-start text:name="_ayeeu8bjajik"/><text:bookmark-end text:name="_ayeeu8bjajik"/>Service continuity and recovery</text:h>
      <text:p text:style-name="Standard">Our hosting providers guarantee they will make the Services available 99.95% of the time, excluding any Excused Downtime.</text:p>
      <text:p text:style-name="Standard">In a given calendar month, they calculate “Service Availability” as follows: Service Availability = (total minutes Services are available) x 100 divided by (total minutes in the month) – (Excused Downtime).</text:p>
      <text:p text:style-name="Standard">The definition of “Excused Downtime” is the length of time the Services are unavailable due to:</text:p>
      <text:list text:style-name="WWNum1" text:continue-numbering="true">
        <text:list-item>
          <text:p text:style-name="P7">Scheduled Maintenance;</text:p>
        </text:list-item>
      </text:list>
      <text:list text:style-name="WWNum1" text:continue-numbering="true">
        <text:list-item>
          <text:p text:style-name="P8">Emergency Maintenance;</text:p>
        </text:list-item>
        <text:list-item>
          <text:p text:style-name="P9">Beta Services;</text:p>
        </text:list-item>
        <text:list-item>
          <text:p text:style-name="P10">Force Majeure events;</text:p>
        </text:list-item>
        <text:list-item>
          <text:p text:style-name="P11">and the actions or omissions of<text:s/>us,<text:s/>our<text:s/>Authorised Users, or any third-party acting on<text:s/>our<text:s/>behalf or at<text:s/>our<text:s/>direction, including any unauthorised use of the Services, breach of the Agreement or Acceptable Use Policy, or any use or configuration of the Services that exceeds our<text:s/>hosting provider’s<text:s/>recommendations or advertised limits.</text:p>
        </text:list-item>
      </text:list>
      <text:p text:style-name="Standard">Our entire system and all data is backed up daily and the encrypted backup is stored at a geographically separate data centre.</text:p>
      <text:p text:style-name="Standard">This allows for complete system recovery in the case of a disastrous failure on the<text:s/><text:soft-page-break/>live environment. Backup processes are tested monthly.</text:p>
      <text:h text:style-name="Heading2" text:outline-level="2"><text:bookmark-start text:name="_xcy4l67mivyu"/><text:bookmark-end text:name="_xcy4l67mivyu"/>Onboarding and offboarding support</text:h>
      <text:p text:style-name="Standard">New customers will be presented with a version of their new website for review and testing on a temporary address. The set up and testing phase is included in the first annual subscription, so there<text:s/>are<text:s/>no additional costs for onboarding.</text:p>
      <text:p text:style-name="Standard">All users benefit from free online training via Teams or Zoom. They also have access to a support portal that includes detailed documentation, explanatory videos and tutorials for all aspects of our service.</text:p>
      <text:p text:style-name="Standard">Customers leaving the platform will be assisted by our support team until the subscription expires.</text:p>
      <text:h text:style-name="Heading2" text:outline-level="2"><text:bookmark-start text:name="_codgh0wwllt9"/><text:bookmark-end text:name="_codgh0wwllt9"/>Support</text:h>
      <text:p text:style-name="Standard">All customers benefit from an email support ticket system during UK office hours.</text:p>
      <text:p text:style-name="Standard">Our support team works 08:30 - 17:30 Monday to Friday except for public holidays.</text:p>
      <text:p text:style-name="Standard">Target response time is approximately 90 minutes.</text:p>
      <text:h text:style-name="Heading2" text:outline-level="2"><text:bookmark-start text:name="_7vyqv9ohjx6f"/><text:bookmark-end text:name="_7vyqv9ohjx6f"/>Technical requirements</text:h>
      <text:p text:style-name="Standard">Our service is provided via a web browser interface requiring a supported browser.<text:s/>Supported browsers include:</text:p>
      <text:list text:style-name="LFO3" text:continue-numbering="true">
        <text:list-item>
          <text:p text:style-name="P12">Microsoft Edge</text:p>
        </text:list-item>
        <text:list-item>
          <text:p text:style-name="P13">Firefox</text:p>
        </text:list-item>
        <text:list-item>
          <text:p text:style-name="P14">Chrome</text:p>
        </text:list-item>
        <text:list-item>
          <text:p text:style-name="P15">Safari</text:p>
        </text:list-item>
        <text:list-item>
          <text:p text:style-name="P16">Opera</text:p>
        </text:list-item>
      </text:list>
      <text:h text:style-name="Heading2" text:outline-level="2"><text:bookmark-start text:name="_xrshvuy88lv2"/><text:bookmark-end text:name="_xrshvuy88lv2"/></text:h>
      <text:h text:style-name="Heading2" text:outline-level="2">Outage and maintenance management</text:h>
      <text:p text:style-name="Standard">Routine maintenance and updates are deployed outside office hours and where reasonable overnight.</text:p>
      <text:p text:style-name="Standard">The hosting system is monitored 24/7 and automated alerts are sent to the team when an unexpected outage occurs for more than 5 minutes.</text:p>
      <text:h text:style-name="Heading2" text:outline-level="2"><text:bookmark-start text:name="_3rgjn9da9021"/><text:bookmark-end text:name="_3rgjn9da9021"/>Access to data (upon exit)</text:h>
      <text:p text:style-name="Standard">Customers are able to remove all data until subscription expiry.</text:p>
      <text:h text:style-name="Heading2" text:outline-level="2"><text:bookmark-start text:name="_jgr9dflu1u56"/><text:bookmark-end text:name="_jgr9dflu1u56"/>Security</text:h>
      <text:p text:style-name="Standard">Cyber Essentials Plus accredited</text:p>
      <text:p text:style-name="Standard">CREST approved penetration testing completed annually</text:p>
      <text:p text:style-name="Standard">All staff are DBS checked</text:p>
      <text:p text:style-name="Standard">Datacentre complies with a recognised security standard.</text:p>
      <text:p text:style-name="Standard">Data encrypted at rest and in transit</text:p>
      <text:p text:style-name="Standard">NHS DSPT all standards met or exceeded</text:p>
      <text:h text:style-name="Heading2" text:outline-level="2">Clinical safety</text:h>
      <text:p text:style-name="Standard">All GPsurgery.net standard patient forms are checked by our clinical safety officer to ensure that we comply with DCB0129.</text:p>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Open Sans" svg:font-family="Open Sans" style:font-family-generic="swiss" style:font-pitch="variable" svg:panose-1="2 11 6 6 3 5 4 2 2 4"/>
    <style:font-face style:name="Montserrat SemiBold" svg:font-family="Montserrat SemiBold" style:font-family-generic="system" style:font-pitch="variable" svg:panose-1="0 0 8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inux Libertine G" svg:font-family="Linux Libertine G" style:font-family-generic="system" style:font-pitch="variable" svg:panose-1="2 11 6 4 2 2 2 2 2 4"/>
    <style:font-face style:name="Arial" svg:font-family="Arial" style:font-family-generic="swiss" style:font-pitch="variable" svg:panose-1="2 11 6 4 2 2 2 2 2 4"/>
    <style:font-face style:name="Mangal" svg:font-family="Mangal" style:font-family-generic="roman" style:font-pitch="variable" svg:panose-1="2 4 5 3 5 2 3 3 2 2"/>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Open Sans" style:font-name-asian="Open Sans" style:font-name-complex="Open Sans" fo:font-weight="normal" style:font-weight-asian="normal" style:font-weight-complex="normal" fo:font-style="normal" style:font-style-asian="normal" style:font-style-complex="normal" fo:text-transform="none" fo:font-variant="normal" style:text-line-through-type="none" style:text-outline="false" style:font-relief="none" fo:color="#434343" fo:letter-spacing="normal" style:text-scale="100%" style:letter-kerning="false" style:text-position="0% 100%" fo:font-size="12pt" style:font-size-asian="12pt" style:font-size-complex="12pt" fo:background-color="transparent" style:text-underline-type="none" style:text-underline-color="font-color" style:text-emphasize="none" fo:language="en"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3055in" fo:line-height="110%"/>
      <style:text-properties style:font-name="Montserrat SemiBold" style:font-name-asian="Montserrat SemiBold" style:font-name-complex="Montserrat SemiBold" fo:color="#FA8C24" fo:font-size="28pt" style:font-size-asian="28pt" style:font-size-complex="28.5pt" fo:hyphenate="false"/>
    </style:style>
    <style:style style:name="Heading2" style:display-name="Heading 2" style:family="paragraph" style:parent-style-name="Normal" style:next-style-name="Standard" style:default-outline-level="2">
      <style:paragraph-properties fo:keep-with-next="always" fo:keep-together="always" fo:margin-top="0.3055in"/>
      <style:text-properties style:font-name="Montserrat SemiBold" style:font-name-asian="Montserrat SemiBold" style:font-name-complex="Montserrat SemiBold" fo:color="#0F4D5C" fo:font-size="20pt" style:font-size-asian="20pt" style:font-size-complex="23.5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font-size="11pt" style:font-size-asian="11pt" style:font-size-complex="11pt"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fo:color="#666666" fo:font-size="11pt" style:font-size-asian="11pt" style:font-size-complex="11pt"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margin-bottom="0.1388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style:font-name="Arial" style:font-name-asian="Arial" style:font-name-complex="Arial"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text-underline-type="none"/>
    </style:style>
    <style:style style:name="ListLabel2" style:display-name="ListLabel 2" style:family="text">
      <style:text-properties style:text-underline-type="none"/>
    </style:style>
    <style:style style:name="ListLabel3" style:display-name="ListLabel 3" style:family="text">
      <style:text-properties style:text-underline-type="none"/>
    </style:style>
    <style:style style:name="ListLabel4" style:display-name="ListLabel 4" style:family="text">
      <style:text-properties style:text-underline-type="none"/>
    </style:style>
    <style:style style:name="ListLabel5" style:display-name="ListLabel 5" style:family="text">
      <style:text-properties style:text-underline-type="none"/>
    </style:style>
    <style:style style:name="ListLabel6" style:display-name="ListLabel 6" style:family="text">
      <style:text-properties style:text-underline-type="none"/>
    </style:style>
    <style:style style:name="ListLabel7" style:display-name="ListLabel 7" style:family="text">
      <style:text-properties style:text-underline-type="none"/>
    </style:style>
    <style:style style:name="ListLabel8" style:display-name="ListLabel 8" style:family="text">
      <style:text-properties style:text-underline-type="none"/>
    </style:style>
    <style:style style:name="ListLabel9" style:display-name="ListLabel 9" style:family="text">
      <style:text-properties style:text-underline-type="none"/>
    </style:style>
    <style:style style:name="Revision" style:display-name="Revision" style:family="paragraph">
      <style:paragraph-properties fo:widows="2" fo:orphans="2" style:vertical-align="auto"/>
      <style:text-properties style:font-name-complex="Mangal" style:font-size-complex="10.5pt" fo:hyphenate="tru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name-complex="Mangal" fo:font-size="10pt" style:font-size-asian="10pt" style:font-size-complex="9pt" fo:hyphenate="false"/>
    </style:style>
    <style:style style:name="CommentTextChar" style:display-name="Comment Text Char" style:family="text" style:parent-style-name="DefaultParagraphFont">
      <style:text-properties style:font-name-complex="Mangal" fo:font-size="10pt" style:font-size-asian="10pt" style:font-size-complex="9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omplex="Mangal" fo:font-weight="bold" style:font-weight-asian="bold" style:font-weight-complex="bold" fo:font-size="10pt" style:font-size-asian="10pt" style:font-size-complex="9pt"/>
    </styl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text-properties fo:font-size="3pt" style:font-size-asian="3pt" style:font-size-complex="3pt"/>
    </style:style>
    <style:style style:name="P3" style:parent-style-name="Standard" style:family="paragraph">
      <style:paragraph-properties fo:text-align="center" fo:margin-bottom="0in"/>
    </style:style>
    <style:style style:name="T4" style:parent-style-name="DefaultParagraphFont" style:family="text">
      <style:text-properties fo:font-weight="bold" style:font-weight-asian="bold" fo:color="#666666" fo:font-size="10pt" style:font-size-asian="10pt" style:font-size-complex="10pt"/>
    </style:style>
    <style:style style:name="P5" style:parent-style-name="Standard" style:family="paragraph">
      <style:paragraph-properties fo:text-align="center" fo:margin-bottom="0in"/>
    </style:style>
    <style:style style:name="T6" style:parent-style-name="DefaultParagraphFont" style:family="text">
      <style:text-properties fo:font-weight="bold" style:font-weight-asian="bold" fo:color="#666666" fo:font-size="10pt" style:font-size-asian="10pt" style:font-size-complex="10pt"/>
    </style:style>
    <style:style style:family="graphic" style:name="a0" style:parent-style-name="Graphics">
      <style:graphic-properties fo:border="0.01042in none" fo:background-color="transparent" fo:clip="rect(0in, 0in, 0in, 0in)" draw:luminance="0%" draw:contrast="0%" draw:image-opacity="100%"/>
    </style:style>
  </office:automatic-styles>
  <office:master-styles>
    <style:master-page style:name="MP0" style:page-layout-name="PL0">
      <style:header>
        <text:p text:style-name="Standard"><draw:frame draw:style-name="a0" draw:name="image1.png" text:anchor-type="as-char" svg:x="0in" svg:y="0in" svg:width="4.0228in" svg:height="0.5681in" style:rel-width="scale" style:rel-height="scale"><draw:image xlink:href="media/image1.png" xlink:type="simple" xlink:show="embed" xlink:actuate="onLoad"/><svg:title/><svg:desc/></draw:frame></text:p>
        <text:p text:style-name="Standard"/>
        <text:p text:style-name="P2"/>
      </style:header>
      <style:footer>
        <text:p text:style-name="P3"><text:span text:style-name="T4">GPsurgerynet Limited. Company no. 12112987 :: VAT registration no. 394 2836 62</text:span></text:p>
        <text:p text:style-name="P5"><text:span text:style-name="T6">The Butchery, Ashford Road, St Michaels, Tenterden, Kent, TN30 6P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Tim Green</dc:creator>
    <meta:creation-date>2025-11-27T16:56:00Z</meta:creation-date>
    <dc:date>2025-11-27T16:56:00Z</dc:date>
    <meta:template xlink:href="Normal.dotm" xlink:type="simple"/>
    <meta:editing-cycles>2</meta:editing-cycles>
    <meta:editing-duration>PT120S</meta:editing-duration>
    <meta:document-statistic meta:page-count="3" meta:paragraph-count="6" meta:word-count="478" meta:character-count="3203" meta:row-count="22" meta:non-whitespace-character-count="2731"/>
  </office:meta>
</office:document-meta>
</file>