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303000001C6D43D7688EA231E45.png" manifest:media-type="image/png"/>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roman"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Segoe UI" svg:font-family="'Segoe UI'" style:font-family-generic="roman" style:font-pitch="variable"/>
    <style:font-face style:name="Verdana" svg:font-family="Verdana" style:font-family-generic="roman" style:font-pitch="variable"/>
    <style:font-face style:name="Arial1" svg:font-family="Arial" style:font-family-generic="system" style:font-pitch="variable"/>
    <style:font-face style:name="Arial Unicode MS" svg:font-family="'Arial Unicode MS'" style:font-family-generic="system" style:font-pitch="variable"/>
    <style:font-face style:name="Georgia1" svg:font-family="Georgia" style:font-family-generic="system" style:font-pitch="variable"/>
    <style:font-face style:name="PingFang SC" svg:font-family="'PingFang SC'" style:font-family-generic="system" style:font-pitch="variable"/>
    <style:font-face style:name="Segoe UI1" svg:font-family="'Segoe UI'" style:font-family-generic="system" style:font-pitch="variable"/>
    <style:font-face style:name="Times New Roman" svg:font-family="'Times New Roman'" style:font-family-generic="system" style:font-pitch="variable"/>
    <style:font-face style:name="Verdana1" svg:font-family="Verdana" style:font-family-generic="system" style:font-pitch="variable"/>
  </office:font-face-decls>
  <office:automatic-styles>
    <style:style style:name="Table1" style:family="table">
      <style:table-properties style:width="5.8431in" fo:margin-left="0in" fo:margin-top="0in" fo:margin-bottom="0in" table:align="left"/>
    </style:style>
    <style:style style:name="Table1.A" style:family="table-column">
      <style:table-column-properties style:column-width="2.7556in"/>
    </style:style>
    <style:style style:name="Table1.B" style:family="table-column">
      <style:table-column-properties style:column-width="3.0868in"/>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0"/>
    </style:style>
    <style:style style:name="Table2" style:family="table">
      <style:table-properties style:width="5.8438in" fo:margin-left="0in" fo:margin-top="0in" fo:margin-bottom="0in" table:align="left"/>
    </style:style>
    <style:style style:name="Table2.A" style:family="table-column">
      <style:table-column-properties style:column-width="2.7597in"/>
    </style:style>
    <style:style style:name="Table2.B" style:family="table-column">
      <style:table-column-properties style:column-width="3.0833in"/>
    </style:style>
    <style:style style:name="Table2.1" style:family="table-row">
      <style:table-row-properties fo:keep-together="auto"/>
    </style:style>
    <style:style style:name="Table2.A1" style:family="table-cell">
      <style:table-cell-properties fo:padding-left="0.0785in" fo:padding-right="0.075in" fo:padding-top="0in" fo:padding-bottom="0in" fo:border="0.5pt solid #000000"/>
    </style:style>
    <style:style style:name="Table3" style:family="table">
      <style:table-properties style:width="5.9993in" fo:margin-left="-0.0764in" fo:margin-top="0in" fo:margin-bottom="0in" table:align="left"/>
    </style:style>
    <style:style style:name="Table3.A" style:family="table-column">
      <style:table-column-properties style:column-width="1.6278in"/>
    </style:style>
    <style:style style:name="Table3.B" style:family="table-column">
      <style:table-column-properties style:column-width="1.5153in"/>
    </style:style>
    <style:style style:name="Table3.C" style:family="table-column">
      <style:table-column-properties style:column-width="2.8563in"/>
    </style:style>
    <style:style style:name="Table3.1" style:family="table-row">
      <style:table-row-properties style:min-row-height="0.4285in" fo:keep-together="auto"/>
    </style:style>
    <style:style style:name="Table3.A1" style:family="table-cell">
      <style:table-cell-properties fo:background-color="#dbe5f1" fo:padding-left="0.0813in" fo:padding-right="0.075in" fo:padding-top="0in" fo:padding-bottom="0in" fo:border="1pt solid #000000">
        <style:background-image/>
      </style:table-cell-properties>
    </style:style>
    <style:style style:name="Table3.2" style:family="table-row">
      <style:table-row-properties style:min-row-height="1.716in" fo:keep-together="auto"/>
    </style:style>
    <style:style style:name="Table3.A2" style:family="table-cell">
      <style:table-cell-properties fo:padding-left="0.0813in" fo:padding-right="0.075in" fo:padding-top="0in" fo:padding-bottom="0in" fo:border="1pt solid #000000"/>
    </style:style>
    <style:style style:name="Table3.B2" style:family="table-cell">
      <style:table-cell-properties fo:padding-left="0.0813in" fo:padding-right="0.075in" fo:padding-top="0in" fo:padding-bottom="0in" fo:border="1pt solid #000000"/>
    </style:style>
    <style:style style:name="Table3.C2" style:family="table-cell">
      <style:table-cell-properties fo:padding-left="0.0813in" fo:padding-right="0.075in" fo:padding-top="0in" fo:padding-bottom="0in" fo:border="1pt solid #000000"/>
    </style:style>
    <style:style style:name="Table3.3" style:family="table-row">
      <style:table-row-properties style:min-row-height="0.875in" fo:keep-together="auto"/>
    </style:style>
    <style:style style:name="Table3.A3" style:family="table-cell">
      <style:table-cell-properties fo:padding-left="0.0813in" fo:padding-right="0.075in" fo:padding-top="0in" fo:padding-bottom="0in" fo:border="1pt solid #000000"/>
    </style:style>
    <style:style style:name="Table3.B3" style:family="table-cell">
      <style:table-cell-properties fo:padding-left="0.0813in" fo:padding-right="0.075in" fo:padding-top="0in" fo:padding-bottom="0in" fo:border="1pt solid #000000"/>
    </style:style>
    <style:style style:name="Table3.C3" style:family="table-cell">
      <style:table-cell-properties fo:padding-left="0.0813in" fo:padding-right="0.075in" fo:padding-top="0in" fo:padding-bottom="0in" fo:border="1pt solid #000000"/>
    </style:style>
    <style:style style:name="Table3.4" style:family="table-row">
      <style:table-row-properties style:min-row-height="0.6875in" fo:keep-together="auto"/>
    </style:style>
    <style:style style:name="Table3.A4" style:family="table-cell">
      <style:table-cell-properties fo:padding-left="0.0813in" fo:padding-right="0.075in" fo:padding-top="0in" fo:padding-bottom="0in" fo:border="1pt solid #000000"/>
    </style:style>
    <style:style style:name="Table3.B4" style:family="table-cell">
      <style:table-cell-properties fo:padding-left="0.0813in" fo:padding-right="0.075in" fo:padding-top="0in" fo:padding-bottom="0in" fo:border="1pt solid #000000"/>
    </style:style>
    <style:style style:name="Table3.C4" style:family="table-cell">
      <style:table-cell-properties fo:padding-left="0.0813in" fo:padding-right="0.075in" fo:padding-top="0in" fo:padding-bottom="0in" fo:border="1pt solid #000000"/>
    </style:style>
    <style:style style:name="Table3.5" style:family="table-row">
      <style:table-row-properties style:min-row-height="0.6042in" fo:keep-together="auto"/>
    </style:style>
    <style:style style:name="Table3.A5" style:family="table-cell">
      <style:table-cell-properties fo:padding-left="0.0813in" fo:padding-right="0.075in" fo:padding-top="0in" fo:padding-bottom="0in" fo:border="1pt solid #000000"/>
    </style:style>
    <style:style style:name="Table3.B5" style:family="table-cell">
      <style:table-cell-properties fo:padding-left="0.0813in" fo:padding-right="0.075in" fo:padding-top="0in" fo:padding-bottom="0in" fo:border="1pt solid #000000"/>
    </style:style>
    <style:style style:name="Table3.C5" style:family="table-cell">
      <style:table-cell-properties fo:padding-left="0.0813in" fo:padding-right="0.075in" fo:padding-top="0in" fo:padding-bottom="0in" fo:border="1pt solid #000000"/>
    </style:style>
    <style:style style:name="P1" style:family="paragraph" style:parent-style-name="Standard">
      <style:paragraph-properties fo:line-height="100%"/>
    </style:style>
    <style:style style:name="P2" style:family="paragraph" style:parent-style-name="Standard">
      <style:paragraph-properties fo:line-height="100%" fo:text-align="justify" style:justify-single-word="false"/>
    </style:style>
    <style:style style:name="P3" style:family="paragraph" style:parent-style-name="Standard">
      <style:paragraph-properties fo:line-height="100%">
        <style:tab-stops>
          <style:tab-stop style:position="0.4165in"/>
        </style:tab-stops>
      </style:paragraph-properties>
    </style:style>
    <style:style style:name="P4" style:family="paragraph" style:parent-style-name="Standard">
      <style:paragraph-properties fo:line-height="100%"/>
      <style:text-properties style:font-name="Arial" fo:font-size="10pt" style:font-name-asian="Arial1" style:font-size-asian="10pt" style:font-name-complex="Arial1" style:font-size-complex="10pt"/>
    </style:style>
    <style:style style:name="P5" style:family="paragraph" style:parent-style-name="Standard">
      <style:paragraph-properties fo:line-height="100%" fo:text-align="justify" style:justify-single-word="false"/>
      <style:text-properties style:font-name="Arial" fo:font-size="10pt" style:font-name-asian="Arial1" style:font-size-asian="10pt" style:font-name-complex="Arial1" style:font-size-complex="10pt"/>
    </style:style>
    <style:style style:name="P6" style:family="paragraph" style:parent-style-name="Standard">
      <style:paragraph-properties fo:line-height="100%"/>
      <style:text-properties style:font-name="Arial" fo:font-size="10pt" fo:font-style="italic" style:font-name-asian="Arial1" style:font-size-asian="10pt" style:font-style-asian="italic" style:font-name-complex="Arial1" style:font-size-complex="10pt" style:font-style-complex="italic"/>
    </style:style>
    <style:style style:name="P7" style:family="paragraph" style:parent-style-name="Standard">
      <style:text-properties style:font-name="Arial" style:font-name-asian="Arial1" style:font-name-complex="Arial1"/>
    </style:style>
    <style:style style:name="P8" style:family="paragraph" style:parent-style-name="Standard">
      <style:text-properties fo:color="#0070c0" style:font-name="Arial" style:font-name-asian="Arial1" style:font-name-complex="Arial1"/>
    </style:style>
    <style:style style:name="P9" style:family="paragraph" style:parent-style-name="Standard" style:master-page-name="Standard">
      <style:paragraph-properties fo:margin-left="0in" fo:margin-right="0in" fo:margin-top="0in" fo:margin-bottom="0in" loext:contextual-spacing="false" fo:line-height="115%" fo:text-align="start" style:justify-single-word="false" fo:keep-together="auto" fo:orphans="0" fo:widows="0" fo:text-indent="0in" style:auto-text-indent="false" style:page-number="1" fo:break-before="auto" fo:break-after="auto" fo:padding="0in" fo:border="none" fo:keep-with-next="auto"/>
    </style:style>
    <style:style style:name="P10" style:family="paragraph" style:parent-style-name="Standard">
      <style:paragraph-properties fo:margin-top="0in" fo:margin-bottom="0in" loext:contextual-spacing="false" fo:line-height="100%" fo:orphans="0" fo:widows="0" fo:padding="0in" fo:border="none"/>
      <style:text-properties style:font-name="Arial" fo:font-size="14pt" fo:font-weight="bold" style:font-name-asian="Arial1" style:font-size-asian="14pt" style:font-weight-asian="bold" style:font-name-complex="Arial1" style:font-size-complex="14pt" style:font-weight-complex="bold"/>
    </style:style>
    <style:style style:name="P11" style:family="paragraph" style:parent-style-name="Standard">
      <style:paragraph-properties fo:margin-top="0in" fo:margin-bottom="0in" loext:contextual-spacing="false" fo:line-height="100%" fo:orphans="0" fo:widows="0" fo:padding="0in" fo:border="none"/>
    </style:style>
    <style:style style:name="P12"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style>
    <style:style style:name="P13"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text-properties fo:color="#000000"/>
    </style:style>
    <style:style style:name="P14" style:family="paragraph" style:parent-style-name="Standard">
      <style:paragraph-properties fo:margin-top="0in" fo:margin-bottom="0in" loext:contextual-spacing="false" fo:line-height="100%"/>
    </style:style>
    <style:style style:name="P15" style:family="paragraph" style:parent-style-name="Standard">
      <style:paragraph-properties fo:margin-top="0in" fo:margin-bottom="0in" loext:contextual-spacing="false" fo:line-height="100%"/>
      <style:text-properties style:font-name="Arial" fo:font-size="10pt" style:font-name-asian="Arial1" style:font-size-asian="10pt" style:font-name-complex="Arial1" style:font-size-complex="10pt"/>
    </style:style>
    <style:style style:name="P16" style:family="paragraph" style:parent-style-name="Standard">
      <style:paragraph-properties fo:line-height="100%" fo:padding="0in" fo:border="none"/>
    </style:style>
    <style:style style:name="P17" style:family="paragraph" style:parent-style-name="Standard">
      <style:paragraph-properties fo:line-height="100%" fo:padding="0in" fo:border="none">
        <style:tab-stops>
          <style:tab-stop style:position="0.3937in"/>
        </style:tab-stops>
      </style:paragraph-properties>
    </style:style>
    <style:style style:name="P18" style:family="paragraph" style:parent-style-name="Standard">
      <style:paragraph-properties fo:line-height="100%" fo:padding="0in" fo:border="none">
        <style:tab-stops>
          <style:tab-stop style:position="0.4165in"/>
        </style:tab-stops>
      </style:paragraph-properties>
    </style:style>
    <style:style style:name="P19" style:family="paragraph" style:parent-style-name="Standard">
      <style:paragraph-properties fo:line-height="100%" fo:padding="0in" fo:border="none"/>
      <style:text-properties fo:font-variant="small-caps" style:font-name="Arial" fo:font-size="12pt" fo:font-weight="bold" style:font-name-asian="Arial1" style:font-size-asian="12pt" style:font-weight-asian="bold" style:font-name-complex="Arial1" style:font-size-complex="12pt" style:font-weight-complex="bold"/>
    </style:style>
    <style:style style:name="P20" style:family="paragraph" style:parent-style-name="Standard">
      <style:paragraph-properties fo:line-height="100%" fo:padding="0in" fo:border="none"/>
      <style:text-properties style:font-name="Arial" fo:font-size="10pt" style:font-name-asian="Arial1" style:font-size-asian="10pt" style:font-name-complex="Arial1" style:font-size-complex="10pt"/>
    </style:style>
    <style:style style:name="P21" style:family="paragraph" style:parent-style-name="Standard">
      <style:paragraph-properties fo:line-height="100%" fo:padding="0in" fo:border="none">
        <style:tab-stops>
          <style:tab-stop style:position="0in"/>
        </style:tab-stops>
      </style:paragraph-properties>
      <style:text-properties style:font-name="Arial" fo:font-size="10pt" style:font-name-asian="Arial1" style:font-size-asian="10pt" style:font-name-complex="Arial1" style:font-size-complex="10pt"/>
    </style:style>
    <style:style style:name="P22" style:family="paragraph" style:parent-style-name="Standard">
      <style:paragraph-properties fo:line-height="100%" fo:padding="0in" fo:border="none">
        <style:tab-stops>
          <style:tab-stop style:position="0.4165in"/>
        </style:tab-stops>
      </style:paragraph-properties>
      <style:text-properties style:font-name="Arial" fo:font-size="10pt" fo:font-weight="bold" style:font-name-asian="Arial1" style:font-size-asian="10pt" style:font-weight-asian="bold" style:font-name-complex="Arial1" style:font-size-complex="10pt" style:font-weight-complex="bold"/>
    </style:style>
    <style:style style:name="P23" style:family="paragraph" style:parent-style-name="Standard">
      <style:paragraph-properties fo:line-height="100%" fo:padding="0in" fo:border="none"/>
      <style:text-properties fo:color="#0070c0" style:font-name="Arial" fo:font-size="10pt" style:font-name-asian="Arial1" style:font-size-asian="10pt" style:font-name-complex="Arial1" style:font-size-complex="10pt"/>
    </style:style>
    <style:style style:name="P24" style:family="paragraph" style:parent-style-name="Standard">
      <style:paragraph-properties fo:line-height="100%" fo:padding="0in" fo:border="none">
        <style:tab-stops>
          <style:tab-stop style:position="0in"/>
        </style:tab-stops>
      </style:paragraph-properties>
      <style:text-properties fo:color="#0070c0" style:font-name="Arial" fo:font-size="10pt" style:font-name-asian="Arial1" style:font-size-asian="10pt" style:font-name-complex="Arial1" style:font-size-complex="10pt"/>
    </style:style>
    <style:style style:name="P25" style:family="paragraph" style:parent-style-name="Standard">
      <style:paragraph-properties fo:margin-left="0.4165in" fo:margin-right="0in" fo:line-height="100%" fo:text-indent="-0.4165in" style:auto-text-indent="false" fo:padding="0in" fo:border="none">
        <style:tab-stops>
          <style:tab-stop style:position="0in"/>
        </style:tab-stops>
      </style:paragraph-properties>
    </style:style>
    <style:style style:name="P26" style:family="paragraph" style:parent-style-name="Standard">
      <style:paragraph-properties fo:margin-top="0in" fo:margin-bottom="0.0835in" loext:contextual-spacing="false" fo:line-height="100%" fo:keep-with-next="always"/>
    </style:style>
    <style:style style:name="P27" style:family="paragraph" style:parent-style-name="Standard">
      <style:paragraph-properties fo:margin-top="0in" fo:margin-bottom="0.0835in" loext:contextual-spacing="false" fo:line-height="100%" fo:keep-with-next="always"/>
      <style:text-properties style:font-name="Arial" fo:font-size="10pt" fo:font-weight="bold" style:font-name-asian="Arial1" style:font-size-asian="10pt" style:font-weight-asian="bold" style:font-name-complex="Arial1" style:font-size-complex="10pt" style:font-weight-complex="bold"/>
    </style:style>
    <style:style style:name="P28" style:family="paragraph" style:parent-style-name="Standard" style:list-style-name="WWNum18">
      <style:paragraph-properties fo:margin-left="0.6665in" fo:margin-right="0in" fo:margin-top="0in" fo:margin-bottom="0in" loext:contextual-spacing="false" fo:line-height="100%" fo:text-indent="-0.4165in" style:auto-text-indent="false" fo:padding="0in" fo:border="none">
        <style:tab-stops>
          <style:tab-stop style:position="0.4165in"/>
        </style:tab-stops>
      </style:paragraph-properties>
    </style:style>
    <style:style style:name="P29" style:family="paragraph" style:parent-style-name="Standard" style:list-style-name="WWNum18">
      <style:paragraph-properties fo:margin-left="0.666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30" style:family="paragraph" style:parent-style-name="Standard" style:list-style-name="WWNum18">
      <style:paragraph-properties fo:margin-left="0.6665in" fo:margin-right="0in" fo:margin-top="0in" fo:margin-bottom="0in" loext:contextual-spacing="false" fo:line-height="100%" fo:text-align="justify" style:justify-single-word="false" fo:text-indent="-0.4165in" style:auto-text-indent="false" fo:padding="0in" fo:border="none">
        <style:tab-stops>
          <style:tab-stop style:position="0in"/>
        </style:tab-stops>
      </style:paragraph-properties>
    </style:style>
    <style:style style:name="P31" style:family="paragraph" style:parent-style-name="Standard" style:list-style-name="WWNum18">
      <style:paragraph-properties fo:margin-left="0.6665in" fo:margin-right="0in" fo:margin-top="0in" fo:margin-bottom="0in" loext:contextual-spacing="false" fo:line-height="100%" fo:text-indent="-0.4165in" style:auto-text-indent="false">
        <style:tab-stops>
          <style:tab-stop style:position="0in"/>
        </style:tab-stops>
      </style:paragraph-properties>
    </style:style>
    <style:style style:name="P32" style:family="paragraph" style:parent-style-name="Standard" style:list-style-name="WWNum18">
      <style:paragraph-properties fo:margin-left="0.6665in" fo:margin-right="0in" fo:line-height="100%" fo:text-indent="-0.4165in" style:auto-text-indent="false" fo:padding="0in" fo:border="none">
        <style:tab-stops>
          <style:tab-stop style:position="0in"/>
        </style:tab-stops>
      </style:paragraph-properties>
    </style:style>
    <style:style style:name="P33" style:family="paragraph" style:parent-style-name="Standard">
      <style:paragraph-properties fo:margin-left="0.4165in" fo:margin-right="0in" fo:line-height="100%" fo:text-indent="0in" style:auto-text-indent="false" fo:padding="0in" fo:border="none">
        <style:tab-stops>
          <style:tab-stop style:position="0in"/>
        </style:tab-stops>
      </style:paragraph-properties>
    </style:style>
    <style:style style:name="P34" style:family="paragraph" style:parent-style-name="Standard">
      <style:paragraph-properties fo:margin-left="0.4165in" fo:margin-right="0in" fo:line-height="100%" fo:text-indent="0in" style:auto-text-indent="false">
        <style:tab-stops>
          <style:tab-stop style:position="0in"/>
        </style:tab-stops>
      </style:paragraph-properties>
    </style:style>
    <style:style style:name="P35" style:family="paragraph" style:parent-style-name="Standard">
      <loext:graphic-properties draw:fill="solid" draw:fill-color="#ffffff"/>
      <style:paragraph-properties fo:margin-left="0.4165in" fo:margin-right="0in" fo:line-height="100%" fo:text-indent="0in" style:auto-text-indent="false" fo:background-color="#ffffff">
        <style:tab-stops>
          <style:tab-stop style:position="0in"/>
        </style:tab-stops>
      </style:paragraph-properties>
    </style:style>
    <style:style style:name="P36" style:family="paragraph" style:parent-style-name="Standard">
      <style:paragraph-properties fo:margin-left="0.8335in" fo:margin-right="0in" fo:line-height="100%" fo:text-indent="-0.4165in" style:auto-text-indent="false" fo:padding="0in" fo:border="none">
        <style:tab-stops>
          <style:tab-stop style:position="0in"/>
        </style:tab-stops>
      </style:paragraph-properties>
    </style:style>
    <style:style style:name="P37" style:family="paragraph" style:parent-style-name="Standard" style:list-style-name="WWNum7">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38" style:family="paragraph" style:parent-style-name="Standard" style:list-style-name="WWNum12">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39" style:family="paragraph" style:parent-style-name="Standard" style:list-style-name="WWNum1">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0" style:family="paragraph" style:parent-style-name="Standard" style:list-style-name="WWNum9">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1" style:family="paragraph" style:parent-style-name="Standard" style:list-style-name="WWNum10">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2" style:family="paragraph" style:parent-style-name="Standard" style:list-style-name="WWNum14">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3" style:family="paragraph" style:parent-style-name="Standard" style:list-style-name="WWNum15">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4" style:family="paragraph" style:parent-style-name="Standard" style:list-style-name="WWNum2">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5" style:family="paragraph" style:parent-style-name="Standard" style:list-style-name="WWNum6">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6" style:family="paragraph" style:parent-style-name="Standard" style:list-style-name="WWNum8">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7" style:family="paragraph" style:parent-style-name="Standard" style:list-style-name="WWNum11">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8" style:family="paragraph" style:parent-style-name="Standard" style:list-style-name="WWNum20">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49" style:family="paragraph" style:parent-style-name="Standard" style:list-style-name="WWNum4">
      <style:paragraph-properties fo:margin-left="0.8335in" fo:margin-right="0in" fo:margin-top="0in" fo:margin-bottom="0in" loext:contextual-spacing="false" fo:line-height="100%" fo:text-indent="-0.4165in" style:auto-text-indent="false" fo:padding="0in" fo:border="none">
        <style:tab-stops>
          <style:tab-stop style:position="0in"/>
        </style:tab-stops>
      </style:paragraph-properties>
    </style:style>
    <style:style style:name="P50" style:family="paragraph" style:parent-style-name="Standard" style:list-style-name="WWNum13">
      <style:paragraph-properties fo:margin-left="0.6665in" fo:margin-right="0in" fo:margin-top="0in" fo:margin-bottom="0in" loext:contextual-spacing="false" fo:line-height="100%" fo:text-indent="-0.25in" style:auto-text-indent="false" fo:padding="0in" fo:border="none">
        <style:tab-stops>
          <style:tab-stop style:position="0in"/>
        </style:tab-stops>
      </style:paragraph-properties>
    </style:style>
    <style:style style:name="P51" style:family="paragraph" style:parent-style-name="Standard" style:list-style-name="WWNum13">
      <style:paragraph-properties fo:margin-left="1.1665in" fo:margin-right="0in" fo:margin-top="0in" fo:margin-bottom="0in" loext:contextual-spacing="false" fo:line-height="100%" fo:text-indent="-0.25in" style:auto-text-indent="false" fo:padding="0in" fo:border="none">
        <style:tab-stops>
          <style:tab-stop style:position="0in"/>
        </style:tab-stops>
      </style:paragraph-properties>
    </style:style>
    <style:style style:name="P52" style:family="paragraph" style:parent-style-name="Standard" style:list-style-name="WWNum13">
      <style:paragraph-properties fo:margin-left="1.1665in" fo:margin-right="0in" fo:line-height="100%" fo:text-indent="-0.25in" style:auto-text-indent="false" fo:padding="0in" fo:border="none">
        <style:tab-stops>
          <style:tab-stop style:position="0in"/>
        </style:tab-stops>
      </style:paragraph-properties>
    </style:style>
    <style:style style:name="P53" style:family="paragraph" style:parent-style-name="Standard">
      <style:paragraph-properties fo:margin-left="0.6898in" fo:margin-right="0in" fo:margin-top="0in" fo:margin-bottom="0in" loext:contextual-spacing="false" fo:line-height="100%" fo:text-indent="0in" style:auto-text-indent="false" fo:padding="0in" fo:border="none">
        <style:tab-stops>
          <style:tab-stop style:position="0in"/>
        </style:tab-stops>
      </style:paragraph-properties>
    </style:style>
    <style:style style:name="P54" style:family="paragraph" style:parent-style-name="Standard">
      <style:paragraph-properties fo:margin-left="0.6898in" fo:margin-right="0in" fo:margin-top="0in" fo:margin-bottom="0in" loext:contextual-spacing="false" fo:line-height="100%" fo:text-indent="-0.6898in" style:auto-text-indent="false" fo:padding="0in" fo:border="none">
        <style:tab-stops>
          <style:tab-stop style:position="0in"/>
        </style:tab-stops>
      </style:paragraph-properties>
    </style:style>
    <style:style style:name="P55" style:family="paragraph" style:parent-style-name="Standard">
      <style:paragraph-properties fo:margin-left="0.6898in" fo:margin-right="0in" fo:margin-top="0in" fo:margin-bottom="0in" loext:contextual-spacing="false" fo:line-height="100%" fo:text-indent="-0.6898in" style:auto-text-indent="false" fo:padding="0in" fo:border="none">
        <style:tab-stops>
          <style:tab-stop style:position="0in"/>
        </style:tab-stops>
      </style:paragraph-properties>
      <style:text-properties style:font-name="Arial" fo:font-size="10pt" style:font-name-asian="Arial1" style:font-size-asian="10pt" style:font-name-complex="Arial1" style:font-size-complex="10pt"/>
    </style:style>
    <style:style style:name="P56" style:family="paragraph" style:parent-style-name="Standard" style:list-style-name="WWNum5">
      <style:paragraph-properties fo:margin-left="0.9165in" fo:margin-right="0in" fo:margin-top="0in" fo:margin-bottom="0in" loext:contextual-spacing="false" fo:line-height="100%" fo:text-indent="-0.25in" style:auto-text-indent="false" fo:padding="0in" fo:border="none">
        <style:tab-stops>
          <style:tab-stop style:position="0in"/>
        </style:tab-stops>
      </style:paragraph-properties>
    </style:style>
    <style:style style:name="P57" style:family="paragraph" style:parent-style-name="Standard" style:list-style-name="WWNum18">
      <style:paragraph-properties fo:margin-left="0.75in" fo:margin-right="0in" fo:margin-top="0in" fo:margin-bottom="0in" loext:contextual-spacing="false" fo:line-height="100%" fo:text-indent="-0.5in" style:auto-text-indent="false" fo:padding="0in" fo:border="none">
        <style:tab-stops>
          <style:tab-stop style:position="0in"/>
        </style:tab-stops>
      </style:paragraph-properties>
    </style:style>
    <style:style style:name="P58" style:family="paragraph" style:parent-style-name="Standard" style:list-style-name="WWNum18">
      <style:paragraph-properties fo:margin-left="0.75in" fo:margin-right="0in" fo:margin-top="0in" fo:margin-bottom="0in" loext:contextual-spacing="false" fo:line-height="100%" fo:text-indent="-0.5in" style:auto-text-indent="false" fo:padding="0in" fo:border="none"/>
    </style:style>
    <style:style style:name="P59" style:family="paragraph" style:parent-style-name="Standard" style:list-style-name="WWNum18">
      <style:paragraph-properties fo:margin-left="0.75in" fo:margin-right="0in" fo:margin-top="0in" fo:margin-bottom="0in" loext:contextual-spacing="false" fo:line-height="100%" fo:text-align="justify" style:justify-single-word="false" fo:text-indent="-0.5in" style:auto-text-indent="false" fo:padding="0in" fo:border="none">
        <style:tab-stops>
          <style:tab-stop style:position="0in"/>
        </style:tab-stops>
      </style:paragraph-properties>
    </style:style>
    <style:style style:name="P60" style:family="paragraph" style:parent-style-name="Standard">
      <style:paragraph-properties fo:margin-left="0.6665in" fo:margin-right="0in" fo:margin-top="0in" fo:margin-bottom="0in" loext:contextual-spacing="false" fo:line-height="100%" fo:text-indent="0in" style:auto-text-indent="false">
        <style:tab-stops>
          <style:tab-stop style:position="0in"/>
        </style:tab-stops>
      </style:paragraph-properties>
      <style:text-properties style:font-name="Arial" fo:font-size="10pt" style:font-name-asian="Arial1" style:font-size-asian="10pt" style:font-name-complex="Arial1" style:font-size-complex="10pt"/>
    </style:style>
    <style:style style:name="P61" style:family="paragraph" style:parent-style-name="Standard">
      <style:paragraph-properties fo:margin-left="0.6665in" fo:margin-right="0in" fo:margin-top="0in" fo:margin-bottom="0in" loext:contextual-spacing="false" fo:line-height="100%" fo:text-indent="0in" style:auto-text-indent="false" fo:padding="0in" fo:border="none">
        <style:tab-stops>
          <style:tab-stop style:position="0in"/>
        </style:tab-stops>
      </style:paragraph-properties>
    </style:style>
    <style:style style:name="P62" style:family="paragraph" style:parent-style-name="Standard" style:list-style-name="WWNum19">
      <style:paragraph-properties fo:margin-left="0.6437in" fo:margin-right="0in" fo:margin-top="0in" fo:margin-bottom="0in" loext:contextual-spacing="false" fo:line-height="100%" fo:text-indent="-0.25in" style:auto-text-indent="false" fo:padding="0in" fo:border="none">
        <style:tab-stops>
          <style:tab-stop style:position="0.4165in"/>
        </style:tab-stops>
      </style:paragraph-properties>
    </style:style>
    <style:style style:name="P63" style:family="paragraph" style:parent-style-name="Standard" style:list-style-name="WWNum8">
      <style:paragraph-properties fo:margin-left="1.4165in" fo:margin-right="0in" fo:margin-top="0in" fo:margin-bottom="0in" loext:contextual-spacing="false" fo:line-height="100%" fo:text-indent="-0.5in" style:auto-text-indent="false" fo:padding="0in" fo:border="none">
        <style:tab-stops>
          <style:tab-stop style:position="0in"/>
        </style:tab-stops>
      </style:paragraph-properties>
    </style:style>
    <style:style style:name="P64" style:family="paragraph" style:parent-style-name="Standard" style:list-style-name="WWNum3">
      <style:paragraph-properties fo:margin-left="0.7425in" fo:margin-right="0in" fo:margin-top="0in" fo:margin-bottom="0in" loext:contextual-spacing="false" fo:line-height="100%" fo:text-indent="-0.25in" style:auto-text-indent="false" fo:padding="0in" fo:border="none">
        <style:tab-stops>
          <style:tab-stop style:position="0.4165in"/>
        </style:tab-stops>
      </style:paragraph-properties>
    </style:style>
    <style:style style:name="P65" style:family="paragraph" style:parent-style-name="Standard">
      <style:paragraph-properties fo:line-height="100%" fo:break-before="page" fo:padding="0in" fo:border="none"/>
    </style:style>
    <style:style style:name="P66" style:family="paragraph" style:parent-style-name="Standard" style:list-style-name="WWNum17">
      <style:paragraph-properties fo:margin-left="0.5in" fo:margin-right="0in" fo:margin-top="0in" fo:margin-bottom="0in" loext:contextual-spacing="false" fo:line-height="100%" fo:text-indent="-0.25in" style:auto-text-indent="false"/>
    </style:style>
    <style:style style:name="P67" style:family="paragraph" style:parent-style-name="Standard" style:list-style-name="WWNum16">
      <style:paragraph-properties fo:margin-left="0.5in" fo:margin-right="0in" fo:margin-top="0in" fo:margin-bottom="0in" loext:contextual-spacing="false" fo:line-height="100%" fo:text-indent="-0.25in" style:auto-text-indent="false"/>
    </style:style>
    <style:style style:name="P68" style:family="paragraph" style:parent-style-name="Standard">
      <style:paragraph-properties fo:margin-left="0.5in" fo:margin-right="0in" fo:margin-top="0in" fo:margin-bottom="0in" loext:contextual-spacing="false" fo:line-height="100%" fo:text-indent="0in" style:auto-text-indent="false"/>
      <style:text-properties style:font-name="Arial" fo:font-size="10pt" style:font-name-asian="Arial1" style:font-size-asian="10pt" style:font-name-complex="Arial1" style:font-size-complex="10pt"/>
    </style:style>
    <style:style style:name="P69" style:family="paragraph" style:parent-style-name="Standard">
      <style:paragraph-properties fo:margin-left="0.5in" fo:margin-right="0in" fo:margin-top="0.0417in" fo:margin-bottom="0in" loext:contextual-spacing="false" fo:line-height="100%" fo:text-indent="0in" style:auto-text-indent="false">
        <style:tab-stops>
          <style:tab-stop style:position="0in"/>
        </style:tab-stops>
      </style:paragraph-properties>
    </style:style>
    <style:style style:name="P70" style:family="paragraph" style:parent-style-name="Standard">
      <style:paragraph-properties fo:margin-left="0.5in" fo:margin-right="0in" fo:margin-top="0.0417in" fo:margin-bottom="0in" loext:contextual-spacing="false" fo:line-height="100%" fo:text-indent="0in" style:auto-text-indent="false">
        <style:tab-stops>
          <style:tab-stop style:position="0in"/>
        </style:tab-stops>
      </style:paragraph-properties>
      <style:text-properties fo:color="#0070c0" style:font-name="Arial" fo:font-size="10pt" style:font-name-asian="Arial1" style:font-size-asian="10pt" style:font-name-complex="Arial1" style:font-size-complex="10pt"/>
    </style:style>
    <style:style style:name="P71" style:family="paragraph" style:parent-style-name="Standard">
      <loext:graphic-properties draw:fill="solid" draw:fill-color="#ffffff"/>
      <style:paragraph-properties fo:margin-left="0.4374in" fo:margin-right="0in" fo:line-height="100%" fo:text-indent="-0.4374in" style:auto-text-indent="false" fo:background-color="#ffffff">
        <style:tab-stops>
          <style:tab-stop style:position="0in"/>
        </style:tab-stops>
      </style:paragraph-properties>
    </style:style>
    <style:style style:name="P72" style:family="paragraph" style:parent-style-name="Standard" style:list-style-name="WWNum21">
      <style:paragraph-properties fo:margin-left="0.6528in" fo:margin-right="0in" fo:margin-top="0in" fo:margin-bottom="0in" loext:contextual-spacing="false" fo:line-height="100%" fo:text-indent="-0.25in" style:auto-text-indent="false">
        <style:tab-stops>
          <style:tab-stop style:position="0in"/>
        </style:tab-stops>
      </style:paragraph-properties>
    </style:style>
    <style:style style:name="P73" style:family="paragraph" style:parent-style-name="Standard">
      <loext:graphic-properties draw:fill="solid" draw:fill-color="#ffffff"/>
      <style:paragraph-properties fo:margin-top="0.1252in" fo:margin-bottom="0in" loext:contextual-spacing="false" fo:line-height="100%" fo:background-color="#ffffff" fo:padding="0in" fo:border="none"/>
      <style:text-properties style:font-name="Arial" fo:font-size="10pt" style:font-name-asian="Arial1" style:font-size-asian="10pt" style:font-name-complex="Arial1" style:font-size-complex="10pt"/>
    </style:style>
    <style:style style:name="P74" style:family="paragraph" style:parent-style-name="Frame_20_contents">
      <style:paragraph-properties fo:margin-left="0in" fo:margin-right="0in" fo:margin-top="0in" fo:margin-bottom="0in" loext:contextual-spacing="false" fo:line-height="0.1665in" fo:text-align="start" style:justify-single-word="false" fo:text-indent="0in" style:auto-text-indent="false"/>
      <style:text-properties style:use-window-font-color="true"/>
    </style:style>
    <style:style style:name="P75" style:family="paragraph">
      <loext:graphic-properties draw:fill="none"/>
      <style:paragraph-properties fo:text-align="start"/>
      <style:text-properties fo:font-size="18pt"/>
    </style:style>
    <style:style style:name="T1" style:family="text">
      <style:text-properties style:font-name="Arial" fo:font-size="14pt" fo:font-weight="bold" style:font-name-asian="Arial1" style:font-size-asian="14pt" style:font-weight-asian="bold" style:font-name-complex="Arial1" style:font-size-complex="14pt" style:font-weight-complex="bold"/>
    </style:style>
    <style:style style:name="T2" style:family="text">
      <style:text-properties style:font-name="Arial" fo:font-size="10pt" style:font-name-asian="Arial1" style:font-size-asian="10pt" style:font-name-complex="Arial1" style:font-size-complex="10pt"/>
    </style:style>
    <style:style style:name="T3" style:family="text">
      <style:text-properties style:font-name="Arial" fo:font-size="10pt" style:font-name-asian="Arial1" style:font-size-asian="10pt" style:font-name-complex="Arial1" style:font-size-complex="10pt" fo:background-color="#ffff00"/>
    </style:style>
    <style:style style:name="T4" style:family="text">
      <style:text-properties style:font-name="Arial" fo:font-size="10pt" style:font-name-asian="Arial1" style:font-size-asian="10pt" style:font-name-complex="Arial1" style:font-size-complex="10pt" fo:background-color="#ffffff"/>
    </style:style>
    <style:style style:name="T5" style:family="text">
      <style:text-properties style:font-name="Arial" fo:font-size="10pt" fo:font-weight="bold" style:font-name-asian="Arial1" style:font-size-asian="10pt" style:font-weight-asian="bold" style:font-name-complex="Arial1" style:font-size-complex="10pt" style:font-weight-complex="bold"/>
    </style:style>
    <style:style style:name="T6" style:family="text">
      <style:text-properties style:font-name="Arial" fo:font-size="10pt" fo:font-style="italic" style:font-name-asian="Arial1" style:font-size-asian="10pt" style:font-style-asian="italic" style:font-name-complex="Arial1" style:font-size-complex="10pt" style:font-style-complex="italic"/>
    </style:style>
    <style:style style:name="T7" style:family="text">
      <style:text-properties style:font-name="Arial" fo:font-size="10pt" style:text-underline-style="solid" style:text-underline-width="auto" style:text-underline-color="font-color" style:font-name-asian="Arial1" style:font-size-asian="10pt" style:font-name-complex="Arial1" style:font-size-complex="10pt"/>
    </style:style>
    <style:style style:name="T8" style:family="text">
      <style:text-properties style:font-name="Arial" fo:font-size="10pt" style:text-underline-style="solid" style:text-underline-width="auto" style:text-underline-color="font-color" style:font-name-asian="Arial1" style:font-size-asian="10pt" style:font-name-complex="Arial1" style:font-size-complex="10pt" fo:background-color="#ffffff"/>
    </style:style>
    <style:style style:name="T9" style:family="text">
      <style:text-properties style:font-name="Arial" fo:font-size="10pt" style:text-underline-style="none" style:font-name-asian="Arial1" style:font-size-asian="10pt" style:font-name-complex="Arial1" style:font-size-complex="10pt"/>
    </style:style>
    <style:style style:name="T10" style:family="text">
      <style:text-properties style:font-name="Arial" style:font-name-asian="Arial1" style:font-name-complex="Arial1"/>
    </style:style>
    <style:style style:name="T11" style:family="text">
      <style:text-properties fo:font-variant="small-caps" style:font-name="Arial" fo:font-size="12pt" fo:font-weight="bold" style:font-name-asian="Arial1" style:font-size-asian="12pt" style:font-weight-asian="bold" style:font-name-complex="Arial1" style:font-size-complex="12pt" style:font-weight-complex="bold"/>
    </style:style>
    <style:style style:name="T12" style:family="text">
      <style:text-properties style:text-position="super 58%" style:font-name="Arial" fo:font-size="10pt" style:font-name-asian="Arial1" style:font-size-asian="10pt" style:font-name-complex="Arial1" style:font-size-complex="10pt"/>
    </style:style>
    <style:style style:name="T13" style:family="text">
      <style:text-properties fo:color="#000000" style:font-name="Arial" fo:font-size="10pt" fo:font-weight="bold" style:font-name-asian="Arial1" style:font-size-asian="10pt" style:font-weight-asian="bold" style:font-name-complex="Arial1" style:font-size-complex="10pt" style:font-weight-complex="bold"/>
    </style:style>
    <style:style style:name="T14" style:family="text">
      <style:text-properties fo:color="#000000" style:font-name="Arial" fo:font-size="10pt" style:font-name-asian="Arial1" style:font-size-asian="10pt" style:font-name-complex="Arial1" style:font-size-complex="10pt"/>
    </style:style>
    <style:style style:name="T15" style:family="text">
      <style:text-properties fo:color="#000000" style:font-name="Arial" fo:font-size="10pt" style:font-name-asian="Arial1" style:font-size-asian="10pt" style:font-name-complex="Arial1" style:font-size-complex="10pt" fo:background-color="#ffff00"/>
    </style:style>
    <style:style style:name="T16"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17" style:family="text">
      <style:text-properties fo:color="#000000" style:font-name="Arial" fo:font-size="10pt" fo:font-style="italic" style:font-name-asian="Arial1" style:font-size-asian="10pt" style:font-style-asian="italic" style:font-name-complex="Arial1" style:font-size-complex="10pt" style:font-style-complex="italic"/>
    </style:style>
    <style:style style:name="T18" style:family="text">
      <style:text-properties fo:color="#000000"/>
    </style:style>
    <style:style style:name="T19" style:family="text">
      <style:text-properties fo:color="#000000" fo:font-size="10pt" style:font-size-asian="10pt" style:font-size-complex="10pt"/>
    </style:style>
    <style:style style:name="T20" style:family="text">
      <style:text-properties fo:color="#000000" fo:font-size="8pt" style:font-size-asian="8pt" style:font-size-complex="8pt"/>
    </style:style>
    <style:style style:name="T21" style:family="text">
      <style:text-properties fo:font-size="10pt" style:font-size-asian="10pt" style:font-size-complex="10pt"/>
    </style:style>
    <style:style style:name="T22" style:family="text">
      <style:text-properties fo:font-size="8pt" style:font-size-asian="8pt" style:font-size-complex="8pt"/>
    </style:style>
    <style:style style:name="fr1" style:family="graphic" style:parent-style-name="Graphics">
      <style:graphic-properties fo:margin-left="0.1252in" fo:margin-right="0.1252in" fo:margin-top="0.1252in" fo:margin-bottom="0.1252in" style:wrap="none" style:vertical-pos="from-top" style:vertical-rel="paragraph" style:horizontal-pos="from-left" style:horizontal-rel="paragraph" fo:background-color="transparent" draw:fill="none" draw:fill-color="#ffffff" fo:padding="0in" fo:border="none" style:mirror="none" fo:clip="rect(0in, -0.289in, 0in, 0in)" draw:luminance="0%" draw:contrast="0%" draw:red="0%" draw:green="0%" draw:blue="0%" draw:gamma="100%" draw:color-inversion="false" draw:image-opacity="100%" draw:color-mode="standard"/>
    </style:style>
    <style:style style:name="gr1" style:family="graphic" style:parent-style-name="Frame">
      <style:graphic-properties draw:stroke="none" svg:stroke-width="0in" draw:fill="none" draw:textarea-vertical-align="middle" draw:auto-grow-height="false" fo:min-height="0.3744in" fo:min-width="0.5819in" fo:padding-top="0.1in" fo:padding-bottom="0.1in" fo:padding-left="0.1in" fo:padding-right="0.1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
      <text:p text:style-name="P10"><draw:custom-shape text:anchor-type="paragraph" draw:z-index="1" draw:name="Image1" draw:style-name="gr1" draw:text-style-name="P75" svg:width="0.7815in" svg:height="0.574in" svg:x="0.1193in" svg:y="-0.0047in"><text:p text:style-name="P74"/><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1" draw:name="image1.png" text:anchor-type="char" svg:x="2.4736in" svg:y="0.1457in" svg:width="0.9571in" svg:height="0.5508in" draw:z-index="0"><draw:image xlink:href="Pictures/1000020100000303000001C6D43D7688EA231E45.png" xlink:type="simple" xlink:show="embed" xlink:actuate="onLoad" loext:mime-type="image/png"/></draw:frame></text:p>
      <text:p text:style-name="P11"><text:span text:style-name="T1">[Sample Template] Service Agreement </text:span></text:p>
      <text:p text:style-name="P16"><text:span text:style-name="T11">Date</text:span></text:p>
      <text:p text:style-name="P16"><text:span text:style-name="T2">[ <text:s/>]</text:span><text:span text:style-name="T12">th </text:span><text:span text:style-name="T2">[ <text:s/>] 20[ <text:s/>]</text:span></text:p>
      <text:p text:style-name="P16"><text:span text:style-name="T11">Parties</text:span></text:p>
      <text:p text:style-name="P25"><text:span text:style-name="T2">1.<text:tab/>BFB LABS LTD, a company incorporated in England and Wales (registration number 09700274) having its registered office at 127 Farringdon Road, c/o Better Space, London, England, EC1R 3DA (the "</text:span><text:span text:style-name="T5">Provider</text:span><text:span text:style-name="T2">"); and</text:span></text:p>
      <text:p text:style-name="P25"><text:span text:style-name="T2">2.<text:tab/>[ <text:s text:c="2"/>] (registration number [ <text:s/>]) having its registered office at [ <text:s text:c="2"/>] (the "</text:span><text:span text:style-name="T5">Customer</text:span><text:span text:style-name="T2">").</text:span></text:p>
      <text:p text:style-name="P17"><text:span text:style-name="T2"><text:tab/>each being a “</text:span><text:span text:style-name="T5">party</text:span><text:span text:style-name="T2">” and together the “</text:span><text:span text:style-name="T5">parties</text:span><text:span text:style-name="T2">”.</text:span></text:p>
      <text:p text:style-name="P16"><text:span text:style-name="T11">Background</text:span></text:p>
      <text:p text:style-name="P25"><text:span text:style-name="T2">1.<text:tab/>The Provider runs a secure online VitaMind Hub (the “</text:span><text:span text:style-name="T5">Hub</text:span><text:span text:style-name="T2">”) which provides evidence-based support to children experiencing mild to moderate difficulties with anxiety through the Provider’s digital therapeutic gaming intervention Lumi Nova: Tales of Courage (“</text:span><text:span text:style-name="T5">Lumi Nova</text:span><text:span text:style-name="T2">”) which is a mobile app.</text:span></text:p>
      <text:p text:style-name="P25"><text:span text:style-name="T2">2.<text:tab/>The Customer wishes to use the digital therapeutic gaming intervention to [complement its mental health service provision and XXX].</text:span></text:p>
      <text:p text:style-name="P25"><text:span text:style-name="T2">3.<text:tab/>The Provider and the Customer therefore wish to enter into a contract in accordance with the provisions of this Agreement.</text:span></text:p>
      <text:p text:style-name="P26"><text:span text:style-name="T5">CONTRACT SUMMARY</text:span></text:p>
      <table:table table:name="Table1" table:style-name="Table1">
        <table:table-column table:style-name="Table1.A"/>
        <table:table-column table:style-name="Table1.B"/>
        <text:soft-page-break/>
        <table:table-row table:style-name="Table1.1">
          <table:table-cell table:style-name="Table1.A1" office:value-type="string">
            <text:p text:style-name="P2"><text:span text:style-name="T2">Customer</text:span></text:p>
            <text:p text:style-name="P5"/>
          </table:table-cell>
          <table:table-cell table:style-name="Table1.A1" office:value-type="string">
            <text:p text:style-name="P2"><text:span text:style-name="T2">[</text:span><text:span text:style-name="T6">Legal Name</text:span><text:span text:style-name="T2">]</text:span></text:p>
          </table:table-cell>
        </table:table-row>
        <table:table-row table:style-name="Table1.1">
          <table:table-cell table:style-name="Table1.A1" office:value-type="string">
            <text:p text:style-name="P2"><text:span text:style-name="T2">Provider</text:span></text:p>
            <text:p text:style-name="P5"/>
          </table:table-cell>
          <table:table-cell table:style-name="Table1.A1" office:value-type="string">
            <text:p text:style-name="P2"><text:span text:style-name="T2">BFB Labs Ltd</text:span></text:p>
          </table:table-cell>
        </table:table-row>
        <table:table-row table:style-name="Table1.1">
          <table:table-cell table:style-name="Table1.A1" office:value-type="string">
            <text:p text:style-name="P2"><text:span text:style-name="T2">Effective Date</text:span></text:p>
            <text:p text:style-name="P5"/>
          </table:table-cell>
          <table:table-cell table:style-name="Table1.A1" office:value-type="string">
            <text:p text:style-name="P2"><text:span text:style-name="T2">[ <text:s/>]</text:span></text:p>
          </table:table-cell>
        </table:table-row>
        <table:table-row table:style-name="Table1.1">
          <table:table-cell table:style-name="Table1.A1" office:value-type="string">
            <text:p text:style-name="P2"><text:span text:style-name="T2">Term</text:span></text:p>
          </table:table-cell>
          <table:table-cell table:style-name="Table1.A1" office:value-type="string">
            <text:p text:style-name="P1"><text:span text:style-name="T2">[ <text:s/>] year[s] commencing on </text:span></text:p>
            <text:p text:style-name="P1"><text:span text:style-name="T2">[ <text:s/>] (</text:span><text:span text:style-name="T5">Effective Date</text:span><text:span text:style-name="T2">) until [ <text:s/>] (</text:span><text:span text:style-name="T5">Expiry Date</text:span><text:span text:style-name="T2">)</text:span></text:p>
            <text:p text:style-name="P1"><text:span text:style-name="T2"><text:s/></text:span></text:p>
            <text:p text:style-name="P1"><text:span text:style-name="T2">(subject to extension under Section 4 of Schedule 1, in accordance with Clause 2)</text:span><text:span text:style-name="T6"> </text:span></text:p>
            <text:p text:style-name="P6"/>
            <text:p text:style-name="P1"><text:span text:style-name="T2">Option to extend by [ <text:s/>] ([ <text:s/>]) year[s] available subject to Customer review.</text:span></text:p>
            <text:p text:style-name="P6"/>
          </table:table-cell>
        </table:table-row>
        <table:table-row table:style-name="Table1.1">
          <table:table-cell table:style-name="Table1.A1" office:value-type="string">
            <text:p text:style-name="P2"><text:span text:style-name="T2">Expiry Date</text:span></text:p>
          </table:table-cell>
          <table:table-cell table:style-name="Table1.A1" office:value-type="string">
            <text:p text:style-name="P1"><text:span text:style-name="T2">[ <text:s/>] subject to any extension periods agreed in accordance with Clause 2.</text:span></text:p>
          </table:table-cell>
        </table:table-row>
        <table:table-row table:style-name="Table1.1">
          <table:table-cell table:style-name="Table1.A1" office:value-type="string">
            <text:p text:style-name="P2"><text:span text:style-name="T2">Extension Option</text:span></text:p>
            <text:p text:style-name="P5"/>
          </table:table-cell>
          <table:table-cell table:style-name="Table1.A1" office:value-type="string">
            <text:p text:style-name="P1"><text:span text:style-name="T2">[YES/NO], [x] extension of [one] ([1]) year[s] (see Section 4 of Schedule 1)</text:span></text:p>
          </table:table-cell>
        </table:table-row>
        <table:table-row table:style-name="Table1.1">
          <table:table-cell table:style-name="Table1.A1" office:value-type="string">
            <text:p text:style-name="P1"><text:span text:style-name="T2">Notice Period for termination</text:span></text:p>
            <text:p text:style-name="P4"/>
            <text:p text:style-name="P4"/>
          </table:table-cell>
          <table:table-cell table:style-name="Table1.A1" office:value-type="string">
            <text:p text:style-name="P1"><text:span text:style-name="T2">Two (2) <text:s/>months’ written notice given by either party at any time following the expiry of the Minimum Term (applicable only where the Extension Option has been exercised).</text:span></text:p>
            <text:p text:style-name="P4"/>
            <text:p text:style-name="P1"><text:span text:style-name="T2">Written notice given by either party on the occurrence of any of the events listed in clause 19.2 (concerning a party being in breach of the terms of this Agreement or taking steps towards an insolvency procedure).</text:span></text:p>
            <text:p text:style-name="P4"/>
            <text:p text:style-name="P1"><text:span text:style-name="T2">Written notice given by the Provider in the event of non-payment by the Customer (where the amount owed remains outstanding following 7 days of receipt of a written request for payment) or change of Control of the Customer.</text:span></text:p>
            <text:p text:style-name="P4"/>
            <text:p text:style-name="P4"/>
          </table:table-cell>
        </table:table-row>
      </table:table>
      <text:p text:style-name="P27"/>
      <text:p text:style-name="P26"><text:span text:style-name="T5">CONTRACT MANAGEMENT</text:span></text:p>
      <table:table table:name="Table2" table:style-name="Table2">
        <table:table-column table:style-name="Table2.A"/>
        <table:table-column table:style-name="Table2.B"/>
        <table:table-row table:style-name="Table2.1">
          <table:table-cell table:style-name="Table2.A1" office:value-type="string">
            <text:p text:style-name="P2"><text:span text:style-name="T2">Addresses for service of Notices</text:span></text:p>
          </table:table-cell>
          <table:table-cell table:style-name="Table2.A1" office:value-type="string">
            <text:p text:style-name="P1"><text:span text:style-name="T2">The Provider's contact details for notices in accordance with Clause 22 are as follows:</text:span></text:p>
            <text:p text:style-name="P1"><text:span text:style-name="T2">Contact: Kelly Tham</text:span></text:p>
            <text:p text:style-name="P1"><text:span text:style-name="T2">contracts@bfb-labs.com </text:span></text:p>
            <text:p text:style-name="P1"><text:span text:style-name="T2">BFB Labs</text:span></text:p>
            <text:p text:style-name="P1"><text:span text:style-name="T2">127 Farringdon Road, c/o Better Space, London, England,</text:span></text:p>
            <text:p text:style-name="P1"><text:span text:style-name="T2">EC1R 3DA</text:span></text:p>
            <text:p text:style-name="P4"/>
            <text:p text:style-name="P1"><text:span text:style-name="T2">The Customer’s contact details for notices in accordance with Clause 22 are as follows:</text:span></text:p>
            <text:p text:style-name="P1"><text:span text:style-name="T2">Contact: [ <text:s/>]</text:span></text:p>
            <text:p text:style-name="P1"><text:span text:style-name="T2">[ <text:s/>]</text:span></text:p>
          </table:table-cell>
        </table:table-row>
        <table:table-row table:style-name="Table2.1">
          <table:table-cell table:style-name="Table2.A1" office:value-type="string">
            <text:p text:style-name="P2"><text:span text:style-name="T2">Customer Representative(s)</text:span></text:p>
          </table:table-cell>
          <table:table-cell table:style-name="Table2.A1" office:value-type="string">
            <text:p text:style-name="P1"><text:span text:style-name="T2">Name: [ <text:s/>] <text:s/></text:span></text:p>
            <text:p text:style-name="P1"><text:span text:style-name="T2">Title: [ <text:s/>]</text:span></text:p>
            <text:p text:style-name="P1"><text:span text:style-name="T2">Address: [ <text:s/>]</text:span></text:p>
            <text:p text:style-name="P1"><text:span text:style-name="T2">Email: <text:s/>[ <text:s/>]</text:span></text:p>
            <text:p text:style-name="P1"><text:span text:style-name="T2">Tel: <text:s/>[ <text:s/>]</text:span></text:p>
          </table:table-cell>
        </table:table-row>
        <table:table-row table:style-name="Table2.1">
          <table:table-cell table:style-name="Table2.A1" office:value-type="string">
            <text:p text:style-name="P2"><text:span text:style-name="T2">Provider Representative</text:span></text:p>
          </table:table-cell>
          <table:table-cell table:style-name="Table2.A1" office:value-type="string">
            <text:p text:style-name="P1"><text:span text:style-name="T2">Name: [Kelly Tham]</text:span></text:p>
            <text:p text:style-name="P1"><text:span text:style-name="T2">Title: [Head of Business Development &amp; Delivery]</text:span></text:p>
            <text:p text:style-name="P1"><text:span text:style-name="T2">Address: BFB Labs,127 Farringdon Road, c/o Better Space, London, England, EC1R 3DA</text:span></text:p>
            <text:p text:style-name="P1"><text:span text:style-name="T2">Email: <text:s/>[</text:span><text:a xlink:type="simple" xlink:href="mailto:kelly.tham@bfb-labs.com" text:style-name="ListLabel_20_40" text:visited-style-name="ListLabel_20_40"><text:span text:style-name="T7">kelly.tham@bfb-labs.com</text:span></text:a><text:span text:style-name="T2">] </text:span></text:p>
            <text:p text:style-name="P1"><text:span text:style-name="T2">Tel: <text:s text:c="2"/>07717750642</text:span></text:p>
          </table:table-cell>
        </table:table-row>
      </table:table>
      <text:p text:style-name="P19"/>
      <text:p text:style-name="P16"><text:span text:style-name="T11">Agreement</text:span></text:p>
      <text:list xml:id="list4226004611" text:style-name="WWNum18">
        <text:list-item>
          <text:p text:style-name="P28"><text:bookmark text:name="_heading=h.1fob9te"/><text:span text:style-name="T13">Definitions</text:span></text:p>
          <text:list>
            <text:list-item>
              <text:p text:style-name="P32"><text:span text:style-name="T14">In this Agreement, except to the extent expressly provided otherwise:</text:span></text:p>
            </text:list-item>
          </text:list>
        </text:list-item>
      </text:list>
      <text:p text:style-name="P33"><text:span text:style-name="T2">"</text:span><text:span text:style-name="T5">Access Credentials</text:span><text:span text:style-name="T2">" means the usernames, passwords and other credentials enabling access to the Hosted Services, including access credentials for the VitaMind Hub;</text:span></text:p>
      <text:p text:style-name="P33"><text:span text:style-name="T2">"</text:span><text:span text:style-name="T5">Affiliate</text:span><text:span text:style-name="T2">" means an entity that Controls, is Controlled by, or is under common Control with the relevant entity;</text:span></text:p>
      <text:p text:style-name="P33"><text:span text:style-name="T2">"</text:span><text:span text:style-name="T5">Agreement</text:span><text:span text:style-name="T2">" means this agreement including any Schedules, and any amendments to this Agreement from time to time;</text:span></text:p>
      <text:p text:style-name="P34"><text:span text:style-name="T2">"</text:span><text:span text:style-name="T5">Appointed Staff</text:span><text:span text:style-name="T2">" means the Customer’s appointed or authorised staff responsible for providing children and young people with access to Lumi Nova via the VitaMind Hub and designated users of the VitaMind Hub;</text:span></text:p>
      <text:p text:style-name="P33"><text:span text:style-name="T2">"</text:span><text:span text:style-name="T5">Business Day</text:span><text:span text:style-name="T2">" means any weekday other than a bank or public holiday in England;</text:span></text:p>
      <text:p text:style-name="P33"><text:span text:style-name="T2">"</text:span><text:span text:style-name="T5">Business Hours</text:span><text:span text:style-name="T2">" means the hours of 09:00 to 17:00 GMT/BST on a Business Day;</text:span></text:p>
      <text:p text:style-name="P33"><text:span text:style-name="T2">"</text:span><text:span text:style-name="T5">Contract Value</text:span><text:span text:style-name="T2">" means the following amounts:</text:span></text:p>
      <text:p text:style-name="P36"><text:span text:style-name="T2">(a)<text:tab/>the amounts specified in Section 3 of Schedule 1 (Hosted Services particulars); </text:span></text:p>
      <text:p text:style-name="P33"><text:span text:style-name="T2">"</text:span><text:span text:style-name="T5">Control</text:span><text:span text:style-name="T2">" means the legal power to control (directly or indirectly) the management of an entity (and "</text:span><text:span text:style-name="T5">Controlled</text:span><text:span text:style-name="T2">" should be construed accordingly);</text:span></text:p>
      <text:p text:style-name="P33"><text:span text:style-name="T5">Controller, Processor, Data Subject, Personal Data, Personal Data Breach, processing and appropriate technical and organisational measures</text:span><text:span text:style-name="T2"> have the meanings given to them in the Data Protection Laws;</text:span></text:p>
      <text:p text:style-name="P33"><text:span text:style-name="T2">"</text:span><text:span text:style-name="T5">Customer Data</text:span><text:span text:style-name="T2">" means all data stored on the Platform by the Customer; transmitted by the Platform at the instigation of the Customer; supplied by the Customer to the Provider for uploading to, transmission by or storage on the Platform; or generated by the Platform as a result of the use of the Hosted Services by the Customer (but excluding analytics data relating to the use of the Platform and server log files);</text:span></text:p>
      <text:p text:style-name="P33"><text:soft-page-break/><text:span text:style-name="T2">"</text:span><text:span text:style-name="T5">Customer Personal Data</text:span><text:span text:style-name="T2">" means any Personal Data that is processed by the Provider on behalf of the Customer in relation to this Agreement;</text:span></text:p>
      <text:p text:style-name="P33"><text:span text:style-name="T2">"</text:span><text:span text:style-name="T5">Data Protection Laws</text:span><text:span text:style-name="T2">" means all applicable data protection and privacy legislation in force from time to time in the UK including the UK GDPR; the Data Protection Act 2018 (DPA 2018) (and regulations made thereunder) and the Privacy and Electronic Communications Regulations 2003 (SI 2003/2426) as amended and all other legislation and regulatory requirements in force from time to time which apply to a party relating to the use of Personal Data (including, without limitation, the privacy of electronic communications);</text:span></text:p>
      <text:p text:style-name="P33"><text:span text:style-name="T5">“Data Protection Losses “ </text:span><text:span text:style-name="T2">means all liabilities including all:</text:span></text:p>
      <text:list xml:id="list1326687755" text:style-name="WWNum13">
        <text:list-item>
          <text:p text:style-name="P50"><text:span text:style-name="T14">costs (including legal costs), claims, demands, actions, settlements, interest, charges, procedures, expenses, losses and damages; and</text:span></text:p>
        </text:list-item>
        <text:list-item>
          <text:p text:style-name="P50"><text:span text:style-name="T14">to the extent permitted by law:</text:span></text:p>
          <text:list>
            <text:list-item>
              <text:p text:style-name="P51"><text:span text:style-name="T14">administrative fines, penalties, sanctions, liabilities or other remedies imposed by a regulatory authority;</text:span></text:p>
            </text:list-item>
            <text:list-item>
              <text:p text:style-name="P52"><text:span text:style-name="T2">compensations ordered by a court to be paid to a Data Subject.</text:span></text:p>
            </text:list-item>
          </text:list>
        </text:list-item>
      </text:list>
      <text:p text:style-name="P33"><text:span text:style-name="T2">"</text:span><text:span text:style-name="T5">Effective Date</text:span><text:span text:style-name="T2">" means the date of service commencement being </text:span><text:span text:style-name="T3">[INSERT DATE]</text:span><text:span text:style-name="T2">;</text:span></text:p>
      <text:p text:style-name="P34"><text:span text:style-name="T2">"</text:span><text:span text:style-name="T5">End-user</text:span><text:span text:style-name="T2">" means the Customer’s service end-users with access to Lumi Nova; </text:span></text:p>
      <text:p text:style-name="P34"><text:span text:style-name="T2">"</text:span><text:span text:style-name="T5">Extension Option</text:span><text:span text:style-name="T2">" means the Customer’s option to extend the contract Term after the Minimum Term for the period specified in Section 4 of Schedule 1, in accordance with Clause 2;</text:span></text:p>
      <text:p text:style-name="P33"><text:span text:style-name="T2">"</text:span><text:span text:style-name="T5">Expiry Date</text:span><text:span text:style-name="T2">" means the date falling at the end of the Minimum Term of this Agreement, subject to any Extension Option exercised by the Customer;</text:span></text:p>
      <text:p text:style-name="P33"><text:span text:style-name="T2">"</text:span><text:span text:style-name="T5">Force Majeure Event</text:span><text:span text:style-name="T2">" means an event, or a series of related events, that is outside the reasonable control of the party affected (including failures of the internet or any public telecommunications network, hacker attacks, denial of service attacks, virus or other malicious software attacks or infections, power failures, industrial disputes affecting any third party, changes to the law, disasters, epidemics, pandemics, explosions, fires, floods, riots, terrorist attacks and wars);</text:span></text:p>
      <text:p text:style-name="P33"><text:span text:style-name="T2">"</text:span><text:span text:style-name="T5">Hosted Services</text:span><text:span text:style-name="T2">" means (i) the Self Sign-up function integrated with the VitaMind Hub secure online platform, used by the Customer to provide end-users with access to Lumi Nova directly and to monitor their progress remotely in the case of the Provider’s “Whole Site Service Offer”, and/or (ii) the VitaMind Hub secure online platform that will be used by the Customer’s Appointed Staff to provide end-users with access to Lumi Nova and monitor their progress remotely, as specified in the Hosted Services Specification, which will be made available by the Provider to the Customer as a service via the internet in accordance with this Agreement;</text:span></text:p>
      <text:p text:style-name="P33"><text:span text:style-name="T2">"</text:span><text:span text:style-name="T5">Hosted Services Defect</text:span><text:span text:style-name="T2">" means a defect, error or bug in the Platform having a material adverse effect on the appearance, operation, functionality or performance of the Hosted Services, but excluding any defect, error or bug caused by or arising as a result of:</text:span></text:p>
      <text:p text:style-name="P36"><text:span text:style-name="T2">(a)<text:tab/>any act or omission of the Customer or any person authorised by the Customer to use the Platform or Hosted Services;</text:span></text:p>
      <text:p text:style-name="P36"><text:span text:style-name="T2">(b)<text:tab/>any use of the Platform or Hosted Services contrary to its Intended Use, whether by the Customer or by any person authorised by the Customer;</text:span></text:p>
      <text:p text:style-name="P36"><text:span text:style-name="T2">(c)<text:tab/>a failure of the Customer to perform or observe any of its obligations in this Agreement; and/or</text:span></text:p>
      <text:p text:style-name="P36"><text:span text:style-name="T2">(d)<text:tab/>an incompatibility between the Platform or Hosted Services and any other system, network, application, program, hardware or software not specified as compatible in the Hosted Services Specification;</text:span></text:p>
      <text:p text:style-name="P33"><text:span text:style-name="T2">"</text:span><text:span text:style-name="T5">Hosted Services Specification</text:span><text:span text:style-name="T2">" means the specification for the Platform and Hosted Services set out in Section 2 of Schedule 1 (Hosted Services particulars) and in the Intended Use Statement;</text:span></text:p>
      <text:p text:style-name="P33"><text:span text:style-name="T2">"</text:span><text:span text:style-name="T5">Intellectual Property Rights</text:span><text:span text:style-name="T2">" means all intellectual property rights wherever in the world, whether registrable or unregistrable, registered or unregistered, including any application or right of application for such rights (and these "intellectual property rights" include copyright and related rights, database rights, confidential information, trade secrets, know-how, business names, trade names, trademarks, service marks, passing off rights, patents, petty patents;</text:span></text:p>
      <text:p text:style-name="P34"><text:span text:style-name="T2">"</text:span><text:span text:style-name="T5">Intended Use</text:span><text:span text:style-name="T2">" means the intended use for the Hosted Services as outlined by the Provider in its Intended Use statement and made available by the Provider to the Customer (see Schedule 2);</text:span></text:p>
      <text:p text:style-name="P34"><text:soft-page-break/><text:span text:style-name="T2">"</text:span><text:span text:style-name="T5">Lumi Nova</text:span><text:span text:style-name="T2">" means the therapeutic game Mobile App designed to help children experiencing difficulties with anxiety (recommended for ages 7 to 12); </text:span></text:p>
      <text:p text:style-name="P34"><text:span text:style-name="T5">“Milestones”</text:span><text:span text:style-name="T2"> means a date by which a part of the Services is to be completed, as set out in Section 5 of Schedule 1.</text:span></text:p>
      <text:p text:style-name="P33"><text:span text:style-name="T2">"</text:span><text:span text:style-name="T5">Minimum Term</text:span><text:span text:style-name="T2">" means the minimum term of this agreement of</text:span><text:span text:style-name="T3"> [X] years</text:span><text:span text:style-name="T2"> excluding any optional extension period which may be exercised in accordance with Clause 2;</text:span></text:p>
      <text:p text:style-name="P33"><text:span text:style-name="T2">"</text:span><text:span text:style-name="T5">Mobile App</text:span><text:span text:style-name="T2">" means the mobile application known as Lumi Nova: Tales of Courage that is made available by the Provider through the Google Play Store and the Apple App Store to the Customer’s End-users via the Platform;</text:span></text:p>
      <text:p text:style-name="P33"><text:span text:style-name="T2">"</text:span><text:span text:style-name="T5">Platform</text:span><text:span text:style-name="T2">" means the platform managed by the Provider and used by the Provider to provide the Hosted Services;</text:span></text:p>
      <text:p text:style-name="P33"><text:span text:style-name="T2">"</text:span><text:span text:style-name="T5">Schedule</text:span><text:span text:style-name="T2">" means any schedule attached to the main body of this Agreement;</text:span></text:p>
      <text:p text:style-name="P34"><text:span text:style-name="T5">“Self Sign-up” </text:span><text:span text:style-name="T2">means the function within the Provider’s Whole Site Service Offer that enables end-users to access Lumi Nova directly via the Customer and is hosted on the internet by the Customer or Provider as specified in the Hosted Services Specification;</text:span></text:p>
      <text:p text:style-name="P34"><text:span text:style-name="T2">“</text:span><text:span text:style-name="T5">Service Champion</text:span><text:span text:style-name="T2">” means a member of staff who is motivated to provide support to End-users in the way that Lumi Nova offers, responsible for ensuring the licences are used and access is provided, and the key point of contact for the Provider to arrange training dates, communicate updates and receive feedback;</text:span></text:p>
      <text:p text:style-name="P33"><text:span text:style-name="T2">"</text:span><text:span text:style-name="T5">Services</text:span><text:span text:style-name="T2">" means any services that the Provider provides to the Customer, or has an obligation to provide to the Customer, under this Agreement;</text:span></text:p>
      <text:p text:style-name="P33"><text:span text:style-name="T2">"</text:span><text:span text:style-name="T5">Set Up Services</text:span><text:span text:style-name="T2">" means the configuration and implementation of the Hosted Services in accordance with Section 1 of Schedule 1 (Hosted Services particulars);</text:span></text:p>
      <text:p text:style-name="P33"><text:span text:style-name="T2">"</text:span><text:span text:style-name="T5">Support Services</text:span><text:span text:style-name="T2">" means support in relation to the use of, and the identification and resolution of errors in, the Hosted Services, but shall not include the provision of training services;</text:span></text:p>
      <text:p text:style-name="P33"><text:span text:style-name="T2">"</text:span><text:span text:style-name="T5">Supported Web Browser</text:span><text:span text:style-name="T2">" means the current release from time to time of Mozilla Firefox, Google Chrome or Apple Safari, or any other web browser that the Provider agrees in writing shall be supported;</text:span></text:p>
      <text:p text:style-name="P33"><text:span text:style-name="T2">"</text:span><text:span text:style-name="T5">Term</text:span><text:span text:style-name="T2">" means the entire term of this Agreement, commencing on the Effective Date and ending on the Expiry Date (in accordance with Clause 2);</text:span></text:p>
      <text:p text:style-name="P33"><text:span text:style-name="T2">"</text:span><text:span text:style-name="T5">Third Party Services</text:span><text:span text:style-name="T2">" means any hosted, cloud or software-based services provided by any third party that are or may be integrated with the Hosted Services to enable the Provider to provide the services in accordance with this agreement;</text:span></text:p>
      <text:p text:style-name="P33"><text:span text:style-name="T2">"</text:span><text:span text:style-name="T5">UK GDPR</text:span><text:span text:style-name="T2">" has the meaning given to it in section 3(10) of the Data Protection Act 2018.;</text:span></text:p>
      <text:p text:style-name="P33"><text:span text:style-name="T2">"</text:span><text:span text:style-name="T5">VitaMind Hub</text:span><text:span text:style-name="T2">" means the website interface for the Hosted Services designed to allow Appointed Staff to access and use the Hosted Services; and</text:span></text:p>
      <text:p text:style-name="P33"><text:span text:style-name="T5">“Whole Site Service Offer”</text:span><text:span text:style-name="T2"> (or </text:span><text:span text:style-name="T5">“Whole Site Offer”</text:span><text:span text:style-name="T2">) means the Hosted Services option designed to allow End-users to access Lumi Nova directly via a Self Sign-up function provided by the Customer in partnership with the Provider without the need for Appointed Staff to provide access by signing up End-users themselves. </text:span></text:p>
      <text:list xml:id="list61709848915569" text:continue-list="list4226004611" text:style-name="WWNum18">
        <text:list-item>
          <text:p text:style-name="P28"><text:span text:style-name="T13">Term</text:span></text:p>
          <text:list>
            <text:list-item>
              <text:p text:style-name="P29"><text:bookmark text:name="_heading=h.3znysh7"/><text:span text:style-name="T14">This Agreement shall commence on the Effective Date and shall continue for the Minimum Term, unless terminated earlier in accordance with the provisions of this Agreement, until the Expiry Date when it shall automatically terminate without notice.</text:span></text:p>
            </text:list-item>
            <text:list-item>
              <text:p text:style-name="P29"><text:bookmark text:name="_heading=h.2et92p0"/><text:span text:style-name="T14">If the Customer wishes to exercise its Extension Option, the Customer must give written notice to that effect to the Provider no less than 2 months before the Expiry Date.</text:span></text:p>
            </text:list-item>
            <text:list-item>
              <text:p text:style-name="P29"><text:span text:style-name="T14">If the Customer gives notice to the Provider <text:s/>in accordance with Clause 2.2 above, the Minimum Term will be extended by the period specified in that notice and the new Expiry Date of this Agreement will <text:s/>be deemed to be the date of expiry of that period (</text:span><text:span text:style-name="T13">Term</text:span><text:span text:style-name="T14">). Any such extension shall be on the same terms as this Agreement, save as otherwise agreed by the parties in writing.</text:span></text:p>
            </text:list-item>
          </text:list>
        </text:list-item>
        <text:list-item>
          <text:p text:style-name="P28"><text:soft-page-break/><text:span text:style-name="T13">Set Up Services</text:span></text:p>
          <text:list>
            <text:list-item>
              <text:p text:style-name="P29"><text:span text:style-name="T14">The Provider shall provide the Set Up Services to the Customer in accordance with this Agreement.</text:span></text:p>
            </text:list-item>
            <text:list-item>
              <text:p text:style-name="P29"><text:span text:style-name="T14">The Provider shall use reasonable endeavours to ensure that the Set Up Services are provided promptly following the Effective Date.</text:span></text:p>
            </text:list-item>
            <text:list-item>
              <text:p text:style-name="P29"><text:span text:style-name="T14">The Customer acknowledges that a delay in the Customer performing its obligations under this Agreement may result in a delay in the provision of the Set Up Services. <text:s/>The Provider will not be liable to the Customer in respect of any failure to provide the Set Up Services in accordance with the timetable agreed between the parties to the extent that that failure arises out of a delay in the Customer performing its obligations under this Agreement.</text:span></text:p>
            </text:list-item>
            <text:list-item>
              <text:p text:style-name="P29"><text:span text:style-name="T14">The Provider shall use reasonable endeavours to meet the Milestones specified in Section 5 of Schedule 1 but any such dates shall be estimated only and time for performance by the Provider shall not be of the essence of this Agreement.</text:span></text:p>
            </text:list-item>
            <text:list-item>
              <text:p text:style-name="P29"><text:span text:style-name="T14">Subject to any written agreement of the parties to the contrary, any Intellectual Property Rights that may arise out of the performance of the Set Up Services by the Provider shall be the exclusive property of the Provider.</text:span></text:p>
            </text:list-item>
          </text:list>
        </text:list-item>
        <text:list-item>
          <text:p text:style-name="P28"><text:span text:style-name="T13">Hosted Services</text:span></text:p>
          <text:list>
            <text:list-item>
              <text:p text:style-name="P29"><text:span text:style-name="T14">The Provider shall provide to the Customer upon the completion of the Set Up Services the Access Credentials necessary to enable the Customer to access and use the Hosted Services.</text:span></text:p>
            </text:list-item>
            <text:list-item>
              <text:p text:style-name="P29"><text:bookmark text:name="_heading=h.3dy6vkm"/><text:span text:style-name="T14">The Provider hereby grants to the Customer a worldwide, non-exclusive, non-transferable licence to use the Hosted Services during the Term for the purposes of the Customer’s service delivery in accordance with its Intended Use.</text:span></text:p>
            </text:list-item>
            <text:list-item>
              <text:p text:style-name="P29"><text:span text:style-name="T14">The licence granted by the Provider to the Customer under Clause 4.2 is subject to the following limitations:</text:span></text:p>
            </text:list-item>
          </text:list>
        </text:list-item>
      </text:list>
      <text:list xml:id="list3757013606" text:style-name="WWNum7">
        <text:list-item>
          <text:p text:style-name="P37"><text:span text:style-name="T14">the VitaMind Hub may only be used through a Supported Web Browser and the Lumi Nova Mobile App may only be used on a compatible iOS or Android mobile or tablet;</text:span></text:p>
        </text:list-item>
        <text:list-item>
          <text:p text:style-name="P37"><text:span text:style-name="T14">the VitaMind Hub may only be used by Appointed Staff of either the Customer or an Affiliate of the Customer;</text:span></text:p>
        </text:list-item>
        <text:list-item>
          <text:p text:style-name="P37"><text:span text:style-name="T14">the Customer will provide names and contact details of the users of the VitaMind Hub, acknowledging that the Customer may change, add or remove a designated named user in accordance with the user change procedure defined in Schedule 1 (Hosted Services particulars); and</text:span></text:p>
        </text:list-item>
        <text:list-item>
          <text:p text:style-name="P37"><text:span text:style-name="T2">[</text:span><text:span text:style-name="T14">except where the Customer has opted for the Whole Site Offer], access to the Lumi Nova Mobile App must not exceed the number of concurrent End-users specified in Schedule 1 (Hosted Services particulars) providing that the Customer may re-assign Lumi Nova licences to multiple End-users consecutively as outlined in Schedule 1 (Hosted Services particulars).</text:span></text:p>
        </text:list-item>
        <text:list-item>
          <text:p text:style-name="P37"><text:span text:style-name="T2">If the Provider's performance of its obligations under this Agreement is prevented or delayed by any act or omission of the Customer, its agents, subcontractors, consultants or employees, then, without prejudice to any other right or remedy it may have, the Milestones and Contract Value shall be adjusted as reasonably necessary to accommodate such delays, such adjustment to be agreed in writing by both parties.</text:span></text:p>
        </text:list-item>
      </text:list>
      <text:list xml:id="list61711039642342" text:continue-list="list61709848915569" text:style-name="WWNum18">
        <text:list-item>
          <text:list>
            <text:list-item>
              <text:p text:style-name="P29"><text:span text:style-name="T14">Except to the extent expressly permitted in this Agreement or required by law on a non-excludable basis, the licence granted by the Provider to the Customer under Clause 4.2 is subject to the following prohibitions:</text:span></text:p>
            </text:list-item>
          </text:list>
        </text:list-item>
      </text:list>
      <text:list xml:id="list1618442075" text:style-name="WWNum12">
        <text:list-item>
          <text:p text:style-name="P38"><text:span text:style-name="T14">the Customer must not sub-license, assign or novate the benefit or burden of the licence to access and use the Hosted Services;</text:span></text:p>
        </text:list-item>
        <text:list-item>
          <text:p text:style-name="P38"><text:span text:style-name="T14">the Customer must not permit any unauthorised person or application to access or use the Hosted Services;</text:span></text:p>
        </text:list-item>
        <text:list-item>
          <text:p text:style-name="P38"><text:span text:style-name="T14">the Customer must not use the Hosted Services to provide services to third parties;</text:span></text:p>
        </text:list-item>
        <text:list-item>
          <text:p text:style-name="P38"><text:span text:style-name="T14">the Customer must not republish or redistribute any content or material from the Hosted Services;</text:span></text:p>
        </text:list-item>
        <text:list-item>
          <text:p text:style-name="P38"><text:span text:style-name="T14">the Customer must not make any alteration to the Platform; and</text:span></text:p>
        </text:list-item>
        <text:list-item>
          <text:p text:style-name="P38"><text:soft-page-break/><text:span text:style-name="T14">the Customer must not conduct or request that any other person conduct any load testing or penetration testing on the Platform or Hosted Services.</text:span></text:p>
        </text:list-item>
      </text:list>
      <text:list xml:id="list61711134439767" text:continue-list="list61711039642342" text:style-name="WWNum18">
        <text:list-item>
          <text:list>
            <text:list-item>
              <text:p text:style-name="P29"><text:span text:style-name="T14">The Customer shall implement and maintain reasonable security measures relating to the Access Credentials to ensure that no unauthorised person or application may gain access to the Hosted Services by means of the Access Credentials.</text:span></text:p>
            </text:list-item>
            <text:list-item>
              <text:p text:style-name="P29"><text:span text:style-name="T14">The parties acknowledge and agree that Schedule 3 (Availability SLA) shall govern the availability of the Hosted Services.</text:span></text:p>
            </text:list-item>
            <text:list-item>
              <text:p text:style-name="P29"><text:span text:style-name="T14">The Customer must comply with Schedule 2 (Acceptable Use Policy) and must ensure that all persons using the Hosted Services with the authority of the Customer or by means of the Access Credentials comply with Schedule 2 (Acceptable Use Policy).</text:span></text:p>
            </text:list-item>
            <text:list-item>
              <text:p text:style-name="P29"><text:bookmark text:name="_heading=h.1t3h5sf"/><text:span text:style-name="T14">For the avoidance of doubt, the Customer has no right to access the software code (including object code, intermediate code and source code) of the Platform, either during or after the Term.</text:span></text:p>
            </text:list-item>
          </text:list>
        </text:list-item>
        <text:list-item>
          <text:p text:style-name="P28"><text:span text:style-name="T13">Scheduled maintenance</text:span></text:p>
          <text:list>
            <text:list-item>
              <text:p text:style-name="P29"><text:span text:style-name="T14">The Provider may from time to time suspend the Hosted Services for the purposes of scheduled maintenance to the Platform.</text:span></text:p>
            </text:list-item>
            <text:list-item>
              <text:p text:style-name="P29"><text:span text:style-name="T14">The Provider shall use best endeavours to give to the Customer prior written notice of scheduled maintenance that will, or is likely to, affect the availability of the Hosted Services. Such written notice shall include details of the scheduled maintenance, including its anticipated start date and duration.</text:span></text:p>
            </text:list-item>
            <text:list-item>
              <text:p text:style-name="P29"><text:span text:style-name="T14">The Provider shall use best endeavours to ensure that all scheduled maintenance is carried out outside Business Hours or during low usage times.</text:span></text:p>
            </text:list-item>
          </text:list>
        </text:list-item>
        <text:list-item>
          <text:p text:style-name="P28"><text:span text:style-name="T13">Support Services</text:span></text:p>
          <text:list>
            <text:list-item>
              <text:p text:style-name="P29"><text:span text:style-name="T14">The Provider shall provide the Support Services to the Customer during the Term.</text:span></text:p>
            </text:list-item>
            <text:list-item>
              <text:p text:style-name="P29"><text:span text:style-name="T14">The Provider shall provide the Support Services with reasonable skill and care.</text:span></text:p>
            </text:list-item>
            <text:list-item>
              <text:p text:style-name="P29"><text:span text:style-name="T14">The Provider shall provide the Support Services in accordance with Schedule 4 (Support SLA).</text:span></text:p>
            </text:list-item>
          </text:list>
        </text:list-item>
        <text:list-item>
          <text:p text:style-name="P28"><text:span text:style-name="T13">Customer obligations</text:span></text:p>
          <text:list>
            <text:list-item>
              <text:p text:style-name="P29"><text:span text:style-name="T14">The Customer shall <text:s/>provide to the Provider, or procure for the Provider, such:</text:span></text:p>
            </text:list-item>
          </text:list>
        </text:list-item>
      </text:list>
      <text:list xml:id="list4092800834" text:style-name="WWNum1">
        <text:list-item>
          <text:p text:style-name="P39"><text:span text:style-name="T14">co-operation, support and advice; including identifying the most relevant local communications and engagement leads; and</text:span></text:p>
        </text:list-item>
        <text:list-item>
          <text:p text:style-name="P39"><text:span text:style-name="T14">information and documentation;</text:span></text:p>
        </text:list-item>
      </text:list>
      <text:p text:style-name="P53"><text:span text:style-name="T2">as are reasonably necessary, in a timely manner and at no charge, to enable the Provider to provide any of the Services under this Agreement.This includes, without limitation, co-operation in respect of agreeing with the Provider the Milestones that are to be communicated to the Customer’s service delivery partners and teams working with the Provider to implement Lumi Nova. <text:s/></text:span></text:p>
      <text:p text:style-name="P54"><text:span text:style-name="T2">7.2<text:tab/>The Customer shall during the Term obtain and maintain all necessary licences, consents and comply with all relevant legislation as required to enable the Provider to provide any of the Services under this Agreement.</text:span></text:p>
      <text:p text:style-name="P55"/>
      <text:list xml:id="list61709736010300" text:continue-list="list61711134439767" text:style-name="WWNum18">
        <text:list-item>
          <text:p text:style-name="P28"><text:span text:style-name="T13">Customer Data</text:span></text:p>
          <text:list>
            <text:list-item>
              <text:p text:style-name="P29"><text:soft-page-break/><text:span text:style-name="T14">The Customer hereby grants to the Provider a non-exclusive licence during the Term of this Agreement to copy, reproduce, store, export, adapt, and edit the Customer Data to the extent reasonably required for the performance of the Provider's obligations and the exercise of the Provider's rights under this Agreement. The Customer also grants to the Provider the right to sub-license these rights to its hosting and connectivity service providers during the Term.</text:span></text:p>
            </text:list-item>
            <text:list-item>
              <text:p text:style-name="P29"><text:bookmark text:name="_heading=h.4d34og8"/><text:span text:style-name="T14">The Provider shall create a back-up copy of the Customer Data at least daily and shall ensure that each such copy is sufficient to enable the Provider to restore the Hosted Services to the state they were in at the time the back-up was taken, in the event of any default and/or loss of data.</text:span></text:p>
            </text:list-item>
          </text:list>
        </text:list-item>
        <text:list-item>
          <text:p text:style-name="P28"><text:span text:style-name="T13">Integrations with Third Party Services</text:span></text:p>
          <text:list>
            <text:list-item>
              <text:p text:style-name="P29"><text:span text:style-name="T14">The Provider may integrate the Hosted Services with any Third-Party Services at any time as required for the performance of its Services under this Agreement.</text:span></text:p>
            </text:list-item>
            <text:list-item>
              <text:p text:style-name="P29"><text:bookmark text:name="_heading=h.2s8eyo1"/><text:span text:style-name="T14">Subject to Clause 16:</text:span></text:p>
            </text:list-item>
          </text:list>
        </text:list-item>
      </text:list>
      <text:list xml:id="list330352820" text:style-name="WWNum9">
        <text:list-item>
          <text:p text:style-name="P40"><text:span text:style-name="T14">the Provider gives no guarantees, warranties or representations in respect of any Third-Party Services; and</text:span></text:p>
        </text:list-item>
        <text:list-item>
          <text:p text:style-name="P40"><text:span text:style-name="T14">the Provider shall not be liable to the Customer in respect of any loss or damage that may be caused by Third Party Services or any provider of Third-Party Services.</text:span></text:p>
        </text:list-item>
      </text:list>
      <text:list xml:id="list61711341197218" text:continue-list="list61709736010300" text:style-name="WWNum18">
        <text:list-item>
          <text:p text:style-name="P28"><text:bookmark text:name="_heading=h.17dp8vu"/><text:span text:style-name="T13">Mobile App</text:span></text:p>
          <text:list>
            <text:list-item>
              <text:p text:style-name="P29"><text:span text:style-name="T14">The parties acknowledge and agree that the use of the Mobile App, the parties' respective rights and obligations in relation to the Mobile App and any liabilities of either party arising out of the use of the Mobile App shall be subject to separate terms and conditions agreed with End-users, and accordingly this Agreement shall not govern any such use, rights, obligations or liabilities.</text:span></text:p>
            </text:list-item>
          </text:list>
        </text:list-item>
        <text:list-item>
          <text:p text:style-name="P28"><text:span text:style-name="T13">No assignment of Intellectual Property Rights</text:span></text:p>
          <text:list>
            <text:list-item>
              <text:p text:style-name="P29"><text:span text:style-name="T14">Nothing in this Agreement shall operate to assign or transfer any Intellectual Property Rights owned by the Provider to the Customer, or vice versa.</text:span></text:p>
            </text:list-item>
          </text:list>
        </text:list-item>
        <text:list-item>
          <text:p text:style-name="P28"><text:span text:style-name="T13">Contract Value</text:span></text:p>
          <text:list>
            <text:list-item>
              <text:p text:style-name="P29"><text:span text:style-name="T14">In consideration of the provision of Services by the Provider, the Customer shall pay the Contract Value to the Provider in accordance within Section 3 of Schedule 1.</text:span></text:p>
            </text:list-item>
            <text:list-item>
              <text:p text:style-name="P29"><text:span text:style-name="T14">All amounts stated in or in relation to this Agreement are, unless otherwise expressly agreed between the parties, to be exclusive of any applicable value added taxes, which will be added to those amounts and payable by the Customer to the Provider.</text:span></text:p>
            </text:list-item>
          </text:list>
        </text:list-item>
        <text:list-item>
          <text:p text:style-name="P28"><text:bookmark text:name="_heading=h.3rdcrjn"/><text:span text:style-name="T13">Payments</text:span></text:p>
          <text:list>
            <text:list-item>
              <text:p text:style-name="P29"><text:span text:style-name="T14">The Provider shall issue <text:s/>invoices for the Contract Value to the Customer in accordance with Section 3 of Schedule 1 (Hosted Services particulars).</text:span></text:p>
            </text:list-item>
            <text:list-item>
              <text:p text:style-name="P29"><text:bookmark text:name="_heading=h.26in1rg"/><text:span text:style-name="T14">The Customer must pay the invoiced amount to the Provider within the period of 14 days following the issue of an invoice in accordance with this Clause 13.</text:span></text:p>
            </text:list-item>
            <text:list-item>
              <text:p text:style-name="P29"><text:span text:style-name="T14">The Customer must pay the amount due to the Provider by bank transfer (using such payment details as are notified by the Provider to the Customer from time to time).</text:span></text:p>
            </text:list-item>
            <text:list-item>
              <text:p text:style-name="P29"><text:bookmark text:name="_heading=h.lnxbz9"/><text:span text:style-name="T14">Without prejudice to any other right or remedy that it may have, if the Customer does not pay any amount properly due to the Provider on the due date: </text:span></text:p>
            </text:list-item>
          </text:list>
        </text:list-item>
      </text:list>
      <text:list xml:id="list3646812655" text:style-name="WWNum5">
        <text:list-item>
          <text:p text:style-name="P56"><text:span text:style-name="T14">the Provider may charge the Customer interest on the overdue amount at the rate of 2% per annum above the Bank of England base rate from time to time (such interest to accrue daily until the date of actual payment and be compounded at the end of each calendar month); and</text:span></text:p>
        </text:list-item>
        <text:list-item>
          <text:p text:style-name="P56"><text:span text:style-name="T14">the Provider may suspend all of part of the Services until payment has been made in full.</text:span></text:p>
        </text:list-item>
      </text:list>
      <text:list xml:id="list61710592169491" text:continue-list="list61711341197218" text:style-name="WWNum18">
        <text:list-item>
          <text:list>
            <text:list-item>
              <text:p text:style-name="P29"><text:soft-page-break/><text:span text:style-name="T14">The Provider acknowledges and agrees that it shall have no right to claim interest or statutory compensation under the Late Payment of Commercial Debts (Interest) Act 1998, and that its contractual rights under this Clause 13 constitute a substantial remedy within the meaning of that Act.</text:span></text:p>
            </text:list-item>
            <text:list-item>
              <text:p text:style-name="P29"><text:span text:style-name="T14">If the Customer does not pay any amount properly due to the Provider under this Agreement, the Provider shall have the right to terminate the agreement upon notice in accordance with clause 19.3(a).</text:span></text:p>
            </text:list-item>
          </text:list>
        </text:list-item>
        <text:list-item>
          <text:p text:style-name="P28"><text:bookmark text:name="_heading=h.35nkun2"/><text:span text:style-name="T13">Data protection</text:span></text:p>
          <text:list>
            <text:list-item>
              <text:p text:style-name="P29"><text:bookmark text:name="_heading=h.1ksv4uv"/><text:span text:style-name="T14">Each party shall comply with the Data Protection Laws with respect to the processing of the Customer Personal Data.</text:span><text:span text:style-name="T18"> </text:span><text:span text:style-name="T14">This Clause 14.1 is in addition to, and does not relieve, remove or replace, a party's obligations or rights under the Data Protection Laws.</text:span></text:p>
            </text:list-item>
            <text:list-item>
              <text:p text:style-name="P29"><text:span text:style-name="T14">The Parties agree that, for the Customer Personal Data, the Customer shall be the Controller and the Provider shall be the Processor. Nothing in this Agreement relieves the Customer of any responsibilities or liabilities under any Data Protection Laws</text:span></text:p>
            </text:list-item>
            <text:list-item>
              <text:p text:style-name="P29"><text:span text:style-name="T14">The Customer warrants to the Provider that it has the legal right to disclose all Personal Data that it does in fact disclose to the Provider under or in connection with this Agreement.</text:span></text:p>
            </text:list-item>
            <text:list-item>
              <text:p text:style-name="P29"><text:span text:style-name="T14">The Customer shall only supply to the Provider, and the Provider shall only process, in each case under or in relation to this Agreement:</text:span></text:p>
            </text:list-item>
          </text:list>
        </text:list-item>
      </text:list>
      <text:list xml:id="list3862744073" text:style-name="WWNum10">
        <text:list-item>
          <text:p text:style-name="P41"><text:span text:style-name="T14">the Personal Data of data subjects falling within the categories specified in Section 1 of Schedule 5 (Data processing information) (or such other categories as may be agreed by the parties in writing); and</text:span></text:p>
        </text:list-item>
        <text:list-item>
          <text:p text:style-name="P41"><text:span text:style-name="T14">Personal Data of the types specified in Section 2 of Schedule 5 (Data processing information) (or such other types as may be agreed by the parties in writing).</text:span></text:p>
        </text:list-item>
      </text:list>
      <text:list xml:id="list61711357232599" text:continue-list="list61710592169491" text:style-name="WWNum18">
        <text:list-item>
          <text:list>
            <text:list-item>
              <text:p text:style-name="P29"><text:span text:style-name="T14">The Customer shall comply with all Data Protection Laws in connection with the processing of the Customer Personal Data and the exercise and performance of its respective rights and obligations under this Agreement, including maintaining all relevant regulatory registrations and notifications as required under Data Protection Laws;</text:span></text:p>
            </text:list-item>
            <text:list-item>
              <text:p text:style-name="P29"><text:span text:style-name="T14">The Customer warrants and represents that:</text:span></text:p>
              <text:list>
                <text:list-item>
                  <text:p text:style-name="P57"><text:span text:style-name="T14">the processing of all Customer Personal Data (where processed in accordance with this Agreement) shall comply in all respects with Data Protection Laws, including in terms of its collection, use and storage;</text:span></text:p>
                </text:list-item>
                <text:list-item>
                  <text:p text:style-name="P57"><text:span text:style-name="T14">fair processing and all other appropriate notices have been provided to the Data Subjects of the Customer Personal Data (and all necessary consents from such Data Subjects obtained and at all times maintained) to the extent required by Data Protection Laws in connection with all processing activities in respect of the Customer Personal Data which may be undertaken by the Provider and its Sub-Processors in accordance with this Agreement;</text:span></text:p>
                </text:list-item>
                <text:list-item>
                  <text:p text:style-name="P57"><text:span text:style-name="T14">the Customer data is accurate and up to date;</text:span></text:p>
                </text:list-item>
                <text:list-item>
                  <text:p text:style-name="P58"><text:span text:style-name="T14">it shall maintain complete and accurate backups of all Customer Personal Data provided to the Provider (or anyone acting on its behalf) so as to be able to immediately recover and reconstitute such Customer Personal Data in the event of loss, damage or corruption;</text:span></text:p>
                </text:list-item>
                <text:list-item>
                  <text:p text:style-name="P57"><text:span text:style-name="T14">all instructions given by it to the Provider in respect of the Customer Personal Data shall at all times be in accordance with Data Protection Laws;</text:span></text:p>
                </text:list-item>
              </text:list>
            </text:list-item>
            <text:list-item>
              <text:p text:style-name="P29"><text:span text:style-name="T2">The Provider shall only process the Customer Personal Data for the purposes specified in Section 3 of Schedule 5 (Data processing information) from time to time.</text:span></text:p>
            </text:list-item>
            <text:list-item>
              <text:p text:style-name="P29"><text:span text:style-name="T2">The Provider shall only process the Customer Personal Data during the Term, subject to the other provisions of this Clause 14.</text:span></text:p>
            </text:list-item>
            <text:list-item>
              <text:p text:style-name="P29"><text:span text:style-name="T14">The Provider shall only process the Customer Personal Data on the documented instructions of the Customer as updated from time to time (including with regard to transfers of the Customer Personal Data to a third country under the Data Protection Laws), as set out in this Agreement or any other document agreed by the parties in writing.</text:span></text:p>
            </text:list-item>
            <text:list-item>
              <text:p text:style-name="P29"><text:bookmark text:name="_heading=h.44sinio"/><text:span text:style-name="T14">The Provider shall inform the Customer</text:span><text:span text:style-name="T2"> if it</text:span><text:span text:style-name="T14"> becomes aware of an instruction by the Customer that, in the Provider’s opinion, infringes Data Protection Laws, provided that the Provider, to the extent permitted by law, shall have no liability howsoever arising for any losses, costs, expenses or arising from or in connection with any processing in accordance with the Customer’s instructions following the Customer’s receipt of that information.</text:span></text:p>
            </text:list-item>
            <text:list-item>
              <text:p text:style-name="P29"><text:span text:style-name="T14">The Customer agrees that </text:span></text:p>
              <text:list>
                <text:list-item>
                  <text:p text:style-name="P57"><text:bookmark text:name="_heading=h.2jxsxqh"/><text:soft-page-break/><text:span text:style-name="T2">the Provider (and each Sub-Processor) is not obliged to undertake any processing of Customer Personal Data that the Provider believes infringes any Data Protection Laws and shall not be liable (or subject to any reduction or set-off) to the extent that it (or any Sub-Processor) is delayed in or fails to perform any obligation under this Agreement as a result of not undertaking any processing in such circumstances.</text:span></text:p>
                </text:list-item>
              </text:list>
            </text:list-item>
            <text:list-item>
              <text:p text:style-name="P29"><text:span text:style-name="T2">The Customer hereby authorises the Provider to make the following transfers of Customer Personal Data:</text:span></text:p>
            </text:list-item>
          </text:list>
        </text:list-item>
      </text:list>
      <text:list xml:id="list2476573026" text:style-name="WWNum14">
        <text:list-item>
          <text:p text:style-name="P42"><text:span text:style-name="T14">the Provider may transfer the Customer Personal Data internally in the UK, providing that such transfers must be protected by appropriate safeguards, namely anonymisation, encryption at rest and in transit; and</text:span></text:p>
        </text:list-item>
        <text:list-item>
          <text:p text:style-name="P42"><text:span text:style-name="T14">the Provider may transfer the Customer Personal Data to its third party processors in the jurisdictions identified in Section 5 of Schedule 5 (Data processing information) and may permit its third party processors to make such transfers, providing that such transfers must be protected by any appropriate safeguards identified therein and adequacy decisions between the UK and relevant jurisdiction apply.</text:span></text:p>
        </text:list-item>
      </text:list>
      <text:list xml:id="list61709823178586" text:continue-list="list61711357232599" text:style-name="WWNum18">
        <text:list-item>
          <text:list>
            <text:list-item>
              <text:p text:style-name="P29"><text:span text:style-name="T2">Notwithstanding any other provision of this Agreement, the Provider may process the Customer Personal Data if and to the extent that the Provider is required to do so by UK law. In such a case, the Provider shall notify the Customer of the legal requirement before processing, unless that law prohibits such notification.</text:span></text:p>
            </text:list-item>
            <text:list-item>
              <text:p text:style-name="P29"><text:span text:style-name="T2">The Provider shall ensure that persons authorised to process the Customer Personal Data have committed themselves to confidentiality or are under an appropriate statutory obligation of confidentiality.</text:span></text:p>
            </text:list-item>
            <text:list-item>
              <text:p text:style-name="P29"><text:span text:style-name="T2">The Provider and the Customer shall each implement, at their own cost and expense, appropriate technical and organisational measures to ensure an appropriate level of security for the Customer Personal Data, including those measures specified in Section 4 of Schedule 5 (Data processing information), taking into account the nature of the processing by each Party. The parties agree that (taking into account the nature of the processing) the Provider’s compliance with Section 4 of Schedule 5 shall constitute the Provider’s sole obligations under this Clause 14.15.</text:span></text:p>
            </text:list-item>
            <text:list-item>
              <text:p text:style-name="P29"><text:span text:style-name="T2">The Provider must not engage any third party to process the Customer Personal Data without the prior specific or general written authorisation of the Customer. In the case of a general written authorisation, the Provider shall inform the Customer at least 14 days in advance of any intended changes concerning the addition or replacement of any third party processor, and if the Customer objects to any such changes before their implementation, then the quality of the Services provided under this Agreement may be impacted. The Provider shall ensure that each third-party processor is subject to equivalent legal obligations as those imposed on the Provider by this Clause 14.</text:span></text:p>
            </text:list-item>
            <text:list-item>
              <text:p text:style-name="P31"><text:span text:style-name="T2">As at the Effective Date, the Provider is hereby authorised by the Customer to engage, as sub-processors with respect to Customer Personal Data, the third parties identified in Section 5 of Schedule 5 (Data processing information).</text:span></text:p>
            </text:list-item>
            <text:list-item>
              <text:p text:style-name="P31"><text:span text:style-name="T2">As at the Effective Date, the Provider is hereby authorised by the Customer to anonymise and use anonymised data, and contact End-users to gather feedback, for the purposes of service improvement, evaluation or reporting in line with the purposes identified in Section 3 of Schedule 5 (Data processing information). For avoidance of doubt, the Provider will be permitted to process anonymised data after the Term.</text:span></text:p>
            </text:list-item>
            <text:list-item>
              <text:p text:style-name="P31"><text:span text:style-name="T2">The Provider shall, insofar as possible and taking into account the nature of the processing, take appropriate technical and organisational measures to assist the Customer with the fulfilment of the Customer's obligation to respond to requests exercising a data subject's rights under the Data Protection Laws.</text:span></text:p>
            </text:list-item>
            <text:list-item>
              <text:p text:style-name="P31"><text:span text:style-name="T2">The Provider shall reasonably assist the Customer in ensuring compliance with the obligations relating to the security of processing of personal data, the notification of personal data breaches to the supervisory authority, the communication of personal data breaches to the data subject, data protection impact assessments and prior consultation in relation to high-risk processing under the Data Protection Laws.</text:span></text:p>
            </text:list-item>
            <text:list-item>
              <text:p text:style-name="P31"><text:span text:style-name="T2">The Provider must notify the Customer of any Personal Data breach affecting the Customer Personal Data without undue delay.</text:span></text:p>
            </text:list-item>
            <text:list-item>
              <text:p text:style-name="P31"><text:span text:style-name="T2">The Provider shall make available to the Customer all information necessary to demonstrate the compliance of the Provider with its obligations under this Clause 14 and the Data Protection Laws.</text:span></text:p>
            </text:list-item>
            <text:list-item>
              <text:p text:style-name="P31"><text:span text:style-name="T2">The Provider shall, at the choice of the Customer, delete or return all of the Customer Personal Data to the Customer within a reasonable time after the provision of Services relating to the processing, and shall delete existing copies save to the extent that UK law requires storage of the relevant Personal Data.</text:span></text:p>
            </text:list-item>
            <text:list-item>
              <text:p text:style-name="P31"><text:span text:style-name="T2">The Provider shall allow for and contribute to audits, including inspections, conducted by the Customer or another auditor mandated by the Customer in respect of the compliance of the Provider's processing of Customer Personal Data with the Data Protection Laws and this Clause 14. The Provider may charge the Customer for any work performed by the Provider at the request of the Customer pursuant to this Clause 14.24, providing that no such charges shall be levied where the request to perform the work arises out of any breach by the Provider of this Agreement or any security breach affecting the systems of the Provider.</text:span></text:p>
            </text:list-item>
            <text:list-item>
              <text:p text:style-name="P29"><text:bookmark text:name="_heading=h.1y810tw"/><text:span text:style-name="T14">If any changes or prospective changes to the Data Protection Laws result or will result in one or both parties not complying with the Data Protection Laws in relation to processing of Personal Data carried out under this Agreement, then the parties shall use their best endeavours promptly to agree such variations to this Agreement as may be necessary to remedy such non-compliance.</text:span></text:p>
            </text:list-item>
            <text:list-item>
              <text:p text:style-name="P29"><text:bookmark text:name="_heading=h.4i7ojhp"/><text:span text:style-name="T14">The Customer shall indemnify and keep indemnified the Provider in respect of all Data Protection Losses suffered or incurred by, awarded against or agreed to be paid by, the Provider and any Sub-Processor arising from or in connection with any:</text:span></text:p>
              <text:list>
                <text:list-item>
                  <text:p text:style-name="P57"><text:span text:style-name="T14">non-compliance by the Customer with the Data Protection Laws or its obligations under this Clause 14;</text:span></text:p>
                </text:list-item>
                <text:list-item>
                  <text:p text:style-name="P57"><text:span text:style-name="T14">processing carried out by the Provider or any Sub-Processor pursuant to any instruction that infringes any Data Protection Law.</text:span></text:p>
                </text:list-item>
              </text:list>
            </text:list-item>
            <text:list-item>
              <text:p text:style-name="P29"><text:span text:style-name="T14">The Provider shall be liable for Data Protection Losses under or in connection with this Agreement:</text:span></text:p>
              <text:list>
                <text:list-item>
                  <text:p text:style-name="P57"><text:soft-page-break/><text:span text:style-name="T14">only to the extent caused by the processing of Customer Personal Data under this Agreement and directly resulting from the Provider’s breach of this Clause 14; and</text:span></text:p>
                </text:list-item>
                <text:list-item>
                  <text:p text:style-name="P57"><text:span text:style-name="T14">in no circumstances to the extent that any Data Protection Losses (or the circumstances giving rise to them) are contributed to or caused by any breach of this Agreement by the Customer (including in accordance with clause 14.10).</text:span></text:p>
                </text:list-item>
              </text:list>
            </text:list-item>
            <text:list-item>
              <text:p text:style-name="P29"><text:span text:style-name="T14">If a party receives a compensation claim from a person relating to processing of Customer Personal Data, it shall promptly provide the other party with notice and full details of such claim.</text:span></text:p>
            </text:list-item>
            <text:list-item>
              <text:p text:style-name="P29"><text:bookmark text:name="_heading=h.2xcytpi"/><text:span text:style-name="T14">Clauses 14.1-14.25 (inclusive) shall survive expiry or termination of this agreement for any reason and continue until no Customer Personal Data remains in the possession or control of the Provider or a Sub-Processor.</text:span></text:p>
            </text:list-item>
            <text:list-item>
              <text:p text:style-name="P31"><text:span text:style-name="T2">Clauses 14.26-14.29 (inclusive) shall survive expiry or termination of this agreement for any reason and continue indefinitely.</text:span></text:p>
            </text:list-item>
          </text:list>
        </text:list-item>
      </text:list>
      <text:p text:style-name="P60"/>
      <text:list xml:id="list61709881196169" text:continue-numbering="true" text:style-name="WWNum18">
        <text:list-item>
          <text:p text:style-name="P28"><text:span text:style-name="T5">Acknowledgements and warranty limitations</text:span></text:p>
          <text:list>
            <text:list-item>
              <text:p text:style-name="P29"><text:span text:style-name="T2">The Customer acknowledges that innovative and complex software is never wholly free from defects, errors and bugs; and subject to the other provisions of this Agreement, the Provider gives no warranty or representation that the Hosted Services will be wholly free from defects, errors and bugs.</text:span></text:p>
            </text:list-item>
            <text:list-item>
              <text:p text:style-name="P29"><text:span text:style-name="T2">The Customer acknowledges that the Hosted Services are designed to be compatible only with software and those systems specified as compatible in the Hosted Services Specification; and the Provider does not warrant or represent that the Hosted Services will be compatible with any other software or systems.</text:span></text:p>
            </text:list-item>
          </text:list>
        </text:list-item>
        <text:list-item>
          <text:p text:style-name="P28"><text:span text:style-name="T5">Limitations and exclusions of liability</text:span></text:p>
          <text:list>
            <text:list-item>
              <text:p text:style-name="P29"><text:span text:style-name="T2">Nothing in this Agreement will:</text:span></text:p>
            </text:list-item>
          </text:list>
        </text:list-item>
      </text:list>
      <text:list xml:id="list981310795" text:style-name="WWNum15">
        <text:list-item>
          <text:p text:style-name="P43"><text:span text:style-name="T14">limit or exclude any liability for death or personal injury resulting from negligence;</text:span></text:p>
        </text:list-item>
        <text:list-item>
          <text:p text:style-name="P43"><text:span text:style-name="T14">limit or exclude any liability for fraud or fraudulent misrepresentation;</text:span></text:p>
        </text:list-item>
        <text:list-item>
          <text:p text:style-name="P43"><text:span text:style-name="T14">limit any liabilities in any way that is not permitted under applicable law; or</text:span></text:p>
        </text:list-item>
        <text:list-item>
          <text:p text:style-name="P43"><text:span text:style-name="T14">exclude any liabilities that may not be excluded under applicable law.</text:span></text:p>
        </text:list-item>
      </text:list>
      <text:list xml:id="list61710695426575" text:continue-list="list61709881196169" text:style-name="WWNum18">
        <text:list-item>
          <text:list>
            <text:list-item>
              <text:p text:style-name="P29"><text:span text:style-name="T2">The limitations and exclusions of liability set out in this Clause 16 and elsewhere in this Agreement: </text:span></text:p>
            </text:list-item>
          </text:list>
        </text:list-item>
      </text:list>
      <text:list xml:id="list4148445110" text:style-name="WWNum2">
        <text:list-item>
          <text:p text:style-name="P44"><text:span text:style-name="T14">are subject to Clause 16.1; and</text:span></text:p>
        </text:list-item>
        <text:list-item>
          <text:p text:style-name="P44"><text:span text:style-name="T14">govern all liabilities arising under this Agreement or relating to the subject matter of this Agreement, including liabilities arising in contract, in tort (including negligence) and for breach of statutory duty, except to the extent expressly provided otherwise in this Agreement.</text:span></text:p>
        </text:list-item>
      </text:list>
      <text:list xml:id="list61710192118032" text:continue-list="list61710695426575" text:style-name="WWNum18">
        <text:list-item>
          <text:list>
            <text:list-item>
              <text:p text:style-name="P29"><text:span text:style-name="T2">The Provider shall not be liable to the Customer in respect of any losses arising as a result <text:s/>of a Force Majeure Event.</text:span></text:p>
            </text:list-item>
            <text:list-item>
              <text:p text:style-name="P29"><text:span text:style-name="T2">The Provider shall not be liable to the Customer in respect of any loss or corruption of any data, database or software, provided that the Provider has complied with its obligations under Clause 8.2.</text:span></text:p>
            </text:list-item>
            <text:list-item>
              <text:p text:style-name="P29"><text:span text:style-name="T2">The aggregate liability of the Provider to the Customer under this Agreement shall not exceed the Contract Value.</text:span></text:p>
            </text:list-item>
          </text:list>
        </text:list-item>
        <text:list-item>
          <text:p text:style-name="P28"><text:bookmark text:name="_heading=h.2bn6wsx"/><text:soft-page-break/><text:span text:style-name="T13">Confidentiality</text:span></text:p>
          <text:list>
            <text:list-item>
              <text:p text:style-name="P28"><text:span text:style-name="T14">Each party undertakes that it shall not at any time disclose to any person any confidential information concerning the business, affairs, customers, clients or suppliers of the other party (which for the avoidance of doubt includes any documentation or information related to the delivery of the Services, such as assessment details and reports) except as permitted by clause 17.2.</text:span></text:p>
            </text:list-item>
            <text:list-item>
              <text:p text:style-name="P28"><text:span text:style-name="T14">Each party may disclose the other party’s confidential information:</text:span></text:p>
            </text:list-item>
          </text:list>
        </text:list-item>
      </text:list>
      <text:list xml:id="list3495763222" text:style-name="WWNum19">
        <text:list-item>
          <text:p text:style-name="P62"><text:span text:style-name="T14">to its employees, officers, representatives, contractors, subcontractors or advisers who need to know such information for the purposes of exercising the party's rights or carrying out its obligations under or in connection with this Agreement. Each party shall ensure that its employees, officers, representatives, contractors, subcontractors or advisers to whom it discloses the other party's confidential information comply with this Clause 17; </text:span></text:p>
        </text:list-item>
        <text:list-item>
          <text:p text:style-name="P62"><text:bookmark text:name="_heading=h.qsh70q"/><text:span text:style-name="T14">as may be required by law, a court of a competent jurisdiction or any governmental or regulatory authority.</text:span></text:p>
        </text:list-item>
      </text:list>
      <text:list xml:id="list61710604130583" text:continue-list="list61710192118032" text:style-name="WWNum18">
        <text:list-item>
          <text:list>
            <text:list-item>
              <text:p text:style-name="P28"><text:span text:style-name="T14">Each party shall ensure that any request for disclosure received by it in accordance with Clause 17.2(b) is immediately notified to the other party in writing.</text:span></text:p>
            </text:list-item>
            <text:list-item>
              <text:p text:style-name="P28"><text:span text:style-name="T14">No party shall use any other party's confidential information for any purpose other than to exercise its rights and perform its obligations under or in connection with this agreement.</text:span></text:p>
            </text:list-item>
          </text:list>
        </text:list-item>
        <text:list-item>
          <text:p text:style-name="P28"><text:span text:style-name="T5">Force Majeure Event</text:span></text:p>
          <text:list>
            <text:list-item>
              <text:p text:style-name="P29"><text:span text:style-name="T14">If a Force Majeure Event gives rise to a failure or delay in either party performing any obligation under this Agreement (other than any obligation to make a payment), that obligation will be suspended for the duration of the Force Majeure Event.</text:span></text:p>
            </text:list-item>
            <text:list-item>
              <text:p text:style-name="P29"><text:bookmark text:name="_heading=h.1pxezwc"/><text:span text:style-name="T2">A party that becomes aware of a Force Majeure Event which gives rise to, or which is likely to give rise to, any failure or delay in that party performing any obligation under this Agreement (</text:span><text:span text:style-name="T5">“Affected Party”</text:span><text:span text:style-name="T2">) must, as soon as reasonably practicable after the start of the Force Majeure Event, </text:span><text:span text:style-name="T14">promptly notify the other party in writing of the Force Majeure Event, the date on which it started, its likely or potential duration, and the effect of the Force Majeure Event on its ability to perform any of its obligations under this Agreement.</text:span></text:p>
            </text:list-item>
            <text:list-item>
              <text:p text:style-name="P29"><text:bookmark text:name="_heading=h.49x2ik5"/><text:span text:style-name="T14">The Affected Party must take reasonable steps to mitigate the effects of the Force Majeure Event.</text:span></text:p>
            </text:list-item>
            <text:list-item>
              <text:p text:style-name="P29"><text:span text:style-name="T14">Provided it has complied with Clauses 18.2 and 18.3, the Affected Party shall not be in breach of this Agreement or otherwise liable for any such failure or delay in the performance of such obligations. The time for performance of such obligations shall be extended accordingly. </text:span></text:p>
            </text:list-item>
          </text:list>
        </text:list-item>
        <text:list-item>
          <text:p text:style-name="P28"><text:span text:style-name="T13">Termination</text:span></text:p>
          <text:list>
            <text:list-item>
              <text:p text:style-name="P29"><text:span text:style-name="T2">Subject to the Extension Option having been exercised, </text:span><text:span text:style-name="T14">either party may terminate this Agreement by giving to the other party not less than 2 months written notice at any time following the expiry of the Minimum Term.</text:span></text:p>
            </text:list-item>
            <text:list-item>
              <text:p text:style-name="P29"><text:span text:style-name="T14">Without affecting any other right or remedy available to it, either party may terminate this Agreement with immediate effect by giving written notice of termination to the other party if:</text:span></text:p>
            </text:list-item>
          </text:list>
        </text:list-item>
      </text:list>
      <text:list xml:id="list2394704290" text:style-name="WWNum6">
        <text:list-item>
          <text:p text:style-name="P45"><text:span text:style-name="T14">the other party commits any material breach of this Agreement, and the breach is not remediable;</text:span></text:p>
        </text:list-item>
        <text:list-item>
          <text:p text:style-name="P45"><text:span text:style-name="T14">the other party commits a material breach of any of the terms of this Agreement, and (if such breach if remedial) fails to remedy that breach within the period of 30 days after being notified in writing to do so; or</text:span></text:p>
        </text:list-item>
        <text:list-item>
          <text:p text:style-name="P45"><text:span text:style-name="T14">the other party persistently breaches any of the terms of this Agreement (irrespective of whether such breaches collectively constitute a material breach) in such a manner as to reasonably justify the opinion that its conduct is inconsistent with it having the intention or ability to give effect to the terms of this Agreement.</text:span></text:p>
        </text:list-item>
        <text:list-item>
          <text:p text:style-name="P45"><text:span text:style-name="T14">the other party:</text:span></text:p>
        </text:list-item>
      </text:list>
      <text:list xml:id="list167611674" text:style-name="WWNum8">
        <text:list-item>
          <text:list>
            <text:list-item>
              <text:p text:style-name="P63"><text:span text:style-name="T14">is dissolved;</text:span></text:p>
            </text:list-item>
            <text:list-item>
              <text:p text:style-name="P63"><text:span text:style-name="T14">ceases to conduct all (or substantially all) of its business;</text:span></text:p>
            </text:list-item>
            <text:list-item>
              <text:p text:style-name="P63"><text:soft-page-break/><text:span text:style-name="T14">is or becomes unable to pay its debts as they fall due;</text:span></text:p>
            </text:list-item>
            <text:list-item>
              <text:p text:style-name="P63"><text:span text:style-name="T14">is or becomes insolvent or is declared insolvent; or</text:span></text:p>
            </text:list-item>
            <text:list-item>
              <text:p text:style-name="P63"><text:span text:style-name="T14">convenes a meeting or makes or proposes to make any arrangement or composition with its creditors;</text:span></text:p>
            </text:list-item>
          </text:list>
        </text:list-item>
        <text:list-item>
          <text:p text:style-name="P46"><text:span text:style-name="T14">an administrator, administrative receiver, liquidator, receiver, trustee, manager or similar is appointed over any of the assets of the other party; or</text:span></text:p>
        </text:list-item>
        <text:list-item>
          <text:p text:style-name="P46"><text:span text:style-name="T14">an order is made for the winding up of the other party, or the other party passes a resolution for its winding up (other than for the purpose of a solvent company reorganisation where the resulting entity will assume all the obligations of the other party under this Agreement).</text:span></text:p>
        </text:list-item>
      </text:list>
      <text:list xml:id="list61710879097204" text:continue-list="list61710604130583" text:style-name="WWNum18">
        <text:list-item>
          <text:list>
            <text:list-item>
              <text:p text:style-name="P29"><text:span text:style-name="T2">Without affecting any other right or remedy available to it, the Provider may terminate this Agreement with immediate effect by giving written notice to the Customer if:</text:span></text:p>
            </text:list-item>
          </text:list>
        </text:list-item>
      </text:list>
      <text:list xml:id="list1565544129" text:style-name="WWNum11">
        <text:list-item>
          <text:p text:style-name="P47"><text:span text:style-name="T14">by the Customer fails to pay any amount due under this Agreement on the due date for payment and remains in default not less than 7 days after being notified in writing to make such payment; and</text:span></text:p>
        </text:list-item>
        <text:list-item>
          <text:p text:style-name="P47"><text:span text:style-name="T14">there is a change of Control of the Customer.</text:span></text:p>
        </text:list-item>
      </text:list>
      <text:list xml:id="list61710253084552" text:continue-list="list61710879097204" text:style-name="WWNum18">
        <text:list-item>
          <text:p text:style-name="P28"><text:span text:style-name="T13">Obligations on termination</text:span></text:p>
          <text:list>
            <text:list-item>
              <text:p text:style-name="P28"><text:span text:style-name="T14">Immediately on termination or expiry of this Agreement (for any reason):</text:span></text:p>
            </text:list-item>
          </text:list>
        </text:list-item>
      </text:list>
      <text:list xml:id="list2635329698" text:style-name="WWNum3">
        <text:list-item>
          <text:p text:style-name="P64"><text:span text:style-name="T14">the Customer shall pay to the Provider all of the Provider’s outstanding unpaid invoices and interest and in respect of the Services supplied but for which no invoice has been submitted, the Provider may submit an invoice, which shall be payable immediately on receipt; and</text:span></text:p>
        </text:list-item>
        <text:list-item>
          <text:p text:style-name="P64"><text:span text:style-name="T14">all licences and rights granted to the Customer under this Agreement shall terminate.</text:span></text:p>
        </text:list-item>
      </text:list>
      <text:list xml:id="list61710218309774" text:continue-list="list61710253084552" text:style-name="WWNum18">
        <text:list-item>
          <text:p text:style-name="P28"><text:span text:style-name="T5">Survival</text:span></text:p>
          <text:list>
            <text:list-item>
              <text:p text:style-name="P29"><text:span text:style-name="T14">Upon the termination or expiry of this Agreement, all of the provisions of this Agreement shall cease to have effect, save that the following provisions of this Agreement shall survive and continue to have: Clauses 1, 4.8, 9.2, 10, 13.2, 13.4, 14, 16, 17, 20, 21, 23, 26 to 28, and 31 to 32.</text:span></text:p>
            </text:list-item>
            <text:list-item>
              <text:p text:style-name="P29"><text:span text:style-name="T14">Except to the extent expressly provided for in this Agreement, the termination of this Agreement shall not affect the rights, remedies, obligations or liabilities of either party that have accrued up to the date of termination or expiry, including the right to claim damages in respect of any breach of the Agreement which existed at or before the date of termination of expiry.</text:span></text:p>
            </text:list-item>
          </text:list>
        </text:list-item>
        <text:list-item>
          <text:p text:style-name="P28"><text:span text:style-name="T5">Notices</text:span></text:p>
          <text:list>
            <text:list-item>
              <text:p text:style-name="P29"><text:span text:style-name="T14">Any notice from one party to the other party under this Agreement must be given by one of the following methods using the relevant contact details set out in this Clause 22.2: <text:s text:c="2"/></text:span></text:p>
            </text:list-item>
          </text:list>
        </text:list-item>
      </text:list>
      <text:list xml:id="list4189558089" text:style-name="WWNum20">
        <text:list-item>
          <text:p text:style-name="P48"><text:span text:style-name="T14">sent by email, in which case the notice shall be deemed to be receive; or</text:span></text:p>
        </text:list-item>
        <text:list-item>
          <text:p text:style-name="P48"><text:span text:style-name="T14">sent by recorded signed-for post, in which case the notice shall be deemed to be received on the second Business Day following posting,</text:span></text:p>
        </text:list-item>
      </text:list>
      <text:p text:style-name="P61"><text:span text:style-name="T2">provided that, if the stated time of deemed receipt is not within Business Hours, then the time of deemed receipt shall be when Business Hours next begin after the stated time.</text:span></text:p>
      <text:list xml:id="list61709936620109" text:continue-list="list61710218309774" text:style-name="WWNum18">
        <text:list-item>
          <text:list>
            <text:list-item>
              <text:p text:style-name="P29"><text:bookmark text:name="_heading=h.147n2zr"/><text:span text:style-name="T14">The Provider's contact details for notices under this Clause 22 are as follows: </text:span></text:p>
            </text:list-item>
          </text:list>
        </text:list-item>
      </text:list>
      <text:p text:style-name="P61"><text:soft-page-break/><text:span text:style-name="T14">Contact: Kelly Tham<text:line-break/></text:span><text:a xlink:type="simple" xlink:href="mailto:contracts@bfb-labs.com" text:style-name="ListLabel_20_41" text:visited-style-name="ListLabel_20_41"><text:span text:style-name="T16">contracts@bfb-labs.com</text:span></text:a><text:span text:style-name="T14"><text:line-break/>BFB Labs<text:line-break/></text:span><text:span text:style-name="T2">127 Farringdon Road, c/o Better Space</text:span></text:p>
      <text:p text:style-name="P61"><text:span text:style-name="T2">London, England, </text:span></text:p>
      <text:p text:style-name="P61"><text:span text:style-name="T2">EC1R 3DA</text:span></text:p>
      <text:p text:style-name="P61"><text:span text:style-name="T14">The Customer’s contact details for notices under this Clause 2</text:span><text:span text:style-name="T2">2</text:span><text:span text:style-name="T14"> are as follows:</text:span></text:p>
      <text:p text:style-name="P61"><text:span text:style-name="T15">Contact: [CUSTOMER NAME]</text:span></text:p>
      <text:p text:style-name="P61"><text:span text:style-name="T15">[CUSTOMER EMAIL]</text:span></text:p>
      <text:p text:style-name="P61"><text:span text:style-name="T15">[CUSTOMER ADDRESS]</text:span></text:p>
      <text:list xml:id="list61710297319867" text:continue-numbering="true" text:style-name="WWNum18">
        <text:list-item>
          <text:list>
            <text:list-item>
              <text:p text:style-name="P29"><text:span text:style-name="T14">The addressee and contact details set out in this Clause 22 may be updated from time to time by a party giving written notice of the updated details to the other party in accordance with this Clause 22.</text:span></text:p>
            </text:list-item>
          </text:list>
        </text:list-item>
        <text:list-item>
          <text:p text:style-name="P28"><text:span text:style-name="T5">Severability</text:span></text:p>
          <text:list>
            <text:list-item>
              <text:p text:style-name="P29"><text:span text:style-name="T2">If a provision of this Agreement is determined by any court or other competent authority to be unlawful and/or unenforceable, the other provisions will continue in effect.</text:span></text:p>
            </text:list-item>
            <text:list-item>
              <text:p text:style-name="P29"><text:span text:style-name="T2">If any unlawful and/or unenforceable provision of this Agreement would be lawful or enforceable if part of it were deleted, that part will be deemed to be deleted, and the rest of the provision will continue in effect. </text:span></text:p>
            </text:list-item>
          </text:list>
        </text:list-item>
        <text:list-item>
          <text:p text:style-name="P28"><text:span text:style-name="T5">Third party rights</text:span></text:p>
          <text:list>
            <text:list-item>
              <text:p text:style-name="P29"><text:span text:style-name="T2">This Agreement is for the benefit of the parties and is not intended to benefit or be enforceable by any third party.</text:span></text:p>
            </text:list-item>
            <text:list-item>
              <text:p text:style-name="P29"><text:span text:style-name="T14">The exercise of the parties' rights under this Agreement is not subject to the consent of any third party.</text:span></text:p>
            </text:list-item>
          </text:list>
        </text:list-item>
        <text:list-item>
          <text:p text:style-name="P29"><text:span text:style-name="T13">Assignment</text:span></text:p>
          <text:list>
            <text:list-item>
              <text:p text:style-name="P29"><text:bookmark text:name="_heading=h.ihv636"/><text:span text:style-name="T14">This Agreement is personal to the Customer and the Customer shall not assign, transfer, mortgage, charge, subcontract, delegate, declare a trust over or deal in any other manner with any of its </text:span><text:span text:style-name="T2">rights</text:span><text:span text:style-name="T14"> and obligations under this Agreement.</text:span></text:p>
            </text:list-item>
          </text:list>
        </text:list-item>
        <text:list-item>
          <text:p text:style-name="P29"><text:bookmark text:name="_heading=h.32hioqz"/><text:span text:style-name="T13">Waiver</text:span></text:p>
          <text:list>
            <text:list-item>
              <text:p text:style-name="P29"><text:span text:style-name="T14">A waiver of any right or remedy under this Agreement or by law is only effective if given in writing and shall not be deemed a waiver of any subsequent right or remedy.</text:span></text:p>
            </text:list-item>
            <text:list-item>
              <text:p text:style-name="P29"><text:span text:style-name="T2">A failure or delay by a party to exercise any right or remedy provided under this Agreement or by law shall not constitute a waiver of that or any other right or remedy, nor shall it prevent or restrict any further exercise of that or any other right or remedy. No single or partial exercise of any right or remedy provided under this Agreement or by law shall prevent or restrict the further exercise of that or any other right or remedy.</text:span></text:p>
            </text:list-item>
          </text:list>
        </text:list-item>
        <text:list-item>
          <text:p text:style-name="P28"><text:span text:style-name="T5">Variation</text:span></text:p>
          <text:list>
            <text:list-item>
              <text:p text:style-name="P29"><text:span text:style-name="T14">This Agreement may not be varied except in accordance with this Clause 27.</text:span></text:p>
            </text:list-item>
            <text:list-item>
              <text:p text:style-name="P29"><text:soft-page-break/><text:span text:style-name="T14">This Agreement may be varied by means of a written document signed by or on behalf of each party.</text:span></text:p>
            </text:list-item>
          </text:list>
        </text:list-item>
        <text:list-item>
          <text:p text:style-name="P29"><text:span text:style-name="T13">Dispute Resolution</text:span></text:p>
          <text:list>
            <text:list-item>
              <text:p text:style-name="P30"><text:bookmark text:name="_heading=h.41mghml"/><text:span text:style-name="T14">Any dispute arising between the parties out of or in connection with this Agreement shall be dealt with in accordance with the provisions of this Clause 28.</text:span></text:p>
            </text:list-item>
            <text:list-item>
              <text:p text:style-name="P30"><text:bookmark text:name="_heading=h.2grqrue"/><text:span text:style-name="T14">The dispute resolution process may be initiated at any time by either party serving a notice in writing on the other party that a dispute has arisen. The notice shall include reasonable information as to the nature of the dispute.</text:span></text:p>
            </text:list-item>
            <text:list-item>
              <text:p text:style-name="P30"><text:bookmark text:name="_heading=h.vx1227"/><text:span text:style-name="T14">The parties shall use all reasonable endeavours to reach a negotiated resolution through the following procedures:</text:span></text:p>
              <text:list>
                <text:list-item>
                  <text:p text:style-name="P59"><text:bookmark text:name="_heading=h.3fwokq0"/><text:span text:style-name="T14">Within 10 Business Days of service of the notice, the [</text:span><text:span text:style-name="T17">contract managers</text:span><text:span text:style-name="T14">] of the parties shall meet to discuss the dispute and attempt to resolve it.</text:span></text:p>
                </text:list-item>
                <text:list-item>
                  <text:p text:style-name="P59"><text:bookmark text:name="_heading=h.1v1yuxt"/><text:span text:style-name="T14">If the dispute has not been resolved within 30 Business Days of the first meeting of the [</text:span><text:span text:style-name="T17">contract managers</text:span><text:span text:style-name="T14">] then the matter shall be referred to the [</text:span><text:span text:style-name="T17">chief executives</text:span><text:span text:style-name="T14">] (or persons of equivalent seniority). The [</text:span><text:span text:style-name="T17">chief executives</text:span><text:span text:style-name="T14">] (or equivalent) shall meet within 7 days to discuss the dispute and attempt to resolve it.</text:span></text:p>
                </text:list-item>
              </text:list>
            </text:list-item>
            <text:list-item>
              <text:p text:style-name="P30"><text:bookmark text:name="_heading=h.4f1mdlm"/><text:span text:style-name="T14">The specific format for the resolution of the dispute under clause 28.3.1 and, if necessary, clause 28.3.2 shall be left to the reasonable discretion of the parties, but may include the preparation and submission of statements of fact or of position.</text:span></text:p>
            </text:list-item>
            <text:list-item>
              <text:p text:style-name="P30"><text:bookmark text:name="_heading=h.2u6wntf"/><text:span text:style-name="T14">Until the parties have completed the steps referred to in clause 28.3, and have failed to resolve the dispute, neither party shall commence formal legal proceedings or arbitration except that either party may at any time seek urgent interim relief from the courts or emergency arbitrator relief.</text:span></text:p>
            </text:list-item>
          </text:list>
        </text:list-item>
        <text:list-item>
          <text:p text:style-name="P28"><text:span text:style-name="T5">Entire agreement</text:span></text:p>
          <text:list>
            <text:list-item>
              <text:p text:style-name="P29"><text:span text:style-name="T14">The main body of this Agreement and the Schedules shall constitute the entire agreement between the parties in relation to the subject matter of this Agreement, and shall supersede all previous agreements, arrangements and understandings between the parties in respect of that subject matter.</text:span></text:p>
            </text:list-item>
          </text:list>
        </text:list-item>
        <text:list-item>
          <text:p text:style-name="P29"><text:span text:style-name="T13">Counterparts</text:span></text:p>
          <text:list>
            <text:list-item>
              <text:p text:style-name="P29"><text:span text:style-name="T2">This agreement may be executed in any number of counterparts, each of which shall constitute a duplicate original, but all the counterparts shall together constitute the one agreement.</text:span></text:p>
            </text:list-item>
          </text:list>
        </text:list-item>
        <text:list-item>
          <text:p text:style-name="P28"><text:span text:style-name="T5">Law and jurisdiction</text:span></text:p>
          <text:list>
            <text:list-item>
              <text:p text:style-name="P29"><text:span text:style-name="T2">This Agreement shall be governed by and construed in accordance with the laws of England and Wales.</text:span></text:p>
            </text:list-item>
            <text:list-item>
              <text:p text:style-name="P29"><text:span text:style-name="T2">Any disputes relating to this Agreement shall be subject to the exclusive jurisdiction of the courts of England and Wales.</text:span></text:p>
            </text:list-item>
          </text:list>
        </text:list-item>
        <text:list-item>
          <text:p text:style-name="P28"><text:span text:style-name="T5">Interpretation</text:span></text:p>
          <text:list>
            <text:list-item>
              <text:p text:style-name="P29"><text:span text:style-name="T2">In this Agreement, a reference to a statute or statutory provision includes a reference to: </text:span></text:p>
            </text:list-item>
          </text:list>
        </text:list-item>
      </text:list>
      <text:list xml:id="list605029179" text:style-name="WWNum4">
        <text:list-item>
          <text:p text:style-name="P49"><text:span text:style-name="T14">that statute or statutory provision as modified, consolidated and/or re-enacted from time to time; and</text:span></text:p>
        </text:list-item>
        <text:list-item>
          <text:p text:style-name="P49"><text:span text:style-name="T14">any subordinate legislation made under that statute or statutory provision.</text:span></text:p>
        </text:list-item>
      </text:list>
      <text:list xml:id="list61710637648470" text:continue-list="list61710297319867" text:style-name="WWNum18">
        <text:list-item>
          <text:list>
            <text:list-item>
              <text:p text:style-name="P32"><text:span text:style-name="T2">The Clause headings do not affect the interpretation of this Agreement.</text:span></text:p>
            </text:list-item>
          </text:list>
        </text:list-item>
      </text:list>
      <text:p text:style-name="P21"><text:soft-page-break/></text:p>
      <text:p text:style-name="P16"><text:span text:style-name="T11">Execution</text:span></text:p>
      <text:p text:style-name="P16"><text:span text:style-name="T2">The parties have indicated their acceptance of this Agreement (which has been entered into on the date stated at the beginning of it) by executing it below.</text:span></text:p>
      <text:p text:style-name="P16"><text:span text:style-name="T5">SIGNED BY</text:span></text:p>
      <text:p text:style-name="P23"><text:bookmark text:name="_heading=h.30j0zll"/></text:p>
      <text:p text:style-name="P20"><text:bookmark text:name="_heading=h.30zp5fd91gjr"/></text:p>
      <text:p text:style-name="P1"><text:span text:style-name="T2">........................................</text:span></text:p>
      <text:p text:style-name="P16"><text:span text:style-name="T6">Manjul Rathee</text:span></text:p>
      <text:p text:style-name="P16"><text:span text:style-name="T6">CEO, BFB Labs</text:span></text:p>
      <text:p text:style-name="P16"><text:span text:style-name="T2">duly authorised for and on behalf of the Provider</text:span></text:p>
      <text:p text:style-name="P16"><text:span text:style-name="T2">on [ <text:s/>] [ <text:s/>] 202[ <text:s/>]</text:span></text:p>
      <text:p text:style-name="P20"/>
      <text:p text:style-name="P20"/>
      <text:p text:style-name="P1"><text:span text:style-name="T5">SIGNED BY</text:span></text:p>
      <text:p text:style-name="P4"/>
      <text:p text:style-name="P4"/>
      <text:p text:style-name="P1"><text:span text:style-name="T2">........................................</text:span></text:p>
      <text:p text:style-name="P1"><text:span text:style-name="T6">[Authorised signatory] </text:span></text:p>
      <text:p text:style-name="P1"><text:span text:style-name="T6">[Title of authorised signatory] </text:span></text:p>
      <text:p text:style-name="P1"><text:span text:style-name="T2">duly authorised for and on behalf of the Customer – [</text:span><text:span text:style-name="T6">legal name of customer</text:span><text:span text:style-name="T2">] </text:span></text:p>
      <text:p text:style-name="P1"><text:span text:style-name="T2">on [ <text:s/>] [ <text:s/>] 202[ <text:s/>]</text:span></text:p>
      <text:p text:style-name="P20"><text:soft-page-break/></text:p>
      <text:p text:style-name="P7"/>
      <text:p text:style-name="P65"><text:span text:style-name="T11">Schedule 1 (Services particulars)</text:span></text:p>
      <text:p text:style-name="P18"><text:span text:style-name="T5">1.<text:tab/>Set Up Services and Implementation Support</text:span></text:p>
      <text:p text:style-name="P16"><text:span text:style-name="T2">As part of the mobilisation process, the Provider will provide [</text:span><text:span text:style-name="T6">2</text:span><text:span text:style-name="T2">] training sessions (these will be conducted virtually where possible to maximise attendance and reduce the carbon footprint in line with the ambition for a Net Zero NHS) for Appointed Staff who will be responsible for managing End-user access to Lumi Nova and/or monitoring their progress remotely as they use Lumi Nova.</text:span></text:p>
      <text:p text:style-name="P1"><text:span text:style-name="T2">Prior to the training session(s), the Customer will appoint a Service Champion and complete the required set-up form(s) detailing the list of entities or teams under the Customer (if applicable) and the names and contact details (email addresses required as a minimum) of Appointed Staff within those entities or teams who will be responsible for managing access to the Lumi Nova Mobile App. [Where the Self Sign-up functionality is included within the Hosted Services, the Customer will provide information requested by the Provider as needed to ensure clarity for families to access Lumi Nova.]</text:span></text:p>
      <text:p text:style-name="P16"><text:bookmark text:name="_heading=h.gjdgxs"/><text:span text:style-name="T2">The Customer may inform the Provider of any change in designated users of the VitaMind Hub in writing.</text:span></text:p>
      <text:p text:style-name="P16"><text:span text:style-name="T2">The Provider will provide [communications and stakeholder engagement support alongside] online communications and marketing materials to help the Customer promote the therapeutic mobile game with children and young people, their parents/ carers/ guardians and relevant professionals.</text:span></text:p>
      <text:p text:style-name="P20"/>
      <text:p text:style-name="P18"><text:span text:style-name="T5">2.<text:tab/>Specification of Hosted Services</text:span></text:p>
      <text:p text:style-name="P1"><text:span text:style-name="T5">[Delete as applicable]</text:span></text:p>
      <text:p text:style-name="P1"><text:span text:style-name="T5">[Access for up to [insert no. of licences agreed] concurrent End-users of the Lumi Nova Mobile App and access to the VitaMind Hub for Appointed Staff.]</text:span></text:p>
      <text:p text:style-name="P1"><text:span text:style-name="T2">Access to a Self Sign-up webpage hosted by the Customer or Provider (to be agreed between both parties) integrated with the VitaMind Hub.</text:span></text:p>
      <text:p text:style-name="P1"><text:span text:style-name="T5">[Whole Site Service Offer - </text:span><text:span text:style-name="T2">Access to a Self Sign-up webpage hosted by the [Customer / Provider] integrated with the VitaMind Hub, access to the Lumi Nova Mobile App for service users of the Customer and access to the VitaMind Hub for Appointed Staff.]</text:span></text:p>
      <text:p text:style-name="P14"><text:span text:style-name="T2">Key features will include as follows:</text:span></text:p>
      <text:p text:style-name="P15"/>
      <text:p text:style-name="P14"><text:span text:style-name="T2">Lumi Nova therapeutic game Mobile App</text:span></text:p>
      <text:list xml:id="list743850220" text:style-name="WWNum17">
        <text:list-item>
          <text:p text:style-name="P66"><text:span text:style-name="T2">Highly engaging therapeutic game recommended for 7 to 12-year olds with mild to moderate anxiety</text:span></text:p>
        </text:list-item>
        <text:list-item>
          <text:p text:style-name="P66"><text:span text:style-name="T2">Selection of goals relevant to the young person</text:span></text:p>
        </text:list-item>
        <text:list-item>
          <text:p text:style-name="P66"><text:span text:style-name="T2">Gamified reward system for completed exposure challenges</text:span></text:p>
        </text:list-item>
        <text:list-item>
          <text:p text:style-name="P66"><text:span text:style-name="T2">Option of multiple exposure challenges for most common childhood anxieties (social, separation, phobias)</text:span></text:p>
        </text:list-item>
        <text:list-item>
          <text:p text:style-name="P66"><text:span text:style-name="T2">Voice guided imaginal exposure challenges, interactive multimedia exposure modules, gyroscopic environments</text:span></text:p>
        </text:list-item>
        <text:list-item>
          <text:p text:style-name="P66"><text:span text:style-name="T2">Voice guided real world (in-vivo) challenges</text:span></text:p>
        </text:list-item>
        <text:list-item>
          <text:p text:style-name="P66"><text:soft-page-break/><text:span text:style-name="T2">Automated SMS notification and verification system for parents/guardians</text:span></text:p>
        </text:list-item>
        <text:list-item>
          <text:p text:style-name="P66"><text:span text:style-name="T2">Playtime limit of 30-40 minutes per day</text:span></text:p>
        </text:list-item>
        <text:list-item>
          <text:p text:style-name="P66"><text:span text:style-name="T2">Secure game key distribution</text:span></text:p>
        </text:list-item>
        <text:list-item>
          <text:p text:style-name="P66"><text:span text:style-name="T2">Automated push notification reminders</text:span></text:p>
        </text:list-item>
        <text:list-item>
          <text:p text:style-name="P66"><text:span text:style-name="T2">Cloud saving (provided the mobile device connects to the internet)</text:span></text:p>
        </text:list-item>
        <text:list-item>
          <text:p text:style-name="P66"><text:span text:style-name="T2">Multi-user access for shared mobile devices</text:span></text:p>
        </text:list-item>
        <text:list-item>
          <text:p text:style-name="P66"><text:span text:style-name="T2">Compatible with most iOS, Android and Amazon Fire mobile devices </text:span></text:p>
        </text:list-item>
      </text:list>
      <text:p text:style-name="P15"/>
      <text:p text:style-name="P14"><text:span text:style-name="T2">Access to the VitaMind Hub, the secure online platform for Appointed Staff:</text:span></text:p>
      <text:list xml:id="list61709757245022" text:continue-numbering="true" text:style-name="WWNum17">
        <text:list-item>
          <text:p text:style-name="P66"><text:span text:style-name="T2">User friendly system to manage and track progress of young people with access to the Lumi Nova therapeutic game app</text:span></text:p>
        </text:list-item>
        <text:list-item>
          <text:p text:style-name="P66"><text:span text:style-name="T2">Automated SMS invitation and reminder system for parents/ carers/ guardians of those young people</text:span></text:p>
        </text:list-item>
      </text:list>
      <text:p text:style-name="P68"/>
      <text:p text:style-name="P14"><text:span text:style-name="T2">Various data visualisations including:</text:span></text:p>
      <text:list xml:id="list61711819145271" text:continue-numbering="true" text:style-name="WWNum17">
        <text:list-item>
          <text:p text:style-name="P66"><text:span text:style-name="T2">Baseline outcome scale Child Outcomes Rating Scale (CORS, guardian-reported)</text:span></text:p>
        </text:list-item>
        <text:list-item>
          <text:p text:style-name="P66"><text:span text:style-name="T2">Emotional reflection and Goal Based Outcome (GBO, child-reported) responses</text:span></text:p>
        </text:list-item>
        <text:list-item>
          <text:p text:style-name="P66"><text:span text:style-name="T2">Individual summary of End-user goals chosen; exposure challenges attempted/ repeated</text:span></text:p>
        </text:list-item>
        <text:list-item>
          <text:p text:style-name="P66"><text:span text:style-name="T2">Individual progress data</text:span></text:p>
        </text:list-item>
        <text:list-item>
          <text:p text:style-name="P66"><text:span text:style-name="T2">Aggregated End-user data</text:span></text:p>
        </text:list-item>
      </text:list>
      <text:p text:style-name="P15"/>
      <text:p text:style-name="P14"><text:span text:style-name="T2">Access to online resources for parents/ carers/ guardians through the Provider’s website (freely accessible)</text:span></text:p>
      <text:p text:style-name="P15"/>
      <text:p text:style-name="P15"><text:soft-page-break/></text:p>
      <text:p text:style-name="P15"/>
      <text:p text:style-name="P18"><text:span text:style-name="T5">3.<text:tab/>Financial provisions - Contract Value</text:span></text:p>
      <text:p text:style-name="P1"><text:span text:style-name="T5">Calculation of Contract Value</text:span></text:p>
      <text:p text:style-name="P1"><text:span text:style-name="T2">The Contract Value for access for [ <text:s/>] year[s] for [up to [</text:span><text:span text:style-name="T6">insert no. of licences agreed</text:span><text:span text:style-name="T2">] concurrent End-users of the Lumi Nova Mobile App] / [the Whole Site Offer including the Self Sign-up function] and access to the VitaMind Hub for Appointed Staff will be as follows:</text:span></text:p>
      <text:p text:style-name="P16"><text:span text:style-name="T2">Total cost for the Minimum Term ([1] year[s]) = £[ <text:s/>] + VAT = £[ <text:s/>]<text:line-break/>[(at £[ <text:s/>] per licence per annum, exclusive of VAT)]</text:span></text:p>
      <text:p text:style-name="P1"><text:span text:style-name="T2">[The cost of mobilisation is [XXX] and is included within this Contract Value.]</text:span></text:p>
      <text:p text:style-name="P1"><text:span text:style-name="T2">Support services are complementary and not included within the Contract Value.</text:span></text:p>
      <text:p text:style-name="P4"/>
      <text:p text:style-name="P1"><text:span text:style-name="T5">Payment Terms</text:span></text:p>
      <text:p text:style-name="P16"><text:span text:style-name="T2">[TO REFLECT WHAT HAS BEEN AGREED WITH THE CUSTOMER].</text:span></text:p>
      <text:p text:style-name="P16"><text:span text:style-name="T2">[The total cost of the Contract Value is due for payment upon receipt of an invoice from the Provider to be issued [on or shortly after the date of this Agreement]].</text:span></text:p>
      <text:p text:style-name="P16"><text:span text:style-name="T2">[The Provider shall issue [quarterly/monthly] invoices on the following invoicing dates:</text:span></text:p>
      <text:p text:style-name="P16"><text:span text:style-name="T2">[INSERT DATES]]</text:span></text:p>
      <text:p text:style-name="P18"><text:span text:style-name="T2">Invoices are payable by bank transfer within 14 days of receipt from the Provider.</text:span></text:p>
      <text:p text:style-name="P20"/>
      <text:p text:style-name="P3"><text:span text:style-name="T5">4.<text:tab/>Extension Option</text:span></text:p>
      <text:p text:style-name="P1"><text:span text:style-name="T2">[Not Applicable]</text:span></text:p>
      <text:p text:style-name="P1"><text:span text:style-name="T2">[The Customer may opt to extend the Minimum Term of this Agreement by [ <text:s/>] ([ <text:s/>]) year[s] subject to review.]</text:span></text:p>
      <text:p text:style-name="P1"><text:span text:style-name="T2">[Should the Customer opt to extend the Minimum Term and increase the number of licences, the following will apply:</text:span></text:p>
      <text:p text:style-name="P1"><text:span text:style-name="T2">[ <text:s/>]</text:span></text:p>
      <text:p text:style-name="P1"><text:soft-page-break/><text:span text:style-name="T2">[Payment terms are to be discussed subject to Contract Value for any subsequent extension period in accordance with Clause 2 of this Agreement.]</text:span></text:p>
      <text:p text:style-name="P4"/>
      <text:p text:style-name="P3"><text:span text:style-name="T5">5.<text:tab/>Milestones and Targets</text:span></text:p>
      <text:p text:style-name="P1"><text:span text:style-name="T2">[The Customer and Provider propose the following:</text:span></text:p>
      <text:p text:style-name="P1"><text:span text:style-name="T2">Mobilisation period: [INSERT DATE FROM XX TO XX </text:span><text:span text:style-name="T6">eg. 6 weeks in the case of managed licences / 3 weeks in the case of Self Sign-up access</text:span><text:span text:style-name="T2">]</text:span></text:p>
      <text:p text:style-name="P1"><text:span text:style-name="T2">Hosted Services provision: [INSERT DATE FROM XX TO XX ]</text:span></text:p>
      <text:p text:style-name="P1"><text:span text:style-name="T2">These can be adjusted at any time by mutual agreement of the parties in writing.]</text:span></text:p>
      <text:p text:style-name="P7"/>
      <text:p text:style-name="P65"><text:span text:style-name="T11">Schedule 2 (Acceptable Use Policy)</text:span></text:p>
      <text:p text:style-name="P18"><text:span text:style-name="T5">1.<text:tab/>Introduction</text:span></text:p>
      <text:p text:style-name="P25"><text:span text:style-name="T2">1.1<text:tab/>This acceptable use policy (the "</text:span><text:span text:style-name="T5">Policy</text:span><text:span text:style-name="T2">") sets out the rules governing:</text:span></text:p>
      <text:p text:style-name="P36"><text:span text:style-name="T2">(a)<text:tab/>the use of a sub-domain of www.bfb-labs.com, any successor website, and the services available on that website or any successor website (the "</text:span><text:span text:style-name="T5">Services</text:span><text:span text:style-name="T2">", such definition only to be used in relation to this Schedule 2); and</text:span></text:p>
      <text:p text:style-name="P36"><text:span text:style-name="T2">(b)<text:tab/>the transmission, storage and processing of content by you, or by any person on your behalf, using the Services ("</text:span><text:span text:style-name="T5">Content</text:span><text:span text:style-name="T2">").</text:span></text:p>
      <text:p text:style-name="P25"><text:span text:style-name="T2">1.2<text:tab/>References in this Policy to "you" are to any customer for the Services and any individual user of the Services (and "your" should be construed accordingly); and references in this Policy to "us" are to BFB Labs Ltd (and "we" and "our" should be construed accordingly).</text:span></text:p>
      <text:p text:style-name="P25"><text:span text:style-name="T2">1.3<text:tab/>By using the Services, you agree to the terms set out in this Policy. </text:span></text:p>
      <text:p text:style-name="P25"><text:span text:style-name="T2">1.4<text:tab/>We will ask for your express agreement to the terms of this Policy before you upload or submit any Content or otherwise use the Services.</text:span></text:p>
      <text:p text:style-name="P25"><text:span text:style-name="T2">1.5<text:tab/>You must be at least 18 years of age to use the Services; and by using the Services, you confirm to us that you are at least 18 years of age.</text:span></text:p>
      <text:p text:style-name="P18"><text:span text:style-name="T5">2.<text:tab/>General usage rules</text:span></text:p>
      <text:p text:style-name="P25"><text:span text:style-name="T2">2.1<text:tab/>You must not use the Services in any way that causes, or may cause, damage to the Services or impairment of the availability or accessibility of the Services.</text:span></text:p>
      <text:p text:style-name="P25"><text:span text:style-name="T2">2.2<text:tab/>You must not use the Services:</text:span></text:p>
      <text:p text:style-name="P36"><text:span text:style-name="T2">(a)<text:tab/>in any way that is unlawful, illegal, fraudulent, deceptive or harmful; or</text:span></text:p>
      <text:p text:style-name="P36"><text:span text:style-name="T2">(b)<text:tab/>in connection with any unlawful, illegal, fraudulent, deceptive or harmful purpose or activity.</text:span></text:p>
      <text:p text:style-name="P25"><text:span text:style-name="T2">2.3<text:tab/>You must ensure that all Content complies with the provisions of this Policy</text:span></text:p>
      <text:p text:style-name="P18"><text:span text:style-name="T5">3.<text:tab/>Factual accuracy</text:span></text:p>
      <text:p text:style-name="P25"><text:span text:style-name="T2">3.1<text:tab/>Content must not be untrue, false, inaccurate or misleading.</text:span></text:p>
      <text:p text:style-name="P25"><text:span text:style-name="T2">3.2<text:tab/>Statements of fact contained in Content and relating to persons (legal or natural) must be true.</text:span></text:p>
      <text:p text:style-name="P18"><text:span text:style-name="T5">4.<text:tab/>Intended Use</text:span></text:p>
      <text:p text:style-name="P71"><text:span text:style-name="T2">4.1</text:span><text:span text:style-name="T5"><text:tab/></text:span><text:span text:style-name="T2">You must take reasonable efforts to ensure that access to the Services is in line with the following statement of Intended Use:</text:span></text:p>
      <text:p text:style-name="P35"><text:span text:style-name="T5">VitaMind </text:span><text:span text:style-name="T2">is a holistic offering from BFB Labs in the form of a secure Online Hub integrated with BFB Labs digital intervention for young people Lumi Nova. It is accessible via a sub-domain of </text:span><text:a xlink:type="simple" xlink:href="https://www.bfb-labs.com" text:style-name="ListLabel_20_40" text:visited-style-name="ListLabel_20_40"><text:span text:style-name="T7">www.bfb-labs.com</text:span></text:a><text:span text:style-name="T2"> <text:s/>and is used by admin (“Hub Admin” at BFB Labs) and Appointed Staff only to create and manage end-users, and to monitor end-user specific data including Lumi Nova game app analytics and survey responses provided by parents/guardians/trusted adults (“Guardians”).</text:span></text:p>
      <text:p text:style-name="P35"><text:soft-page-break/><text:span text:style-name="T2">The VitaMind offering is a CE marked, Class 1 Software as a Medical Device registered with the UK Medicines and Healthcare Products Regulatory Agency (MHRA).</text:span></text:p>
      <text:list xml:id="list1384549457" text:style-name="WWNum21">
        <text:list-item>
          <text:p text:style-name="P72"><text:span text:style-name="T2">The Lumi Nova game app is to be used by young people facing mental health difficulties (recommended for ages 7 to 12).</text:span></text:p>
        </text:list-item>
        <text:list-item>
          <text:p text:style-name="P72"><text:span text:style-name="T2">The game app can be deployed in educational or health and social care settings.</text:span></text:p>
        </text:list-item>
        <text:list-item>
          <text:p text:style-name="P72"><text:span text:style-name="T2">VitaMind Hub will enable Appointed Staff to create and manage users and view progress data in real-time.</text:span></text:p>
        </text:list-item>
      </text:list>
      <text:p text:style-name="P69"><text:span text:style-name="T2">The offering is not intended to support clinical diagnosis nor risk assessment. It can be used to support treatment, intervention and care planning. It will not make any recommendations regarding clinical diagnosis, intervention, treatment, care planning nor risk assessment.</text:span></text:p>
      <text:p text:style-name="P70"/>
      <text:p text:style-name="P24"/>
      <text:p text:style-name="P8"/>
      <text:p text:style-name="P65"><text:span text:style-name="T11">Schedule 3 (Availability SLA)</text:span></text:p>
      <text:p text:style-name="P18"><text:span text:style-name="T5">1.<text:tab/>Introduction to availability SLA</text:span></text:p>
      <text:p text:style-name="P25"><text:span text:style-name="T2">1.1<text:tab/>This Schedule 3 sets out the Provider's availability commitments relating to the Hosted Services.</text:span></text:p>
      <text:p text:style-name="P25"><text:span text:style-name="T2">1.2<text:tab/>In this Schedule 3, "uptime" means the percentage of time during a given period when the Hosted Services are available at the gateway between public internet and the network of the hosting services provider for the Hosted Services.</text:span></text:p>
      <text:p text:style-name="P18"><text:span text:style-name="T5">2.<text:tab/>Availability</text:span></text:p>
      <text:p text:style-name="P25"><text:span text:style-name="T2">2.1<text:tab/>The Provider shall use reasonable endeavours to ensure that the uptime for the Hosted Services is at least 99.9% during each calendar month.</text:span></text:p>
      <text:p text:style-name="P7"/>
      <text:p text:style-name="P65"><text:span text:style-name="T11">Schedule 4 (Support SLA)</text:span></text:p>
      <text:p text:style-name="P18"><text:span text:style-name="T5">1.<text:tab/>Introduction</text:span></text:p>
      <text:p text:style-name="P25"><text:span text:style-name="T2">1.1<text:tab/>This Schedule 4 sets out the service levels applicable to the Support Services.</text:span></text:p>
      <text:p text:style-name="P18"><text:span text:style-name="T5">2.<text:tab/>Helpdesk</text:span></text:p>
      <text:p text:style-name="P25"><text:span text:style-name="T2">2.1<text:tab/>The Provider shall make available to the Customer an online helpdesk.</text:span></text:p>
      <text:p text:style-name="P25"><text:span text:style-name="T2">2.2<text:tab/>The Customer may use the helpdesk for the purposes of requesting and, where applicable, receiving the Support Services; and the Customer must not use the helpdesk for any other purpose.</text:span></text:p>
      <text:p text:style-name="P25"><text:span text:style-name="T2">2.3<text:tab/>The Provider shall ensure that the helpdesk is accessible by email.</text:span></text:p>
      <text:p text:style-name="P25"><text:span text:style-name="T2">2.4<text:tab/>The Provider shall ensure that the helpdesk is operational and adequately staffed during Business Hours during the Term.</text:span></text:p>
      <text:p text:style-name="P25"><text:span text:style-name="T2">2.5<text:tab/>The Customer shall ensure that all requests for Support Services that it may make from time to time shall be made through the helpdesk.</text:span></text:p>
      <text:p text:style-name="P18"><text:span text:style-name="T5">3.<text:tab/>Provision of Support Services</text:span></text:p>
      <text:p text:style-name="P25"><text:span text:style-name="T2">3.1<text:tab/>The Support Services shall be provided remotely, save to the extent that the parties agree otherwise in writing.</text:span></text:p>
      <text:p text:style-name="P65"><text:span text:style-name="T11">Schedule 5 (Data processing information)</text:span></text:p>
      <text:p text:style-name="P22"/>
      <text:p text:style-name="P18"><text:span text:style-name="T5">Data Protection Impact Assessment (DPIA) document enclosed.</text:span></text:p>
      <text:p text:style-name="P18"><text:span text:style-name="T5">[</text:span><text:span text:style-name="T6">Embed file if possible</text:span><text:span text:style-name="T5">]</text:span></text:p>
      <text:p text:style-name="P18"><text:span text:style-name="T5">1.<text:tab/>Categories of data subject</text:span></text:p>
      <text:p text:style-name="P16"><text:span text:style-name="T2">Patient/Service User/Young Person; </text:span></text:p>
      <text:p text:style-name="P16"><text:span text:style-name="T2">NHS Trust and Staff;</text:span></text:p>
      <text:p text:style-name="P16"><text:span text:style-name="T2">Schools staff / SEN coordinators;</text:span></text:p>
      <text:p text:style-name="P16"><text:span text:style-name="T2">Young Person’s Parent/Carer/Guardian/Social Workers</text:span></text:p>
      <text:p text:style-name="P18"><text:span text:style-name="T5">2.<text:tab/>Types of Personal Data</text:span></text:p>
      <text:p text:style-name="P16"><text:span text:style-name="T2">First name </text:span></text:p>
      <text:p text:style-name="P16"><text:span text:style-name="T2">Last name </text:span></text:p>
      <text:p text:style-name="P16"><text:span text:style-name="T2">Date of Birth</text:span></text:p>
      <text:p text:style-name="P16"><text:span text:style-name="T2">Email address </text:span></text:p>
      <text:p text:style-name="P16"><text:span text:style-name="T2">Phone number </text:span></text:p>
      <text:p text:style-name="P16"><text:span text:style-name="T2">Gender </text:span></text:p>
      <text:p text:style-name="P16"><text:span text:style-name="T2">Ethnicity </text:span></text:p>
      <text:p text:style-name="P16"><text:span text:style-name="T2">Postcode</text:span></text:p>
      <text:p text:style-name="P1"><text:span text:style-name="T2">Special Education Need and/or Disability</text:span></text:p>
      <text:p text:style-name="P18"><text:span text:style-name="T5">3.<text:tab/>Purposes of processing</text:span></text:p>
      <text:p text:style-name="P14"><text:span text:style-name="T2">VitaMind is a holistic offering from BFB Labs in the form of a secure online portal integrated with BFB Labs’ digital therapeutic intervention for children and young people (Lumi Nova). It will be accessible via a sub-domain of www.bfb-labs.com and is used by admin (“Hub Admin” at BFB Labs) and Appointed Staff only to create and manage End-users, monitor End-user specific monitoring data including Lumi Nova game app analytics and survey responses provided by parents/guardians/trusted adults supporting the young person (“Guardians”).</text:span></text:p>
      <text:p text:style-name="P15"><text:soft-page-break/></text:p>
      <text:p text:style-name="P14"><text:span text:style-name="T2">The VitaMind Hub is part of BFB Labs’ service package and is designed to serve as a key delivery and data monitoring tool for Lumi Nova.</text:span></text:p>
      <text:p text:style-name="P15"/>
      <text:p text:style-name="P14"><text:span text:style-name="T2">The VitaMind Hub is a secure online portal which will be accessible via a sub-domain of </text:span><text:a xlink:type="simple" xlink:href="https://www.bfb-labs.com/" text:style-name="ListLabel_20_40" text:visited-style-name="ListLabel_20_40"><text:span text:style-name="T7">www.bfb-labs.com</text:span></text:a><text:span text:style-name="T2"> and will:</text:span></text:p>
      <text:list xml:id="list1801987947" text:style-name="WWNum16">
        <text:list-item>
          <text:p text:style-name="P67"><text:span text:style-name="T2">enable an administrator to create and maintain a list of Appointed Staff</text:span></text:p>
        </text:list-item>
        <text:list-item>
          <text:p text:style-name="P67"><text:span text:style-name="T2">enable an administrator to send notifications (email) to Appointed Staff</text:span></text:p>
        </text:list-item>
        <text:list-item>
          <text:p text:style-name="P67"><text:span text:style-name="T2">enable End-user profiles to be created including the End-user’s name, gender, date of birth, ethnicity and if they have a disability (optional)</text:span></text:p>
        </text:list-item>
        <text:list-item>
          <text:p text:style-name="P67"><text:span text:style-name="T2">Enable Parent/Guardian’s details (name, phone number, email address, post code and relationship to child) to be added for each End-user’s profile</text:span></text:p>
        </text:list-item>
        <text:list-item>
          <text:p text:style-name="P67"><text:span text:style-name="T2">generate a unique web page for each Guardian with general information about Lumi Nova, host a consent acceptance form for Guardians, and presents a validated outcomes scale to Guardians - the responses to which will be saved in the End-user profile (only visible to Appointed Staff)</text:span></text:p>
        </text:list-item>
        <text:list-item>
          <text:p text:style-name="P67"><text:span text:style-name="T2">generate and send unique game key and BFB Labs’ mobile game download instructions via SMS using a third-party tool (Twilio is a sub-processor which receives personal non-identifiable data in the form of the Guardian’s phone number only) to the Guardian</text:span></text:p>
        </text:list-item>
        <text:list-item>
          <text:p text:style-name="P67"><text:span text:style-name="T2">enable Appointed Staff to view any survey data completed by Guardians</text:span></text:p>
        </text:list-item>
        <text:list-item>
          <text:p text:style-name="P67"><text:span text:style-name="T2">enable Appointed Staff to view End-user game performance</text:span></text:p>
        </text:list-item>
        <text:list-item>
          <text:p text:style-name="P67"><text:span text:style-name="T2">enable Appointed Staff to send SMS notifications to Guardians</text:span></text:p>
        </text:list-item>
      </text:list>
      <text:p text:style-name="P15"/>
      <text:p text:style-name="P14"><text:span text:style-name="T2">The VitaMind Hub has a ‘Resources’ section for Appointed Staff comprising training information, videos and useful links.</text:span></text:p>
      <text:p text:style-name="P15"/>
      <text:p text:style-name="P14"><text:span text:style-name="T2">The Provider will anonymise data and use anonymised data for the purposes of service improvement (including but not limited to improving our products and services or targeting unmet need), evaluation and reporting (including but not limited to impact reporting, regional reporting, and for national data sets). On a mutually agreed basis, the Provider will also be authorised to contact End-users to gather feedback and data for the purposes of service improvement, evaluation and reporting.</text:span></text:p>
      <text:p text:style-name="P15"/>
      <text:p text:style-name="P18"><text:span text:style-name="T5">4.<text:tab/>Security measures for Personal Data</text:span></text:p>
      <text:p text:style-name="P16"><text:span text:style-name="T2">Encryption at rest and in transit</text:span></text:p>
      <text:p text:style-name="P16"><text:span text:style-name="T2">Multi-factor authentication</text:span></text:p>
      <text:p text:style-name="P16"><text:soft-page-break/><text:span text:style-name="T2">Anonymisation</text:span></text:p>
      <text:p text:style-name="P16"><text:span text:style-name="T2">Appropriate Access (and audit) Controls which can be role-based if necessary</text:span></text:p>
      <text:p text:style-name="P16"><text:span text:style-name="T2">Training and robust information management practises</text:span></text:p>
      <text:p text:style-name="P16"><text:span text:style-name="T2">Data back-up (daily)</text:span></text:p>
      <text:p text:style-name="P16"><text:span text:style-name="T2">Effective and robust ‘Disaster Recovery’ provided by AWS</text:span></text:p>
      <text:p text:style-name="P18"><text:span text:style-name="T5">5.<text:tab/>Sub-processors of Personal Data</text:span></text:p>
      <text:p text:style-name="P73"/>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1"><text:span text:style-name="T2">Organisation</text:span></text:p>
          </table:table-cell>
          <table:table-cell table:style-name="Table3.A1" office:value-type="string">
            <text:p text:style-name="P1"><text:span text:style-name="T2">Activity</text:span></text:p>
          </table:table-cell>
          <table:table-cell table:style-name="Table3.A1" office:value-type="string">
            <text:p text:style-name="P1"><text:span text:style-name="T2">Accreditations/Certification</text:span></text:p>
          </table:table-cell>
        </table:table-row>
        <table:table-row table:style-name="Table3.2">
          <table:table-cell table:style-name="Table3.A2" office:value-type="string">
            <text:p text:style-name="P1"><text:span text:style-name="T2">BFB Labs </text:span></text:p>
          </table:table-cell>
          <table:table-cell table:style-name="Table3.B2" office:value-type="string">
            <text:p text:style-name="P1"><text:span text:style-name="T2">Data Processor</text:span></text:p>
          </table:table-cell>
          <table:table-cell table:style-name="Table3.C2" office:value-type="string">
            <text:p text:style-name="P1"><text:span text:style-name="T4">MHRA Reference Number: 10054 (view BFB Labs' registration on the Public Access Database for Medical Device Registration </text:span><text:a xlink:type="simple" xlink:href="https://aic.mhra.gov.uk/era/pdr.nsf/Search?SearchView&amp;Query=/era/pdr.nsf/Search?SearchView&amp;Query=%5BFileRefNo%5DContains(10054)&amp;SearchOrder=4" text:style-name="ListLabel_20_42" text:visited-style-name="ListLabel_20_42"><text:span text:style-name="T8">here</text:span></text:a><text:span text:style-name="T4">)</text:span></text:p>
            <text:p text:style-name="P1"><text:span text:style-name="T2">CE mark for Class 1 medical device </text:span><text:a xlink:type="simple" xlink:href="https://drive.google.com/file/d/1m28zIOLYeOs8D3U_iCzSscS-41I-2W_9/view" text:style-name="ListLabel_20_40" text:visited-style-name="ListLabel_20_40"><text:span text:style-name="T7">(view here)</text:span></text:a></text:p>
            <text:p text:style-name="P1"><text:span text:style-name="T2">NHS DSP Toolkit - </text:span><text:a xlink:type="simple" xlink:href="https://www.dsptoolkit.nhs.uk/OrganisationSearch/B4A3L" text:style-name="ListLabel_20_40" text:visited-style-name="ListLabel_20_40"><text:span text:style-name="T7">Standards Met</text:span></text:a></text:p>
            <text:p text:style-name="P1"><text:span text:style-name="T2">ICO Registration - ZA393479</text:span></text:p>
            <text:p text:style-name="P1"><text:span text:style-name="T2">Cyber Essentials - </text:span><text:a xlink:type="simple" xlink:href="https://drive.google.com/file/d/1RK6u-rPSUTNKkoCW-pE61gFJh8chCWZ7/view?usp=sharing" text:style-name="ListLabel_20_40" text:visited-style-name="ListLabel_20_40"><text:span text:style-name="T7">Certified</text:span></text:a></text:p>
            <text:p text:style-name="P1"><text:span text:style-name="T2">NHS DTAC - Passed</text:span></text:p>
          </table:table-cell>
        </table:table-row>
        <table:table-row table:style-name="Table3.3">
          <table:table-cell table:style-name="Table3.A3" office:value-type="string">
            <text:p text:style-name="P1"><text:span text:style-name="T2">Amazon Web Services </text:span></text:p>
          </table:table-cell>
          <table:table-cell table:style-name="Table3.B3" office:value-type="string">
            <text:p text:style-name="P1"><text:span text:style-name="T2">Data Sub-Processor </text:span></text:p>
          </table:table-cell>
          <table:table-cell table:style-name="Table3.C3" office:value-type="string">
            <text:p text:style-name="P1"><text:span text:style-name="T2">ISO 27001; ISO 27017 and ISO 27018</text:span></text:p>
            <text:p text:style-name="P1"><text:span text:style-name="T2">SOC 2 and SOC 3 Compliant</text:span></text:p>
            <text:p text:style-name="P1"><text:span text:style-name="T2">EU:US Privacy Shield Certification</text:span></text:p>
            <text:p text:style-name="P1"><text:span text:style-name="T2">Data Processing Addendum</text:span></text:p>
          </table:table-cell>
        </table:table-row>
        <table:table-row table:style-name="Table3.4">
          <table:table-cell table:style-name="Table3.A4" office:value-type="string">
            <text:p text:style-name="P1"><text:span text:style-name="T2">Twilio</text:span></text:p>
          </table:table-cell>
          <table:table-cell table:style-name="Table3.B4" office:value-type="string">
            <text:p text:style-name="P1"><text:span text:style-name="T2">Data Sub-Processor</text:span></text:p>
          </table:table-cell>
          <table:table-cell table:style-name="Table3.C4" office:value-type="string">
            <text:p text:style-name="P1"><text:span text:style-name="T2">ISO 27001; ISO 27017 and ISO 27018</text:span></text:p>
            <text:p text:style-name="P1"><text:span text:style-name="T2">SOC 2 Compliant</text:span></text:p>
            <text:p text:style-name="P1"><text:span text:style-name="T2">Data processing addendum</text:span></text:p>
          </table:table-cell>
        </table:table-row>
        <table:table-row table:style-name="Table3.5">
          <table:table-cell table:style-name="Table3.A5" office:value-type="string">
            <text:p text:style-name="P1"><text:span text:style-name="T2">Buyer Organisation</text:span></text:p>
          </table:table-cell>
          <table:table-cell table:style-name="Table3.B5" office:value-type="string">
            <text:p text:style-name="P1"><text:span text:style-name="T2">Data Controller</text:span></text:p>
          </table:table-cell>
          <table:table-cell table:style-name="Table3.C5" office:value-type="string">
            <text:p text:style-name="P1"><text:span text:style-name="T2">ICO Registration</text:span></text:p>
            <text:p text:style-name="P4"/>
          </table:table-cell>
        </table:table-row>
      </table:table>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roman" style:font-pitch="variable"/>
    <style:font-face style:name="Segoe UI" svg:font-family="'Segoe UI'" style:font-family-generic="roman" style:font-pitch="variable"/>
    <style:font-face style:name="Verdana" svg:font-family="Verdana" style:font-family-generic="roman" style:font-pitch="variable"/>
    <style:font-face style:name="Arial1" svg:font-family="Arial" style:font-family-generic="system" style:font-pitch="variable"/>
    <style:font-face style:name="Arial Unicode MS" svg:font-family="'Arial Unicode MS'" style:font-family-generic="system" style:font-pitch="variable"/>
    <style:font-face style:name="Georgia1" svg:font-family="Georgia" style:font-family-generic="system" style:font-pitch="variable"/>
    <style:font-face style:name="PingFang SC" svg:font-family="'PingFang SC'" style:font-family-generic="system" style:font-pitch="variable"/>
    <style:font-face style:name="Segoe UI1" svg:font-family="'Segoe UI'" style:font-family-generic="system" style:font-pitch="variable"/>
    <style:font-face style:name="Times New Roman"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Verdana" fo:font-size="11pt" fo:language="none" fo:country="none" style:letter-kerning="false" style:font-name-asian="Verdana1" style:font-size-asian="11pt" style:language-asian="zh" style:country-asian="CN" style:font-name-complex="Verdana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Verdana" fo:font-size="11pt" fo:language="none" fo:country="none" style:letter-kerning="false" style:font-name-asian="Verdana1" style:font-size-asian="11pt" style:language-asian="zh" style:country-asian="CN" style:font-name-complex="Verdana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normal" style:next-style-name="Text_20_body"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name-asian="PingFang SC" style:font-family-asian="'PingFang SC'"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start" style:justify-single-word="false" fo:orphans="2" fo:widows="2" style:writing-mode="lr-tb"/>
      <style:text-properties fo:color="#000000" fo:font-size="10pt" style:font-size-asian="10pt"/>
    </style:style>
    <style:style style:name="List" style:family="paragraph" style:parent-style-name="Text_20_body" style:default-outline-level="" style:class="list">
      <style:text-properties style:font-name-complex="Arial Unicode MS" style:font-family-complex="'Arial Unicode MS'"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normal" style:default-outline-level="" style:class="index">
      <style:paragraph-properties text:number-lines="false" text:line-number="0"/>
      <style:text-properties style:font-name-complex="Arial Unicode MS" style:font-family-complex="'Arial Unicode MS'" style:font-family-generic-complex="system" style:font-pitch-complex="variable"/>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weight="bold" style:font-weight-asian="bold"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keep-with-next="always"/>
      <style:text-properties fo:font-size="36pt" fo:font-weight="bold" style:font-size-asian="36pt" style:font-weight-asian="bold" style:font-size-complex="36pt" style:font-weight-complex="bold"/>
    </style:style>
    <style:style style:name="caption" style:family="paragraph" style:parent-style-name="normal" style:default-outline-level="">
      <style:paragraph-properties fo:margin-top="0.0835in" fo:margin-bottom="0.0835in" loext:contextual-spacing="false" text:number-lines="false" text:line-number="0"/>
      <style:text-properties fo:font-size="12pt" fo:font-style="italic" style:font-size-asian="12pt" style:font-style-asian="italic" style:font-name-complex="Arial Unicode MS" style:font-family-complex="'Arial Unicode MS'" style:font-family-generic-complex="system" style:font-pitch-complex="variable" style:font-size-complex="12pt" style:font-style-complex="italic"/>
    </style:style>
    <style:style style:name="mainhead" style:family="paragraph" style:default-outline-level="">
      <style:paragraph-properties fo:text-align="center" style:justify-single-word="false" fo:orphans="2" fo:widows="2" style:writing-mode="lr-tb"/>
      <style:text-properties fo:color="#000000" fo:font-size="12.5pt" fo:font-weight="bold" style:font-size-asian="12.5pt" style:font-weight-asian="bold"/>
    </style:style>
    <style:style style:name="Document_20_Name" style:display-name="Document Name" style:family="paragraph" style:default-outline-level="">
      <style:paragraph-properties fo:text-align="center" style:justify-single-word="false" fo:orphans="2" fo:widows="2" style:writing-mode="lr-tb"/>
      <style:text-properties fo:color="#000000" fo:font-size="14pt" fo:font-weight="bold" style:font-size-asian="14pt" style:font-weight-asian="bold"/>
    </style:style>
    <style:style style:name="parthead" style:family="paragraph" style:default-outline-level="">
      <style:paragraph-properties fo:text-align="start" style:justify-single-word="false" fo:orphans="2" fo:widows="2" style:writing-mode="lr-tb"/>
      <style:text-properties fo:text-transform="uppercase" fo:color="#000000" fo:font-size="12pt" fo:font-weight="bold" style:font-size-asian="12pt" style:font-weight-asian="bold"/>
    </style:style>
    <style:style style:name="Intro_20_Heading" style:display-name="Intro Heading" style:family="paragraph" style:default-outline-level="">
      <style:paragraph-properties fo:text-align="start" style:justify-single-word="false" fo:orphans="2" fo:widows="2" style:writing-mode="lr-tb"/>
      <style:text-properties fo:text-transform="uppercase" fo:color="#000000" fo:font-size="12pt" fo:font-weight="bold" style:font-size-asian="12pt" style:font-weight-asian="bold"/>
    </style:style>
    <style:style style:name="Schedule" style:family="paragraph" style:default-outline-level="">
      <style:paragraph-properties fo:text-align="start" style:justify-single-word="false" fo:orphans="2" fo:widows="2" style:writing-mode="lr-tb"/>
      <style:text-properties fo:text-transform="uppercase" fo:color="#000000" fo:font-size="12pt" fo:font-weight="bold" style:font-size-asian="12pt" style:font-weight-asian="bold"/>
    </style:style>
    <style:style style:name="sectionhead" style:family="paragraph" style:default-outline-level="">
      <style:paragraph-properties fo:text-align="start" style:justify-single-word="false" fo:orphans="2" fo:widows="2" style:writing-mode="lr-tb">
        <style:tab-stops>
          <style:tab-stop style:position="0.4165in"/>
        </style:tab-stops>
      </style:paragraph-properties>
      <style:text-properties fo:color="#000000" fo:font-size="10pt" fo:font-weight="bold" style:font-size-asian="10pt" style:font-weight-asian="bold"/>
    </style:style>
    <style:style style:name="Level_20_1_20_Heading" style:display-name="Level 1 Heading" style:family="paragraph" style:default-outline-level="">
      <style:paragraph-properties fo:text-align="start" style:justify-single-word="false" fo:orphans="2" fo:widows="2" style:writing-mode="lr-tb">
        <style:tab-stops>
          <style:tab-stop style:position="0.4165in"/>
        </style:tab-stops>
      </style:paragraph-properties>
      <style:text-properties fo:color="#000000" fo:font-size="10pt" fo:font-weight="bold" style:font-size-asian="10pt" style:font-weight-asian="bold"/>
    </style:style>
    <style:style style:name="Sch_20_1_20_Heading" style:display-name="Sch 1 Heading" style:family="paragraph" style:default-outline-level="">
      <style:paragraph-properties fo:text-align="start" style:justify-single-word="false" fo:orphans="2" fo:widows="2" style:writing-mode="lr-tb">
        <style:tab-stops>
          <style:tab-stop style:position="0.4165in"/>
        </style:tab-stops>
      </style:paragraph-properties>
      <style:text-properties fo:color="#000000" fo:font-size="10pt" fo:font-weight="bold" style:font-size-asian="10pt" style:font-weight-asian="bold"/>
    </style:style>
    <style:style style:name="unithead" style:family="paragraph" style:default-outline-level="">
      <style:paragraph-properties fo:text-align="start" style:justify-single-word="false" fo:orphans="2" fo:widows="2" style:writing-mode="lr-tb"/>
      <style:text-properties fo:color="#000000" fo:font-size="10pt" fo:font-weight="bold" style:font-size-asian="10pt" style:font-weight-asian="bold"/>
    </style:style>
    <style:style style:name="Sch_20_2_20_Heading" style:display-name="Sch 2 Heading" style:family="paragraph" style:default-outline-level="">
      <style:paragraph-properties fo:text-align="start" style:justify-single-word="false" fo:orphans="2" fo:widows="2" style:writing-mode="lr-tb"/>
      <style:text-properties fo:color="#000000" fo:font-size="10pt" fo:font-weight="bold" style:font-size-asian="10pt" style:font-weight-asian="bold"/>
    </style:style>
    <style:style style:name="italichead" style:family="paragraph" style:default-outline-level="">
      <style:paragraph-properties fo:text-align="start" style:justify-single-word="false" fo:orphans="2" fo:widows="2" style:writing-mode="lr-tb"/>
      <style:text-properties fo:color="#000000" fo:font-size="10pt" fo:font-style="italic" style:font-size-asian="10pt" style:font-style-asian="italic"/>
    </style:style>
    <style:style style:name="unitbody"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4165in"/>
        </style:tab-stops>
      </style:paragraph-properties>
      <style:text-properties fo:color="#000000" fo:font-size="10pt" style:font-size-asian="10pt"/>
    </style:style>
    <style:style style:name="Parties_20_1" style:display-name="Parties 1"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4165in"/>
        </style:tab-stops>
      </style:paragraph-properties>
      <style:text-properties fo:color="#000000" fo:font-size="10pt" style:font-size-asian="10pt"/>
    </style:style>
    <style:style style:name="Background_20_1" style:display-name="Background 1"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4165in"/>
        </style:tab-stops>
      </style:paragraph-properties>
      <style:text-properties fo:color="#000000" fo:font-size="10pt" style:font-size-asian="10pt"/>
    </style:style>
    <style:style style:name="Level_20_1_20_Number" style:display-name="Level 1 Number"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4165in"/>
        </style:tab-stops>
      </style:paragraph-properties>
      <style:text-properties fo:color="#000000" fo:font-size="10pt" style:font-size-asian="10pt"/>
    </style:style>
    <style:style style:name="Sch_20_1_20_Number" style:display-name="Sch 1 Number"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4165in"/>
        </style:tab-stops>
      </style:paragraph-properties>
      <style:text-properties fo:color="#000000" fo:font-size="10pt" style:font-size-asian="10pt"/>
    </style:style>
    <style:style style:name="Level_20_2_20_Number_20__28_not_20_list_29_" style:display-name="Level 2 Number (not list)"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4165in"/>
        </style:tab-stops>
      </style:paragraph-properties>
      <style:text-properties fo:color="#000000" fo:font-size="10pt" style:font-size-asian="10pt"/>
    </style:style>
    <style:style style:name="unindentedunitbody" style:family="paragraph" style:default-outline-level="">
      <style:paragraph-properties fo:text-align="start" style:justify-single-word="false" fo:orphans="2" fo:widows="2" style:writing-mode="lr-tb"/>
      <style:text-properties fo:color="#000000" fo:font-size="10pt" style:font-size-asian="10pt"/>
    </style:style>
    <style:style style:name="Definition" style:family="paragraph" style:default-outline-level="">
      <style:paragraph-properties fo:text-align="start" style:justify-single-word="false" fo:orphans="2" fo:widows="2" style:writing-mode="lr-tb"/>
      <style:text-properties fo:color="#000000" fo:font-size="10pt" style:font-size-asian="10pt"/>
    </style:style>
    <style:style style:name="partor" style:family="paragraph" style:default-outline-level="">
      <style:paragraph-properties fo:text-align="center" style:justify-single-word="false" fo:orphans="2" fo:widows="2" style:writing-mode="lr-tb"/>
      <style:text-properties fo:color="#000000" fo:font-size="10pt" fo:font-weight="bold" style:font-size-asian="10pt" style:font-weight-asian="bold"/>
    </style:style>
    <style:style style:name="sectionor" style:family="paragraph" style:default-outline-level="">
      <style:paragraph-properties fo:text-align="center" style:justify-single-word="false" fo:orphans="2" fo:widows="2" style:writing-mode="lr-tb"/>
      <style:text-properties fo:color="#000000" fo:font-size="10pt" fo:font-weight="bold" style:font-size-asian="10pt" style:font-weight-asian="bold"/>
    </style:style>
    <style:style style:name="unitor" style:family="paragraph" style:default-outline-level="">
      <style:paragraph-properties fo:text-align="center" style:justify-single-word="false" fo:orphans="2" fo:widows="2" style:writing-mode="lr-tb"/>
      <style:text-properties fo:color="#000000" fo:font-size="10pt" fo:font-weight="bold" style:font-size-asian="10pt" style:font-weight-asian="bold"/>
    </style:style>
    <style:style style:name="docularlist0"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Level_20_2_20_Number" style:display-name="Level 2 Number"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Sch_20_2_20_Number" style:display-name="Sch 2 Number"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Admin_20_Head" style:display-name="Admin Head"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3pt" fo:font-weight="bold" style:font-size-asian="13pt" style:font-weight-asian="bold"/>
    </style:style>
    <style:style style:name="Body_20_Text_20_1" style:display-name="Body Text 1" style:family="paragraph" style:default-outline-level="">
      <style:paragraph-properties fo:margin-left="0.41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ocularlist1" style:family="paragraph" style:default-outline-level="">
      <style:paragraph-properties fo:margin-left="0.83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Parties_20_2" style:display-name="Parties 2" style:family="paragraph" style:default-outline-level="">
      <style:paragraph-properties fo:margin-left="0.83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Background_20_2" style:display-name="Background 2" style:family="paragraph" style:default-outline-level="">
      <style:paragraph-properties fo:margin-left="0.83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Level_20_3_20_Number" style:display-name="Level 3 Number" style:family="paragraph" style:default-outline-level="">
      <style:paragraph-properties fo:margin-left="0.83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Sch_20_3_20_Number" style:display-name="Sch 3 Number" style:family="paragraph" style:default-outline-level="">
      <style:paragraph-properties fo:margin-left="0.83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efinition_20_1" style:display-name="Definition 1" style:family="paragraph" style:default-outline-level="">
      <style:paragraph-properties fo:margin-left="0.83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ocularlist2" style:family="paragraph" style:default-outline-level="">
      <style:paragraph-properties fo:margin-left="1.2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Level_20_4_20_Number" style:display-name="Level 4 Number" style:family="paragraph" style:default-outline-level="">
      <style:paragraph-properties fo:margin-left="1.2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Sch_20_4_20_Number" style:display-name="Sch 4 Number" style:family="paragraph" style:default-outline-level="">
      <style:paragraph-properties fo:margin-left="1.2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efinition_20_2" style:display-name="Definition 2" style:family="paragraph" style:default-outline-level="">
      <style:paragraph-properties fo:margin-left="1.2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ocularlist3" style:family="paragraph" style:default-outline-level="">
      <style:paragraph-properties fo:margin-left="1.66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Level_20_5_20_Number" style:display-name="Level 5 Number" style:family="paragraph" style:default-outline-level="">
      <style:paragraph-properties fo:margin-left="1.66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Sch_20_5_20_Number" style:display-name="Sch 5 Number" style:family="paragraph" style:default-outline-level="">
      <style:paragraph-properties fo:margin-left="1.66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efinition_20_3" style:display-name="Definition 3" style:family="paragraph" style:default-outline-level="">
      <style:paragraph-properties fo:margin-left="1.666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ocularlist4" style:family="paragraph" style:default-outline-level="">
      <style:paragraph-properties fo:margin-left="2.08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Level_20_6_20_Number" style:display-name="Level 6 Number" style:family="paragraph" style:default-outline-level="">
      <style:paragraph-properties fo:margin-left="2.08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Sch_20_6_20_Number" style:display-name="Sch 6 Number" style:family="paragraph" style:default-outline-level="">
      <style:paragraph-properties fo:margin-left="2.08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Definition_20_4" style:display-name="Definition 4" style:family="paragraph" style:default-outline-level="">
      <style:paragraph-properties fo:margin-left="2.0835in" fo:margin-right="0in" fo:text-align="start" style:justify-single-word="false" fo:orphans="2" fo:widows="2" fo:text-indent="-0.4165in" style:auto-text-indent="false" style:writing-mode="lr-tb">
        <style:tab-stops>
          <style:tab-stop style:position="0in"/>
        </style:tab-stops>
      </style:paragraph-properties>
      <style:text-properties fo:color="#000000" fo:font-size="10pt" style:font-size-asian="10pt"/>
    </style:style>
    <style:style style:name="unnumberedlist0" style:family="paragraph" style:default-outline-level="">
      <style:paragraph-properties fo:margin-left="0.416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Definition_20__28_unnumbered_29_" style:display-name="Definition (unnumbered)" style:family="paragraph" style:default-outline-level="">
      <style:paragraph-properties fo:margin-left="0.416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unnumberedlist1" style:family="paragraph" style:default-outline-level="">
      <style:paragraph-properties fo:margin-left="0.416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Definition_20_1_20__28_unnumbered_29_" style:display-name="Definition 1 (unnumbered)" style:family="paragraph" style:default-outline-level="">
      <style:paragraph-properties fo:margin-left="0.416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unnumberedlist2" style:family="paragraph" style:default-outline-level="">
      <style:paragraph-properties fo:margin-left="0.833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Definition_20_2_20__28_unnumbered_29_" style:display-name="Definition 2 (unnumbered)" style:family="paragraph" style:default-outline-level="">
      <style:paragraph-properties fo:margin-left="0.833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unnumberedlist3" style:family="paragraph" style:default-outline-level="">
      <style:paragraph-properties fo:margin-left="1.2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Definition_20_3_20__28_unnumbered_29_" style:display-name="Definition 3 (unnumbered)" style:family="paragraph" style:default-outline-level="">
      <style:paragraph-properties fo:margin-left="1.2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unnumberedlist4" style:family="paragraph" style:default-outline-level="">
      <style:paragraph-properties fo:margin-left="1.666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Definition_20_4_20__28_unnumbered_29_" style:display-name="Definition 4 (unnumbered)" style:family="paragraph" style:default-outline-level="">
      <style:paragraph-properties fo:margin-left="1.6665in" fo:margin-right="0in" fo:text-align="start" style:justify-single-word="false" fo:orphans="2" fo:widows="2" fo:text-indent="0in" style:auto-text-indent="false" style:writing-mode="lr-tb">
        <style:tab-stops>
          <style:tab-stop style:position="0in"/>
        </style:tab-stops>
      </style:paragraph-properties>
      <style:text-properties fo:color="#000000" fo:font-size="10pt" style:font-size-asian="10pt"/>
    </style:style>
    <style:style style:name="annotation_20_text" style:display-name="annotation text" style:family="paragraph" style:parent-style-name="normal" style:default-outline-level="">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normal" style:default-outline-level="">
      <style:paragraph-properties fo:margin-top="0in" fo:margin-bottom="0in" loext:contextual-spacing="false" fo:line-height="100%"/>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Header" style:family="paragraph" style:parent-style-name="normal" style:default-outline-level="" style:class="extra">
      <style:paragraph-properties fo:margin-top="0in" fo:margin-bottom="0in" loext:contextual-spacing="false" fo:line-height="100%">
        <style:tab-stops>
          <style:tab-stop style:position="3.1339in" style:type="center"/>
          <style:tab-stop style:position="6.2681in" style:type="right"/>
        </style:tab-stops>
      </style:paragraph-properties>
    </style:style>
    <style:style style:name="Footer" style:family="paragraph" style:parent-style-name="normal" style:default-outline-level="" style:class="extra">
      <style:paragraph-properties fo:margin-top="0in" fo:margin-bottom="0in" loext:contextual-spacing="false" fo:line-height="100%">
        <style:tab-stops>
          <style:tab-stop style:position="3.1339in" style:type="center"/>
          <style:tab-stop style:position="6.2681in" style:type="right"/>
        </style:tab-stops>
      </style:paragraph-properties>
    </style:style>
    <style:style style:name="Revision" style:family="paragraph" style:default-outline-level="">
      <style:paragraph-properties fo:margin-top="0in" fo:margin-bottom="0in" loext:contextual-spacing="false" fo:line-height="100%" fo:text-align="start" style:justify-single-word="false" fo:orphans="2" fo:widows="2" style:writing-mode="lr-tb"/>
    </style:style>
    <style:style style:name="List_20_Paragraph" style:display-name="List Paragraph" style:family="paragraph" style:parent-style-name="normal" style:default-outline-level="">
      <style:paragraph-properties fo:margin-left="0.5in" fo:margin-right="0in" fo:margin-top="0in" fo:margin-bottom="0in" loext:contextual-spacing="true" fo:text-indent="0in" style:auto-text-indent="false"/>
    </style:style>
    <style:style style:name="Level_20_7_20_Number" style:display-name="Level 7 Number" style:family="paragraph" style:parent-style-name="normal" style:default-outline-level="">
      <style:paragraph-properties fo:margin-left="2in" fo:margin-right="0in" fo:margin-top="0in" fo:margin-bottom="0.0417in" loext:contextual-spacing="false" fo:text-align="justify" style:justify-single-word="false" fo:text-indent="-0.5in" style:auto-text-indent="false">
        <style:tab-stops>
          <style:tab-stop style:position="2in"/>
        </style:tab-stops>
      </style:paragraph-properties>
      <style:text-properties style:font-name="Arial" fo:font-family="Arial" style:font-family-generic="roman" style:font-pitch="variable" fo:font-size="10pt"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style:style>
    <style:style style:name="Untitled_20_subclause_20_1" style:display-name="Untitled subclause 1" style:family="paragraph" style:parent-style-name="normal" style:default-outline-level="2" style:list-style-name="">
      <style:paragraph-properties fo:margin-left="0.3016in" fo:margin-right="0in" fo:margin-top="0.0835in" fo:margin-bottom="0.0835in" loext:contextual-spacing="false" style:line-height-at-least="0.2083in" fo:text-align="justify" style:justify-single-word="false" fo:text-indent="-0.3016in" style:auto-text-indent="false">
        <style:tab-stops>
          <style:tab-stop style:position="0.5in"/>
        </style:tab-stops>
      </style:paragraph-properties>
      <style:text-properties fo:color="#000000" style:font-name="Arial" fo:font-family="Arial" style:font-family-generic="roman" style:font-pitch="variable" fo:font-size="10pt" style:font-name-asian="Arial Unicode MS" style:font-family-asian="'Arial Unicode MS'" style:font-family-generic-asian="system" style:font-pitch-asian="variable" style:font-size-asian="10pt" style:language-asian="en" style:country-asian="US" style:font-name-complex="Arial1" style:font-family-complex="Arial" style:font-family-generic-complex="system" style:font-pitch-complex="variable" style:font-size-complex="10pt"/>
    </style:style>
    <style:style style:name="Untitled_20_subclause_20_2" style:display-name="Untitled subclause 2" style:family="paragraph" style:parent-style-name="Heading_20_1" style:auto-update="true" style:default-outline-level="">
      <style:paragraph-properties fo:margin-left="0.7874in" fo:margin-right="0in" fo:margin-top="0.0835in" fo:margin-bottom="0.0835in" loext:contextual-spacing="false" style:line-height-at-least="0.2083in" fo:keep-together="auto" fo:text-indent="-0.3937in" style:auto-text-indent="false" fo:keep-with-next="auto">
        <style:tab-stops>
          <style:tab-stop style:position="1.3783in"/>
        </style:tab-stops>
      </style:paragraph-properties>
      <style:text-properties style:font-name="Arial" fo:font-family="Arial" style:font-family-generic="roman" style:font-pitch="variable" fo:font-size="10pt" fo:language="en" fo:country="US" fo:font-weight="normal" style:font-name-asian="Times New Roman" style:font-family-asian="'Times New Roman'" style:font-family-generic-asian="system" style:font-pitch-asian="variable" style:font-size-asian="10pt" style:font-weight-asian="normal" style:font-name-complex="Arial1" style:font-family-complex="Arial" style:font-family-generic-complex="system" style:font-pitch-complex="variable" style:font-size-complex="10pt" style:font-weight-complex="bold"/>
    </style:style>
    <style:style style:name="Untitled_20_subclause_20_3" style:display-name="Untitled subclause 3" style:family="paragraph" style:parent-style-name="Untitled_20_subclause_20_2" style:next-style-name="Standard" style:default-outline-level="4" style:list-style-name="">
      <style:paragraph-properties fo:margin-left="0.5in" fo:margin-right="0in" fo:text-align="justify" style:justify-single-word="false" fo:text-indent="0.3862in" style:auto-text-indent="false">
        <style:tab-stops>
          <style:tab-stop style:position="1.5701in"/>
        </style:tab-stops>
      </style:paragraph-properties>
      <style:text-properties fo:color="#000000" fo:language="en" fo:country="GB" style:font-name-asian="Arial Unicode MS" style:font-family-asian="'Arial Unicode MS'" style:font-family-generic-asian="system" style:font-pitch-asian="variable"/>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Frame_20_contents" style:display-name="Frame contents" style:family="paragraph" style:parent-style-name="Standard" style:class="extra"/>
    <style:style style:name="Default_20_Paragraph_20_Font" style:display-name="Default Paragraph Font" style:family="text"/>
    <style:style style:name="mainheadCar" style:family="text">
      <style:text-properties fo:color="#000000" style:font-name="Verdana" fo:font-family="Verdana" style:font-family-generic="roman" style:font-pitch="variable" fo:font-size="12.5pt" fo:font-weight="bold" style:font-name-asian="Verdana1" style:font-family-asian="Verdana" style:font-family-generic-asian="system" style:font-pitch-asian="variable" style:font-size-asian="12.5pt" style:font-weight-asian="bold" style:font-name-complex="Verdana1" style:font-family-complex="Verdana" style:font-family-generic-complex="system" style:font-pitch-complex="variable"/>
    </style:style>
    <style:style style:name="Document_20_NameCar" style:display-name="Document NameCar" style:family="text">
      <style:text-properties fo:color="#000000" style:font-name="Verdana" fo:font-family="Verdana" style:font-family-generic="roman" style:font-pitch="variable" fo:font-size="14pt" fo:font-weight="bold" style:font-name-asian="Verdana1" style:font-family-asian="Verdana" style:font-family-generic-asian="system" style:font-pitch-asian="variable" style:font-size-asian="14pt" style:font-weight-asian="bold" style:font-name-complex="Verdana1" style:font-family-complex="Verdana" style:font-family-generic-complex="system" style:font-pitch-complex="variable"/>
    </style:style>
    <style:style style:name="partheadCar" style:family="text">
      <style:text-properties fo:text-transform="uppercase" fo:color="#000000" style:font-name="Verdana" fo:font-family="Verdana" style:font-family-generic="roman" style:font-pitch="variable" fo:font-size="12pt" fo:font-weight="bold" style:font-name-asian="Verdana1" style:font-family-asian="Verdana" style:font-family-generic-asian="system" style:font-pitch-asian="variable" style:font-size-asian="12pt" style:font-weight-asian="bold" style:font-name-complex="Verdana1" style:font-family-complex="Verdana" style:font-family-generic-complex="system" style:font-pitch-complex="variable"/>
    </style:style>
    <style:style style:name="Intro_20_HeadingCar" style:display-name="Intro HeadingCar" style:family="text">
      <style:text-properties fo:text-transform="uppercase" fo:color="#000000" style:font-name="Verdana" fo:font-family="Verdana" style:font-family-generic="roman" style:font-pitch="variable" fo:font-size="12pt" fo:font-weight="bold" style:font-name-asian="Verdana1" style:font-family-asian="Verdana" style:font-family-generic-asian="system" style:font-pitch-asian="variable" style:font-size-asian="12pt" style:font-weight-asian="bold" style:font-name-complex="Verdana1" style:font-family-complex="Verdana" style:font-family-generic-complex="system" style:font-pitch-complex="variable"/>
    </style:style>
    <style:style style:name="ScheduleCar" style:family="text">
      <style:text-properties fo:text-transform="uppercase" fo:color="#000000" style:font-name="Verdana" fo:font-family="Verdana" style:font-family-generic="roman" style:font-pitch="variable" fo:font-size="12pt" fo:font-weight="bold" style:font-name-asian="Verdana1" style:font-family-asian="Verdana" style:font-family-generic-asian="system" style:font-pitch-asian="variable" style:font-size-asian="12pt" style:font-weight-asian="bold" style:font-name-complex="Verdana1" style:font-family-complex="Verdana" style:font-family-generic-complex="system" style:font-pitch-complex="variable"/>
    </style:style>
    <style:style style:name="sectionhead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Level_20_1_20_HeadingCar" style:display-name="Level 1 Heading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Sch_20_1_20_HeadingCar" style:display-name="Sch 1 Heading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unithead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Sch_20_2_20_HeadingCar" style:display-name="Sch 2 Heading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italicheadCar" style:family="text">
      <style:text-properties fo:color="#000000" style:font-name="Verdana" fo:font-family="Verdana" style:font-family-generic="roman" style:font-pitch="variable" fo:font-size="10pt" fo:font-style="italic" style:font-name-asian="Verdana1" style:font-family-asian="Verdana" style:font-family-generic-asian="system" style:font-pitch-asian="variable" style:font-size-asian="10pt" style:font-style-asian="italic" style:font-name-complex="Verdana1" style:font-family-complex="Verdana" style:font-family-generic-complex="system" style:font-pitch-complex="variable"/>
    </style:style>
    <style:style style:name="unitbody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Parties_20_1Car" style:display-name="Parties 1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Background_20_1Car" style:display-name="Background 1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Level_20_1_20_NumberCar" style:display-name="Level 1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Sch_20_1_20_NumberCar" style:display-name="Sch 1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Level_20_2_20_Number_20__28_not_20_list_29_Car" style:display-name="Level 2 Number (not list)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unindentedunitbody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Body_20_TextCar" style:display-name="Body Text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partor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sectionor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unitorCar" style:family="text">
      <style:text-properties fo:color="#000000"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style>
    <style:style style:name="docularlist0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Level_20_2_20_NumberCar" style:display-name="Level 2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Sch_20_2_20_NumberCar" style:display-name="Sch 2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Admin_20_HeadCar" style:display-name="Admin HeadCar" style:family="text">
      <style:text-properties fo:color="#000000" style:font-name="Verdana" fo:font-family="Verdana" style:font-family-generic="roman" style:font-pitch="variable" fo:font-size="13pt" fo:font-weight="bold" style:font-name-asian="Verdana1" style:font-family-asian="Verdana" style:font-family-generic-asian="system" style:font-pitch-asian="variable" style:font-size-asian="13pt" style:font-weight-asian="bold" style:font-name-complex="Verdana1" style:font-family-complex="Verdana" style:font-family-generic-complex="system" style:font-pitch-complex="variable"/>
    </style:style>
    <style:style style:name="Body_20_Text_20_1Car" style:display-name="Body Text 1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ocularlist1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Parties_20_2Car" style:display-name="Parties 2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Background_20_2Car" style:display-name="Background 2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Level_20_3_20_NumberCar" style:display-name="Level 3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Sch_20_3_20_NumberCar" style:display-name="Sch 3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1Car" style:display-name="Definition 1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ocularlist2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Level_20_4_20_NumberCar" style:display-name="Level 4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Sch_20_4_20_NumberCar" style:display-name="Sch 4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2Car" style:display-name="Definition 2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ocularlist3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Level_20_5_20_NumberCar" style:display-name="Level 5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Sch_20_5_20_NumberCar" style:display-name="Sch 5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3Car" style:display-name="Definition 3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ocularlist4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Level_20_6_20_NumberCar" style:display-name="Level 6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Sch_20_6_20_NumberCar" style:display-name="Sch 6 Number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4Car" style:display-name="Definition 4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unnumberedlist0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_28_unnumbered_29_Car" style:display-name="Definition (unnumbered)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unnumberedlist1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1_20__28_unnumbered_29_Car" style:display-name="Definition 1 (unnumbered)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unnumberedlist2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2_20__28_unnumbered_29_Car" style:display-name="Definition 2 (unnumbered)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unnumberedlist3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3_20__28_unnumbered_29_Car" style:display-name="Definition 3 (unnumbered)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unnumberedlist4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Definition_20_4_20__28_unnumbered_29_Car" style:display-name="Definition 4 (unnumbered)Car" style:family="text">
      <style:text-properties fo:color="#000000"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style>
    <style:style style:name="Internet_20_link" style:display-name="Internet link" style:family="text">
      <style:text-properties fo:color="#000080" style:text-underline-style="solid" style:text-underline-width="auto" style:text-underline-color="font-color"/>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fo:font-size="10pt" style:font-size-asian="10pt" style:font-size-complex="10pt"/>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Unresolved_20_Mention" style:display-name="Unresolved Mention" style:family="text" style:parent-style-name="Default_20_Paragraph_20_Font">
      <style:text-properties fo:color="#605e5c" fo:background-color="#e1dfdd"/>
    </style:style>
    <style:style style:name="Body_20_Definition_20_Term" style:display-name="Body Definition Term" style:family="text" style:parent-style-name="Default_20_Paragraph_20_Font">
      <style:text-properties style:font-name="Arial" fo:font-family="Arial" style:font-family-generic="roman" style:font-pitch="variable"/>
    </style:style>
    <style:style style:name="Insert_20_Text" style:display-name="Insert Text" style:family="text" style:parent-style-name="Default_20_Paragraph_20_Font">
      <style:text-properties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Alternative_20_Text" style:display-name="Alternative Text" style:family="text" style:parent-style-name="Default_20_Paragraph_20_Font">
      <style:text-properties style:font-name="Arial" fo:font-family="Arial" style:font-family-generic="roman" style:font-pitch="variable" style:font-name-complex="Arial1" style:font-family-complex="Arial" style:font-family-generic-complex="system" style:font-pitch-complex="variable"/>
    </style:style>
    <style:style style:name="Strong" style:family="text" style:parent-style-name="Default_20_Paragraph_20_Font">
      <style:text-properties style:font-name="Arial" fo:font-family="Arial" style:font-family-generic="roman" style:font-pitch="variable" fo:font-weight="bold" style:font-weight-asian="bold"/>
    </style:style>
    <style:style style:name="ListLabel_20_1" style:display-name="ListLabel 1" style:family="text">
      <style:text-properties fo:color="#000000" style:font-name="Arial" fo:font-family="Arial" style:font-family-generic="roman" style:font-pitch="variable" fo:font-size="10pt" fo:font-weight="normal" style:font-weight-asian="normal" style:font-weight-complex="normal"/>
    </style:style>
    <style:style style:name="ListLabel_20_2" style:display-name="ListLabel 2" style:family="text">
      <style:text-properties fo:color="#000000" style:font-name="Arial" fo:font-family="Arial" style:font-family-generic="roman" style:font-pitch="variable" fo:font-size="10pt"/>
    </style:style>
    <style:style style:name="ListLabel_20_3" style:display-name="ListLabel 3" style:family="text">
      <style:text-properties style:font-name="Arial" fo:font-family="Arial" style:font-family-generic="roman" style:font-pitch="variable" fo:font-size="10pt" fo:font-weight="normal" style:font-weight-asian="normal" style:font-weight-complex="normal"/>
    </style:style>
    <style:style style:name="ListLabel_20_4" style:display-name="ListLabel 4" style:family="text">
      <style:text-properties style:font-name="Arial" fo:font-family="Arial" style:font-family-generic="roman" style:font-pitch="variable" fo:font-size="10pt"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font-name="Arial" fo:font-family="Arial" style:font-family-generic="roman" style:font-pitch="variable" fo:font-size="10pt"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font-name="Arial" fo:font-family="Arial" style:font-family-generic="roman" style:font-pitch="variable" fo:font-size="10pt" fo:font-weight="bold" style:font-name-asian="Arial1" style:font-family-asian="Arial" style:font-family-generic-asian="system" style:font-pitch-asian="variable" style:font-size-asian="10pt" style:font-weight-asian="bold" style:font-name-complex="Arial1" style:font-family-complex="Arial" style:font-family-generic-complex="system" style:font-pitch-complex="variable" style:font-size-complex="10pt" style:font-weight-complex="bold"/>
    </style:style>
    <style:style style:name="ListLabel_20_23" style:display-name="ListLabel 23" style:family="text">
      <style:text-properties fo:color="#000000" style:font-name="Arial" fo:font-family="Arial" style:font-family-generic="roman" style:font-pitch="variable" fo:font-size="10pt" fo:font-weight="normal" style:font-name-asian="Arial1" style:font-family-asian="Arial" style:font-family-generic-asian="system" style:font-pitch-asian="variable" style:font-size-asian="10pt" style:font-weight-asian="normal" style:font-name-complex="Arial1" style:font-family-complex="Arial" style:font-family-generic-complex="system" style:font-pitch-complex="variable" style:font-size-complex="10pt" style:font-weight-complex="normal"/>
    </style:style>
    <style:style style:name="ListLabel_20_24" style:display-name="ListLabel 24" style:family="text">
      <style:text-properties fo:color="#000000" fo:font-size="10pt" fo:font-weight="normal" style:font-name-asian="Arial1" style:font-family-asian="Arial" style:font-family-generic-asian="system" style:font-pitch-asian="variable" style:font-size-asian="10pt" style:font-weight-asian="normal" style:font-name-complex="Arial1" style:font-family-complex="Arial" style:font-family-generic-complex="system" style:font-pitch-complex="variable" style:font-size-complex="10pt" style:font-weight-complex="normal"/>
    </style:style>
    <style:style style:name="ListLabel_20_25" style:display-name="ListLabel 25" style:family="text">
      <style:text-properties fo:color="#000000"/>
    </style:style>
    <style:style style:name="ListLabel_20_26" style:display-name="ListLabel 26" style:family="text">
      <style:text-properties fo:color="#000000"/>
    </style:style>
    <style:style style:name="ListLabel_20_27" style:display-name="ListLabel 27" style:family="text">
      <style:text-properties fo:color="#000000"/>
    </style:style>
    <style:style style:name="ListLabel_20_28" style:display-name="ListLabel 28" style:family="text">
      <style:text-properties fo:color="#000000"/>
    </style:style>
    <style:style style:name="ListLabel_20_29" style:display-name="ListLabel 29" style:family="text">
      <style:text-properties fo:color="#000000"/>
    </style:style>
    <style:style style:name="ListLabel_20_30" style:display-name="ListLabel 30" style:family="text">
      <style:text-properties fo:color="#000000"/>
    </style:style>
    <style:style style:name="ListLabel_20_31" style:display-name="ListLabel 31" style:family="text">
      <style:text-properties fo:color="#222222" fo:font-size="10pt" style:text-underline-style="none" style:font-name-asian="Arial1" style:font-family-asian="Arial" style:font-family-generic-asian="system" style:font-pitch-asian="variable" style:font-size-asian="11pt" style:font-name-complex="Arial1" style:font-family-complex="Arial" style:font-family-generic-complex="system" style:font-pitch-complex="variable" style:font-size-complex="11pt"/>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font-name="Arial" fo:font-family="Arial" style:font-family-generic="roman" style:font-pitch="variable" fo:font-size="10pt" style:text-underline-style="solid" style:text-underline-width="auto" style:text-underline-color="font-color"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style:style>
    <style:style style:name="ListLabel_20_41" style:display-name="ListLabel 41" style:family="text">
      <style:text-properties fo:color="#000000" style:font-name="Arial" fo:font-family="Arial" style:font-family-generic="roman" style:font-pitch="variable" fo:font-size="10pt" style:text-underline-style="solid" style:text-underline-width="auto" style:text-underline-color="font-color"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style:style>
    <style:style style:name="ListLabel_20_42" style:display-name="ListLabel 42" style:family="text">
      <style:text-properties style:font-name="Arial" fo:font-family="Arial" style:font-family-generic="roman" style:font-pitch="variable" fo:font-size="10pt" style:text-underline-style="solid" style:text-underline-width="auto" style:text-underline-color="font-color"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fo:background-color="#ffffff"/>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_20_PHPDOCX" style:display-name="No List PHPDOCX">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 style:num-prefix="(" style:num-suffix=")" style:num-format="a" style:num-letter-sync="true">
        <style:list-level-properties text:list-level-position-and-space-mode="label-alignment">
          <style:list-level-label-alignment text:label-followed-by="listtab" fo:text-indent="-0.25in" fo:margin-left="0.74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24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74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24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74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242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74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242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7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2" style:num-prefix="(" style:num-suffix=")" style:num-format="a" style:num-letter-sync="true">
        <style:list-level-properties text:list-level-position-and-space-mode="label-alignment">
          <style:list-level-label-alignment text:label-followed-by="listtab" fo:text-indent="-0.25in" fo:margin-left="0.916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41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91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41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91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41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91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41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91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prefix="(" style:num-suffix=")" style:num-format="i">
        <style:list-level-properties text:list-level-position-and-space-mode="label-alignment">
          <style:list-level-label-alignment text:label-followed-by="listtab" fo:text-indent="-0.5in" fo:margin-left="1.41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3" style:num-prefix="(" style:num-suffix=")" style:num-format="a" style:num-letter-sync="true">
        <style:list-level-properties text:list-level-position-and-space-mode="label-alignment">
          <style:list-level-label-alignment text:label-followed-by="listtab" fo:text-indent="-0.25in" fo:margin-left="0.666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ListLabel_20_5" style:num-suffix=")" style:num-format="i">
        <style:list-level-properties text:list-level-position-and-space-mode="label-alignment" fo:text-align="end">
          <style:list-level-label-alignment text:label-followed-by="listtab" fo:text-indent="-0.25in" fo:margin-left="1in"/>
        </style:list-level-properties>
      </text:list-level-style-number>
      <text:list-level-style-number text:level="3" text:style-name="ListLabel_20_6"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text:style-name="ListLabel_20_7" style:num-prefix="("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5" text:style-name="ListLabel_20_8" style:num-prefix="(" style:num-suffix=")" style:num-format="i">
        <style:list-level-properties text:list-level-position-and-space-mode="label-alignment" fo:text-align="end">
          <style:list-level-label-alignment text:label-followed-by="listtab" fo:text-indent="-0.25in" fo:margin-left="2.5in"/>
        </style:list-level-properties>
      </text:list-level-style-number>
      <text:list-level-style-number text:level="6" text:style-name="ListLabel_20_9" style:num-prefix="("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text:style-name="ListLabel_20_10" style:num-suffix="." style:num-format="a" style:num-letter-sync="true">
        <style:list-level-properties text:list-level-position-and-space-mode="label-alignment">
          <style:list-level-label-alignment text:label-followed-by="listtab" fo:text-indent="-0.25in" fo:margin-left="3.5in"/>
        </style:list-level-properties>
      </text:list-level-style-number>
      <text:list-level-style-number text:level="8" text:style-name="ListLabel_20_11" style:num-suffix="." style:num-format="i">
        <style:list-level-properties text:list-level-position-and-space-mode="label-alignment" fo:text-align="end">
          <style:list-level-label-alignment text:label-followed-by="listtab" fo:text-indent="-0.25in" fo:margin-left="4in"/>
        </style:list-level-properties>
      </text:list-level-style-number>
      <text:list-level-style-number text:level="9" text:style-name="ListLabel_20_12"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22" style:num-suffix="." style:num-format="1">
        <style:list-level-properties text:list-level-position-and-space-mode="label-alignment">
          <style:list-level-label-alignment text:label-followed-by="listtab" fo:text-indent="-0.4165in" fo:margin-left="0.6665in"/>
        </style:list-level-properties>
      </text:list-level-style-number>
      <text:list-level-style-number text:level="2" text:style-name="ListLabel_20_23" style:num-format="1" text:display-levels="2">
        <style:list-level-properties text:list-level-position-and-space-mode="label-alignment">
          <style:list-level-label-alignment text:label-followed-by="listtab" fo:text-indent="-0.4165in" fo:margin-left="0.6665in"/>
        </style:list-level-properties>
      </text:list-level-style-number>
      <text:list-level-style-number text:level="3" text:style-name="ListLabel_20_24" style:num-format="1" text:display-levels="3">
        <style:list-level-properties text:list-level-position-and-space-mode="label-alignment">
          <style:list-level-label-alignment text:label-followed-by="listtab" fo:text-indent="-0.5in" fo:margin-left="0.75in"/>
        </style:list-level-properties>
      </text:list-level-style-number>
      <text:list-level-style-number text:level="4" text:style-name="ListLabel_20_25" style:num-format="1" text:display-levels="4">
        <style:list-level-properties text:list-level-position-and-space-mode="label-alignment">
          <style:list-level-label-alignment text:label-followed-by="listtab" fo:text-indent="-0.5in" fo:margin-left="0.75in"/>
        </style:list-level-properties>
      </text:list-level-style-number>
      <text:list-level-style-number text:level="5" text:style-name="ListLabel_20_26" style:num-format="1" text:display-levels="5">
        <style:list-level-properties text:list-level-position-and-space-mode="label-alignment">
          <style:list-level-label-alignment text:label-followed-by="listtab" fo:text-indent="-0.75in" fo:margin-left="1in"/>
        </style:list-level-properties>
      </text:list-level-style-number>
      <text:list-level-style-number text:level="6" text:style-name="ListLabel_20_27" style:num-format="1" text:display-levels="6">
        <style:list-level-properties text:list-level-position-and-space-mode="label-alignment">
          <style:list-level-label-alignment text:label-followed-by="listtab" fo:text-indent="-0.75in" fo:margin-left="1in"/>
        </style:list-level-properties>
      </text:list-level-style-number>
      <text:list-level-style-number text:level="7" text:style-name="ListLabel_20_28" style:num-format="1" text:display-levels="7">
        <style:list-level-properties text:list-level-position-and-space-mode="label-alignment">
          <style:list-level-label-alignment text:label-followed-by="listtab" fo:text-indent="-1in" fo:margin-left="1.25in"/>
        </style:list-level-properties>
      </text:list-level-style-number>
      <text:list-level-style-number text:level="8" text:style-name="ListLabel_20_29" style:num-format="1" text:display-levels="8">
        <style:list-level-properties text:list-level-position-and-space-mode="label-alignment">
          <style:list-level-label-alignment text:label-followed-by="listtab" fo:text-indent="-1in" fo:margin-left="1.25in"/>
        </style:list-level-properties>
      </text:list-level-style-number>
      <text:list-level-style-number text:level="9" text:style-name="ListLabel_20_30" style:num-format="1" text:display-levels="9">
        <style:list-level-properties text:list-level-position-and-space-mode="label-alignment">
          <style:list-level-label-alignment text:label-followed-by="listtab" fo:text-indent="-1.25in" fo:margin-left="1.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prefix="(" style:num-suffix=")" style:num-format="a" style:num-letter-sync="true">
        <style:list-level-properties text:list-level-position-and-space-mode="label-alignment">
          <style:list-level-label-alignment text:label-followed-by="listtab" fo:text-indent="-0.25in" fo:margin-left="0.6437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437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437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437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437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437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437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437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43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style:num-prefix="(" style:num-suffix=")" style:num-format="a" style:num-letter-sync="true">
        <style:list-level-properties text:list-level-position-and-space-mode="label-alignment">
          <style:list-level-label-alignment text:label-followed-by="listtab" fo:text-indent="-0.4165in" fo:margin-left="0.833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66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66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66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66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3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3"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3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6"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3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9"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text-properties fo:color="#000000"/>
    </style:style>
    <style:style style:name="MP2"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style>
    <style:style style:name="MT1" style:family="text">
      <style:text-properties fo:color="#000000" fo:font-size="8pt" style:font-size-asian="8pt" style:font-size-complex="8pt"/>
    </style:style>
    <style:style style:name="MT2" style:family="text">
      <style:text-properties fo:font-size="8pt" style:font-size-asian="8pt" style:font-size-complex="8pt"/>
    </style:style>
    <style:page-layout style:name="Mpm1">
      <style:page-layout-properties fo:page-width="8.2681in" fo:page-height="11.6929in" style:num-format="1" style:print-orientation="portrait" fo:margin-top="0in" fo:margin-bottom="0in" fo:margin-left="1.1811in" fo:margin-right="1.1811in" style:writing-mode="lr-tb" style:layout-grid-color="#c0c0c0" style:layout-grid-lines="25693"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937in" fo:margin-left="0in" fo:margin-right="0in" fo:margin-bottom="0.5543in" style:dynamic-spacing="true"/>
      </style:header-style>
      <style:footer-style>
        <style:header-footer-properties fo:min-height="0.9839in" fo:margin-left="0in" fo:margin-right="0in" fo:margin-top="0.9445in" style:dynamic-spacing="true"/>
      </style:footer-style>
    </style:page-layout>
    <style:page-layout style:name="Mpm2">
      <style:page-layout-properties fo:page-width="8.2681in" fo:page-height="11.6929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header-footer-properties fo:min-height="0.1965in" fo:margin-left="0in" fo:margin-right="0in" fo:margin-top="0in"/>
      </style:footer-style>
    </style:page-layout>
  </office:automatic-styles>
  <office:master-styles>
    <style:master-page style:name="Standard" style:page-layout-name="Mpm1">
      <style:header>
        <text:p text:style-name="MP1"/>
      </style:header>
      <style:footer>
        <text:p text:style-name="MP2"><text:span text:style-name="MT1">BFB Labs Service agreement – </text:span><text:span text:style-name="MT2">Lumi Nova - Template - Last reviewed 17.07.2025</text:span></text:p>
        <text:p text:style-name="MP1"/>
      </style:footer>
    </style:master-page>
    <style:master-page style:name="First_20_Page" style:display-name="First Page" style:page-layout-name="Mpm2" style:next-style-name="Standard">
      <style:header>
        <text:p text:style-name="MP1"/>
      </style:header>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09-26T12:11:00</meta:creation-date>
    <meta:initial-creator>Docular Limited</meta:initial-creator>
    <meta:document-statistic meta:table-count="3" meta:image-count="1" meta:object-count="0" meta:page-count="27" meta:paragraph-count="503" meta:word-count="10152" meta:character-count="62443" meta:non-whitespace-character-count="52941"/>
    <meta:generator>LibreOfficeDev/6.0.5.2$Linux_X86_64 LibreOffice_project/</meta:generator>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iManageFooter" meta:value-type="string">16757919v10</meta:user-defined>
  </office:meta>
</office:document-meta>
</file>