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8000000045B1046BA6E1FFF1CB4.jpg" manifest:media-type="image/jpeg"/>
  <manifest:file-entry manifest:full-path="Pictures/1000020100000303000001C6739F05F796A75239.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text-properties fo:font-size="5pt" style:font-size-asian="5pt" style:font-size-complex="5pt"/>
    </style:style>
    <style:style style:name="P2" style:family="paragraph" style:parent-style-name="Standard">
      <style:paragraph-properties fo:text-align="end" style:justify-single-word="false"/>
    </style:style>
    <style:style style:name="P3" style:family="paragraph" style:parent-style-name="Standard" style:master-page-name="Standard">
      <style:paragraph-properties fo:margin-left="-0.3126in" fo:margin-right="0in" fo:text-indent="0in" style:auto-text-indent="false" style:page-number="1"/>
      <style:text-properties fo:font-size="12pt" style:text-underline-style="solid" style:text-underline-width="auto" style:text-underline-color="font-color" fo:font-weight="bold" style:font-size-asian="12pt" style:font-weight-asian="bold" style:font-size-complex="12pt" style:font-weight-complex="bold"/>
    </style:style>
    <style:style style:name="P4" style:family="paragraph" style:parent-style-name="Standard">
      <style:paragraph-properties fo:margin-left="-0.3126in" fo:margin-right="-0.25in" fo:text-indent="0in" style:auto-text-indent="false"/>
    </style:style>
    <style:style style:name="P5" style:family="paragraph" style:parent-style-name="Standard">
      <style:paragraph-properties fo:margin-left="-0.3126in" fo:margin-right="-0.25in" fo:text-indent="0in" style:auto-text-indent="false"/>
      <style:text-properties fo:font-size="12pt" fo:font-weight="bold" style:font-size-asian="12pt" style:font-weight-asian="bold" style:font-size-complex="12pt" style:font-weight-complex="bold"/>
    </style:style>
    <style:style style:name="P6" style:family="paragraph" style:parent-style-name="Standard">
      <loext:graphic-properties draw:fill="solid" draw:fill-color="#ffffff"/>
      <style:paragraph-properties fo:margin-left="-0.3126in" fo:margin-right="-0.25in" fo:margin-top="0.1665in" fo:margin-bottom="0.1665in" loext:contextual-spacing="false" fo:line-height="100%" fo:text-indent="0in" style:auto-text-indent="false" fo:background-color="#ffffff"/>
    </style:style>
    <style:style style:name="P7" style:family="paragraph" style:parent-style-name="Standard">
      <loext:graphic-properties draw:fill="solid" draw:fill-color="#ffffff"/>
      <style:paragraph-properties fo:margin-left="-0.3126in" fo:margin-right="-0.3126in" fo:margin-top="0.1665in" fo:margin-bottom="0.1665in" loext:contextual-spacing="false" fo:line-height="100%" fo:text-indent="0in" style:auto-text-indent="false" fo:background-color="#ffffff"/>
    </style:style>
    <style:style style:name="P8" style:family="paragraph" style:parent-style-name="Heading_20_1">
      <style:paragraph-properties fo:margin-left="-0.3126in" fo:margin-right="0in" fo:line-height="115%" fo:text-indent="0in" style:auto-text-indent="false"/>
    </style:style>
    <style:style style:name="T1"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2" style:family="text">
      <style:text-properties fo:font-size="12pt" fo:font-weight="bold" style:font-size-asian="12pt" style:font-weight-asian="bold" style:font-size-complex="12pt" style:font-weight-complex="bold"/>
    </style:style>
    <style:style style:name="T3" style:family="text">
      <style:text-properties fo:font-size="12pt" style:font-size-asian="12pt" style:font-size-complex="12pt"/>
    </style:style>
    <style:style style:name="T4" style:family="text">
      <style:text-properties fo:color="#0b0c0c" fo:font-size="12pt" fo:font-weight="bold" style:font-size-asian="12pt" style:font-weight-asian="bold" style:font-size-complex="12pt" style:font-weight-complex="bold"/>
    </style:style>
    <style:style style:name="T5" style:family="text">
      <style:text-properties fo:color="#0b0c0c" fo:font-size="12pt" style:font-size-asian="12pt" style:font-size-complex="12pt"/>
    </style:style>
    <style:style style:name="T6" style:family="text">
      <style:text-properties fo:font-weight="bold" style:font-weight-asian="bold" style:font-weight-complex="bold"/>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
      <text:p text:style-name="P4"><text:span text:style-name="T1">LUMI NOVA INTEGRATED WITH VITAMIND HUB FOR CHILD ANXIETY</text:span></text:p>
      <text:p text:style-name="P5"/>
      <text:p text:style-name="P4"><text:span text:style-name="T2">SERVICE DEFINITION DOCUMENT</text:span></text:p>
      <text:p text:style-name="P4"><text:span text:style-name="T3">As of 30 January 2026</text:span></text:p>
      <text:p text:style-name="P6"><text:span text:style-name="T4">The Need</text:span></text:p>
      <text:p text:style-name="P6"><text:span text:style-name="T5">Anxiety is a prevalent mental health issue, with onset as young as seven, yet younger children lack adequate support. Parent-led interventions often face engagement challenges, and workforce capacity issues are especially challenging in children’s mental health. Since the pandemic, demand for services has risen significantly, leading to increased thresholds for accessing traditional modalities of support and many children not having access to evidence-based support in a timely manner.</text:span></text:p>
      <text:p text:style-name="P6"><text:span text:style-name="T4">Background</text:span></text:p>
      <text:p text:style-name="P6"><text:span text:style-name="T5">BFB Labs responds to the need for early, evidence-based support for children's mental health, and the shift from sickness to prevention, hospital to community and analogue to digital. Our mission is to democratise access to proven therapeutic support, empowering every child to manage their mental health effectively. Co-designed with subject matter experts including clinicians, academics, educators, parents/carers and children aged 7-12, Lumi Nova: Tales of Courage (“Lumi Nova”) delivers Cognitive Behavioural Therapy (CBT) through immersive and responsible gaming, improving access and engagement, preventing escalation, and reducing waiting times. It is inclusive, accessible and contributes to a sustainable mental health service system.</text:span></text:p>
      <text:p text:style-name="P6"><text:span text:style-name="T4">The Service</text:span></text:p>
      <text:p text:style-name="P6"><text:span text:style-name="T5">Lumi Nova is a NICE-recommended digital therapeutic game designed for (but not limited to) 7-12 year-olds facing difficulties with anxiety. It is child-led, parent/carer-supported and equips children and parents/guardians with skills to positively self-manage anxiety in a non-stigmatising and developmentally appropriate way.</text:span></text:p>
      <text:p text:style-name="P6"><text:span text:style-name="T5">Lumi Nova uses CBT principles, with a focus on psychoeducation and exposure therapy. It facilitates engagement between children and parents/guardians and integrates with the VitaMind Hub, enabling professionals to monitor usage and progress remotely and for rich data to be captured to inform engagement, care and reporting in real-time.</text:span></text:p>
      <text:p text:style-name="P6"><text:span text:style-name="T5">Taking an inclusive and equitable approach, Lumi Nova has been able to support many children with special educational needs and disabilities (SEND), additional learning needs (ALN), additional support needs (ASN), and/or those who are neurodivergent alongside neurotypical children and young people with comparable outcomes improvement.</text:span></text:p>
      <text:p text:style-name="P6"><text:span text:style-name="T4">Access, Mobilisation &amp; Embedding Implementation Offer</text:span></text:p>
      <text:p text:style-name="P6"><text:span text:style-name="T5">There are two primary access options: unlimited Self Sign-up or Licence-based models (where access quantity is capped). Our dedicated implementation leads support implementation, communications and engagement strategies, ensuring seamless integration with local services and pathways. Regular service reviews and technical support are provided, and exit planning is discussed to ensure a safe transition for users if contracts come to an end.</text:span></text:p>
      <text:p text:style-name="P6"><text:span text:style-name="T4">Safeguarding, Safety and Security</text:span></text:p>
      <text:p text:style-name="P6"><text:span text:style-name="T5">Lumi Nova integrated with VitaMind Hub meets clinical safety and data security standards. It is recommended by NICE (the National Institute for Health &amp; Care Excellence) and CE marked as a Medical Device registered with the UK’s MHRA (Medicines &amp; Healthcare Products Regulatory Agency). In-app, Lumi Nova provides safeguarding information, and online resources support is provided for parents/guardians and professionals. The service is also compliant with DCB0129 – NHS Clinical Risk Management Standards for developers/ providers of digital health technologies.</text:span></text:p>
      <text:p text:style-name="P6"><text:span text:style-name="T4">Maintenance &amp; Outages</text:span></text:p>
      <text:p text:style-name="P6"><text:span text:style-name="T5">The VitaMind Hub undergoes quarterly maintenance for software updates and patches, ensuring functionality and security. Any planned downtime is communicated to end-users. Incident management follows a structured process to minimise disruptions, with continuous improvement based on feedback.</text:span></text:p>
      <text:p text:style-name="P6"><text:span text:style-name="T4">Data Backup and Restore</text:span></text:p>
      <text:p text:style-name="P6"><text:span text:style-name="T5">Our hosting provider, AWS, provides daily backups of databases, ensuring data integrity and availability. Data is stored in a UK server via AWS, complying with GDPR requirements.</text:span></text:p>
      <text:p text:style-name="P6"><text:span text:style-name="T4">Data Security</text:span></text:p>
      <text:p text:style-name="P7"><text:span text:style-name="T5">All web applications are built against current OWASP top 10 vulnerabilities, with annual penetration tests. The service has also passed NHS DTAC, meets NHS DSP Toolkit standards and is Cyber Essentials Certifi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Heading_20_1">
      <style:paragraph-properties fo:margin-left="-0.3126in" fo:margin-right="0in" fo:line-height="115%" fo:text-indent="0in" style:auto-text-indent="false"/>
    </style:style>
    <style:style style:name="MP2" style:family="paragraph" style:parent-style-name="Standard">
      <style:text-properties fo:font-size="5pt" style:font-size-asian="5pt" style:font-size-complex="5pt"/>
    </style:style>
    <style:style style:name="MP3" style:family="paragraph" style:parent-style-name="Standard">
      <style:paragraph-properties fo:text-align="end" style:justify-single-word="false"/>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5in" fo:page-height="11in" style:num-format="1" style:print-orientation="portrait" fo:margin-top="0.5in" fo:margin-bottom="0.5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text:bookmark text:name="_3n5i8sjrmzx0"/><draw:frame draw:style-name="Mfr1" draw:name="image1.png" text:anchor-type="as-char" svg:width="0.8043in" svg:height="0.478in" draw:z-index="0"><draw:image xlink:href="Pictures/1000020100000303000001C6739F05F796A75239.png" xlink:type="simple" xlink:show="embed" xlink:actuate="onLoad" loext:mime-type="image/png"/></draw:frame><draw:frame draw:style-name="Mfr1" draw:name="image2.jpg" text:anchor-type="as-char" svg:width="0.9339in" svg:height="0.4984in" draw:z-index="1"><draw:image xlink:href="Pictures/10000000000008000000045B1046BA6E1FFF1CB4.jpg" xlink:type="simple" xlink:show="embed" xlink:actuate="onLoad" loext:mime-type="image/jpeg"/></draw:frame></text:p>
        <text:p text:style-name="MP2"/>
      </style:header>
      <style:footer>
        <text:p text:style-name="MP3"><text:page-number text:select-page="current">1</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2" meta:object-count="0" meta:page-count="1" meta:paragraph-count="23" meta:word-count="583" meta:character-count="4195" meta:non-whitespace-character-count="3633"/>
    <meta:generator>LibreOfficeDev/6.0.5.2$Linux_X86_64 LibreOffice_project/</meta:generator>
  </office:meta>
</office:document-meta>
</file>