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3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4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" style:parent-style-name="Normal" style:list-style-name="LFO2" style:family="paragraph">
      <style:paragraph-properties fo:margin-bottom="0.0694in" fo:line-height="100%"/>
    </style:style>
    <style:style style:name="T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8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9" style:parent-style-name="Normal" style:list-style-name="LFO2" style:family="paragraph">
      <style:paragraph-properties fo:margin-bottom="0.0694in" fo:line-height="100%"/>
    </style:style>
    <style:style style:name="T1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11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2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3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4" style:parent-style-name="Normal" style:family="paragraph">
      <style:paragraph-properties fo:margin-bottom="0.0694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15" style:parent-style-name="Normal" style:list-style-name="LFO3" style:family="paragraph">
      <style:paragraph-properties fo:margin-bottom="0.0694in" fo:line-height="100%"/>
    </style:style>
    <style:style style:name="T1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17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8" style:parent-style-name="Normal" style:list-style-name="LFO3" style:family="paragraph">
      <style:paragraph-properties fo:margin-bottom="0.0694in" fo:line-height="100%"/>
    </style:style>
    <style:style style:name="T1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20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21" style:parent-style-name="Normal" style:list-style-name="LFO3" style:family="paragraph">
      <style:paragraph-properties fo:margin-bottom="0.0694in" fo:line-height="100%"/>
    </style:style>
    <style:style style:name="T2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23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24" style:parent-style-name="Normal" style:family="paragraph">
      <style:paragraph-properties fo:margin-bottom="0.0694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25" style:parent-style-name="Normal" style:list-style-name="LFO4" style:family="paragraph">
      <style:paragraph-properties fo:margin-bottom="0.0694in" fo:line-height="100%"/>
    </style:style>
    <style:style style:name="T2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27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28" style:parent-style-name="Normal" style:list-style-name="LFO4" style:family="paragraph">
      <style:paragraph-properties fo:margin-bottom="0.0694in" fo:line-height="100%"/>
    </style:style>
    <style:style style:name="T2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30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31" style:parent-style-name="Normal" style:list-style-name="LFO4" style:family="paragraph">
      <style:paragraph-properties fo:margin-bottom="0.0694in" fo:line-height="100%"/>
    </style:style>
    <style:style style:name="T3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33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34" style:parent-style-name="DefaultParagraphFont" style:family="text">
      <style:text-properties style:font-name="Arial" style:font-name-asian="Times New Roman" style:font-name-complex="Arial" fo:font-style="italic" style:font-style-asian="italic" style:font-style-complex="italic" style:letter-kerning="false" fo:font-size="10pt" style:font-size-asian="10pt" style:font-size-complex="10pt" style:language-asian="en" style:country-asian="GB"/>
    </style:style>
    <style:style style:name="P35" style:parent-style-name="Normal" style:family="paragraph">
      <style:paragraph-properties fo:margin-bottom="0.0694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36" style:parent-style-name="Normal" style:list-style-name="LFO5" style:family="paragraph">
      <style:paragraph-properties fo:margin-bottom="0.0694in" fo:line-height="100%"/>
    </style:style>
    <style:style style:name="T3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38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39" style:parent-style-name="Normal" style:list-style-name="LFO5" style:family="paragraph">
      <style:paragraph-properties fo:margin-bottom="0.0694in" fo:line-height="100%"/>
    </style:style>
    <style:style style:name="T4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41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42" style:parent-style-name="Normal" style:list-style-name="LFO5" style:family="paragraph">
      <style:paragraph-properties fo:margin-bottom="0.0694in" fo:line-height="100%"/>
    </style:style>
    <style:style style:name="T43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44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45" style:parent-style-name="Normal" style:family="paragraph">
      <style:paragraph-properties fo:margin-bottom="0.0694in" fo:line-height="100%"/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46" style:parent-style-name="Normal" style:list-style-name="LFO6" style:family="paragraph">
      <style:paragraph-properties fo:margin-bottom="0.0694in" fo:line-height="100%"/>
    </style:style>
    <style:style style:name="T4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48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49" style:parent-style-name="Normal" style:list-style-name="LFO6" style:family="paragraph">
      <style:paragraph-properties fo:margin-bottom="0.0694in" fo:line-height="100%"/>
    </style:style>
    <style:style style:name="T5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51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2" style:parent-style-name="Normal" style:list-style-name="LFO6" style:family="paragraph">
      <style:paragraph-properties fo:margin-bottom="0.0694in" fo:line-height="100%"/>
    </style:style>
    <style:style style:name="T53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54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5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6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7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8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59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0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1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2" style:parent-style-name="ListParagraph" style:list-style-name="LFO10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3" style:parent-style-name="Normal" style:family="paragraph">
      <style:paragraph-properties fo:margin-bottom="0.0694in" fo:line-height="100%"/>
    </style:style>
    <style:style style:name="T6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65" style:parent-style-name="Normal" style:list-style-name="LFO7" style:family="paragraph">
      <style:paragraph-properties fo:margin-bottom="0.0694in" fo:line-height="100%"/>
    </style:style>
    <style:style style:name="T6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67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68" style:parent-style-name="Normal" style:list-style-name="LFO7" style:family="paragraph">
      <style:paragraph-properties fo:margin-bottom="0.0694in" fo:line-height="100%"/>
    </style:style>
    <style:style style:name="T6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70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71" style:parent-style-name="Normal" style:list-style-name="LFO7" style:family="paragraph">
      <style:paragraph-properties fo:margin-bottom="0.0694in" fo:line-height="100%"/>
    </style:style>
    <style:style style:name="T7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73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74" style:parent-style-name="Normal" style:list-style-name="LFO7" style:family="paragraph">
      <style:paragraph-properties fo:margin-bottom="0.0694in" fo:line-height="100%"/>
    </style:style>
    <style:style style:name="T75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76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77" style:parent-style-name="Normal" style:family="paragraph">
      <style:paragraph-properties fo:margin-bottom="0.0694in" fo:line-height="100%"/>
    </style:style>
    <style:style style:name="T7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79" style:parent-style-name="Normal" style:list-style-name="LFO8" style:family="paragraph">
      <style:paragraph-properties fo:margin-bottom="0.0694in" fo:line-height="100%"/>
    </style:style>
    <style:style style:name="T8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81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82" style:parent-style-name="Normal" style:list-style-name="LFO8" style:family="paragraph">
      <style:paragraph-properties fo:margin-bottom="0.0694in" fo:line-height="100%"/>
    </style:style>
    <style:style style:name="T83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84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85" style:parent-style-name="Normal" style:list-style-name="LFO8" style:family="paragraph">
      <style:paragraph-properties fo:margin-bottom="0.0694in" fo:line-height="100%"/>
    </style:style>
    <style:style style:name="T8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87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88" style:parent-style-name="Normal" style:list-style-name="LFO8" style:family="paragraph">
      <style:paragraph-properties fo:margin-bottom="0.0694in" fo:line-height="100%"/>
    </style:style>
    <style:style style:name="T8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90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91" style:parent-style-name="Normal" style:family="paragraph">
      <style:paragraph-properties fo:margin-bottom="0.0694in" fo:line-height="100%"/>
    </style:style>
    <style:style style:name="T9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93" style:parent-style-name="Normal" style:list-style-name="LFO9" style:family="paragraph">
      <style:paragraph-properties fo:margin-bottom="0.0694in" fo:line-height="100%"/>
    </style:style>
    <style:style style:name="T9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95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T9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97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98" style:parent-style-name="Normal" style:list-style-name="LFO9" style:family="paragraph">
      <style:paragraph-properties fo:margin-bottom="0.0694in" fo:line-height="100%"/>
    </style:style>
    <style:style style:name="T9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T100" style:parent-style-name="DefaultParagraphFont" style:family="text"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01" style:parent-style-name="Normal" style:family="paragraph">
      <style:paragraph-properties fo:margin-bottom="0.0694in" fo:line-height="100%"/>
    </style:style>
    <style:style style:name="T10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en" style:country-asian="GB"/>
    </style:style>
    <style:style style:name="P103" style:parent-style-name="Normal" style:family="paragraph">
      <style:paragraph-properties fo:margin-bottom="0.0694in" fo:line-height="100%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GB"/>
    </style:style>
    <style:style style:name="P104" style:parent-style-name="Normal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Cyber Incident Response Service<text:s/></text:p>
      <text:p text:style-name="P2">Service Overview</text:p>
      <text:p text:style-name="P3">Socura shall provide a comprehensive Incident Response (IR) service designed to support the Client through the full lifecycle of a cyber security crisis. This service combines guaranteed 24/7 readiness with expert operational support to detect, contain, investigate, and remediate security incidents. The primary objective is to minimise the impact of a breach - operational downtime, financial loss, and reputational damage - and restore the Client to a secure "Business as Usual" state as rapidly as possible.</text:p>
      <text:p text:style-name="P4">2. Service Tiers</text:p>
      <text:p text:style-name="P5">The Client may engage this service via two primary models:</text:p>
      <text:list text:style-name="LFO2" text:continue-numbering="true">
        <text:list-item>
          <text:p text:style-name="P6"><text:span text:style-name="T7">Retained Service:<text:s/></text:span><text:span text:style-name="T8">A prepaid annual retainer guaranteeing specific Service Level Agreements (SLAs), reserved capacity, and "Zero-Day" onboarding.</text:span></text:p>
        </text:list-item>
        <text:list-item>
          <text:p text:style-name="P9"><text:span text:style-name="T10">Emergency Response:<text:s/></text:span><text:span text:style-name="T11">Ad-hoc engagement for Clients currently experiencing an active breach (subject to resource availability and higher "crisis" rates).</text:span></text:p>
        </text:list-item>
      </text:list>
      <text:p text:style-name="P12">3. Scope of Service Phases</text:p>
      <text:p text:style-name="P13">The service is delivered across the four standard phases of the Incident Response lifecycle (aligned with NIST SP 800-61):</text:p>
      <text:h text:style-name="P14" text:outline-level="4">Phase 1: Triage &amp; Assessment</text:h>
      <text:list text:style-name="LFO3" text:continue-numbering="true">
        <text:list-item>
          <text:p text:style-name="P15"><text:span text:style-name="T16">Initial Call:</text:span><text:span text:style-name="T17"><text:s/>A qualified Incident Manager joins a secure conference bridge within the agreed SLA to assess the situation.</text:span></text:p>
        </text:list-item>
        <text:list-item>
          <text:p text:style-name="P18"><text:span text:style-name="T19">Scoping:</text:span><text:span text:style-name="T20"><text:s/>Determining the scale of the incident (e.g., "Is it one laptop or the entire server farm?").</text:span></text:p>
        </text:list-item>
        <text:list-item>
          <text:p text:style-name="P21"><text:span text:style-name="T22">Classification:</text:span><text:span text:style-name="T23"><text:s/>Formally categorizing the incident severity (Critical/High/Medium) to trigger the appropriate escalation workflows and resource allocation.</text:span></text:p>
        </text:list-item>
      </text:list>
      <text:h text:style-name="P24" text:outline-level="4">Phase 2: Investigation &amp; Forensics</text:h>
      <text:list text:style-name="LFO4" text:continue-numbering="true">
        <text:list-item>
          <text:p text:style-name="P25"><text:span text:style-name="T26">Host Forensics:</text:span><text:span text:style-name="T27"><text:s/>Deploying tools to capture volatile memory (RAM) and disk images to identify malware, webshells, or persistence mechanisms.</text:span></text:p>
        </text:list-item>
        <text:list-item>
          <text:p text:style-name="P28"><text:span text:style-name="T29">Network Forensics:</text:span><text:span text:style-name="T30"><text:s/>Analysing firewall, proxy, and VPN logs to trace the attacker’s entry point ("Patient Zero") and lateral movement.</text:span></text:p>
        </text:list-item>
        <text:list-item>
          <text:p text:style-name="P31"><text:span text:style-name="T32">Root Cause Analysis (RCA):</text:span><text:span text:style-name="T33"><text:s/>Answering the critical questions:<text:s/></text:span><text:span text:style-name="T34">How did they get in? When did they get in? What did they take?</text:span></text:p>
        </text:list-item>
      </text:list>
      <text:h text:style-name="P35" text:outline-level="4">Phase 3: Containment &amp; Eradication<text:s/></text:h>
      <text:list text:style-name="LFO5" text:continue-numbering="true">
        <text:list-item>
          <text:p text:style-name="P36"><text:span text:style-name="T37">Immediate Containment:</text:span><text:span text:style-name="T38"><text:s/>Advising and assisting the Client in blocking malicious C2 (Command &amp; Control) IPs, isolating infected VLANs, or suspending compromised user accounts.</text:span></text:p>
        </text:list-item>
        <text:list-item>
          <text:p text:style-name="P39"><text:span text:style-name="T40">Threat Eradication:</text:span><text:span text:style-name="T41"><text:s/>Removing malware, deleting malicious scheduled tasks, and patching the vulnerability used for initial access.</text:span></text:p>
        </text:list-item>
        <text:list-item>
          <text:p text:style-name="P42"><text:span text:style-name="T43">Threat Hunting:</text:span><text:span text:style-name="T44"><text:s/>A "sweep" of the wider estate to ensure the attacker hasn't left "backdoors" elsewhere in the network.</text:span></text:p>
        </text:list-item>
      </text:list>
      <text:h text:style-name="P45" text:outline-level="4">Phase 4: Recovery &amp; Reporting (The "Restoration")</text:h>
      <text:list text:style-name="LFO6" text:continue-numbering="true">
        <text:list-item>
          <text:p text:style-name="P46"><text:span text:style-name="T47">Recovery Assistance:</text:span><text:span text:style-name="T48"><text:s/>Guiding the IT team on the safe order of restoration (e.g., "Clean Active Directory first, then file servers").</text:span></text:p>
        </text:list-item>
        <text:list-item>
          <text:p text:style-name="P49"><text:span text:style-name="T50">Post-Incident Report:</text:span><text:span text:style-name="T51"><text:s/>A formal legal-grade document detailing the timeline of events, technical findings, and executive recommendations.</text:span></text:p>
        </text:list-item>
        <text:list-item>
          <text:p text:style-name="P52"><text:span text:style-name="T53">Lessons Learned Workshop:</text:span><text:span text:style-name="T54"><text:s/>A debrief session to review the response process and update the Incident Response Plan (IRP) for future resilience.</text:span></text:p>
        </text:list-item>
      </text:list>
      <text:p text:style-name="P55">4. Service Level Agreements (SLAs)</text:p>
      <text:p text:style-name="P56">(Applicable to Retained Clients only)</text:p>
      <text:list text:style-name="LFO10" text:continue-numbering="true">
        <text:list-item>
          <text:p text:style-name="P57">1Hr Response</text:p>
        </text:list-item>
        <text:list-item>
          <text:p text:style-name="P58">2Hr Response</text:p>
        </text:list-item>
        <text:list-item>
          <text:p text:style-name="P59">4Hr Response</text:p>
        </text:list-item>
        <text:list-item>
          <text:p text:style-name="P60">8Hr Response</text:p>
        </text:list-item>
        <text:list-item>
          <text:p text:style-name="P61">24Hr Response</text:p>
        </text:list-item>
        <text:list-item>
          <text:p text:style-name="P62">Remote &amp; On-site Support</text:p>
        </text:list-item>
      </text:list>
      <text:p text:style-name="P63"><text:span text:style-name="T64">5. Deliverables</text:span></text:p>
      <text:list text:style-name="LFO7" text:continue-numbering="true">
        <text:list-item>
          <text:p text:style-name="P65"><text:span text:style-name="T66">Secure Communications Channel:</text:span><text:span text:style-name="T67"><text:s/>Provision of an out-of-band communication platform (e.g., secure Slack/Teams or encrypted email) if the Client’s own systems are compromised.</text:span></text:p>
        </text:list-item>
        <text:list-item>
          <text:p text:style-name="P68"><text:span text:style-name="T69">Technical Situation Reports (SitReps):</text:span><text:span text:style-name="T70"><text:s/>Daily (or twice-daily) briefings to the Crisis Management Team updating on progress and blockers.</text:span></text:p>
        </text:list-item>
        <text:list-item>
          <text:p text:style-name="P71"><text:span text:style-name="T72">Forensic Evidence Log:</text:span><text:span text:style-name="T73"><text:s/>A chain-of-custody compliant log of all evidence gathered, suitable for law enforcement or insurance purposes.</text:span></text:p>
        </text:list-item>
        <text:list-item>
          <text:p text:style-name="P74"><text:span text:style-name="T75">Final Incident Report:</text:span><text:span text:style-name="T76"><text:s/>A comprehensive document including the Executive Summary, Technical Deep Dive, and Strategic Recommendations.</text:span></text:p>
        </text:list-item>
      </text:list>
      <text:p text:style-name="P77"><text:span text:style-name="T78">6. Client Responsibilities</text:span></text:p>
      <text:list text:style-name="LFO8" text:continue-numbering="true">
        <text:list-item>
          <text:p text:style-name="P79"><text:span text:style-name="T80">Authority to Act:</text:span><text:span text:style-name="T81"><text:s/>Designating a "Point of Contact" empowered to authorize critical actions (e.g., shutting down a production server).</text:span></text:p>
        </text:list-item>
        <text:list-item>
          <text:p text:style-name="P82"><text:span text:style-name="T83">Access:</text:span><text:span text:style-name="T84"><text:s/>Providing the Supplier with administrative access, VPN connectivity, and physical site access (if required) in a timely manner.</text:span></text:p>
        </text:list-item>
        <text:list-item>
          <text:p text:style-name="P85"><text:span text:style-name="T86">Software Installation:</text:span><text:span text:style-name="T87"><text:s/>Permitting the deployment of the Supplier’s forensic agents/EDR tools for the duration of the incident.</text:span></text:p>
        </text:list-item>
        <text:list-item>
          <text:p text:style-name="P88"><text:span text:style-name="T89">Legal Counsel:</text:span><text:span text:style-name="T90"><text:s/>Managing any regulatory notifications (GDPR/ICO) or press communications (the Supplier provides technical facts, not legal advice).</text:span></text:p>
        </text:list-item>
      </text:list>
      <text:p text:style-name="P91"><text:span text:style-name="T92">7. Service Exclusions</text:span></text:p>
      <text:list text:style-name="LFO9" text:continue-numbering="true">
        <text:list-item>
          <text:p text:style-name="P93"><text:span text:style-name="T94">Ransom Payment:</text:span><text:span text:style-name="T95"><text:s/>The Supplier will<text:s/></text:span><text:span text:style-name="T96">not</text:span><text:span text:style-name="T97"><text:s/>facilitate, negotiate, or transact ransom payments to threat actors on behalf of the Client (unless explicitly covered by a specialized sub-clause).</text:span></text:p>
        </text:list-item>
        <text:list-item>
          <text:p text:style-name="P98"><text:span text:style-name="T99">Hardware Replacement:</text:span><text:span text:style-name="T100"><text:s/>The cost of replacing bricked or physically damaged hardware is not included.</text:span></text:p>
        </text:list-item>
      </text:list>
      <text:p text:style-name="P101"><text:span text:style-name="T102">8. Business Value<text:s/></text:span></text:p>
      <text:p text:style-name="P103">By engaging this service, the Client shifts the risk of operational paralysis to the Supplier. We provide not just technical hands-on-keyboard support, but the calm, experienced leadership required to navigate the most stressful days in a company's history.</text:p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en" style:country-asian="GB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gel Howarth</meta:initial-creator>
    <dc:creator>Nigel Howarth</dc:creator>
    <meta:creation-date>2026-01-17T16:15:00Z</meta:creation-date>
    <dc:date>2026-01-17T16:23:00Z</dc:date>
    <meta:template xlink:href="Normal.dotm" xlink:type="simple"/>
    <meta:editing-cycles>1</meta:editing-cycles>
    <meta:editing-duration>PT300S</meta:editing-duration>
    <meta:document-statistic meta:page-count="2" meta:paragraph-count="9" meta:word-count="711" meta:character-count="4755" meta:row-count="33" meta:non-whitespace-character-count="4053"/>
  </office:meta>
</office:document-meta>
</file>