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style:style style:name="P1" style:parent-style-name="Default" style:master-page-name="MP0" style:family="paragraph">
      <style:paragraph-properties fo:break-before="page"/>
      <style:text-properties style:font-name="Calibri" style:text-position="sub 66.6%"/>
    </style:style>
    <style:style style:name="P9" style:parent-style-name="Default" style:family="paragraph">
      <style:text-properties style:font-name="Calibri" style:use-window-font-color="true"/>
    </style:style>
    <style:style style:name="T10" style:parent-style-name="DefaultParagraphFont" style:family="text">
      <style:text-properties style:font-name="Calibri" style:use-window-font-color="true"/>
    </style:style>
    <style:style style:name="P11" style:parent-style-name="Default" style:family="paragraph">
      <style:text-properties style:font-name="Calibri" fo:font-weight="bold" style:font-weight-asian="bold" style:font-weight-complex="bold" fo:font-style="italic" style:font-style-asian="italic" style:font-style-complex="italic" style:use-window-font-color="true" fo:font-size="8pt" style:font-size-asian="8pt" style:font-size-complex="8pt"/>
    </style:style>
    <style:style style:name="P12" style:parent-style-name="Normal" style:family="paragraph">
      <style:paragraph-properties fo:margin-top="0.0319in" fo:line-height="120%" fo:margin-right="0.6833in"/>
      <style:text-properties style:font-name-complex="Calibri" fo:color="#595959" fo:letter-spacing="-0.0027in" fo:font-size="18pt" style:font-size-asian="18pt"/>
    </style:style>
    <style:style style:name="P13" style:parent-style-name="Normal" style:family="paragraph">
      <style:paragraph-properties fo:margin-top="0.0319in" fo:line-height="120%" fo:margin-right="0.6833in"/>
    </style:style>
    <style:style style:name="T14" style:parent-style-name="DefaultParagraphFont" style:family="text">
      <style:text-properties style:font-name-complex="Calibri" fo:color="#595959" fo:letter-spacing="-0.0027in" fo:font-size="18pt" style:font-size-asian="18pt"/>
    </style:style>
    <style:style style:name="T15" style:parent-style-name="DefaultParagraphFont" style:family="text">
      <style:text-properties style:font-name-complex="Calibri" fo:color="#595959" fo:letter-spacing="-0.0027in" style:text-position="super 63.8%" fo:font-size="18pt" style:font-size-asian="18pt"/>
    </style:style>
    <style:style style:name="T16" style:parent-style-name="DefaultParagraphFont" style:family="text">
      <style:text-properties style:font-name-complex="Calibri" fo:color="#595959" fo:letter-spacing="-0.0027in" fo:font-size="18pt" style:font-size-asian="18pt"/>
    </style:style>
    <style:style style:name="P17" style:parent-style-name="Default" style:family="paragraph">
      <style:text-properties style:font-name="Calibri" style:use-window-font-color="true" fo:font-size="8pt" style:font-size-asian="8pt" style:font-size-complex="8pt"/>
    </style:style>
    <style:style style:name="P18" style:parent-style-name="Default" style:family="paragraph">
      <style:text-properties style:font-name="Calibri" style:use-window-font-color="true" fo:font-size="8pt" style:font-size-asian="8pt" style:font-size-complex="8pt"/>
    </style:style>
    <style:style style:name="T19" style:parent-style-name="DefaultParagraphFont" style:family="text">
      <style:text-properties style:font-name="Calibri" style:use-window-font-color="true" fo:font-size="8pt" style:font-size-asian="8pt" style:font-size-complex="8pt"/>
    </style:style>
    <style:style style:name="T20" style:parent-style-name="DefaultParagraphFont" style:family="text">
      <style:text-properties style:font-name="Calibri" style:use-window-font-color="true" fo:font-size="8pt" style:font-size-asian="8pt" style:font-size-complex="8pt" fo:background-color="#FFFF00"/>
    </style:style>
    <style:style style:name="T21" style:parent-style-name="DefaultParagraphFont" style:family="text">
      <style:text-properties style:font-name="Calibri" style:use-window-font-color="true" fo:font-size="8pt" style:font-size-asian="8pt" style:font-size-complex="8pt"/>
    </style:style>
    <style:style style:name="T22"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3" style:parent-style-name="DefaultParagraphFont" style:family="text">
      <style:text-properties style:font-name="Calibri" style:use-window-font-color="true" fo:font-size="8pt" style:font-size-asian="8pt" style:font-size-complex="8pt"/>
    </style:style>
    <style:style style:name="T24"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5" style:parent-style-name="DefaultParagraphFont" style:family="text">
      <style:text-properties style:font-name="Calibri" style:use-window-font-color="true" fo:font-size="8pt" style:font-size-asian="8pt" style:font-size-complex="8pt"/>
    </style:style>
    <style:style style:name="T26"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7" style:parent-style-name="DefaultParagraphFont" style:family="text">
      <style:text-properties style:font-name="Calibri" style:use-window-font-color="true" fo:font-size="8pt" style:font-size-asian="8pt" style:font-size-complex="8pt"/>
    </style:style>
    <style:style style:name="T28" style:parent-style-name="DefaultParagraphFont" style:family="text">
      <style:text-properties style:font-name="Calibri" style:use-window-font-color="true" fo:font-size="8pt" style:font-size-asian="8pt" style:font-size-complex="8pt" fo:background-color="#FFFF00"/>
    </style:style>
    <style:style style:name="T29" style:parent-style-name="DefaultParagraphFont" style:family="text">
      <style:text-properties style:font-name="Calibri" style:use-window-font-color="true" fo:font-size="8pt" style:font-size-asian="8pt" style:font-size-complex="8pt"/>
    </style:style>
    <style:style style:name="T30" style:parent-style-name="DefaultParagraphFont" style:family="text">
      <style:text-properties style:font-name="Calibri" style:use-window-font-color="true" fo:font-size="8pt" style:font-size-asian="8pt" style:font-size-complex="8pt" fo:background-color="#FFFF00"/>
    </style:style>
    <style:style style:name="T31" style:parent-style-name="DefaultParagraphFont" style:family="text">
      <style:text-properties style:font-name="Calibri" style:use-window-font-color="true" fo:font-size="8pt" style:font-size-asian="8pt" style:font-size-complex="8pt"/>
    </style:style>
    <style:style style:name="T32" style:parent-style-name="DefaultParagraphFont" style:family="text">
      <style:text-properties style:font-name="Calibri" style:use-window-font-color="true" fo:font-size="8pt" style:font-size-asian="8pt" style:font-size-complex="8pt" fo:background-color="#FFFF00"/>
    </style:style>
    <style:style style:name="T33" style:parent-style-name="DefaultParagraphFont" style:family="text">
      <style:text-properties style:font-name="Calibri" style:use-window-font-color="true" fo:font-size="8pt" style:font-size-asian="8pt" style:font-size-complex="8pt"/>
    </style:style>
    <style:style style:name="T34"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35" style:parent-style-name="DefaultParagraphFont" style:family="text">
      <style:text-properties style:font-name="Calibri" style:use-window-font-color="true" fo:font-size="8pt" style:font-size-asian="8pt" style:font-size-complex="8pt"/>
    </style:style>
    <style:style style:name="P36" style:parent-style-name="Default" style:family="paragraph">
      <style:text-properties style:font-name="Calibri" style:use-window-font-color="true" fo:font-size="8pt" style:font-size-asian="8pt" style:font-size-complex="8pt"/>
    </style:style>
    <style:style style:name="P37" style:parent-style-name="Default" style:family="paragraph">
      <style:text-properties style:font-name="Calibri" style:use-window-font-color="true" fo:font-size="8pt" style:font-size-asian="8pt" style:font-size-complex="8pt"/>
    </style:style>
    <style:style style:name="P38"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39"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P40" style:parent-style-name="Default" style:family="paragraph">
      <style:text-properties style:font-name="Calibri" style:use-window-font-color="true" fo:font-size="8pt" style:font-size-asian="8pt" style:font-size-complex="8pt"/>
    </style:style>
    <style:style style:name="T41" style:parent-style-name="DefaultParagraphFont" style:family="text">
      <style:text-properties style:font-name="Calibri" fo:font-weight="bold" style:font-weight-asian="bold" style:use-window-font-color="true" fo:font-size="8pt" style:font-size-asian="8pt" style:font-size-complex="8pt"/>
    </style:style>
    <style:style style:name="T42" style:parent-style-name="DefaultParagraphFont" style:family="text">
      <style:text-properties style:font-name="Calibri" style:use-window-font-color="true" fo:font-size="8pt" style:font-size-asian="8pt" style:font-size-complex="8pt"/>
    </style:style>
    <style:style style:name="T43"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44" style:parent-style-name="DefaultParagraphFont" style:family="text">
      <style:text-properties style:font-name="Calibri" style:use-window-font-color="true" fo:font-size="8pt" style:font-size-asian="8pt" style:font-size-complex="8pt"/>
    </style:style>
    <style:style style:name="T45"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46" style:parent-style-name="DefaultParagraphFont" style:family="text">
      <style:text-properties style:font-name="Calibri" style:use-window-font-color="true" fo:font-size="8pt" style:font-size-asian="8pt" style:font-size-complex="8pt"/>
    </style:style>
    <style:style style:name="T47"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48" style:parent-style-name="DefaultParagraphFont" style:family="text">
      <style:text-properties style:font-name="Calibri" style:use-window-font-color="true" fo:font-size="8pt" style:font-size-asian="8pt" style:font-size-complex="8pt"/>
    </style:style>
    <style:style style:name="T49"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50" style:parent-style-name="DefaultParagraphFont" style:family="text">
      <style:text-properties style:font-name="Calibri" style:use-window-font-color="true" fo:font-size="8pt" style:font-size-asian="8pt" style:font-size-complex="8pt"/>
    </style:style>
    <style:style style:name="T51"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52" style:parent-style-name="DefaultParagraphFont" style:family="text">
      <style:text-properties style:font-name="Calibri" style:use-window-font-color="true" fo:font-size="8pt" style:font-size-asian="8pt" style:font-size-complex="8pt"/>
    </style:style>
    <style:style style:name="T53" style:parent-style-name="DefaultParagraphFont" style:family="text">
      <style:text-properties style:font-name="Calibri" style:use-window-font-color="true" fo:font-size="8pt" style:font-size-asian="8pt" style:font-size-complex="8pt"/>
    </style:style>
    <style:style style:name="T54"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55" style:parent-style-name="DefaultParagraphFont" style:family="text">
      <style:text-properties style:font-name="Calibri" style:use-window-font-color="true" fo:font-size="8pt" style:font-size-asian="8pt" style:font-size-complex="8pt"/>
    </style:style>
    <style:style style:name="T56" style:parent-style-name="DefaultParagraphFont" style:family="text">
      <style:text-properties style:font-name="Calibri" style:use-window-font-color="true" fo:font-size="8pt" style:font-size-asian="8pt" style:font-size-complex="8pt"/>
    </style:style>
    <style:style style:name="T57"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58" style:parent-style-name="DefaultParagraphFont" style:family="text">
      <style:text-properties style:font-name="Calibri" style:use-window-font-color="true" fo:font-size="8pt" style:font-size-asian="8pt" style:font-size-complex="8pt"/>
    </style:style>
    <style:style style:name="T59"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60" style:parent-style-name="DefaultParagraphFont" style:family="text">
      <style:text-properties style:font-name="Calibri" style:use-window-font-color="true" fo:font-size="8pt" style:font-size-asian="8pt" style:font-size-complex="8pt"/>
    </style:style>
    <style:style style:name="T61"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62" style:parent-style-name="DefaultParagraphFont" style:family="text">
      <style:text-properties style:font-name="Calibri" style:use-window-font-color="true" fo:font-size="8pt" style:font-size-asian="8pt" style:font-size-complex="8pt"/>
    </style:style>
    <style:style style:name="T63"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64" style:parent-style-name="DefaultParagraphFont" style:family="text">
      <style:text-properties style:font-name="Calibri" style:use-window-font-color="true" fo:font-size="8pt" style:font-size-asian="8pt" style:font-size-complex="8pt"/>
    </style:style>
    <style:style style:name="T65"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66" style:parent-style-name="DefaultParagraphFont" style:family="text">
      <style:text-properties style:font-name="Calibri" style:use-window-font-color="true" fo:font-size="8pt" style:font-size-asian="8pt" style:font-size-complex="8pt"/>
    </style:style>
    <style:style style:name="T67"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68" style:parent-style-name="DefaultParagraphFont" style:family="text">
      <style:text-properties style:font-name="Calibri" style:use-window-font-color="true" fo:font-size="8pt" style:font-size-asian="8pt" style:font-size-complex="8pt"/>
    </style:style>
    <style:style style:name="T69"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70" style:parent-style-name="DefaultParagraphFont" style:family="text">
      <style:text-properties style:font-name="Calibri" style:use-window-font-color="true" fo:font-size="8pt" style:font-size-asian="8pt" style:font-size-complex="8pt"/>
    </style:style>
    <style:style style:name="T71"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72" style:parent-style-name="DefaultParagraphFont" style:family="text">
      <style:text-properties style:font-name="Calibri" style:use-window-font-color="true" fo:font-size="8pt" style:font-size-asian="8pt" style:font-size-complex="8pt"/>
    </style:style>
    <style:style style:name="T73"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74"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75" style:parent-style-name="DefaultParagraphFont" style:family="text">
      <style:text-properties style:font-name="Calibri" style:use-window-font-color="true" fo:font-size="8pt" style:font-size-asian="8pt" style:font-size-complex="8pt"/>
    </style:style>
    <style:style style:name="T76"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77" style:parent-style-name="DefaultParagraphFont" style:family="text">
      <style:text-properties style:font-name="Calibri" style:use-window-font-color="true" fo:font-size="8pt" style:font-size-asian="8pt" style:font-size-complex="8pt"/>
    </style:style>
    <style:style style:name="T78"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79" style:parent-style-name="DefaultParagraphFont" style:family="text">
      <style:text-properties style:font-name="Calibri" style:use-window-font-color="true" fo:font-size="8pt" style:font-size-asian="8pt" style:font-size-complex="8pt"/>
    </style:style>
    <style:style style:name="T80"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81" style:parent-style-name="DefaultParagraphFont" style:family="text">
      <style:text-properties style:font-name="Calibri" style:use-window-font-color="true" fo:font-size="8pt" style:font-size-asian="8pt" style:font-size-complex="8pt"/>
    </style:style>
    <style:style style:name="T82"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83" style:parent-style-name="DefaultParagraphFont" style:family="text">
      <style:text-properties style:font-name="Calibri" style:use-window-font-color="true" fo:font-size="8pt" style:font-size-asian="8pt" style:font-size-complex="8pt"/>
    </style:style>
    <style:style style:name="T84"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85" style:parent-style-name="DefaultParagraphFont" style:family="text">
      <style:text-properties style:font-name="Calibri" style:use-window-font-color="true" fo:font-size="8pt" style:font-size-asian="8pt" style:font-size-complex="8pt"/>
    </style:style>
    <style:style style:name="T86" style:parent-style-name="DefaultParagraphFont" style:family="text">
      <style:text-properties style:font-name="Calibri" style:use-window-font-color="true" fo:font-size="8pt" style:font-size-asian="8pt" style:font-size-complex="8pt"/>
    </style:style>
    <style:style style:name="T87"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88" style:parent-style-name="DefaultParagraphFont" style:family="text">
      <style:text-properties style:font-name="Calibri" style:use-window-font-color="true" fo:font-size="8pt" style:font-size-asian="8pt" style:font-size-complex="8pt"/>
    </style:style>
    <style:style style:name="T89"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90" style:parent-style-name="DefaultParagraphFont" style:family="text">
      <style:text-properties style:font-name="Calibri" style:use-window-font-color="true" fo:font-size="8pt" style:font-size-asian="8pt" style:font-size-complex="8pt"/>
    </style:style>
    <style:style style:name="T91"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92" style:parent-style-name="DefaultParagraphFont" style:family="text">
      <style:text-properties style:font-name="Calibri" style:use-window-font-color="true" fo:font-size="8pt" style:font-size-asian="8pt" style:font-size-complex="8pt"/>
    </style:style>
    <style:style style:name="T93" style:parent-style-name="DefaultParagraphFont" style:family="text">
      <style:text-properties style:font-name="Calibri" style:use-window-font-color="true" fo:font-size="8pt" style:font-size-asian="8pt" style:font-size-complex="8pt"/>
    </style:style>
    <style:style style:name="T94"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95" style:parent-style-name="DefaultParagraphFont" style:family="text">
      <style:text-properties style:font-name="Calibri" style:use-window-font-color="true" fo:font-size="8pt" style:font-size-asian="8pt" style:font-size-complex="8pt"/>
    </style:style>
    <style:style style:name="T96"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97" style:parent-style-name="DefaultParagraphFont" style:family="text">
      <style:text-properties style:font-name="Calibri" style:use-window-font-color="true" fo:font-size="8pt" style:font-size-asian="8pt" style:font-size-complex="8pt"/>
    </style:style>
    <style:style style:name="P98" style:parent-style-name="Default" style:family="paragraph">
      <style:text-properties style:font-name="Calibri" fo:font-weight="bold" style:font-weight-asian="bold" style:font-weight-complex="bold" style:use-window-font-color="true" fo:font-size="8pt" style:font-size-asian="8pt" style:font-size-complex="8pt"/>
    </style:style>
    <style:style style:name="P99"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100"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P101"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102"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03" style:parent-style-name="DefaultParagraphFont" style:family="text">
      <style:text-properties style:font-name="Calibri" style:use-window-font-color="true" fo:font-size="8pt" style:font-size-asian="8pt" style:font-size-complex="8pt"/>
    </style:style>
    <style:style style:name="P104"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105"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P106"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107"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08" style:parent-style-name="DefaultParagraphFont" style:family="text">
      <style:text-properties style:font-name="Calibri" style:use-window-font-color="true" fo:font-size="8pt" style:font-size-asian="8pt" style:font-size-complex="8pt"/>
    </style:style>
    <style:style style:name="P109"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110"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11" style:parent-style-name="DefaultParagraphFont" style:family="text">
      <style:text-properties style:font-name="Calibri" style:use-window-font-color="true" fo:font-size="8pt" style:font-size-asian="8pt" style:font-size-complex="8pt"/>
    </style:style>
    <style:style style:name="P112" style:parent-style-name="Default" style:family="paragraph">
      <style:text-properties style:font-name="Calibri" style:use-window-font-color="true" fo:font-size="8pt" style:font-size-asian="8pt" style:font-size-complex="8pt"/>
    </style:style>
    <style:style style:name="P113"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114"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15" style:parent-style-name="DefaultParagraphFont" style:family="text">
      <style:text-properties style:font-name="Calibri" style:use-window-font-color="true" fo:font-size="8pt" style:font-size-asian="8pt" style:font-size-complex="8pt"/>
    </style:style>
    <style:style style:name="P116"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117"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18" style:parent-style-name="DefaultParagraphFont" style:family="text">
      <style:text-properties style:font-name="Calibri" style:use-window-font-color="true" fo:font-size="8pt" style:font-size-asian="8pt" style:font-size-complex="8pt"/>
    </style:style>
    <style:style style:name="T119" style:parent-style-name="DefaultParagraphFont" style:family="text">
      <style:text-properties style:font-name="Calibri" style:use-window-font-color="true" fo:font-size="8pt" style:font-size-asian="8pt" style:font-size-complex="8pt"/>
    </style:style>
    <style:style style:name="P120"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121"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22" style:parent-style-name="DefaultParagraphFont" style:family="text">
      <style:text-properties style:font-name="Calibri" style:use-window-font-color="true" fo:font-size="8pt" style:font-size-asian="8pt" style:font-size-complex="8pt"/>
    </style:style>
    <style:style style:name="P123"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124"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25" style:parent-style-name="DefaultParagraphFont" style:family="text">
      <style:text-properties style:font-name="Calibri" style:use-window-font-color="true" fo:font-size="8pt" style:font-size-asian="8pt" style:font-size-complex="8pt"/>
    </style:style>
    <style:style style:name="P126" style:parent-style-name="Default" style:family="paragraph">
      <style:text-properties style:font-name="Calibri" style:use-window-font-color="true" fo:font-size="8pt" style:font-size-asian="8pt" style:font-size-complex="8pt"/>
    </style:style>
    <style:style style:name="T127"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28" style:parent-style-name="DefaultParagraphFont" style:family="text">
      <style:text-properties style:font-name="Calibri" style:use-window-font-color="true" fo:font-size="8pt" style:font-size-asian="8pt" style:font-size-complex="8pt"/>
    </style:style>
    <style:style style:name="P129"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130"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31" style:parent-style-name="DefaultParagraphFont" style:family="text">
      <style:text-properties style:font-name="Calibri" style:use-window-font-color="true" fo:font-size="8pt" style:font-size-asian="8pt" style:font-size-complex="8pt"/>
    </style:style>
    <style:style style:name="P132"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133"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34" style:parent-style-name="DefaultParagraphFont" style:family="text">
      <style:text-properties style:font-name="Calibri" style:use-window-font-color="true" fo:font-size="8pt" style:font-size-asian="8pt" style:font-size-complex="8pt"/>
    </style:style>
    <style:style style:name="P135" style:parent-style-name="Default" style:family="paragraph">
      <style:text-properties style:font-name="Calibri" style:use-window-font-color="true" fo:font-size="8pt" style:font-size-asian="8pt" style:font-size-complex="8pt"/>
    </style:style>
    <style:style style:name="T136"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37" style:parent-style-name="DefaultParagraphFont" style:family="text">
      <style:text-properties style:font-name="Calibri" style:use-window-font-color="true" fo:font-size="8pt" style:font-size-asian="8pt" style:font-size-complex="8pt"/>
    </style:style>
    <style:style style:name="P138"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139"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40" style:parent-style-name="DefaultParagraphFont" style:family="text">
      <style:text-properties style:font-name="Calibri" style:use-window-font-color="true" fo:font-size="8pt" style:font-size-asian="8pt" style:font-size-complex="8pt"/>
    </style:style>
    <style:style style:name="P141"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142"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43" style:parent-style-name="DefaultParagraphFont" style:family="text">
      <style:text-properties style:font-name="Calibri" style:use-window-font-color="true" fo:font-size="8pt" style:font-size-asian="8pt" style:font-size-complex="8pt"/>
    </style:style>
    <style:style style:name="P144"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145"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46" style:parent-style-name="DefaultParagraphFont" style:family="text">
      <style:text-properties style:font-name="Calibri" style:use-window-font-color="true" fo:font-size="8pt" style:font-size-asian="8pt" style:font-size-complex="8pt"/>
    </style:style>
    <style:style style:name="T147" style:parent-style-name="DefaultParagraphFont" style:family="text">
      <style:text-properties style:font-name="Calibri" style:use-window-font-color="true" style:text-position="super 62.5%" fo:font-size="8pt" style:font-size-asian="8pt" style:font-size-complex="8pt"/>
    </style:style>
    <style:style style:name="T148" style:parent-style-name="DefaultParagraphFont" style:family="text">
      <style:text-properties style:font-name="Calibri" style:use-window-font-color="true" fo:font-size="8pt" style:font-size-asian="8pt" style:font-size-complex="8pt"/>
    </style:style>
    <style:style style:name="P149" style:parent-style-name="Default" style:family="paragraph">
      <style:text-properties style:font-name="Calibri" style:use-window-font-color="true" fo:font-size="8pt" style:font-size-asian="8pt" style:font-size-complex="8pt"/>
    </style:style>
    <style:style style:name="T150"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51" style:parent-style-name="DefaultParagraphFont" style:family="text">
      <style:text-properties style:font-name="Calibri" style:use-window-font-color="true" fo:font-size="8pt" style:font-size-asian="8pt" style:font-size-complex="8pt"/>
    </style:style>
    <style:style style:name="P152"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153"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54" style:parent-style-name="DefaultParagraphFont" style:family="text">
      <style:text-properties style:font-name="Calibri" style:use-window-font-color="true" fo:font-size="8pt" style:font-size-asian="8pt" style:font-size-complex="8pt"/>
    </style:style>
    <style:style style:name="P155"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156"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57" style:parent-style-name="DefaultParagraphFont" style:family="text">
      <style:text-properties style:font-name="Calibri" style:use-window-font-color="true" fo:font-size="8pt" style:font-size-asian="8pt" style:font-size-complex="8pt"/>
    </style:style>
    <style:style style:name="P158" style:parent-style-name="Default" style:family="paragraph">
      <style:text-properties style:font-name="Calibri" style:use-window-font-color="true" fo:font-size="8pt" style:font-size-asian="8pt" style:font-size-complex="8pt"/>
    </style:style>
    <style:style style:name="T159"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60" style:parent-style-name="DefaultParagraphFont" style:family="text">
      <style:text-properties style:font-name="Calibri" style:use-window-font-color="true" fo:font-size="8pt" style:font-size-asian="8pt" style:font-size-complex="8pt"/>
    </style:style>
    <style:style style:name="T161" style:parent-style-name="DefaultParagraphFont" style:family="text">
      <style:text-properties style:font-name="Calibri" style:use-window-font-color="true" fo:font-size="8pt" style:font-size-asian="8pt" style:font-size-complex="8pt"/>
    </style:style>
    <style:style style:name="P162"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163"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64" style:parent-style-name="DefaultParagraphFont" style:family="text">
      <style:text-properties style:font-name="Calibri" style:use-window-font-color="true" fo:font-size="8pt" style:font-size-asian="8pt" style:font-size-complex="8pt"/>
    </style:style>
    <style:style style:name="P165" style:parent-style-name="Default" style:family="paragraph">
      <style:text-properties style:font-name="Calibri" style:use-window-font-color="true" fo:font-size="8pt" style:font-size-asian="8pt" style:font-size-complex="8pt"/>
    </style:style>
    <style:style style:name="T166"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67" style:parent-style-name="DefaultParagraphFont" style:family="text">
      <style:text-properties style:font-name="Calibri" style:use-window-font-color="true" fo:font-size="8pt" style:font-size-asian="8pt" style:font-size-complex="8pt"/>
    </style:style>
    <style:style style:name="P168"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169"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70" style:parent-style-name="DefaultParagraphFont" style:family="text">
      <style:text-properties style:font-name="Calibri" style:use-window-font-color="true" fo:font-size="8pt" style:font-size-asian="8pt" style:font-size-complex="8pt"/>
    </style:style>
    <style:style style:name="P171"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172"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73" style:parent-style-name="DefaultParagraphFont" style:family="text">
      <style:text-properties style:font-name="Calibri" style:use-window-font-color="true" fo:font-size="8pt" style:font-size-asian="8pt" style:font-size-complex="8pt"/>
    </style:style>
    <style:style style:name="P174" style:parent-style-name="Default" style:family="paragraph">
      <style:text-properties style:font-name="Calibri" style:use-window-font-color="true" fo:font-size="8pt" style:font-size-asian="8pt" style:font-size-complex="8pt"/>
    </style:style>
    <style:style style:name="T175"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76" style:parent-style-name="DefaultParagraphFont" style:family="text">
      <style:text-properties style:font-name="Calibri" style:use-window-font-color="true" fo:font-size="8pt" style:font-size-asian="8pt" style:font-size-complex="8pt"/>
    </style:style>
    <style:style style:name="P177" style:parent-style-name="Default" style:family="paragraph">
      <style:text-properties style:font-name="Calibri" style:use-window-font-color="true" fo:font-size="8pt" style:font-size-asian="8pt" style:font-size-complex="8pt"/>
    </style:style>
    <style:style style:name="T178"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79" style:parent-style-name="DefaultParagraphFont" style:family="text">
      <style:text-properties style:font-name="Calibri" style:use-window-font-color="true" fo:font-size="8pt" style:font-size-asian="8pt" style:font-size-complex="8pt"/>
    </style:style>
    <style:style style:name="P180" style:parent-style-name="Default" style:family="paragraph">
      <style:text-properties style:font-name="Calibri" style:use-window-font-color="true" fo:font-size="8pt" style:font-size-asian="8pt" style:font-size-complex="8pt"/>
    </style:style>
    <style:style style:name="T181"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82" style:parent-style-name="DefaultParagraphFont" style:family="text">
      <style:text-properties style:font-name="Calibri" style:font-weight-complex="bold" style:use-window-font-color="true" fo:font-size="8pt" style:font-size-asian="8pt" style:font-size-complex="8pt"/>
    </style:style>
    <style:style style:name="T183" style:parent-style-name="DefaultParagraphFont" style:family="text">
      <style:text-properties style:font-name="Calibri" style:use-window-font-color="true" fo:font-size="8pt" style:font-size-asian="8pt" style:font-size-complex="8pt"/>
    </style:style>
    <style:style style:name="P184"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185"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86" style:parent-style-name="DefaultParagraphFont" style:family="text">
      <style:text-properties style:font-name="Calibri" style:use-window-font-color="true" fo:font-size="8pt" style:font-size-asian="8pt" style:font-size-complex="8pt"/>
    </style:style>
    <style:style style:name="P187"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188"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89" style:parent-style-name="DefaultParagraphFont" style:family="text">
      <style:text-properties style:font-name="Calibri" style:use-window-font-color="true" fo:font-size="8pt" style:font-size-asian="8pt" style:font-size-complex="8pt"/>
    </style:style>
    <style:style style:name="T190"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91" style:parent-style-name="DefaultParagraphFont" style:family="text">
      <style:text-properties style:font-name="Calibri" style:use-window-font-color="true" fo:font-size="8pt" style:font-size-asian="8pt" style:font-size-complex="8pt"/>
    </style:style>
    <style:style style:name="P192"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193"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94" style:parent-style-name="DefaultParagraphFont" style:family="text">
      <style:text-properties style:font-name="Calibri" style:use-window-font-color="true" fo:font-size="8pt" style:font-size-asian="8pt" style:font-size-complex="8pt"/>
    </style:style>
    <style:style style:name="P195" style:parent-style-name="Default" style:family="paragraph">
      <style:text-properties style:font-name="Calibri" style:use-window-font-color="true" fo:font-size="8pt" style:font-size-asian="8pt" style:font-size-complex="8pt"/>
    </style:style>
    <style:style style:name="T196"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197" style:parent-style-name="DefaultParagraphFont" style:family="text">
      <style:text-properties style:font-name="Calibri" style:use-window-font-color="true" fo:font-size="8pt" style:font-size-asian="8pt" style:font-size-complex="8pt"/>
    </style:style>
    <style:style style:name="T198" style:parent-style-name="DefaultParagraphFont" style:family="text">
      <style:text-properties style:font-name="Calibri" style:use-window-font-color="true" fo:font-size="8pt" style:font-size-asian="8pt" style:font-size-complex="8pt"/>
    </style:style>
    <style:style style:name="P199" style:parent-style-name="Default" style:family="paragraph">
      <style:text-properties style:font-name="Calibri" style:use-window-font-color="true" fo:font-size="8pt" style:font-size-asian="8pt" style:font-size-complex="8pt"/>
    </style:style>
    <style:style style:name="P200"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01"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02" style:parent-style-name="DefaultParagraphFont" style:family="text">
      <style:text-properties style:font-name="Calibri" style:use-window-font-color="true" fo:font-size="8pt" style:font-size-asian="8pt" style:font-size-complex="8pt"/>
    </style:style>
    <style:style style:name="P203"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04"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05" style:parent-style-name="DefaultParagraphFont" style:family="text">
      <style:text-properties style:font-name="Calibri" style:use-window-font-color="true" fo:font-size="8pt" style:font-size-asian="8pt" style:font-size-complex="8pt"/>
    </style:style>
    <style:style style:name="P206"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07"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08" style:parent-style-name="DefaultParagraphFont" style:family="text">
      <style:text-properties style:font-name="Calibri" style:use-window-font-color="true" fo:font-size="8pt" style:font-size-asian="8pt" style:font-size-complex="8pt"/>
    </style:style>
    <style:style style:name="P209"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10"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11" style:parent-style-name="DefaultParagraphFont" style:family="text">
      <style:text-properties style:font-name="Calibri" style:use-window-font-color="true" fo:font-size="8pt" style:font-size-asian="8pt" style:font-size-complex="8pt"/>
    </style:style>
    <style:style style:name="P212"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13"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14" style:parent-style-name="DefaultParagraphFont" style:family="text">
      <style:text-properties style:font-name="Calibri" style:use-window-font-color="true" fo:font-size="8pt" style:font-size-asian="8pt" style:font-size-complex="8pt"/>
    </style:style>
    <style:style style:name="P215"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16"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17" style:parent-style-name="DefaultParagraphFont" style:family="text">
      <style:text-properties style:font-name="Calibri" style:use-window-font-color="true" fo:font-size="8pt" style:font-size-asian="8pt" style:font-size-complex="8pt"/>
    </style:style>
    <style:style style:name="P218"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19"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20" style:parent-style-name="DefaultParagraphFont" style:family="text">
      <style:text-properties style:font-name="Calibri" style:use-window-font-color="true" fo:font-size="8pt" style:font-size-asian="8pt" style:font-size-complex="8pt"/>
    </style:style>
    <style:style style:name="P221"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22"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23" style:parent-style-name="DefaultParagraphFont" style:family="text">
      <style:text-properties style:font-name="Calibri" style:use-window-font-color="true" fo:font-size="8pt" style:font-size-asian="8pt" style:font-size-complex="8pt"/>
    </style:style>
    <style:style style:name="P224"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25"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26" style:parent-style-name="DefaultParagraphFont" style:family="text">
      <style:text-properties style:font-name="Calibri" style:use-window-font-color="true" fo:font-size="8pt" style:font-size-asian="8pt" style:font-size-complex="8pt"/>
    </style:style>
    <style:style style:name="P227"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28"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29" style:parent-style-name="DefaultParagraphFont" style:family="text">
      <style:text-properties style:font-name="Calibri" style:use-window-font-color="true" fo:font-size="8pt" style:font-size-asian="8pt" style:font-size-complex="8pt"/>
    </style:style>
    <style:style style:name="P230" style:parent-style-name="Default" style:family="paragraph">
      <style:text-properties style:font-name="Calibri" style:use-window-font-color="true" fo:font-size="8pt" style:font-size-asian="8pt" style:font-size-complex="8pt"/>
    </style:style>
    <style:style style:name="P231"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32"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33" style:parent-style-name="DefaultParagraphFont" style:family="text">
      <style:text-properties style:font-name="Calibri" style:use-window-font-color="true" fo:font-size="8pt" style:font-size-asian="8pt" style:font-size-complex="8pt"/>
    </style:style>
    <style:style style:name="T234"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35" style:parent-style-name="DefaultParagraphFont" style:family="text">
      <style:text-properties style:font-name="Calibri" style:use-window-font-color="true" fo:font-size="8pt" style:font-size-asian="8pt" style:font-size-complex="8pt"/>
    </style:style>
    <style:style style:name="P236"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37"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38" style:parent-style-name="DefaultParagraphFont" style:family="text">
      <style:text-properties style:font-name="Calibri" style:use-window-font-color="true" fo:font-size="8pt" style:font-size-asian="8pt" style:font-size-complex="8pt"/>
    </style:style>
    <style:style style:name="T239" style:parent-style-name="DefaultParagraphFont" style:family="text">
      <style:text-properties style:font-name="Calibri" style:use-window-font-color="true" fo:font-size="8pt" style:font-size-asian="8pt" style:font-size-complex="8pt" fo:background-color="#FFFF00"/>
    </style:style>
    <style:style style:name="T240" style:parent-style-name="DefaultParagraphFont" style:family="text">
      <style:text-properties style:font-name="Calibri" style:use-window-font-color="true" fo:font-size="8pt" style:font-size-asian="8pt" style:font-size-complex="8pt"/>
    </style:style>
    <style:style style:name="P241"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42"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43" style:parent-style-name="DefaultParagraphFont" style:family="text">
      <style:text-properties style:font-name="Calibri" style:use-window-font-color="true" fo:font-size="8pt" style:font-size-asian="8pt" style:font-size-complex="8pt"/>
    </style:style>
    <style:style style:name="P244"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45"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46" style:parent-style-name="DefaultParagraphFont" style:family="text">
      <style:text-properties style:font-name="Calibri" style:use-window-font-color="true" fo:font-size="8pt" style:font-size-asian="8pt" style:font-size-complex="8pt"/>
    </style:style>
    <style:style style:name="P247"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48"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49" style:parent-style-name="DefaultParagraphFont" style:family="text">
      <style:text-properties style:font-name="Calibri" style:use-window-font-color="true" fo:font-size="8pt" style:font-size-asian="8pt" style:font-size-complex="8pt"/>
    </style:style>
    <style:style style:name="P250"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51"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52" style:parent-style-name="DefaultParagraphFont" style:family="text">
      <style:text-properties style:font-name="Calibri" style:use-window-font-color="true" fo:font-size="8pt" style:font-size-asian="8pt" style:font-size-complex="8pt"/>
    </style:style>
    <style:style style:name="P253"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54"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55" style:parent-style-name="DefaultParagraphFont" style:family="text">
      <style:text-properties style:font-name="Calibri" style:use-window-font-color="true" fo:font-size="8pt" style:font-size-asian="8pt" style:font-size-complex="8pt"/>
    </style:style>
    <style:style style:name="P256"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57"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58" style:parent-style-name="DefaultParagraphFont" style:family="text">
      <style:text-properties style:font-name="Calibri" style:use-window-font-color="true" fo:font-size="8pt" style:font-size-asian="8pt" style:font-size-complex="8pt"/>
    </style:style>
    <style:style style:name="P259"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60"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61" style:parent-style-name="DefaultParagraphFont" style:family="text">
      <style:text-properties style:font-name="Calibri" style:use-window-font-color="true" fo:font-size="8pt" style:font-size-asian="8pt" style:font-size-complex="8pt"/>
    </style:style>
    <style:style style:name="P262"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63"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64" style:parent-style-name="DefaultParagraphFont" style:family="text">
      <style:text-properties style:font-name="Calibri" style:use-window-font-color="true" fo:font-size="8pt" style:font-size-asian="8pt" style:font-size-complex="8pt"/>
    </style:style>
    <style:style style:name="P265"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66"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67" style:parent-style-name="DefaultParagraphFont" style:family="text">
      <style:text-properties style:font-name="Calibri" style:use-window-font-color="true" fo:font-size="8pt" style:font-size-asian="8pt" style:font-size-complex="8pt"/>
    </style:style>
    <style:style style:name="P268"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69"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70" style:parent-style-name="DefaultParagraphFont" style:family="text">
      <style:text-properties style:font-name="Calibri" style:use-window-font-color="true" fo:font-size="8pt" style:font-size-asian="8pt" style:font-size-complex="8pt"/>
    </style:style>
    <style:style style:name="P271"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72"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73" style:parent-style-name="DefaultParagraphFont" style:family="text">
      <style:text-properties style:font-name="Calibri" style:use-window-font-color="true" fo:font-size="8pt" style:font-size-asian="8pt" style:font-size-complex="8pt"/>
    </style:style>
    <style:style style:name="P274" style:parent-style-name="Default" style:family="paragraph">
      <style:paragraph-properties fo:break-before="page"/>
    </style:style>
    <style:style style:name="T275"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76" style:parent-style-name="DefaultParagraphFont" style:family="text">
      <style:text-properties style:font-name="Calibri" style:use-window-font-color="true" fo:font-size="8pt" style:font-size-asian="8pt" style:font-size-complex="8pt"/>
    </style:style>
    <style:style style:name="TableColumn278" style:family="table-column">
      <style:table-column-properties style:column-width="3.2534in" style:use-optimal-column-width="false"/>
    </style:style>
    <style:style style:name="TableColumn279" style:family="table-column">
      <style:table-column-properties style:column-width="3.2534in" style:use-optimal-column-width="false"/>
    </style:style>
    <style:style style:name="Table277" style:family="table">
      <style:table-properties style:width="6.5069in" fo:margin-left="-0.075in" table:align="left"/>
    </style:style>
    <style:style style:name="TableRow280" style:family="table-row">
      <style:table-row-properties style:min-row-height="0.0673in" style:use-optimal-row-height="false"/>
    </style:style>
    <style:style style:name="TableCell281" style:family="table-cell">
      <style:table-cell-properties fo:border="none" style:writing-mode="lr-tb" fo:padding-top="0in" fo:padding-left="0.075in" fo:padding-bottom="0in" fo:padding-right="0.075in"/>
    </style:style>
    <style:style style:name="P282" style:parent-style-name="Default" style:family="paragraph">
      <style:text-properties style:font-name="Calibri" fo:font-weight="bold" style:font-weight-asian="bold" style:font-weight-complex="bold" style:use-window-font-color="true" fo:font-size="8pt" style:font-size-asian="8pt" style:font-size-complex="8pt"/>
    </style:style>
    <style:style style:name="T283" style:parent-style-name="DefaultParagraphFont" style:family="text">
      <style:text-properties style:font-name="Calibri" fo:font-weight="bold" style:font-weight-asian="bold" style:font-weight-complex="bold" style:use-window-font-color="true" fo:font-size="8pt" style:font-size-asian="8pt" style:font-size-complex="8pt"/>
    </style:style>
    <style:style style:name="T284" style:parent-style-name="DefaultParagraphFont" style:family="text">
      <style:text-properties style:font-name="Calibri" fo:font-size="8pt" style:font-size-asian="8pt" style:font-size-complex="8pt"/>
    </style:style>
    <style:style style:name="P285" style:parent-style-name="Default" style:family="paragraph">
      <style:text-properties style:font-name="Calibri" fo:font-size="8pt" style:font-size-asian="8pt" style:font-size-complex="8pt"/>
    </style:style>
    <style:style style:name="TableCell286" style:family="table-cell">
      <style:table-cell-properties fo:border="none" style:writing-mode="lr-tb" fo:padding-top="0in" fo:padding-left="0.075in" fo:padding-bottom="0in" fo:padding-right="0.075in"/>
    </style:style>
    <style:style style:name="P287" style:parent-style-name="Default" style:family="paragraph">
      <style:text-properties style:font-name="Calibri" fo:font-weight="bold" style:font-weight-asian="bold" fo:font-size="8pt" style:font-size-asian="8pt" style:font-size-complex="8pt"/>
    </style:style>
    <style:style style:name="P288" style:parent-style-name="Default" style:family="paragraph">
      <style:text-properties style:font-name="Calibri" fo:font-weight="bold" style:font-weight-asian="bold" fo:font-size="8pt" style:font-size-asian="8pt" style:font-size-complex="8pt"/>
    </style:style>
    <style:style style:name="TableRow289" style:family="table-row">
      <style:table-row-properties style:min-row-height="0.0673in" style:use-optimal-row-height="false"/>
    </style:style>
    <style:style style:name="TableCell290" style:family="table-cell">
      <style:table-cell-properties fo:border="none" style:writing-mode="lr-tb" fo:padding-top="0in" fo:padding-left="0.075in" fo:padding-bottom="0in" fo:padding-right="0.075in"/>
    </style:style>
    <style:style style:name="P291" style:parent-style-name="Default" style:family="paragraph">
      <style:text-properties style:font-name="Calibri" fo:font-size="8pt" style:font-size-asian="8pt" style:font-size-complex="8pt"/>
    </style:style>
    <style:style style:name="P292" style:parent-style-name="Default" style:family="paragraph">
      <style:text-properties style:font-name="Calibri" fo:font-size="8pt" style:font-size-asian="8pt" style:font-size-complex="8pt"/>
    </style:style>
    <style:style style:name="P293" style:parent-style-name="Default" style:family="paragraph">
      <style:text-properties style:font-name="Calibri" fo:font-size="8pt" style:font-size-asian="8pt" style:font-size-complex="8pt"/>
    </style:style>
    <style:style style:name="P294" style:parent-style-name="Default" style:family="paragraph">
      <style:text-properties style:font-name="Calibri" fo:font-size="8pt" style:font-size-asian="8pt" style:font-size-complex="8pt"/>
    </style:style>
    <style:style style:name="P295" style:parent-style-name="Default" style:family="paragraph">
      <style:text-properties style:font-name="Calibri" fo:font-size="8pt" style:font-size-asian="8pt" style:font-size-complex="8pt"/>
    </style:style>
    <style:style style:name="TableCell296" style:family="table-cell">
      <style:table-cell-properties fo:border="none" style:writing-mode="lr-tb" fo:padding-top="0in" fo:padding-left="0.075in" fo:padding-bottom="0in" fo:padding-right="0.075in"/>
    </style:style>
    <style:style style:name="P297" style:parent-style-name="Default" style:family="paragraph">
      <style:text-properties style:font-name="Calibri" fo:font-size="8pt" style:font-size-asian="8pt" style:font-size-complex="8pt"/>
    </style:style>
    <style:style style:name="TableRow298" style:family="table-row">
      <style:table-row-properties style:min-row-height="0.0673in" style:use-optimal-row-height="false"/>
    </style:style>
    <style:style style:name="TableCell299" style:family="table-cell">
      <style:table-cell-properties fo:border="none" style:writing-mode="lr-tb" fo:padding-top="0in" fo:padding-left="0.075in" fo:padding-bottom="0in" fo:padding-right="0.075in"/>
    </style:style>
    <style:style style:name="P300" style:parent-style-name="Default" style:family="paragraph">
      <style:text-properties style:font-name="Calibri" fo:font-size="8pt" style:font-size-asian="8pt" style:font-size-complex="8pt"/>
    </style:style>
    <style:style style:name="P301" style:parent-style-name="Default" style:family="paragraph">
      <style:text-properties style:font-name="Calibri" fo:font-size="8pt" style:font-size-asian="8pt" style:font-size-complex="8pt"/>
    </style:style>
    <style:style style:name="P302" style:parent-style-name="Default" style:family="paragraph">
      <style:text-properties style:font-name="Calibri" fo:font-size="8pt" style:font-size-asian="8pt" style:font-size-complex="8pt"/>
    </style:style>
    <style:style style:name="P303" style:parent-style-name="Default" style:family="paragraph">
      <style:text-properties style:font-name="Calibri" fo:font-size="8pt" style:font-size-asian="8pt" style:font-size-complex="8pt"/>
    </style:style>
    <style:style style:name="P304" style:parent-style-name="Default" style:family="paragraph">
      <style:text-properties style:font-name="Calibri" fo:font-size="8pt" style:font-size-asian="8pt" style:font-size-complex="8pt"/>
    </style:style>
    <style:style style:name="TableCell305" style:family="table-cell">
      <style:table-cell-properties fo:border="none" style:writing-mode="lr-tb" fo:padding-top="0in" fo:padding-left="0.075in" fo:padding-bottom="0in" fo:padding-right="0.075in"/>
    </style:style>
    <style:style style:name="P306" style:parent-style-name="Default" style:family="paragraph">
      <style:text-properties style:font-name="Calibri" fo:font-size="8pt" style:font-size-asian="8pt" style:font-size-complex="8pt"/>
    </style:style>
    <style:style style:name="P307" style:parent-style-name="Default" style:family="paragraph">
      <style:text-properties style:font-name="Calibri" fo:font-size="8pt" style:font-size-asian="8pt" style:font-size-complex="8pt"/>
    </style:style>
    <style:style style:name="TableRow308" style:family="table-row">
      <style:table-row-properties style:min-row-height="0.0673in" style:use-optimal-row-height="false"/>
    </style:style>
    <style:style style:name="TableCell309" style:family="table-cell">
      <style:table-cell-properties fo:border="none" style:writing-mode="lr-tb" fo:padding-top="0in" fo:padding-left="0.075in" fo:padding-bottom="0in" fo:padding-right="0.075in"/>
    </style:style>
    <style:style style:name="P310" style:parent-style-name="Default" style:family="paragraph">
      <style:text-properties style:font-name="Calibri" fo:font-size="8pt" style:font-size-asian="8pt" style:font-size-complex="8pt"/>
    </style:style>
    <style:style style:name="P311" style:parent-style-name="Default" style:family="paragraph">
      <style:text-properties style:font-name="Calibri" fo:font-size="8pt" style:font-size-asian="8pt" style:font-size-complex="8pt"/>
    </style:style>
    <style:style style:name="P312" style:parent-style-name="Default" style:family="paragraph">
      <style:text-properties style:font-name="Calibri" fo:font-size="8pt" style:font-size-asian="8pt" style:font-size-complex="8pt"/>
    </style:style>
    <style:style style:name="P313" style:parent-style-name="Default" style:family="paragraph">
      <style:text-properties style:font-name="Calibri" fo:font-size="8pt" style:font-size-asian="8pt" style:font-size-complex="8pt"/>
    </style:style>
    <style:style style:name="P314" style:parent-style-name="Default" style:family="paragraph">
      <style:text-properties style:font-name="Calibri" fo:font-size="8pt" style:font-size-asian="8pt" style:font-size-complex="8pt"/>
    </style:style>
    <style:style style:name="TableCell315" style:family="table-cell">
      <style:table-cell-properties fo:border="none" style:writing-mode="lr-tb" fo:padding-top="0in" fo:padding-left="0.075in" fo:padding-bottom="0in" fo:padding-right="0.075in"/>
    </style:style>
    <style:style style:name="P316" style:parent-style-name="Default" style:family="paragraph">
      <style:text-properties style:font-name="Calibri" fo:font-size="8pt" style:font-size-asian="8pt" style:font-size-complex="8pt"/>
    </style:style>
    <style:style style:name="TableRow317" style:family="table-row">
      <style:table-row-properties style:min-row-height="0.0673in" style:use-optimal-row-height="false"/>
    </style:style>
    <style:style style:name="TableCell318" style:family="table-cell">
      <style:table-cell-properties fo:border="none" style:writing-mode="lr-tb" fo:padding-top="0in" fo:padding-left="0.075in" fo:padding-bottom="0in" fo:padding-right="0.075in"/>
    </style:style>
    <style:style style:name="P319" style:parent-style-name="Default" style:family="paragraph">
      <style:text-properties style:font-name="Calibri" fo:font-size="8pt" style:font-size-asian="8pt" style:font-size-complex="8pt"/>
    </style:style>
    <style:style style:name="P320" style:parent-style-name="Default" style:family="paragraph">
      <style:text-properties style:font-name="Calibri" fo:font-size="8pt" style:font-size-asian="8pt" style:font-size-complex="8pt"/>
    </style:style>
    <style:style style:name="P321" style:parent-style-name="Default" style:family="paragraph">
      <style:text-properties style:font-name="Calibri" fo:font-size="8pt" style:font-size-asian="8pt" style:font-size-complex="8pt"/>
    </style:style>
    <style:style style:name="P322" style:parent-style-name="Default" style:family="paragraph">
      <style:text-properties style:font-name="Calibri" fo:font-size="8pt" style:font-size-asian="8pt" style:font-size-complex="8pt"/>
    </style:style>
    <style:style style:name="P323" style:parent-style-name="Default" style:family="paragraph">
      <style:text-properties style:font-name="Calibri" fo:font-size="8pt" style:font-size-asian="8pt" style:font-size-complex="8pt"/>
    </style:style>
    <style:style style:name="TableCell324" style:family="table-cell">
      <style:table-cell-properties fo:border="none" style:writing-mode="lr-tb" fo:padding-top="0in" fo:padding-left="0.075in" fo:padding-bottom="0in" fo:padding-right="0.075in"/>
    </style:style>
    <style:style style:name="P325" style:parent-style-name="Default" style:family="paragraph">
      <style:text-properties style:font-name="Calibri" fo:font-size="8pt" style:font-size-asian="8pt" style:font-size-complex="8pt"/>
    </style:style>
    <style:style style:name="P326" style:parent-style-name="Normal" style:family="paragraph">
      <style:paragraph-properties fo:break-before="page"/>
    </style:style>
    <style:style style:name="T327" style:parent-style-name="DefaultParagraphFont" style:family="text">
      <style:text-properties style:font-name="Calibri" fo:font-weight="bold" style:font-weight-asian="bold" style:font-weight-complex="bold" fo:font-size="8pt" style:font-size-asian="8pt" style:font-size-complex="8pt"/>
    </style:style>
    <style:style style:name="P328" style:parent-style-name="Default" style:family="paragraph">
      <style:text-properties style:font-name="Calibri" fo:font-weight="bold" style:font-weight-asian="bold" style:font-weight-complex="bold" fo:font-size="8pt" style:font-size-asian="8pt" style:font-size-complex="8pt"/>
    </style:style>
    <style:style style:name="P329" style:parent-style-name="Default" style:family="paragraph">
      <style:text-properties style:font-name="Calibri" fo:font-weight="bold" style:font-weight-asian="bold" style:font-weight-complex="bold" fo:font-size="8pt" style:font-size-asian="8pt" style:font-size-complex="8pt"/>
    </style:style>
    <style:style style:name="T330" style:parent-style-name="DefaultParagraphFont" style:family="text">
      <style:text-properties style:font-name="Calibri" fo:font-weight="bold" style:font-weight-asian="bold" style:font-weight-complex="bold" fo:font-size="8pt" style:font-size-asian="8pt" style:font-size-complex="8pt"/>
    </style:style>
    <style:style style:name="P331" style:parent-style-name="Default" style:family="paragraph">
      <style:text-properties style:font-name="Calibri" fo:font-size="8pt" style:font-size-asian="8pt" style:font-size-complex="8pt"/>
    </style:style>
    <style:style style:name="P332" style:parent-style-name="Default" style:family="paragraph">
      <style:text-properties style:font-name="Calibri" fo:font-weight="bold" style:font-weight-asian="bold" style:font-weight-complex="bold" fo:font-size="8pt" style:font-size-asian="8pt" style:font-size-complex="8pt"/>
    </style:style>
    <style:style style:name="T333" style:parent-style-name="DefaultParagraphFont" style:family="text">
      <style:text-properties style:font-name="Calibri" fo:font-weight="bold" style:font-weight-asian="bold" style:font-weight-complex="bold" fo:font-size="8pt" style:font-size-asian="8pt" style:font-size-complex="8pt"/>
    </style:style>
    <style:style style:name="P334" style:parent-style-name="Default" style:family="paragraph">
      <style:text-properties style:font-name="Calibri" fo:font-size="8pt" style:font-size-asian="8pt" style:font-size-complex="8pt" fo:background-color="#FFFF00"/>
    </style:style>
    <style:style style:name="P335" style:parent-style-name="Default" style:family="paragraph">
      <style:text-properties style:font-name="Calibri" fo:font-size="8pt" style:font-size-asian="8pt" style:font-size-complex="8pt" fo:background-color="#FFFF00"/>
    </style:style>
    <style:style style:name="P336" style:parent-style-name="Default" style:family="paragraph">
      <style:text-properties style:font-name="Calibri" fo:font-size="8pt" style:font-size-asian="8pt" style:font-size-complex="8pt" fo:background-color="#FFFF00"/>
    </style:style>
    <style:style style:name="T337" style:parent-style-name="DefaultParagraphFont" style:family="text">
      <style:text-properties style:font-name="Calibri" fo:font-size="8pt" style:font-size-asian="8pt" style:font-size-complex="8pt" fo:background-color="#FFFF00"/>
    </style:style>
    <style:style style:name="T338" style:parent-style-name="DefaultParagraphFont" style:family="text">
      <style:text-properties style:font-name="Calibri" fo:font-size="8pt" style:font-size-asian="8pt" style:font-size-complex="8pt" fo:background-color="#FFFF00"/>
    </style:style>
    <style:style style:name="P339" style:parent-style-name="Default" style:family="paragraph">
      <style:text-properties style:font-name="Calibri" fo:font-size="8pt" style:font-size-asian="8pt" style:font-size-complex="8pt"/>
    </style:style>
    <style:style style:name="TableColumn341" style:family="table-column">
      <style:table-column-properties style:column-width="3.3131in" style:use-optimal-column-width="false"/>
    </style:style>
    <style:style style:name="TableColumn342" style:family="table-column">
      <style:table-column-properties style:column-width="3.3131in" style:use-optimal-column-width="false"/>
    </style:style>
    <style:style style:name="Table340" style:family="table">
      <style:table-properties style:width="6.6263in" fo:margin-left="-0.075in" table:align="left"/>
    </style:style>
    <style:style style:name="TableRow343" style:family="table-row">
      <style:table-row-properties style:min-row-height="0.052in" style:use-optimal-row-height="false"/>
    </style:style>
    <style:style style:name="TableCell344" style:family="table-cell">
      <style:table-cell-properties fo:border-top="0.0034in solid #FFFFFF" fo:border-left="0.0034in solid #FFFFFF" fo:border-bottom="none" fo:border-right="none" style:writing-mode="lr-tb" fo:padding-top="0in" fo:padding-left="0.075in" fo:padding-bottom="0in" fo:padding-right="0.075in"/>
    </style:style>
    <style:style style:name="P345" style:parent-style-name="Default" style:family="paragraph">
      <style:text-properties style:font-name="Calibri" fo:font-weight="bold" style:font-weight-asian="bold" style:font-weight-complex="bold" fo:font-size="8pt" style:font-size-asian="8pt" style:font-size-complex="8pt"/>
    </style:style>
    <style:style style:name="T346" style:parent-style-name="DefaultParagraphFont" style:family="text">
      <style:text-properties style:font-name="Calibri" fo:font-weight="bold" style:font-weight-asian="bold" style:font-weight-complex="bold" fo:font-size="8pt" style:font-size-asian="8pt" style:font-size-complex="8pt"/>
    </style:style>
    <style:style style:name="TableCell347" style:family="table-cell">
      <style:table-cell-properties fo:border-top="0.0034in solid #FFFFFF" fo:border-left="none" fo:border-bottom="none" fo:border-right="0.0034in solid #FFFFFF" style:writing-mode="lr-tb" fo:padding-top="0in" fo:padding-left="0.075in" fo:padding-bottom="0in" fo:padding-right="0.075in"/>
    </style:style>
    <style:style style:name="T348" style:parent-style-name="DefaultParagraphFont" style:family="text">
      <style:text-properties style:font-name="Calibri" fo:font-weight="bold" style:font-weight-asian="bold" style:font-weight-complex="bold" fo:font-size="8pt" style:font-size-asian="8pt" style:font-size-complex="8pt"/>
    </style:style>
    <style:style style:name="TableRow349" style:family="table-row">
      <style:table-row-properties style:min-row-height="0.052in" style:use-optimal-row-height="false"/>
    </style:style>
    <style:style style:name="TableCell350" style:family="table-cell">
      <style:table-cell-properties fo:border-top="none" fo:border-left="0.0034in solid #FFFFFF" fo:border-bottom="0.0034in solid #FFFFFF" fo:border-right="none" style:writing-mode="lr-tb" fo:padding-top="0in" fo:padding-left="0.075in" fo:padding-bottom="0in" fo:padding-right="0.075in"/>
    </style:style>
    <style:style style:name="P351" style:parent-style-name="Default" style:family="paragraph">
      <style:text-properties style:font-name="Calibri" fo:font-size="8pt" style:font-size-asian="8pt" style:font-size-complex="8pt"/>
    </style:style>
    <style:style style:name="TableCell352" style:family="table-cell">
      <style:table-cell-properties fo:border-top="none" fo:border-left="none" fo:border-bottom="0.0034in solid #FFFFFF" fo:border-right="0.0034in solid #FFFFFF" style:writing-mode="lr-tb" fo:padding-top="0in" fo:padding-left="0.075in" fo:padding-bottom="0in" fo:padding-right="0.075in"/>
    </style:style>
    <style:style style:name="T353" style:parent-style-name="DefaultParagraphFont" style:family="text">
      <style:text-properties style:font-name="Calibri" fo:font-size="8pt" style:font-size-asian="8pt" style:font-size-complex="8pt" fo:background-color="#FFFF00"/>
    </style:style>
    <style:style style:name="T354" style:parent-style-name="DefaultParagraphFont" style:family="text">
      <style:text-properties style:font-name="Calibri" fo:font-size="8pt" style:font-size-asian="8pt" style:font-size-complex="8pt"/>
    </style:style>
    <style:style style:name="T355" style:parent-style-name="DefaultParagraphFont" style:family="text">
      <style:text-properties style:font-name="Calibri" fo:font-weight="bold" style:font-weight-asian="bold" style:font-weight-complex="bold" fo:font-size="8pt" style:font-size-asian="8pt" style:font-size-complex="8pt"/>
    </style:style>
    <style:style style:name="T356" style:parent-style-name="DefaultParagraphFont" style:family="text">
      <style:text-properties style:font-name="Calibri" fo:font-size="8pt" style:font-size-asian="8pt" style:font-size-complex="8pt"/>
    </style:style>
    <style:style style:name="T357" style:parent-style-name="DefaultParagraphFont" style:family="text">
      <style:text-properties style:font-name="Calibri" fo:font-size="8pt" style:font-size-asian="8pt" style:font-size-complex="8pt" fo:background-color="#FFFF00"/>
    </style:style>
    <style:style style:name="T358" style:parent-style-name="DefaultParagraphFont" style:family="text">
      <style:text-properties style:font-name="Calibri" fo:font-size="8pt" style:font-size-asian="8pt" style:font-size-complex="8pt"/>
    </style:style>
    <style:style style:name="T359" style:parent-style-name="DefaultParagraphFont" style:family="text">
      <style:text-properties style:font-name="Calibri" fo:font-size="8pt" style:font-size-asian="8pt" style:font-size-complex="8pt"/>
    </style:style>
    <style:style style:name="T360" style:parent-style-name="DefaultParagraphFont" style:family="text">
      <style:text-properties style:font-name="Calibri" fo:font-size="8pt" style:font-size-asian="8pt" style:font-size-complex="8pt" fo:background-color="#FFFF00"/>
    </style:style>
    <style:style style:name="T361" style:parent-style-name="DefaultParagraphFont" style:family="text">
      <style:text-properties style:font-name="Calibri" fo:font-size="8pt" style:font-size-asian="8pt" style:font-size-complex="8pt"/>
    </style:style>
    <style:style style:name="P362" style:parent-style-name="Default" style:family="paragraph">
      <style:text-properties style:font-name="Calibri" fo:font-weight="bold" style:font-weight-asian="bold" style:font-weight-complex="bold" fo:font-size="8pt" style:font-size-asian="8pt" style:font-size-complex="8pt"/>
    </style:style>
    <style:style style:name="T363" style:parent-style-name="DefaultParagraphFont" style:family="text">
      <style:text-properties style:font-name="Calibri" fo:font-weight="bold" style:font-weight-asian="bold" style:font-weight-complex="bold" fo:font-size="8pt" style:font-size-asian="8pt" style:font-size-complex="8pt"/>
    </style:style>
    <style:style style:name="P364" style:parent-style-name="Default" style:family="paragraph">
      <style:text-properties style:font-name="Calibri" fo:font-size="8pt" style:font-size-asian="8pt" style:font-size-complex="8pt"/>
    </style:style>
    <style:style style:name="P365" style:parent-style-name="Default" style:family="paragraph">
      <style:text-properties style:font-name="Calibri" fo:font-weight="bold" style:font-weight-asian="bold" style:font-weight-complex="bold" fo:font-size="8pt" style:font-size-asian="8pt" style:font-size-complex="8pt"/>
    </style:style>
    <style:style style:name="T366" style:parent-style-name="DefaultParagraphFont" style:family="text">
      <style:text-properties style:font-name="Calibri" fo:font-weight="bold" style:font-weight-asian="bold" style:font-weight-complex="bold" fo:font-size="8pt" style:font-size-asian="8pt" style:font-size-complex="8pt"/>
    </style:style>
    <style:style style:name="P367" style:parent-style-name="Default" style:family="paragraph">
      <style:text-properties style:font-name="Calibri" fo:font-size="8pt" style:font-size-asian="8pt" style:font-size-complex="8pt"/>
    </style:style>
    <style:style style:name="P368" style:parent-style-name="Default" style:family="paragraph">
      <style:text-properties style:font-name="Calibri" fo:font-weight="bold" style:font-weight-asian="bold" style:font-weight-complex="bold" fo:font-size="8pt" style:font-size-asian="8pt" style:font-size-complex="8pt"/>
    </style:style>
    <style:style style:name="T369" style:parent-style-name="DefaultParagraphFont" style:family="text">
      <style:text-properties style:font-name="Calibri" fo:font-weight="bold" style:font-weight-asian="bold" style:font-weight-complex="bold" fo:font-size="8pt" style:font-size-asian="8pt" style:font-size-complex="8pt"/>
    </style:style>
    <style:style style:name="P370" style:parent-style-name="Normal" style:family="paragraph">
      <style:text-properties fo:font-size="8pt" style:font-size-asian="8pt" style:font-size-complex="8pt"/>
    </style:style>
    <style:style style:name="T371" style:parent-style-name="DefaultParagraphFont" style:family="text">
      <style:text-properties fo:font-size="8pt" style:font-size-asian="8pt" style:font-size-complex="8pt"/>
    </style:style>
  </office:automatic-styles>
  <office:body>
    <office:text text:use-soft-page-breaks="true">
      <text:p text:style-name="P1"/>
      <text:p text:style-name="P9"/>
      <text:h text:style-name="Default" text:outline-level="1"><text:span text:style-name="T10">Bubble Ltd</text:span></text:h>
      <text:h text:style-name="P11" text:outline-level="1">Cloud Support Services Master Agreement<text:s/></text:h>
      <text:p text:style-name="P12"/>
      <text:p text:style-name="P13"><text:span text:style-name="T14">Optional additional cloud support services for Bubble</text:span><text:span text:style-name="T15">®</text:span><text:span text:style-name="T16"><text:s/>PPM Project and Portfolio Management (PPM) System</text:span></text:p>
      <text:p text:style-name="P17"/>
      <text:p text:style-name="P18"/>
      <text:p text:style-name="Default"><text:span text:style-name="T19">This Cloud Support Master Agreement is entered into and effective as of<text:s/></text:span><text:span text:style-name="T20">________,</text:span><text:span text:style-name="T21"><text:s text:c="2"/>("</text:span><text:span text:style-name="T22">Effective Date</text:span><text:span text:style-name="T23">") by and between<text:s/></text:span><text:span text:style-name="T24">Bubble Ltd</text:span><text:span text:style-name="T25">, Company No. 04682558, having its principal place of business at Sheraton House, Castle Park, Cambridge. CB3 OAX, United Kingdom ("</text:span><text:span text:style-name="T26">Bubble</text:span><text:span text:style-name="T27">") and<text:s/></text:span><text:span text:style-name="T28">____________________,</text:span><text:span text:style-name="T29"><text:s/>a<text:s/></text:span><text:span text:style-name="T30">____________</text:span><text:span text:style-name="T31"><text:s/>corporation, having its principal place of business at<text:s/></text:span><text:span text:style-name="T32">___________________</text:span><text:span text:style-name="T33"><text:s/>("</text:span><text:span text:style-name="T34">Customer</text:span><text:span text:style-name="T35">").<text:s/></text:span></text:p>
      <text:p text:style-name="P36"/>
      <text:p text:style-name="P37">Whereas, Bubble provides a Cloud Support service, Customer desires to receive such Cloud Support and associated Consulting Services, and this business relationship and the allocation of responsibilities regarding the Cloud Support Service and Consulting Services are set forth in this Agreement. Therefore, for good and valuable consideration, the receipt and sufficiency of which is hereby acknowledged, the parties agree as follows:<text:s/></text:p>
      <text:h text:style-name="P38" text:outline-level="1"/>
      <text:h text:style-name="Default" text:outline-level="1"><text:span text:style-name="T39">1. Definitions.<text:s/></text:span></text:h>
      <text:p text:style-name="P40">Capitalised terms in the Agreement have the following meanings:<text:s/></text:p>
      <text:p text:style-name="Default"><text:span text:style-name="T41">“Addendum</text:span><text:span text:style-name="T42">” shall mean all current and subsequent attachments to this Agreement titled, “Addendum (number),” signed by both parties containing such additional information and obligations for, or referred to in this Agreement. <text:s/>All Addendums are hereby incorporated into the Agreement as if fully stated therein.<text:s/></text:span></text:p>
      <text:p text:style-name="Default"><text:span text:style-name="T43">“Affiliate”<text:s/></text:span><text:span text:style-name="T44">means an entity that controls, is controlled by, or is under common control with a party to this Agreement. “Control” means the possession, directly or indirectly, of the power to direct or cause the direction of the management and operating policies of an entity: (a) through ownership of fifty percent (50%) or more of the voting or equity securities of such entity; or (b) pursuant to an agreement with other shareholders or members. Customer’s rights in this Agreement related to an Affiliate will continue only for so long as such affiliation continues to exist.<text:s/></text:span></text:p>
      <text:p text:style-name="Default"><text:span text:style-name="T45">“Agreement”<text:s/></text:span><text:span text:style-name="T46">means this Cloud Support Service Master Agreement and any exhibits or attachments hereto.<text:s/></text:span></text:p>
      <text:p text:style-name="Default"><text:span text:style-name="T47">“Change”<text:s/></text:span><text:span text:style-name="T48">means any change, modification or enhancement to a Statement of Work.<text:s/></text:span></text:p>
      <text:p text:style-name="Default"><text:span text:style-name="T49">“Change Order”<text:s/></text:span><text:span text:style-name="T50">means a written document that describes Changes to a Statement of Work and is signed by both parties.<text:s/></text:span></text:p>
      <text:p text:style-name="Default"><text:span text:style-name="T51">“Competitor”<text:s/></text:span><text:span text:style-name="T52">means any entity that may be reasonably construed as offering competitive functionality or services to those offered by Bubble. If the parties cannot agree on whether an entity is a Competitor, then the opinion of three (3) industry analysts with adequate knowledge of the portfolio management (chosen by mutual agreement of the parties) commissioned at Bubble’s expense, shall make such determination.<text:s/></text:span></text:p>
      <text:p text:style-name="Default"><text:span text:style-name="T53">"</text:span><text:span text:style-name="T54">Packages</text:span><text:span text:style-name="T55">" means the (in-person or remote) services described in one or more service definitions attached to and incorporated into this Agreement.<text:s/></text:span></text:p>
      <text:p text:style-name="Default"><text:span text:style-name="T56">"</text:span><text:span text:style-name="T57">Customer Data</text:span><text:span text:style-name="T58">" means all pre-existing or electronic data or information submitted by Customer to the Cloud Support Service.<text:s/></text:span></text:p>
      <text:p text:style-name="Default"><text:span text:style-name="T59">“Customer Input”<text:s/></text:span><text:span text:style-name="T60">means suggestions, ideas, enhancement requests, recommendations or other feedback provided by Customer or its Users relating to the operation or functionality of the Cloud Support Service, excluding Customer Data and Confidential Information.<text:s/></text:span></text:p>
      <text:p text:style-name="Default"><text:span text:style-name="T61">“Documentation”<text:s/></text:span><text:span text:style-name="T62">means the online user manuals for the Cloud Support Service, as updated from time to time, that describe the functions, operation, and use of the Cloud Support Service, and that Bubble makes generally available to subscribers of the Cloud Support Service.<text:s/></text:span></text:p>
      <text:p text:style-name="Default"><text:span text:style-name="T63">“Error”<text:s/></text:span><text:span text:style-name="T64">means any material error or defect in the Cloud Support Service that causes it not to conform in material respects to the Documentation.<text:s/></text:span></text:p>
      <text:p text:style-name="Default"><text:span text:style-name="T65">“Error Corrections”<text:s/></text:span><text:span text:style-name="T66">means modifications that correct Errors.<text:s/></text:span></text:p>
      <text:p text:style-name="Default"><text:span text:style-name="T67">“Improvements”<text:s/></text:span><text:span text:style-name="T68">means enhancements, extensions, modifications, and new releases to the Cloud Support Service (other than Error Corrections) that Bubble elects to incorporate into and make a part of the Cloud Support Service, and for which Bubble does not charge an additional fee.<text:s/></text:span></text:p>
      <text:p text:style-name="Default"><text:span text:style-name="T69">“Bubble®”<text:s/></text:span><text:span text:style-name="T70">is a registered company trademark owned and managed by Bubble ltd.</text:span></text:p>
      <text:p text:style-name="Default"><text:span text:style-name="T71"><text:s/>“Bubble® PPM™”<text:s/></text:span><text:span text:style-name="T72">is a trademarked name for the Bubble® Project and Portfolio Management Software provided via this Cloud Software Service.</text:span><text:span text:style-name="T73"><text:s/></text:span></text:p>
      <text:p text:style-name="Default"><text:span text:style-name="T74">“Intellectual Property Rights”<text:s/></text:span><text:span text:style-name="T75">means any and all common law, statutory and other industrial property rights and intellectual property rights, including copyrights, trademarks, trade secrets, patents and other proprietary rights issued, honoured or enforceable under any applicable laws anywhere in the world, and all moral rights related thereto.<text:s/></text:span></text:p>
      <text:p text:style-name="Default"><text:span text:style-name="T76">“Person-day”<text:s/></text:span><text:span text:style-name="T77">means the services of one person full-time for one eight (8) hour workday.<text:s/></text:span></text:p>
      <text:p text:style-name="Default"><text:span text:style-name="T78">“Person-hour”<text:s/></text:span><text:span text:style-name="T79">means the services of one person for one (1) full hour.<text:s/></text:span></text:p>
      <text:soft-page-break/>
      <text:p text:style-name="Default"><text:span text:style-name="T80"><text:s/>“Cloud Support Service”<text:s/></text:span><text:span text:style-name="T81">means any or all of the cloud support services defined in the document “Lot 3 - Cloud Support Services - Bubble PPM Software - Service Definition Document - G-Cloud13.pdf”.<text:s/></text:span></text:p>
      <text:p text:style-name="Default"><text:span text:style-name="T82">“Cloud Support Service Availability Target”<text:s/></text:span><text:span text:style-name="T83">means the provision of availability to the Cloud Support Service by Bubble in accordance with the targets described in the applicable Exhibit.<text:s/></text:span></text:p>
      <text:p text:style-name="Default"><text:span text:style-name="T84">“Software”<text:s/></text:span><text:span text:style-name="T85">means computer programs in machine-readable object code form set forth on the applicable Exhibit to which access is provided to as part of the Cloud Support Service.<text:s/></text:span></text:p>
      <text:p text:style-name="Default"><text:span text:style-name="T86">"</text:span><text:span text:style-name="T87">Statement of Work</text:span><text:span text:style-name="T88">" means any subsequent Statements of Work for purchases of Cloud Support Services agreed to between the parties in writing from time to time, that are executed hereunder and deemed incorporated into this Agreement from time to time and that specify, among other things and as appropriate, the services to be provided, the number of subscriptions ordered, the subscription term, the scope of work, and the applicable fees.<text:s/></text:span></text:p>
      <text:p text:style-name="Default"><text:span text:style-name="T89">“Support Services”<text:s/></text:span><text:span text:style-name="T90">means Bubble’s standard support services for the Cloud Support Service.<text:s/></text:span></text:p>
      <text:p text:style-name="Default"><text:span text:style-name="T91">“Time and Materials Basis”<text:s/></text:span><text:span text:style-name="T92">means the arrangement under which Bubble’s charges for the Cloud Support Services rendered are determined by the amount of Bubble personnel time and materials used in providing the Cloud Support Services, plus reimbursable expenses, rather than by the results achieved. Customer bears the risk of cost overruns and delays on work performed on a Time and Materials Basis. Professional Services may be billed by the Person-hour, the Person-day, or any other unit agreed on by Bubble and Customer.<text:s/></text:span></text:p>
      <text:p text:style-name="Default"><text:span text:style-name="T93">"</text:span><text:span text:style-name="T94">Users</text:span><text:span text:style-name="T95">" means Customer's employees, consultants, and contractors (provided they are not direct Competitors of Bubble) who are authorised by Customer to use the Innovator™ PPM Cloud Software Service and have been supplied user identifications and passwords by Customer (or by Bubble at Customer's request).<text:s/></text:span></text:p>
      <text:p text:style-name="Default"><text:span text:style-name="T96">“Work Product”<text:s/></text:span><text:span text:style-name="T97">means works of authorship (other than Software) that Bubble delivers to Customer in the course of providing cloud support services. Work Products may be created during performance of the cloud support services or otherwise (such as those that pre-exist provision of the cloud support services). Examples include tangible deliverables, interface and other customised code, specialised or tailored cloud support services, materials, custom reports, logic, and design.<text:s/></text:span></text:p>
      <text:p text:style-name="P98"/>
      <text:p text:style-name="P99"/>
      <text:h text:style-name="Default" text:outline-level="1"><text:span text:style-name="T100">2. License Grants; Provision of Cloud Support Service; Users.<text:s/></text:span></text:h>
      <text:p text:style-name="P101"/>
      <text:p text:style-name="Default"><text:span text:style-name="T102">2.1 Cloud Support Services License Grant.<text:s/></text:span><text:span text:style-name="T103">Bubble or its licensors have all right, title and interest and all Intellectual Property Rights, to the Cloud Support Services and Work Product. Bubble grants Customer the non-exclusive, worldwide, paid-up, royalty-free license to use copies of Work Product solely in connection with its use of the Cloud Support Service and to the same extent and pursuant to the same terms and conditions as provided in this Agreement for such Cloud Support Service. Any rights not expressly granted herein are reserved by Bubble.<text:s/></text:span></text:p>
      <text:p text:style-name="P104"/>
      <text:h text:style-name="Default" text:outline-level="1"><text:span text:style-name="T105">3. Use of the Cloud Support Service(s).<text:s/></text:span></text:h>
      <text:p text:style-name="P106"/>
      <text:p text:style-name="Default"><text:span text:style-name="T107">3.1 Bubble Responsibilities.<text:s/></text:span><text:span text:style-name="T108">Bubble shall: (i) in addition to its confidentiality obligations under Section 6, not use, edit or disclose to any party other than Customer the Customer Data; (ii) maintain the security and integrity of the Cloud Software Service and the Customer Data. Bubble will configure the Cloud Support Service to reflect Customer’s project and portfolio management processes, as agreed by the parties in the relevant Statement of Work.<text:s/></text:span></text:p>
      <text:p text:style-name="P109"/>
      <text:p text:style-name="Default"><text:span text:style-name="T110">3.2 Customer Responsibilities.<text:s/></text:span><text:span text:style-name="T111">Customer is responsible for all activities that occur under Customer's User accounts. Customer acknowledges that the ability of Bubble to provide the Cloud Support Service requires the co-operation of Customer in providing Bubble with timely responses to requests for information, and the prompt and timely performance by Customer of its obligations. Bubble shall be excused from performing the Cloud Support Services to the extent that Customer delays or refuses to perform its obligations or provide Bubble with such requested assistance or information. Customer agrees with respect to Cloud Support Services: (i) to provide the technology and facilities, including access to the Internet, as required to use them; (ii) to complete the implementation and set-up process as required by Bubble and agreed by the parties to access them; (iii) that it is responsible for maintaining the confidentiality of passwords and account information required for access to them, and for all acts that occur in connection with Customer’s account; (iv) to immediately notify Bubble of any unauthorised use of Customer’s account, breach of security, or loss or theft of user names or passwords; (v) that use of the Cloud Support Services is limited to use by Customer Users for which applicable fees have been paid and that such use does not include the right to resell or sublicense such; (vi) to abide by all applicable local, state, national and international law and regulations.</text:span></text:p>
      <text:p text:style-name="P112">Customer shall assist Bubble, as reasonably requested by Bubble, in connection with the Cloud Support Service. This assistance includes providing Bubble with personnel information required by Bubble to enable it to provide the Cloud Support Service.<text:s/></text:p>
      <text:p text:style-name="P113"/>
      <text:p text:style-name="Default"><text:span text:style-name="T114">3.3 Use Guidelines &amp; Restrictions.<text:s/></text:span><text:span text:style-name="T115">Customer shall use the Cloud Support Service solely for its internal business purposes as permitted by this Agreement and shall not: license, sublicense, sell, resell, rent, lease, transfer, assign, distribute, time share or otherwise commercially exploit or make the Cloud Support Service available to any third party, other than as contemplated by this Agreement. Customer shall not (i) modify, copy or create derivative works based on the Cloud Support Service or Bubble technology.</text:span></text:p>
      <text:p text:style-name="P116"/>
      <text:p text:style-name="Default"><text:span text:style-name="T117">3.4 Cloud Support Services; Other Responsibilities of the Parties.<text:s/></text:span><text:span text:style-name="T118">Bubble is responsible for the supervision, direction, and control of its personnel engaged in providing Cloud Support Services under this Agreement. Bubble will try to honour requests by Customer regarding the assignment of Bubble’s personnel in performing Cloud Support Services. However, Bubble reserves the right to determine the assignment of its personnel. Bubble may subcontract a service, or any part of it, to subcontractors selected by Bubble. Customer agrees to provide Bubble, at no charge, with safe and sufficient access to and use of its facilities including a suitable technical environment and royalty-free license and rights to use, copy, and modify necessary materials and software and use communications resources; system and user documentation; office space;<text:s/></text:span><text:soft-page-break/><text:span text:style-name="T119">personnel; and services as reasonably required by Bubble to enable it to fulfil its obligations under this Agreement. Bubble’s performance of services is contingent upon Customer’s timely and effective performance of its responsibilities, decisions, and approvals, and Bubble may rely on Customer decisions and approvals.<text:s/></text:span></text:p>
      <text:p text:style-name="P120"/>
      <text:h text:style-name="Default" text:outline-level="1"><text:span text:style-name="T121">4. Fees &amp; Payment</text:span><text:span text:style-name="T122">.<text:s/></text:span></text:h>
      <text:p text:style-name="P123"/>
      <text:p text:style-name="Default"><text:span text:style-name="T124">4.1 Setup &amp; Cloud Support Service Fees.<text:s/></text:span><text:span text:style-name="T125">Customer shall pay all fees specified in Exhibits and all executed Statements of Work hereunder. All fees are payable in pounds sterling. Fees are based on the number of User subscriptions purchased in the relevant Exhibit, not the extent of actual attendance. Except as otherwise expressly provided under Section 8.1 (Indemnification) and Section 10.4 (Termination for Cause), fees are non-refundable, and the number of attendee places purchased cannot be decreased during the term stated on the relevant Exhibit.</text:span></text:p>
      <text:p text:style-name="P126"/>
      <text:p text:style-name="Default"><text:span text:style-name="T127">4.2 Cloud Support Services Fees; Expenses</text:span><text:span text:style-name="T128">. Any detail regarding fees charged for the Cloud Support Services rendered in, an estimate of effort associated with, or a schedule for completion of the work to be performed under a Statement of Work, is a good-faith estimate only, based on information known to Bubble at the time the service is procured. Customer agrees to reimburse Bubble for all miscellaneous out-of-pocket expenses incurred by Bubble in performing the Cloud Support Services as well as for reasonable travel expenses provided such expenses have been pre-approved by Customer. Reimbursement of travel expenses will be in accordance with Bubble’s travel expense policy, a copy of which will be provided to Customer upon request.<text:s/></text:span></text:p>
      <text:p text:style-name="P129"/>
      <text:p text:style-name="Default"><text:span text:style-name="T130">4.3 Invoicing &amp; Payment.<text:s/></text:span><text:span text:style-name="T131">Fees will be invoiced as described in the applicable Exhibit and Service Definition Document. Charges are due net 30 days from the invoice date.<text:s/></text:span></text:p>
      <text:p text:style-name="P132"/>
      <text:p text:style-name="Default"><text:span text:style-name="T133">4.4 Overdue Payments.<text:s/></text:span><text:span text:style-name="T134">Any payment not received from Customer by the due date may accrue, at Bubble’s discretion, late charges at the rate of one and one-half percent (1.5%) of the outstanding balance per month, or the maximum rate permitted by law, whichever is lower, from the date such payment was due until the date paid. However, such interest will not apply to the extent a payment is the subject of a good faith dispute between the parties provided that Customer has notified Bubble of such dispute in writing and is working with Bubble to expeditiously resolve the dispute.<text:s/></text:span></text:p>
      <text:p text:style-name="P135"/>
      <text:p text:style-name="Default"><text:span text:style-name="T136">4.5 Taxes.<text:s/></text:span><text:span text:style-name="T137">All amounts payable under this Agreement shall be exclusive of Value Added Tax or other Government imposed excises or taxes (if any) that shall be paid by the Customer at the rate and in the manner for the time being prescribed by law.</text:span></text:p>
      <text:p text:style-name="P138"/>
      <text:h text:style-name="Default" text:outline-level="1"><text:span text:style-name="T139">5. Proprietary Rights</text:span><text:span text:style-name="T140">.<text:s/></text:span></text:h>
      <text:p text:style-name="P141"/>
      <text:p text:style-name="Default"><text:span text:style-name="T142">5.1 Reservation of Rights.<text:s/></text:span><text:span text:style-name="T143">Customer acknowledges that in providing the Cloud Support Service, Bubble utilises (i) the Bubble PPM™ name, the Bubble PPM logo, the bubbleppm.com domain name, the product and service names associated with the Cloud Support Service, and other trademarks and service marks; (ii) certain audio and visual information, documents, software and other works of authorship; and (iii) other technology, software, hardware, products, processes, algorithms, user interfaces, know-how and other trade secrets, techniques, designs, inventions and other tangible or intangible technical material or information and that such is covered by Intellectual Property Rights owned or licensed by Bubble. Customer acknowledges and agrees that Bubble owns all right, title and interest in and to the Software and Cloud Support Service and all Intellectual Property Rights therein. Any rights not expressly granted herein are reserved by Bubble. Other than as expressly set forth in this Agreement, no license or other rights in or to the foregoing are granted to Customer, and all such licenses and rights are hereby expressly reserved.<text:s/></text:span></text:p>
      <text:p text:style-name="P144"/>
      <text:p text:style-name="Default"><text:span text:style-name="T145">5.2 Customer Data.<text:s/></text:span><text:span text:style-name="T146">Customer Data shall be considered Confidential Information subject to the terms of this Agreement. Bubble may access Customer's User accounts, including Customer Data, solely to respond to service or technical problems or at Customer's request. In all cases, Bubble adhere to European General Data Protection Regulations (GDPR) which came into force on 25</text:span><text:span text:style-name="T147">th</text:span><text:span text:style-name="T148"><text:s/>May 2018.</text:span></text:p>
      <text:p text:style-name="P149"/>
      <text:p text:style-name="Default"><text:span text:style-name="T150">5.3 Customer Suggestions</text:span><text:span text:style-name="T151">. Bubble shall have a royalty-free, worldwide, transferable, sub-licensable, irrevocable, perpetual license to use or incorporate into the Cloud Support Service any Customer Suggestions. Bubble shall have no obligation to make Customer Suggestions an Improvement. Customer shall have no obligation to provide Customer Suggestions.<text:s/></text:span></text:p>
      <text:p text:style-name="P152"/>
      <text:h text:style-name="Default" text:outline-level="1"><text:span text:style-name="T153">6. Confidentiality</text:span><text:span text:style-name="T154">.<text:s/></text:span></text:h>
      <text:p text:style-name="P155"/>
      <text:p text:style-name="Default"><text:span text:style-name="T156">6.1 Customer Confidential Information</text:span><text:span text:style-name="T157">. The terms of this Agreement are confidential. Bubble acknowledges that in providing Services to Customer, it may have access to certain non-public business information of Customer, including, but not limited to Customer Data. Such information will be treated as Confidential Information of Customer (“Customer Confidential Information”) by Bubble. Bubble agrees that it will: (a) treat all Customer Confidential Information with the same degree of care as it accords its own confidential information, but not less than reasonable care; (b) use the Customer Confidential Information only in connection with providing Cloud Support Services under this Agreement; and (c) not disclose or disseminate the Customer Confidential Information to any third party. Bubble agrees that the only employees and contractors who will have access to Customer Confidential Information will be those with a need to know who have agreed to abide by the obligations set forth in this Section pursuant to a written confidentiality agreement.<text:s/></text:span></text:p>
      <text:p text:style-name="P158"/>
      <text:p text:style-name="Default"><text:span text:style-name="T159">6.2 Bubble Confidential Information</text:span><text:span text:style-name="T160">. The terms of this Agreement are confidential. In addition, the Documentation, Cloud Support Service(s), Software, and Training Services (including Work Product) constitute confidential information of Bubble (“Bubble Confidential Information”).<text:s/></text:span><text:soft-page-break/><text:span text:style-name="T161">Customer agrees that it will: (a) treat all Bubble Confidential Information with the same degree of care as it accords to its own confidential information, but not less than reasonable care; (b) use the Bubble Confidential Information only in connection with its use of the Cloud Support Services provided under this Agreement; and (c) not disclose or disseminate the Bubble Confidential Information to any third party.<text:s/></text:span></text:p>
      <text:p text:style-name="P162"/>
      <text:p text:style-name="Default"><text:span text:style-name="T163">6.3 Exceptions to Confidentiality</text:span><text:span text:style-name="T164">. Information will not be deemed Confidential Information of either Customer or Bubble under this Agreement if such information: (a) is or becomes rightfully known to recipient without any obligation of confidentiality or breach of this Agreement; (b) becomes publicly known or otherwise ceases to be secret or confidential, except through a breach of this Agreement by the recipient of such Confidential Information; or (c) is independently developed by the recipient of such Confidential Information without use of the other party’s’ Confidential Information. The recipient of such Confidential Information may disclose such Information pursuant to the requirements of a governmental agency or by operation of law, provided that the recipient gives the disclosing party reasonable prior written notice sufficient to permit the disclosing party to contest such disclosure.<text:s/></text:span></text:p>
      <text:p text:style-name="P165"/>
      <text:p text:style-name="Default"><text:span text:style-name="T166">6.4 Unauthorised Disclosure; Remedies.<text:s/></text:span><text:span text:style-name="T167">If a party believes that there has been an unauthorised disclosure of Confidential Information, it shall promptly notify the other party. The parties will reasonably assist each other in remediating or mitigating any potential damage. The cost of remediation or mitigation shall be borne by each party to the extent the breach or incident was caused by it. If a party discloses or uses (or threatens to disclose or use) any of the other party’s Confidential Information in breach of this Section 6, the disclosing party shall have the right, in addition to any other remedies available to it, to seek injunctive relief to enjoin such acts, it being specifically acknowledged by the parties that any other available remedies are inadequate.<text:s/></text:span></text:p>
      <text:p text:style-name="P168"/>
      <text:h text:style-name="Default" text:outline-level="1"><text:span text:style-name="T169">7. Warranties; Remedy &amp; Disclaimers</text:span><text:span text:style-name="T170">.<text:s/></text:span></text:h>
      <text:p text:style-name="P171"/>
      <text:p text:style-name="Default"><text:span text:style-name="T172">7.1 Warranties.<text:s/></text:span><text:span text:style-name="T173">Each party warrants that it has the status, authority and capacity to enter into this Agreement. Bubble warrants that (i) it will provide the Cloud Support Service in a manner consistent with general industry standards reasonably applicable to the provision thereof; (ii) Bubble warrants that it will perform the Cloud Support Services in a professional, workmanlike manner.<text:s/></text:span></text:p>
      <text:p text:style-name="P174"/>
      <text:p text:style-name="Default"><text:span text:style-name="T175">7.2 Exclusions.<text:s/></text:span><text:span text:style-name="T176">Bubble has no obligations or responsibilities of any kind related to the Cloud Support Service(s) with respect to; (i) attendees failing to arrive at designated training dates / locations. (ii) problems in relation to access or functioning of the Cloud Software Service or caused by any hardware or software product, but not including problems which are the result of incompatibility of the Software with such hardware or software if the Software was designed to work with such hardware or software as specified in the Documentation.<text:s/></text:span></text:p>
      <text:p text:style-name="P177"/>
      <text:p text:style-name="Default"><text:span text:style-name="T178">7.3 Remedies.<text:s/></text:span><text:span text:style-name="T179">In the event Bubble fails to meet the Cloud Support Service agreement, Bubble will issue a credit to Customer as described in the applicable Exhibit. Any eligible credit to be applied to Customer’s account will be reflected in the invoice which next follows Bubble’s receipt of the credit notification. If the Cloud Support Service fails to perform in accordance with the Documentation as warranted, and Customer timely reports such failure to Bubble, Bubble shall correct the non-conforming Cloud Support Service at no additional charge. If Bubble fails to provide the Cloud Software Services as warranted, and Customer reports such failure to Bubble within ten (10) days after the performance of such, Bubble will re-perform such Cloud Software Services at no additional charge. The provisions of this Section constitute Customer’s sole and exclusive remedy, and Bubble’s sole and exclusive liability, for breach of the warranty set forth above.</text:span></text:p>
      <text:p text:style-name="P180"/>
      <text:p text:style-name="Default"><text:span text:style-name="T181">7.4 Disclaimer</text:span><text:span text:style-name="T182">.<text:s/></text:span><text:span text:style-name="T183">Except as expressly provided herein, bubble makes no representations, warranties or conditions of any kind, whether express, implied, statutory, or otherwise. Bubble hereby specifically disclaims all implied representations warranties, or conditions including any representation, warranty or condition of title, non-infringement, merchantability or fitness for a particular purpose, to the maximum extent permitted by applicable law. Bubble does not warrant that the Cloud Support Service or software will be uninterrupted or error-free or that they will be suitable for or meet the requirements of customer.<text:s/></text:span></text:p>
      <text:p text:style-name="P184"/>
      <text:h text:style-name="Default" text:outline-level="1"><text:span text:style-name="T185">8. Mutual Indemnification</text:span><text:span text:style-name="T186">.<text:s/></text:span></text:h>
      <text:p text:style-name="P187"/>
      <text:p text:style-name="Default"><text:span text:style-name="T188">8.1 Indemnification by Bubble.<text:s/></text:span><text:span text:style-name="T189">Subject to this Agreement, Bubble shall defend, indemnify and hold Customer harmless against any loss or damage (including reasonable attorneys' fees) incurred in connection with claims, demands, suits, or proceedings ("</text:span><text:span text:style-name="T190">Claims</text:span><text:span text:style-name="T191">") made or brought against Customer by a third party alleging that the use of the Cloud Support Service as contemplated hereunder infringes a patent or copyright of a third party and pay all damages finally awarded by a court of competent jurisdiction attributable to such claim, or agreed to in a settlement by Bubble; provided, that Customer (a) promptly gives written notice of the Claim to Bubble; (b) gives Bubble sole control of the defence and settlement of the Claim; and (c) provides to Bubble all available information, assistance and authority to defend; and (d) not have compromised or settled such proceeding without Bubble’s prior written consent</text:span></text:p>
      <text:p text:style-name="P192"/>
      <text:p text:style-name="Default"><text:span text:style-name="T193">8.2 Indemnification by Customer.<text:s/></text:span><text:span text:style-name="T194">Subject to this Agreement, Customer shall defend, indemnify and hold Bubble harmless against any loss or damage (including reasonable attorneys' fees) incurred in connection with Claims made or brought against Bubble by a third party alleging that the Customer Data or Customer's use of the Cloud Software Service (as opposed to the Cloud Software Service itself) infringes the intellectual property rights of, or has otherwise harmed, a third party; provided, that Bubble (a) promptly gives written notice of the Claim to Customer; (b) gives Customer sole control of the defence and settlement of the Claim (provided that Customer may not settle or defend any Claim unless it unconditionally releases Bubble of all liability); and (c) provides to Customer, at Customer's cost, all reasonable assistance.<text:s/></text:span></text:p>
      <text:p text:style-name="P195"/>
      <text:p text:style-name="Default"><text:span text:style-name="T196">8.3 Exceptions from Indemnification</text:span><text:span text:style-name="T197">. Bubble will have no liability for any infringement or claim which results from: (a) use of the Cloud Support Service in combination with any non-Bubble-provided hardware, software, or data if such infringement or claim would not have occurred but<text:s/></text:span><text:soft-page-break/><text:span text:style-name="T198">for such combination; (b) Bubble’s development of any changes or modifications to the Cloud Support Services at Customer’s request or instruction; or (c) use of the Cloud Support Service in a manner prohibited under this Agreement, in a manner for which the Software was not designed, or in a manner not in accordance with the Documentation if such infringement or claim would not have occurred but for such use. This Section states Bubble’s entire liability, and Customer’s sole remedy, with respect to any claim of infringement.<text:s/></text:span></text:p>
      <text:p text:style-name="P199"/>
      <text:h text:style-name="P200" text:outline-level="1"/>
      <text:h text:style-name="Default" text:outline-level="1"><text:span text:style-name="T201">9. Limitation of Liability</text:span><text:span text:style-name="T202">.<text:s/></text:span></text:h>
      <text:p text:style-name="P203"/>
      <text:p text:style-name="Default"><text:span text:style-name="T204">9.1 Limitation of Liability.<text:s/></text:span><text:span text:style-name="T205">Except as set forth in 9.2 below, in no event shall either party's aggregate liability arising out of or related to this agreement, whether in contract, tort or under any other theory of liability, exceed the lesser of £5,000 or the amounts actually paid by and due from customer hereunder for the service which was the subject of the claim during the preceding six (6) month period.<text:s/></text:span></text:p>
      <text:p text:style-name="P206"/>
      <text:p text:style-name="Default"><text:span text:style-name="T207">9.2 Exclusion of Consequential and Related Damages.<text:s/></text:span><text:span text:style-name="T208">Except for customer’s breach of sections 2, 3.3, 6, or 11.6 or as otherwise expressly set forth herein, in no event shall either party have any liability to the other party for third party claims, loss of or damage to records or data, any lost profits, loss of use, costs of procurement of substitute goods or services, or for any indirect, special, incidental, punitive, or consequential damages however caused and, whether in contract, tort or under any other theory of liability, whether or not the party has been advised of the possibility of such damage. Some jurisdictions do not allow the exclusion or limitation of incidental or consequential damages, so such exclusions may not apply.<text:s/></text:span></text:p>
      <text:p text:style-name="P209"/>
      <text:p text:style-name="Default"><text:span text:style-name="T210">9.3 Limitation of Action.<text:s/></text:span><text:span text:style-name="T211">Except for actions for non-payment or breach of either party's intellectual property rights, no action (regardless of form) arising out of this Agreement may be commenced by either party more than one (1) year after the cause of action has accrued.<text:s/></text:span></text:p>
      <text:p text:style-name="P212"/>
      <text:h text:style-name="Default" text:outline-level="1"><text:span text:style-name="T213">10. Term &amp; Termination</text:span><text:span text:style-name="T214">.<text:s/></text:span></text:h>
      <text:p text:style-name="P215"/>
      <text:p text:style-name="Default"><text:span text:style-name="T216">10.1 Term of Agreement.<text:s/></text:span><text:span text:style-name="T217">This Agreement commences on the Effective Date and continues until the stated term in all Exhibits have expired or been terminated and all Cloud Software Services Statements of Work are completed or terminated.<text:s/></text:span></text:p>
      <text:p text:style-name="P218"/>
      <text:p text:style-name="Default"><text:span text:style-name="T219">10.2 Termination of a Cloud Support Services Statement of Work</text:span><text:span text:style-name="T220">. Customer may terminate a Cloud Support Services Statement of Work, with no obligation to Bubble, if written termination is received by Bubble at least ten (10) business days before the scheduled date for commencement of Cloud Support Services under such Statement of Work. If Customer fails to terminate a Statement of Work within this time frame, Bubble may invoice Customer (or deduct from the prepaid service balance, if any), and Customer agrees to pay Bubble, for actual and reasonable costs and expenses incurred by Bubble for cancelled Cloud Support Services under the affected Statement of Work, including any non-recoverable travel or travel-related expenses. Such costs and expenses may include lost revenue from resources which Bubble was not able to redeploy (which in no event will exceed ten (10) business days per resource). Bubble will use commercially reasonable efforts to mitigate such costs and expenses.<text:s/></text:span></text:p>
      <text:p text:style-name="P221"/>
      <text:p text:style-name="Default"><text:span text:style-name="T222">10.3 Termination for Cause.<text:s/></text:span><text:span text:style-name="T223">A party may terminate this Agreement for cause: (i) upon 60 days written notice of a material breach to the other party if such breach remains uncured at the expiration of such period; or (ii) if the other party becomes the subject of a petition in bankruptcy or any other proceeding relating to insolvency, receivership, liquidation or assignment for the benefit of creditors. Upon any termination for cause by Customer, Bubble shall refund Customer any prepaid fees for the remainder of the affected Cloud Support Service subscription term after the date of termination.<text:s/></text:span></text:p>
      <text:p text:style-name="P224"/>
      <text:p text:style-name="Default"><text:span text:style-name="T225">10.4 Outstanding Fees.<text:s/></text:span><text:span text:style-name="T226">Termination shall not relieve Customer of the obligation to pay any fees accrued or payable to Bubble prior to the effective date of termination. Upon termination for cause by Bubble, all future amounts due under all Exhibits and Statements of Work shall be accelerated and become immediately due and payable.<text:s/></text:span></text:p>
      <text:p text:style-name="P227"/>
      <text:p text:style-name="Default"><text:span text:style-name="T228">10.5 Surviving Provisions.<text:s/></text:span><text:span text:style-name="T229">The following provisions shall survive any termination or expiration of this Agreement: Sections 1, 4, 5, 6, 8, 9, 10 and<text:s/></text:span></text:p>
      <text:h text:style-name="P230" text:outline-level="1">11.<text:s/></text:h>
      <text:p text:style-name="P231"/>
      <text:h text:style-name="Default" text:outline-level="1"><text:span text:style-name="T232">11. General Provisions</text:span><text:span text:style-name="T233">.<text:s/></text:span></text:h>
      <text:p text:style-name="Default"><text:span text:style-name="T234">11.1 Relationship of the Parties.<text:s/></text:span><text:span text:style-name="T235">This Agreement does not create a partnership, franchise, joint venture, agency, fiduciary or employment relationship between the parties. Neither party has the power to bind the other or incur obligations on the other’s behalf without the other’s prior written consent, except as expressly provided in this Agreement. There are no third-party beneficiaries to this Agreement.<text:s/></text:span></text:p>
      <text:p text:style-name="P236"/>
      <text:p text:style-name="Default"><text:span text:style-name="T237">11.2 Notices.<text:s/></text:span><text:span text:style-name="T238">All notices under this Agreement shall be in writing and shall be deemed to have been given and received upon: (i) personal delivery; (ii) three (3) business days after sending by registered or certified mail, return receipt requested, postage prepaid; (iii) two (2) business days after sending by confirmed facsimile; or (iv) one (1) business day after deposit with a commercial overnight carrier, with written verification of such receipt. All communications shall be sent to each party’s address specified in this Agreement (or such other address as such party may later specify in writing for such purpose). Notices to Bubble shall be addressed to the attention of its Managing Director. Notices to Customer are to be addressed "Attn:<text:s/></text:span><text:span text:style-name="T239">____________</text:span><text:span text:style-name="T240">."<text:s/></text:span></text:p>
      <text:p text:style-name="P241"/>
      <text:soft-page-break/>
      <text:p text:style-name="Default"><text:span text:style-name="T242">11.3 Waiver and Cumulative Remedies.<text:s/></text:span><text:span text:style-name="T243">No failure or delay by either party in exercising or enforcing any right under this Agreement shall constitute a waiver of that right. Other than as expressly stated herein, the remedies provided herein are in addition to, and not exclusive of, any other remedies of a party at law or in equity.<text:s/></text:span></text:p>
      <text:p text:style-name="P244"/>
      <text:p text:style-name="Default"><text:span text:style-name="T245">11.4 Severability; Section Headings.<text:s/></text:span><text:span text:style-name="T246">If any provision of this Agreement is determined in any proceeding binding upon the parties to be invalid or unenforceable, that provision shall be deemed severed from the Agreement, and the remaining provisions of this Agreement shall remain in effect. The section headings in this Agreement are solely for the convenience of the parties and have no legal or contractual effect.<text:s/></text:span></text:p>
      <text:p text:style-name="P247"/>
      <text:p text:style-name="Default"><text:span text:style-name="T248">11.5 Force Majeure.<text:s/></text:span><text:span text:style-name="T249">Neither party shall be liable for any failure or delay in performance under this Agreement (other than for delay in the payment of amounts due and payable hereunder and the maintenance of confidentiality) for causes beyond that party’s reasonable control and occurring without that party’s fault or negligence, including, but not limited to, acts of God, acts of government, flood, fire, civil unrest, acts of terror, strikes or other labour problems (other than those involving Bubble or Customer employees, respectively), computer attacks or malicious acts, such as attacks through the Internet, any Internet service provider, telecommunications or hosting facility. Dates by which performance obligations are scheduled to be met will be extended for a period of time equal to the time lost due to any delay so caused.<text:s/></text:span></text:p>
      <text:p text:style-name="P250"/>
      <text:p text:style-name="Default"><text:span text:style-name="T251">11.6 Assignment.<text:s/></text:span><text:span text:style-name="T252">Neither party may sell, assign, transfer, or otherwise convey any of its rights or delegate any of its duties under this Agreement without the prior written consent of the other party; provided, however, that either party may without the prior consent of the other party assign all of its rights under this Agreement to: (a) its Affiliate; (b) a purchaser of all or substantially all of its stock or assets; or (c) a third party participating in a merger or other corporate reorganisation in which the assigning party is a constituent corporation, provided that the scope of use of the Service is not increased thereby and except that Customer shall have no right to assign this Agreement to a direct Competitor of Bubble. This Agreement will be binding upon and inure to the benefit of the parties and their respective successors and permitted assigns. Any other purported attempt to do so is void. Subject to the foregoing, this Agreement shall bind and inure to the benefit of the parties, their respective successors and permitted assigns.<text:s/></text:span></text:p>
      <text:p text:style-name="P253"/>
      <text:p text:style-name="Default"><text:span text:style-name="T254">11.7 Governing Law.<text:s/></text:span><text:span text:style-name="T255">This Agreement shall be construed and governed exclusively by English law, without regard to its conflicts of laws. The United Nations Convention on the International Sale of Goods will have no application to this Agreement. If either party employs attorneys to enforce any rights arising out of or related to this Agreement, the prevailing party will be entitled to recover its reasonable attorneys’ fees and costs from the other party.<text:s/></text:span></text:p>
      <text:p text:style-name="P256"/>
      <text:p text:style-name="Default"><text:span text:style-name="T257">11.8 Venue.<text:s/></text:span><text:span text:style-name="T258">The parties agree to submit to the jurisdiction of the English Courts.</text:span></text:p>
      <text:p text:style-name="P259"/>
      <text:p text:style-name="Default"><text:span text:style-name="T260">11.9 Export.<text:s/></text:span><text:span text:style-name="T261">Each party shall comply with all relevant export control laws, executive orders or regulations applicable to its performance under this Agreement.<text:s/></text:span></text:p>
      <text:p text:style-name="P262"/>
      <text:p text:style-name="Default"><text:span text:style-name="T263">11.10 Customer as Reference</text:span><text:span text:style-name="T264">. At Bubble’s request, Customer agrees to act as a reference for Bubble by speaking about Customer’s implementation and use of the Service.<text:s/></text:span></text:p>
      <text:p text:style-name="P265"/>
      <text:p text:style-name="Default"><text:span text:style-name="T266">11.11 Non-solicitation</text:span><text:span text:style-name="T267">. During the term of this Agreement and for one (1) year after its termination, neither party will solicit for employment or engagement any personnel, or hire or enter into a contract with any employee, consultant, or former employee of the other, without first obtaining such other party’s written consent, except for former employees or consultants whose employment or engagement has been terminated for over six (6) months.<text:s/></text:span></text:p>
      <text:p text:style-name="P268"/>
      <text:p text:style-name="Default"><text:span text:style-name="T269">11.12 Entire Agreement.<text:s/></text:span><text:span text:style-name="T270">This Agreement, including all exhibits and addenda hereto and all Statements of Work executed hereunder, constitutes the entire agreement between the parties, and supersedes all prior and contemporaneous agreements, proposals or representations, written or oral, concerning its subject matter. No modification, amendment, or waiver of any provision of this Agreement shall be effective unless in writing and signed by the party against whom the modification, amendment or waiver is to be asserted. For avoidance of doubt, emails with a typed name and/or signature block do not constitute signed writings. In the event of any conflict between the provisions in this Agreement and any Exhibit or addendum hereto, or Statement of Work executed hereunder, the terms of such Exhibit, addendum or Statement of Work shall prevail to the extent of any inconsistency. Notwithstanding any language to the contrary therein, no terms or conditions stated in a Customer purchase order or in any other Customer order documentation (excluding Statements of Work) shall be incorporated into or form any part of this Agreement, and all such terms or conditions shall be null and void.<text:s/></text:span></text:p>
      <text:p text:style-name="P271"/>
      <text:p text:style-name="Default"><text:span text:style-name="T272">11.13 Counterparts.<text:s/></text:span><text:span text:style-name="T273">This Agreement may be executed electronically, by facsimile and in counterparts, which taken together shall form one binding legal instrument.<text:s/></text:span></text:p>
      <text:soft-page-break/>
      <text:p text:style-name="P274"><text:span text:style-name="T275">IN WITNESS WHEREOF</text:span><text:span text:style-name="T276">, the parties' authorised signatories have duly executed this Agreement as of the Effective Date:<text:s/></text:span></text:p>
      <table:table table:style-name="Table277">
        <table:table-columns>
          <table:table-column table:style-name="TableColumn278"/>
          <table:table-column table:style-name="TableColumn279"/>
        </table:table-columns>
        <table:table-row table:style-name="TableRow280">
          <table:table-cell table:style-name="TableCell281">
            <text:p text:style-name="P282"/>
            <text:p text:style-name="Default"><text:span text:style-name="T283">Bubble Ltd</text:span><text:span text:style-name="T284"><text:s/></text:span></text:p>
            <text:p text:style-name="P285"/>
          </table:table-cell>
          <table:table-cell table:style-name="TableCell286">
            <text:p text:style-name="P287"/>
            <text:p text:style-name="P288">CUSTOMER<text:s/></text:p>
          </table:table-cell>
        </table:table-row>
        <table:table-row table:style-name="TableRow289">
          <table:table-cell table:style-name="TableCell290">
            <text:p text:style-name="P291">Name:<text:s/></text:p>
            <text:p text:style-name="P292"/>
            <text:p text:style-name="P293"/>
            <text:p text:style-name="P294"/>
            <text:p text:style-name="P295"/>
          </table:table-cell>
          <table:table-cell table:style-name="TableCell296">
            <text:p text:style-name="P297">Name:<text:s/></text:p>
          </table:table-cell>
        </table:table-row>
        <table:table-row table:style-name="TableRow298">
          <table:table-cell table:style-name="TableCell299">
            <text:p text:style-name="P300">Signature:</text:p>
            <text:p text:style-name="P301"/>
            <text:p text:style-name="P302"/>
            <text:p text:style-name="P303"/>
            <text:p text:style-name="P304"/>
          </table:table-cell>
          <table:table-cell table:style-name="TableCell305">
            <text:p text:style-name="P306">Signature:</text:p>
            <text:p text:style-name="P307"/>
          </table:table-cell>
        </table:table-row>
        <table:table-row table:style-name="TableRow308">
          <table:table-cell table:style-name="TableCell309">
            <text:p text:style-name="P310">Title:</text:p>
            <text:p text:style-name="P311"/>
            <text:p text:style-name="P312"/>
            <text:p text:style-name="P313"/>
            <text:p text:style-name="P314"><text:s/></text:p>
          </table:table-cell>
          <table:table-cell table:style-name="TableCell315">
            <text:p text:style-name="P316">Title:<text:s/></text:p>
          </table:table-cell>
        </table:table-row>
        <table:table-row table:style-name="TableRow317">
          <table:table-cell table:style-name="TableCell318">
            <text:p text:style-name="P319">Date:</text:p>
            <text:p text:style-name="P320"/>
            <text:p text:style-name="P321"/>
            <text:p text:style-name="P322"/>
            <text:p text:style-name="P323"/>
          </table:table-cell>
          <table:table-cell table:style-name="TableCell324">
            <text:p text:style-name="P325">Date:</text:p>
          </table:table-cell>
        </table:table-row>
      </table:table>
      <text:p text:style-name="Normal"/>
      <text:p text:style-name="P326"/>
      <text:h text:style-name="Default" text:outline-level="1"><text:span text:style-name="T327">EXHIBIT A – Cloud Support Service<text:s/></text:span></text:h>
      <text:p text:style-name="P328"/>
      <text:h text:style-name="P329" text:outline-level="1"/>
      <text:h text:style-name="Default" text:outline-level="1"><text:span text:style-name="T330">Initial Cloud Support Service:<text:s/></text:span></text:h>
      <text:h text:style-name="P331" text:outline-level="1">Selection of cloud support service(s) outlined below.<text:s/></text:h>
      <text:p text:style-name="P332"/>
      <text:h text:style-name="Default" text:outline-level="1"><text:span text:style-name="T333">Required Cloud Support Service(s): Ref. Lot 3 - Cloud Support Services - Bubble PPM Software - Service Definition Document - G-Cloud15</text:span></text:h>
      <text:p text:style-name="P334">[Service 1: <text:s text:c="2"/>]</text:p>
      <text:p text:style-name="P335">[Service 2: <text:s text:c="2"/>]</text:p>
      <text:p text:style-name="P336">[Service 3: <text:s text:c="2"/>]</text:p>
      <text:p text:style-name="Default"><text:span text:style-name="T337">[Service 4: <text:s text:c="2"/>]</text:span></text:p>
      <text:p text:style-name="Default"><text:span text:style-name="T338">[Service 5: <text:s text:c="2"/>]</text:span></text:p>
      <text:p text:style-name="P339"/>
      <table:table table:style-name="Table340">
        <table:table-columns>
          <table:table-column table:style-name="TableColumn341"/>
          <table:table-column table:style-name="TableColumn342"/>
        </table:table-columns>
        <table:table-row table:style-name="TableRow343">
          <table:table-cell table:style-name="TableCell344">
            <text:p text:style-name="P345"/>
            <text:p text:style-name="Default"><text:span text:style-name="T346">Pricing: DESCRIPTION<text:s/></text:span></text:p>
          </table:table-cell>
          <table:table-cell table:style-name="TableCell347">
            <text:p text:style-name="Default"><text:span text:style-name="T348">COMBINED PRICE<text:s/></text:span></text:p>
          </table:table-cell>
        </table:table-row>
        <table:table-row table:style-name="TableRow349">
          <table:table-cell table:style-name="TableCell350">
            <text:p text:style-name="P351">Total Cloud Support Service fee for the packages described above<text:s/></text:p>
          </table:table-cell>
          <table:table-cell table:style-name="TableCell352">
            <text:p text:style-name="Default"><text:span text:style-name="T353">£[ ].00</text:span><text:span text:style-name="T354"><text:s/></text:span></text:p>
          </table:table-cell>
        </table:table-row>
      </table:table>
      <text:p text:style-name="Normal"/>
      <text:h text:style-name="Default" text:outline-level="1"><text:span text:style-name="T355">Payment:<text:s/></text:span></text:h>
      <text:p text:style-name="Default"><text:span text:style-name="T356">The total fee of<text:s/></text:span><text:span text:style-name="T357">£[ ].00</text:span><text:span text:style-name="T358"><text:s/>is due upon the Effective Date in accordance with the terms of the Agreement.<text:s/></text:span></text:p>
      <text:p text:style-name="Default"><text:span text:style-name="T359">The total Cloud Support Service fee of<text:s/></text:span><text:span text:style-name="T360">£[ ].00</text:span><text:span text:style-name="T361"><text:s/>is due on the Effective Date in accordance with the terms of the Agreement.<text:s/></text:span></text:p>
      <text:p text:style-name="P362"/>
      <text:h text:style-name="Default" text:outline-level="1"><text:span text:style-name="T363">Additional Packages:<text:s/></text:span></text:h>
      <text:h text:style-name="P364" text:outline-level="1">Where packages exceed the definitions outlined in the Cloud Support Services - Bubble PPM Software - Service Definition Document. Additional Cloud Support Services packages can be added as required.</text:h>
      <text:p text:style-name="P365"/>
      <text:h text:style-name="Default" text:outline-level="1"><text:span text:style-name="T366">Cloud Support Service Availability:<text:s/></text:span></text:h>
      <text:p text:style-name="P367">At dates / locations agreement between Bubble and Customer.</text:p>
      <text:p text:style-name="P368"/>
      <text:h text:style-name="Default" text:outline-level="1"><text:span text:style-name="T369">Remedy for Failure to Meet Cloud Support Service Availability:<text:s/></text:span></text:h>
      <text:p text:style-name="P370">If Bubble fails to meet the Cloud Support Service Availability, Bubble will credit Customer’s account in an amount equal to the Total Cloud Support Service Fee set forth in the applicable package. Such credit will only apply to the Cloud Support Service fee portion of fees. In order to receive the credit described herein, Customer must notify Bubble in writing within five (5) business days from the date on which Bubble failed to meet the Cloud Support Service Availability Target (referred to as the credit notification).<text:s/></text:p>
      <text:p text:style-name="Normal"><text:span text:style-name="T371">The Cloud Support Service Availability does not apply to delays, losses, outages, errors or other performance problems that Customer may experience: (i) that are caused by or result from any acts or omissions of Customer; (ii) that are caused by or result from any defects with the Customer equipment or facilities; (iii) caused by the actions or inactions of third parties that impair or disrupt Customer’s access to the internet; (iv) during an event of force majeure; (v) during emergency maintenance for which Bubble has provided Customer with at least eight (8) hours of prior notice of and is required to perform emergency corrective actions, or (vi) during the planned time periods during which the Cloud Software Service undergoes maintenance (which occurs daily between 12:00 a.m. and 6:00 a.m., Central European Time).<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5%"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Calibri Light" style:font-name-asian="Times New Roman" fo:color="#2E74B5" fo:font-size="13pt" style:font-size-asian="13pt" style:font-size-complex="13pt" fo:hyphenate="false"/>
    </style:style>
    <style:style style:name="Normal" style:display-name="Normal" style:family="paragraph">
      <style:text-properties fo:hyphenate="false"/>
    </style:style>
    <style:style style:name="DefaultParagraphFont" style:display-name="Default Paragraph Font" style:family="text"/>
    <style:style style:name="Default" style:display-name="Default" style:family="paragraph">
      <style:paragraph-properties style:text-autospace="none" fo:margin-bottom="0in" fo:line-height="100%"/>
      <style:text-properties style:font-name="Arial" style:font-name-complex="Arial" fo:color="#000000" fo:font-size="12pt" style:font-size-asian="12pt" style:font-size-complex="12pt" fo:language="en" fo:country="GB" fo:hyphenate="false"/>
    </style:style>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Heading2Char" style:display-name="Heading 2 Char" style:family="text" style:parent-style-name="DefaultParagraphFont">
      <style:text-properties style:font-name="Calibri Light" style:font-name-asian="Times New Roman" style:font-name-complex="Times New Roman" fo:color="#2E74B5" fo:font-size="13pt" style:font-size-asian="13pt" style:font-size-complex="13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5in" fo:page-height="11in" style:print-orientation="portrait" fo:margin-top="0.4916in" fo:margin-left="1in" fo:margin-bottom="0.6666in" fo:margin-right="1in" style:num-format="1" style:writing-mode="lr-tb">
        <style:footnote-sep style:width="0.007in" style:rel-width="33%" style:color="#000000" style:line-style="solid" style:adjustment="left"/>
      </style:page-layout-properties>
      <style:header-style>
        <style:header-footer-properties style:dynamic-spacing="true" fo:min-height="0.8486in"/>
      </style:header-style>
      <style:footer-style>
        <style:header-footer-properties style:dynamic-spacing="true" fo:min-height="0.3333in"/>
      </style:footer-style>
    </style:page-layout>
    <style:style style:name="P2" style:parent-style-name="Header" style:family="paragraph">
      <style:paragraph-properties fo:text-align="end"/>
    </style:style>
    <style:style style:name="P3" style:parent-style-name="Header" style:family="paragraph">
      <style:paragraph-properties fo:text-align="end"/>
    </style:style>
    <style:style style:name="P4" style:parent-style-name="Default" style:family="paragraph">
      <style:paragraph-properties>
        <style:tab-stops>
          <style:tab-stop style:type="center" style:position="3.25in"/>
          <style:tab-stop style:type="right" style:position="6.5in"/>
        </style:tab-stops>
      </style:paragraph-properties>
    </style:style>
    <style:style style:name="T5" style:parent-style-name="DefaultParagraphFont" style:family="text">
      <style:text-properties fo:font-size="6pt" style:font-size-asian="6pt" style:font-size-complex="6pt"/>
    </style:style>
    <style:style style:name="T6" style:parent-style-name="DefaultParagraphFont" style:family="text">
      <style:text-properties fo:font-size="6pt" style:font-size-asian="6pt" style:font-size-complex="6pt"/>
    </style:style>
    <style:style style:name="T7" style:parent-style-name="DefaultParagraphFont" style:family="text">
      <style:text-properties fo:font-size="6pt" style:font-size-asian="6pt" style:font-size-complex="6pt"/>
    </style:style>
    <style:style style:name="T8" style:parent-style-name="DefaultParagraphFont" style:family="text">
      <style:text-properties fo:font-size="6pt" style:font-size-asian="6pt" style:font-size-complex="6pt"/>
    </style:style>
    <style:style style:family="graphic" style:name="a0"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foreground" style:horizontal-rel="paragraph" style:vertical-rel="paragraph" style:horizontal-pos="from-left" style:vertical-pos="from-top"/>
    </style:style>
  </office:automatic-styles>
  <office:master-styles>
    <style:master-page style:name="MP0" style:page-layout-name="PL0">
      <style:header>
        <text:p text:style-name="P2"><draw:frame draw:z-index="251659264" draw:style-name="a0" draw:name="Picture 1" text:anchor-type="paragraph" svg:x="0in" svg:y="0.04306in" svg:width="1.25in" svg:height="0.5in" style:rel-width="scale" style:rel-height="scale"><draw:image xlink:href="media/image1.png" xlink:type="simple" xlink:show="embed" xlink:actuate="onLoad"/><svg:title/><svg:desc/></draw:frame><draw:frame draw:z-index="251660288" draw:style-name="a1" draw:name="Picture 2" text:anchor-type="paragraph" svg:x="5.70625in" svg:y="-0.00069in" svg:width="1.45069in" svg:height="0.37639in" style:rel-width="scale" style:rel-height="scale"><draw:image xlink:href="media/image2.png" xlink:type="simple" xlink:show="embed" xlink:actuate="onLoad"/><svg:title/><svg:desc/></draw:frame></text:p>
        <text:p text:style-name="P3"/>
      </style:header>
      <style:footer>
        <text:p text:style-name="P4"><text:span text:style-name="T5">Cloud Support Agreement – V2.1 <text:s/>Bubble Ltd / CUSTOMER</text:span><text:span text:style-name="T6"><text:tab/>Page<text:s/></text:span><text:span text:style-name="T7"><text:page-number text:fixed="false">1</text:page-number></text:span><text:span text:style-name="T8"><text:tab/>Last updated: May 2022</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Peter Hoyland</meta:initial-creator>
    <dc:creator>Mark Illman</dc:creator>
    <meta:creation-date>2026-01-27T14:23:00Z</meta:creation-date>
    <dc:date>2026-01-27T14:24:00Z</dc:date>
    <meta:print-date>2017-04-07T17:58:00Z</meta:print-date>
    <meta:template xlink:href="Normal.dotm" xlink:type="simple"/>
    <meta:editing-cycles>4</meta:editing-cycles>
    <meta:editing-duration>PT120S</meta:editing-duration>
    <meta:document-statistic meta:page-count="8" meta:paragraph-count="146" meta:word-count="5779" meta:character-count="37480" meta:row-count="436" meta:non-whitespace-character-count="31847"/>
  </office:meta>
</office:document-meta>
</file>