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5F800000344B0F59AC1ED9CD400.png" manifest:media-type="image/png"/>
  <manifest:file-entry manifest:full-path="Pictures/10000201000005E700000354D49AB66E93EA7FFC.png" manifest:media-type="image/png"/>
  <manifest:file-entry manifest:full-path="Pictures/10000201000005F10000032B7587E5E8FF7EDA60.png" manifest:media-type="image/png"/>
  <manifest:file-entry manifest:full-path="Pictures/10000000000000C8000000C80E0C31FCE5B57FD2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Heading_20_1" style:master-page-name="Standard">
      <style:paragraph-properties style:page-number="1"/>
    </style:style>
    <style:style style:name="T1" style:family="text">
      <style:text-properties fo:color="#1155cc" style:text-underline-style="solid" style:text-underline-width="auto" style:text-underline-color="font-color"/>
    </style:style>
    <style:style style:name="T2" style:family="text">
      <style:text-properties fo:font-size="7pt" fo:font-weight="bold" style:font-size-asian="7pt" style:font-weight-asian="bold" style:font-size-complex="7pt" style:font-weight-complex="bold"/>
    </style:style>
    <style:style style:name="T3" style:family="text">
      <style:text-properties fo:font-size="7pt" style:font-size-asian="7pt" style:font-size-complex="7pt"/>
    </style:style>
    <style:style style:name="T4" style:family="text">
      <style:text-properties fo:font-size="12pt" style:font-size-asian="12pt" style:font-size-complex="12pt"/>
    </style:style>
    <style:style style:name="fr1" style:family="graphic" style:parent-style-name="Graphics">
      <style:graphic-properties fo:margin-left="0.0138in" fo:margin-right="0.0138in" fo:margin-top="0.0138in" fo:margin-bottom="0.0138in" fo:background-color="transparent" draw:fill="none" draw:fill-color="#ffffff" fo:padding="0in" fo:border="0.99pt solid #000000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0138in" fo:margin-right="0.0138in" fo:margin-top="0.0138in" fo:margin-bottom="0.0138in" fo:background-color="transparent" draw:fill="none" draw:fill-color="#ffffff" fo:padding="0in" fo:border="0.99pt solid #000000" style:mirror="none" fo:clip="rect(0in, 0.1634in, 0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bookmark text:name="_fynow4ibtvvw"/>Lifebit G-Cloud AWS Pricing</text:p>
      <text:p text:style-name="Standard">G-Cloud customers can calculate the estimated hourly or monthly costs for using AWS utilising AWS' Pricing Calculator - <text:a xlink:type="simple" xlink:href="https://calculator.aws/#/" text:style-name="ListLabel_20_1" text:visited-style-name="ListLabel_20_1"><text:span text:style-name="T1">https://calculator.aws/#/</text:span></text:a>. These calculators will show costs for products, example scenarios, saved estimates and provide an FAQ to support customers through the calculator.</text:p>
      <text:p text:style-name="Standard"/>
      <text:p text:style-name="P1"><draw:frame draw:style-name="fr1" draw:name="image2.png" text:anchor-type="as-char" svg:width="5.0161in" svg:height="2.6701in" draw:z-index="0"><draw:image xlink:href="Pictures/10000201000005F10000032B7587E5E8FF7EDA60.png" xlink:type="simple" xlink:show="embed" xlink:actuate="onLoad" loext:mime-type="image/png"/></draw:frame></text:p>
      <text:p text:style-name="Standard"/>
      <text:p text:style-name="Heading_20_1"><text:bookmark text:name="_ise3etysyd7s"/>Free Pricing Options</text:p>
      <text:p text:style-name="Standard">G-Cloud customers can gain free, hands-on experience with AWS products and services using AWS Free Tier. <text:s/>G-Cloud customers can view products which are free tier here <text:s/><text:a xlink:type="simple" xlink:href="https://aws.amazon.com/free/?all-free-tier.sort-by=item.additionalFields.SortRank&amp;all-free-tier.sort-" text:style-name="ListLabel_20_1" text:visited-style-name="ListLabel_20_1"><text:span text:style-name="T1">https://aws.amazon.com/free/?all-free-tier.sort-by=item.additionalFields.SortRank&amp;all-free-tier.sort-</text:span></text:a> </text:p>
      <text:p text:style-name="P1"><draw:frame draw:style-name="fr1" draw:name="image4.png" text:anchor-type="as-char" svg:width="5.4953in" svg:height="3.0953in" draw:z-index="0"><draw:image xlink:href="Pictures/10000201000005E700000354D49AB66E93EA7FFC.png" xlink:type="simple" xlink:show="embed" xlink:actuate="onLoad" loext:mime-type="image/png"/></draw:frame></text:p>
      <text:p text:style-name="P2"/>
      <text:p text:style-name="Heading_20_1"><text:bookmark text:name="_t7thi2765dt2"/>Individual Service Pricing Options</text:p>
      <text:p text:style-name="Standard">For services which are not included in the Price Calculator, or through the AWS Free Tier, G-Cloud Customers can access pricing through each product's individual page here </text:p>
      <text:p text:style-name="Standard"><text:a xlink:type="simple" xlink:href="https://aws.amazon.com/products/?aws-products-all.sort-by=item.additionalFields.productNameLowercase&amp;aws-products-all.sort-order=asc&amp;awsf.re%3AInvent=*all&amp;awsf.Free%20Tier%20Type=*all&amp;awsf.tech-category=*all" text:style-name="ListLabel_20_1" text:visited-style-name="ListLabel_20_1"><text:span text:style-name="T1">https://aws.amazon.com/products/?aws-products-all.sort-by=item.additionalFields.productNameLowercase&amp;aws-products-all.sort-order=asc&amp;awsf.re%3AInvent=*all&amp;awsf.Free%20Tier%20Type=*all&amp;awsf.tech-category=*all</text:span></text:a> </text:p>
      <text:p text:style-name="Standard"/>
      <text:p text:style-name="P1"><draw:frame draw:style-name="fr2" draw:name="image3.png" text:anchor-type="as-char" svg:width="4.8598in" svg:height="2.6807in" draw:z-index="0"><draw:image xlink:href="Pictures/10000201000005F800000344B0F59AC1ED9CD400.png" xlink:type="simple" xlink:show="embed" xlink:actuate="onLoad" loext:mime-type="image/png"/></draw:frame></text:p>
      <text:p text:style-name="Standard"/>
      <text:p text:style-name="Standard">Each product provides an overview of pricing in each specific region the G-Cloud customer wishes to deploy from.</text:p>
      <text:p text:style-name="Standard"/>
      <text:p text:style-name="Heading_20_1"><text:bookmark text:name="_lfso0yujn4n8"/>Discounts Available</text:p>
      <text:p text:style-name="Standard">G-Cloud customers can access additional discounts from Lifebit through the use of specific agreements such as OGVA, OGVA 2, EDP, and others. Please speak to a Lifebit representative to understand the different agreements and discounts</text:p>
      <text:p text:style-name="Standard">structures that can be utilised.</text:p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T1" style:family="text">
      <style:text-properties fo:font-size="7pt" fo:font-weight="bold" style:font-size-asian="7pt" style:font-weight-asian="bold" style:font-size-complex="7pt" style:font-weight-complex="bold"/>
    </style:style>
    <style:style style:name="MT2" style:family="text">
      <style:text-properties fo:font-size="7pt" style:font-size-asian="7pt" style:font-size-complex="7pt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0.5in" fo:margin-left="1in" fo:margin-right="1in" fo:background-color="#ffffff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jpg" text:anchor-type="as-char" svg:width="1.1898in" svg:height="1.1898in" draw:z-index="0"><draw:image xlink:href="Pictures/10000000000000C8000000C80E0C31FCE5B57FD2.jpg" xlink:type="simple" xlink:show="embed" xlink:actuate="onLoad" loext:mime-type="image/jpeg"/></draw:frame></text:p>
      </style:header>
      <style:footer>
        <text:p text:style-name="Standard"><text:span text:style-name="MT1">Registered Office</text:span><text:span text:style-name="MT2">: Lifebit Biotech,3rd Floor Suite, 207 Regent Street, London, W1B 3HH, United Kingdom</text:span></text:p>
        <text:p text:style-name="Standard"><text:span text:style-name="MT1">Company Reg No</text:span><text:span text:style-name="MT2">: 10727859<text:line-break/></text:span><text:span text:style-name="MT1">VAT Registration</text:span><text:span text:style-name="MT2">: GB273491094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17" meta:word-count="187" meta:character-count="1577" meta:non-whitespace-character-count="1398"/>
    <meta:generator>LibreOfficeDev/6.0.5.2$Linux_X86_64 LibreOffice_project/</meta:generator>
  </office:meta>
</office:document-meta>
</file>