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loext:graphic-properties draw:fill="solid" draw:fill-color="#ffffff"/>
      <style:paragraph-properties fo:margin-top="0.1665in" fo:margin-bottom="0.1665in" loext:contextual-spacing="false" fo:line-height="131%" fo:background-color="#ffffff"/>
    </style:style>
    <style:style style:name="P2" style:family="paragraph" style:parent-style-name="Standard">
      <loext:graphic-properties draw:fill="solid" draw:fill-color="#ffffff"/>
      <style:paragraph-properties fo:margin-top="0in" fo:margin-bottom="0.2083in" loext:contextual-spacing="false" fo:line-height="131%" fo:background-color="#ffffff"/>
      <style:text-properties fo:color="#0b0c0c"/>
    </style:style>
    <style:style style:name="P3" style:family="paragraph" style:parent-style-name="Heading_20_1" style:master-page-name="Standard">
      <loext:graphic-properties draw:fill="solid" draw:fill-color="#ffffff"/>
      <style:paragraph-properties fo:margin-top="0.3335in" fo:margin-bottom="0.0835in" loext:contextual-spacing="false" fo:line-height="131%" fo:keep-together="auto" style:page-number="1" fo:background-color="#ffffff" fo:keep-with-next="auto"/>
    </style:style>
    <style:style style:name="P4" style:family="paragraph" style:parent-style-name="Heading_20_2">
      <loext:graphic-properties draw:fill="solid" draw:fill-color="#ffffff"/>
      <style:paragraph-properties fo:margin-top="0.25in" fo:margin-bottom="0.0555in" loext:contextual-spacing="false" fo:line-height="131%" fo:keep-together="auto" fo:background-color="#ffffff" fo:keep-with-next="auto"/>
    </style:style>
    <style:style style:name="T1" style:family="text">
      <style:text-properties fo:color="#0b0c0c" fo:font-size="23pt" fo:font-weight="bold" style:font-size-asian="23pt" style:font-weight-asian="bold" style:font-size-complex="23pt" style:font-weight-complex="bold"/>
    </style:style>
    <style:style style:name="T2" style:family="text">
      <style:text-properties fo:color="#0b0c0c" fo:font-weight="bold" style:font-weight-asian="bold" style:font-weight-complex="bold"/>
    </style:style>
    <style:style style:name="T3" style:family="text">
      <style:text-properties fo:color="#0b0c0c" fo:font-size="17pt" fo:font-weight="bold" style:font-size-asian="17pt" style:font-weight-asian="bold" style:font-size-complex="17pt" style:font-weight-complex="bold"/>
    </style:style>
    <style:style style:name="T4" style:family="text">
      <style:text-properties fo:color="#0b0c0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text:bookmark text:name="_ju3qaw73o7de"/><text:span text:style-name="T1">Service Definition Document</text:span></text:p>
      <text:p text:style-name="P1"><text:span text:style-name="T2">Lifebit Trusted Research Environment</text:span></text:p>
      <text:p text:style-name="P4"><text:bookmark text:name="_gdzbwptr6dx5"/><text:span text:style-name="T3">1. Service overview</text:span></text:p>
      <text:p text:style-name="P1"><text:span text:style-name="T4">Lifebit Trusted Research Environment &amp; Lifebit Airlock are secure, cloud-based platforms that enable organisations to analyse sensitive data using federated technology. The service allows computation to be performed where data already resides, without copying or transferring datasets outside the customer-controlled cloud environment. This approach supports secure collaboration, supports secure collaboration, analytics, and governance for regulated research, and governance for regulated research and data-driven workloads.</text:span></text:p>
      <text:p text:style-name="P1"><text:span text:style-name="T4">The service provides infrastructure-level software capabilities for orchestration, governance, and execution of analytics workloads, rather than managed infrastructure services. It is accessed through a secure web interface and APIs and is designed to operate within public cloud environments owned and controlled by the buyer.</text:span></text:p>
      <text:p text:style-name="P4"><text:bookmark text:name="_61b2h5vdz1iu"/><text:span text:style-name="T3">2. Data backup, restore, and disaster recovery</text:span></text:p>
      <text:p text:style-name="P1"><text:span text:style-name="T4">All customer data remains within the buyer’s own cloud account at all times. Backup, restore, and disaster recovery are provided using cloud-native capabilities of the underlying cloud provider (for example AWS or Azure), including snapshotting, replication, and regional redundancy as configured by the buyer. </text:span></text:p>
      <text:p text:style-name="P1"><text:span text:style-name="T4">The service itself is designed to be stateless where possible, allowing recovery through redeployment. Recovery objectives (RTO/RPO) are defined by the buyer through their chosen cloud configuration and governance policies. Business continuity and disaster recovery arrangements therefore align with the buyer’s operational and regulatory requirements. The supplier does not directly manage customer backups unless explicitly agreed at call-off.</text:span></text:p>
      <text:p text:style-name="P4"><text:bookmark text:name="_137fnwabgafa"/><text:span text:style-name="T3">3. Onboarding and offboarding support</text:span></text:p>
      <text:p text:style-name="P1"><text:span text:style-name="T4">Onboarding support includes guided setup, access configuration, and service orientation tailored to the buyer’s environment and governance needs. Users are provided with documentation and optional training, if agreed at call-off.</text:span></text:p>
      <text:p text:style-name="P1"><text:span text:style-name="T4">Offboarding support includes disabling service access and confirming contract closure. As data remains in the buyer’s cloud environment, no data migration or extraction is required at contract end. Optional additional support can be provided if agreed at call-off.</text:span></text:p>
      <text:p text:style-name="P4"><text:bookmark text:name="_fumlmls6468q"/><text:span text:style-name="T3">4. Service constraints</text:span></text:p>
      <text:p text:style-name="P1"><text:span text:style-name="T4">The service operates within buyer-owned cloud environments and is subject to the constraints of those environments, including approved regions, resource limits, and governance controls. Planned maintenance is communicated in advance and may result in brief service interruptions. Platform-level functionality and core security controls are standardised and cannot be altered, though configuration and access policies can be tailored by the buyer.</text:span></text:p>
      <text:p text:style-name="P4"><text:bookmark text:name="_8s6nusu2c3c8"/><text:span text:style-name="T3">5. Service levels</text:span></text:p>
      <text:p text:style-name="P1"><text:span text:style-name="T4">Service performance and availability depend on the underlying cloud infrastructure and buyer configuration. The platform is designed to leverage cloud-native scalability and resilience features. Any service levels, availability commitments, support hours, and remedies are agreed at call-off and documented in the contract. Standard support arrangements are described in the Digital Marketplace service listing.</text:span></text:p>
      <text:p text:style-name="P4"><text:bookmark text:name="_n54bjkvm5no"/><text:span text:style-name="T3">6. After-sales support</text:span></text:p>
      <text:p text:style-name="P1"><text:span text:style-name="T4">After-sales support is provided through our client &amp; user success team, and multiple support channels, including incident reporting, service queries, and operational assistance. Support levels and response targets are defined in the call-off agreement. Optional enhanced support or consultancy services may be agreed where required.</text:span></text:p>
      <text:p text:style-name="P4"><text:bookmark text:name="_jfm1gca504sc"/><text:span text:style-name="T3">7. Technical requirements</text:span></text:p>
      <text:p text:style-name="P1"><text:span text:style-name="T4">The service requires a modern web browser supporting HTTPS and JavaScript and secure internet connectivity. Deployment requires an approved public cloud environment and appropriate identity and access management configuration. Users must have access permissions defined by administrators.</text:span></text:p>
      <text:p text:style-name="P4"><text:bookmark text:name="_u07un3h82uti"/><text:span text:style-name="T3">8. Outage and maintenance management</text:span></text:p>
      <text:p text:style-name="P1"><text:span text:style-name="T4">Service outages attributable to the platform are communicated directly to affected customers via agreed communication channels. Where issues relate to the underlying cloud infrastructure, customers can refer to the cloud provider’s public service status dashboards. Planned maintenance is communicated in advance.</text:span></text:p>
      <text:p text:style-name="P4"><text:bookmark text:name="_1b8pdbptpdpk"/><text:span text:style-name="T3">9. Hosting options and locations</text:span></text:p>
      <text:p text:style-name="P1"><text:span text:style-name="T4">The service is deployed within buyer-controlled public cloud environments. Supported cloud providers include AWS, Azure &amp; GCP. Hosting regions and data locations are selected and controlled by the buyer to meet regulatory and data residency requirements.</text:span></text:p>
      <text:p text:style-name="P4"><text:bookmark text:name="_ivrri1z7423t"/><text:span text:style-name="T3">10. Access to data upon exit</text:span></text:p>
      <text:p text:style-name="P1"><text:span text:style-name="T4">All data remains within the buyer’s cloud account throughout the contract. Research outputs are governed by configurable access and release controls, including manual or automated review where required. Once approved, outputs can be exported by users using standard cloud mechanisms. This model avoids vendor lock-in and ensures full data ownership by the buyer.</text:span></text:p>
      <text:p text:style-name="P4"><text:bookmark text:name="_264hiw9sug2b"/><text:soft-page-break/><text:span text:style-name="T3">11. Security</text:span></text:p>
      <text:p text:style-name="P1"><text:span text:style-name="T4">The service is designed with security by design principles and operates under a federated architecture. It is delivered under an ISO/IEC 27001-certified information security management system and supported by independently assessed controls including SOC 2 and Cyber Essentials Plus. Data is encrypted in transit and at rest using cloud-native encryption services and managed keys. Access is controlled using role-based permissions and logged for audit. Security responsibilities are shared between Lifebit, the buyer, and the underlying cloud provider, in line with the cloud shared responsibility model.</text:span></text:p>
      <text:p text:style-name="P2"/>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fo:background-color="#ffffff"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2" meta:paragraph-count="27" meta:word-count="740" meta:character-count="5472" meta:non-whitespace-character-count="4758"/>
    <meta:generator>LibreOfficeDev/6.0.5.2$Linux_X86_64 LibreOffice_project/</meta:generator>
  </office:meta>
</office:document-meta>
</file>