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6 4 2 2 2 2 2 4"/>
  </office:font-face-decls>
  <office:automatic-styles>
    <style:style style:name="P1" style:parent-style-name="Heading1" style:master-page-name="MP0" style:family="paragraph">
      <style:paragraph-properties fo:break-before="page" style:page-number="1"/>
    </style:style>
    <style:style style:name="T10" style:parent-style-name="DefaultParagraphFont" style:family="text">
      <style:text-properties fo:color="#1155CC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text-align="center"/>
    </style:style>
    <style:style style:name="T12" style:parent-style-name="DefaultParagraphFont" style:family="text">
      <style:text-properties fo:color="#1155CC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text-align="center"/>
    </style:style>
    <style:style style:name="T14" style:parent-style-name="DefaultParagraphFont" style:family="text">
      <style:text-properties fo:color="#1155CC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 fo:text-align="center"/>
    </style:style>
    <style:style style:family="graphic" style:name="a1" style:parent-style-name="Graphics">
      <style:graphic-properties fo:border="0.01375in solid #000000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375in solid #000000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375in solid #000000" fo:background-color="transparent" fo:clip="rect(0in, 0.16341in, 0in, 0in)" draw:luminance="0%" draw:contrast="0%" draw:image-opacity="100%"/>
    </style:style>
  </office:automatic-styles>
  <office:body>
    <office:text text:use-soft-page-breaks="true">
      <text:h text:style-name="P1" text:outline-level="1"><text:bookmark-start text:name="_fynow4ibtvvw"/><text:bookmark-end text:name="_fynow4ibtvvw"/>Lifebit G-Cloud AWS Pricing</text:h>
      <text:p text:style-name="Standard">G-Cloud customers can calculate the estimated hourly or monthly costs for using AWS utilising AWS' Pricing Calculator -<text:s/><text:a xlink:href="https://calculator.aws/#/" office:target-frame-name="_top" xlink:show="replace"><text:span text:style-name="T10">https://calculator.aws/#/</text:span></text:a>. These calculators will show costs for products, example scenarios, saved estimates and provide an FAQ to support customers through the calculator.</text:p>
      <text:p text:style-name="Standard"/>
      <text:p text:style-name="P11"><draw:frame draw:style-name="a1" draw:name="image2.png" text:anchor-type="as-char" svg:x="0in" svg:y="0in" svg:width="5.0161in" svg:height="2.6701in" style:rel-width="scale" style:rel-height="scale"><draw:image xlink:href="media/image2.png" xlink:type="simple" xlink:show="embed" xlink:actuate="onLoad"/><svg:title/><svg:desc/></draw:frame></text:p>
      <text:p text:style-name="Standard"/>
      <text:h text:style-name="Heading1" text:outline-level="1"><text:bookmark-start text:name="_ise3etysyd7s"/><text:bookmark-end text:name="_ise3etysyd7s"/>Free Pricing Options</text:h>
      <text:p text:style-name="Standard">G-Cloud customers can gain free, hands-on experience with AWS products and services using AWS Free Tier. <text:s/>G-Cloud customers can view products which are free tier here <text:s/><text:a xlink:href="https://aws.amazon.com/free/?all-free-tier.sort-by=item.additionalFields.SortRank&amp;all-free-tier.sort-" office:target-frame-name="_top" xlink:show="replace"><text:span text:style-name="T12">https://aws.amazon.com/free/?all-free-tier.sort-by=item.additionalFields.SortRank&amp;all-free-tier.sort-</text:span></text:a></text:p>
      <text:soft-page-break/>
      <text:p text:style-name="P13"><draw:frame draw:style-name="a2" draw:name="image4.png" text:anchor-type="as-char" svg:x="0in" svg:y="0in" svg:width="5.4953in" svg:height="3.0953in" style:rel-width="scale" style:rel-height="scale"><draw:image xlink:href="media/image3.png" xlink:type="simple" xlink:show="embed" xlink:actuate="onLoad"/><svg:title/><svg:desc/></draw:frame></text:p>
      <text:p text:style-name="Standard"/>
      <text:h text:style-name="Heading1" text:outline-level="1"><text:bookmark-start text:name="_t7thi2765dt2"/><text:bookmark-end text:name="_t7thi2765dt2"/>Individual Service Pricing Options</text:h>
      <text:p text:style-name="Standard">For services which are not included in the Price Calculator, or through the AWS Free Tier, G-Cloud Customers can access pricing through each product's individual page here</text:p>
      <text:p text:style-name="Standard"><text:a xlink:href="https://aws.amazon.com/products/?aws-products-all.sort-by=item.additionalFields.productNameLowercase&amp;aws-products-all.sort-order=asc&amp;awsf.re%3AInvent=*all&amp;awsf.Free%20Tier%20Type=*all&amp;awsf.tech-category=*all" office:target-frame-name="_top" xlink:show="replace"><text:span text:style-name="T14">https://aws.amazon.com/products/?aws-products-all.sort-by=item.additionalFields.productNameLowercase&amp;aws-products-all.sort-order=asc&amp;awsf.re%3AInvent=*all&amp;awsf.Free%20Tier%20Type=*all&amp;awsf.tech-category=*all</text:span></text:a></text:p>
      <text:p text:style-name="Standard"/>
      <text:p text:style-name="P15"><draw:frame draw:style-name="a3" draw:name="image3.png" text:anchor-type="as-char" svg:x="0in" svg:y="0in" svg:width="4.8598in" svg:height="2.6807in" style:rel-width="scale" style:rel-height="scale"><draw:image xlink:href="media/image4.png" xlink:type="simple" xlink:show="embed" xlink:actuate="onLoad"/><svg:title/><svg:desc/></draw:frame></text:p>
      <text:p text:style-name="Standard"/>
      <text:p text:style-name="Standard">Each product provides an overview of pricing in each specific region the G-Cloud customer wishes to deploy from.</text:p>
      <text:p text:style-name="Standard"/>
      <text:h text:style-name="Heading1" text:outline-level="1"><text:bookmark-start text:name="_lfso0yujn4n8"/><text:bookmark-end text:name="_lfso0yujn4n8"/><text:soft-page-break/>Discounts Available</text:h>
      <text:p text:style-name="Standard">G-Cloud customers can access additional discounts from Lifebit through the use of specific agreements such as OGVA, OGVA 2, EDP, and others. Please speak to a Lifebit representative to understand the different agreements and discounts</text:p>
      <text:p text:style-name="Standard">structures that can be utilised.</text:p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Normal" style:next-style-name="Standard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Heading2" style:display-name="Heading 2" style:family="paragraph" style:parent-style-name="Normal" style:next-style-name="Standard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Heading3" style:display-name="Heading 3" style:family="paragraph" style:parent-style-name="Normal" style:next-style-name="Standard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Heading4" style:display-name="Heading 4" style:family="paragraph" style:parent-style-name="Normal" style:next-style-name="Standard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Heading5" style:display-name="Heading 5" style:family="paragraph" style:parent-style-name="Normal" style:next-style-name="Standard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Heading6" style:display-name="Heading 6" style:family="paragraph" style:parent-style-name="Normal" style:next-style-name="Standard" style:default-outline-level="6">
      <style:paragraph-properties fo:keep-with-next="always" fo:keep-together="always" fo:margin-top="0.1666in" fo:margin-bottom="0.0555in"/>
      <style:text-properties fo:font-style="italic" style:font-style-asian="italic" style:font-style-complex="italic" fo:color="#666666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" style:display-name="List" style:family="paragraph" style:parent-style-name="Textbody">
      <style:text-properties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le" style:display-name="Title" style:family="paragraph" style:parent-style-name="Normal" style:next-style-name="Standard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Subtitle" style:display-name="Subtitle" style:family="paragraph" style:parent-style-name="Normal" style:next-style-name="Standard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Header" style:display-name="Header" style:family="paragraph" style:parent-style-name="Standard">
      <style:text-properties fo:hyphenate="false"/>
    </style:style>
    <style:style style:name="Footer" style:display-name="Footer" style:family="paragraph" style:parent-style-name="Standard">
      <style:text-properties fo:hyphenate="false"/>
    </style:style>
    <style:style style:name="ListLabel1" style:display-name="ListLabel 1" style:family="text">
      <style:text-properties fo:color="#1155CC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Standard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 fo:font-size="7pt" style:font-size-asian="7pt" style:font-size-complex="7pt"/>
    </style:style>
    <style:style style:name="T4" style:parent-style-name="DefaultParagraphFont" style:family="text">
      <style:text-properties fo:font-size="7pt" style:font-size-asian="7pt" style:font-size-complex="7pt"/>
    </style:style>
    <style:style style:name="T5" style:parent-style-name="DefaultParagraphFont" style:family="text">
      <style:text-properties fo:font-weight="bold" style:font-weight-asian="bold" style:font-weight-complex="bold" fo:font-size="7pt" style:font-size-asian="7pt" style:font-size-complex="7pt"/>
    </style:style>
    <style:style style:name="T6" style:parent-style-name="DefaultParagraphFont" style:family="text">
      <style:text-properties fo:font-size="7pt" style:font-size-asian="7pt" style:font-size-complex="7pt"/>
    </style:style>
    <style:style style:name="T7" style:parent-style-name="DefaultParagraphFont" style:family="text">
      <style:text-properties fo:font-size="7pt" style:font-size-asian="7pt" style:font-size-complex="7pt"/>
    </style:style>
    <style:style style:name="T8" style:parent-style-name="DefaultParagraphFont" style:family="text">
      <style:text-properties fo:font-weight="bold" style:font-weight-asian="bold" style:font-weight-complex="bold" fo:font-size="7pt" style:font-size-asian="7pt" style:font-size-complex="7pt"/>
    </style:style>
    <style:style style:name="T9" style:parent-style-name="DefaultParagraphFont" style:family="text">
      <style:text-properties fo:font-size="7pt" style:font-size-asian="7pt" style:font-size-complex="7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age1.jpg" text:anchor-type="as-char" svg:x="0in" svg:y="0in" svg:width="1.1898in" svg:height="1.1898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Standard"><text:span text:style-name="T3">Registered Office</text:span><text:span text:style-name="T4">: Lifebit Biotech,3rd Floor Suite, 207 Regent Street, London, W1B 3HH, United Kingdom</text:span></text:p>
        <text:p text:style-name="Standard"><text:span text:style-name="T5">Company Reg No</text:span><text:span text:style-name="T6">: 10727859</text:span><text:span text:style-name="T7"><text:line-break/></text:span><text:span text:style-name="T8">VAT Registration</text:span><text:span text:style-name="T9">: GB273491094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Medical Writer</dc:creator>
    <meta:creation-date>2026-01-30T13:36:00Z</meta:creation-date>
    <dc:date>2026-01-30T13:36:00Z</dc:date>
    <meta:template xlink:href="Normal.dotm" xlink:type="simple"/>
    <meta:editing-cycles>2</meta:editing-cycles>
    <meta:editing-duration>PT0S</meta:editing-duration>
    <meta:document-statistic meta:page-count="3" meta:paragraph-count="11" meta:word-count="166" meta:character-count="1418" meta:row-count="37" meta:non-whitespace-character-count="1261"/>
  </office:meta>
</office:document-meta>
</file>