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-asian="Times New Roman" style:language-asian="en" style:country-asian="GB"/>
    </style:style>
    <style:style style:name="P3" style:parent-style-name="Normal" style:family="paragraph">
      <style:text-properties style:language-asian="en" style:country-asian="GB"/>
    </style:style>
    <style:style style:name="P4" style:parent-style-name="Title" style:family="paragraph">
      <style:text-properties style:font-name-asian="Times New Roman" style:language-asian="en" style:country-asian="GB"/>
    </style:style>
    <style:style style:name="P5" style:parent-style-name="Title" style:family="paragraph">
      <style:text-properties style:font-name-asian="Times New Roman" fo:font-size="24pt" style:font-size-asian="24pt" style:font-size-complex="24pt" style:language-asian="en" style:country-asian="GB"/>
    </style:style>
    <style:style style:name="P6" style:parent-style-name="ListParagraph" style:list-style-name="LFO1" style:family="paragraph"/>
    <style:style style:name="P7" style:parent-style-name="ListParagraph" style:list-style-name="LFO1" style:family="paragraph"/>
    <style:style style:name="P8" style:parent-style-name="ListParagraph" style:list-style-name="LFO1" style:family="paragraph"/>
    <style:style style:name="P9" style:parent-style-name="ListParagraph" style:list-style-name="LFO1" style:family="paragraph"/>
    <style:style style:name="P10" style:parent-style-name="ListParagraph" style:list-style-name="LFO1" style:family="paragraph"/>
    <style:style style:name="P11" style:parent-style-name="ListParagraph" style:list-style-name="LFO1" style:family="paragraph"/>
    <style:style style:name="P12" style:parent-style-name="ListParagraph" style:list-style-name="LFO1" style:family="paragraph"/>
    <style:style style:name="P13" style:parent-style-name="ListParagraph" style:list-style-name="LFO1" style:family="paragraph"/>
    <style:style style:name="P14" style:parent-style-name="ListParagraph" style:list-style-name="LFO1" style:family="paragraph"/>
    <style:style style:name="P15" style:parent-style-name="ListParagraph" style:list-style-name="LFO1" style:family="paragraph"/>
    <style:style style:name="P16" style:parent-style-name="ListParagraph" style:list-style-name="LFO4" style:family="paragraph">
      <style:text-properties style:language-asian="en" style:country-asian="GB"/>
    </style:style>
    <style:style style:name="P17" style:parent-style-name="ListParagraph" style:list-style-name="LFO4" style:family="paragraph">
      <style:text-properties style:language-asian="en" style:country-asian="GB"/>
    </style:style>
    <style:style style:name="P18" style:parent-style-name="ListParagraph" style:list-style-name="LFO4" style:family="paragraph">
      <style:text-properties style:language-asian="en" style:country-asian="GB"/>
    </style:style>
    <style:style style:name="P19" style:parent-style-name="ListParagraph" style:list-style-name="LFO4" style:family="paragraph">
      <style:text-properties style:language-asian="en" style:country-asian="GB"/>
    </style:style>
    <style:style style:name="P20" style:parent-style-name="ListParagraph" style:list-style-name="LFO4" style:family="paragraph">
      <style:text-properties style:language-asian="en" style:country-asian="GB"/>
    </style:style>
    <style:style style:name="P21" style:parent-style-name="ListParagraph" style:list-style-name="LFO4" style:family="paragraph">
      <style:text-properties style:language-asian="en" style:country-asian="GB"/>
    </style:style>
    <style:style style:name="P22" style:parent-style-name="ListParagraph" style:list-style-name="LFO4" style:family="paragraph">
      <style:text-properties style:language-asian="en" style:country-asian="GB"/>
    </style:style>
    <style:style style:name="P23" style:parent-style-name="ListParagraph" style:list-style-name="LFO4" style:family="paragraph">
      <style:text-properties style:language-asian="en" style:country-asian="GB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1.08542in" svg:height="1.08542in" style:rel-width="scale" style:rel-height="scale"><draw:image xlink:href="media/image1.png" xlink:type="simple" xlink:show="embed" xlink:actuate="onLoad"/><svg:title/><svg:desc>Wandle Solutions Logo</svg:desc></draw:frame></text:span></text:p>
      <text:p text:style-name="P3"/>
      <text:p text:style-name="P4">Software Development and Support<text:s/></text:p>
      <text:p text:style-name="P5">.NET and Cloud</text:p>
      <text:p text:style-name="Normal"/>
      <text:p text:style-name="Normal">Wandle Solutions provides a software development service to create brand new digital services, support and extend existing ones or migrate legacy application to the cloud.<text:s/>From requirements, implementation and support, we can help make your project a reality with a range of services from inception,<text:s/>architecture,<text:s/>delivery and<text:s/>maintenance.</text:p>
      <text:p text:style-name="Normal">We build on the latest and greatest technologies, in .NET, web technologies, Microsoft Azure, and Google Cloud Platform (GCP).<text:s/>We can build and maintain web applications, user interfaces, APIs and integrations and data processing pipelines.</text:p>
      <text:p text:style-name="Normal">We have grown along with cloud and development platforms over the years and can implement a modern, cloud solution while understanding your legacy technology.<text:s/></text:p>
      <text:p text:style-name="Normal">Over the years, we have<text:s/>completed many digital transformations, implementing new process and systems for clients to improve their operations.</text:p>
      <text:h text:style-name="Heading1" text:outline-level="1">Service Features</text:h>
      <text:list text:style-name="LFO1" text:continue-numbering="true">
        <text:list-item>
          <text:p text:style-name="P6">Development of web applications, frontend, backend, APIs and data</text:p>
        </text:list-item>
        <text:list-item>
          <text:p text:style-name="P7">Technology including C#, JavaScript, TypeScript, ASP.NET and SPA's</text:p>
        </text:list-item>
        <text:list-item>
          <text:p text:style-name="P8">High<text:s/>and low<text:s/>level architecture solution design, aligning with standards</text:p>
        </text:list-item>
        <text:list-item>
          <text:p text:style-name="P9">Provision and manage<text:s/>hosting within Microsoft Azure or Google Cloud</text:p>
        </text:list-item>
        <text:list-item>
          <text:p text:style-name="P10">Experience delivering in GDS and government development standards</text:p>
        </text:list-item>
        <text:list-item>
          <text:p text:style-name="P11">Greenfield or legacy migration projects</text:p>
        </text:list-item>
        <text:list-item>
          <text:p text:style-name="P12">Discovery, requirements gathering and user research</text:p>
        </text:list-item>
        <text:list-item>
          <text:p text:style-name="P13">Experience with SQL, CosmosDB, Redis, Blob and Search</text:p>
        </text:list-item>
        <text:list-item>
          <text:p text:style-name="P14">Deployment using Azure DevOps, Github Actions or Cloud Build</text:p>
        </text:list-item>
        <text:list-item>
          <text:p text:style-name="P15">Skilled delivering distributed, event based systems which scale</text:p>
        </text:list-item>
      </text:list>
      <text:h text:style-name="Heading1" text:outline-level="1">Service benefits</text:h>
      <text:list text:style-name="LFO4" text:continue-numbering="true">
        <text:list-item>
          <text:p text:style-name="P16">Modern, cloud first development using an agile delivery</text:p>
        </text:list-item>
        <text:list-item>
          <text:p text:style-name="P17">Reduce legacy risks and costs by building on modern technology</text:p>
        </text:list-item>
        <text:list-item>
          <text:p text:style-name="P18">Cost effective, dynamic scalable solutions to reduce cloud spend</text:p>
        </text:list-item>
        <text:list-item>
          <text:p text:style-name="P19">Automated testing to reduce bugs and regressions affecting users</text:p>
        </text:list-item>
        <text:list-item>
          <text:p text:style-name="P20">Highly available architecture to protect availability and data</text:p>
        </text:list-item>
        <text:list-item>
          <text:p text:style-name="P21">Maintainable code speeds delivery of new features and onboarding developers</text:p>
        </text:list-item>
        <text:list-item>
          <text:p text:style-name="P22">Solutions designed for accessibility and security compliance</text:p>
        </text:list-item>
        <text:list-item>
          <text:p text:style-name="P23">Automatic scaling to reduce environmental impact and cloud<text:s/>costs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govuk-body" style:display-name="govuk-body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/>
    <dc:creator/>
    <meta:creation-date>2024-05-07T12:29:00Z</meta:creation-date>
    <dc:date>2024-05-07T12:30:00Z</dc:date>
    <meta:template xlink:href="Normal.dotm" xlink:type="simple"/>
    <meta:editing-cycles>1</meta:editing-cycles>
    <meta:editing-duration>PT0S</meta:editing-duration>
    <meta:document-statistic meta:page-count="2" meta:paragraph-count="4" meta:word-count="312" meta:character-count="2092" meta:row-count="14" meta:non-whitespace-character-count="1784"/>
  </office:meta>
</office:document-meta>
</file>