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Normal" style:family="paragraph">
      <style:text-properties fo:font-weight="bold" style:font-weight-asian="bold" style:font-weight-complex="bold"/>
    </style:style>
    <style:style style:name="P4" style:parent-style-name="Normal" style:family="paragraph">
      <style:text-properties fo:font-weight="bold" style:font-weight-asian="bold" style:font-weight-complex="bold"/>
    </style:style>
    <style:style style:name="P5" style:parent-style-name="Normal" style:list-style-name="LFO1" style:family="paragraph"/>
    <style:style style:name="P6" style:parent-style-name="Normal" style:list-style-name="LFO1" style:family="paragraph"/>
    <style:style style:name="P7" style:parent-style-name="Normal" style:list-style-name="LFO1" style:family="paragraph"/>
    <style:style style:name="P8" style:parent-style-name="Normal" style:list-style-name="LFO1" style:family="paragraph"/>
    <style:style style:name="P9" style:parent-style-name="Normal" style:list-style-name="LFO1" style:family="paragraph"/>
    <style:style style:name="P10" style:parent-style-name="Normal" style:list-style-name="LFO1" style:family="paragraph"/>
    <style:style style:name="P11" style:parent-style-name="Normal" style:list-style-name="LFO1" style:family="paragraph"/>
    <style:style style:name="P12" style:parent-style-name="Normal" style:list-style-name="LFO1" style:family="paragraph"/>
    <style:style style:name="P13" style:parent-style-name="Normal" style:list-style-name="LFO1" style:family="paragraph"/>
    <style:style style:name="P14" style:parent-style-name="Normal" style:family="paragraph">
      <style:text-properties fo:font-weight="bold" style:font-weight-asian="bold" style:font-weight-complex="bold"/>
    </style:style>
    <style:style style:name="P15" style:parent-style-name="Normal" style:list-style-name="LFO2" style:family="paragraph"/>
    <style:style style:name="P16" style:parent-style-name="Normal" style:list-style-name="LFO2" style:family="paragraph"/>
    <style:style style:name="P17" style:parent-style-name="Normal" style:list-style-name="LFO2" style:family="paragraph"/>
    <style:style style:name="P18" style:parent-style-name="Normal" style:list-style-name="LFO3" style:family="paragraph"/>
    <style:style style:name="P19" style:parent-style-name="Normal" style:list-style-name="LFO3" style:family="paragraph"/>
    <style:style style:name="P20" style:parent-style-name="Normal" style:list-style-name="LFO3" style:family="paragraph"/>
    <style:style style:name="P21" style:parent-style-name="Normal" style:family="paragraph">
      <style:text-properties fo:font-weight="bold" style:font-weight-asian="bold" style:font-weight-complex="bold"/>
    </style:style>
    <style:style style:name="P22" style:parent-style-name="Normal" style:list-style-name="LFO4" style:family="paragraph"/>
    <style:style style:name="P23" style:parent-style-name="Normal" style:list-style-name="LFO4" style:family="paragraph"/>
    <style:style style:name="P24" style:parent-style-name="Normal" style:list-style-name="LFO4" style:family="paragraph"/>
    <style:style style:name="P25" style:parent-style-name="Normal" style:list-style-name="LFO4" style:family="paragraph"/>
    <style:style style:name="P26" style:parent-style-name="Normal" style:family="paragraph">
      <style:text-properties fo:font-weight="bold" style:font-weight-asian="bold" style:font-weight-complex="bold"/>
    </style:style>
    <style:style style:name="P27" style:parent-style-name="Normal" style:list-style-name="LFO5" style:family="paragraph"/>
    <style:style style:name="P28" style:parent-style-name="Normal" style:list-style-name="LFO5" style:family="paragraph"/>
    <style:style style:name="P29" style:parent-style-name="Normal" style:list-style-name="LFO5" style:family="paragraph"/>
    <style:style style:name="P30" style:parent-style-name="Normal" style:family="paragraph">
      <style:text-properties fo:font-weight="bold" style:font-weight-asian="bold" style:font-weight-complex="bold"/>
    </style:style>
    <style:style style:name="P31" style:parent-style-name="Normal" style:list-style-name="LFO6" style:family="paragraph"/>
    <style:style style:name="P32" style:parent-style-name="Normal" style:list-style-name="LFO6" style:family="paragraph"/>
    <style:style style:name="P33" style:parent-style-name="Normal" style:list-style-name="LFO6" style:family="paragraph"/>
    <style:style style:name="P34" style:parent-style-name="Normal" style:family="paragraph">
      <style:text-properties fo:font-weight="bold" style:font-weight-asian="bold" style:font-weight-complex="bold"/>
    </style:style>
    <style:style style:name="P35" style:parent-style-name="Normal" style:list-style-name="LFO7" style:family="paragraph"/>
    <style:style style:name="P36" style:parent-style-name="Normal" style:list-style-name="LFO7" style:family="paragraph"/>
    <style:style style:name="P37" style:parent-style-name="Normal" style:list-style-name="LFO7" style:family="paragraph"/>
    <style:style style:name="P38" style:parent-style-name="Normal" style:family="paragraph">
      <style:text-properties fo:font-weight="bold" style:font-weight-asian="bold" style:font-weight-complex="bold"/>
    </style:style>
    <style:style style:name="P39" style:parent-style-name="Normal" style:family="paragraph">
      <style:text-properties fo:font-weight="bold" style:font-weight-asian="bold" style:font-weight-complex="bold"/>
    </style:style>
    <style:style style:name="P40" style:parent-style-name="Normal" style:family="paragraph">
      <style:text-properties fo:font-weight="bold" style:font-weight-asian="bold" style:font-weight-complex="bold"/>
    </style:style>
    <style:style style:family="graphic" style:name="a6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7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8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9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3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4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5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draw:frame draw:style-name="a0" draw:name="Picture 1" text:anchor-type="as-char" svg:x="0in" svg:y="0in" svg:width="2.10314in" svg:height="0.31549in" style:rel-width="scale" style:rel-height="scale"><draw:image xlink:href="media/image1.png" xlink:type="simple" xlink:show="embed" xlink:actuate="onLoad"/><svg:title/><svg:desc>FIRSTLINK IT Logo</svg:desc></draw:frame></text:p>
      <text:p text:style-name="P2">Service Definition Document</text:p>
      <text:p text:style-name="P3">1. Service Overview</text:p>
      <text:p text:style-name="Normal">Firstlink IT provides independent cloud support consultancy services to UK public sector organisations<text:s/>along with various other areas of expertise. The service supports clients across the full lifecycle of cloud adoption, from early-stage strategy and planning through to delivery assurance and operational readiness.</text:p>
      <text:p text:style-name="Normal">The service is vendor-neutral and focused on enabling informed decision-making, reducing delivery risk, and supporting compliant adoption of cloud and hybrid technologies.</text:p>
      <text:p text:style-name="Normal"><draw:custom-shape svg:x="0in" svg:y="0in" svg:width="0in" svg:height="0.02083in" draw:z-index="0" draw:id="id0" draw:style-name="a1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P4">2. Service Scope</text:p>
      <text:p text:style-name="Normal">The consultancy service may include the following activities, as required by the client:</text:p>
      <text:list text:style-name="LFO1" text:continue-numbering="true">
        <text:list-item>
          <text:p text:style-name="P5">Cloud strategy development and roadmap definition</text:p>
        </text:list-item>
        <text:list-item>
          <text:p text:style-name="P6">Business and technical requirements analysis</text:p>
        </text:list-item>
        <text:list-item>
          <text:p text:style-name="P7">Target architecture and solution design</text:p>
        </text:list-item>
        <text:list-item>
          <text:p text:style-name="P8">Hybrid and multi-cloud architecture support</text:p>
        </text:list-item>
        <text:list-item>
          <text:p text:style-name="P9">Migration planning and transition support</text:p>
        </text:list-item>
        <text:list-item>
          <text:p text:style-name="P10">Supplier and technology evaluation</text:p>
        </text:list-item>
        <text:list-item>
          <text:p text:style-name="P11">Programme and delivery assurance</text:p>
        </text:list-item>
        <text:list-item>
          <text:p text:style-name="P12">Technical design authority support</text:p>
        </text:list-item>
        <text:list-item>
          <text:p text:style-name="P13">Operational readiness and service transition</text:p>
        </text:list-item>
      </text:list>
      <text:p text:style-name="Normal">Services are tailored to each engagement and delivered in line with agreed objectives, timelines, and outcomes.</text:p>
      <text:p text:style-name="Normal"><draw:custom-shape svg:x="0in" svg:y="0in" svg:width="0in" svg:height="0.02083in" draw:z-index="0" draw:id="id1" draw:style-name="a2" draw:name="Horizontal Line 2" text:anchor-type="as-char"><svg:title/><svg:desc/><draw:enhanced-geometry draw:type="non-primitive" svg:viewBox="0 0 21600 21600" draw:enhanced-path="M 0 0 L 21600 0 21600 21600 0 21600 Z N"/></draw:custom-shape></text:p>
      <text:p text:style-name="P14">3. Service Delivery Approach</text:p>
      <text:p text:style-name="Normal">Services are delivered by experienced consultants working closely with client stakeholders. Delivery can be provided:</text:p>
      <text:soft-page-break/>
      <text:list text:style-name="LFO2" text:continue-numbering="true">
        <text:list-item>
          <text:p text:style-name="P15">Remotely (default)</text:p>
        </text:list-item>
        <text:list-item>
          <text:p text:style-name="P16">On-site, where required and agreed in advance</text:p>
        </text:list-item>
        <text:list-item>
          <text:p text:style-name="P17">As short-term advisory support or longer-term embedded consultancy</text:p>
        </text:list-item>
      </text:list>
      <text:p text:style-name="Normal">Each engagement will have:</text:p>
      <text:list text:style-name="LFO3" text:continue-numbering="true">
        <text:list-item>
          <text:p text:style-name="P18">A defined scope of work</text:p>
        </text:list-item>
        <text:list-item>
          <text:p text:style-name="P19">Named consultant(s)</text:p>
        </text:list-item>
        <text:list-item>
          <text:p text:style-name="P20">Clear deliverables and reporting arrangements</text:p>
        </text:list-item>
      </text:list>
      <text:p text:style-name="Normal"><draw:custom-shape svg:x="0in" svg:y="0in" svg:width="0in" svg:height="0.02083in" draw:z-index="0" draw:id="id2" draw:style-name="a3" draw:name="Horizontal Line 3" text:anchor-type="as-char"><svg:title/><svg:desc/><draw:enhanced-geometry draw:type="non-primitive" svg:viewBox="0 0 21600 21600" draw:enhanced-path="M 0 0 L 21600 0 21600 21600 0 21600 Z N"/></draw:custom-shape></text:p>
      <text:p text:style-name="P21">4. Client Responsibilities</text:p>
      <text:p text:style-name="Normal">Clients are expected to:</text:p>
      <text:list text:style-name="LFO4" text:continue-numbering="true">
        <text:list-item>
          <text:p text:style-name="P22">Provide timely access to relevant documentation and stakeholders</text:p>
        </text:list-item>
        <text:list-item>
          <text:p text:style-name="P23">Ensure appropriate access to systems and environments, where required</text:p>
        </text:list-item>
        <text:list-item>
          <text:p text:style-name="P24">Define security and clearance requirements at the outset</text:p>
        </text:list-item>
        <text:list-item>
          <text:p text:style-name="P25">Provide a nominated point of contact for the engagement</text:p>
        </text:list-item>
      </text:list>
      <text:p text:style-name="Normal"><draw:custom-shape svg:x="0in" svg:y="0in" svg:width="0in" svg:height="0.02083in" draw:z-index="0" draw:id="id3" draw:style-name="a4" draw:name="Horizontal Line 4" text:anchor-type="as-char"><svg:title/><svg:desc/><draw:enhanced-geometry draw:type="non-primitive" svg:viewBox="0 0 21600 21600" draw:enhanced-path="M 0 0 L 21600 0 21600 21600 0 21600 Z N"/></draw:custom-shape></text:p>
      <text:p text:style-name="P26">5. Security and Compliance</text:p>
      <text:p text:style-name="Normal">Firstlink IT operates in line with recognised UK public sector standards and good practice.</text:p>
      <text:list text:style-name="LFO5" text:continue-numbering="true">
        <text:list-item>
          <text:p text:style-name="P27">Staff are subject to pre-employment screening in line with BS 7858:2019 or equivalent</text:p>
        </text:list-item>
        <text:list-item>
          <text:p text:style-name="P28">Additional government security requirements can be supported where agreed</text:p>
        </text:list-item>
        <text:list-item>
          <text:p text:style-name="P29">Client data is handled securely and confidentially</text:p>
        </text:list-item>
      </text:list>
      <text:p text:style-name="Normal">Specific security requirements are agreed prior to service commencement.</text:p>
      <text:p text:style-name="Normal"><draw:custom-shape svg:x="0in" svg:y="0in" svg:width="0in" svg:height="0.02083in" draw:z-index="0" draw:id="id4" draw:style-name="a5" draw:name="Horizontal Line 5" text:anchor-type="as-char"><svg:title/><svg:desc/><draw:enhanced-geometry draw:type="non-primitive" svg:viewBox="0 0 21600 21600" draw:enhanced-path="M 0 0 L 21600 0 21600 21600 0 21600 Z N"/></draw:custom-shape></text:p>
      <text:p text:style-name="P30">6. Service Constraints</text:p>
      <text:list text:style-name="LFO6" text:continue-numbering="true">
        <text:list-item>
          <text:p text:style-name="P31">Services are consultancy-based and do not include the supply or resale of cloud platforms or licences</text:p>
        </text:list-item>
        <text:list-item>
          <text:p text:style-name="P32">Delivery is subject to availability of appropriately skilled consultants</text:p>
        </text:list-item>
        <text:list-item>
          <text:p text:style-name="P33">Work is delivered on a time-and-materials or fixed-scope basis, as agreed</text:p>
        </text:list-item>
      </text:list>
      <text:p text:style-name="Normal"><draw:custom-shape svg:x="0in" svg:y="0in" svg:width="0in" svg:height="0.02083in" draw:z-index="0" draw:id="id5" draw:style-name="a6" draw:name="Horizontal Line 6" text:anchor-type="as-char"><svg:title/><svg:desc/><draw:enhanced-geometry draw:type="non-primitive" svg:viewBox="0 0 21600 21600" draw:enhanced-path="M 0 0 L 21600 0 21600 21600 0 21600 Z N"/></draw:custom-shape></text:p>
      <text:p text:style-name="P34">7. Service Management and Support</text:p>
      <text:p text:style-name="Normal">Support arrangements are agreed per engagement and typically include:</text:p>
      <text:list text:style-name="LFO7" text:continue-numbering="true">
        <text:list-item>
          <text:p text:style-name="P35">Named consultant or engagement lead</text:p>
        </text:list-item>
        <text:list-item>
          <text:p text:style-name="P36">Email and telephone support during UK business hours</text:p>
        </text:list-item>
        <text:list-item>
          <text:p text:style-name="P37">Defined escalation routes for critical issues</text:p>
        </text:list-item>
      </text:list>
      <text:p text:style-name="Normal"><draw:custom-shape svg:x="0in" svg:y="0in" svg:width="0in" svg:height="0.02083in" draw:z-index="0" draw:id="id6" draw:style-name="a7" draw:name="Horizontal Line 7" text:anchor-type="as-char"><svg:title/><svg:desc/><draw:enhanced-geometry draw:type="non-primitive" svg:viewBox="0 0 21600 21600" draw:enhanced-path="M 0 0 L 21600 0 21600 21600 0 21600 Z N"/></draw:custom-shape></text:p>
      <text:p text:style-name="P38">8. Pricing</text:p>
      <text:p text:style-name="Normal">Pricing is provided on a transparent day-rate or fixed-price basis, as<text:s/>will be<text:s/>set out in the Pricing Document or agreed contractually.</text:p>
      <text:p text:style-name="Normal">Discounts may be available for educational organisations.</text:p>
      <text:p text:style-name="Normal"><draw:custom-shape svg:x="0in" svg:y="0in" svg:width="0in" svg:height="0.02083in" draw:z-index="0" draw:id="id7" draw:style-name="a8" draw:name="Horizontal Line 8" text:anchor-type="as-char"><svg:title/><svg:desc/><draw:enhanced-geometry draw:type="non-primitive" svg:viewBox="0 0 21600 21600" draw:enhanced-path="M 0 0 L 21600 0 21600 21600 0 21600 Z N"/></draw:custom-shape></text:p>
      <text:p text:style-name="P39">9. Termination</text:p>
      <text:p text:style-name="Normal">Either party may terminate the engagement in line with the agreed contractual terms.</text:p>
      <text:p text:style-name="Normal"><draw:custom-shape svg:x="0in" svg:y="0in" svg:width="0in" svg:height="0.02083in" draw:z-index="0" draw:id="id8" draw:style-name="a9" draw:name="Horizontal Line 9" text:anchor-type="as-char"><svg:title/><svg:desc/><draw:enhanced-geometry draw:type="non-primitive" svg:viewBox="0 0 21600 21600" draw:enhanced-path="M 0 0 L 21600 0 21600 21600 0 21600 Z N"/></draw:custom-shape></text:p>
      <text:p text:style-name="P40">10. Document Control</text:p>
      <text:p text:style-name="Normal">This service definition applies to Firstlink IT consultancy services offered under G-Cloud 15, Lot 3: Cloud Support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top="0.1666in" fo:line-height="115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top="0in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top="0in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margin-bottom="0.1388in"/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2F5496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2F5496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top="0in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paragraph-properties fo:margin-bottom="0.1111in"/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2F5496"/>
    </style:style>
    <style:style style:name="IntenseQuote" style:display-name="Intense Quot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2F5496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Bhupal, Rajinder (Contractor)</meta:initial-creator>
    <dc:creator>Bhupal, Rajinder (Contractor)</dc:creator>
    <meta:creation-date>2026-01-30T11:07:00Z</meta:creation-date>
    <dc:date>2026-01-30T11:07:00Z</dc:date>
    <meta:template xlink:href="Normal.dotm" xlink:type="simple"/>
    <meta:editing-cycles>2</meta:editing-cycles>
    <meta:editing-duration>PT0S</meta:editing-duration>
    <meta:document-statistic meta:page-count="3" meta:paragraph-count="6" meta:word-count="477" meta:character-count="3193" meta:row-count="22" meta:non-whitespace-character-count="2722"/>
  </office:meta>
</office:document-meta>
</file>