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IBM Plex Sans" svg:font-family="&quot;IBM Plex San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" style:family="table-cell" style:parent-style-name="Default" style:data-style-name="N38"/>
    <style:style style:name="ce5" style:family="table-cell" style:parent-style-name="Default" style:data-style-name="N0">
      <style:table-cell-properties style:vertical-align="middle" fo:background-color="#FFFFFF"/>
      <style:text-properties fo:color="#000000" style:font-name="IBM Plex Sans" style:font-name-asian="IBM Plex Sans" style:font-name-complex="IBM Plex Sans"/>
    </style:style>
    <style:style style:name="ce6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IBM Plex Sans" style:font-name-asian="IBM Plex Sans" style:font-name-complex="IBM Plex Sans"/>
    </style:style>
    <style:style style:name="ce7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style:font-name="IBM Plex Sans" style:font-name-asian="IBM Plex Sans" style:font-name-complex="IBM Plex Sans"/>
    </style:style>
    <style:style style:name="ce8" style:family="table-cell" style:parent-style-name="Default" style:data-style-name="N39">
      <style:table-cell-properties style:vertical-align="middle" fo:background-color="#FFFFFF" style:repeat-content="false"/>
      <style:paragraph-properties fo:text-align="center"/>
      <style:text-properties fo:color="#000000" style:font-name="IBM Plex Sans" style:font-name-asian="IBM Plex Sans" style:font-name-complex="IBM Plex Sans"/>
    </style:style>
    <style:style style:name="ce9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IBM Plex Sans" style:font-name-asian="IBM Plex Sans" style:font-name-complex="IBM Plex Sans"/>
    </style:style>
    <style:style style:name="ce10" style:family="table-cell" style:parent-style-name="Default" style:data-style-name="N36">
      <style:table-cell-properties style:vertical-align="middle" fo:background-color="#FFFFFF" style:repeat-content="false"/>
      <style:paragraph-properties fo:text-align="center"/>
      <style:text-properties fo:color="#000000" style:font-name="IBM Plex Sans" style:font-name-asian="IBM Plex Sans" style:font-name-complex="IBM Plex Sans"/>
    </style:style>
    <style:style style:name="ce11" style:family="table-cell" style:parent-style-name="Default" style:data-style-name="N37">
      <style:table-cell-properties style:vertical-align="middle" fo:background-color="#FFFFFF" style:repeat-content="false"/>
      <style:paragraph-properties fo:text-align="center"/>
      <style:text-properties fo:color="#000000" style:font-name="IBM Plex Sans" style:font-name-asian="IBM Plex Sans" style:font-name-complex="IBM Plex Sans"/>
    </style:style>
    <style:style style:name="ce12" style:family="table-cell" style:parent-style-name="Default" style:data-style-name="N38">
      <style:table-cell-properties style:vertical-align="middle" fo:background-color="#FFFFFF" style:repeat-content="false"/>
      <style:paragraph-properties fo:text-align="center"/>
      <style:text-properties fo:color="#000000" style:font-name="IBM Plex Sans" style:font-name-asian="IBM Plex Sans" style:font-name-complex="IBM Plex Sans"/>
    </style:style>
    <style:style style:name="ce13" style:family="table-cell" style:parent-style-name="Default" style:data-style-name="N38">
      <style:table-cell-properties style:vertical-align="middle" fo:background-color="#FFFFFF"/>
      <style:text-properties fo:color="#000000" style:font-name="IBM Plex Sans" style:font-name-asian="IBM Plex Sans" style:font-name-complex="IBM Plex Sans"/>
    </style:style>
    <style:style style:name="ce14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start" fo:margin-left="0cm"/>
      <style:text-properties fo:font-style="italic" style:font-style-asian="italic" style:font-style-complex="italic"/>
    </style:style>
    <style:style style:name="ce15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  <style:text-properties fo:font-style="italic" style:font-style-asian="italic" style:font-style-complex="italic"/>
    </style:style>
    <style:style style:name="ce16" style:family="table-cell" style:parent-style-name="Default" style:data-style-name="N38">
      <style:table-cell-properties style:vertical-align="automatic" fo:wrap-option="wrap" fo:background-color="#FFFFFF" style:repeat-content="false"/>
      <style:paragraph-properties fo:text-align="start" fo:margin-left="0cm"/>
      <style:text-properties fo:font-style="italic" style:font-style-asian="italic" style:font-style-complex="italic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18" style:family="table-cell" style:parent-style-name="Default" style:data-style-name="N0">
      <style:table-cell-properties fo:background-color="#FFFFFF"/>
    </style:style>
    <style:style style:name="ce19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</style:style>
    <style:style style:name="ce20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start" fo:margin-left="0cm"/>
      <style:text-properties fo:font-style="italic" style:font-style-asian="italic" style:font-style-complex="italic"/>
    </style:style>
    <style:style style:name="ce21" style:family="table-cell" style:parent-style-name="Default" style:data-style-name="N0">
      <style:table-cell-properties fo:background-color="#FFFFFF"/>
    </style:style>
    <style:style style:name="ce22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</style:style>
    <style:style style:name="ce23" style:family="table-cell" style:parent-style-name="Default" style:data-style-name="N38">
      <style:table-cell-properties fo:background-color="#FFFFFF"/>
    </style:style>
    <style:style style:name="ce24" style:family="table-cell" style:parent-style-name="Default" style:data-style-name="N0">
      <style:table-cell-properties fo:border-top="none" fo:border-bottom="thin solid #FFFFFF" fo:border-left="none" fo:border-right="none" style:vertical-align="middle" fo:background-color="#FFFFFF" style:repeat-content="false"/>
      <style:paragraph-properties fo:text-align="start" fo:margin-left="0cm"/>
    </style:style>
    <style:style style:name="ce25" style:family="table-cell" style:parent-style-name="Default" style:data-style-name="N0">
      <style:table-cell-properties fo:border="thin solid #FFFFFF" style:vertical-align="middle" fo:wrap-option="wrap" fo:background-color="#05A0B9" style:repeat-content="false"/>
      <style:paragraph-properties fo:text-align="center"/>
      <style:text-properties fo:color="#FFFFFF" style:font-name="IBM Plex Sans" style:font-name-asian="IBM Plex Sans" style:font-name-complex="IBM Plex Sans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38">
      <style:table-cell-properties fo:border="thin solid #FFFFFF" style:vertical-align="middle" fo:wrap-option="wrap" fo:background-color="#05A0B9" style:repeat-content="false"/>
      <style:paragraph-properties fo:text-align="center"/>
      <style:text-properties fo:color="#FFFFFF" style:font-name="IBM Plex Sans" style:font-name-asian="IBM Plex Sans" style:font-name-complex="IBM Plex Sans"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IBM Plex Sans" style:font-name-asian="IBM Plex Sans" style:font-name-complex="IBM Plex Sans" fo:font-style="italic" style:font-style-asian="italic" style:font-style-complex="italic"/>
    </style:style>
    <style:style style:name="ce28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IBM Plex Sans" style:font-name-asian="IBM Plex Sans" style:font-name-complex="IBM Plex Sans" fo:font-style="italic" style:font-style-asian="italic" style:font-style-complex="italic"/>
    </style:style>
    <style:style style:name="ce29" style:family="table-cell" style:parent-style-name="Default" style:data-style-name="N0">
      <style:table-cell-properties fo:border="thin solid #FFFFFF" style:vertical-align="middle" fo:wrap-option="wrap" fo:background-color="#05A0B9" style:repeat-content="false"/>
      <style:paragraph-properties fo:text-align="start" fo:margin-left="0.353cm"/>
      <style:text-properties fo:color="#FFFFFF" style:font-name="IBM Plex Sans" style:font-name-asian="IBM Plex Sans" style:font-name-complex="IBM Plex Sans" fo:font-size="10pt" style:font-size-asian="10pt" style:font-size-complex="10pt" fo:font-weight="bold" style:font-weight-asian="bold" style:font-weight-complex="bold"/>
    </style:style>
    <style:style style:name="ce30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start" fo:margin-left="0.353cm"/>
      <style:text-properties fo:font-style="italic" style:font-style-asian="italic" style:font-style-complex="italic"/>
    </style:style>
    <style:style style:name="ce31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.353cm"/>
      <style:text-properties fo:color="#000000" style:font-name="IBM Plex Sans" style:font-name-asian="IBM Plex Sans" style:font-name-complex="IBM Plex Sans"/>
    </style:style>
    <style:style style:name="ce32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.353cm"/>
      <style:text-properties fo:color="#000000" style:font-name="IBM Plex Sans" style:font-name-asian="IBM Plex Sans" style:font-name-complex="IBM Plex Sans" fo:font-weight="bold" style:font-weight-asian="bold" style:font-weight-complex="bold"/>
    </style:style>
    <style:style style:name="ce33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.353cm"/>
      <style:text-properties fo:color="#000000" style:font-name="IBM Plex Sans" style:font-name-asian="IBM Plex Sans" style:font-name-complex="IBM Plex Sans" fo:font-weight="bold" style:font-weight-asian="bold" style:font-weight-complex="bold"/>
    </style:style>
    <style:style style:name="ce34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.353cm"/>
      <style:text-properties fo:color="#000000" style:font-name="IBM Plex Sans" style:font-name-asian="IBM Plex Sans" style:font-name-complex="IBM Plex Sans"/>
    </style:style>
    <style:style style:name="ce35" style:family="table-cell" style:parent-style-name="Default" style:data-style-name="N0">
      <style:table-cell-properties fo:border-top="thin solid #FFFFFF" fo:border-bottom="thin solid #FFFFFF" fo:border-left="thin solid #FFFFFF" fo:border-right="none" style:vertical-align="middle" fo:wrap-option="wrap" fo:background-color="#05A0B9" style:repeat-content="false"/>
      <style:paragraph-properties fo:text-align="start" fo:margin-left="0.353cm"/>
      <style:text-properties fo:color="#FFFFFF" style:font-name="IBM Plex Sans" style:font-name-asian="IBM Plex Sans" style:font-name-complex="IBM Plex Sans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7.80520833333333cm"/>
    </style:style>
    <style:style style:name="co2" style:family="table-column">
      <style:table-column-properties fo:break-before="auto" style:column-width="5.29166666666667cm"/>
    </style:style>
    <style:style style:name="co3" style:family="table-column">
      <style:table-column-properties fo:break-before="auto" style:column-width="17.5154166666667cm" style:use-optimal-column-width="true"/>
    </style:style>
    <style:style style:name="co4" style:family="table-column">
      <style:table-column-properties fo:break-before="auto" style:column-width="4.02166666666667cm" style:use-optimal-column-width="true"/>
    </style:style>
    <style:style style:name="co5" style:family="table-column">
      <style:table-column-properties fo:break-before="auto" style:column-width="8.70479166666667cm" style:use-optimal-column-width="true"/>
    </style:style>
    <style:style style:name="co6" style:family="table-column">
      <style:table-column-properties fo:break-before="auto" style:column-width="10.1335416666667cm"/>
    </style:style>
    <style:style style:name="co7" style:family="table-column">
      <style:table-column-properties fo:break-before="auto" style:column-width="4.18041666666667cm" style:use-optimal-column-width="true"/>
    </style:style>
    <style:style style:name="co8" style:family="table-column">
      <style:table-column-properties fo:break-before="auto" style:column-width="5.3975cm"/>
    </style:style>
    <style:style style:name="co9" style:family="table-column">
      <style:table-column-properties fo:break-before="auto" style:column-width="3.22791666666667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2.38125cm"/>
    </style:style>
    <style:style style:name="co12" style:family="table-column">
      <style:table-column-properties fo:break-before="auto" style:column-width="4.39208333333333cm" style:use-optimal-column-width="true"/>
    </style:style>
    <style:style style:name="co13" style:family="table-column">
      <style:table-column-properties fo:break-before="auto" style:column-width="8.44020833333333cm"/>
    </style:style>
    <style:style style:name="co14" style:family="table-column">
      <style:table-column-properties fo:break-before="auto" style:column-width="2.69875cm"/>
    </style:style>
    <style:style style:name="co15" style:family="table-column">
      <style:table-column-properties fo:break-before="auto" style:column-width="2.16958333333333cm" style:use-optimal-column-width="true"/>
    </style:style>
    <style:style style:name="co16" style:family="table-column">
      <style:table-column-properties fo:break-before="auto" style:column-width="13.2291666666667cm" style:use-optimal-column-width="true"/>
    </style:style>
    <style:style style:name="co17" style:family="table-column">
      <style:table-column-properties fo:break-before="auto" style:column-width="2.96333333333333cm"/>
    </style:style>
    <style:style style:name="ro1" style:family="table-row">
      <style:table-row-properties style:row-height="75pt" style:use-optimal-row-height="false" fo:break-before="auto"/>
    </style:style>
    <style:style style:name="ro2" style:family="table-row">
      <style:table-row-properties style:row-height="38.2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36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.353cm"/>
      <style:text-properties fo:color="#000000" style:font-name="IBM Plex Sans" style:font-name-asian="IBM Plex Sans" style:font-name-complex="IBM Plex Sans"/>
      <style:map style:condition="of:is-true-formula(MOD(ROW();2)=1)" style:apply-style-name="cf1" style:base-cell-address="Sheet1.A4"/>
    </style:style>
    <style:style style:name="ce37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IBM Plex Sans" style:font-name-asian="IBM Plex Sans" style:font-name-complex="IBM Plex Sans" fo:font-style="italic" style:font-style-asian="italic" style:font-style-complex="italic"/>
      <style:map style:condition="of:is-true-formula(MOD(ROW();2)=1)" style:apply-style-name="cf1" style:base-cell-address="Sheet1.A4"/>
    </style:style>
    <style:style style:name="ce38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.353cm"/>
      <style:text-properties fo:color="#000000" style:font-name="IBM Plex Sans" style:font-name-asian="IBM Plex Sans" style:font-name-complex="IBM Plex Sans" fo:font-weight="bold" style:font-weight-asian="bold" style:font-weight-complex="bold"/>
      <style:map style:condition="of:is-true-formula(MOD(ROW();2)=1)" style:apply-style-name="cf1" style:base-cell-address="Sheet1.A4"/>
    </style:style>
    <style:style style:name="ce39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style:font-name="IBM Plex Sans" style:font-name-asian="IBM Plex Sans" style:font-name-complex="IBM Plex Sans"/>
      <style:map style:condition="of:is-true-formula(MOD(ROW();2)=1)" style:apply-style-name="cf1" style:base-cell-address="Sheet1.A4"/>
    </style:style>
    <style:style style:name="ce40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IBM Plex Sans" style:font-name-asian="IBM Plex Sans" style:font-name-complex="IBM Plex Sans"/>
      <style:map style:condition="of:is-true-formula(MOD(ROW();2)=1)" style:apply-style-name="cf1" style:base-cell-address="Sheet1.A4"/>
    </style:style>
    <style:style style:name="ce41" style:family="table-cell" style:parent-style-name="Default" style:data-style-name="N39">
      <style:table-cell-properties style:vertical-align="middle" fo:background-color="#FFFFFF" style:repeat-content="false"/>
      <style:paragraph-properties fo:text-align="center"/>
      <style:text-properties fo:color="#000000" style:font-name="IBM Plex Sans" style:font-name-asian="IBM Plex Sans" style:font-name-complex="IBM Plex Sans"/>
      <style:map style:condition="of:is-true-formula(MOD(ROW();2)=1)" style:apply-style-name="cf1" style:base-cell-address="Sheet1.A4"/>
    </style:style>
    <style:style style:name="ce42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.353cm"/>
      <style:text-properties fo:color="#000000" style:font-name="IBM Plex Sans" style:font-name-asian="IBM Plex Sans" style:font-name-complex="IBM Plex Sans"/>
      <style:map style:condition="of:is-true-formula(MOD(ROW();2)=1)" style:apply-style-name="cf1" style:base-cell-address="Sheet1.A4"/>
    </style:style>
    <style:style style:name="ce43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IBM Plex Sans" style:font-name-asian="IBM Plex Sans" style:font-name-complex="IBM Plex Sans"/>
      <style:map style:condition="of:is-true-formula(MOD(ROW();2)=1)" style:apply-style-name="cf1" style:base-cell-address="Sheet1.A4"/>
    </style:style>
    <style:style style:name="ce44" style:family="table-cell" style:parent-style-name="Default" style:data-style-name="N36">
      <style:table-cell-properties style:vertical-align="middle" fo:background-color="#FFFFFF" style:repeat-content="false"/>
      <style:paragraph-properties fo:text-align="center"/>
      <style:text-properties fo:color="#000000" style:font-name="IBM Plex Sans" style:font-name-asian="IBM Plex Sans" style:font-name-complex="IBM Plex Sans"/>
      <style:map style:condition="of:is-true-formula(MOD(ROW();2)=1)" style:apply-style-name="cf1" style:base-cell-address="Sheet1.A4"/>
    </style:style>
    <style:style style:name="ce45" style:family="table-cell" style:parent-style-name="Default" style:data-style-name="N0">
      <style:table-cell-properties style:vertical-align="middle" fo:background-color="#FFFFFF"/>
      <style:text-properties fo:color="#000000" style:font-name="IBM Plex Sans" style:font-name-asian="IBM Plex Sans" style:font-name-complex="IBM Plex Sans"/>
      <style:map style:condition="of:is-true-formula(MOD(ROW();2)=1)" style:apply-style-name="cf1" style:base-cell-address="Sheet1.A4"/>
    </style:style>
    <style:style style:name="ce46" style:family="table-cell" style:parent-style-name="Default" style:data-style-name="N37">
      <style:table-cell-properties style:vertical-align="middle" fo:background-color="#FFFFFF" style:repeat-content="false"/>
      <style:paragraph-properties fo:text-align="center"/>
      <style:text-properties fo:color="#000000" style:font-name="IBM Plex Sans" style:font-name-asian="IBM Plex Sans" style:font-name-complex="IBM Plex Sans"/>
      <style:map style:condition="of:is-true-formula(MOD(ROW();2)=1)" style:apply-style-name="cf1" style:base-cell-address="Sheet1.A4"/>
    </style:style>
    <style:style style:name="ce47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IBM Plex Sans" style:font-name-asian="IBM Plex Sans" style:font-name-complex="IBM Plex Sans" fo:font-style="italic" style:font-style-asian="italic" style:font-style-complex="italic"/>
      <style:map style:condition="of:is-true-formula(MOD(ROW();2)=1)" style:apply-style-name="cf1" style:base-cell-address="Sheet1.A4"/>
    </style:style>
    <style:style style:name="ce48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.353cm"/>
      <style:text-properties fo:color="#000000" style:font-name="IBM Plex Sans" style:font-name-asian="IBM Plex Sans" style:font-name-complex="IBM Plex Sans" fo:font-weight="bold" style:font-weight-asian="bold" style:font-weight-complex="bold"/>
      <style:map style:condition="of:is-true-formula(MOD(ROW();2)=1)" style:apply-style-name="cf1" style:base-cell-address="Sheet1.A4"/>
    </style:style>
    <style:style style:name="ce49" style:family="table-cell" style:parent-style-name="Default" style:data-style-name="N38">
      <style:table-cell-properties style:vertical-align="middle" fo:background-color="#FFFFFF" style:repeat-content="false"/>
      <style:paragraph-properties fo:text-align="center"/>
      <style:text-properties fo:color="#000000" style:font-name="IBM Plex Sans" style:font-name-asian="IBM Plex Sans" style:font-name-complex="IBM Plex Sans"/>
      <style:map style:condition="of:is-true-formula(MOD(ROW();2)=1)" style:apply-style-name="cf1" style:base-cell-address="Sheet1.A4"/>
    </style:style>
    <style:style style:name="ce50" style:family="table-cell" style:parent-style-name="Default" style:data-style-name="N38">
      <style:table-cell-properties style:vertical-align="middle" fo:background-color="#FFFFFF"/>
      <style:text-properties fo:color="#000000" style:font-name="IBM Plex Sans" style:font-name-asian="IBM Plex Sans" style:font-name-complex="IBM Plex Sans"/>
      <style:map style:condition="of:is-true-formula(MOD(ROW();2)=1)" style:apply-style-name="cf1" style:base-cell-address="Sheet1.A4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3"/>
        <table:table-column table:style-name="co3" table:default-cell-style-name="ce1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1"/>
        <table:table-column table:style-name="co10" table:default-cell-style-name="ce3"/>
        <table:table-column table:style-name="co11" table:default-cell-style-name="ce3"/>
        <table:table-column table:style-name="co12" table:default-cell-style-name="ce4"/>
        <table:table-column table:style-name="co13" table:default-cell-style-name="ce1"/>
        <table:table-column table:style-name="co14" table:default-cell-style-name="ce3"/>
        <table:table-column table:style-name="co15" table:default-cell-style-name="ce3"/>
        <table:table-column table:style-name="co16" table:default-cell-style-name="ce1"/>
        <table:table-column table:style-name="co17" table:number-columns-repeated="5" table:default-cell-style-name="ce21"/>
        <table:table-column table:style-name="co17" table:number-columns-repeated="16363" table:default-cell-style-name="ce1"/>
        <table:table-row table:style-name="ro1">
          <table:table-cell table:style-name="ce18">
            <draw:frame draw:z-index="1" draw:id="id0" draw:style-name="a0" draw:name="Picture 2" svg:x="0in" svg:y="0.34375in" svg:width="1.83333in" svg:height="0.3343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spanned="2" table:number-rows-spanned="1" table:style-name="ce24"/>
          <table:covered-table-cell/>
          <table:table-cell table:number-columns-repeated="5" table:style-name="ce22"/>
          <table:table-cell table:style-name="ce18"/>
          <table:table-cell table:number-columns-repeated="2" table:style-name="ce22"/>
          <table:table-cell table:style-name="ce23"/>
          <table:table-cell table:style-name="ce18"/>
          <table:table-cell table:number-columns-repeated="2" table:style-name="ce22"/>
          <table:table-cell table:style-name="ce18"/>
          <table:table-cell table:number-columns-repeated="5" table:style-name="ce21"/>
          <table:table-cell table:number-columns-repeated="16363" table:style-name="ce1"/>
        </table:table-row>
        <table:table-row table:style-name="ro2">
          <table:table-cell office:value-type="string" table:style-name="ce29">
            <text:p>Company Name</text:p>
          </table:table-cell>
          <table:table-cell office:value-type="string" table:style-name="ce25">
            <text:p>Course Title</text:p>
          </table:table-cell>
          <table:table-cell office:value-type="string" table:style-name="ce29">
            <text:p>Course Description</text:p>
          </table:table-cell>
          <table:table-cell office:value-type="string" table:style-name="ce25">
            <text:p>Qualification /</text:p>
            <text:p>Accreditation Obtained</text:p>
          </table:table-cell>
          <table:table-cell office:value-type="string" table:style-name="ce25">
            <text:p>Is The Course Regulated, if so by who</text:p>
          </table:table-cell>
          <table:table-cell office:value-type="string" table:style-name="ce25">
            <text:p>Public Sector Target Audience</text:p>
          </table:table-cell>
          <table:table-cell office:value-type="string" table:style-name="ce25">
            <text:p>Delivery Method (online, face-to-face, blended)</text:p>
          </table:table-cell>
          <table:table-cell office:value-type="string" table:style-name="ce25">
            <text:p>Location / Geographical Coverage</text:p>
          </table:table-cell>
          <table:table-cell office:value-type="string" table:style-name="ce25">
            <text:p>Duration (hours/days)</text:p>
          </table:table-cell>
          <table:table-cell office:value-type="string" table:style-name="ce25">
            <text:p>Minimum Numbers</text:p>
          </table:table-cell>
          <table:table-cell office:value-type="string" table:style-name="ce25">
            <text:p>Maximum Numbers</text:p>
          </table:table-cell>
          <table:table-cell office:value-type="string" table:style-name="ce26">
            <text:p>Cost<text:s/></text:p>
            <text:p>(per delegate)</text:p>
          </table:table-cell>
          <table:table-cell office:value-type="string" table:style-name="ce29">
            <text:p>Cost<text:s/></text:p>
            <text:p>(per group)</text:p>
          </table:table-cell>
          <table:table-cell office:value-type="string" table:style-name="ce25">
            <text:p>Cost<text:s/></text:p>
            <text:p>(per day)</text:p>
          </table:table-cell>
          <table:table-cell office:value-type="string" table:style-name="ce25">
            <text:p>Cost<text:s/></text:p>
            <text:p>(per course)</text:p>
          </table:table-cell>
          <table:table-cell office:value-type="string" table:style-name="ce35">
            <text:p>Comments<text:s/></text:p>
          </table:table-cell>
          <table:table-cell table:number-columns-repeated="5" table:style-name="ce19"/>
          <table:table-cell table:style-name="ce17"/>
          <table:table-cell table:number-columns-repeated="16362" table:style-name="ce2"/>
        </table:table-row>
        <table:table-row table:style-name="ro3">
          <table:table-cell table:style-name="ce30"/>
          <table:table-cell table:style-name="ce15"/>
          <table:table-cell table:style-name="ce30"/>
          <table:table-cell table:number-columns-repeated="5" table:style-name="ce15"/>
          <table:table-cell table:style-name="ce14"/>
          <table:table-cell table:number-columns-repeated="2" table:style-name="ce15"/>
          <table:table-cell table:style-name="ce16"/>
          <table:table-cell table:style-name="ce30"/>
          <table:table-cell table:number-columns-repeated="2" table:style-name="ce15"/>
          <table:table-cell table:style-name="ce30"/>
          <table:table-cell table:number-columns-repeated="5" table:style-name="ce20"/>
          <table:table-cell table:number-columns-repeated="16363" table:style-name="ce14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GENAIEX</text:p>
          </table:table-cell>
          <table:table-cell office:value-type="string" table:style-name="ce38">
            <text:p><text:a xlink:href="https://www.flane.co.uk/course/34913">Generative AI for Executive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0.5" table:style-name="ce40">
            <text:p>0.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745" table:style-name="ce41">
            <text:p>£74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5" table:style-name="ce21"/>
          <table:table-cell table:number-columns-repeated="16363" table:style-name="ce1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GAIE</text:p>
          </table:table-cell>
          <table:table-cell office:value-type="string" table:style-name="ce38">
            <text:p><text:a xlink:href="https://www.flane.co.uk/course/35434">Generative AI Essentials on AW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745" table:style-name="ce41">
            <text:p>£74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5" table:style-name="ce21"/>
          <table:table-cell table:number-columns-repeated="16363" table:style-name="ce1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NECA</text:p>
          </table:table-cell>
          <table:table-cell office:value-type="string" table:style-name="ce38">
            <text:p><text:a xlink:href="https://www.flane.co.uk/course/34161">Networking Essentials for Cloud Applications on AW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745" table:style-name="ce41">
            <text:p>£74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5" table:style-name="ce21"/>
          <table:table-cell table:number-columns-repeated="16363" table:style-name="ce1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CP-ESS</text:p>
          </table:table-cell>
          <table:table-cell office:value-type="string" table:style-name="ce38">
            <text:p><text:a xlink:href="https://www.flane.co.uk/course/20939">AWS Cloud Practitioner Essential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745" table:style-name="ce41">
            <text:p>£74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5" table:style-name="ce21"/>
          <table:table-cell table:number-columns-repeated="16363" table:style-name="ce1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WSE</text:p>
          </table:table-cell>
          <table:table-cell office:value-type="string" table:style-name="ce38">
            <text:p><text:a xlink:href="https://www.flane.co.uk/course/4613">AWS Technical Essential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745" table:style-name="ce41">
            <text:p>£74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5" table:style-name="ce21"/>
          <table:table-cell table:number-columns-repeated="16363" table:style-name="ce1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SEC-ESS</text:p>
          </table:table-cell>
          <table:table-cell office:value-type="string" table:style-name="ce38">
            <text:p><text:a xlink:href="https://www.flane.co.uk/course/21940">AWS Security Essentials<text:s/>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745" table:style-name="ce41">
            <text:p>£74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5" table:style-name="ce21"/>
          <table:table-cell table:number-columns-repeated="16363" table:style-name="ce1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CEBL</text:p>
          </table:table-cell>
          <table:table-cell office:value-type="string" table:style-name="ce38">
            <text:p><text:a xlink:href="https://www.flane.co.uk/course/25959">AWS Cloud Essentials for Business Leader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0.5" table:style-name="ce40">
            <text:p>0.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745" table:style-name="ce41">
            <text:p>£74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5" table:style-name="ce21"/>
          <table:table-cell table:number-columns-repeated="16363" table:style-name="ce1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CEBL-FS</text:p>
          </table:table-cell>
          <table:table-cell office:value-type="string" table:style-name="ce38">
            <text:p><text:a xlink:href="https://www.flane.co.uk/course/25960">AWS Cloud Essentials for Business Leaders - Financial Service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0.5" table:style-name="ce40">
            <text:p>0.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745" table:style-name="ce41">
            <text:p>£74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5" table:style-name="ce21"/>
          <table:table-cell table:number-columns-repeated="16363" table:style-name="ce1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WSDD-CPE</text:p>
          </table:table-cell>
          <table:table-cell office:value-type="string" table:style-name="ce38">
            <text:p><text:a xlink:href="https://www.flane.co.uk/course/29842">AWS Discovery Day: Cloud Practitioner Essential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string" table:style-name="ce41">
            <text:p>POA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5" table:style-name="ce21"/>
          <table:table-cell table:number-columns-repeated="16363" table:style-name="ce1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WSA</text:p>
          </table:table-cell>
          <table:table-cell office:value-type="string" table:style-name="ce38">
            <text:p><text:a xlink:href="https://www.flane.co.uk/course/4614">Architecting on AW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55" table:style-name="ce41">
            <text:p>£2,65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5" table:style-name="ce21"/>
          <table:table-cell table:number-columns-repeated="16363" table:style-name="ce1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BGCiscoAWS</text:p>
          </table:table-cell>
          <table:table-cell office:value-type="string" table:style-name="ce38">
            <text:p><text:a xlink:href="https://www.flane.co.uk/course/33965">Bridging the Gap - Integrating Cisco Cloud and AWS for Enhanced Solution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string" table:style-name="ce44">
            <text:p>POA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5" table:style-name="ce21"/>
          <table:table-cell table:number-columns-repeated="16363" table:style-name="ce1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WSAA</text:p>
          </table:table-cell>
          <table:table-cell office:value-type="string" table:style-name="ce38">
            <text:p><text:a xlink:href="https://www.flane.co.uk/course/9706">Advanced Architecting on AW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55" table:style-name="ce41">
            <text:p>£2,65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5" table:style-name="ce21"/>
          <table:table-cell table:number-columns-repeated="16363" table:style-name="ce1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CSAA-BUNDLE</text:p>
          </table:table-cell>
          <table:table-cell office:value-type="string" table:style-name="ce38">
            <text:p><text:a xlink:href="https://www.flane.co.uk/course/15274">AWS Certified Solutions Architect Associate Bundle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10" table:style-name="ce41">
            <text:p>£3,1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5" table:style-name="ce21"/>
          <table:table-cell table:number-columns-repeated="16363" table:style-name="ce1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WABP</text:p>
          </table:table-cell>
          <table:table-cell office:value-type="string" table:style-name="ce38">
            <text:p><text:a xlink:href="https://www.flane.co.uk/course/26442">AWS Well-Architected Best Practice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00" table:style-name="ce41">
            <text:p>£9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WABP</text:p>
          </table:table-cell>
          <table:table-cell office:value-type="string" table:style-name="ce38">
            <text:p><text:a xlink:href="https://www.flane.co.uk/course/29832">Advanced AWS Well-Architected Best Practice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00" table:style-name="ce41">
            <text:p>£9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WSD</text:p>
          </table:table-cell>
          <table:table-cell office:value-type="string" table:style-name="ce38">
            <text:p><text:a xlink:href="https://www.flane.co.uk/course/5435">Developing on AW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55" table:style-name="ce41">
            <text:p>£2,65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BMAND</text:p>
          </table:table-cell>
          <table:table-cell office:value-type="string" table:style-name="ce38">
            <text:p><text:a xlink:href="https://www.flane.co.uk/course/34836">Build Modern Applications with AWS NoSQL Database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00" table:style-name="ce41">
            <text:p>£9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WSDEVOPS</text:p>
          </table:table-cell>
          <table:table-cell office:value-type="string" table:style-name="ce38">
            <text:p><text:a xlink:href="https://www.flane.co.uk/course/9707">DevOps Engineering on AW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55" table:style-name="ce41">
            <text:p>£2,65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DV-DEV</text:p>
          </table:table-cell>
          <table:table-cell office:value-type="string" table:style-name="ce38">
            <text:p><text:a xlink:href="https://www.flane.co.uk/course/20805">Advanced Developing on AW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55" table:style-name="ce41">
            <text:p>£2,65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CDA-BUNDLE</text:p>
          </table:table-cell>
          <table:table-cell office:value-type="string" table:style-name="ce38">
            <text:p><text:a xlink:href="https://www.flane.co.uk/course/20749">AWS Certified Developer Associate Bundle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10" table:style-name="ce41">
            <text:p>£3,1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WSDEVSS</text:p>
          </table:table-cell>
          <table:table-cell office:value-type="string" table:style-name="ce38">
            <text:p><text:a xlink:href="https://www.flane.co.uk/course/25376">Developing Serverless Solutions on AW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55" table:style-name="ce41">
            <text:p>£2,65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DISTG</text:p>
          </table:table-cell>
          <table:table-cell office:value-type="string" table:style-name="ce38">
            <text:p><text:a xlink:href="https://www.flane.co.uk/course/34993">Designing and Implementing Storage on AW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55" table:style-name="ce41">
            <text:p>£2,65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WSSYS</text:p>
          </table:table-cell>
          <table:table-cell office:value-type="string" table:style-name="ce38">
            <text:p><text:a xlink:href="https://www.flane.co.uk/course/4616">Cloud Operations on AWS (formerly Systems Operations)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55" table:style-name="ce41">
            <text:p>£2,65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WSDEVOPS</text:p>
          </table:table-cell>
          <table:table-cell office:value-type="string" table:style-name="ce38">
            <text:p><text:a xlink:href="https://www.flane.co.uk/course/9707">DevOps Engineering on AW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55" table:style-name="ce41">
            <text:p>£2,65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CSOAA-BUNDLE</text:p>
          </table:table-cell>
          <table:table-cell office:value-type="string" table:style-name="ce38">
            <text:p><text:a xlink:href="https://www.flane.co.uk/course/20750">AWS Certified SysOps Administrator Associate Bundle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10" table:style-name="ce41">
            <text:p>£3,1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CFP</text:p>
          </table:table-cell>
          <table:table-cell office:value-type="string" table:style-name="ce38">
            <text:p><text:a xlink:href="https://www.flane.co.uk/course/29828">AWS Cloud for Finance Professionals<text:s/>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035" table:style-name="ce41">
            <text:p>£2,0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PD-DB</text:p>
          </table:table-cell>
          <table:table-cell office:value-type="string" table:style-name="ce38">
            <text:p><text:a xlink:href="https://www.flane.co.uk/course/21622">Planning and Designing Databases on AW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55" table:style-name="ce41">
            <text:p>£2,65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WSM</text:p>
          </table:table-cell>
          <table:table-cell office:value-type="string" table:style-name="ce38">
            <text:p><text:a xlink:href="https://www.flane.co.uk/course/15275">Migrating to AW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55" table:style-name="ce41">
            <text:p>£2,65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WSME</text:p>
          </table:table-cell>
          <table:table-cell office:value-type="string" table:style-name="ce38">
            <text:p><text:a xlink:href="https://www.flane.co.uk/course/32912">AWS Migration Essential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00" table:style-name="ce41">
            <text:p>£9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RCAEKS</text:p>
          </table:table-cell>
          <table:table-cell office:value-type="string" table:style-name="ce38">
            <text:p>AW-RCAEKS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55" table:style-name="ce41">
            <text:p>£2,65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AIF</text:p>
          </table:table-cell>
          <table:table-cell office:value-type="string" table:style-name="ce38">
            <text:p><text:a xlink:href="https://www.flane.co.uk/course/36280">Agentic AI Foundation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00" table:style-name="ce41">
            <text:p>£9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EPCAIP</text:p>
          </table:table-cell>
          <table:table-cell office:value-type="string" table:style-name="ce38">
            <text:p><text:a xlink:href="https://www.flane.co.uk/course/36122">Exam Prep: AWS Certified AI Practitioner (AIF-C01)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00" table:style-name="ce41">
            <text:p>£9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DGAIA</text:p>
          </table:table-cell>
          <table:table-cell office:value-type="string" table:style-name="ce38">
            <text:p><text:a xlink:href="https://www.flane.co.uk/course/34329">Developing Generative AI Applications on AW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035" table:style-name="ce41">
            <text:p>£2,0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EPCMLEA</text:p>
          </table:table-cell>
          <table:table-cell office:value-type="string" table:style-name="ce38">
            <text:p><text:a xlink:href="https://www.flane.co.uk/course/36123">Exam Prep: AWS Certified Machine Learning Engineer – Associate (MLA-C01)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00" table:style-name="ce41">
            <text:p>£9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MLEA</text:p>
          </table:table-cell>
          <table:table-cell office:value-type="string" table:style-name="ce38">
            <text:p><text:a xlink:href="https://www.flane.co.uk/course/36079">Machine Learning Engineering on AW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55" table:style-name="ce41">
            <text:p>£2,65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PDSASM</text:p>
          </table:table-cell>
          <table:table-cell office:value-type="string" table:style-name="ce38">
            <text:p><text:a xlink:href="https://www.flane.co.uk/course/21098">Practical Data Science with Amazon SageMaker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00" table:style-name="ce41">
            <text:p>£9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MLOE</text:p>
          </table:table-cell>
          <table:table-cell office:value-type="string" table:style-name="ce38">
            <text:p><text:a xlink:href="https://www.flane.co.uk/course/25768">MLOps Engineering on AW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55" table:style-name="ce41">
            <text:p>£2,65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SSDS</text:p>
          </table:table-cell>
          <table:table-cell office:value-type="string" table:style-name="ce38">
            <text:p><text:a xlink:href="https://www.flane.co.uk/course/30921">Amazon SageMaker Studio for Data Scientist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55" table:style-name="ce41">
            <text:p>£2,65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SEC-ESS</text:p>
          </table:table-cell>
          <table:table-cell office:value-type="string" table:style-name="ce38">
            <text:p><text:a xlink:href="https://www.flane.co.uk/course/21940">AWS Security Essentials<text:s/>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00" table:style-name="ce41">
            <text:p>£9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WSSO</text:p>
          </table:table-cell>
          <table:table-cell office:value-type="string" table:style-name="ce38">
            <text:p><text:a xlink:href="https://www.flane.co.uk/course/12377">Security Engineering on AW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55" table:style-name="ce41">
            <text:p>£2,65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SGS</text:p>
          </table:table-cell>
          <table:table-cell office:value-type="string" table:style-name="ce38">
            <text:p><text:a xlink:href="https://www.flane.co.uk/course/26443">AWS Security Governance at Scale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00" table:style-name="ce41">
            <text:p>£9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SBP</text:p>
          </table:table-cell>
          <table:table-cell office:value-type="string" table:style-name="ce38">
            <text:p><text:a xlink:href="https://www.flane.co.uk/course/29830">AWS Security Best Practice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00" table:style-name="ce41">
            <text:p>£9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BDLA</text:p>
          </table:table-cell>
          <table:table-cell office:value-type="string" table:style-name="ce38">
            <text:p><text:a xlink:href="https://www.flane.co.uk/course/24727">Building Data Lakes on AW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00" table:style-name="ce41">
            <text:p>£9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BDASAR</text:p>
          </table:table-cell>
          <table:table-cell office:value-type="string" table:style-name="ce38">
            <text:p><text:a xlink:href="https://www.flane.co.uk/course/26441">Building Data Analytics Solutions Using Amazon Redshift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00" table:style-name="ce41">
            <text:p>£9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BBDAS</text:p>
          </table:table-cell>
          <table:table-cell office:value-type="string" table:style-name="ce38">
            <text:p><text:a xlink:href="https://www.flane.co.uk/course/29831">Building Batch Data Analytics Solutions on AW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00" table:style-name="ce41">
            <text:p>£9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BSDASA</text:p>
          </table:table-cell>
          <table:table-cell office:value-type="string" table:style-name="ce38">
            <text:p><text:a xlink:href="https://www.flane.co.uk/course/30508">Building Streaming Data Analytics Solutions on AW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00" table:style-name="ce41">
            <text:p>£9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DACCB</text:p>
          </table:table-cell>
          <table:table-cell office:value-type="string" table:style-name="ce38">
            <text:p><text:a xlink:href="https://www.flane.co.uk/course/30939">AWS Data Analytics Course Collection Bundle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520" table:style-name="ce41">
            <text:p>£2,5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DWAWS</text:p>
          </table:table-cell>
          <table:table-cell office:value-type="string" table:style-name="ce38">
            <text:p><text:a xlink:href="https://www.flane.co.uk/course/13341">Data Warehousing on AW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55" table:style-name="ce41">
            <text:p>£2,65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EPCAIP</text:p>
          </table:table-cell>
          <table:table-cell office:value-type="string" table:style-name="ce38">
            <text:p><text:a xlink:href="https://www.flane.co.uk/course/36122">Exam Prep: AWS Certified AI Practitioner (AIF-C01)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00" table:style-name="ce41">
            <text:p>£9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EPCMLEA</text:p>
          </table:table-cell>
          <table:table-cell office:value-type="string" table:style-name="ce38">
            <text:p><text:a xlink:href="https://www.flane.co.uk/course/36123">Exam Prep: AWS Certified Machine Learning Engineer – Associate (MLA-C01)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00" table:style-name="ce41">
            <text:p>£9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WSSO-JAM</text:p>
          </table:table-cell>
          <table:table-cell office:value-type="string" table:style-name="ce38">
            <text:p><text:a xlink:href="https://www.flane.co.uk/course/33018">AWS Jam - Security Engineering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145" table:style-name="ce41">
            <text:p>£1,14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WSD-AWS-JAM</text:p>
          </table:table-cell>
          <table:table-cell office:value-type="string" table:style-name="ce38">
            <text:p><text:a xlink:href="https://www.flane.co.uk/course/32756">Developing on AWS with AWS Jam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75" table:style-name="ce41">
            <text:p>£3,5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WSDEVOPS-JAM</text:p>
          </table:table-cell>
          <table:table-cell office:value-type="string" table:style-name="ce38">
            <text:p><text:a xlink:href="https://www.flane.co.uk/course/33016">AWS Jam - DevOps Engineering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145" table:style-name="ce41">
            <text:p>£1,14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DV-DEV-JAM</text:p>
          </table:table-cell>
          <table:table-cell office:value-type="string" table:style-name="ce38">
            <text:p><text:a xlink:href="https://www.flane.co.uk/course/33014">AWS Jam - Advanced Developing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145" table:style-name="ce41">
            <text:p>£1,14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WSD-JAM</text:p>
          </table:table-cell>
          <table:table-cell office:value-type="string" table:style-name="ce38">
            <text:p><text:a xlink:href="https://www.flane.co.uk/course/32757">AWS Jam - Developing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145" table:style-name="ce41">
            <text:p>£1,14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WSSO-AWS-JAM</text:p>
          </table:table-cell>
          <table:table-cell office:value-type="string" table:style-name="ce38">
            <text:p><text:a xlink:href="https://www.flane.co.uk/course/33017">Security Engineering on AWS with AWS Jam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75" table:style-name="ce41">
            <text:p>£3,5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WSDEVOPS-AWS-JAM</text:p>
          </table:table-cell>
          <table:table-cell office:value-type="string" table:style-name="ce38">
            <text:p><text:a xlink:href="https://www.flane.co.uk/course/33015">DevOps Engineering on AWS with AWS Jam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75" table:style-name="ce41">
            <text:p>£3,5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WSSYS-AWS-JAM</text:p>
          </table:table-cell>
          <table:table-cell office:value-type="string" table:style-name="ce38">
            <text:p><text:a xlink:href="https://www.flane.co.uk/course/32695">Cloud Operations on AWS (formerly Systems Operations) with AWS Jam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75" table:style-name="ce41">
            <text:p>£3,5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DV-DEV-AWS-JAM</text:p>
          </table:table-cell>
          <table:table-cell office:value-type="string" table:style-name="ce38">
            <text:p><text:a xlink:href="https://www.flane.co.uk/course/33013">Advanced Developing on AWS with AWS Jam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75" table:style-name="ce41">
            <text:p>£3,5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WSA-JAM</text:p>
          </table:table-cell>
          <table:table-cell office:value-type="string" table:style-name="ce38">
            <text:p><text:a xlink:href="https://www.flane.co.uk/course/32684">AWS Jam - Architecting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145" table:style-name="ce41">
            <text:p>£1,14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WSA-AWS-JAM</text:p>
          </table:table-cell>
          <table:table-cell office:value-type="string" table:style-name="ce38">
            <text:p><text:a xlink:href="https://www.flane.co.uk/course/32696">Architecting on AWS with AWS Jam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75" table:style-name="ce41">
            <text:p>£3,5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WSAA-JAM</text:p>
          </table:table-cell>
          <table:table-cell office:value-type="string" table:style-name="ce38">
            <text:p><text:a xlink:href="https://www.flane.co.uk/course/32685">AWS Jam - Advanced Architecting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145" table:style-name="ce41">
            <text:p>£1,14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WSSYS-JAM</text:p>
          </table:table-cell>
          <table:table-cell office:value-type="string" table:style-name="ce38">
            <text:p><text:a xlink:href="https://www.flane.co.uk/course/32683">AWS Jam - Cloud Operations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145" table:style-name="ce41">
            <text:p>£1,14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W-ASWAA-AWS-JAM</text:p>
          </table:table-cell>
          <table:table-cell office:value-type="string" table:style-name="ce38">
            <text:p><text:a xlink:href="https://www.flane.co.uk/course/32697">Advanced Architecting on AWS with AWS Jam</text:a></text:p>
          </table:table-cell>
          <table:table-cell office:value-type="string" table:style-name="ce39">
            <text:p>AWS Certified<text:s/></text:p>
          </table:table-cell>
          <table:table-cell office:value-type="string" table:style-name="ce39">
            <text:p>Amazon Web Service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75" table:style-name="ce41">
            <text:p>£3,5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A-WSALES</text:p>
          </table:table-cell>
          <table:table-cell office:value-type="string" table:style-name="ce38">
            <text:p><text:a xlink:href="https://www.flane.co.uk/course/23975">Sales workshop – Aruba Products and Solutions</text:a></text:p>
          </table:table-cell>
          <table:table-cell table:style-name="ce43"/>
          <table:table-cell office:value-type="string" table:style-name="ce39">
            <text:p>Arub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395" table:style-name="ce41">
            <text:p>£1,3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A-CAM1</text:p>
          </table:table-cell>
          <table:table-cell office:value-type="string" table:style-name="ce38">
            <text:p><text:a xlink:href="https://www.flane.co.uk/course/32027">Configuring Mobility with AOS-8 Level 1</text:a></text:p>
          </table:table-cell>
          <table:table-cell table:style-name="ce43"/>
          <table:table-cell office:value-type="string" table:style-name="ce39">
            <text:p>Arub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05" table:style-name="ce41">
            <text:p>£1,70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A-CAM2</text:p>
          </table:table-cell>
          <table:table-cell office:value-type="string" table:style-name="ce38">
            <text:p><text:a xlink:href="https://www.flane.co.uk/course/32028">Configuring Mobility with AOS-8 Level 2</text:a></text:p>
          </table:table-cell>
          <table:table-cell table:style-name="ce43"/>
          <table:table-cell office:value-type="string" table:style-name="ce39">
            <text:p>Arub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830" table:style-name="ce41">
            <text:p>£2,83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A-CAM3</text:p>
          </table:table-cell>
          <table:table-cell office:value-type="string" table:style-name="ce38">
            <text:p><text:a xlink:href="https://www.flane.co.uk/course/34531">Configuring Mobility with AOS-8 Level 3</text:a></text:p>
          </table:table-cell>
          <table:table-cell table:style-name="ce43"/>
          <table:table-cell office:value-type="string" table:style-name="ce39">
            <text:p>Arub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000" table:style-name="ce44">
            <text:p>$4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A-IAOS10</text:p>
          </table:table-cell>
          <table:table-cell office:value-type="string" table:style-name="ce38">
            <text:p><text:a xlink:href="https://www.flane.co.uk/course/35447">Introduction to AOS-10</text:a></text:p>
          </table:table-cell>
          <table:table-cell table:style-name="ce43"/>
          <table:table-cell office:value-type="string" table:style-name="ce39">
            <text:p>Arub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195" table:style-name="ce41">
            <text:p>£1,1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A-CXSF</text:p>
          </table:table-cell>
          <table:table-cell office:value-type="string" table:style-name="ce38">
            <text:p><text:a xlink:href="https://www.flane.co.uk/course/34995">AOS-CX Switching Fundamentals</text:a></text:p>
          </table:table-cell>
          <table:table-cell table:style-name="ce43"/>
          <table:table-cell office:value-type="string" table:style-name="ce39">
            <text:p>Arub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830" table:style-name="ce41">
            <text:p>£2,83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A-ICXS</text:p>
          </table:table-cell>
          <table:table-cell office:value-type="string" table:style-name="ce38">
            <text:p><text:a xlink:href="https://www.flane.co.uk/course/34996">Implementing AOS-CX Switching</text:a></text:p>
          </table:table-cell>
          <table:table-cell table:style-name="ce43"/>
          <table:table-cell office:value-type="string" table:style-name="ce39">
            <text:p>Arub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830" table:style-name="ce41">
            <text:p>£2,83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A-AAXSTS</text:p>
          </table:table-cell>
          <table:table-cell office:value-type="string" table:style-name="ce38">
            <text:p><text:a xlink:href="https://www.flane.co.uk/course/23826">Advanced AOS-CX Switching</text:a></text:p>
          </table:table-cell>
          <table:table-cell table:style-name="ce43"/>
          <table:table-cell office:value-type="string" table:style-name="ce39">
            <text:p>Arub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200" table:style-name="ce44">
            <text:p>$3,2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A-IDCN</text:p>
          </table:table-cell>
          <table:table-cell office:value-type="string" table:style-name="ce38">
            <text:p><text:a xlink:href="https://www.flane.co.uk/course/33794">Implementing Data Center Networks</text:a></text:p>
          </table:table-cell>
          <table:table-cell table:style-name="ce43"/>
          <table:table-cell office:value-type="string" table:style-name="ce39">
            <text:p>Arub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000" table:style-name="ce44">
            <text:p>$4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A-DACAS</text:p>
          </table:table-cell>
          <table:table-cell office:value-type="string" table:style-name="ce38">
            <text:p><text:a xlink:href="https://www.flane.co.uk/course/33188">Designing HPE Campus Access Solutions</text:a></text:p>
          </table:table-cell>
          <table:table-cell table:style-name="ce43"/>
          <table:table-cell office:value-type="string" table:style-name="ce39">
            <text:p>Arub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264" table:style-name="ce41">
            <text:p>£2,264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A-DADCS</text:p>
          </table:table-cell>
          <table:table-cell office:value-type="string" table:style-name="ce38">
            <text:p><text:a xlink:href="https://www.flane.co.uk/course/33189">Designing HPE Data Center Solutions</text:a></text:p>
          </table:table-cell>
          <table:table-cell table:style-name="ce43"/>
          <table:table-cell office:value-type="string" table:style-name="ce39">
            <text:p>Arub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264" table:style-name="ce41">
            <text:p>£2,264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A-ANSF</text:p>
          </table:table-cell>
          <table:table-cell office:value-type="string" table:style-name="ce38">
            <text:p><text:a xlink:href="https://www.flane.co.uk/course/23742">Network Security Fundamentals</text:a></text:p>
          </table:table-cell>
          <table:table-cell table:style-name="ce43"/>
          <table:table-cell office:value-type="string" table:style-name="ce39">
            <text:p>Arub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264" table:style-name="ce41">
            <text:p>£2,264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A-IANS</text:p>
          </table:table-cell>
          <table:table-cell office:value-type="string" table:style-name="ce38">
            <text:p><text:a xlink:href="https://www.flane.co.uk/course/26507">Implementing Network Security</text:a></text:p>
          </table:table-cell>
          <table:table-cell table:style-name="ce43"/>
          <table:table-cell office:value-type="string" table:style-name="ce39">
            <text:p>Arub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830" table:style-name="ce41">
            <text:p>£2,83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A-AANSTS</text:p>
          </table:table-cell>
          <table:table-cell office:value-type="string" table:style-name="ce38">
            <text:p><text:a xlink:href="https://www.flane.co.uk/course/30935">Advanced Network Security</text:a></text:p>
          </table:table-cell>
          <table:table-cell table:style-name="ce43"/>
          <table:table-cell office:value-type="string" table:style-name="ce39">
            <text:p>Arub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000" table:style-name="ce44">
            <text:p>$4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A-CPC</text:p>
          </table:table-cell>
          <table:table-cell office:value-type="string" table:style-name="ce38">
            <text:p><text:a xlink:href="https://www.flane.co.uk/course/30923">HPE Aruba Networking ClearPass Configuration</text:a></text:p>
          </table:table-cell>
          <table:table-cell table:style-name="ce43"/>
          <table:table-cell office:value-type="string" table:style-name="ce39">
            <text:p>Arub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830" table:style-name="ce41">
            <text:p>£2,83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A-CPAC</text:p>
          </table:table-cell>
          <table:table-cell office:value-type="string" table:style-name="ce38">
            <text:p><text:a xlink:href="https://www.flane.co.uk/course/30924">HPE Aruba Networking ClearPass Advanced Configuration</text:a></text:p>
          </table:table-cell>
          <table:table-cell table:style-name="ce43"/>
          <table:table-cell office:value-type="string" table:style-name="ce39">
            <text:p>Arub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830" table:style-name="ce41">
            <text:p>£2,83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A-NMAC</text:p>
          </table:table-cell>
          <table:table-cell office:value-type="string" table:style-name="ce38">
            <text:p><text:a xlink:href="https://www.flane.co.uk/course/36402">Network Management with HPE Aruba Networking Central</text:a></text:p>
          </table:table-cell>
          <table:table-cell table:style-name="ce43"/>
          <table:table-cell office:value-type="string" table:style-name="ce39">
            <text:p>Arub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195" table:style-name="ce41">
            <text:p>£1,1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A-MWNAC</text:p>
          </table:table-cell>
          <table:table-cell office:value-type="string" table:style-name="ce38">
            <text:p><text:a xlink:href="https://www.flane.co.uk/course/36403">Managing Wired Networks with HPE Aruba Networking Central</text:a></text:p>
          </table:table-cell>
          <table:table-cell table:style-name="ce43"/>
          <table:table-cell office:value-type="string" table:style-name="ce39">
            <text:p>Arub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195" table:style-name="ce41">
            <text:p>£1,1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A-MCNAA</text:p>
          </table:table-cell>
          <table:table-cell office:value-type="string" table:style-name="ce38">
            <text:p><text:a xlink:href="https://www.flane.co.uk/course/20523">Managing Campus Networks with the Airwave Management Platform</text:a></text:p>
          </table:table-cell>
          <table:table-cell table:style-name="ce43"/>
          <table:table-cell office:value-type="string" table:style-name="ce39">
            <text:p>Arub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05" table:style-name="ce41">
            <text:p>£1,70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A-CASDB</text:p>
          </table:table-cell>
          <table:table-cell office:value-type="string" table:style-name="ce38">
            <text:p><text:a xlink:href="https://www.flane.co.uk/course/21102">Configuring HPE Aruba Networking SD-Branch</text:a></text:p>
          </table:table-cell>
          <table:table-cell table:style-name="ce43"/>
          <table:table-cell office:value-type="string" table:style-name="ce39">
            <text:p>Arub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200" table:style-name="ce44">
            <text:p>$3,2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A-CANAS</text:p>
          </table:table-cell>
          <table:table-cell office:value-type="string" table:style-name="ce38">
            <text:p><text:a xlink:href="https://www.flane.co.uk/course/26460">Configuring Network Automation Solutions</text:a></text:p>
          </table:table-cell>
          <table:table-cell table:style-name="ce43"/>
          <table:table-cell office:value-type="string" table:style-name="ce39">
            <text:p>Arub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400" table:style-name="ce44">
            <text:p>$2,4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A-ODCNAFC</text:p>
          </table:table-cell>
          <table:table-cell office:value-type="string" table:style-name="ce38">
            <text:p><text:a xlink:href="https://www.flane.co.uk/course/32792">Orchestrating Data Center Networks with HPE Aruba Networking Fabric Composer</text:a></text:p>
          </table:table-cell>
          <table:table-cell table:style-name="ce43"/>
          <table:table-cell office:value-type="string" table:style-name="ce39">
            <text:p>Arub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N/A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00" table:style-name="ce44">
            <text:p>$8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A-ODSACX10KS</text:p>
          </table:table-cell>
          <table:table-cell office:value-type="string" table:style-name="ce38">
            <text:p><text:a xlink:href="https://www.flane.co.uk/course/33080">Orchestrating Distributed Services with the CX 10000 Series</text:a></text:p>
          </table:table-cell>
          <table:table-cell table:style-name="ce43"/>
          <table:table-cell office:value-type="string" table:style-name="ce39">
            <text:p>Arub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600" table:style-name="ce44">
            <text:p>$1,6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A-ACAF</text:p>
          </table:table-cell>
          <table:table-cell office:value-type="string" table:style-name="ce38">
            <text:p><text:a xlink:href="https://www.flane.co.uk/course/30799">Campus Access Fundamentals</text:a></text:p>
          </table:table-cell>
          <table:table-cell table:style-name="ce43"/>
          <table:table-cell office:value-type="string" table:style-name="ce39">
            <text:p>Arub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830" table:style-name="ce41">
            <text:p>£2,83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A-IACA</text:p>
          </table:table-cell>
          <table:table-cell office:value-type="string" table:style-name="ce38">
            <text:p><text:a xlink:href="https://www.flane.co.uk/course/32035">Implementing Campus Access</text:a></text:p>
          </table:table-cell>
          <table:table-cell table:style-name="ce43"/>
          <table:table-cell office:value-type="string" table:style-name="ce39">
            <text:p>Arub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830" table:style-name="ce41">
            <text:p>£2,83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A-AACAS</text:p>
          </table:table-cell>
          <table:table-cell office:value-type="string" table:style-name="ce38">
            <text:p><text:a xlink:href="https://www.flane.co.uk/course/34093">Advanced Campus Access for Switching</text:a></text:p>
          </table:table-cell>
          <table:table-cell table:style-name="ce43"/>
          <table:table-cell office:value-type="string" table:style-name="ce39">
            <text:p>Arub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000" table:style-name="ce44">
            <text:p>$4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A-AACAM</text:p>
          </table:table-cell>
          <table:table-cell office:value-type="string" table:style-name="ce38">
            <text:p><text:a xlink:href="https://www.flane.co.uk/course/34095">Advanced Campus Access for Mobility</text:a></text:p>
          </table:table-cell>
          <table:table-cell table:style-name="ce43"/>
          <table:table-cell office:value-type="string" table:style-name="ce39">
            <text:p>Arub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000" table:style-name="ce44">
            <text:p>$4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AA-DACAS</text:p>
          </table:table-cell>
          <table:table-cell office:value-type="string" table:style-name="ce38">
            <text:p><text:a xlink:href="https://www.flane.co.uk/course/33188">Designing HPE Campus Access Solutions</text:a></text:p>
          </table:table-cell>
          <table:table-cell table:style-name="ce43"/>
          <table:table-cell office:value-type="string" table:style-name="ce39">
            <text:p>Arub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264" table:style-name="ce41">
            <text:p>£2,264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BA-WAF01</text:p>
          </table:table-cell>
          <table:table-cell office:value-type="string" table:style-name="ce38">
            <text:p><text:a xlink:href="https://www.flane.co.uk/course/18073">Barracuda Web Application Firewall – Foundation</text:a></text:p>
          </table:table-cell>
          <table:table-cell table:style-name="ce43"/>
          <table:table-cell office:value-type="string" table:style-name="ce39">
            <text:p>Barracud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409" table:style-name="ce41">
            <text:p>£1,409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BA-WAF0201</text:p>
          </table:table-cell>
          <table:table-cell office:value-type="string" table:style-name="ce38">
            <text:p><text:a xlink:href="https://www.flane.co.uk/course/18088">Barracuda Web Application Firewall – Advanced Features</text:a></text:p>
          </table:table-cell>
          <table:table-cell table:style-name="ce43"/>
          <table:table-cell office:value-type="string" table:style-name="ce39">
            <text:p>Barracud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BA-CGF01</text:p>
          </table:table-cell>
          <table:table-cell office:value-type="string" table:style-name="ce38">
            <text:p><text:a xlink:href="https://www.flane.co.uk/course/19951">Barracuda CloudGen Firewall - Foundation v9.0</text:a></text:p>
          </table:table-cell>
          <table:table-cell table:style-name="ce43"/>
          <table:table-cell office:value-type="string" table:style-name="ce39">
            <text:p>Barracud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075" table:style-name="ce41">
            <text:p>£2,0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BA-CGF0301</text:p>
          </table:table-cell>
          <table:table-cell office:value-type="string" table:style-name="ce38">
            <text:p><text:a xlink:href="https://www.flane.co.uk/course/19952">Barracuda CloudGen Firewall – Application Control</text:a></text:p>
          </table:table-cell>
          <table:table-cell table:style-name="ce43"/>
          <table:table-cell office:value-type="string" table:style-name="ce39">
            <text:p>Barracud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BA-CGF0601</text:p>
          </table:table-cell>
          <table:table-cell office:value-type="string" table:style-name="ce38">
            <text:p><text:a xlink:href="https://www.flane.co.uk/course/19956">Barracuda CloudGen Firewall – Remote Access</text:a></text:p>
          </table:table-cell>
          <table:table-cell table:style-name="ce43"/>
          <table:table-cell office:value-type="string" table:style-name="ce39">
            <text:p>Barracud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BA-CGF03010601</text:p>
          </table:table-cell>
          <table:table-cell office:value-type="string" table:style-name="ce38">
            <text:p><text:a xlink:href="https://www.flane.co.uk/course/19971">Barracuda CloudGen Firewall – Application Control &amp; Remote Access</text:a></text:p>
          </table:table-cell>
          <table:table-cell table:style-name="ce43"/>
          <table:table-cell office:value-type="string" table:style-name="ce39">
            <text:p>Barracud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409" table:style-name="ce41">
            <text:p>£1,409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BA-CGFBUNDLE</text:p>
          </table:table-cell>
          <table:table-cell office:value-type="string" table:style-name="ce38">
            <text:p><text:a xlink:href="https://www.flane.co.uk/course/19963">Barracuda Bundle CloudGen Firewall v9.0</text:a></text:p>
          </table:table-cell>
          <table:table-cell table:style-name="ce43"/>
          <table:table-cell office:value-type="string" table:style-name="ce39">
            <text:p>Barracud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59" table:style-name="ce41">
            <text:p>£3,159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BA-CGF0401</text:p>
          </table:table-cell>
          <table:table-cell office:value-type="string" table:style-name="ce38">
            <text:p><text:a xlink:href="https://www.flane.co.uk/course/19953">Barracuda CloudGen Firewall – Advanced WAN Technologies<text:s/></text:a></text:p>
          </table:table-cell>
          <table:table-cell table:style-name="ce43"/>
          <table:table-cell office:value-type="string" table:style-name="ce39">
            <text:p>Barracud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92" table:style-name="ce41">
            <text:p>£992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P-CPDA</text:p>
          </table:table-cell>
          <table:table-cell office:value-type="string" table:style-name="ce38">
            <text:p><text:a xlink:href="https://www.flane.co.uk/course/36264">Check Point Deployment Administrator</text:a></text:p>
          </table:table-cell>
          <table:table-cell table:style-name="ce43"/>
          <table:table-cell office:value-type="string" table:style-name="ce39">
            <text:p>Check Poi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600" table:style-name="ce41">
            <text:p>£1,6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P-CCES</text:p>
          </table:table-cell>
          <table:table-cell office:value-type="string" table:style-name="ce38">
            <text:p><text:a xlink:href="https://www.flane.co.uk/course/21303">Check Point Certified Endpoint Specialist</text:a></text:p>
          </table:table-cell>
          <table:table-cell table:style-name="ce43"/>
          <table:table-cell office:value-type="string" table:style-name="ce39">
            <text:p>Check Poi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600" table:style-name="ce41">
            <text:p>£1,6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P-CCSA-R82</text:p>
          </table:table-cell>
          <table:table-cell office:value-type="string" table:style-name="ce38">
            <text:p><text:a xlink:href="https://www.flane.co.uk/course/36263">Check Point Certified Security Administrator CCSA R82</text:a></text:p>
          </table:table-cell>
          <table:table-cell table:style-name="ce43"/>
          <table:table-cell office:value-type="string" table:style-name="ce39">
            <text:p>Check Poi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875" table:style-name="ce41">
            <text:p>£1,8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P-CCMS</text:p>
          </table:table-cell>
          <table:table-cell office:value-type="string" table:style-name="ce38">
            <text:p><text:a xlink:href="https://www.flane.co.uk/course/8237">Check Point Certified MultiDomain Management Specialist<text:s/></text:a></text:p>
          </table:table-cell>
          <table:table-cell table:style-name="ce43"/>
          <table:table-cell office:value-type="string" table:style-name="ce39">
            <text:p>Check Poi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600" table:style-name="ce41">
            <text:p>£1,6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P-CCSA</text:p>
          </table:table-cell>
          <table:table-cell office:value-type="string" table:style-name="ce38">
            <text:p><text:a xlink:href="https://www.flane.co.uk/course/2043">Check Point Security Administration</text:a></text:p>
          </table:table-cell>
          <table:table-cell table:style-name="ce43"/>
          <table:table-cell office:value-type="string" table:style-name="ce39">
            <text:p>Check Poi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875" table:style-name="ce41">
            <text:p>£1,8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P-CCSER</text:p>
          </table:table-cell>
          <table:table-cell office:value-type="string" table:style-name="ce38">
            <text:p><text:a xlink:href="https://www.flane.co.uk/course/16918">CheckPoint Certified Security Expert (CCSE)</text:a></text:p>
          </table:table-cell>
          <table:table-cell table:style-name="ce43"/>
          <table:table-cell office:value-type="string" table:style-name="ce39">
            <text:p>Check Poi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875" table:style-name="ce41">
            <text:p>£1,8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P-CCTA</text:p>
          </table:table-cell>
          <table:table-cell office:value-type="string" table:style-name="ce38">
            <text:p><text:a xlink:href="https://www.flane.co.uk/course/23684">Check Point Certified Troubleshooting Administrator</text:a></text:p>
          </table:table-cell>
          <table:table-cell table:style-name="ce43"/>
          <table:table-cell office:value-type="string" table:style-name="ce39">
            <text:p>Check Poi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600" table:style-name="ce41">
            <text:p>£1,6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P-CCTE</text:p>
          </table:table-cell>
          <table:table-cell office:value-type="string" table:style-name="ce38">
            <text:p><text:a xlink:href="https://www.flane.co.uk/course/23685">Check Point Certified Troubleshooting Expert</text:a></text:p>
          </table:table-cell>
          <table:table-cell table:style-name="ce43"/>
          <table:table-cell office:value-type="string" table:style-name="ce39">
            <text:p>Check Poi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600" table:style-name="ce41">
            <text:p>£1,6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P-CCVS</text:p>
          </table:table-cell>
          <table:table-cell office:value-type="string" table:style-name="ce38">
            <text:p><text:a xlink:href="https://www.flane.co.uk/course/22488">Check Point Certified Virtual System Extension (VSX) Specialist (CCVS)<text:s/></text:a></text:p>
          </table:table-cell>
          <table:table-cell table:style-name="ce43"/>
          <table:table-cell office:value-type="string" table:style-name="ce39">
            <text:p>Check Poi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600" table:style-name="ce41">
            <text:p>£1,6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P-CCCS</text:p>
          </table:table-cell>
          <table:table-cell office:value-type="string" table:style-name="ce38">
            <text:p><text:a xlink:href="https://www.flane.co.uk/course/26141">Check Point Certified Cloud Specialist<text:s/></text:a></text:p>
          </table:table-cell>
          <table:table-cell table:style-name="ce43"/>
          <table:table-cell office:value-type="string" table:style-name="ce39">
            <text:p>Check Poi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600" table:style-name="ce41">
            <text:p>£1,6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P-CCME</text:p>
          </table:table-cell>
          <table:table-cell office:value-type="string" table:style-name="ce38">
            <text:p><text:a xlink:href="https://www.flane.co.uk/course/26009">Check Point Certified Maestro Expert</text:a></text:p>
          </table:table-cell>
          <table:table-cell table:style-name="ce43"/>
          <table:table-cell office:value-type="string" table:style-name="ce39">
            <text:p>Check Poi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600" table:style-name="ce41">
            <text:p>£1,6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CNIOS</text:p>
          </table:table-cell>
          <table:table-cell office:value-type="string" table:style-name="ce38">
            <text:p><text:a xlink:href="https://www.flane.co.uk/course/35882">Managing Cisco Network Operating System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205" table:style-name="ce41">
            <text:p>£3,20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IOSXRE</text:p>
          </table:table-cell>
          <table:table-cell office:value-type="string" table:style-name="ce38">
            <text:p><text:a xlink:href="https://www.flane.co.uk/course/33533">Fundamentals of Cisco IOS XR Software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895" table:style-name="ce41">
            <text:p>£2,8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ENTSH</text:p>
          </table:table-cell>
          <table:table-cell office:value-type="string" table:style-name="ce38">
            <text:p><text:a xlink:href="https://www.flane.co.uk/course/35242">Troubleshooting Cisco Enterprise Networking Solution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80" table:style-name="ce40">
            <text:p>180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709" table:style-name="ce41">
            <text:p>£709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FLDTEC</text:p>
          </table:table-cell>
          <table:table-cell office:value-type="string" table:style-name="ce38">
            <text:p><text:a xlink:href="https://www.flane.co.uk/course/35330">Supporting Cisco Devices for Field Technician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80" table:style-name="ce40">
            <text:p>180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5" table:style-name="ce41">
            <text:p>£2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ENNA</text:p>
          </table:table-cell>
          <table:table-cell office:value-type="string" table:style-name="ce38">
            <text:p><text:a xlink:href="https://www.flane.co.uk/course/34482">Designing and Implementing Enterprise Network Assurance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995" table:style-name="ce41">
            <text:p>£2,9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XRVPNS</text:p>
          </table:table-cell>
          <table:table-cell office:value-type="string" table:style-name="ce38">
            <text:p><text:a xlink:href="https://www.flane.co.uk/course/33534">Leveraging Cisco IOS XR VPN Service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195" table:style-name="ce41">
            <text:p>£2,1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ENCC</text:p>
          </table:table-cell>
          <table:table-cell office:value-type="string" table:style-name="ce38">
            <text:p><text:a xlink:href="https://www.flane.co.uk/course/33754">Designing and Implementing Cloud Connectivity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995" table:style-name="ce41">
            <text:p>£2,9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P8KE</text:p>
          </table:table-cell>
          <table:table-cell office:value-type="string" table:style-name="ce38">
            <text:p><text:a xlink:href="https://www.flane.co.uk/course/32012">Cisco 8000 Series Routers Essential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90" table:style-name="ce41">
            <text:p>£3,59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CCNA</text:p>
          </table:table-cell>
          <table:table-cell office:value-type="string" table:style-name="ce38">
            <text:p><text:a xlink:href="https://www.flane.co.uk/course/21119">Implementing and Administering Cisco Solution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980" table:style-name="ce41">
            <text:p>£2,9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ENCOR</text:p>
          </table:table-cell>
          <table:table-cell office:value-type="string" table:style-name="ce38">
            <text:p><text:a xlink:href="https://www.flane.co.uk/course/21195">Implementing and Operating Cisco Enterprise Network Core Technologie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345" table:style-name="ce41">
            <text:p>£3,34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ENSLD</text:p>
          </table:table-cell>
          <table:table-cell office:value-type="string" table:style-name="ce38">
            <text:p><text:a xlink:href="https://www.flane.co.uk/course/21182">Designing Cisco Enterprise Network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865" table:style-name="ce41">
            <text:p>£2,86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ENARSI</text:p>
          </table:table-cell>
          <table:table-cell office:value-type="string" table:style-name="ce38">
            <text:p><text:a xlink:href="https://www.flane.co.uk/course/21196">Implementing Cisco Enterprise Advanced Routing and Service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305" table:style-name="ce41">
            <text:p>£3,30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ENAUI</text:p>
          </table:table-cell>
          <table:table-cell office:value-type="string" table:style-name="ce38">
            <text:p><text:a xlink:href="https://www.flane.co.uk/course/21198">Implementing Automation for Cisco Enterprise Solution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715" table:style-name="ce41">
            <text:p>£2,71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PRNE</text:p>
          </table:table-cell>
          <table:table-cell office:value-type="string" table:style-name="ce38">
            <text:p><text:a xlink:href="https://www.flane.co.uk/course/14278">Programming for Network Engineer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085" table:style-name="ce41">
            <text:p>£3,08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BGP</text:p>
          </table:table-cell>
          <table:table-cell office:value-type="string" table:style-name="ce38">
            <text:p><text:a xlink:href="https://www.flane.co.uk/course/50">Configuring BGP on Cisco Router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865" table:style-name="ce41">
            <text:p>£2,86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MPLS</text:p>
          </table:table-cell>
          <table:table-cell office:value-type="string" table:style-name="ce38">
            <text:p><text:a xlink:href="https://www.flane.co.uk/course/126">Implementing Cisco MPL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865" table:style-name="ce41">
            <text:p>£2,86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MCAST</text:p>
          </table:table-cell>
          <table:table-cell office:value-type="string" table:style-name="ce38">
            <text:p><text:a xlink:href="https://www.flane.co.uk/course/2644">Implementing Cisco Multicast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865" table:style-name="ce41">
            <text:p>£2,86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IP6FD</text:p>
          </table:table-cell>
          <table:table-cell office:value-type="string" table:style-name="ce38">
            <text:p><text:a xlink:href="https://www.flane.co.uk/course/111">IPv6 Fundamentals, Design &amp; Deployment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535" table:style-name="ce41">
            <text:p>£2,5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ENC9K</text:p>
          </table:table-cell>
          <table:table-cell office:value-type="string" table:style-name="ce38">
            <text:p><text:a xlink:href="https://www.flane.co.uk/course/19424">Implementing Cisco Catalyst 9000 Switche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200" table:style-name="ce41">
            <text:p>£2,2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DWFND</text:p>
          </table:table-cell>
          <table:table-cell office:value-type="string" table:style-name="ce38">
            <text:p><text:a xlink:href="https://www.flane.co.uk/course/19004">Cisco SDWAN Fundamental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15" table:style-name="ce41">
            <text:p>£1,71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ENSDWI</text:p>
          </table:table-cell>
          <table:table-cell office:value-type="string" table:style-name="ce38">
            <text:p><text:a xlink:href="https://www.flane.co.uk/course/24713">Implementing Cisco SD-WAN Solution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600" table:style-name="ce41">
            <text:p>£3,6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ASR9KE</text:p>
          </table:table-cell>
          <table:table-cell office:value-type="string" table:style-name="ce38">
            <text:p><text:a xlink:href="https://www.flane.co.uk/course/1820">Cisco Aggregation Services Router 9000 Series Essential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040" table:style-name="ce41">
            <text:p>£3,0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ENTEIT</text:p>
          </table:table-cell>
          <table:table-cell office:value-type="string" table:style-name="ce38">
            <text:p><text:a xlink:href="https://www.flane.co.uk/course/25850">Implementing and Troubleshooting Networks using Cisco ThousandEye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865" table:style-name="ce41">
            <text:p>£2,86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ENSDBI</text:p>
          </table:table-cell>
          <table:table-cell office:value-type="string" table:style-name="ce38">
            <text:p><text:a xlink:href="https://www.flane.co.uk/course/25986">Implementing Cisco Enterprise SD-Branch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650" table:style-name="ce41">
            <text:p>£1,6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PWAE</text:p>
          </table:table-cell>
          <table:table-cell office:value-type="string" table:style-name="ce38">
            <text:p><text:a xlink:href="https://www.flane.co.uk/course/30255">Operating and Implementing Cisco WAN Automation Engine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500" table:style-name="ce41">
            <text:p>£2,5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ENWLSI</text:p>
          </table:table-cell>
          <table:table-cell office:value-type="string" table:style-name="ce38">
            <text:p><text:a xlink:href="https://www.flane.co.uk/course/21197">Implementing Cisco Enterprise Wireless Network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205" table:style-name="ce41">
            <text:p>£3,20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ENWLSD</text:p>
          </table:table-cell>
          <table:table-cell office:value-type="string" table:style-name="ce38">
            <text:p><text:a xlink:href="https://www.flane.co.uk/course/20929">Designing Cisco Enterprise Wireless Network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90" table:style-name="ce41">
            <text:p>£3,49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OPT201</text:p>
          </table:table-cell>
          <table:table-cell office:value-type="string" table:style-name="ce38">
            <text:p><text:a xlink:href="https://www.flane.co.uk/course/15217">Cisco NCS 2000 Series Deploying 96-Channel Flex Spectrum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795" table:style-name="ce41">
            <text:p>£2,7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C9800DNAC</text:p>
          </table:table-cell>
          <table:table-cell office:value-type="string" table:style-name="ce38">
            <text:p><text:a xlink:href="https://www.flane.co.uk/course/33001">Catalyst 9800, Catalyst (DNA) Center Onboarding and Assurance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305" table:style-name="ce41">
            <text:p>£3,30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WLFNDU</text:p>
          </table:table-cell>
          <table:table-cell office:value-type="string" table:style-name="ce38">
            <text:p><text:a xlink:href="https://www.flane.co.uk/course/21254">Understanding Cisco Wireless Foundation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975" table:style-name="ce41">
            <text:p>£2,9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ECMS</text:p>
          </table:table-cell>
          <table:table-cell office:value-type="string" table:style-name="ce38">
            <text:p><text:a xlink:href="https://www.flane.co.uk/course/34678">Engineering Cisco Meraki Solution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5" table:style-name="ce41">
            <text:p>£3,50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ENWLSI</text:p>
          </table:table-cell>
          <table:table-cell office:value-type="string" table:style-name="ce38">
            <text:p><text:a xlink:href="https://www.flane.co.uk/course/21197">Implementing Cisco Enterprise Wireless Network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205" table:style-name="ce41">
            <text:p>£3,20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ENWLSD</text:p>
          </table:table-cell>
          <table:table-cell office:value-type="string" table:style-name="ce38">
            <text:p><text:a xlink:href="https://www.flane.co.uk/course/20929">Designing Cisco Enterprise Wireless Network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90" table:style-name="ce41">
            <text:p>£3,49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CCFND</text:p>
          </table:table-cell>
          <table:table-cell office:value-type="string" table:style-name="ce38">
            <text:p><text:a xlink:href="https://www.flane.co.uk/course/35438">Cisco Catalyst Center Foundation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600" table:style-name="ce41">
            <text:p>£3,6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DNACAA</text:p>
          </table:table-cell>
          <table:table-cell office:value-type="string" table:style-name="ce38">
            <text:p><text:a xlink:href="https://www.flane.co.uk/course/23360">DNAC Activation and Assurance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305" table:style-name="ce41">
            <text:p>£3,30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DWFND</text:p>
          </table:table-cell>
          <table:table-cell office:value-type="string" table:style-name="ce38">
            <text:p><text:a xlink:href="https://www.flane.co.uk/course/19004">Cisco SDWAN Fundamental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15" table:style-name="ce41">
            <text:p>£1,71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ENSDWI</text:p>
          </table:table-cell>
          <table:table-cell office:value-type="string" table:style-name="ce38">
            <text:p><text:a xlink:href="https://www.flane.co.uk/course/24713">Implementing Cisco SD-WAN Solution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600" table:style-name="ce41">
            <text:p>£3,6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SCSDW</text:p>
          </table:table-cell>
          <table:table-cell office:value-type="string" table:style-name="ce38">
            <text:p><text:a xlink:href="https://www.flane.co.uk/course/19853">Selling Cisco SD-WAN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string" table:style-name="ce44">
            <text:p>POA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DNAS</text:p>
          </table:table-cell>
          <table:table-cell office:value-type="string" table:style-name="ce38">
            <text:p><text:a xlink:href="https://www.flane.co.uk/course/15299">Securing your Customer with DNA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35" table:style-name="ce41">
            <text:p>£8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IBNTRN</text:p>
          </table:table-cell>
          <table:table-cell office:value-type="string" table:style-name="ce38">
            <text:p><text:a xlink:href="https://www.flane.co.uk/course/23816">Transforming to a Cisco Intent-Based Network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855" table:style-name="ce41">
            <text:p>£3,85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ENC9K</text:p>
          </table:table-cell>
          <table:table-cell office:value-type="string" table:style-name="ce38">
            <text:p><text:a xlink:href="https://www.flane.co.uk/course/19424">Implementing Cisco Catalyst 9000 Switche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200" table:style-name="ce41">
            <text:p>£2,2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ENSDBI</text:p>
          </table:table-cell>
          <table:table-cell office:value-type="string" table:style-name="ce38">
            <text:p><text:a xlink:href="https://www.flane.co.uk/course/25986">Implementing Cisco Enterprise SD-Branch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650" table:style-name="ce41">
            <text:p>£1,6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ISE</text:p>
          </table:table-cell>
          <table:table-cell office:value-type="string" table:style-name="ce38">
            <text:p><text:a xlink:href="https://www.flane.co.uk/course/4170">Implementing and Configuring Cisco Identity Services Engine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305" table:style-name="ce41">
            <text:p>£3,30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ENAUI</text:p>
          </table:table-cell>
          <table:table-cell office:value-type="string" table:style-name="ce38">
            <text:p><text:a xlink:href="https://www.flane.co.uk/course/21198">Implementing Automation for Cisco Enterprise Solution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715" table:style-name="ce41">
            <text:p>£2,71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MCPDNA</text:p>
          </table:table-cell>
          <table:table-cell office:value-type="string" table:style-name="ce38">
            <text:p><text:a xlink:href="https://www.flane.co.uk/course/30734">Migrating from Cisco Prime to DNA Center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string" table:style-name="ce44">
            <text:p>POA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DWSCS</text:p>
          </table:table-cell>
          <table:table-cell office:value-type="string" table:style-name="ce38">
            <text:p><text:a xlink:href="https://www.flane.co.uk/course/29979">Implementing Cisco SD-WAN Security and Cloud Solution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425" table:style-name="ce41">
            <text:p>£2,42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DCAIE</text:p>
          </table:table-cell>
          <table:table-cell office:value-type="string" table:style-name="ce38">
            <text:p><text:a xlink:href="https://www.flane.co.uk/course/35954">AI Solutions on Cisco Infrastructure Essential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95" table:style-name="ce41">
            <text:p>£3,1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DCFNDU</text:p>
          </table:table-cell>
          <table:table-cell office:value-type="string" table:style-name="ce38">
            <text:p><text:a xlink:href="https://www.flane.co.uk/course/20932">Understanding Cisco Data Center Foundation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90" table:style-name="ce41">
            <text:p>£3,59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AHA</text:p>
          </table:table-cell>
          <table:table-cell office:value-type="string" table:style-name="ce38">
            <text:p><text:a xlink:href="https://www.flane.co.uk/course/35224">Splunk AppDynamics for Hybrid Application Monitoring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895" table:style-name="ce41">
            <text:p>£2,8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DCEIS</text:p>
          </table:table-cell>
          <table:table-cell office:value-type="string" table:style-name="ce38">
            <text:p><text:a xlink:href="https://www.flane.co.uk/course/34340">Cisco Intersight Essential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715" table:style-name="ce41">
            <text:p>£2,71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DCNDA</text:p>
          </table:table-cell>
          <table:table-cell office:value-type="string" table:style-name="ce38">
            <text:p><text:a xlink:href="https://www.flane.co.uk/course/34908">Cisco Nexus Dashboard Advanced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715" table:style-name="ce41">
            <text:p>£2,71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DCNDE</text:p>
          </table:table-cell>
          <table:table-cell office:value-type="string" table:style-name="ce38">
            <text:p><text:a xlink:href="https://www.flane.co.uk/course/34341">Cisco Data Center Nexus Dashboard Essential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670" table:style-name="ce41">
            <text:p>£3,67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DCMDS</text:p>
          </table:table-cell>
          <table:table-cell office:value-type="string" table:style-name="ce38">
            <text:p><text:a xlink:href="https://www.flane.co.uk/course/34834">Configuring Cisco MDS 9000 Series Switche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670" table:style-name="ce41">
            <text:p>£3,67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DCCOR</text:p>
          </table:table-cell>
          <table:table-cell office:value-type="string" table:style-name="ce38">
            <text:p><text:a xlink:href="https://www.flane.co.uk/course/20928">Implementing and Operating Cisco Data Center Core Technologie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855" table:style-name="ce41">
            <text:p>£3,85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DCID</text:p>
          </table:table-cell>
          <table:table-cell office:value-type="string" table:style-name="ce38">
            <text:p><text:a xlink:href="https://www.flane.co.uk/course/14200">Designing Cisco Data Center Infrastructure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90" table:style-name="ce41">
            <text:p>£3,59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DCIT</text:p>
          </table:table-cell>
          <table:table-cell office:value-type="string" table:style-name="ce38">
            <text:p><text:a xlink:href="https://www.flane.co.uk/course/14201">Troubleshooting Cisco Data Center Infrastructure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855" table:style-name="ce41">
            <text:p>£3,85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DCACI</text:p>
          </table:table-cell>
          <table:table-cell office:value-type="string" table:style-name="ce38">
            <text:p><text:a xlink:href="https://www.flane.co.uk/course/21252">Implementing Cisco Application Centric Infrastructure<text:s/>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805" table:style-name="ce41">
            <text:p>£3,80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DCAUI</text:p>
          </table:table-cell>
          <table:table-cell office:value-type="string" table:style-name="ce38">
            <text:p><text:a xlink:href="https://www.flane.co.uk/course/21199">Implementing Automation for Cisco Data Center Solution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715" table:style-name="ce41">
            <text:p>£2,71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DCNX</text:p>
          </table:table-cell>
          <table:table-cell office:value-type="string" table:style-name="ce38">
            <text:p><text:a xlink:href="https://www.flane.co.uk/course/25355">Implementing Cisco NX-OS Switches and Fabrics in the Data Center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745" table:style-name="ce41">
            <text:p>£3,74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DCNXA</text:p>
          </table:table-cell>
          <table:table-cell office:value-type="string" table:style-name="ce38">
            <text:p><text:a xlink:href="https://www.flane.co.uk/course/25388">Implementing Cisco Nexus 9000 Switches in NX-OS Mode – Advanced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250" table:style-name="ce41">
            <text:p>£3,2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DCIUCS</text:p>
          </table:table-cell>
          <table:table-cell office:value-type="string" table:style-name="ce38">
            <text:p><text:a xlink:href="https://www.flane.co.uk/course/21200">Introducing Cisco Unified Computing System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650" table:style-name="ce41">
            <text:p>£1,6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DCCUCS</text:p>
          </table:table-cell>
          <table:table-cell office:value-type="string" table:style-name="ce38">
            <text:p><text:a xlink:href="https://www.flane.co.uk/course/21201">Configuring Cisco Unified Computing System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425" table:style-name="ce41">
            <text:p>£2,42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DCACIA</text:p>
          </table:table-cell>
          <table:table-cell office:value-type="string" table:style-name="ce38">
            <text:p><text:a xlink:href="https://www.flane.co.uk/course/21259">Implementing Cisco Application Centric Infrastructure - Advanced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750" table:style-name="ce41">
            <text:p>£3,7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DCACIO</text:p>
          </table:table-cell>
          <table:table-cell office:value-type="string" table:style-name="ce38">
            <text:p><text:a xlink:href="https://www.flane.co.uk/course/19945">Cisco Application Centric Infrastructure Operations and Troubleshooting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925" table:style-name="ce41">
            <text:p>£2,92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DCACIT</text:p>
          </table:table-cell>
          <table:table-cell office:value-type="string" table:style-name="ce38">
            <text:p><text:a xlink:href="https://www.flane.co.uk/course/24486">Troubleshooting Cisco Application Centric Infrastructure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50" table:style-name="ce41">
            <text:p>£1,7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CIBNS802.1X</text:p>
          </table:table-cell>
          <table:table-cell office:value-type="string" table:style-name="ce38">
            <text:p><text:a xlink:href="https://www.flane.co.uk/course/35840">Cisco Identity-Based Networking Services (IBNS) and 802.1X Deployment for Wired and Wireles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95" table:style-name="ce41">
            <text:p>£2,3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C2C</text:p>
          </table:table-cell>
          <table:table-cell office:value-type="string" table:style-name="ce38">
            <text:p><text:a xlink:href="https://www.flane.co.uk/course/34953">Cisco DoD Comply-to-Connect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885" table:style-name="ce41">
            <text:p>£3,88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CBRTHD</text:p>
          </table:table-cell>
          <table:table-cell office:value-type="string" table:style-name="ce38">
            <text:p><text:a xlink:href="https://www.flane.co.uk/course/34879">Conducting Threat Hunting and Defending using Cisco Technologies for CyberOp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305" table:style-name="ce41">
            <text:p>£3,30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CAZT</text:p>
          </table:table-cell>
          <table:table-cell office:value-type="string" table:style-name="ce38">
            <text:p><text:a xlink:href="https://www.flane.co.uk/course/34342">Designing and Implementing Secure Cloud Access for Users and Endpoint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305" table:style-name="ce41">
            <text:p>£3,30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COR</text:p>
          </table:table-cell>
          <table:table-cell office:value-type="string" table:style-name="ce38">
            <text:p><text:a xlink:href="https://www.flane.co.uk/course/21202">Implementing and Operating Cisco Security Core Technologie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305" table:style-name="ce41">
            <text:p>£3,30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FWIPF</text:p>
          </table:table-cell>
          <table:table-cell office:value-type="string" table:style-name="ce38">
            <text:p><text:a xlink:href="https://www.flane.co.uk/course/33340">Fundamentals of Cisco Firewall Threat Defense and Intrusion Prevention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90" table:style-name="ce41">
            <text:p>£3,49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FWIPA</text:p>
          </table:table-cell>
          <table:table-cell office:value-type="string" table:style-name="ce38">
            <text:p><text:a xlink:href="https://www.flane.co.uk/course/34207">Advanced Techniques for Cisco Firewall Threat Defense and Intrusion Prevention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90" table:style-name="ce41">
            <text:p>£3,49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ISE</text:p>
          </table:table-cell>
          <table:table-cell office:value-type="string" table:style-name="ce38">
            <text:p><text:a xlink:href="https://www.flane.co.uk/course/4170">Implementing and Configuring Cisco Identity Services Engine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305" table:style-name="ce41">
            <text:p>£3,30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ESA</text:p>
          </table:table-cell>
          <table:table-cell office:value-type="string" table:style-name="ce38">
            <text:p><text:a xlink:href="https://www.flane.co.uk/course/1024">Securing Email with Cisco Email Security Appliance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425" table:style-name="ce41">
            <text:p>£2,42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WSA</text:p>
          </table:table-cell>
          <table:table-cell office:value-type="string" table:style-name="ce38">
            <text:p><text:a xlink:href="https://www.flane.co.uk/course/287">Securing the Web with Cisco Web Security Appliance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995" table:style-name="ce41">
            <text:p>£1,9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VPN</text:p>
          </table:table-cell>
          <table:table-cell office:value-type="string" table:style-name="ce38">
            <text:p><text:a xlink:href="https://www.flane.co.uk/course/21203">Implementing Secure Solutions with Virtual Private Network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15" table:style-name="ce41">
            <text:p>£3,41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AUI</text:p>
          </table:table-cell>
          <table:table-cell office:value-type="string" table:style-name="ce38">
            <text:p><text:a xlink:href="https://www.flane.co.uk/course/21204">Implementing Automation for Cisco Security Solution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715" table:style-name="ce41">
            <text:p>£2,71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SFRULES</text:p>
          </table:table-cell>
          <table:table-cell office:value-type="string" table:style-name="ce38">
            <text:p><text:a xlink:href="https://www.flane.co.uk/course/7920">Securing Cisco Networks with Snort Rule Writing Best Practice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410" table:style-name="ce41">
            <text:p>£2,4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SFSNORT</text:p>
          </table:table-cell>
          <table:table-cell office:value-type="string" table:style-name="ce38">
            <text:p><text:a xlink:href="https://www.flane.co.uk/course/7910">Securing Cisco Networks with Open Source Snort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215" table:style-name="ce41">
            <text:p>£3,21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CIUTW</text:p>
          </table:table-cell>
          <table:table-cell office:value-type="string" table:style-name="ce38">
            <text:p><text:a xlink:href="https://www.flane.co.uk/course/20781">Cisco Umbrella Technical Workshop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35" table:style-name="ce41">
            <text:p>£8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802.1X</text:p>
          </table:table-cell>
          <table:table-cell office:value-type="string" table:style-name="ce38">
            <text:p><text:a xlink:href="https://www.flane.co.uk/course/3157">Introduction to 802.1X Operations for Cisco Security Professional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245" table:style-name="ce41">
            <text:p>£2,24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CXSAM</text:p>
          </table:table-cell>
          <table:table-cell office:value-type="string" table:style-name="ce38">
            <text:p><text:a xlink:href="https://www.flane.co.uk/course/21229">Cisco Security for Account Managers Bootcamp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string" table:style-name="ce44">
            <text:p>POA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CXSSE</text:p>
          </table:table-cell>
          <table:table-cell office:value-type="string" table:style-name="ce38">
            <text:p><text:a xlink:href="https://www.flane.co.uk/course/22591">Cisco Security for Systems Engineer Bootcamp<text:s/>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string" table:style-name="ce44">
            <text:p>POA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CBROPS</text:p>
          </table:table-cell>
          <table:table-cell office:value-type="string" table:style-name="ce38">
            <text:p><text:a xlink:href="https://www.flane.co.uk/course/22902">Understanding Cisco Cybersecurity Operations Fundamental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305" table:style-name="ce41">
            <text:p>£3,30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CBRCOR</text:p>
          </table:table-cell>
          <table:table-cell office:value-type="string" table:style-name="ce38">
            <text:p><text:a xlink:href="https://www.flane.co.uk/course/24655">Performing CyberOps Using Cisco Security Technologie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305" table:style-name="ce41">
            <text:p>£3,30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CBRFIR</text:p>
          </table:table-cell>
          <table:table-cell office:value-type="string" table:style-name="ce38">
            <text:p><text:a xlink:href="https://www.flane.co.uk/course/30253">Conducting Forensic Analysis and Incident Response Using Cisco Technologies for CyberOp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80" table:style-name="ce40">
            <text:p>180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29" table:style-name="ce41">
            <text:p>£629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DWSCS</text:p>
          </table:table-cell>
          <table:table-cell office:value-type="string" table:style-name="ce38">
            <text:p><text:a xlink:href="https://www.flane.co.uk/course/29979">Implementing Cisco SD-WAN Security and Cloud Solution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425" table:style-name="ce41">
            <text:p>£2,42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CLFNDU</text:p>
          </table:table-cell>
          <table:table-cell office:value-type="string" table:style-name="ce38">
            <text:p><text:a xlink:href="https://www.flane.co.uk/course/21178">Understanding Cisco Collaboration Foundation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305" table:style-name="ce41">
            <text:p>£3,30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CLWXCALL</text:p>
          </table:table-cell>
          <table:table-cell office:value-type="string" table:style-name="ce38">
            <text:p><text:a xlink:href="https://www.flane.co.uk/course/35095">The Essentials of Webex Calling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295" table:style-name="ce41">
            <text:p>£2,2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CLCOR</text:p>
          </table:table-cell>
          <table:table-cell office:value-type="string" table:style-name="ce38">
            <text:p><text:a xlink:href="https://www.flane.co.uk/course/21209">Implementing and Operating Cisco Collaboration Core Technologie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635" table:style-name="ce41">
            <text:p>£3,6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CLCEI</text:p>
          </table:table-cell>
          <table:table-cell office:value-type="string" table:style-name="ce38">
            <text:p><text:a xlink:href="https://www.flane.co.uk/course/21212">Implementing Cisco Collaboration Cloud and Edge Solution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90" table:style-name="ce41">
            <text:p>£3,59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CLICA</text:p>
          </table:table-cell>
          <table:table-cell office:value-type="string" table:style-name="ce38">
            <text:p><text:a xlink:href="https://www.flane.co.uk/course/21210">Implementing Cisco Collaboration Application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90" table:style-name="ce41">
            <text:p>£3,59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CLACCM</text:p>
          </table:table-cell>
          <table:table-cell office:value-type="string" table:style-name="ce38">
            <text:p><text:a xlink:href="https://www.flane.co.uk/course/21211">Implementing Cisco Advanced Call Control and Mobility Service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910" table:style-name="ce41">
            <text:p>£3,9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CLCNF</text:p>
          </table:table-cell>
          <table:table-cell office:value-type="string" table:style-name="ce38">
            <text:p><text:a xlink:href="https://www.flane.co.uk/course/24007">Implementing Cisco Collaboration Conferencing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90" table:style-name="ce41">
            <text:p>£3,59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QOS</text:p>
          </table:table-cell>
          <table:table-cell office:value-type="string" table:style-name="ce38">
            <text:p><text:a xlink:href="https://www.flane.co.uk/course/135">Implementing Cisco Quality of Service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015" table:style-name="ce41">
            <text:p>£3,01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CCEF</text:p>
          </table:table-cell>
          <table:table-cell office:value-type="string" table:style-name="ce38">
            <text:p><text:a xlink:href="https://www.flane.co.uk/course/23819">Understanding Cisco Contact Center Enterprise Foundation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30" table:style-name="ce41">
            <text:p>£83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CCEA</text:p>
          </table:table-cell>
          <table:table-cell office:value-type="string" table:style-name="ce38">
            <text:p><text:a xlink:href="https://www.flane.co.uk/course/23817">Administering Cisco Contact Center Enterprise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305" table:style-name="ce41">
            <text:p>£3,30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CCEABC</text:p>
          </table:table-cell>
          <table:table-cell office:value-type="string" table:style-name="ce38">
            <text:p><text:a xlink:href="https://www.flane.co.uk/course/23979">Cisco Contact Center Enterprise Fundamentals &amp; Admin Boot Camp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15" table:style-name="ce41">
            <text:p>£3,41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CCEAA</text:p>
          </table:table-cell>
          <table:table-cell office:value-type="string" table:style-name="ce38">
            <text:p><text:a xlink:href="https://www.flane.co.uk/course/23818">Administering Advanced Cisco Contact Center Enterprise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485" table:style-name="ce41">
            <text:p>£2,48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CCER</text:p>
          </table:table-cell>
          <table:table-cell office:value-type="string" table:style-name="ce38">
            <text:p><text:a xlink:href="https://www.flane.co.uk/course/23820">Reporting Cisco Contact Center Enterprise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650" table:style-name="ce41">
            <text:p>£1,6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CCEAARBC</text:p>
          </table:table-cell>
          <table:table-cell office:value-type="string" table:style-name="ce38">
            <text:p><text:a xlink:href="https://www.flane.co.uk/course/23980">Cisco Contact Center Enterprise Advanced Admin &amp; Reporting Boot Camp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15" table:style-name="ce41">
            <text:p>£3,41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CCEI</text:p>
          </table:table-cell>
          <table:table-cell office:value-type="string" table:style-name="ce38">
            <text:p><text:a xlink:href="https://www.flane.co.uk/course/24008">Implementing Cisco Contact Center Enterprise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485" table:style-name="ce41">
            <text:p>£2,48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CCECE</text:p>
          </table:table-cell>
          <table:table-cell office:value-type="string" table:style-name="ce38">
            <text:p><text:a xlink:href="https://www.flane.co.uk/course/25344">Implementing Cisco Contact Center Enterprise Chat &amp; Email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305" table:style-name="ce41">
            <text:p>£3,30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CCET</text:p>
          </table:table-cell>
          <table:table-cell office:value-type="string" table:style-name="ce38">
            <text:p><text:a xlink:href="https://www.flane.co.uk/course/25817">Troubleshooting Cisco Contact Center Enterprise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650" table:style-name="ce41">
            <text:p>£1,6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CSAU</text:p>
          </table:table-cell>
          <table:table-cell office:value-type="string" table:style-name="ce38">
            <text:p><text:a xlink:href="https://www.flane.co.uk/course/21256">Introducing Automation for Cisco Solution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715" table:style-name="ce41">
            <text:p>£2,71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DEVASC</text:p>
          </table:table-cell>
          <table:table-cell office:value-type="string" table:style-name="ce38">
            <text:p><text:a xlink:href="https://www.flane.co.uk/course/21218">Developing Applications and Automating Workflows using Cisco Core Platform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060" table:style-name="ce41">
            <text:p>£4,0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PRNE</text:p>
          </table:table-cell>
          <table:table-cell office:value-type="string" table:style-name="ce38">
            <text:p><text:a xlink:href="https://www.flane.co.uk/course/14278">Programming for Network Engineer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085" table:style-name="ce41">
            <text:p>£3,08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IPYNE</text:p>
          </table:table-cell>
          <table:table-cell office:value-type="string" table:style-name="ce38">
            <text:p><text:a xlink:href="https://www.flane.co.uk/course/36415">Intermediate Python for Network Engineer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95" table:style-name="ce41">
            <text:p>£3,5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DEVCOR</text:p>
          </table:table-cell>
          <table:table-cell office:value-type="string" table:style-name="ce38">
            <text:p><text:a xlink:href="https://www.flane.co.uk/course/21214">Developing Applications Using Cisco Platforms and API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060" table:style-name="ce41">
            <text:p>£4,0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ENAUI</text:p>
          </table:table-cell>
          <table:table-cell office:value-type="string" table:style-name="ce38">
            <text:p><text:a xlink:href="https://www.flane.co.uk/course/21198">Implementing Automation for Cisco Enterprise Solution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715" table:style-name="ce41">
            <text:p>£2,71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DCAUI</text:p>
          </table:table-cell>
          <table:table-cell office:value-type="string" table:style-name="ce38">
            <text:p><text:a xlink:href="https://www.flane.co.uk/course/21199">Implementing Automation for Cisco Data Center Solution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715" table:style-name="ce41">
            <text:p>£2,71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AUI</text:p>
          </table:table-cell>
          <table:table-cell office:value-type="string" table:style-name="ce38">
            <text:p><text:a xlink:href="https://www.flane.co.uk/course/21204">Implementing Automation for Cisco Security Solution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715" table:style-name="ce41">
            <text:p>£2,71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PAUI</text:p>
          </table:table-cell>
          <table:table-cell office:value-type="string" table:style-name="ce38">
            <text:p><text:a xlink:href="https://www.flane.co.uk/course/21208">Implementing Automation for Cisco Service Provider Solution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715" table:style-name="ce41">
            <text:p>£2,71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DEVOPS</text:p>
          </table:table-cell>
          <table:table-cell office:value-type="string" table:style-name="ce38">
            <text:p><text:a xlink:href="https://www.flane.co.uk/course/21215">Implementing DevOps Solutions and Practices using Cisco Platform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615" table:style-name="ce41">
            <text:p>£3,61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PSDNTXP</text:p>
          </table:table-cell>
          <table:table-cell office:value-type="string" table:style-name="ce38">
            <text:p><text:a xlink:href="https://www.flane.co.uk/course/29349">Implementing Cisco Converged SDN Transport Solution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240" table:style-name="ce41">
            <text:p>£3,2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XRVPNS</text:p>
          </table:table-cell>
          <table:table-cell office:value-type="string" table:style-name="ce38">
            <text:p><text:a xlink:href="https://www.flane.co.uk/course/33534">Leveraging Cisco IOS XR VPN Service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195" table:style-name="ce41">
            <text:p>£2,1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PFNDU</text:p>
          </table:table-cell>
          <table:table-cell office:value-type="string" table:style-name="ce38">
            <text:p><text:a xlink:href="https://www.flane.co.uk/course/21262">Understanding Cisco Service Provider Network Foundation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020" table:style-name="ce41">
            <text:p>£4,0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NCS5500HW</text:p>
          </table:table-cell>
          <table:table-cell office:value-type="string" table:style-name="ce38">
            <text:p><text:a xlink:href="https://www.flane.co.uk/course/17523">Network Convergence System 5500 Series Router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80" table:style-name="ce40">
            <text:p>180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595" table:style-name="ce41">
            <text:p>£5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PCNI</text:p>
          </table:table-cell>
          <table:table-cell office:value-type="string" table:style-name="ce38">
            <text:p><text:a xlink:href="https://www.flane.co.uk/course/34382">Designing and Implementing Cisco Service Provider Cloud Network Infrastructure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90" table:style-name="ce41">
            <text:p>£3,59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IOSXRE</text:p>
          </table:table-cell>
          <table:table-cell office:value-type="string" table:style-name="ce38">
            <text:p><text:a xlink:href="https://www.flane.co.uk/course/33533">Fundamentals of Cisco IOS XR Software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895" table:style-name="ce41">
            <text:p>£2,8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NCS540HWE</text:p>
          </table:table-cell>
          <table:table-cell office:value-type="string" table:style-name="ce38">
            <text:p><text:a xlink:href="https://www.flane.co.uk/course/33173">Implementing the Cisco NCS540 Series Router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90" table:style-name="ce41">
            <text:p>£3,59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PCOR</text:p>
          </table:table-cell>
          <table:table-cell office:value-type="string" table:style-name="ce38">
            <text:p><text:a xlink:href="https://www.flane.co.uk/course/21205">Implementing and Operating Cisco Service Provider Network Core Technologie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90" table:style-name="ce41">
            <text:p>£3,59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PRI</text:p>
          </table:table-cell>
          <table:table-cell office:value-type="string" table:style-name="ce38">
            <text:p><text:a xlink:href="https://www.flane.co.uk/course/21206">Implementing Cisco Service Provider Advanced Routing Solution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90" table:style-name="ce41">
            <text:p>£3,59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PVI</text:p>
          </table:table-cell>
          <table:table-cell office:value-type="string" table:style-name="ce38">
            <text:p><text:a xlink:href="https://www.flane.co.uk/course/21207">Implementing Cisco Service Provider VPN Service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90" table:style-name="ce41">
            <text:p>£3,59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PAUI</text:p>
          </table:table-cell>
          <table:table-cell office:value-type="string" table:style-name="ce38">
            <text:p><text:a xlink:href="https://www.flane.co.uk/course/21208">Implementing Automation for Cisco Service Provider Solution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715" table:style-name="ce41">
            <text:p>£2,71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IP6FD</text:p>
          </table:table-cell>
          <table:table-cell office:value-type="string" table:style-name="ce38">
            <text:p><text:a xlink:href="https://www.flane.co.uk/course/111">IPv6 Fundamentals, Design &amp; Deployment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535" table:style-name="ce41">
            <text:p>£2,5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ASR9KE</text:p>
          </table:table-cell>
          <table:table-cell office:value-type="string" table:style-name="ce38">
            <text:p><text:a xlink:href="https://www.flane.co.uk/course/1820">Cisco Aggregation Services Router 9000 Series Essential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040" table:style-name="ce41">
            <text:p>£3,0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EGRTE201</text:p>
          </table:table-cell>
          <table:table-cell office:value-type="string" table:style-name="ce38">
            <text:p><text:a xlink:href="https://www.flane.co.uk/course/14887">Implementing Segment Routing on Cisco IOS XR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335" table:style-name="ce41">
            <text:p>£3,3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PMBL100</text:p>
          </table:table-cell>
          <table:table-cell office:value-type="string" table:style-name="ce38">
            <text:p><text:a xlink:href="https://www.flane.co.uk/course/23729">Cisco Service Provider 5G Technologies Foundation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240" table:style-name="ce41">
            <text:p>£3,2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PWAE</text:p>
          </table:table-cell>
          <table:table-cell office:value-type="string" table:style-name="ce38">
            <text:p><text:a xlink:href="https://www.flane.co.uk/course/30255">Operating and Implementing Cisco WAN Automation Engine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500" table:style-name="ce41">
            <text:p>£2,5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NSO201</text:p>
          </table:table-cell>
          <table:table-cell office:value-type="string" table:style-name="ce38">
            <text:p><text:a xlink:href="https://www.flane.co.uk/course/19027">Cisco Network Service Orchestrator (NSO) Essentials for Programmers and Network Architects (v4.0)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75" table:style-name="ce41">
            <text:p>£3,5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NSO300</text:p>
          </table:table-cell>
          <table:table-cell office:value-type="string" table:style-name="ce38">
            <text:p><text:a xlink:href="https://www.flane.co.uk/course/17316">Cisco NSO Advanced for Python Programmer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75" table:style-name="ce41">
            <text:p>£3,5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NSO303</text:p>
          </table:table-cell>
          <table:table-cell office:value-type="string" table:style-name="ce38">
            <text:p><text:a xlink:href="https://www.flane.co.uk/course/20300">Cisco NSO Administration and DevOp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350" table:style-name="ce41">
            <text:p>£3,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VSAM</text:p>
          </table:table-cell>
          <table:table-cell office:value-type="string" table:style-name="ce38">
            <text:p><text:a xlink:href="https://www.flane.co.uk/course/10278">VersaStack for Account Manager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715" table:style-name="ce41">
            <text:p>£71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VSA</text:p>
          </table:table-cell>
          <table:table-cell office:value-type="string" table:style-name="ce38">
            <text:p><text:a xlink:href="https://www.flane.co.uk/course/10374">VersaStack Administration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430" table:style-name="ce41">
            <text:p>£1,43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SCSDW</text:p>
          </table:table-cell>
          <table:table-cell office:value-type="string" table:style-name="ce38">
            <text:p><text:a xlink:href="https://www.flane.co.uk/course/19853">Selling Cisco SD-WAN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string" table:style-name="ce44">
            <text:p>POA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CSRWS</text:p>
          </table:table-cell>
          <table:table-cell office:value-type="string" table:style-name="ce38">
            <text:p><text:a xlink:href="https://www.flane.co.uk/course/22882">Cisco Secure Remote Worker Solution<text:s/>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35" table:style-name="ce41">
            <text:p>£8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DTCSM</text:p>
          </table:table-cell>
          <table:table-cell office:value-type="string" table:style-name="ce38">
            <text:p><text:a xlink:href="https://www.flane.co.uk/course/17309">Cisco Customer Success Manager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850" table:style-name="ce41">
            <text:p>£1,8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DNAS</text:p>
          </table:table-cell>
          <table:table-cell office:value-type="string" table:style-name="ce38">
            <text:p><text:a xlink:href="https://www.flane.co.uk/course/15299">Securing your Customer with DNA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35" table:style-name="ce41">
            <text:p>£8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CXSAM</text:p>
          </table:table-cell>
          <table:table-cell office:value-type="string" table:style-name="ce38">
            <text:p><text:a xlink:href="https://www.flane.co.uk/course/21229">Cisco Security for Account Managers Bootcamp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string" table:style-name="ce44">
            <text:p>POA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BASSW</text:p>
          </table:table-cell>
          <table:table-cell office:value-type="string" table:style-name="ce38">
            <text:p><text:a xlink:href="https://www.flane.co.uk/course/18184">Business Architecture Sales Support Workshop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35" table:style-name="ce41">
            <text:p>£8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CXSSE</text:p>
          </table:table-cell>
          <table:table-cell office:value-type="string" table:style-name="ce38">
            <text:p><text:a xlink:href="https://www.flane.co.uk/course/22591">Cisco Security for Systems Engineer Bootcamp<text:s/>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string" table:style-name="ce44">
            <text:p>POA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ALY402</text:p>
          </table:table-cell>
          <table:table-cell office:value-type="string" table:style-name="ce38">
            <text:p><text:a xlink:href="https://www.flane.co.uk/course/33834">Monitor Business Performance with Cisco AppDynamic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000" table:style-name="ce44">
            <text:p>$1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APM210</text:p>
          </table:table-cell>
          <table:table-cell office:value-type="string" table:style-name="ce38">
            <text:p><text:a xlink:href="https://www.flane.co.uk/course/33836">Introduction to APM for Cisco AppDynamic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000" table:style-name="ce44">
            <text:p>$2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APM220</text:p>
          </table:table-cell>
          <table:table-cell office:value-type="string" table:style-name="ce38">
            <text:p><text:a xlink:href="https://www.flane.co.uk/course/33837">Advanced APM for Cisco AppDynamic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000" table:style-name="ce44">
            <text:p>$2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APM400</text:p>
          </table:table-cell>
          <table:table-cell office:value-type="string" table:style-name="ce38">
            <text:p><text:a xlink:href="https://www.flane.co.uk/course/33838">Administer Users and Licenses for Cisco AppDynamic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000" table:style-name="ce44">
            <text:p>$1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EPNM100</text:p>
          </table:table-cell>
          <table:table-cell office:value-type="string" table:style-name="ce38">
            <text:p><text:a xlink:href="https://www.flane.co.uk/course/19720">Configuring and Operating Cisco EPN Manager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000" table:style-name="ce44">
            <text:p>$4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EUM201</text:p>
          </table:table-cell>
          <table:table-cell office:value-type="string" table:style-name="ce38">
            <text:p><text:a xlink:href="https://www.flane.co.uk/course/33839">Browser Real User Monitoring with Cisco AppDynamic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000" table:style-name="ce44">
            <text:p>$1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IFV401</text:p>
          </table:table-cell>
          <table:table-cell office:value-type="string" table:style-name="ce38">
            <text:p><text:a xlink:href="https://www.flane.co.uk/course/33841">Administer Database Visibility with Cisco AppDynamic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000" table:style-name="ce44">
            <text:p>$1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IMP860</text:p>
          </table:table-cell>
          <table:table-cell office:value-type="string" table:style-name="ce38">
            <text:p><text:a xlink:href="https://www.flane.co.uk/course/33843">On-premise Installation Workshop for Cisco AppDynamic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400" table:style-name="ce44">
            <text:p>$4,4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IMP862</text:p>
          </table:table-cell>
          <table:table-cell office:value-type="string" table:style-name="ce38">
            <text:p><text:a xlink:href="https://www.flane.co.uk/course/33851">Install Application and Machine Agents for Cisco AppDynamic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000" table:style-name="ce44">
            <text:p>$1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IMP875</text:p>
          </table:table-cell>
          <table:table-cell office:value-type="string" table:style-name="ce38">
            <text:p><text:a xlink:href="https://www.flane.co.uk/course/33852">SaaS Implementation Workshop for Cisco AppDynamic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400" table:style-name="ce44">
            <text:p>$4,4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OPT200</text:p>
          </table:table-cell>
          <table:table-cell office:value-type="string" table:style-name="ce38">
            <text:p><text:a xlink:href="https://www.flane.co.uk/course/15215">Cisco Optical Technology Intermediate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000" table:style-name="ce44">
            <text:p>$3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PRO520</text:p>
          </table:table-cell>
          <table:table-cell office:value-type="string" table:style-name="ce38">
            <text:p><text:a xlink:href="https://www.flane.co.uk/course/33854">Build Effective Dashboards with Cisco AppDynamic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000" table:style-name="ce44">
            <text:p>$1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PRO531</text:p>
          </table:table-cell>
          <table:table-cell office:value-type="string" table:style-name="ce38">
            <text:p><text:a xlink:href="https://www.flane.co.uk/course/33855">Monitor Kubernetes Environments with Cisco AppDynamic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000" table:style-name="ce44">
            <text:p>$1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I-SAP210</text:p>
          </table:table-cell>
          <table:table-cell office:value-type="string" table:style-name="ce38">
            <text:p><text:a xlink:href="https://www.flane.co.uk/course/33856">Monitor SAP with Cisco AppDynamics</text:a></text:p>
          </table:table-cell>
          <table:table-cell table:style-name="ce43"/>
          <table:table-cell office:value-type="string" table:style-name="ce39">
            <text:p>Cisco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000" table:style-name="ce44">
            <text:p>$2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X-CWS-255</text:p>
          </table:table-cell>
          <table:table-cell office:value-type="string" table:style-name="ce38">
            <text:p><text:a xlink:href="https://www.flane.co.uk/course/34875">Citrix DaaS Deployment and Administration</text:a></text:p>
          </table:table-cell>
          <table:table-cell table:style-name="ce43"/>
          <table:table-cell office:value-type="string" table:style-name="ce39">
            <text:p>Citrix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95" table:style-name="ce41">
            <text:p>£1,7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X-CVAD-201</text:p>
          </table:table-cell>
          <table:table-cell office:value-type="string" table:style-name="ce38">
            <text:p><text:a xlink:href="https://www.flane.co.uk/course/35032">Citrix Virtual Apps and Desktops Administration</text:a></text:p>
          </table:table-cell>
          <table:table-cell table:style-name="ce43"/>
          <table:table-cell office:value-type="string" table:style-name="ce39">
            <text:p>Citrix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995" table:style-name="ce41">
            <text:p>£2,9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X-CWS-415</text:p>
          </table:table-cell>
          <table:table-cell office:value-type="string" table:style-name="ce38">
            <text:p><text:a xlink:href="https://www.flane.co.uk/course/20833">Citrix Virtual Apps and Desktops 7 Architect Design <text:s/>Solutions</text:a></text:p>
          </table:table-cell>
          <table:table-cell table:style-name="ce43"/>
          <table:table-cell office:value-type="string" table:style-name="ce39">
            <text:p>Citrix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095" table:style-name="ce41">
            <text:p>£3,0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X-CVAD-301</text:p>
          </table:table-cell>
          <table:table-cell office:value-type="string" table:style-name="ce38">
            <text:p><text:a xlink:href="https://www.flane.co.uk/course/35149">Citrix Virtual Apps and Desktops Advanced Administration</text:a></text:p>
          </table:table-cell>
          <table:table-cell table:style-name="ce43"/>
          <table:table-cell office:value-type="string" table:style-name="ce39">
            <text:p>Citrix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095" table:style-name="ce41">
            <text:p>£3,0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X-CNS-226</text:p>
          </table:table-cell>
          <table:table-cell office:value-type="string" table:style-name="ce38">
            <text:p><text:a xlink:href="https://www.flane.co.uk/course/23639">Implement Citrix ADC 13.x with Citrix Gateway</text:a></text:p>
          </table:table-cell>
          <table:table-cell table:style-name="ce43"/>
          <table:table-cell office:value-type="string" table:style-name="ce39">
            <text:p>Citrix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N/A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string" table:style-name="ce44">
            <text:p>POA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X-CNS-225</text:p>
          </table:table-cell>
          <table:table-cell office:value-type="string" table:style-name="ce38">
            <text:p><text:a xlink:href="https://www.flane.co.uk/course/23151">Deploy and Manage Citrix ADC 13.x with Traffic Management</text:a></text:p>
          </table:table-cell>
          <table:table-cell table:style-name="ce43"/>
          <table:table-cell office:value-type="string" table:style-name="ce39">
            <text:p>Citrix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N/A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string" table:style-name="ce44">
            <text:p>POA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X-CNS-227</text:p>
          </table:table-cell>
          <table:table-cell office:value-type="string" table:style-name="ce38">
            <text:p><text:a xlink:href="https://www.flane.co.uk/course/23282">Deploy and Manage Citrix ADC 13.x with Citrix Gateway</text:a></text:p>
          </table:table-cell>
          <table:table-cell table:style-name="ce43"/>
          <table:table-cell office:value-type="string" table:style-name="ce39">
            <text:p>Citrix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N/A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string" table:style-name="ce44">
            <text:p>POA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number-rows-repeated="2"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X-NS-301</text:p>
          </table:table-cell>
          <table:table-cell office:value-type="string" table:style-name="ce38">
            <text:p><text:a xlink:href="https://www.flane.co.uk/course/35192">NetScaler ADC 14.x Advanced Features (Security and Management)</text:a></text:p>
          </table:table-cell>
          <table:table-cell table:style-name="ce43"/>
          <table:table-cell office:value-type="string" table:style-name="ce39">
            <text:p>Citrix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095" table:style-name="ce41">
            <text:p>£3,0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X-NS-201</text:p>
          </table:table-cell>
          <table:table-cell office:value-type="string" table:style-name="ce38">
            <text:p><text:a xlink:href="https://www.flane.co.uk/course/35437">NetScaler ADC 14.x Administration</text:a></text:p>
          </table:table-cell>
          <table:table-cell table:style-name="ce43"/>
          <table:table-cell office:value-type="string" table:style-name="ce39">
            <text:p>Citrix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095" table:style-name="ce41">
            <text:p>£3,0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X-NSGW-203</text:p>
          </table:table-cell>
          <table:table-cell office:value-type="string" table:style-name="ce38">
            <text:p><text:a xlink:href="https://www.flane.co.uk/course/35435">NetScaler Gateway 14.x Administration for Citrix Environments</text:a></text:p>
          </table:table-cell>
          <table:table-cell table:style-name="ce43"/>
          <table:table-cell office:value-type="string" table:style-name="ce39">
            <text:p>Citrix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095" table:style-name="ce41">
            <text:p>£3,0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X-NSGW-253</text:p>
          </table:table-cell>
          <table:table-cell office:value-type="string" table:style-name="ce38">
            <text:p><text:a xlink:href="https://www.flane.co.uk/course/35436">NetScaler Gateway 14.x Deployment for Citrix Environments</text:a></text:p>
          </table:table-cell>
          <table:table-cell table:style-name="ce43"/>
          <table:table-cell office:value-type="string" table:style-name="ce39">
            <text:p>Citrix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95" table:style-name="ce41">
            <text:p>£1,7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O-ITF+</text:p>
          </table:table-cell>
          <table:table-cell office:value-type="string" table:style-name="ce38">
            <text:p><text:a xlink:href="https://www.flane.co.uk/course/25734">CompTIA IT Fundamentals</text:a></text:p>
          </table:table-cell>
          <table:table-cell table:style-name="ce43"/>
          <table:table-cell office:value-type="string" table:style-name="ce39">
            <text:p>Citrix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5" table:style-name="ce41">
            <text:p>£3,50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O-CLOUDE+</text:p>
          </table:table-cell>
          <table:table-cell office:value-type="string" table:style-name="ce38">
            <text:p><text:a xlink:href="https://www.flane.co.uk/course/3994">CompTIA Cloud Essentials+</text:a></text:p>
          </table:table-cell>
          <table:table-cell table:style-name="ce43"/>
          <table:table-cell office:value-type="string" table:style-name="ce39">
            <text:p>Citrix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499" table:style-name="ce41">
            <text:p>£1,499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O-APLUS</text:p>
          </table:table-cell>
          <table:table-cell office:value-type="string" table:style-name="ce38">
            <text:p><text:a xlink:href="https://www.flane.co.uk/course/5688">CompTIA A+</text:a></text:p>
          </table:table-cell>
          <table:table-cell table:style-name="ce43"/>
          <table:table-cell office:value-type="string" table:style-name="ce39">
            <text:p>Citrix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50" table:style-name="ce41">
            <text:p>£2,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O-NETWORK+</text:p>
          </table:table-cell>
          <table:table-cell office:value-type="string" table:style-name="ce38">
            <text:p><text:a xlink:href="https://www.flane.co.uk/course/25735">CompTIA Network+</text:a></text:p>
          </table:table-cell>
          <table:table-cell table:style-name="ce43"/>
          <table:table-cell office:value-type="string" table:style-name="ce39">
            <text:p>Citrix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50" table:style-name="ce41">
            <text:p>£2,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O-COMSEC+</text:p>
          </table:table-cell>
          <table:table-cell office:value-type="string" table:style-name="ce38">
            <text:p><text:a xlink:href="https://www.flane.co.uk/course/14144">CompTIA Security+</text:a></text:p>
          </table:table-cell>
          <table:table-cell table:style-name="ce43"/>
          <table:table-cell office:value-type="string" table:style-name="ce39">
            <text:p>Citrix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50" table:style-name="ce41">
            <text:p>£2,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O-LINUX+</text:p>
          </table:table-cell>
          <table:table-cell office:value-type="string" table:style-name="ce38">
            <text:p><text:a xlink:href="https://www.flane.co.uk/course/25738">CompTIA Linux+</text:a></text:p>
          </table:table-cell>
          <table:table-cell table:style-name="ce43"/>
          <table:table-cell office:value-type="string" table:style-name="ce39">
            <text:p>CompTI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90" table:style-name="ce41">
            <text:p>£2,69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O-SERVER+</text:p>
          </table:table-cell>
          <table:table-cell office:value-type="string" table:style-name="ce38">
            <text:p><text:a xlink:href="https://www.flane.co.uk/course/25739">CompTIA Server+</text:a></text:p>
          </table:table-cell>
          <table:table-cell table:style-name="ce43"/>
          <table:table-cell office:value-type="string" table:style-name="ce39">
            <text:p>CompTI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10" table:style-name="ce41">
            <text:p>£3,1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O-CLOUD+</text:p>
          </table:table-cell>
          <table:table-cell office:value-type="string" table:style-name="ce38">
            <text:p><text:a xlink:href="https://www.flane.co.uk/course/25737">CompTIA Cloud+</text:a></text:p>
          </table:table-cell>
          <table:table-cell table:style-name="ce43"/>
          <table:table-cell office:value-type="string" table:style-name="ce39">
            <text:p>CompTI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50" table:style-name="ce41">
            <text:p>£2,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O-SECURITYX</text:p>
          </table:table-cell>
          <table:table-cell office:value-type="string" table:style-name="ce38">
            <text:p><text:a xlink:href="https://www.flane.co.uk/course/35800">CompTIA SecurityX (Formerly CASP+)</text:a></text:p>
          </table:table-cell>
          <table:table-cell table:style-name="ce43"/>
          <table:table-cell office:value-type="string" table:style-name="ce39">
            <text:p>CompTI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90" table:style-name="ce41">
            <text:p>£2,69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O-COMCYSA+</text:p>
          </table:table-cell>
          <table:table-cell office:value-type="string" table:style-name="ce38">
            <text:p><text:a xlink:href="https://www.flane.co.uk/course/21291">CompTIA Cybersecurity Analyst (CYSA+)</text:a></text:p>
          </table:table-cell>
          <table:table-cell table:style-name="ce43"/>
          <table:table-cell office:value-type="string" table:style-name="ce39">
            <text:p>CompTI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855" table:style-name="ce41">
            <text:p>£2,85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O-COMPENT</text:p>
          </table:table-cell>
          <table:table-cell office:value-type="string" table:style-name="ce38">
            <text:p><text:a xlink:href="https://www.flane.co.uk/course/20853">CompTIA Pen Test +</text:a></text:p>
          </table:table-cell>
          <table:table-cell table:style-name="ce43"/>
          <table:table-cell office:value-type="string" table:style-name="ce39">
            <text:p>CompTI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50" table:style-name="ce41">
            <text:p>£2,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O-DATA+</text:p>
          </table:table-cell>
          <table:table-cell office:value-type="string" table:style-name="ce38">
            <text:p><text:a xlink:href="https://www.flane.co.uk/course/30406">CompTIA Data+</text:a></text:p>
          </table:table-cell>
          <table:table-cell table:style-name="ce43"/>
          <table:table-cell office:value-type="string" table:style-name="ce39">
            <text:p>CompTI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50" table:style-name="ce41">
            <text:p>£2,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O-PROJECT+</text:p>
          </table:table-cell>
          <table:table-cell office:value-type="string" table:style-name="ce38">
            <text:p><text:a xlink:href="https://www.flane.co.uk/course/25742">CompTIA Project+</text:a></text:p>
          </table:table-cell>
          <table:table-cell table:style-name="ce43"/>
          <table:table-cell office:value-type="string" table:style-name="ce39">
            <text:p>CompTI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085" table:style-name="ce41">
            <text:p>£2,08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W-CWS</text:p>
          </table:table-cell>
          <table:table-cell office:value-type="string" table:style-name="ce38">
            <text:p><text:a xlink:href="https://www.flane.co.uk/course/18135">Certified Wireless Specialist</text:a></text:p>
          </table:table-cell>
          <table:table-cell table:style-name="ce43"/>
          <table:table-cell office:value-type="string" table:style-name="ce39">
            <text:p>CWN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float" office:value="1" table:style-name="ce40">
            <text:p>1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W-CWT</text:p>
          </table:table-cell>
          <table:table-cell office:value-type="string" table:style-name="ce38">
            <text:p><text:a xlink:href="https://www.flane.co.uk/course/18136">Certified Wireless Technician</text:a></text:p>
          </table:table-cell>
          <table:table-cell table:style-name="ce43"/>
          <table:table-cell office:value-type="string" table:style-name="ce39">
            <text:p>CWN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float" office:value="1" table:style-name="ce40">
            <text:p>1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W-CWNA</text:p>
          </table:table-cell>
          <table:table-cell office:value-type="string" table:style-name="ce38">
            <text:p><text:a xlink:href="https://www.flane.co.uk/course/3397">Certified Wireless Network Administrator - CWNA</text:a></text:p>
          </table:table-cell>
          <table:table-cell table:style-name="ce43"/>
          <table:table-cell office:value-type="string" table:style-name="ce39">
            <text:p>CWN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float" office:value="4" table:style-name="ce40">
            <text:p>4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W-CWTS</text:p>
          </table:table-cell>
          <table:table-cell office:value-type="string" table:style-name="ce38">
            <text:p><text:a xlink:href="https://www.flane.co.uk/course/3398">Enterprise Wi-Fi Fundamentals, CWTS Certification</text:a></text:p>
          </table:table-cell>
          <table:table-cell table:style-name="ce43"/>
          <table:table-cell office:value-type="string" table:style-name="ce39">
            <text:p>CWN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float" office:value="2" table:style-name="ce40">
            <text:p>2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W-CWAP</text:p>
          </table:table-cell>
          <table:table-cell office:value-type="string" table:style-name="ce38">
            <text:p><text:a xlink:href="https://www.flane.co.uk/course/3400">Enterprise Wi-Fi Analysis &amp; Troubleshooting - CWAP Certification</text:a></text:p>
          </table:table-cell>
          <table:table-cell table:style-name="ce43"/>
          <table:table-cell office:value-type="string" table:style-name="ce39">
            <text:p>CWN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float" office:value="4" table:style-name="ce40">
            <text:p>4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W-CWDP</text:p>
          </table:table-cell>
          <table:table-cell office:value-type="string" table:style-name="ce38">
            <text:p><text:a xlink:href="https://www.flane.co.uk/course/13223">Certified Wireless Design Professional</text:a></text:p>
          </table:table-cell>
          <table:table-cell table:style-name="ce43"/>
          <table:table-cell office:value-type="string" table:style-name="ce39">
            <text:p>CWN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float" office:value="3" table:style-name="ce40">
            <text:p>3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CW-CWSP</text:p>
          </table:table-cell>
          <table:table-cell office:value-type="string" table:style-name="ce38">
            <text:p><text:a xlink:href="https://www.flane.co.uk/course/3399">Certified Wireless Security Professional Course</text:a></text:p>
          </table:table-cell>
          <table:table-cell table:style-name="ce43"/>
          <table:table-cell office:value-type="string" table:style-name="ce39">
            <text:p>CWN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float" office:value="3" table:style-name="ce40">
            <text:p>3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DI-DOFD</text:p>
          </table:table-cell>
          <table:table-cell office:value-type="string" table:style-name="ce38">
            <text:p><text:a xlink:href="https://www.flane.co.uk/course/29989">DevOps Foundation</text:a></text:p>
          </table:table-cell>
          <table:table-cell table:style-name="ce43"/>
          <table:table-cell office:value-type="string" table:style-name="ce39">
            <text:p>DevOps Institut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235" table:style-name="ce41">
            <text:p>£1,2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DI-DOL</text:p>
          </table:table-cell>
          <table:table-cell office:value-type="string" table:style-name="ce38">
            <text:p><text:a xlink:href="https://www.flane.co.uk/course/29990">DevOps Leader</text:a></text:p>
          </table:table-cell>
          <table:table-cell table:style-name="ce43"/>
          <table:table-cell office:value-type="string" table:style-name="ce39">
            <text:p>DevOps Institut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235" table:style-name="ce41">
            <text:p>£1,2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DI-DOEF</text:p>
          </table:table-cell>
          <table:table-cell office:value-type="string" table:style-name="ce38">
            <text:p><text:a xlink:href="https://www.flane.co.uk/course/29991">DevOps Engineering Foundation</text:a></text:p>
          </table:table-cell>
          <table:table-cell table:style-name="ce43"/>
          <table:table-cell office:value-type="string" table:style-name="ce39">
            <text:p>DevOps Institut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235" table:style-name="ce41">
            <text:p>£1,2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DI-DSOF</text:p>
          </table:table-cell>
          <table:table-cell office:value-type="string" table:style-name="ce38">
            <text:p><text:a xlink:href="https://www.flane.co.uk/course/29992">DevSecOps Foundation</text:a></text:p>
          </table:table-cell>
          <table:table-cell table:style-name="ce43"/>
          <table:table-cell office:value-type="string" table:style-name="ce39">
            <text:p>DevOps Institut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235" table:style-name="ce41">
            <text:p>£1,2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DI-DSOP</text:p>
          </table:table-cell>
          <table:table-cell office:value-type="string" table:style-name="ce38">
            <text:p><text:a xlink:href="https://www.flane.co.uk/course/29993">DevSecOps Practitioner</text:a></text:p>
          </table:table-cell>
          <table:table-cell table:style-name="ce43"/>
          <table:table-cell office:value-type="string" table:style-name="ce39">
            <text:p>DevOps Institut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645" table:style-name="ce41">
            <text:p>£1,64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DI-SREF</text:p>
          </table:table-cell>
          <table:table-cell office:value-type="string" table:style-name="ce38">
            <text:p><text:a xlink:href="https://www.flane.co.uk/course/29996">Site Reliability Engineering (SRE) Foundation</text:a></text:p>
          </table:table-cell>
          <table:table-cell table:style-name="ce43"/>
          <table:table-cell office:value-type="string" table:style-name="ce39">
            <text:p>DevOps Institut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235" table:style-name="ce41">
            <text:p>£1,2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DI-SREP</text:p>
          </table:table-cell>
          <table:table-cell office:value-type="string" table:style-name="ce38">
            <text:p><text:a xlink:href="https://www.flane.co.uk/course/29997">Site Reliability Engineering (SRE) Practitioner</text:a></text:p>
          </table:table-cell>
          <table:table-cell table:style-name="ce43"/>
          <table:table-cell office:value-type="string" table:style-name="ce39">
            <text:p>DevOps Institut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645" table:style-name="ce41">
            <text:p>£1,64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DI-CASM</text:p>
          </table:table-cell>
          <table:table-cell office:value-type="string" table:style-name="ce38">
            <text:p><text:a xlink:href="https://www.flane.co.uk/course/29998">Certified Agile Service Manager</text:a></text:p>
          </table:table-cell>
          <table:table-cell table:style-name="ce43"/>
          <table:table-cell office:value-type="string" table:style-name="ce39">
            <text:p>DevOps Institut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235" table:style-name="ce41">
            <text:p>£1,2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DI-VSM</text:p>
          </table:table-cell>
          <table:table-cell office:value-type="string" table:style-name="ce38">
            <text:p><text:a xlink:href="https://www.flane.co.uk/course/29999">Value Stream Management Foundation</text:a></text:p>
          </table:table-cell>
          <table:table-cell table:style-name="ce43"/>
          <table:table-cell office:value-type="string" table:style-name="ce39">
            <text:p>DevOps Institut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235" table:style-name="ce41">
            <text:p>£1,2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NWF</text:p>
          </table:table-cell>
          <table:table-cell office:value-type="string" table:style-name="ce38">
            <text:p><text:a xlink:href="https://www.flane.co.uk/course/241">Networking &amp; TCP/IP Fundamentals</text:a></text:p>
          </table:table-cell>
          <table:table-cell table:style-name="ce43"/>
          <table:table-cell office:value-type="string" table:style-name="ce39">
            <text:p>Fast Lan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150" table:style-name="ce41">
            <text:p>£1,1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TTCP</text:p>
          </table:table-cell>
          <table:table-cell office:value-type="string" table:style-name="ce38">
            <text:p><text:a xlink:href="https://www.flane.co.uk/course/249">Troubleshooting TCP/IP Fundamentals</text:a></text:p>
          </table:table-cell>
          <table:table-cell table:style-name="ce43"/>
          <table:table-cell office:value-type="string" table:style-name="ce39">
            <text:p>Fast Lan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35" table:style-name="ce41">
            <text:p>£8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WFUN1</text:p>
          </table:table-cell>
          <table:table-cell office:value-type="string" table:style-name="ce38">
            <text:p><text:a xlink:href="https://www.flane.co.uk/course/32256">Wireless Fundamentals 1</text:a></text:p>
          </table:table-cell>
          <table:table-cell table:style-name="ce43"/>
          <table:table-cell office:value-type="string" table:style-name="ce39">
            <text:p>Fast Lan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885" table:style-name="ce41">
            <text:p>£1,88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WFUN2</text:p>
          </table:table-cell>
          <table:table-cell office:value-type="string" table:style-name="ce38">
            <text:p><text:a xlink:href="https://www.flane.co.uk/course/32194">Wireless Fundamentals 2</text:a></text:p>
          </table:table-cell>
          <table:table-cell table:style-name="ce43"/>
          <table:table-cell office:value-type="string" table:style-name="ce39">
            <text:p>Fast Lan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250" table:style-name="ce41">
            <text:p>£1,2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WFUNP</text:p>
          </table:table-cell>
          <table:table-cell office:value-type="string" table:style-name="ce38">
            <text:p><text:a xlink:href="https://www.flane.co.uk/course/32257">Wireless Fundamentals Complete Package</text:a></text:p>
          </table:table-cell>
          <table:table-cell table:style-name="ce43"/>
          <table:table-cell office:value-type="string" table:style-name="ce39">
            <text:p>Fast Lan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995" table:style-name="ce41">
            <text:p>£2,9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SFUN</text:p>
          </table:table-cell>
          <table:table-cell office:value-type="string" table:style-name="ce38">
            <text:p><text:a xlink:href="https://www.flane.co.uk/course/246">SAN and Storage Fundamentals</text:a></text:p>
          </table:table-cell>
          <table:table-cell table:style-name="ce43"/>
          <table:table-cell office:value-type="string" table:style-name="ce39">
            <text:p>Fast Lan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725" table:style-name="ce41">
            <text:p>£2,72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CLOUD</text:p>
          </table:table-cell>
          <table:table-cell office:value-type="string" table:style-name="ce38">
            <text:p><text:a xlink:href="https://www.flane.co.uk/course/2655">Cloud Computing Overview</text:a></text:p>
          </table:table-cell>
          <table:table-cell table:style-name="ce43"/>
          <table:table-cell office:value-type="string" table:style-name="ce39">
            <text:p>Fast Lan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570" table:style-name="ce41">
            <text:p>£1,57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PAW</text:p>
          </table:table-cell>
          <table:table-cell office:value-type="string" table:style-name="ce38">
            <text:p><text:a xlink:href="https://www.flane.co.uk/course/242">Packet Analysis with Wireshark Analyzer</text:a></text:p>
          </table:table-cell>
          <table:table-cell table:style-name="ce43"/>
          <table:table-cell office:value-type="string" table:style-name="ce39">
            <text:p>Fast Lan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045" table:style-name="ce41">
            <text:p>£1,04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APAW</text:p>
          </table:table-cell>
          <table:table-cell office:value-type="string" table:style-name="ce38">
            <text:p><text:a xlink:href="https://www.flane.co.uk/course/186">Advanced Packet Analysis with Wireshark Analyzer</text:a></text:p>
          </table:table-cell>
          <table:table-cell table:style-name="ce43"/>
          <table:table-cell office:value-type="string" table:style-name="ce39">
            <text:p>Fast Lan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675" table:style-name="ce41">
            <text:p>£1,6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PAPW</text:p>
          </table:table-cell>
          <table:table-cell office:value-type="string" table:style-name="ce38">
            <text:p><text:a xlink:href="https://www.flane.co.uk/course/243">Packet Analysis Power Workshop</text:a></text:p>
          </table:table-cell>
          <table:table-cell table:style-name="ce43"/>
          <table:table-cell office:value-type="string" table:style-name="ce39">
            <text:p>Fast Lan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05" table:style-name="ce41">
            <text:p>£2,30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WFUN2</text:p>
          </table:table-cell>
          <table:table-cell office:value-type="string" table:style-name="ce38">
            <text:p><text:a xlink:href="https://www.flane.co.uk/course/32194">Wireless Fundamentals 2</text:a></text:p>
          </table:table-cell>
          <table:table-cell table:style-name="ce43"/>
          <table:table-cell office:value-type="string" table:style-name="ce39">
            <text:p>Fast Lan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250" table:style-name="ce41">
            <text:p>£1,2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FPDESIGN</text:p>
          </table:table-cell>
          <table:table-cell office:value-type="string" table:style-name="ce38">
            <text:p><text:a xlink:href="https://www.flane.co.uk/course/7918">Designing the FlexPod Solution</text:a></text:p>
          </table:table-cell>
          <table:table-cell table:style-name="ce43"/>
          <table:table-cell office:value-type="string" table:style-name="ce39">
            <text:p>Fast Lan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5">
            <text:p>N/A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string" table:style-name="ce45">
            <text:p>POA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FPIMPADM</text:p>
          </table:table-cell>
          <table:table-cell office:value-type="string" table:style-name="ce38">
            <text:p><text:a xlink:href="https://www.flane.co.uk/course/7919">Implementing and Administering the FlexPod Solution</text:a></text:p>
          </table:table-cell>
          <table:table-cell table:style-name="ce43"/>
          <table:table-cell office:value-type="string" table:style-name="ce39">
            <text:p>Fast Lan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5">
            <text:p>N/A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string" table:style-name="ce45">
            <text:p>POA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VSAM</text:p>
          </table:table-cell>
          <table:table-cell office:value-type="string" table:style-name="ce38">
            <text:p><text:a xlink:href="https://www.flane.co.uk/course/10278">VersaStack for Account Managers</text:a></text:p>
          </table:table-cell>
          <table:table-cell table:style-name="ce43"/>
          <table:table-cell office:value-type="string" table:style-name="ce39">
            <text:p>Fast Lan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715" table:style-name="ce41">
            <text:p>£71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VSA</text:p>
          </table:table-cell>
          <table:table-cell office:value-type="string" table:style-name="ce38">
            <text:p><text:a xlink:href="https://www.flane.co.uk/course/10374">VersaStack Administration</text:a></text:p>
          </table:table-cell>
          <table:table-cell table:style-name="ce43"/>
          <table:table-cell office:value-type="string" table:style-name="ce39">
            <text:p>Fast Lan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430" table:style-name="ce41">
            <text:p>£1,43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VSIFT</text:p>
          </table:table-cell>
          <table:table-cell office:value-type="string" table:style-name="ce38">
            <text:p><text:a xlink:href="https://www.flane.co.uk/course/11005">VersaStack Implementation Fast Track<text:s/></text:a></text:p>
          </table:table-cell>
          <table:table-cell table:style-name="ce43"/>
          <table:table-cell office:value-type="string" table:style-name="ce39">
            <text:p>Fast Lan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050" table:style-name="ce41">
            <text:p>£2,0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OST-104</text:p>
          </table:table-cell>
          <table:table-cell office:value-type="string" table:style-name="ce38">
            <text:p><text:a xlink:href="https://www.flane.co.uk/course/9831">OpenStack Private Cloud Administration</text:a></text:p>
          </table:table-cell>
          <table:table-cell table:style-name="ce43"/>
          <table:table-cell office:value-type="string" table:style-name="ce39">
            <text:p>Fast Lan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500" table:style-name="ce41">
            <text:p>£1,5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OST-204</text:p>
          </table:table-cell>
          <table:table-cell office:value-type="string" table:style-name="ce38">
            <text:p><text:a xlink:href="https://www.flane.co.uk/course/14313">OpenStack Deployment and Advanced Administration</text:a></text:p>
          </table:table-cell>
          <table:table-cell table:style-name="ce43"/>
          <table:table-cell office:value-type="string" table:style-name="ce39">
            <text:p>Fast Lan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680" table:style-name="ce41">
            <text:p>£1,6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IPv6PRACK</text:p>
          </table:table-cell>
          <table:table-cell office:value-type="string" table:style-name="ce38">
            <text:p><text:a xlink:href="https://www.flane.co.uk/course/3183">IPv6 Hands-On Workshop</text:a></text:p>
          </table:table-cell>
          <table:table-cell table:style-name="ce43"/>
          <table:table-cell office:value-type="string" table:style-name="ce39">
            <text:p>Fast Lan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995" table:style-name="ce41">
            <text:p>£1,9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IPv6SPSE</text:p>
          </table:table-cell>
          <table:table-cell office:value-type="string" table:style-name="ce38">
            <text:p><text:a xlink:href="https://www.flane.co.uk/course/2902">Implementing IPv6 Solutions for Service Providers</text:a></text:p>
          </table:table-cell>
          <table:table-cell table:style-name="ce43"/>
          <table:table-cell office:value-type="string" table:style-name="ce39">
            <text:p>Fast Lan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195" table:style-name="ce41">
            <text:p>£2,1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IPv6SPAM</text:p>
          </table:table-cell>
          <table:table-cell office:value-type="string" table:style-name="ce38">
            <text:p><text:a xlink:href="https://www.flane.co.uk/course/3245">Introduction to IPv6 for Service Providers</text:a></text:p>
          </table:table-cell>
          <table:table-cell table:style-name="ce43"/>
          <table:table-cell office:value-type="string" table:style-name="ce39">
            <text:p>Fast Lan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295" table:style-name="ce41">
            <text:p>£1,2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IPv6FUN</text:p>
          </table:table-cell>
          <table:table-cell office:value-type="string" table:style-name="ce38">
            <text:p><text:a xlink:href="https://www.flane.co.uk/course/11326">IPv6 Fundamentals</text:a></text:p>
          </table:table-cell>
          <table:table-cell table:style-name="ce43"/>
          <table:table-cell office:value-type="string" table:style-name="ce39">
            <text:p>Fast Lan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935" table:style-name="ce41">
            <text:p>£2,9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IPV6PRAC</text:p>
          </table:table-cell>
          <table:table-cell office:value-type="string" table:style-name="ce38">
            <text:p><text:a xlink:href="https://www.flane.co.uk/course/4201">IPv6 Hands-On Workshop</text:a></text:p>
          </table:table-cell>
          <table:table-cell table:style-name="ce43"/>
          <table:table-cell office:value-type="string" table:style-name="ce39">
            <text:p>Fast Lan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995" table:style-name="ce41">
            <text:p>£1,9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GCF-CI</text:p>
          </table:table-cell>
          <table:table-cell office:value-type="string" table:style-name="ce38">
            <text:p><text:a xlink:href="https://www.flane.co.uk/course/18637">Google Cloud Fundamentals: Core Infrastructure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GCFR</text:p>
          </table:table-cell>
          <table:table-cell office:value-type="string" table:style-name="ce38">
            <text:p><text:a xlink:href="https://www.flane.co.uk/course/33846">Google Cloud Fundamentals for Researchers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AGCP-DP</text:p>
          </table:table-cell>
          <table:table-cell office:value-type="string" table:style-name="ce38">
            <text:p><text:a xlink:href="https://www.flane.co.uk/course/18639">Architecting with Google Cloud: Design and Process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320" table:style-name="ce41">
            <text:p>£1,3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GSTGC</text:p>
          </table:table-cell>
          <table:table-cell office:value-type="string" table:style-name="ce38">
            <text:p><text:a xlink:href="https://www.flane.co.uk/course/32294">Getting Started with Terraform for Google Cloud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AGKE</text:p>
          </table:table-cell>
          <table:table-cell office:value-type="string" table:style-name="ce38">
            <text:p><text:a xlink:href="https://www.flane.co.uk/course/20592">Architecting with Google Kubernetes Engine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320" table:style-name="ce41">
            <text:p>£1,3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PPCAE</text:p>
          </table:table-cell>
          <table:table-cell office:value-type="string" table:style-name="ce38">
            <text:p><text:a xlink:href="https://www.flane.co.uk/course/19856">Preparing for the Professional Cloud Architect Examination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GCIAWSP</text:p>
          </table:table-cell>
          <table:table-cell office:value-type="string" table:style-name="ce38">
            <text:p><text:a xlink:href="https://www.flane.co.uk/course/35753">Google Cloud Infrastructure for AWS Professionals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320" table:style-name="ce41">
            <text:p>£1,3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PPACE</text:p>
          </table:table-cell>
          <table:table-cell office:value-type="string" table:style-name="ce38">
            <text:p><text:a xlink:href="https://www.flane.co.uk/course/21738">Preparing for the Associate Cloud Engineer Examination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AGCE</text:p>
          </table:table-cell>
          <table:table-cell office:value-type="string" table:style-name="ce38">
            <text:p><text:a xlink:href="https://www.flane.co.uk/course/20542">Architecting with Google Compute Engine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980" table:style-name="ce41">
            <text:p>£1,9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GCF-CI</text:p>
          </table:table-cell>
          <table:table-cell office:value-type="string" table:style-name="ce38">
            <text:p><text:a xlink:href="https://www.flane.co.uk/course/18637">Google Cloud Fundamentals: Core Infrastructure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CSIEMF</text:p>
          </table:table-cell>
          <table:table-cell office:value-type="string" table:style-name="ce38">
            <text:p><text:a xlink:href="https://www.flane.co.uk/course/34394">Chronicle SIEM Fundamentals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595" table:style-name="ce41">
            <text:p>£2,5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NGCP</text:p>
          </table:table-cell>
          <table:table-cell office:value-type="string" table:style-name="ce38">
            <text:p><text:a xlink:href="https://www.flane.co.uk/course/19870">Networking in Google Cloud Platform<text:s/>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980" table:style-name="ce41">
            <text:p>£1,9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SGCP-3D</text:p>
          </table:table-cell>
          <table:table-cell office:value-type="string" table:style-name="ce38">
            <text:p><text:a xlink:href="https://www.flane.co.uk/course/22865">Security in Google Cloud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980" table:style-name="ce41">
            <text:p>£1,9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GCP-GSGKE</text:p>
          </table:table-cell>
          <table:table-cell office:value-type="string" table:style-name="ce38">
            <text:p><text:a xlink:href="https://www.flane.co.uk/course/19522">Getting Started with Google Kubernetes Engine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GCF-CI</text:p>
          </table:table-cell>
          <table:table-cell office:value-type="string" table:style-name="ce38">
            <text:p><text:a xlink:href="https://www.flane.co.uk/course/18637">Google Cloud Fundamentals: Core Infrastructure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DACFGC</text:p>
          </table:table-cell>
          <table:table-cell office:value-type="string" table:style-name="ce38">
            <text:p><text:a xlink:href="https://www.flane.co.uk/course/30811">Developing Applications with Cloud Run Functions on Google Cloud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0.5" table:style-name="ce40">
            <text:p>0.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DAGCP</text:p>
          </table:table-cell>
          <table:table-cell office:value-type="string" table:style-name="ce38">
            <text:p><text:a xlink:href="https://www.flane.co.uk/course/18645">Developing Applications with Google Cloud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980" table:style-name="ce41">
            <text:p>£1,9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DACFGCF</text:p>
          </table:table-cell>
          <table:table-cell office:value-type="string" table:style-name="ce38">
            <text:p><text:a xlink:href="https://www.flane.co.uk/course/36250">Developing Applications with Cloud Run on Google Cloud: Fundamentals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0.5" table:style-name="ce40">
            <text:p>0.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" table:style-name="ce41">
            <text:p>£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ADCR</text:p>
          </table:table-cell>
          <table:table-cell office:value-type="string" table:style-name="ce38">
            <text:p><text:a xlink:href="https://www.flane.co.uk/course/25713">Application Development with Cloud Run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980" table:style-name="ce41">
            <text:p>£1,9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T-APIHYB-B</text:p>
          </table:table-cell>
          <table:table-cell office:value-type="string" table:style-name="ce38">
            <text:p><text:a xlink:href="https://www.flane.co.uk/course/23414">Managing Google Cloud's Apigee API Platform for Hybrid Cloud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980" table:style-name="ce41">
            <text:p>£1,9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T-APIENG-B</text:p>
          </table:table-cell>
          <table:table-cell office:value-type="string" table:style-name="ce38">
            <text:p><text:a xlink:href="https://www.flane.co.uk/course/23423">Developing APIs with Google Cloud's Apigee API platform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980" table:style-name="ce41">
            <text:p>£1,9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IMAPIPC</text:p>
          </table:table-cell>
          <table:table-cell office:value-type="string" table:style-name="ce38">
            <text:p><text:a xlink:href="https://www.flane.co.uk/course/25845">Installing and Managing Google Cloud's Apigee API Platform for Private Cloud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980" table:style-name="ce41">
            <text:p>£1,9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BQDA</text:p>
          </table:table-cell>
          <table:table-cell office:value-type="string" table:style-name="ce38">
            <text:p><text:a xlink:href="https://www.flane.co.uk/course/36221">BigQuery for Data Analysts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320" table:style-name="ce41">
            <text:p>£1,3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LMOGC</text:p>
          </table:table-cell>
          <table:table-cell office:value-type="string" table:style-name="ce38">
            <text:p><text:a xlink:href="https://www.flane.co.uk/course/23147">Logging, Monitoring, and Observability in Google Cloud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210" table:style-name="ce41">
            <text:p>£1,2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IDAGC</text:p>
          </table:table-cell>
          <table:table-cell office:value-type="string" table:style-name="ce38">
            <text:p><text:a xlink:href="https://www.flane.co.uk/course/35092">Introduction to Data Analytics on Google Cloud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SDPF</text:p>
          </table:table-cell>
          <table:table-cell office:value-type="string" table:style-name="ce38">
            <text:p><text:a xlink:href="https://www.flane.co.uk/course/25495">Serverless Data Processing with Dataflow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980" table:style-name="ce41">
            <text:p>£1,9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AVDL</text:p>
          </table:table-cell>
          <table:table-cell office:value-type="string" table:style-name="ce38">
            <text:p><text:a xlink:href="https://www.flane.co.uk/course/25421">Analyzing and Visualizing Data in Looker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OBWD</text:p>
          </table:table-cell>
          <table:table-cell office:value-type="string" table:style-name="ce38">
            <text:p><text:a xlink:href="https://www.flane.co.uk/course/35094">Orchestrate BigQuery Workloads with Dataform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320" table:style-name="ce41">
            <text:p>£1,3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LDDD</text:p>
          </table:table-cell>
          <table:table-cell office:value-type="string" table:style-name="ce38">
            <text:p><text:a xlink:href="https://www.flane.co.uk/course/33335">Looker Developer Deep Dive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300" table:style-name="ce46">
            <text:p>€1,3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DDMLML</text:p>
          </table:table-cell>
          <table:table-cell office:value-type="string" table:style-name="ce38">
            <text:p><text:a xlink:href="https://www.flane.co.uk/course/25423">Developing Data Models with LookML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MSUBQ</text:p>
          </table:table-cell>
          <table:table-cell office:value-type="string" table:style-name="ce38">
            <text:p><text:a xlink:href="https://www.flane.co.uk/course/33336">Migrating Snowflake Users to BigQuery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SAMLAI</text:p>
          </table:table-cell>
          <table:table-cell office:value-type="string" table:style-name="ce38">
            <text:p><text:a xlink:href="https://www.flane.co.uk/course/34062">Smart Analytics, Machine Learning, and AI on Google Cloud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DEGCP</text:p>
          </table:table-cell>
          <table:table-cell office:value-type="string" table:style-name="ce38">
            <text:p><text:a xlink:href="https://www.flane.co.uk/course/18642">Data Engineering on Google Cloud Platform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40" table:style-name="ce41">
            <text:p>£2,6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UCS</text:p>
          </table:table-cell>
          <table:table-cell office:value-type="string" table:style-name="ce38">
            <text:p><text:a xlink:href="https://www.flane.co.uk/course/30980">Understanding Cloud Spanner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980" table:style-name="ce41">
            <text:p>£1,9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BBDP</text:p>
          </table:table-cell>
          <table:table-cell office:value-type="string" table:style-name="ce38">
            <text:p><text:a xlink:href="https://www.flane.co.uk/course/34058">Building Batch Data Pipelines on Google Cloud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IDEG</text:p>
          </table:table-cell>
          <table:table-cell office:value-type="string" table:style-name="ce38">
            <text:p><text:a xlink:href="https://www.flane.co.uk/course/35303">Introduction to Data Engineering on Google Cloud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EDM</text:p>
          </table:table-cell>
          <table:table-cell office:value-type="string" table:style-name="ce38">
            <text:p><text:a xlink:href="https://www.flane.co.uk/course/30574">Enterprise Database Migration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40" table:style-name="ce41">
            <text:p>£2,6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MARUBQ</text:p>
          </table:table-cell>
          <table:table-cell office:value-type="string" table:style-name="ce38">
            <text:p><text:a xlink:href="https://www.flane.co.uk/course/33337">Migrating Amazon Redshift Users to BigQuery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50" table:style-name="ce46">
            <text:p>€6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MDMD</text:p>
          </table:table-cell>
          <table:table-cell office:value-type="string" table:style-name="ce38">
            <text:p><text:a xlink:href="https://www.flane.co.uk/course/35037">Managing a Data Mesh with Dataplex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320" table:style-name="ce41">
            <text:p>£1,3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PPDEE</text:p>
          </table:table-cell>
          <table:table-cell office:value-type="string" table:style-name="ce38">
            <text:p><text:a xlink:href="https://www.flane.co.uk/course/19871">Preparing for the Professional Data Engineer Examination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MTUBQ</text:p>
          </table:table-cell>
          <table:table-cell office:value-type="string" table:style-name="ce38">
            <text:p><text:a xlink:href="https://www.flane.co.uk/course/33176">Migrating Teradata Users to BigQuery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BRSAS</text:p>
          </table:table-cell>
          <table:table-cell office:value-type="string" table:style-name="ce38">
            <text:p><text:a xlink:href="https://www.flane.co.uk/course/34061">Building Resilient Streaming Analytics Systems on Google Cloud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WOCC</text:p>
          </table:table-cell>
          <table:table-cell office:value-type="string" table:style-name="ce38">
            <text:p><text:a xlink:href="https://www.flane.co.uk/course/35851">Workflow Orchestration with Cloud Composer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DWBQ-SDQA</text:p>
          </table:table-cell>
          <table:table-cell office:value-type="string" table:style-name="ce38">
            <text:p><text:a xlink:href="https://www.flane.co.uk/course/30792">Data Warehousing with BigQuery: Storage Design, Query Optimization, and Administration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980" table:style-name="ce41">
            <text:p>£1,9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MDLDW</text:p>
          </table:table-cell>
          <table:table-cell office:value-type="string" table:style-name="ce38">
            <text:p><text:a xlink:href="https://www.flane.co.uk/course/34057">Modernizing Data Lakes and Data Warehouses with Google Cloud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DWP</text:p>
          </table:table-cell>
          <table:table-cell office:value-type="string" table:style-name="ce38">
            <text:p><text:a xlink:href="https://www.flane.co.uk/course/35251">Data Warehousing for Partners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40" table:style-name="ce41">
            <text:p>£2,6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DICDF</text:p>
          </table:table-cell>
          <table:table-cell office:value-type="string" table:style-name="ce38">
            <text:p><text:a xlink:href="https://www.flane.co.uk/course/26450">Data Integration with Cloud Data Fusion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320" table:style-name="ce41">
            <text:p>£1,3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VAISC</text:p>
          </table:table-cell>
          <table:table-cell office:value-type="string" table:style-name="ce38">
            <text:p><text:a xlink:href="https://www.flane.co.uk/course/34545">Vertex AI Agent Builder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VAIMLP</text:p>
          </table:table-cell>
          <table:table-cell office:value-type="string" table:style-name="ce38">
            <text:p><text:a xlink:href="https://www.flane.co.uk/course/35160">Vertex AI for Machine Learning Practitioners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GAIL</text:p>
          </table:table-cell>
          <table:table-cell office:value-type="string" table:style-name="ce38">
            <text:p><text:a xlink:href="https://www.flane.co.uk/course/36075">Generative AI Leader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320" table:style-name="ce41">
            <text:p>£1,3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MLTF</text:p>
          </table:table-cell>
          <table:table-cell office:value-type="string" table:style-name="ce38">
            <text:p><text:a xlink:href="https://www.flane.co.uk/course/20024">Advanced Machine Learning with TensorFlow on Google Cloud Platform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300" table:style-name="ce41">
            <text:p>£3,3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IDEGC</text:p>
          </table:table-cell>
          <table:table-cell office:value-type="string" table:style-name="ce38">
            <text:p><text:a xlink:href="https://www.flane.co.uk/course/34543">Introduction to Developer Efficiency with Gemini on Google Cloud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GAIDM</text:p>
          </table:table-cell>
          <table:table-cell office:value-type="string" table:style-name="ce38">
            <text:p><text:a xlink:href="https://www.flane.co.uk/course/34567">Introduction to Generative AI for Decision Makers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VAIGAS</text:p>
          </table:table-cell>
          <table:table-cell office:value-type="string" table:style-name="ce38">
            <text:p><text:a xlink:href="https://www.flane.co.uk/course/35952">Vertex AI and Generative AI Security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320" table:style-name="ce41">
            <text:p>£1,3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VFTSP</text:p>
          </table:table-cell>
          <table:table-cell office:value-type="string" table:style-name="ce38">
            <text:p><text:a xlink:href="https://www.flane.co.uk/course/32689">Vertex Forecasting and Time Series in Practice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210" table:style-name="ce41">
            <text:p>£1,2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IUCGAI</text:p>
          </table:table-cell>
          <table:table-cell office:value-type="string" table:style-name="ce38">
            <text:p><text:a xlink:href="https://www.flane.co.uk/course/34565">Industry Use Cases for Generative AI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GAIP</text:p>
          </table:table-cell>
          <table:table-cell office:value-type="string" table:style-name="ce38">
            <text:p><text:a xlink:href="https://www.flane.co.uk/course/35375">Generative AI in Production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DCAGC</text:p>
          </table:table-cell>
          <table:table-cell office:value-type="string" table:style-name="ce38">
            <text:p><text:a xlink:href="https://www.flane.co.uk/course/36100">Develop Conversational Agents on Google Cloud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980" table:style-name="ce41">
            <text:p>£1,9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MLGC</text:p>
          </table:table-cell>
          <table:table-cell office:value-type="string" table:style-name="ce38">
            <text:p><text:a xlink:href="https://www.flane.co.uk/course/23770">Machine Learning on Google Cloud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300" table:style-name="ce41">
            <text:p>£3,3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ADLGC</text:p>
          </table:table-cell>
          <table:table-cell office:value-type="string" table:style-name="ce38">
            <text:p><text:a xlink:href="https://www.flane.co.uk/course/34544">Application Development with LLMs on Google Cloud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EDMGA</text:p>
          </table:table-cell>
          <table:table-cell office:value-type="string" table:style-name="ce38">
            <text:p><text:a xlink:href="https://www.flane.co.uk/course/35093">Empower Decision Makers with Generative AI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PPMLE</text:p>
          </table:table-cell>
          <table:table-cell office:value-type="string" table:style-name="ce38">
            <text:p><text:a xlink:href="https://www.flane.co.uk/course/35990">Preparing for Professional Machine Learning Engineer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AIMLGC</text:p>
          </table:table-cell>
          <table:table-cell office:value-type="string" table:style-name="ce38">
            <text:p><text:a xlink:href="https://www.flane.co.uk/course/34522">Introduction to AI and Machine Learning on Google Cloud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WEPGAI</text:p>
          </table:table-cell>
          <table:table-cell office:value-type="string" table:style-name="ce38">
            <text:p><text:a xlink:href="https://www.flane.co.uk/course/34566">Writing Effective Prompts for Generative AI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DMASADKAE</text:p>
          </table:table-cell>
          <table:table-cell office:value-type="string" table:style-name="ce38">
            <text:p><text:a xlink:href="https://www.flane.co.uk/course/35885">Deploy Multi-Agent Systems with Agent Development Kit and Agent Engine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DWBQ-SDQA</text:p>
          </table:table-cell>
          <table:table-cell office:value-type="string" table:style-name="ce38">
            <text:p><text:a xlink:href="https://www.flane.co.uk/course/30792">Data Warehousing with BigQuery: Storage Design, Query Optimization, and Administration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980" table:style-name="ce41">
            <text:p>£1,9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CCAIDES</text:p>
          </table:table-cell>
          <table:table-cell office:value-type="string" table:style-name="ce38">
            <text:p><text:a xlink:href="https://www.flane.co.uk/course/25714">Customer Experiences with Contact Center AI - Dialogflow ES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40" table:style-name="ce41">
            <text:p>£2,6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CCAIDCX</text:p>
          </table:table-cell>
          <table:table-cell office:value-type="string" table:style-name="ce38">
            <text:p><text:a xlink:href="https://www.flane.co.uk/course/25715">Customer Experiences with Contact Center AI - Dialogflow CX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40" table:style-name="ce41">
            <text:p>£2,6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DDTGC</text:p>
          </table:table-cell>
          <table:table-cell office:value-type="string" table:style-name="ce38">
            <text:p><text:a xlink:href="https://www.flane.co.uk/course/30054">Data-Driven Transformation with Google Cloud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TFFGC</text:p>
          </table:table-cell>
          <table:table-cell office:value-type="string" table:style-name="ce38">
            <text:p><text:a xlink:href="https://www.flane.co.uk/course/35250">Technical Foundations of FinOps on Google Cloud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320" table:style-name="ce41">
            <text:p>£1,3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GSGW</text:p>
          </table:table-cell>
          <table:table-cell office:value-type="string" table:style-name="ce38">
            <text:p><text:a xlink:href="https://www.flane.co.uk/course/32690">Getting Started with Google Workspace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40" table:style-name="ce41">
            <text:p>£2,6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LCWMGC</text:p>
          </table:table-cell>
          <table:table-cell office:value-type="string" table:style-name="ce38">
            <text:p><text:a xlink:href="https://www.flane.co.uk/course/30055">Leading Change When Moving to Google Cloud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GSFGC</text:p>
          </table:table-cell>
          <table:table-cell office:value-type="string" table:style-name="ce38">
            <text:p><text:a xlink:href="https://www.flane.co.uk/course/35249">Getting Started with FinOps on Google Cloud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MMLPGC</text:p>
          </table:table-cell>
          <table:table-cell office:value-type="string" table:style-name="ce38">
            <text:p><text:a xlink:href="https://www.flane.co.uk/course/30056">Managing Machine Learning projects with Google Cloud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320" table:style-name="ce41">
            <text:p>£1,3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CDL</text:p>
          </table:table-cell>
          <table:table-cell office:value-type="string" table:style-name="ce38">
            <text:p><text:a xlink:href="https://www.flane.co.uk/course/26490">Cloud Digital Leader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320" table:style-name="ce41">
            <text:p>£1,3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CLRHK</text:p>
          </table:table-cell>
          <table:table-cell office:value-type="string" table:style-name="ce38">
            <text:p><text:a xlink:href="https://www.flane.co.uk/course/29648">Cloud Ready Hackathon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300" table:style-name="ce41">
            <text:p>£3,3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EAIGEF</text:p>
          </table:table-cell>
          <table:table-cell office:value-type="string" table:style-name="ce38">
            <text:p><text:a xlink:href="https://www.flane.co.uk/course/36459">Enterprise AI Governance Essentials – Foundations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" table:style-name="ce41">
            <text:p>£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AAIGE</text:p>
          </table:table-cell>
          <table:table-cell office:value-type="string" table:style-name="ce38">
            <text:p><text:a xlink:href="https://www.flane.co.uk/course/36458">Agentic AI Governance Essentials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" table:style-name="ce41">
            <text:p>£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AIIME</text:p>
          </table:table-cell>
          <table:table-cell office:value-type="string" table:style-name="ce38">
            <text:p><text:a xlink:href="https://www.flane.co.uk/course/36465">Google AI Integration for Media and Entertainment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" table:style-name="ce41">
            <text:p>£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GAIIFSIE2</text:p>
          </table:table-cell>
          <table:table-cell office:value-type="string" table:style-name="ce38">
            <text:p><text:a xlink:href="https://www.flane.co.uk/course/36151">Google AI Integration for Financial Services - Intermediate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" table:style-name="ce41">
            <text:p>£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NSE</text:p>
          </table:table-cell>
          <table:table-cell office:value-type="string" table:style-name="ce38">
            <text:p><text:a xlink:href="https://www.flane.co.uk/course/36464">Network Security Essentials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" table:style-name="ce41">
            <text:p>£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CEGC</text:p>
          </table:table-cell>
          <table:table-cell office:value-type="string" table:style-name="ce38">
            <text:p><text:a xlink:href="https://www.flane.co.uk/course/36463">Cybersecurity Essentials in Google Cloud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" table:style-name="ce41">
            <text:p>£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TAIGEO</text:p>
          </table:table-cell>
          <table:table-cell office:value-type="string" table:style-name="ce38">
            <text:p><text:a xlink:href="https://www.flane.co.uk/course/36462">Technical AI Governance Essentials – Optimization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" table:style-name="ce41">
            <text:p>£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TAIGEF</text:p>
          </table:table-cell>
          <table:table-cell office:value-type="string" table:style-name="ce38">
            <text:p><text:a xlink:href="https://www.flane.co.uk/course/36461">Technical AI Governance Essentials – Foundations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" table:style-name="ce41">
            <text:p>£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EAIGEO</text:p>
          </table:table-cell>
          <table:table-cell office:value-type="string" table:style-name="ce38">
            <text:p><text:a xlink:href="https://www.flane.co.uk/course/36460">Enterprise AI Governance Essentials – Optimization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" table:style-name="ce41">
            <text:p>£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ADBE</text:p>
          </table:table-cell>
          <table:table-cell office:value-type="string" table:style-name="ce38">
            <text:p><text:a xlink:href="https://www.flane.co.uk/course/36162">AlloyDB Essentials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" table:style-name="ce41">
            <text:p>£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GAIOI</text:p>
          </table:table-cell>
          <table:table-cell office:value-type="string" table:style-name="ce38">
            <text:p><text:a xlink:href="https://www.flane.co.uk/course/36169">Google AI Integration for Operations - Intermediate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" table:style-name="ce41">
            <text:p>£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IUCGAI</text:p>
          </table:table-cell>
          <table:table-cell office:value-type="string" table:style-name="ce38">
            <text:p><text:a xlink:href="https://www.flane.co.uk/course/34565">Industry Use Cases for Generative AI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GAIISE</text:p>
          </table:table-cell>
          <table:table-cell office:value-type="string" table:style-name="ce38">
            <text:p><text:a xlink:href="https://www.flane.co.uk/course/36149">Google AI Integration for Sales - Introductory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" table:style-name="ce41">
            <text:p>£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GAIIME</text:p>
          </table:table-cell>
          <table:table-cell office:value-type="string" table:style-name="ce38">
            <text:p><text:a xlink:href="https://www.flane.co.uk/course/36154">Google AI Integration for Marketing - Introductory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" table:style-name="ce41">
            <text:p>£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GCAE</text:p>
          </table:table-cell>
          <table:table-cell office:value-type="string" table:style-name="ce38">
            <text:p><text:a xlink:href="https://www.flane.co.uk/course/36166">Gemini Code Assist - Essentials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" table:style-name="ce41">
            <text:p>£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GAIIL</text:p>
          </table:table-cell>
          <table:table-cell office:value-type="string" table:style-name="ce38">
            <text:p><text:a xlink:href="https://www.flane.co.uk/course/36266">Google AI Integration for Legal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" table:style-name="ce41">
            <text:p>£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GANLME</text:p>
          </table:table-cell>
          <table:table-cell office:value-type="string" table:style-name="ce38">
            <text:p><text:a xlink:href="https://www.flane.co.uk/course/36147">Gemini Enterprise and NotebookLM Essentials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" table:style-name="ce41">
            <text:p>£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GAIIHRE</text:p>
          </table:table-cell>
          <table:table-cell office:value-type="string" table:style-name="ce38">
            <text:p><text:a xlink:href="https://www.flane.co.uk/course/36152">Google AI Integration for Human Resources - Introductory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" table:style-name="ce41">
            <text:p>£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GKEDE</text:p>
          </table:table-cell>
          <table:table-cell office:value-type="string" table:style-name="ce38">
            <text:p><text:a xlink:href="https://www.flane.co.uk/course/36164">Google Kubernetes Engine for Developers - Essentials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" table:style-name="ce41">
            <text:p>£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SCCEE</text:p>
          </table:table-cell>
          <table:table-cell office:value-type="string" table:style-name="ce38">
            <text:p><text:a xlink:href="https://www.flane.co.uk/course/36171">Security Command Center Enterprise - Essentials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" table:style-name="ce41">
            <text:p>£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WEPGAI</text:p>
          </table:table-cell>
          <table:table-cell office:value-type="string" table:style-name="ce38">
            <text:p><text:a xlink:href="https://www.flane.co.uk/course/34566">Writing Effective Prompts for Generative AI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GAIIFSIE</text:p>
          </table:table-cell>
          <table:table-cell office:value-type="string" table:style-name="ce38">
            <text:p><text:a xlink:href="https://www.flane.co.uk/course/36150">Google AI Integration for Financial Services - Introductory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" table:style-name="ce41">
            <text:p>£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GAIIME2</text:p>
          </table:table-cell>
          <table:table-cell office:value-type="string" table:style-name="ce38">
            <text:p><text:a xlink:href="https://www.flane.co.uk/course/36155">Google AI Integration for Marketing - Intermediate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5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" table:style-name="ce41">
            <text:p>£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GAIOE</text:p>
          </table:table-cell>
          <table:table-cell office:value-type="string" table:style-name="ce38">
            <text:p><text:a xlink:href="https://www.flane.co.uk/course/36168">Google AI Integration for Operations - Introductory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" table:style-name="ce41">
            <text:p>£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GAIIGW</text:p>
          </table:table-cell>
          <table:table-cell office:value-type="string" table:style-name="ce38">
            <text:p><text:a xlink:href="https://www.flane.co.uk/course/36378">Google AI Integration for General Workflows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" table:style-name="ce41">
            <text:p>£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GAIISE2</text:p>
          </table:table-cell>
          <table:table-cell office:value-type="string" table:style-name="ce38">
            <text:p><text:a xlink:href="https://www.flane.co.uk/course/36148">Google AI Integration for Sales - Intermediate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5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" table:style-name="ce41">
            <text:p>£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GAIIHRE2</text:p>
          </table:table-cell>
          <table:table-cell office:value-type="string" table:style-name="ce38">
            <text:p><text:a xlink:href="https://www.flane.co.uk/course/36153">Google AI Integration for Human Resources - Intermediate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5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" table:style-name="ce41">
            <text:p>£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EMCS</text:p>
          </table:table-cell>
          <table:table-cell office:value-type="string" table:style-name="ce38">
            <text:p><text:a xlink:href="https://www.flane.co.uk/course/36165">Essentials of Monitoring Critical Systems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" table:style-name="ce41">
            <text:p>£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IGA</text:p>
          </table:table-cell>
          <table:table-cell office:value-type="string" table:style-name="ce38">
            <text:p><text:a xlink:href="https://www.flane.co.uk/course/36244">Introduction to Gemini Enterprise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0" table:style-name="ce41">
            <text:p>£3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GO-GAIDM</text:p>
          </table:table-cell>
          <table:table-cell office:value-type="string" table:style-name="ce38">
            <text:p><text:a xlink:href="https://www.flane.co.uk/course/34567">Introduction to Generative AI for Decision Makers</text:a></text:p>
          </table:table-cell>
          <table:table-cell table:style-name="ce43"/>
          <table:table-cell office:value-type="string" table:style-name="ce39">
            <text:p>Google Cloud Training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60" table:style-name="ce41">
            <text:p>£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IT-ITIL4SRMT</text:p>
          </table:table-cell>
          <table:table-cell office:value-type="string" table:style-name="ce38">
            <text:p><text:a xlink:href="https://www.flane.co.uk/course/34280">ITIL 4: Service Request Management Training</text:a></text:p>
          </table:table-cell>
          <table:table-cell table:style-name="ce43"/>
          <table:table-cell office:value-type="string" table:style-name="ce39">
            <text:p>ITIL &amp; Service Manageme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595" table:style-name="ce41">
            <text:p>£5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IT-ITIL4IMT</text:p>
          </table:table-cell>
          <table:table-cell office:value-type="string" table:style-name="ce38">
            <text:p><text:a xlink:href="https://www.flane.co.uk/course/34278">ITIL 4: Incident Management Training</text:a></text:p>
          </table:table-cell>
          <table:table-cell table:style-name="ce43"/>
          <table:table-cell office:value-type="string" table:style-name="ce39">
            <text:p>ITIL &amp; Service Manageme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595" table:style-name="ce41">
            <text:p>£5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IT-ITIL4PCE</text:p>
          </table:table-cell>
          <table:table-cell office:value-type="string" table:style-name="ce38">
            <text:p><text:a xlink:href="https://www.flane.co.uk/course/33944">ITIL 4 Practitioner: Change Enablement</text:a></text:p>
          </table:table-cell>
          <table:table-cell table:style-name="ce43"/>
          <table:table-cell office:value-type="string" table:style-name="ce39">
            <text:p>ITIL &amp; Service Manageme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579" table:style-name="ce41">
            <text:p>£579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IT-ITIL4MEMT</text:p>
          </table:table-cell>
          <table:table-cell office:value-type="string" table:style-name="ce38">
            <text:p><text:a xlink:href="https://www.flane.co.uk/course/34281">ITIL 4: Monitoring and Event Management Training</text:a></text:p>
          </table:table-cell>
          <table:table-cell table:style-name="ce43"/>
          <table:table-cell office:value-type="string" table:style-name="ce39">
            <text:p>ITIL &amp; Service Manageme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595" table:style-name="ce41">
            <text:p>£5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IT-ITIL4F</text:p>
          </table:table-cell>
          <table:table-cell office:value-type="string" table:style-name="ce38">
            <text:p><text:a xlink:href="https://www.flane.co.uk/course/20472">ITIL® 4 Foundation Certification Training</text:a></text:p>
          </table:table-cell>
          <table:table-cell table:style-name="ce43"/>
          <table:table-cell office:value-type="string" table:style-name="ce39">
            <text:p>ITIL &amp; Service Manageme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530" table:style-name="ce41">
            <text:p>£1,53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IT-ITIL4PMT</text:p>
          </table:table-cell>
          <table:table-cell office:value-type="string" table:style-name="ce38">
            <text:p><text:a xlink:href="https://www.flane.co.uk/course/34279">ITIL 4: Problem Management Training</text:a></text:p>
          </table:table-cell>
          <table:table-cell table:style-name="ce43"/>
          <table:table-cell office:value-type="string" table:style-name="ce39">
            <text:p>ITIL &amp; Service Manageme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595" table:style-name="ce41">
            <text:p>£5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IT-ITIL4CAI</text:p>
          </table:table-cell>
          <table:table-cell office:value-type="string" table:style-name="ce38">
            <text:p><text:a xlink:href="https://www.flane.co.uk/course/33981">ITIL® 4 Specialist: Collaborate, Assure and Improve</text:a></text:p>
          </table:table-cell>
          <table:table-cell table:style-name="ce43"/>
          <table:table-cell office:value-type="string" table:style-name="ce39">
            <text:p>ITIL &amp; Service Manageme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30" table:style-name="ce41">
            <text:p>£1,73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IT-ITIL4SMSF</text:p>
          </table:table-cell>
          <table:table-cell office:value-type="string" table:style-name="ce38">
            <text:p><text:a xlink:href="https://www.flane.co.uk/course/33489">ITIL® 4 Specialist: Monitor, Support and Fulfil</text:a></text:p>
          </table:table-cell>
          <table:table-cell table:style-name="ce43"/>
          <table:table-cell office:value-type="string" table:style-name="ce39">
            <text:p>ITIL &amp; Service Manageme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30" table:style-name="ce41">
            <text:p>£1,73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IT-ITIL4CDS</text:p>
          </table:table-cell>
          <table:table-cell office:value-type="string" table:style-name="ce38">
            <text:p><text:a xlink:href="https://www.flane.co.uk/course/21369">ITIL® 4 Specialist Create, Deliver &amp; Support (CDS)</text:a></text:p>
          </table:table-cell>
          <table:table-cell table:style-name="ce43"/>
          <table:table-cell office:value-type="string" table:style-name="ce39">
            <text:p>ITIL &amp; Service Manageme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30" table:style-name="ce41">
            <text:p>£1,73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IT-ITIL4DPI</text:p>
          </table:table-cell>
          <table:table-cell office:value-type="string" table:style-name="ce38">
            <text:p><text:a xlink:href="https://www.flane.co.uk/course/21370">ITIL® 4 Strategist Direct, Plan &amp; Improve (DPI)</text:a></text:p>
          </table:table-cell>
          <table:table-cell table:style-name="ce43"/>
          <table:table-cell office:value-type="string" table:style-name="ce39">
            <text:p>ITIL &amp; Service Manageme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30" table:style-name="ce41">
            <text:p>£1,73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IT-ITIL4DSV</text:p>
          </table:table-cell>
          <table:table-cell office:value-type="string" table:style-name="ce38">
            <text:p><text:a xlink:href="https://www.flane.co.uk/course/21371">ITIL® 4 Managing Professional Drive Stakeholder Value (DSV)</text:a></text:p>
          </table:table-cell>
          <table:table-cell table:style-name="ce43"/>
          <table:table-cell office:value-type="string" table:style-name="ce39">
            <text:p>ITIL &amp; Service Manageme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30" table:style-name="ce41">
            <text:p>£1,73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IT-ITIL4HVIT</text:p>
          </table:table-cell>
          <table:table-cell office:value-type="string" table:style-name="ce38">
            <text:p><text:a xlink:href="https://www.flane.co.uk/course/21372">ITIL® 4 Specialist: High-Velocity IT (HVIT)</text:a></text:p>
          </table:table-cell>
          <table:table-cell table:style-name="ce43"/>
          <table:table-cell office:value-type="string" table:style-name="ce39">
            <text:p>ITIL &amp; Service Manageme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30" table:style-name="ce41">
            <text:p>£1,73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IT-ITIL4LDIS</text:p>
          </table:table-cell>
          <table:table-cell office:value-type="string" table:style-name="ce38">
            <text:p><text:a xlink:href="https://www.flane.co.uk/course/24015">ITIL® 4 Leader Digital and IT Strategy</text:a></text:p>
          </table:table-cell>
          <table:table-cell table:style-name="ce43"/>
          <table:table-cell office:value-type="string" table:style-name="ce39">
            <text:p>ITIL &amp; Service Manageme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30" table:style-name="ce41">
            <text:p>£1,73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DSTE</text:p>
          </table:table-cell>
          <table:table-cell office:value-type="string" table:style-name="ce38">
            <text:p><text:a xlink:href="https://www.flane.co.uk/course/23441">DiffServ-Aware Traffic Engineering Workshop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50" table:style-name="ce44">
            <text:p>$9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JIR</text:p>
          </table:table-cell>
          <table:table-cell office:value-type="string" table:style-name="ce38">
            <text:p><text:a xlink:href="https://www.flane.co.uk/course/2890">Junos Intermediate Routing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095" table:style-name="ce41">
            <text:p>£2,0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CTP</text:p>
          </table:table-cell>
          <table:table-cell office:value-type="string" table:style-name="ce38">
            <text:p><text:a xlink:href="https://www.flane.co.uk/course/26107">Circuit to Packet (CTP) Series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65" table:style-name="ce40">
            <text:p>36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65" table:style-name="ce41">
            <text:p>£2,36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JSR</text:p>
          </table:table-cell>
          <table:table-cell office:value-type="string" table:style-name="ce38">
            <text:p><text:a xlink:href="https://www.flane.co.uk/course/23440">Junos Segment Routing for MPLS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000" table:style-name="ce44">
            <text:p>$4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IJOS</text:p>
          </table:table-cell>
          <table:table-cell office:value-type="string" table:style-name="ce38">
            <text:p><text:a xlink:href="https://www.flane.co.uk/course/2886">Introduction to the Junos Operating System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595" table:style-name="ce41">
            <text:p>£2,5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JSPX</text:p>
          </table:table-cell>
          <table:table-cell office:value-type="string" table:style-name="ce38">
            <text:p><text:a xlink:href="https://www.flane.co.uk/course/2932">Junos Service Provider Switching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650" table:style-name="ce41">
            <text:p>£1,6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JMF</text:p>
          </table:table-cell>
          <table:table-cell office:value-type="string" table:style-name="ce38">
            <text:p><text:a xlink:href="https://www.flane.co.uk/course/12712">Junos MPLS Fundamentals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95" table:style-name="ce41">
            <text:p>£2,3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AJSPR</text:p>
          </table:table-cell>
          <table:table-cell office:value-type="string" table:style-name="ce38">
            <text:p><text:a xlink:href="https://www.flane.co.uk/course/3016">Advanced Junos Service Provider Routing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5000" table:style-name="ce44">
            <text:p>$5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JL2V</text:p>
          </table:table-cell>
          <table:table-cell office:value-type="string" table:style-name="ce38">
            <text:p><text:a xlink:href="https://www.flane.co.uk/course/13387">Junos Layer 2 VPNs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95" table:style-name="ce41">
            <text:p>£2,3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JL3V</text:p>
          </table:table-cell>
          <table:table-cell office:value-type="string" table:style-name="ce38">
            <text:p><text:a xlink:href="https://www.flane.co.uk/course/14236">Junos Layer 3 VPNs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95" table:style-name="ce41">
            <text:p>£2,3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JCOS</text:p>
          </table:table-cell>
          <table:table-cell office:value-type="string" table:style-name="ce38">
            <text:p><text:a xlink:href="https://www.flane.co.uk/course/2925">Junos Class of Service<text:s/>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50" table:style-name="ce41">
            <text:p>£1,7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JMR</text:p>
          </table:table-cell>
          <table:table-cell office:value-type="string" table:style-name="ce38">
            <text:p><text:a xlink:href="https://www.flane.co.uk/course/3019">Junos Multicast Routing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650" table:style-name="ce41">
            <text:p>£1,6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JNDF</text:p>
          </table:table-cell>
          <table:table-cell office:value-type="string" table:style-name="ce38">
            <text:p><text:a xlink:href="https://www.flane.co.uk/course/10366">Juniper Networks Design Fundamentals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95" table:style-name="ce41">
            <text:p>£2,3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IJOS</text:p>
          </table:table-cell>
          <table:table-cell office:value-type="string" table:style-name="ce38">
            <text:p><text:a xlink:href="https://www.flane.co.uk/course/2886">Introduction to the Junos Operating System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595" table:style-name="ce41">
            <text:p>£2,5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JIR</text:p>
          </table:table-cell>
          <table:table-cell office:value-type="string" table:style-name="ce38">
            <text:p><text:a xlink:href="https://www.flane.co.uk/course/2890">Junos Intermediate Routing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095" table:style-name="ce41">
            <text:p>£2,0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AJER</text:p>
          </table:table-cell>
          <table:table-cell office:value-type="string" table:style-name="ce38">
            <text:p><text:a xlink:href="https://www.flane.co.uk/course/2895">Advanced Junos Enterprise Routing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95" table:style-name="ce41">
            <text:p>£3,4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JEX</text:p>
          </table:table-cell>
          <table:table-cell office:value-type="string" table:style-name="ce38">
            <text:p><text:a xlink:href="https://www.flane.co.uk/course/2891">Junos Enterprise Switching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395" table:style-name="ce41">
            <text:p>£1,3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AJEX</text:p>
          </table:table-cell>
          <table:table-cell office:value-type="string" table:style-name="ce38">
            <text:p><text:a xlink:href="https://www.flane.co.uk/course/2894">Advanced Junos Enterprise Switching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495" table:style-name="ce41">
            <text:p>£1,4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JIR-JEX</text:p>
          </table:table-cell>
          <table:table-cell office:value-type="string" table:style-name="ce38">
            <text:p><text:a xlink:href="https://www.flane.co.uk/course/6762">Juniper Networks Routing &amp; Switching Bootcamp JNCIS-ENT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95" table:style-name="ce41">
            <text:p>£3,4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JT</text:p>
          </table:table-cell>
          <table:table-cell office:value-type="string" table:style-name="ce38">
            <text:p><text:a xlink:href="https://www.flane.co.uk/course/30945">Junos Troubleshooting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650" table:style-name="ce41">
            <text:p>£1,6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AJT</text:p>
          </table:table-cell>
          <table:table-cell office:value-type="string" table:style-name="ce38">
            <text:p><text:a xlink:href="https://www.flane.co.uk/course/32953">Advanced Junos Troubleshooting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000" table:style-name="ce44">
            <text:p>$3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JPAW</text:p>
          </table:table-cell>
          <table:table-cell office:value-type="string" table:style-name="ce38">
            <text:p><text:a xlink:href="https://www.flane.co.uk/course/26299">Juniper Paragon Automation for the WAN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000" table:style-name="ce44">
            <text:p>$4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PAAS</text:p>
          </table:table-cell>
          <table:table-cell office:value-type="string" table:style-name="ce38">
            <text:p><text:a xlink:href="https://www.flane.co.uk/course/33214">Implementing Cloud-Delivered Juniper Paragon Automation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000" table:style-name="ce44">
            <text:p>$2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IJAUT</text:p>
          </table:table-cell>
          <table:table-cell office:value-type="string" table:style-name="ce38">
            <text:p><text:a xlink:href="https://www.flane.co.uk/course/19561">Introduction to Junos Platform Automation and DevOps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000" table:style-name="ce44">
            <text:p>$3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JAUT</text:p>
          </table:table-cell>
          <table:table-cell office:value-type="string" table:style-name="ce38">
            <text:p><text:a xlink:href="https://www.flane.co.uk/course/3204">Junos Platform Automation and DevOps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5000" table:style-name="ce44">
            <text:p>$5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AJAUT</text:p>
          </table:table-cell>
          <table:table-cell office:value-type="string" table:style-name="ce38">
            <text:p><text:a xlink:href="https://www.flane.co.uk/course/19244">Advanced Junos Platform Automation and DevOps<text:s/>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000" table:style-name="ce44">
            <text:p>$4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JSE</text:p>
          </table:table-cell>
          <table:table-cell office:value-type="string" table:style-name="ce38">
            <text:p><text:a xlink:href="https://www.flane.co.uk/course/4134">Junos Space Essentials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95" table:style-name="ce41">
            <text:p>£2,3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JS-ND</text:p>
          </table:table-cell>
          <table:table-cell office:value-type="string" table:style-name="ce38">
            <text:p><text:a xlink:href="https://www.flane.co.uk/course/8051">Junos Space - Network Director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795" table:style-name="ce41">
            <text:p>£7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JS-SD</text:p>
          </table:table-cell>
          <table:table-cell office:value-type="string" table:style-name="ce38">
            <text:p><text:a xlink:href="https://www.flane.co.uk/course/8052">Junos Space - Security Director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650" table:style-name="ce41">
            <text:p>£1,6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JSSS</text:p>
          </table:table-cell>
          <table:table-cell office:value-type="string" table:style-name="ce38">
            <text:p><text:a xlink:href="https://www.flane.co.uk/course/25723">Juniper Session Smart SD-WAN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000" table:style-name="ce44">
            <text:p>$4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JMA</text:p>
          </table:table-cell>
          <table:table-cell office:value-type="string" table:style-name="ce38">
            <text:p><text:a xlink:href="https://www.flane.co.uk/course/30356">Juniper Mist AIOps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N/A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string" table:style-name="ce44">
            <text:p>POA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ROKD</text:p>
          </table:table-cell>
          <table:table-cell office:value-type="string" table:style-name="ce38">
            <text:p><text:a xlink:href="https://www.flane.co.uk/course/24473">Red Hat, OpenShift, Kubernetes, Docker in Juniper Cloud Deployments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000" table:style-name="ce44">
            <text:p>$4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DJSAA</text:p>
          </table:table-cell>
          <table:table-cell office:value-type="string" table:style-name="ce38">
            <text:p><text:a xlink:href="https://www.flane.co.uk/course/33600">Juniper Cloud Networking Security with AWS and Azure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000" table:style-name="ce44">
            <text:p>$4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JCNAA</text:p>
          </table:table-cell>
          <table:table-cell office:value-type="string" table:style-name="ce38">
            <text:p><text:a xlink:href="https://www.flane.co.uk/course/21599">Juniper Cloud Networking with AWS and Azure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295" table:style-name="ce41">
            <text:p>£3,2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JSSS</text:p>
          </table:table-cell>
          <table:table-cell office:value-type="string" table:style-name="ce38">
            <text:p><text:a xlink:href="https://www.flane.co.uk/course/25723">Juniper Session Smart SD-WAN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000" table:style-name="ce44">
            <text:p>$4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JCF</text:p>
          </table:table-cell>
          <table:table-cell office:value-type="string" table:style-name="ce38">
            <text:p><text:a xlink:href="https://www.flane.co.uk/course/18385">Juniper Cloud Fundamentals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195" table:style-name="ce41">
            <text:p>£2,1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CAC</text:p>
          </table:table-cell>
          <table:table-cell office:value-type="string" table:style-name="ce38">
            <text:p><text:a xlink:href="https://www.flane.co.uk/course/22578">Cloud Automation Using Contrail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750" table:style-name="ce44">
            <text:p>$4,7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EAC</text:p>
          </table:table-cell>
          <table:table-cell office:value-type="string" table:style-name="ce38">
            <text:p><text:a xlink:href="https://www.flane.co.uk/course/25465">Enterprise Automation and Orchestration Using Contrail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900" table:style-name="ce44">
            <text:p>$1,9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JECN</text:p>
          </table:table-cell>
          <table:table-cell office:value-type="string" table:style-name="ce38">
            <text:p><text:a xlink:href="https://www.flane.co.uk/course/26250">Junos OS Evolved for Cloud Networking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000" table:style-name="ce44">
            <text:p>$3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PAAW</text:p>
          </table:table-cell>
          <table:table-cell office:value-type="string" table:style-name="ce38">
            <text:p><text:a xlink:href="https://www.flane.co.uk/course/25728">Paragon Active Assurance for Automated WAN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000" table:style-name="ce44">
            <text:p>$2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IJDC</text:p>
          </table:table-cell>
          <table:table-cell office:value-type="string" table:style-name="ce38">
            <text:p><text:a xlink:href="https://www.flane.co.uk/course/30244">Introduction to Juniper Data Center Networking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000" table:style-name="ce44">
            <text:p>$3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ADCX</text:p>
          </table:table-cell>
          <table:table-cell office:value-type="string" table:style-name="ce38">
            <text:p><text:a xlink:href="https://www.flane.co.uk/course/13115">Implementing Data Center Fabric with EVPN and VXLAN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5000" table:style-name="ce44">
            <text:p>$5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APSTRA</text:p>
          </table:table-cell>
          <table:table-cell office:value-type="string" table:style-name="ce38">
            <text:p><text:a xlink:href="https://www.flane.co.uk/course/25720">Data Center Automation using Juniper Apstra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5000" table:style-name="ce44">
            <text:p>$5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JECN</text:p>
          </table:table-cell>
          <table:table-cell office:value-type="string" table:style-name="ce38">
            <text:p><text:a xlink:href="https://www.flane.co.uk/course/26250">Junos OS Evolved for Cloud Networking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000" table:style-name="ce44">
            <text:p>$3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JTSF</text:p>
          </table:table-cell>
          <table:table-cell office:value-type="string" table:style-name="ce38">
            <text:p><text:a xlink:href="https://www.flane.co.uk/course/30944">Juniper Technical Support Fundamentals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650" table:style-name="ce41">
            <text:p>£1,6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JP-JNDF</text:p>
          </table:table-cell>
          <table:table-cell office:value-type="string" table:style-name="ce38">
            <text:p><text:a xlink:href="https://www.flane.co.uk/course/10366">Juniper Networks Design Fundamentals</text:a></text:p>
          </table:table-cell>
          <table:table-cell table:style-name="ce43"/>
          <table:table-cell office:value-type="string" table:style-name="ce39">
            <text:p>Juniper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95" table:style-name="ce41">
            <text:p>£2,3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Z-2010</text:p>
          </table:table-cell>
          <table:table-cell office:value-type="string" table:style-name="ce38">
            <text:p><text:a xlink:href="https://www.flane.co.uk/course/35736">Designing and Implementing Platform Engineering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Z-2008</text:p>
          </table:table-cell>
          <table:table-cell office:value-type="string" table:style-name="ce38">
            <text:p><text:a xlink:href="https://www.flane.co.uk/course/34237">DevOps Foundations: The Core Principles and Practice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Z-2007</text:p>
          </table:table-cell>
          <table:table-cell office:value-type="string" table:style-name="ce38">
            <text:p><text:a xlink:href="https://www.flane.co.uk/course/35244">Accelerate app development by using GitHub Copilot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Z-900T00</text:p>
          </table:table-cell>
          <table:table-cell office:value-type="string" table:style-name="ce38">
            <text:p><text:a xlink:href="https://www.flane.co.uk/course/21263">Introduction to Microsoft Azure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Z-1006</text:p>
          </table:table-cell>
          <table:table-cell office:value-type="string" table:style-name="ce38">
            <text:p><text:a xlink:href="https://www.flane.co.uk/course/34024">Migrate and Modernize SAP in the Microsoft Cloud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Z-104T00</text:p>
          </table:table-cell>
          <table:table-cell office:value-type="string" table:style-name="ce38">
            <text:p><text:a xlink:href="https://www.flane.co.uk/course/21900">Microsoft Azure Administrator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10" table:style-name="ce41">
            <text:p>£2,6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Z-500T00</text:p>
          </table:table-cell>
          <table:table-cell office:value-type="string" table:style-name="ce38">
            <text:p><text:a xlink:href="https://www.flane.co.uk/course/22751">Microsoft Azure Security Technologie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10" table:style-name="ce41">
            <text:p>£2,6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Z-140T00</text:p>
          </table:table-cell>
          <table:table-cell office:value-type="string" table:style-name="ce38">
            <text:p><text:a xlink:href="https://www.flane.co.uk/course/23939">Configuring and Operating Microsoft Azure Virtual Desktop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10" table:style-name="ce41">
            <text:p>£2,6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Z-305T00</text:p>
          </table:table-cell>
          <table:table-cell office:value-type="string" table:style-name="ce38">
            <text:p><text:a xlink:href="https://www.flane.co.uk/course/26013">Designing Microsoft Azure Infrastructure Solution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10" table:style-name="ce41">
            <text:p>£2,6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Z-204T00</text:p>
          </table:table-cell>
          <table:table-cell office:value-type="string" table:style-name="ce38">
            <text:p><text:a xlink:href="https://www.flane.co.uk/course/21806">Developing solutions for Microsoft Azure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65" table:style-name="ce41">
            <text:p>£3,46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Z-400T00</text:p>
          </table:table-cell>
          <table:table-cell office:value-type="string" table:style-name="ce38">
            <text:p><text:a xlink:href="https://www.flane.co.uk/course/21650">Designing and Implementing Microsoft DevOps Solution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10" table:style-name="ce41">
            <text:p>£2,6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Z-700T00</text:p>
          </table:table-cell>
          <table:table-cell office:value-type="string" table:style-name="ce38">
            <text:p><text:a xlink:href="https://www.flane.co.uk/course/25464">Designing and Implementing Microsoft Azure Networking Solution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20" table:style-name="ce41">
            <text:p>£2,3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Z-800T00</text:p>
          </table:table-cell>
          <table:table-cell office:value-type="string" table:style-name="ce38">
            <text:p><text:a xlink:href="https://www.flane.co.uk/course/26015">Administering Windows Server Hybrid Core Infrastructure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10" table:style-name="ce41">
            <text:p>£2,6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Z-801T00</text:p>
          </table:table-cell>
          <table:table-cell office:value-type="string" table:style-name="ce38">
            <text:p><text:a xlink:href="https://www.flane.co.uk/course/26016">Configuring Windows Server Hybrid Advanced Service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10" table:style-name="ce41">
            <text:p>£2,6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Z-120T00</text:p>
          </table:table-cell>
          <table:table-cell office:value-type="string" table:style-name="ce38">
            <text:p><text:a xlink:href="https://www.flane.co.uk/course/21361">Planning and Deploying SAP on Azure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20" table:style-name="ce41">
            <text:p>£2,3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DP-100T01</text:p>
          </table:table-cell>
          <table:table-cell office:value-type="string" table:style-name="ce38">
            <text:p><text:a xlink:href="https://www.flane.co.uk/course/22787">Designing and Implementing a Data Science Solution on Azure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10" table:style-name="ce41">
            <text:p>£2,6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DP-420T00</text:p>
          </table:table-cell>
          <table:table-cell office:value-type="string" table:style-name="ce38">
            <text:p><text:a xlink:href="https://www.flane.co.uk/course/26123">Designing and Implementing Cloud-Native Applications Using Microsoft Azure Cosmos DB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10" table:style-name="ce41">
            <text:p>£2,6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B-280T01</text:p>
          </table:table-cell>
          <table:table-cell office:value-type="string" table:style-name="ce38">
            <text:p><text:a xlink:href="https://www.flane.co.uk/course/35186">Configure Dynamics 365 customer experience model-driven app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00" table:style-name="ce41">
            <text:p>£9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B-7006</text:p>
          </table:table-cell>
          <table:table-cell office:value-type="string" table:style-name="ce38">
            <text:p><text:a xlink:href="https://www.flane.co.uk/course/35456">Create and manage segments in Dynamics 365 Customer Insights - Data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00" table:style-name="ce41">
            <text:p>£9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B-910T00</text:p>
          </table:table-cell>
          <table:table-cell office:value-type="string" table:style-name="ce38">
            <text:p><text:a xlink:href="https://www.flane.co.uk/course/23964">Introduction to Microsoft Dynamics 365 (CRM)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00" table:style-name="ce41">
            <text:p>£9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B-280T04</text:p>
          </table:table-cell>
          <table:table-cell office:value-type="string" table:style-name="ce38">
            <text:p><text:a xlink:href="https://www.flane.co.uk/course/35226">Configure a Dynamics 365 customer experience solution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00" table:style-name="ce41">
            <text:p>£9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B-280T02</text:p>
          </table:table-cell>
          <table:table-cell office:value-type="string" table:style-name="ce38">
            <text:p><text:a xlink:href="https://www.flane.co.uk/course/35187">Empower sellers with Dynamics 365 Sale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605" table:style-name="ce41">
            <text:p>£1,60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B-820T00</text:p>
          </table:table-cell>
          <table:table-cell office:value-type="string" table:style-name="ce38">
            <text:p><text:a xlink:href="https://www.flane.co.uk/course/34025">Dynamics 365 Business Central Developer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265" table:style-name="ce41">
            <text:p>£3,26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B-7005</text:p>
          </table:table-cell>
          <table:table-cell office:value-type="string" table:style-name="ce38">
            <text:p><text:a xlink:href="https://www.flane.co.uk/course/35455">Create and manage journeys with Dynamics 365 Customer Insight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00" table:style-name="ce41">
            <text:p>£9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B-280T03</text:p>
          </table:table-cell>
          <table:table-cell office:value-type="string" table:style-name="ce38">
            <text:p><text:a xlink:href="https://www.flane.co.uk/course/35188">Design and deliver powerful customer experiences with Dynamics 365 Customer Insight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00" table:style-name="ce41">
            <text:p>£9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B-335T00</text:p>
          </table:table-cell>
          <table:table-cell office:value-type="string" table:style-name="ce38">
            <text:p><text:a xlink:href="https://www.flane.co.uk/course/32433">Microsoft Dynamics 365 Supply Chain Management Expert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265" table:style-name="ce41">
            <text:p>£3,26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B-920T00</text:p>
          </table:table-cell>
          <table:table-cell office:value-type="string" table:style-name="ce38">
            <text:p><text:a xlink:href="https://www.flane.co.uk/course/23965">Introduction to Microsoft Dynamics 365 (ERP)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00" table:style-name="ce41">
            <text:p>£9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B-230T01</text:p>
          </table:table-cell>
          <table:table-cell office:value-type="string" table:style-name="ce38">
            <text:p><text:a xlink:href="https://www.flane.co.uk/course/21655">Microsoft Dynamics 365 Customer Service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485" table:style-name="ce41">
            <text:p>£2,48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B-240T00</text:p>
          </table:table-cell>
          <table:table-cell office:value-type="string" table:style-name="ce38">
            <text:p><text:a xlink:href="https://www.flane.co.uk/course/21656">Microsoft Dynamics 365 Field Service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485" table:style-name="ce41">
            <text:p>£2,48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B-800T00</text:p>
          </table:table-cell>
          <table:table-cell office:value-type="string" table:style-name="ce38">
            <text:p><text:a xlink:href="https://www.flane.co.uk/course/23367">Manage business solutions with Microsoft Dynamics 365 Business Central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265" table:style-name="ce41">
            <text:p>£3,26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B-310T00</text:p>
          </table:table-cell>
          <table:table-cell office:value-type="string" table:style-name="ce38">
            <text:p><text:a xlink:href="https://www.flane.co.uk/course/21562">Manage Financial Operations with Dynamics 365 Finance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485" table:style-name="ce41">
            <text:p>£2,48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B-330T00</text:p>
          </table:table-cell>
          <table:table-cell office:value-type="string" table:style-name="ce38">
            <text:p><text:a xlink:href="https://www.flane.co.uk/course/21603">Microsoft Dynamics 365 Supply Chain Management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265" table:style-name="ce41">
            <text:p>£3,26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B-500T00</text:p>
          </table:table-cell>
          <table:table-cell office:value-type="string" table:style-name="ce38">
            <text:p><text:a xlink:href="https://www.flane.co.uk/course/21246">Microsoft Dynamics 365: Finance and Operations Apps Developer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265" table:style-name="ce41">
            <text:p>£3,26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B-700T00</text:p>
          </table:table-cell>
          <table:table-cell office:value-type="string" table:style-name="ce38">
            <text:p><text:a xlink:href="https://www.flane.co.uk/course/21605">Microsoft Dynamics 365: Finance and Operations Apps Solution Architect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265" table:style-name="ce41">
            <text:p>£3,26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PL-900T00</text:p>
          </table:table-cell>
          <table:table-cell office:value-type="string" table:style-name="ce38">
            <text:p><text:a xlink:href="https://www.flane.co.uk/course/21448">Introduction to Microsoft Power Platform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695" table:style-name="ce41">
            <text:p>£1,6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PL-200T00</text:p>
          </table:table-cell>
          <table:table-cell office:value-type="string" table:style-name="ce38">
            <text:p><text:a xlink:href="https://www.flane.co.uk/course/23369">Microsoft Power Platform Functional Consultant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65" table:style-name="ce41">
            <text:p>£3,46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PL-400T00</text:p>
          </table:table-cell>
          <table:table-cell office:value-type="string" table:style-name="ce38">
            <text:p><text:a xlink:href="https://www.flane.co.uk/course/23371">Microsoft Power Platform Developer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65" table:style-name="ce41">
            <text:p>£3,46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PL-600T00</text:p>
          </table:table-cell>
          <table:table-cell office:value-type="string" table:style-name="ce38">
            <text:p><text:a xlink:href="https://www.flane.co.uk/course/23966">Microsoft Power Platform Solution Architect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10" table:style-name="ce41">
            <text:p>£2,6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PL-300T00</text:p>
          </table:table-cell>
          <table:table-cell office:value-type="string" table:style-name="ce38">
            <text:p><text:a xlink:href="https://www.flane.co.uk/course/26583">Design and Manage Analytics Solutions Using Power BI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20" table:style-name="ce41">
            <text:p>£2,3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PL-500T00</text:p>
          </table:table-cell>
          <table:table-cell office:value-type="string" table:style-name="ce38">
            <text:p><text:a xlink:href="https://www.flane.co.uk/course/29826">Microsoft Power Automate RPA Developer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65" table:style-name="ce41">
            <text:p>£3,46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S-4008</text:p>
          </table:table-cell>
          <table:table-cell office:value-type="string" table:style-name="ce38">
            <text:p><text:a xlink:href="https://www.flane.co.uk/course/35929">Information Security Administrator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1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00" table:style-name="ce41">
            <text:p>£9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S-4019</text:p>
          </table:table-cell>
          <table:table-cell office:value-type="string" table:style-name="ce38">
            <text:p><text:a xlink:href="https://www.flane.co.uk/course/34643">Enhance security operations by using Microsoft Security Copilot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D-4011</text:p>
          </table:table-cell>
          <table:table-cell office:value-type="string" table:style-name="ce38">
            <text:p><text:a xlink:href="https://www.flane.co.uk/course/23945">Microsoft Security, Compliance, and Identity Fundamental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S-4023</text:p>
          </table:table-cell>
          <table:table-cell office:value-type="string" table:style-name="ce38">
            <text:p><text:a xlink:href="https://www.flane.co.uk/course/34760">Configure and govern entitlement with Microsoft Entra ID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S-4018</text:p>
          </table:table-cell>
          <table:table-cell office:value-type="string" table:style-name="ce38">
            <text:p><text:a xlink:href="https://www.flane.co.uk/course/29909">Microsoft Cybersecurity Architect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10" table:style-name="ce41">
            <text:p>£2,6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D-102T00</text:p>
          </table:table-cell>
          <table:table-cell office:value-type="string" table:style-name="ce38">
            <text:p><text:a xlink:href="https://www.flane.co.uk/course/23942">Microsoft Security Operations Analyst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10" table:style-name="ce41">
            <text:p>£2,6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S-4010</text:p>
          </table:table-cell>
          <table:table-cell office:value-type="string" table:style-name="ce38">
            <text:p><text:a xlink:href="https://www.flane.co.uk/course/23943">Microsoft Identity and Access Administrator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10" table:style-name="ce41">
            <text:p>£2,6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S-4012</text:p>
          </table:table-cell>
          <table:table-cell office:value-type="string" table:style-name="ce38">
            <text:p><text:a xlink:href="https://www.flane.co.uk/course/22751">Microsoft Azure Security Technologie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1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10" table:style-name="ce41">
            <text:p>£2,6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S-721T00</text:p>
          </table:table-cell>
          <table:table-cell office:value-type="string" table:style-name="ce38">
            <text:p><text:a xlink:href="https://www.flane.co.uk/course/32434">Plan, configure, and manage collaboration communications systems with Microsoft Team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65" table:style-name="ce41">
            <text:p>£3,46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S-900T01</text:p>
          </table:table-cell>
          <table:table-cell office:value-type="string" table:style-name="ce38">
            <text:p><text:a xlink:href="https://www.flane.co.uk/course/22790">Introduction to Microsoft 365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S-102T00</text:p>
          </table:table-cell>
          <table:table-cell office:value-type="string" table:style-name="ce38">
            <text:p><text:a xlink:href="https://www.flane.co.uk/course/32435">Microsoft 365 Administrator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65" table:style-name="ce41">
            <text:p>£3,46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S-700T00</text:p>
          </table:table-cell>
          <table:table-cell office:value-type="string" table:style-name="ce38">
            <text:p><text:a xlink:href="https://www.flane.co.uk/course/21247">Managing Microsoft Team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10" table:style-name="ce41">
            <text:p>£2,6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SC-401T00</text:p>
          </table:table-cell>
          <table:table-cell office:value-type="string" table:style-name="ce38">
            <text:p><text:a xlink:href="https://www.flane.co.uk/course/35929">Information Security Administrator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10" table:style-name="ce41">
            <text:p>£2,6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SC-5006</text:p>
          </table:table-cell>
          <table:table-cell office:value-type="string" table:style-name="ce38">
            <text:p><text:a xlink:href="https://www.flane.co.uk/course/34643">Enhance security operations by using Microsoft Security Copilot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SC-900T00</text:p>
          </table:table-cell>
          <table:table-cell office:value-type="string" table:style-name="ce38">
            <text:p><text:a xlink:href="https://www.flane.co.uk/course/23945">Microsoft Security, Compliance, and Identity Fundamental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SC-5008</text:p>
          </table:table-cell>
          <table:table-cell office:value-type="string" table:style-name="ce38">
            <text:p><text:a xlink:href="https://www.flane.co.uk/course/34760">Configure and govern entitlement with Microsoft Entra ID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SC-100T00</text:p>
          </table:table-cell>
          <table:table-cell office:value-type="string" table:style-name="ce38">
            <text:p><text:a xlink:href="https://www.flane.co.uk/course/29909">Microsoft Cybersecurity Architect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10" table:style-name="ce41">
            <text:p>£2,6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SC-200T00</text:p>
          </table:table-cell>
          <table:table-cell office:value-type="string" table:style-name="ce38">
            <text:p><text:a xlink:href="https://www.flane.co.uk/course/23942">Microsoft Security Operations Analyst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10" table:style-name="ce41">
            <text:p>£2,6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SC-300T00</text:p>
          </table:table-cell>
          <table:table-cell office:value-type="string" table:style-name="ce38">
            <text:p><text:a xlink:href="https://www.flane.co.uk/course/23943">Microsoft Identity and Access Administrator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10" table:style-name="ce41">
            <text:p>£2,6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Z-500T00</text:p>
          </table:table-cell>
          <table:table-cell office:value-type="string" table:style-name="ce38">
            <text:p><text:a xlink:href="https://www.flane.co.uk/course/22751">Microsoft Azure Security Technologie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10" table:style-name="ce41">
            <text:p>£2,6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DP-3028</text:p>
          </table:table-cell>
          <table:table-cell office:value-type="string" table:style-name="ce38">
            <text:p><text:a xlink:href="https://www.flane.co.uk/course/36173">Implement Generative AI engineering with Azure Databrick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DP-700T00</text:p>
          </table:table-cell>
          <table:table-cell office:value-type="string" table:style-name="ce38">
            <text:p><text:a xlink:href="https://www.flane.co.uk/course/35422">Microsoft Fabric Data Engineer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10" table:style-name="ce41">
            <text:p>£2,6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S-4014</text:p>
          </table:table-cell>
          <table:table-cell office:value-type="string" table:style-name="ce38">
            <text:p><text:a xlink:href="https://www.flane.co.uk/course/35184">Build a foundation to build AI agents and extend Microsoft 365 Copilot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I-3026</text:p>
          </table:table-cell>
          <table:table-cell office:value-type="string" table:style-name="ce38">
            <text:p><text:a xlink:href="https://www.flane.co.uk/course/35924">Develop AI agents on Azure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DP-600T00</text:p>
          </table:table-cell>
          <table:table-cell office:value-type="string" table:style-name="ce38">
            <text:p><text:a xlink:href="https://www.flane.co.uk/course/33956">Microsoft Fabric Analytics Engineer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10" table:style-name="ce41">
            <text:p>£2,6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S-4017</text:p>
          </table:table-cell>
          <table:table-cell office:value-type="string" table:style-name="ce38">
            <text:p><text:a xlink:href="https://www.flane.co.uk/course/35182">Manage and extend Microsoft 365 Copilot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S-4021</text:p>
          </table:table-cell>
          <table:table-cell office:value-type="string" table:style-name="ce38">
            <text:p><text:a xlink:href="https://www.flane.co.uk/course/35737">Copilot Immersion Experience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2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string" table:style-name="ce44">
            <text:p>POA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I-3025</text:p>
          </table:table-cell>
          <table:table-cell office:value-type="string" table:style-name="ce38">
            <text:p><text:a xlink:href="https://www.flane.co.uk/course/35394">Work smarter with AI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S-4015</text:p>
          </table:table-cell>
          <table:table-cell office:value-type="string" table:style-name="ce38">
            <text:p><text:a xlink:href="https://www.flane.co.uk/course/35183">Build custom agents for Microsoft Team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4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I-3017</text:p>
          </table:table-cell>
          <table:table-cell office:value-type="string" table:style-name="ce38">
            <text:p><text:a xlink:href="https://www.flane.co.uk/course/34970">AI for business leader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I-3024</text:p>
          </table:table-cell>
          <table:table-cell office:value-type="string" table:style-name="ce38">
            <text:p><text:a xlink:href="https://www.flane.co.uk/course/35453">Design a dream destination with AI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DP-3015</text:p>
          </table:table-cell>
          <table:table-cell office:value-type="string" table:style-name="ce38">
            <text:p><text:a xlink:href="https://www.flane.co.uk/course/34189">Getting Started with Cosmos DB NoSQL Development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DP-3011</text:p>
          </table:table-cell>
          <table:table-cell office:value-type="string" table:style-name="ce38">
            <text:p><text:a xlink:href="https://www.flane.co.uk/course/34005">Implement a Data Analytics Solution with Azure Databrick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DP-3014</text:p>
          </table:table-cell>
          <table:table-cell office:value-type="string" table:style-name="ce38">
            <text:p><text:a xlink:href="https://www.flane.co.uk/course/34006">Build machine learning solutions using Azure Databrick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DP-3012</text:p>
          </table:table-cell>
          <table:table-cell office:value-type="string" table:style-name="ce38">
            <text:p><text:a xlink:href="https://www.flane.co.uk/course/33953">Implementing a Data Analytics Solution with Azure Synapse Analytic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N/A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string" table:style-name="ce44">
            <text:p>POA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DP-900T00</text:p>
          </table:table-cell>
          <table:table-cell office:value-type="string" table:style-name="ce38">
            <text:p><text:a xlink:href="https://www.flane.co.uk/course/22856">Microsoft Azure Data Fundamental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DP-601T00</text:p>
          </table:table-cell>
          <table:table-cell office:value-type="string" table:style-name="ce38">
            <text:p><text:a xlink:href="https://www.flane.co.uk/course/33033">Implement a Lakehouse with Microsoft Fabric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I-900T00</text:p>
          </table:table-cell>
          <table:table-cell office:value-type="string" table:style-name="ce38">
            <text:p><text:a xlink:href="https://www.flane.co.uk/course/22854">Microsoft Azure AI Fundamental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I-102T00</text:p>
          </table:table-cell>
          <table:table-cell office:value-type="string" table:style-name="ce38">
            <text:p><text:a xlink:href="https://www.flane.co.uk/course/23720">Develop AI solutions in Azure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65" table:style-name="ce41">
            <text:p>£3,46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DP-100T01</text:p>
          </table:table-cell>
          <table:table-cell office:value-type="string" table:style-name="ce38">
            <text:p><text:a xlink:href="https://www.flane.co.uk/course/22787">Designing and Implementing a Data Science Solution on Azure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10" table:style-name="ce41">
            <text:p>£2,6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DP-203T00</text:p>
          </table:table-cell>
          <table:table-cell office:value-type="string" table:style-name="ce38">
            <text:p><text:a xlink:href="https://www.flane.co.uk/course/23941">Data Engineering on Microsoft Azure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10" table:style-name="ce41">
            <text:p>£2,6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DP-300T00</text:p>
          </table:table-cell>
          <table:table-cell office:value-type="string" table:style-name="ce38">
            <text:p><text:a xlink:href="https://www.flane.co.uk/course/22855">Implement scalable database solutions using Azure SQL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10" table:style-name="ce41">
            <text:p>£2,6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DP-080T00</text:p>
          </table:table-cell>
          <table:table-cell office:value-type="string" table:style-name="ce38">
            <text:p><text:a xlink:href="https://www.flane.co.uk/course/23940">Query and modify data with Transact-SQL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695" table:style-name="ce41">
            <text:p>£1,6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Z-040T00</text:p>
          </table:table-cell>
          <table:table-cell office:value-type="string" table:style-name="ce38">
            <text:p><text:a xlink:href="https://www.flane.co.uk/course/25800">Automating Administration with PowerShell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65" table:style-name="ce41">
            <text:p>£3,46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Z-2006</text:p>
          </table:table-cell>
          <table:table-cell office:value-type="string" table:style-name="ce38">
            <text:p><text:a xlink:href="https://www.flane.co.uk/course/35292">Automate Azure Load Testing by using GitHub Action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DP-3020</text:p>
          </table:table-cell>
          <table:table-cell office:value-type="string" table:style-name="ce38">
            <text:p><text:a xlink:href="https://www.flane.co.uk/course/35304">Develop data-driven applications with Azure SQL Database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I-3022</text:p>
          </table:table-cell>
          <table:table-cell office:value-type="string" table:style-name="ce38">
            <text:p><text:a xlink:href="https://www.flane.co.uk/course/35293">Implement knowledge mining with Azure AI Search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S-4002</text:p>
          </table:table-cell>
          <table:table-cell office:value-type="string" table:style-name="ce38">
            <text:p><text:a xlink:href="https://www.flane.co.uk/course/35274">Prepare security and compliance to support Microsoft 365 Copilot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SC-5004</text:p>
          </table:table-cell>
          <table:table-cell office:value-type="string" table:style-name="ce38">
            <text:p><text:a xlink:href="https://www.flane.co.uk/course/35393">Defend against cyberthreats with Microsoft Defender XDR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Z-1010</text:p>
          </table:table-cell>
          <table:table-cell office:value-type="string" table:style-name="ce38">
            <text:p><text:a xlink:href="https://www.flane.co.uk/course/35023">Deploy and manage Azure Arc-enabled Server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Z-2005</text:p>
          </table:table-cell>
          <table:table-cell office:value-type="string" table:style-name="ce38">
            <text:p><text:a xlink:href="https://www.flane.co.uk/course/34608">Develop Generative AI solutions using Azure OpenAI and the Semantic Kernel SDK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Z-1007</text:p>
          </table:table-cell>
          <table:table-cell office:value-type="string" table:style-name="ce38">
            <text:p><text:a xlink:href="https://www.flane.co.uk/course/35012">Deploy and administer Linux virtual machines on Azure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DP-3021</text:p>
          </table:table-cell>
          <table:table-cell office:value-type="string" table:style-name="ce38">
            <text:p><text:a xlink:href="https://www.flane.co.uk/course/35119">Configure and migrate to Azure Database for PostgreSQL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SC-5007</text:p>
          </table:table-cell>
          <table:table-cell office:value-type="string" table:style-name="ce38">
            <text:p><text:a xlink:href="https://www.flane.co.uk/course/34679">Implement Retention, eDiscovery, and Communication Compliance in Microsoft Purview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Z-1008</text:p>
          </table:table-cell>
          <table:table-cell office:value-type="string" table:style-name="ce38">
            <text:p><text:a xlink:href="https://www.flane.co.uk/course/35013">Administer Active Directory Domain Service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PL-7008</text:p>
          </table:table-cell>
          <table:table-cell office:value-type="string" table:style-name="ce38">
            <text:p><text:a xlink:href="https://www.flane.co.uk/course/34971">Create agents in Microsoft Copilot Studio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I-3019</text:p>
          </table:table-cell>
          <table:table-cell office:value-type="string" table:style-name="ce38">
            <text:p><text:a xlink:href="https://www.flane.co.uk/course/34932">Build AI Apps with Azure Database for PostgreSQL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I-3016</text:p>
          </table:table-cell>
          <table:table-cell office:value-type="string" table:style-name="ce38">
            <text:p><text:a xlink:href="https://www.flane.co.uk/course/34761">Develop generative AI apps in Azure AI Foundry portal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DP-603T00</text:p>
          </table:table-cell>
          <table:table-cell office:value-type="string" table:style-name="ce38">
            <text:p><text:a xlink:href="https://www.flane.co.uk/course/34442">Implement Real Time Analytics with Microsoft Fabric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DP-604T00</text:p>
          </table:table-cell>
          <table:table-cell office:value-type="string" table:style-name="ce38">
            <text:p><text:a xlink:href="https://www.flane.co.uk/course/34311">Implement a Data Science and Machine Learning Solution for AI with Microsoft Fabric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PL-7003</text:p>
          </table:table-cell>
          <table:table-cell office:value-type="string" table:style-name="ce38">
            <text:p><text:a xlink:href="https://www.flane.co.uk/course/34142">Create and Manage Model-Driven Apps with Power Apps and Dataverse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SC-5003</text:p>
          </table:table-cell>
          <table:table-cell office:value-type="string" table:style-name="ce38">
            <text:p><text:a xlink:href="https://www.flane.co.uk/course/34450">Implement information protection and data loss prevention by using Microsoft Purview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0.5" table:style-name="ce40">
            <text:p>0.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25" table:style-name="ce41">
            <text:p>£82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S-4004</text:p>
          </table:table-cell>
          <table:table-cell office:value-type="string" table:style-name="ce38">
            <text:p><text:a xlink:href="https://www.flane.co.uk/course/34240">Empower your workforce with Microsoft 365 Copilot Use Case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MS-4007</text:p>
          </table:table-cell>
          <table:table-cell office:value-type="string" table:style-name="ce38">
            <text:p><text:a xlink:href="https://www.flane.co.uk/course/34330">Microsoft 365 Copilot User Enablement Specialist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DP-602T00</text:p>
          </table:table-cell>
          <table:table-cell office:value-type="string" table:style-name="ce38">
            <text:p><text:a xlink:href="https://www.flane.co.uk/course/34310">Implement a Data Warehouse with Microsoft Fabric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DP-605T00</text:p>
          </table:table-cell>
          <table:table-cell office:value-type="string" table:style-name="ce38">
            <text:p><text:a xlink:href="https://www.flane.co.uk/course/34007">Prepare and visualize data with Microsoft Power BI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Z-2002</text:p>
          </table:table-cell>
          <table:table-cell office:value-type="string" table:style-name="ce38">
            <text:p><text:a xlink:href="https://www.flane.co.uk/course/34135">Develop an ASP.NET Core web app that consumes an API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PL-7001</text:p>
          </table:table-cell>
          <table:table-cell office:value-type="string" table:style-name="ce38">
            <text:p><text:a xlink:href="https://www.flane.co.uk/course/34140">Create and Manage Canvas Apps with Power App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I-3003</text:p>
          </table:table-cell>
          <table:table-cell office:value-type="string" table:style-name="ce38">
            <text:p><text:a xlink:href="https://www.flane.co.uk/course/34128">Develop natural language solutions in Azure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SC-5001</text:p>
          </table:table-cell>
          <table:table-cell office:value-type="string" table:style-name="ce38">
            <text:p><text:a xlink:href="https://www.flane.co.uk/course/34143">Configure SIEM security operations using Microsoft Sentinel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0.5" table:style-name="ce40">
            <text:p>0.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25" table:style-name="ce41">
            <text:p>£82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DP-601T00</text:p>
          </table:table-cell>
          <table:table-cell office:value-type="string" table:style-name="ce38">
            <text:p><text:a xlink:href="https://www.flane.co.uk/course/33033">Implement a Lakehouse with Microsoft Fabric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Z-2003</text:p>
          </table:table-cell>
          <table:table-cell office:value-type="string" table:style-name="ce38">
            <text:p><text:a xlink:href="https://www.flane.co.uk/course/34136">Deploy cloud-native apps using Azure Container App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PL-7002</text:p>
          </table:table-cell>
          <table:table-cell office:value-type="string" table:style-name="ce38">
            <text:p><text:a xlink:href="https://www.flane.co.uk/course/34141">Create and Manage Automated Processes by using Power Automate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Z-2001</text:p>
          </table:table-cell>
          <table:table-cell office:value-type="string" table:style-name="ce38">
            <text:p><text:a xlink:href="https://www.flane.co.uk/course/34134">Implement security through a pipeline using Azure DevOp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SC-5002</text:p>
          </table:table-cell>
          <table:table-cell office:value-type="string" table:style-name="ce38">
            <text:p><text:a xlink:href="https://www.flane.co.uk/course/34144">Secure Azure Services and Workloads with Microsoft Defender for Cloud Regulatory Compliance Control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Z-1004</text:p>
          </table:table-cell>
          <table:table-cell office:value-type="string" table:style-name="ce38">
            <text:p><text:a xlink:href="https://www.flane.co.uk/course/34133">Deploy and configure Azure Monitor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Z-1002</text:p>
          </table:table-cell>
          <table:table-cell office:value-type="string" table:style-name="ce38">
            <text:p><text:a xlink:href="https://www.flane.co.uk/course/34131">Configure secure access to your workloads using networking with Azure Virtual Network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I-3004</text:p>
          </table:table-cell>
          <table:table-cell office:value-type="string" table:style-name="ce38">
            <text:p><text:a xlink:href="https://www.flane.co.uk/course/34129">Develop computer vision solutions in Azure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DP-3001</text:p>
          </table:table-cell>
          <table:table-cell office:value-type="string" table:style-name="ce38">
            <text:p><text:a xlink:href="https://www.flane.co.uk/course/34137">Migrate SQL Server workload to Azure SQL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I-3002</text:p>
          </table:table-cell>
          <table:table-cell office:value-type="string" table:style-name="ce38">
            <text:p><text:a xlink:href="https://www.flane.co.uk/course/34127">Develop solutions with Azure AI Document Intelligence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AZ-1003</text:p>
          </table:table-cell>
          <table:table-cell office:value-type="string" table:style-name="ce38">
            <text:p><text:a xlink:href="https://www.flane.co.uk/course/34132">Secure storage for Azure Files and Azure Blob Storage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GH-300T00</text:p>
          </table:table-cell>
          <table:table-cell office:value-type="string" table:style-name="ce38">
            <text:p><text:a xlink:href="https://www.flane.co.uk/course/35925">GitHub Copilot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GH-100T00</text:p>
          </table:table-cell>
          <table:table-cell office:value-type="string" table:style-name="ce38">
            <text:p><text:a xlink:href="https://www.flane.co.uk/course/35962">GitHub fundamentals – Administration basics and product feature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GH-200T00</text:p>
          </table:table-cell>
          <table:table-cell office:value-type="string" table:style-name="ce38">
            <text:p><text:a xlink:href="https://www.flane.co.uk/course/36093">Automate your Workflow with GitHub Action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GH-500T00</text:p>
          </table:table-cell>
          <table:table-cell office:value-type="string" table:style-name="ce38">
            <text:p><text:a xlink:href="https://www.flane.co.uk/course/35926">GitHub Advanced Security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940" table:style-name="ce41">
            <text:p>£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MS-GH-900T00</text:p>
          </table:table-cell>
          <table:table-cell office:value-type="string" table:style-name="ce38">
            <text:p><text:a xlink:href="https://www.flane.co.uk/course/35927">GitHub Foundations</text:a></text:p>
          </table:table-cell>
          <table:table-cell table:style-name="ce43"/>
          <table:table-cell office:value-type="string" table:style-name="ce39">
            <text:p>Microsof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695" table:style-name="ce41">
            <text:p>£1,6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TROSGRID</text:p>
          </table:table-cell>
          <table:table-cell office:value-type="string" table:style-name="ce38">
            <text:p><text:a xlink:href="https://www.flane.co.uk/course/32587">StorageGRID Software Troubleshooting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00" table:style-name="ce41">
            <text:p>£2,6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RSTPY</text:p>
          </table:table-cell>
          <table:table-cell office:value-type="string" table:style-name="ce38">
            <text:p><text:a xlink:href="https://www.flane.co.uk/course/34271">Automating ONTAP REST APIs with Python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35" table:style-name="ce41">
            <text:p>£1,7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ONTAPCF</text:p>
          </table:table-cell>
          <table:table-cell office:value-type="string" table:style-name="ce38">
            <text:p><text:a xlink:href="https://www.flane.co.uk/course/32803">ONTAP Cluster Foundations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70" table:style-name="ce41">
            <text:p>£87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RSTAN</text:p>
          </table:table-cell>
          <table:table-cell office:value-type="string" table:style-name="ce38">
            <text:p><text:a xlink:href="https://www.flane.co.uk/course/34270">Automating ONTAP REST APIs with Ansible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35" table:style-name="ce41">
            <text:p>£1,7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ONTAP9ADM</text:p>
          </table:table-cell>
          <table:table-cell office:value-type="string" table:style-name="ce38">
            <text:p><text:a xlink:href="https://www.flane.co.uk/course/14425">ONTAP Cluster Administration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60" table:style-name="ce41">
            <text:p>£2,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CDOTDP9</text:p>
          </table:table-cell>
          <table:table-cell office:value-type="string" table:style-name="ce38">
            <text:p><text:a xlink:href="https://www.flane.co.uk/course/14554">ONTAP Cluster Administration and Data Protection Bundle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330" table:style-name="ce41">
            <text:p>£4,33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PERFCDOT</text:p>
          </table:table-cell>
          <table:table-cell office:value-type="string" table:style-name="ce38">
            <text:p><text:a xlink:href="https://www.flane.co.uk/course/5813">ONTAP Performance Administration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60" table:style-name="ce41">
            <text:p>£2,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SGWSADM</text:p>
          </table:table-cell>
          <table:table-cell office:value-type="string" table:style-name="ce38">
            <text:p><text:a xlink:href="https://www.flane.co.uk/course/19652">StorageGRID Administration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60" table:style-name="ce41">
            <text:p>£2,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OTS</text:p>
          </table:table-cell>
          <table:table-cell office:value-type="string" table:style-name="ce38">
            <text:p><text:a xlink:href="https://www.flane.co.uk/course/23419">ONTAP Select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00" table:style-name="ce41">
            <text:p>£2,6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CATSP</text:p>
          </table:table-cell>
          <table:table-cell office:value-type="string" table:style-name="ce38">
            <text:p><text:a xlink:href="https://www.flane.co.uk/course/17179">ONTAP Troubleshooting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60" table:style-name="ce41">
            <text:p>£3,4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SSRTS</text:p>
          </table:table-cell>
          <table:table-cell office:value-type="string" table:style-name="ce38">
            <text:p><text:a xlink:href="https://www.flane.co.uk/course/7958">Storage System Recovery &amp; Troubleshooting for Partners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60" table:style-name="ce41">
            <text:p>£3,4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MCCADM</text:p>
          </table:table-cell>
          <table:table-cell office:value-type="string" table:style-name="ce38">
            <text:p><text:a xlink:href="https://www.flane.co.uk/course/35288">MetroCluster Administration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35" table:style-name="ce41">
            <text:p>£1,7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DATAPROT9</text:p>
          </table:table-cell>
          <table:table-cell office:value-type="string" table:style-name="ce38">
            <text:p><text:a xlink:href="https://www.flane.co.uk/course/14426">ONTAP Data Protection Administration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35" table:style-name="ce41">
            <text:p>£1,7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OCSA</text:p>
          </table:table-cell>
          <table:table-cell office:value-type="string" table:style-name="ce38">
            <text:p><text:a xlink:href="https://www.flane.co.uk/course/16679">ONTAP Security and Compliance Solutions Administration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35" table:style-name="ce41">
            <text:p>£1,7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PROTSQL</text:p>
          </table:table-cell>
          <table:table-cell office:value-type="string" table:style-name="ce38">
            <text:p><text:a xlink:href="https://www.flane.co.uk/course/20788">Protecting SQL Server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35" table:style-name="ce41">
            <text:p>£1,7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SCADMIN</text:p>
          </table:table-cell>
          <table:table-cell office:value-type="string" table:style-name="ce38">
            <text:p><text:a xlink:href="https://www.flane.co.uk/course/18954">SnapCenter Administration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60" table:style-name="ce41">
            <text:p>£2,6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ONTAPCF</text:p>
          </table:table-cell>
          <table:table-cell office:value-type="string" table:style-name="ce38">
            <text:p><text:a xlink:href="https://www.flane.co.uk/course/32803">ONTAP Cluster Foundations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70" table:style-name="ce41">
            <text:p>£87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AIQUMTS</text:p>
          </table:table-cell>
          <table:table-cell office:value-type="string" table:style-name="ce38">
            <text:p><text:a xlink:href="https://www.flane.co.uk/course/34315">Active IQ Unified Manager Troubleshooting<text:s/>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00" table:style-name="ce41">
            <text:p>£2,6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AOCMCDOT</text:p>
          </table:table-cell>
          <table:table-cell office:value-type="string" table:style-name="ce38">
            <text:p><text:a xlink:href="https://www.flane.co.uk/course/9241">Administration of Active IQ Unified Manager ONTAP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35" table:style-name="ce41">
            <text:p>£1,7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NFSAD</text:p>
          </table:table-cell>
          <table:table-cell office:value-type="string" table:style-name="ce38">
            <text:p><text:a xlink:href="https://www.flane.co.uk/course/15305">ONTAP NFS Administration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70" table:style-name="ce41">
            <text:p>£87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CIFSAD</text:p>
          </table:table-cell>
          <table:table-cell office:value-type="string" table:style-name="ce38">
            <text:p><text:a xlink:href="https://www.flane.co.uk/course/15304">ONTAP SMB Administration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35" table:style-name="ce41">
            <text:p>£1,7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VVNA</text:p>
          </table:table-cell>
          <table:table-cell office:value-type="string" table:style-name="ce38">
            <text:p><text:a xlink:href="https://www.flane.co.uk/course/2448">VMware vSphere on NetApp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140" table:style-name="ce41">
            <text:p>£4,1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UOTFVVS</text:p>
          </table:table-cell>
          <table:table-cell office:value-type="string" table:style-name="ce38">
            <text:p><text:a xlink:href="https://www.flane.co.uk/course/35185">Using NetApp tools for <text:s/>VMware vSphere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35" table:style-name="ce41">
            <text:p>£1,7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SANIMP</text:p>
          </table:table-cell>
          <table:table-cell office:value-type="string" table:style-name="ce38">
            <text:p><text:a xlink:href="https://www.flane.co.uk/course/6522">ONTAP SAN Implementation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00" table:style-name="ce41">
            <text:p>£2,6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SANADM</text:p>
          </table:table-cell>
          <table:table-cell office:value-type="string" table:style-name="ce38">
            <text:p><text:a xlink:href="https://www.flane.co.uk/course/20496">ONTAP SAN Administration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35" table:style-name="ce41">
            <text:p>£1,7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MDENBXP</text:p>
          </table:table-cell>
          <table:table-cell office:value-type="string" table:style-name="ce38">
            <text:p><text:a xlink:href="https://www.flane.co.uk/course/34081">Managing Your Data Estate with NetApp BlueXP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70" table:style-name="ce41">
            <text:p>£87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CVOTS</text:p>
          </table:table-cell>
          <table:table-cell office:value-type="string" table:style-name="ce38">
            <text:p><text:a xlink:href="https://www.flane.co.uk/course/35235">Cloud Volumes ONTAP <text:s/>Troubleshooting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35" table:style-name="ce41">
            <text:p>£1,7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MIWCI</text:p>
          </table:table-cell>
          <table:table-cell office:value-type="string" table:style-name="ce38">
            <text:p><text:a xlink:href="https://www.flane.co.uk/course/34596">Monitoring Infrastructures with Cloud Insights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00" table:style-name="ce41">
            <text:p>£2,6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UNBXPP</text:p>
          </table:table-cell>
          <table:table-cell office:value-type="string" table:style-name="ce38">
            <text:p><text:a xlink:href="https://www.flane.co.uk/course/34312">Using BlueXP Protection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70" table:style-name="ce41">
            <text:p>£87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IHCGC</text:p>
          </table:table-cell>
          <table:table-cell office:value-type="string" table:style-name="ce38">
            <text:p><text:a xlink:href="https://www.flane.co.uk/course/32585">Integrating Hybrid Clouds with Google Cloud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35" table:style-name="ce41">
            <text:p>£1,7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NBXCAM</text:p>
          </table:table-cell>
          <table:table-cell office:value-type="string" table:style-name="ce38">
            <text:p><text:a xlink:href="https://www.flane.co.uk/course/34314">BlueXP Classification Analysis and Management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35" table:style-name="ce41">
            <text:p>£1,7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IHCAWS</text:p>
          </table:table-cell>
          <table:table-cell office:value-type="string" table:style-name="ce38">
            <text:p><text:a xlink:href="https://www.flane.co.uk/course/33360">Integrating Hybrid Clouds with AWS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35" table:style-name="ce41">
            <text:p>£1,7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IHCF</text:p>
          </table:table-cell>
          <table:table-cell office:value-type="string" table:style-name="ce38">
            <text:p><text:a xlink:href="https://www.flane.co.uk/course/30922">Integrating Hybrid Clouds Foundation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70" table:style-name="ce41">
            <text:p>£87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IHCAZ</text:p>
          </table:table-cell>
          <table:table-cell office:value-type="string" table:style-name="ce38">
            <text:p><text:a xlink:href="https://www.flane.co.uk/course/30931">Integrating Hybrid Clouds with Microsoft Azure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35" table:style-name="ce41">
            <text:p>£1,7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NA-ESADM</text:p>
          </table:table-cell>
          <table:table-cell office:value-type="string" table:style-name="ce38">
            <text:p><text:a xlink:href="https://www.flane.co.uk/course/35768">E-Series and EF-Series SANtricity Administration</text:a></text:p>
          </table:table-cell>
          <table:table-cell table:style-name="ce43"/>
          <table:table-cell office:value-type="string" table:style-name="ce39">
            <text:p>NetApp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735" table:style-name="ce41">
            <text:p>£1,7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OM-HTSBC</text:p>
          </table:table-cell>
          <table:table-cell office:value-type="string" table:style-name="ce38">
            <text:p><text:a xlink:href="https://www.flane.co.uk/course/35546">Horizon Troubleshooting Bootcamp</text:a></text:p>
          </table:table-cell>
          <table:table-cell table:style-name="ce43"/>
          <table:table-cell office:value-type="string" table:style-name="ce39">
            <text:p>Omniss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675" table:style-name="ce41">
            <text:p>£3,6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OM-HCSNGAZDM</text:p>
          </table:table-cell>
          <table:table-cell office:value-type="string" table:style-name="ce38">
            <text:p><text:a xlink:href="https://www.flane.co.uk/course/35547">Horizon Cloud Service Next-Gen on Microsoft Azure Deploy and Manage</text:a></text:p>
          </table:table-cell>
          <table:table-cell table:style-name="ce43"/>
          <table:table-cell office:value-type="string" table:style-name="ce39">
            <text:p>Omniss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995" table:style-name="ce41">
            <text:p>£2,9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OM-HDM</text:p>
          </table:table-cell>
          <table:table-cell office:value-type="string" table:style-name="ce38">
            <text:p><text:a xlink:href="https://www.flane.co.uk/course/35580">Horizon Deploy and Manage<text:s/></text:a></text:p>
          </table:table-cell>
          <table:table-cell table:style-name="ce43"/>
          <table:table-cell office:value-type="string" table:style-name="ce39">
            <text:p>Omniss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675" table:style-name="ce41">
            <text:p>£3,6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OM-WS1SUEM22</text:p>
          </table:table-cell>
          <table:table-cell office:value-type="string" table:style-name="ce38">
            <text:p><text:a xlink:href="https://www.flane.co.uk/course/35550">Omnissa Workspace ONE: Skills for UEM [V22.x]</text:a></text:p>
          </table:table-cell>
          <table:table-cell table:style-name="ce43"/>
          <table:table-cell office:value-type="string" table:style-name="ce39">
            <text:p>Omniss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float" office:value="3" table:style-name="ce40">
            <text:p>3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OM-WS1AI22</text:p>
          </table:table-cell>
          <table:table-cell office:value-type="string" table:style-name="ce38">
            <text:p><text:a xlink:href="https://www.flane.co.uk/course/35556">Omnissa Workspace ONE: Advanced Integrations [V22.x]</text:a></text:p>
          </table:table-cell>
          <table:table-cell table:style-name="ce43"/>
          <table:table-cell office:value-type="string" table:style-name="ce39">
            <text:p>Omniss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float" office:value="5" table:style-name="ce40">
            <text:p>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OM-WS1UEMTS22</text:p>
          </table:table-cell>
          <table:table-cell office:value-type="string" table:style-name="ce38">
            <text:p><text:a xlink:href="https://www.flane.co.uk/course/35554">Omnissa Workspace ONE: UEM Troubleshooting [V22.x]</text:a></text:p>
          </table:table-cell>
          <table:table-cell table:style-name="ce43"/>
          <table:table-cell office:value-type="string" table:style-name="ce39">
            <text:p>Omniss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float" office:value="2" table:style-name="ce40">
            <text:p>2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OM-WS1DMUEMT22</text:p>
          </table:table-cell>
          <table:table-cell office:value-type="string" table:style-name="ce38">
            <text:p><text:a xlink:href="https://www.flane.co.uk/course/35551">Omnissa Workspace ONE: Deploy and Manage plus UEM Troubleshooting Fast Track [V22.x]</text:a></text:p>
          </table:table-cell>
          <table:table-cell table:style-name="ce43"/>
          <table:table-cell office:value-type="string" table:style-name="ce39">
            <text:p>Omniss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float" office:value="5" table:style-name="ce40">
            <text:p>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OM-WS1I22</text:p>
          </table:table-cell>
          <table:table-cell office:value-type="string" table:style-name="ce38">
            <text:p><text:a xlink:href="https://www.flane.co.uk/course/35555">Omnissa Workspace ONE: Integrations [V22.x]</text:a></text:p>
          </table:table-cell>
          <table:table-cell table:style-name="ce43"/>
          <table:table-cell office:value-type="string" table:style-name="ce39">
            <text:p>Omniss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float" office:value="2" table:style-name="ce40">
            <text:p>2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OM-WS1UEMBC22</text:p>
          </table:table-cell>
          <table:table-cell office:value-type="string" table:style-name="ce38">
            <text:p><text:a xlink:href="https://www.flane.co.uk/course/35553">Omnissa Workspace ONE: UEM Bootcamp [V22.x]</text:a></text:p>
          </table:table-cell>
          <table:table-cell table:style-name="ce43"/>
          <table:table-cell office:value-type="string" table:style-name="ce39">
            <text:p>Omnissa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N/A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string" table:style-name="ce40">
            <text:p>N/A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PA-PCXDR-IA</text:p>
          </table:table-cell>
          <table:table-cell office:value-type="string" table:style-name="ce38">
            <text:p><text:a xlink:href="https://www.flane.co.uk/course/36479">Cortex XDR: Investigation and Analysis</text:a></text:p>
          </table:table-cell>
          <table:table-cell table:style-name="ce43"/>
          <table:table-cell office:value-type="string" table:style-name="ce39">
            <text:p>Palo Alto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575" table:style-name="ce41">
            <text:p>£1,5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PA-XSOAR-ESA</text:p>
          </table:table-cell>
          <table:table-cell office:value-type="string" table:style-name="ce38">
            <text:p><text:a xlink:href="https://www.flane.co.uk/course/36237">Cortex XSOAR: Engineering Security Automation Solutions</text:a></text:p>
          </table:table-cell>
          <table:table-cell table:style-name="ce43"/>
          <table:table-cell office:value-type="string" table:style-name="ce39">
            <text:p>Palo Alto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000" table:style-name="ce41">
            <text:p>£3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PA-PSMACB</text:p>
          </table:table-cell>
          <table:table-cell office:value-type="string" table:style-name="ce38">
            <text:p><text:a xlink:href="https://www.flane.co.uk/course/36341">Prisma Access Browser</text:a></text:p>
          </table:table-cell>
          <table:table-cell table:style-name="ce43"/>
          <table:table-cell office:value-type="string" table:style-name="ce39">
            <text:p>Palo Alto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25" table:style-name="ce41">
            <text:p>£82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PA-PCXDR-SOI</text:p>
          </table:table-cell>
          <table:table-cell office:value-type="string" table:style-name="ce38">
            <text:p><text:a xlink:href="https://www.flane.co.uk/course/36157">Cortex XDR: Security Operations and Integration</text:a></text:p>
          </table:table-cell>
          <table:table-cell table:style-name="ce43"/>
          <table:table-cell office:value-type="string" table:style-name="ce39">
            <text:p>Palo Alto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65" table:style-name="ce41">
            <text:p>£2,36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PA-PSDWDO</text:p>
          </table:table-cell>
          <table:table-cell office:value-type="string" table:style-name="ce38">
            <text:p><text:a xlink:href="https://www.flane.co.uk/course/35777">Prisma SD-WAN: Design and Operation</text:a></text:p>
          </table:table-cell>
          <table:table-cell table:style-name="ce43"/>
          <table:table-cell office:value-type="string" table:style-name="ce39">
            <text:p>Palo Alto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50" table:style-name="ce41">
            <text:p>£3,1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PA-XSIAM-SOIA</text:p>
          </table:table-cell>
          <table:table-cell office:value-type="string" table:style-name="ce38">
            <text:p><text:a xlink:href="https://www.flane.co.uk/course/35939">Cortex XSIAM: Security Operations, Integration and Automation</text:a></text:p>
          </table:table-cell>
          <table:table-cell table:style-name="ce43"/>
          <table:table-cell office:value-type="string" table:style-name="ce39">
            <text:p>Palo Alto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65" table:style-name="ce41">
            <text:p>£2,36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PA-PASSECD</text:p>
          </table:table-cell>
          <table:table-cell office:value-type="string" table:style-name="ce38">
            <text:p><text:a xlink:href="https://www.flane.co.uk/course/35524">Prisma Access SSE: Configuration and Deployment</text:a></text:p>
          </table:table-cell>
          <table:table-cell table:style-name="ce43"/>
          <table:table-cell office:value-type="string" table:style-name="ce39">
            <text:p>Palo Alto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000" table:style-name="ce41">
            <text:p>£3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PA-PAN-CNSA</text:p>
          </table:table-cell>
          <table:table-cell office:value-type="string" table:style-name="ce38">
            <text:p><text:a xlink:href="https://www.flane.co.uk/course/35570">Panorama: Centralized Network Security Administration</text:a></text:p>
          </table:table-cell>
          <table:table-cell table:style-name="ce43"/>
          <table:table-cell office:value-type="string" table:style-name="ce39">
            <text:p>Palo Alto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575" table:style-name="ce41">
            <text:p>£1,5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PA-PAN-NGFW</text:p>
          </table:table-cell>
          <table:table-cell office:value-type="string" table:style-name="ce38">
            <text:p><text:a xlink:href="https://www.flane.co.uk/course/35568">Panorama: NGFW Management</text:a></text:p>
          </table:table-cell>
          <table:table-cell table:style-name="ce43"/>
          <table:table-cell office:value-type="string" table:style-name="ce39">
            <text:p>Palo Alto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575" table:style-name="ce41">
            <text:p>£1,5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PA-XSIAM-IA</text:p>
          </table:table-cell>
          <table:table-cell office:value-type="string" table:style-name="ce38">
            <text:p><text:a xlink:href="https://www.flane.co.uk/course/35758">Cortex XSIAM for Investigation and Analysis</text:a></text:p>
          </table:table-cell>
          <table:table-cell table:style-name="ce43"/>
          <table:table-cell office:value-type="string" table:style-name="ce39">
            <text:p>Palo Alto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575" table:style-name="ce41">
            <text:p>£1,5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PA-EDU-210</text:p>
          </table:table-cell>
          <table:table-cell office:value-type="string" table:style-name="ce38">
            <text:p><text:a xlink:href="https://www.flane.co.uk/course/20354">Firewall Essentials: Configuration and Management</text:a></text:p>
          </table:table-cell>
          <table:table-cell table:style-name="ce43"/>
          <table:table-cell office:value-type="string" table:style-name="ce39">
            <text:p>Palo Alto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50" table:style-name="ce41">
            <text:p>£3,1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PA-EDU-330</text:p>
          </table:table-cell>
          <table:table-cell office:value-type="string" table:style-name="ce38">
            <text:p><text:a xlink:href="https://www.flane.co.uk/course/20357">Firewall: Troubleshooting</text:a></text:p>
          </table:table-cell>
          <table:table-cell table:style-name="ce43"/>
          <table:table-cell office:value-type="string" table:style-name="ce39">
            <text:p>Palo Alto Networks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65" table:style-name="ce41">
            <text:p>£2,36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PR-PPMP2F</text:p>
          </table:table-cell>
          <table:table-cell office:value-type="string" table:style-name="ce38">
            <text:p><text:a xlink:href="https://www.flane.co.uk/course/1991">PRINCE2 2009 Foundation</text:a></text:p>
          </table:table-cell>
          <table:table-cell table:style-name="ce43"/>
          <table:table-cell office:value-type="string" table:style-name="ce39">
            <text:p>Project Manageme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N/A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string" table:style-name="ce44">
            <text:p>POA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PR-PBPP2FP</text:p>
          </table:table-cell>
          <table:table-cell office:value-type="string" table:style-name="ce38">
            <text:p><text:a xlink:href="https://www.flane.co.uk/course/1992">PRINCE2 2017 Foundation and Practitioner</text:a></text:p>
          </table:table-cell>
          <table:table-cell table:style-name="ce43"/>
          <table:table-cell office:value-type="string" table:style-name="ce39">
            <text:p>Project Manageme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945" table:style-name="ce41">
            <text:p>£1,94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PR-MSPFP</text:p>
          </table:table-cell>
          <table:table-cell office:value-type="string" table:style-name="ce38">
            <text:p><text:a xlink:href="https://www.flane.co.uk/course/9169">Managing Successful Programmes (MSP) Foundation and Practitioner</text:a></text:p>
          </table:table-cell>
          <table:table-cell table:style-name="ce43"/>
          <table:table-cell office:value-type="string" table:style-name="ce39">
            <text:p>Project Manageme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050" table:style-name="ce41">
            <text:p>£2,0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PR-P2AGF</text:p>
          </table:table-cell>
          <table:table-cell office:value-type="string" table:style-name="ce38">
            <text:p><text:a xlink:href="https://www.flane.co.uk/course/20476">PRINCE2 Agile Foundation</text:a></text:p>
          </table:table-cell>
          <table:table-cell table:style-name="ce43"/>
          <table:table-cell office:value-type="string" table:style-name="ce39">
            <text:p>Project Manageme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325" table:style-name="ce41">
            <text:p>£1,32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PR-P2AGP</text:p>
          </table:table-cell>
          <table:table-cell office:value-type="string" table:style-name="ce38">
            <text:p><text:a xlink:href="https://www.flane.co.uk/course/20479">Prince2 Agile Practitioner</text:a></text:p>
          </table:table-cell>
          <table:table-cell table:style-name="ce43"/>
          <table:table-cell office:value-type="string" table:style-name="ce39">
            <text:p>Project Manageme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325" table:style-name="ce41">
            <text:p>£1,32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PMPBC</text:p>
          </table:table-cell>
          <table:table-cell office:value-type="string" table:style-name="ce38">
            <text:p><text:a xlink:href="https://www.flane.co.uk/course/2278">PMP Boot Camp</text:a></text:p>
          </table:table-cell>
          <table:table-cell table:style-name="ce43"/>
          <table:table-cell office:value-type="string" table:style-name="ce39">
            <text:p>Project Managemen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495" table:style-name="ce41">
            <text:p>£2,4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RH104</text:p>
          </table:table-cell>
          <table:table-cell office:value-type="string" table:style-name="ce38">
            <text:p><text:a xlink:href="https://www.flane.co.uk/course/34367">Getting Started with Linux Fundamentals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060" table:style-name="ce41">
            <text:p>£1,0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RH124</text:p>
          </table:table-cell>
          <table:table-cell office:value-type="string" table:style-name="ce38">
            <text:p><text:a xlink:href="https://www.flane.co.uk/course/2620">Red Hat System Administration I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50" table:style-name="ce41">
            <text:p>£2,6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RH174</text:p>
          </table:table-cell>
          <table:table-cell office:value-type="string" table:style-name="ce38">
            <text:p><text:a xlink:href="https://www.flane.co.uk/course/34368">Managing CentOS Migrations and RHEL Upgrades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530" table:style-name="ce41">
            <text:p>£53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RH134</text:p>
          </table:table-cell>
          <table:table-cell office:value-type="string" table:style-name="ce38">
            <text:p><text:a xlink:href="https://www.flane.co.uk/course/2621">Red Hat System Administration II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375" table:style-name="ce41">
            <text:p>£3,3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RH135</text:p>
          </table:table-cell>
          <table:table-cell office:value-type="string" table:style-name="ce38">
            <text:p><text:a xlink:href="https://www.flane.co.uk/course/2622">Red Hat System Administration II with RHCSA Exam (EX200)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681" table:style-name="ce41">
            <text:p>£3,681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RH199</text:p>
          </table:table-cell>
          <table:table-cell office:value-type="string" table:style-name="ce38">
            <text:p><text:a xlink:href="https://www.flane.co.uk/course/2640">RHCSA Rapid Track Course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40" table:style-name="ce41">
            <text:p>£3,5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RH200</text:p>
          </table:table-cell>
          <table:table-cell office:value-type="string" table:style-name="ce38">
            <text:p><text:a xlink:href="https://www.flane.co.uk/course/2623">RHCSA Rapid Track Course with Exam (EX200)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838" table:style-name="ce41">
            <text:p>£3,838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RH294</text:p>
          </table:table-cell>
          <table:table-cell office:value-type="string" table:style-name="ce38">
            <text:p><text:a xlink:href="https://www.flane.co.uk/course/20244">Red Hat Enterprise Linux Automation with Ansible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80" table:style-name="ce41">
            <text:p>£3,1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RH295</text:p>
          </table:table-cell>
          <table:table-cell office:value-type="string" table:style-name="ce38">
            <text:p><text:a xlink:href="https://www.flane.co.uk/course/20245">Red Hat Enterprise Linux Automation with Ansible and Exam (EX294)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96" table:style-name="ce41">
            <text:p>£3,496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RH342</text:p>
          </table:table-cell>
          <table:table-cell office:value-type="string" table:style-name="ce38">
            <text:p><text:a xlink:href="https://www.flane.co.uk/course/12809">Red Hat Enterprise Linux Diagnostics and Troubleshooting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80" table:style-name="ce41">
            <text:p>£3,1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RH445</text:p>
          </table:table-cell>
          <table:table-cell office:value-type="string" table:style-name="ce38">
            <text:p><text:a xlink:href="https://www.flane.co.uk/course/33367">Red Hat High Availability Clustering for SAP Solutions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975" table:style-name="ce41">
            <text:p>£3,9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RH343</text:p>
          </table:table-cell>
          <table:table-cell office:value-type="string" table:style-name="ce38">
            <text:p><text:a xlink:href="https://www.flane.co.uk/course/12810">Red Hat Enterprise Linux Diagnostics and Troubleshooting with Exam (EX342)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96" table:style-name="ce41">
            <text:p>£3,496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RH358</text:p>
          </table:table-cell>
          <table:table-cell office:value-type="string" table:style-name="ce38">
            <text:p><text:a xlink:href="https://www.flane.co.uk/course/23193">Red Hat Services Management and Automation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975" table:style-name="ce41">
            <text:p>£3,9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RH359</text:p>
          </table:table-cell>
          <table:table-cell office:value-type="string" table:style-name="ce38">
            <text:p><text:a xlink:href="https://www.flane.co.uk/course/23904">Red Hat Services Management and Automation with Exam (EX358)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251" table:style-name="ce41">
            <text:p>£4,251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RH362</text:p>
          </table:table-cell>
          <table:table-cell office:value-type="string" table:style-name="ce38">
            <text:p><text:a xlink:href="https://www.flane.co.uk/course/19163">Red Hat Security: Identity Management and Active Directory Integration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80" table:style-name="ce41">
            <text:p>£3,1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RH363</text:p>
          </table:table-cell>
          <table:table-cell office:value-type="string" table:style-name="ce38">
            <text:p><text:a xlink:href="https://www.flane.co.uk/course/19164">Red Hat Security: Identity Management and Active Directory Integration with Exam (EX362)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96" table:style-name="ce41">
            <text:p>£3,496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RH403</text:p>
          </table:table-cell>
          <table:table-cell office:value-type="string" table:style-name="ce38">
            <text:p><text:a xlink:href="https://www.flane.co.uk/course/8667">Red Hat Satellite 6 Administration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80" table:style-name="ce41">
            <text:p>£3,1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RH404</text:p>
          </table:table-cell>
          <table:table-cell office:value-type="string" table:style-name="ce38">
            <text:p><text:a xlink:href="https://www.flane.co.uk/course/12808">Red Hat Satellite 6 Administration with Exam (EX403)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96" table:style-name="ce41">
            <text:p>£3,496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RH415</text:p>
          </table:table-cell>
          <table:table-cell office:value-type="string" table:style-name="ce38">
            <text:p><text:a xlink:href="https://www.flane.co.uk/course/19496">Red Hat Security: Linux in Physical, Virtual, and Cloud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80" table:style-name="ce41">
            <text:p>£3,1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RH416</text:p>
          </table:table-cell>
          <table:table-cell office:value-type="string" table:style-name="ce38">
            <text:p><text:a xlink:href="https://www.flane.co.uk/course/19497">Red Hat Security: Linux in Physical, Virtual, and Cloud with Exam (EX415)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96" table:style-name="ce41">
            <text:p>£3,496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RH436</text:p>
          </table:table-cell>
          <table:table-cell office:value-type="string" table:style-name="ce38">
            <text:p><text:a xlink:href="https://www.flane.co.uk/course/441">Red Hat High Availability Clustering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80" table:style-name="ce41">
            <text:p>£3,1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RH437</text:p>
          </table:table-cell>
          <table:table-cell office:value-type="string" table:style-name="ce38">
            <text:p><text:a xlink:href="https://www.flane.co.uk/course/2356">Red Hat High Availability Clustering with Exam (EX436)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96" table:style-name="ce41">
            <text:p>£3,496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RH442</text:p>
          </table:table-cell>
          <table:table-cell office:value-type="string" table:style-name="ce38">
            <text:p><text:a xlink:href="https://www.flane.co.uk/course/442">Red Hat Performance Tuning: Linux in Physical, Virtual, and Cloud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80" table:style-name="ce41">
            <text:p>£3,1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RH443</text:p>
          </table:table-cell>
          <table:table-cell office:value-type="string" table:style-name="ce38">
            <text:p><text:a xlink:href="https://www.flane.co.uk/course/2357">Red Hat Performance Tuning: Linux in Physical, Virtual, and Cloud with Exam (EX442)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96" table:style-name="ce41">
            <text:p>£3,496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CL110</text:p>
          </table:table-cell>
          <table:table-cell office:value-type="string" table:style-name="ce38">
            <text:p><text:a xlink:href="https://www.flane.co.uk/course/12800">Red Hat OpenStack Administration I: Core Operations for Domain Operators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50" table:style-name="ce41">
            <text:p>£2,6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CL210</text:p>
          </table:table-cell>
          <table:table-cell office:value-type="string" table:style-name="ce38">
            <text:p><text:a xlink:href="https://www.flane.co.uk/course/4436">Red Hat OpenStack Administration II: Day 2 Operations for Cloud Operators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80" table:style-name="ce41">
            <text:p>£3,1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CL211</text:p>
          </table:table-cell>
          <table:table-cell office:value-type="string" table:style-name="ce38">
            <text:p><text:a xlink:href="https://www.flane.co.uk/course/5398">Red Hat OpenStack Administration II: Day 2 Operations for Cloud Operators with Exam (EX210)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96" table:style-name="ce41">
            <text:p>£3,496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241</text:p>
          </table:table-cell>
          <table:table-cell office:value-type="string" table:style-name="ce38">
            <text:p><text:a xlink:href="https://www.flane.co.uk/course/30111"><text:s/>Cloud-native API Administration with Red Hat 3scale API Management + EX240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741" table:style-name="ce41">
            <text:p>£2,741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CL260</text:p>
          </table:table-cell>
          <table:table-cell office:value-type="string" table:style-name="ce38">
            <text:p><text:a xlink:href="https://www.flane.co.uk/course/3758">Red Hat Ceph Storage for OpenStack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700" table:style-name="ce41">
            <text:p>£2,7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AD222</text:p>
          </table:table-cell>
          <table:table-cell office:value-type="string" table:style-name="ce38">
            <text:p><text:a xlink:href="https://www.flane.co.uk/course/30114"><text:s/>Cloud-Native Integration with Red Hat Fuse + EX221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741" table:style-name="ce41">
            <text:p>£2,741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240</text:p>
          </table:table-cell>
          <table:table-cell office:value-type="string" table:style-name="ce38">
            <text:p><text:a xlink:href="https://www.flane.co.uk/course/30110"><text:s/>Cloud-native API Administration with Red Hat 3scale API Management<text:s/>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85" table:style-name="ce41">
            <text:p>£2,38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CL261</text:p>
          </table:table-cell>
          <table:table-cell office:value-type="string" table:style-name="ce38">
            <text:p><text:a xlink:href="https://www.flane.co.uk/course/25417">Red Hat Ceph Storage for OpenStack and Exam (EX260)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040" table:style-name="ce41">
            <text:p>£3,0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AD221</text:p>
          </table:table-cell>
          <table:table-cell office:value-type="string" table:style-name="ce38">
            <text:p><text:a xlink:href="https://www.flane.co.uk/course/29617">Cloud-native Integration with Red Hat Fuse and Apache Camel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85" table:style-name="ce41">
            <text:p>£2,38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381</text:p>
          </table:table-cell>
          <table:table-cell office:value-type="string" table:style-name="ce38">
            <text:p><text:a xlink:href="https://www.flane.co.uk/course/30119">Red Hat OpenShift Administration III: Scaling Deployments for Enterprise Workloads + EX380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96" table:style-name="ce41">
            <text:p>£3,496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CS120</text:p>
          </table:table-cell>
          <table:table-cell office:value-type="string" table:style-name="ce38">
            <text:p><text:a xlink:href="https://www.flane.co.uk/course/35090">Introduction to Red Hat OpenShift Service on AWS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795" table:style-name="ce41">
            <text:p>£7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313</text:p>
          </table:table-cell>
          <table:table-cell office:value-type="string" table:style-name="ce38">
            <text:p><text:a xlink:href="https://www.flane.co.uk/course/32406">Red Hat Single Sign-On Administration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590" table:style-name="ce41">
            <text:p>£1,59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180</text:p>
          </table:table-cell>
          <table:table-cell office:value-type="string" table:style-name="ce38">
            <text:p><text:a xlink:href="https://www.flane.co.uk/course/16922">Red Hat OpenShift Administration I: Operating a Production Cluster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80" table:style-name="ce41">
            <text:p>£3,1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480</text:p>
          </table:table-cell>
          <table:table-cell office:value-type="string" table:style-name="ce38">
            <text:p><text:a xlink:href="https://www.flane.co.uk/course/30120">Multicluster Management with Red Hat OpenShift Platform Plus<text:s/>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80" table:style-name="ce41">
            <text:p>£3,1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316</text:p>
          </table:table-cell>
          <table:table-cell office:value-type="string" table:style-name="ce38">
            <text:p><text:a xlink:href="https://www.flane.co.uk/course/30118">Managing Virtual Machines with Red Hat OpenShift Virtualization<text:s/>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975" table:style-name="ce41">
            <text:p>£3,9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317</text:p>
          </table:table-cell>
          <table:table-cell office:value-type="string" table:style-name="ce38">
            <text:p><text:a xlink:href="https://www.flane.co.uk/course/32969">Managing Virtual Machines with Red Hat OpenShift Virtualization and exam (EX316)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251" table:style-name="ce41">
            <text:p>£4,251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481</text:p>
          </table:table-cell>
          <table:table-cell office:value-type="string" table:style-name="ce38">
            <text:p><text:a xlink:href="https://www.flane.co.uk/course/30366">Multicluster Management with Red Hat OpenShift Platform Plus + EX480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96" table:style-name="ce41">
            <text:p>£3,496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280</text:p>
          </table:table-cell>
          <table:table-cell office:value-type="string" table:style-name="ce38">
            <text:p><text:a xlink:href="https://www.flane.co.uk/course/11123">Red Hat OpenShift Administration II: Configuring a Production Cluster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80" table:style-name="ce41">
            <text:p>£3,1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281</text:p>
          </table:table-cell>
          <table:table-cell office:value-type="string" table:style-name="ce38">
            <text:p><text:a xlink:href="https://www.flane.co.uk/course/11124">Red Hat OpenShift Administration II: Configuring a Production Cluster with Exam (EX280)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96" table:style-name="ce41">
            <text:p>£3,496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380</text:p>
          </table:table-cell>
          <table:table-cell office:value-type="string" table:style-name="ce38">
            <text:p><text:a xlink:href="https://www.flane.co.uk/course/18193">Red Hat OpenShift Administration III: Scaling Kubernetes Deployments in the Enterprise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80" table:style-name="ce41">
            <text:p>£3,1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322</text:p>
          </table:table-cell>
          <table:table-cell office:value-type="string" table:style-name="ce38">
            <text:p><text:a xlink:href="https://www.flane.co.uk/course/25419">Red Hat OpenShift Installation Lab<text:s/>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590" table:style-name="ce41">
            <text:p>£1,59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188</text:p>
          </table:table-cell>
          <table:table-cell office:value-type="string" table:style-name="ce38">
            <text:p><text:a xlink:href="https://www.flane.co.uk/course/30364">Red Hat OpenShift Development I: Introduction to Containers with Podman<text:s/>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85" table:style-name="ce41">
            <text:p>£2,38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189</text:p>
          </table:table-cell>
          <table:table-cell office:value-type="string" table:style-name="ce38">
            <text:p><text:a xlink:href="https://www.flane.co.uk/course/32404">Red Hat OpenShift Development I: Introduction to Containers with Podman and exam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741" table:style-name="ce41">
            <text:p>£2,741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244</text:p>
          </table:table-cell>
          <table:table-cell office:value-type="string" table:style-name="ce38">
            <text:p><text:a xlink:href="https://www.flane.co.uk/course/30117"><text:s/>Developing Applications with Red Hat OpenShift Serverless and Knative<text:s/>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530" table:style-name="ce41">
            <text:p>£53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101</text:p>
          </table:table-cell>
          <table:table-cell office:value-type="string" table:style-name="ce38">
            <text:p><text:a xlink:href="https://www.flane.co.uk/course/21235">Introduction to Red Hat OpenShift Applications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N/A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76" table:style-name="ce41">
            <text:p>£676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288</text:p>
          </table:table-cell>
          <table:table-cell office:value-type="string" table:style-name="ce38">
            <text:p><text:a xlink:href="https://www.flane.co.uk/course/18380">Red Hat OpenShift Developer II: Building and Deploying Cloud-native Applications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80" table:style-name="ce41">
            <text:p>£3,1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289</text:p>
          </table:table-cell>
          <table:table-cell office:value-type="string" table:style-name="ce38">
            <text:p><text:a xlink:href="https://www.flane.co.uk/course/18633">Red Hat OpenShift Developer II: Building and Deploying Cloud-native Applications with Exam (EX288)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96" table:style-name="ce41">
            <text:p>£3,496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328</text:p>
          </table:table-cell>
          <table:table-cell office:value-type="string" table:style-name="ce38">
            <text:p><text:a xlink:href="https://www.flane.co.uk/course/23294">Building Resilient Microservices with Istio and Red Hat OpenShift Service Mesh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85" table:style-name="ce41">
            <text:p>£2,38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378</text:p>
          </table:table-cell>
          <table:table-cell office:value-type="string" table:style-name="ce38">
            <text:p><text:a xlink:href="https://www.flane.co.uk/course/24092">Red Hat Cloud-native Microservices Development with Quarkus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80" table:style-name="ce41">
            <text:p>£3,1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700</text:p>
          </table:table-cell>
          <table:table-cell office:value-type="string" table:style-name="ce38">
            <text:p><text:a xlink:href="https://www.flane.co.uk/course/20289">Red Hat Container Adoption Boot Camp for Administrators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0" table:style-name="ce40">
            <text:p>10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950" table:style-name="ce41">
            <text:p>£8,9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720</text:p>
          </table:table-cell>
          <table:table-cell office:value-type="string" table:style-name="ce38">
            <text:p><text:a xlink:href="https://www.flane.co.uk/course/23026">Red Hat Container Adoption Boot Camp for Developers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0" table:style-name="ce40">
            <text:p>10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950" table:style-name="ce41">
            <text:p>£8,9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329</text:p>
          </table:table-cell>
          <table:table-cell office:value-type="string" table:style-name="ce38">
            <text:p><text:a xlink:href="https://www.flane.co.uk/course/29615">Building Resilient Microservices with Istio and Red Hat OpenShift Service Mesh with exam (EX328)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741" table:style-name="ce41">
            <text:p>£2,741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370</text:p>
          </table:table-cell>
          <table:table-cell office:value-type="string" table:style-name="ce38">
            <text:p><text:a xlink:href="https://www.flane.co.uk/course/25988">Enterprise Kubernetes Storage with Red Hat OpenShift Data Foundation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80" table:style-name="ce41">
            <text:p>£3,1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371</text:p>
          </table:table-cell>
          <table:table-cell office:value-type="string" table:style-name="ce38">
            <text:p><text:a xlink:href="https://www.flane.co.uk/course/29616">Enterprise Kubernetes Storage with Red Hat OpenShift Data Foundation with exam <text:s/>(EX370)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96" table:style-name="ce41">
            <text:p>£3,496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710</text:p>
          </table:table-cell>
          <table:table-cell office:value-type="string" table:style-name="ce38">
            <text:p><text:a xlink:href="https://www.flane.co.uk/course/32971">Red Hat Ansible Automation Platform Boot Camp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0" table:style-name="ce40">
            <text:p>10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950" table:style-name="ce41">
            <text:p>£8,9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467</text:p>
          </table:table-cell>
          <table:table-cell office:value-type="string" table:style-name="ce38">
            <text:p><text:a xlink:href="https://www.flane.co.uk/course/30365">Managing Enterprise Automation with Red Hat Ansible Automation Platform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80" table:style-name="ce41">
            <text:p>£3,1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418</text:p>
          </table:table-cell>
          <table:table-cell office:value-type="string" table:style-name="ce38">
            <text:p><text:a xlink:href="https://www.flane.co.uk/course/35176">Microsoft Windows Automation with Red Hat Ansible Automation Platform with Exam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96" table:style-name="ce41">
            <text:p>£3,496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458</text:p>
          </table:table-cell>
          <table:table-cell office:value-type="string" table:style-name="ce38">
            <text:p><text:a xlink:href="https://www.flane.co.uk/course/33804">Network Automation with Red Hat Ansible Automation Platform + EX457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96" table:style-name="ce41">
            <text:p>£3,496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468</text:p>
          </table:table-cell>
          <table:table-cell office:value-type="string" table:style-name="ce38">
            <text:p><text:a xlink:href="https://www.flane.co.uk/course/32407">Managing Enterprise Automation with Red Hat Ansible Automation Platform + EX467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96" table:style-name="ce41">
            <text:p>£3,496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274</text:p>
          </table:table-cell>
          <table:table-cell office:value-type="string" table:style-name="ce38">
            <text:p><text:a xlink:href="https://www.flane.co.uk/course/34751">Introduction to Event-Driven Ansible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795" table:style-name="ce41">
            <text:p>£7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374</text:p>
          </table:table-cell>
          <table:table-cell office:value-type="string" table:style-name="ce38">
            <text:p><text:a xlink:href="https://www.flane.co.uk/course/26564">Developing Advanced Automation with Red Hat Ansible Automation Platform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80" table:style-name="ce41">
            <text:p>£3,1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375</text:p>
          </table:table-cell>
          <table:table-cell office:value-type="string" table:style-name="ce38">
            <text:p><text:a xlink:href="https://www.flane.co.uk/course/26566">Developing Advanced Automation with Red Hat Ansible Automation Platform and exam (DO375)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496" table:style-name="ce41">
            <text:p>£3,496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417</text:p>
          </table:table-cell>
          <table:table-cell office:value-type="string" table:style-name="ce38">
            <text:p><text:a xlink:href="https://www.flane.co.uk/course/21768">Microsoft Windows Automation with Red Hat Ansible Automation Platform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80" table:style-name="ce41">
            <text:p>£3,1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457</text:p>
          </table:table-cell>
          <table:table-cell office:value-type="string" table:style-name="ce38">
            <text:p><text:a xlink:href="https://www.flane.co.uk/course/19162">Red Hat Ansible for Network Automation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80" table:style-name="ce41">
            <text:p>£3,1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AD141</text:p>
          </table:table-cell>
          <table:table-cell office:value-type="string" table:style-name="ce38">
            <text:p><text:a xlink:href="https://www.flane.co.uk/course/30367">Red Hat Training Presents: Introduction to Python Programming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120" table:style-name="ce41">
            <text:p>£2,1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AD248</text:p>
          </table:table-cell>
          <table:table-cell office:value-type="string" table:style-name="ce38">
            <text:p><text:a xlink:href="https://www.flane.co.uk/course/23043">Red Hat JBoss Application Administration I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650" table:style-name="ce41">
            <text:p>£2,6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AD249</text:p>
          </table:table-cell>
          <table:table-cell office:value-type="string" table:style-name="ce38">
            <text:p><text:a xlink:href="https://www.flane.co.uk/course/23063">Red Hat JBoss Application Administration I with Exam (EX248)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993" table:style-name="ce41">
            <text:p>£2,993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AD184</text:p>
          </table:table-cell>
          <table:table-cell office:value-type="string" table:style-name="ce38">
            <text:p><text:a xlink:href="https://www.flane.co.uk/course/23041">Red Hat Application Development I: Programming in Java EE with Exam (EX183)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489" table:style-name="ce41">
            <text:p>£2,489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AD183</text:p>
          </table:table-cell>
          <table:table-cell office:value-type="string" table:style-name="ce38">
            <text:p><text:a xlink:href="https://www.flane.co.uk/course/23040">Red Hat Application Development I: Programming in Java EE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120" table:style-name="ce41">
            <text:p>£2,1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CS229</text:p>
          </table:table-cell>
          <table:table-cell office:value-type="string" table:style-name="ce38">
            <text:p><text:a xlink:href="https://www.flane.co.uk/course/35175">Deploying Production AWS ROSA Clusters: Creation, Configuration, and Application Integration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80" table:style-name="ce41">
            <text:p>£3,1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AD482</text:p>
          </table:table-cell>
          <table:table-cell office:value-type="string" table:style-name="ce38">
            <text:p><text:a xlink:href="https://www.flane.co.uk/course/26155">Developing Event-Driven Applications with Apache Kafka and Red Hat AMQ Streams<text:s/>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85" table:style-name="ce41">
            <text:p>£2,38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AD483</text:p>
          </table:table-cell>
          <table:table-cell office:value-type="string" table:style-name="ce38">
            <text:p><text:a xlink:href="https://www.flane.co.uk/course/26203">Developing Event-Driven Applications with Apache Kafka and Red Hat AMQ Streams with exam (EX482)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741" table:style-name="ce41">
            <text:p>£2,741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TL112</text:p>
          </table:table-cell>
          <table:table-cell office:value-type="string" table:style-name="ce38">
            <text:p><text:a xlink:href="https://www.flane.co.uk/course/28646">Red Hat Transformational Learning: Introduction to Pragmatic Site Reliability Engineering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590" table:style-name="ce41">
            <text:p>£1,59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TL500</text:p>
          </table:table-cell>
          <table:table-cell office:value-type="string" table:style-name="ce38">
            <text:p><text:a xlink:href="https://www.flane.co.uk/course/30115">Red Hat Training: DevOps Culture and Practice Enablement<text:s/>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5950" table:style-name="ce41">
            <text:p>£5,9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DO400</text:p>
          </table:table-cell>
          <table:table-cell office:value-type="string" table:style-name="ce38">
            <text:p><text:a xlink:href="https://www.flane.co.uk/course/25422">Red Hat DevOps Pipelines and Processes: GI/CD with Jenkins, Git, and Test Driven Development (TDD)<text:s/>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180" table:style-name="ce41">
            <text:p>£3,18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TL250</text:p>
          </table:table-cell>
          <table:table-cell office:value-type="string" table:style-name="ce38">
            <text:p><text:a xlink:href="https://www.flane.co.uk/course/30116"><text:s/>Red Hat Training: Open Practices for your DevOps Journey<text:s/>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85" table:style-name="ce41">
            <text:p>£2,38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LS120</text:p>
          </table:table-cell>
          <table:table-cell office:value-type="string" table:style-name="ce38">
            <text:p><text:a xlink:href="https://www.flane.co.uk/course/10392">Red Hat Learning Subscription Basic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65" table:style-name="ce40">
            <text:p>36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5550" table:style-name="ce41">
            <text:p>£5,5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LS220</text:p>
          </table:table-cell>
          <table:table-cell office:value-type="string" table:style-name="ce38">
            <text:p><text:a xlink:href="https://www.flane.co.uk/course/13383">Red Hat Learning Subscription Standard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65" table:style-name="ce40">
            <text:p>36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7150" table:style-name="ce41">
            <text:p>£7,1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LS300</text:p>
          </table:table-cell>
          <table:table-cell office:value-type="string" table:style-name="ce38">
            <text:p><text:a xlink:href="https://www.flane.co.uk/course/20006">Red Hat Learning Subscription for Developers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65" table:style-name="ce40">
            <text:p>36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75" table:style-name="ce41">
            <text:p>£3,5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AI268</text:p>
          </table:table-cell>
          <table:table-cell office:value-type="string" table:style-name="ce38">
            <text:p><text:a xlink:href="https://www.flane.co.uk/course/34856">Developing and Deploying AI/ML Applications on Red Hat OpenShift AI with Exam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741" table:style-name="ce41">
            <text:p>£2,741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AI252</text:p>
          </table:table-cell>
          <table:table-cell office:value-type="string" table:style-name="ce38">
            <text:p><text:a xlink:href="https://www.flane.co.uk/course/35078">Introduction to Python Programming and to Red Hat OpenShift AI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700" table:style-name="ce41">
            <text:p>£2,7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AI267</text:p>
          </table:table-cell>
          <table:table-cell office:value-type="string" table:style-name="ce38">
            <text:p><text:a xlink:href="https://www.flane.co.uk/course/34590">Developing and Deploying AI/ML Applications on Red Hat OpenShift AI<text:s/>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85" table:style-name="ce41">
            <text:p>£2,38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AI253</text:p>
          </table:table-cell>
          <table:table-cell office:value-type="string" table:style-name="ce38">
            <text:p><text:a xlink:href="https://www.flane.co.uk/course/35079">Creating Machine Learning Models with Python and Red Hat OpenShift AI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700" table:style-name="ce41">
            <text:p>£2,7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CS221</text:p>
          </table:table-cell>
          <table:table-cell office:value-type="string" table:style-name="ce38">
            <text:p><text:a xlink:href="https://www.flane.co.uk/course/34592">Integrating ROSA Applications with AWS Services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590" table:style-name="ce41">
            <text:p>£1,59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RH-CS220</text:p>
          </table:table-cell>
          <table:table-cell office:value-type="string" table:style-name="ce38">
            <text:p><text:a xlink:href="https://www.flane.co.uk/course/34591">Creating and Configuring Production ROSA Clusters</text:a></text:p>
          </table:table-cell>
          <table:table-cell table:style-name="ce43"/>
          <table:table-cell office:value-type="string" table:style-name="ce39">
            <text:p>Red Hat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590" table:style-name="ce41">
            <text:p>£1,59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SEITH</text:p>
          </table:table-cell>
          <table:table-cell office:value-type="string" table:style-name="ce38">
            <text:p><text:a xlink:href="https://www.flane.co.uk/course/35273">SOC Essentials: Investigating and Threat Hunting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9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35" table:style-name="ce41">
            <text:p>£8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BSUIA</text:p>
          </table:table-cell>
          <table:table-cell office:value-type="string" table:style-name="ce38">
            <text:p><text:a xlink:href="https://www.flane.co.uk/course/36052">Building Splunk UI Apps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9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35" table:style-name="ce41">
            <text:p>£8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SUF</text:p>
          </table:table-cell>
          <table:table-cell office:value-type="string" table:style-name="ce38">
            <text:p><text:a xlink:href="https://www.flane.co.uk/course/26158">Using Fields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20" table:style-name="ce41">
            <text:p>£4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SVZ</text:p>
          </table:table-cell>
          <table:table-cell office:value-type="string" table:style-name="ce38">
            <text:p><text:a xlink:href="https://www.flane.co.uk/course/26160">Visualizations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0.5" table:style-name="ce40">
            <text:p>0.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00" table:style-name="ce44">
            <text:p>$3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WWT</text:p>
          </table:table-cell>
          <table:table-cell office:value-type="string" table:style-name="ce38">
            <text:p><text:a xlink:href="https://www.flane.co.uk/course/26161">Working with Time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20" table:style-name="ce41">
            <text:p>£4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SSP</text:p>
          </table:table-cell>
          <table:table-cell office:value-type="string" table:style-name="ce38">
            <text:p><text:a xlink:href="https://www.flane.co.uk/course/26162">Statistical Processing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20" table:style-name="ce41">
            <text:p>£4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SCV</text:p>
          </table:table-cell>
          <table:table-cell office:value-type="string" table:style-name="ce38">
            <text:p><text:a xlink:href="https://www.flane.co.uk/course/26163">Comparing Values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20" table:style-name="ce41">
            <text:p>£4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SRM</text:p>
          </table:table-cell>
          <table:table-cell office:value-type="string" table:style-name="ce38">
            <text:p><text:a xlink:href="https://www.flane.co.uk/course/26164">Result Modification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20" table:style-name="ce41">
            <text:p>£4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LLS</text:p>
          </table:table-cell>
          <table:table-cell office:value-type="string" table:style-name="ce38">
            <text:p><text:a xlink:href="https://www.flane.co.uk/course/26165">Leveraging Lookups and Subsearches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20" table:style-name="ce41">
            <text:p>£4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SCLAS</text:p>
          </table:table-cell>
          <table:table-cell office:value-type="string" table:style-name="ce38">
            <text:p><text:a xlink:href="https://www.flane.co.uk/course/26166">Correlation Analysis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20" table:style-name="ce41">
            <text:p>£4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SUH</text:p>
          </table:table-cell>
          <table:table-cell office:value-type="string" table:style-name="ce38">
            <text:p><text:a xlink:href="https://www.flane.co.uk/course/26168">Search Under the Hood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0.5" table:style-name="ce40">
            <text:p>0.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00" table:style-name="ce44">
            <text:p>$3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SMV</text:p>
          </table:table-cell>
          <table:table-cell office:value-type="string" table:style-name="ce38">
            <text:p><text:a xlink:href="https://www.flane.co.uk/course/26169">Multivalue Fields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20" table:style-name="ce41">
            <text:p>£4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SSO</text:p>
          </table:table-cell>
          <table:table-cell office:value-type="string" table:style-name="ce38">
            <text:p><text:a xlink:href="https://www.flane.co.uk/course/26170">Search Optimization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20" table:style-name="ce41">
            <text:p>£4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CKO</text:p>
          </table:table-cell>
          <table:table-cell office:value-type="string" table:style-name="ce38">
            <text:p><text:a xlink:href="https://www.flane.co.uk/course/26172">Creating Knowledge Objects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20" table:style-name="ce41">
            <text:p>£4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CFE</text:p>
          </table:table-cell>
          <table:table-cell office:value-type="string" table:style-name="ce38">
            <text:p><text:a xlink:href="https://www.flane.co.uk/course/26173">Creating Field Extractions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20" table:style-name="ce41">
            <text:p>£4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EDL</text:p>
          </table:table-cell>
          <table:table-cell office:value-type="string" table:style-name="ce38">
            <text:p><text:a xlink:href="https://www.flane.co.uk/course/26175">Enriching Data with Lookups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20" table:style-name="ce41">
            <text:p>£4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SDM</text:p>
          </table:table-cell>
          <table:table-cell office:value-type="string" table:style-name="ce38">
            <text:p><text:a xlink:href="https://www.flane.co.uk/course/26176">Data Models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20" table:style-name="ce41">
            <text:p>£4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ITD</text:p>
          </table:table-cell>
          <table:table-cell office:value-type="string" table:style-name="ce38">
            <text:p><text:a xlink:href="https://www.flane.co.uk/course/26191">Introduction to Dashboards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4.5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20" table:style-name="ce41">
            <text:p>£4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SDD</text:p>
          </table:table-cell>
          <table:table-cell office:value-type="string" table:style-name="ce38">
            <text:p><text:a xlink:href="https://www.flane.co.uk/course/26192">Dynamic Dashboards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4.5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20" table:style-name="ce41">
            <text:p>£4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SCM</text:p>
          </table:table-cell>
          <table:table-cell office:value-type="string" table:style-name="ce38">
            <text:p><text:a xlink:href="https://www.flane.co.uk/course/26424">Creating Maps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4.5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20" table:style-name="ce41">
            <text:p>£4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SCA</text:p>
          </table:table-cell>
          <table:table-cell office:value-type="string" table:style-name="ce38">
            <text:p><text:a xlink:href="https://www.flane.co.uk/course/25907">Splunk Cloud Administration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18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670" table:style-name="ce41">
            <text:p>£1,67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SESA</text:p>
          </table:table-cell>
          <table:table-cell office:value-type="string" table:style-name="ce38">
            <text:p><text:a xlink:href="https://www.flane.co.uk/course/25916">Splunk Enterprise System Administration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250" table:style-name="ce41">
            <text:p>£1,2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SEDA</text:p>
          </table:table-cell>
          <table:table-cell office:value-type="string" table:style-name="ce38">
            <text:p><text:a xlink:href="https://www.flane.co.uk/course/25917">Splunk Enterprise Data Administration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875" table:style-name="ce41">
            <text:p>£1,8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TSE</text:p>
          </table:table-cell>
          <table:table-cell office:value-type="string" table:style-name="ce38">
            <text:p><text:a xlink:href="https://www.flane.co.uk/course/25903">Troubleshooting Splunk Enterprise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35" table:style-name="ce41">
            <text:p>£8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SCLA</text:p>
          </table:table-cell>
          <table:table-cell office:value-type="string" table:style-name="ce38">
            <text:p><text:a xlink:href="https://www.flane.co.uk/course/25908">Splunk Enterprise Cluster Administration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250" table:style-name="ce41">
            <text:p>£1,2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TSC</text:p>
          </table:table-cell>
          <table:table-cell office:value-type="string" table:style-name="ce38">
            <text:p><text:a xlink:href="https://www.flane.co.uk/course/25904">Transitioning to Splunk Cloud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9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35" table:style-name="ce41">
            <text:p>£8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ISDSP</text:p>
          </table:table-cell>
          <table:table-cell office:value-type="string" table:style-name="ce38">
            <text:p><text:a xlink:href="https://www.flane.co.uk/course/25934">Implementing Splunk Data Stream Processor (DSP)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18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000" table:style-name="ce44">
            <text:p>$2,0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SADS</text:p>
          </table:table-cell>
          <table:table-cell office:value-type="string" table:style-name="ce38">
            <text:p><text:a xlink:href="https://www.flane.co.uk/course/25918">Splunk for Analytics and Data Science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250" table:style-name="ce41">
            <text:p>£1,2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ASED</text:p>
          </table:table-cell>
          <table:table-cell office:value-type="string" table:style-name="ce38">
            <text:p><text:a xlink:href="https://www.flane.co.uk/course/25942">Architecting Splunk Enterprise Deployments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9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250" table:style-name="ce41">
            <text:p>£1,2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SDPL</text:p>
          </table:table-cell>
          <table:table-cell office:value-type="string" table:style-name="ce38">
            <text:p><text:a xlink:href="https://www.flane.co.uk/course/26194">Splunk Enterprise Deployment Practical Lab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0.5" table:style-name="ce40">
            <text:p>0.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35" table:style-name="ce41">
            <text:p>£8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BAWS</text:p>
          </table:table-cell>
          <table:table-cell office:value-type="string" table:style-name="ce38">
            <text:p><text:a xlink:href="https://www.flane.co.uk/course/25940">Building Splunk Classic Apps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9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35" table:style-name="ce41">
            <text:p>£8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DSRAPI</text:p>
          </table:table-cell>
          <table:table-cell office:value-type="string" table:style-name="ce38">
            <text:p><text:a xlink:href="https://www.flane.co.uk/course/25925">Using the Splunk REST API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9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35" table:style-name="ce41">
            <text:p>£8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USES</text:p>
          </table:table-cell>
          <table:table-cell office:value-type="string" table:style-name="ce38">
            <text:p><text:a xlink:href="https://www.flane.co.uk/course/26214">Using Splunk Enterprise Security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250" table:style-name="ce41">
            <text:p>£1,2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ASES</text:p>
          </table:table-cell>
          <table:table-cell office:value-type="string" table:style-name="ce38">
            <text:p><text:a xlink:href="https://www.flane.co.uk/course/26213">Administering Splunk Enterprise Security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250" table:style-name="ce41">
            <text:p>£1,2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ASOAR</text:p>
          </table:table-cell>
          <table:table-cell office:value-type="string" table:style-name="ce38">
            <text:p><text:a xlink:href="https://www.flane.co.uk/course/26216">Administering Splunk SOAR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20" table:style-name="ce41">
            <text:p>£4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ASOARI</text:p>
          </table:table-cell>
          <table:table-cell office:value-type="string" table:style-name="ce38">
            <text:p><text:a xlink:href="https://www.flane.co.uk/course/26218">Advanced SOAR Implementation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14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250" table:style-name="ce41">
            <text:p>£1,2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DSOARP</text:p>
          </table:table-cell>
          <table:table-cell office:value-type="string" table:style-name="ce38">
            <text:p><text:a xlink:href="https://www.flane.co.uk/course/26217">Developing SOAR Playbooks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35" table:style-name="ce41">
            <text:p>£8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IISS</text:p>
          </table:table-cell>
          <table:table-cell office:value-type="string" table:style-name="ce38">
            <text:p><text:a xlink:href="https://www.flane.co.uk/course/29836">Investigating Incidents with Splunk SOAR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20" table:style-name="ce41">
            <text:p>£4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USISI</text:p>
          </table:table-cell>
          <table:table-cell office:value-type="string" table:style-name="ce38">
            <text:p><text:a xlink:href="https://www.flane.co.uk/course/25902">Using Splunk IT Service Intelligence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0.5" table:style-name="ce40">
            <text:p>0.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35" table:style-name="ce41">
            <text:p>£8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SIMF</text:p>
          </table:table-cell>
          <table:table-cell office:value-type="string" table:style-name="ce38">
            <text:p><text:a xlink:href="https://www.flane.co.uk/course/26221">Fundamentals of Metrics Monitoring in Splunk Observability Cloud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6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25" table:style-name="ce41">
            <text:p>£62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VASIM</text:p>
          </table:table-cell>
          <table:table-cell office:value-type="string" table:style-name="ce38">
            <text:p><text:a xlink:href="https://www.flane.co.uk/course/26222">Visualizing and Alerting in Splunk Observability Cloud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0.5" table:style-name="ce40">
            <text:p>0.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20" table:style-name="ce41">
            <text:p>£4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AURSAPI</text:p>
          </table:table-cell>
          <table:table-cell office:value-type="string" table:style-name="ce38">
            <text:p><text:a xlink:href="https://www.flane.co.uk/course/25923">Using SignalFlow in Splunk Observability Cloud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35" table:style-name="ce41">
            <text:p>£8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USIMTP</text:p>
          </table:table-cell>
          <table:table-cell office:value-type="string" table:style-name="ce38">
            <text:p><text:a xlink:href="https://www.flane.co.uk/course/26223">Using the Splunk Observability Cloud Terraform Provider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9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835" table:style-name="ce41">
            <text:p>£83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KMWS</text:p>
          </table:table-cell>
          <table:table-cell office:value-type="string" table:style-name="ce38">
            <text:p><text:a xlink:href="https://www.flane.co.uk/course/25932">Kubernetes Monitoring with Splunk Observability Cloud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4.5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20" table:style-name="ce41">
            <text:p>£4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IAMSIM</text:p>
          </table:table-cell>
          <table:table-cell office:value-type="string" table:style-name="ce38">
            <text:p><text:a xlink:href="https://www.flane.co.uk/course/26224">Ingesting Application Metrics in Splunk Observability Cloud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4.5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20" table:style-name="ce41">
            <text:p>£4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USLO</text:p>
          </table:table-cell>
          <table:table-cell office:value-type="string" table:style-name="ce38">
            <text:p><text:a xlink:href="https://www.flane.co.uk/course/25901">Using Splunk Log Observer Connect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20" table:style-name="ce41">
            <text:p>£4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USSM</text:p>
          </table:table-cell>
          <table:table-cell office:value-type="string" table:style-name="ce38">
            <text:p><text:a xlink:href="https://www.flane.co.uk/course/26227">Using Splunk Synthetic Monitoring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6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625" table:style-name="ce41">
            <text:p>£62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USAPM</text:p>
          </table:table-cell>
          <table:table-cell office:value-type="string" table:style-name="ce38">
            <text:p><text:a xlink:href="https://www.flane.co.uk/course/26231">Using Splunk Application Performance Monitoring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4.5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20" table:style-name="ce41">
            <text:p>£4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SOCA</text:p>
          </table:table-cell>
          <table:table-cell office:value-type="string" table:style-name="ce38">
            <text:p><text:a xlink:href="https://www.flane.co.uk/course/25905">Splunk On-Call Administration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4.5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20" table:style-name="ce41">
            <text:p>£4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IASAPM</text:p>
          </table:table-cell>
          <table:table-cell office:value-type="string" table:style-name="ce38">
            <text:p><text:a xlink:href="https://www.flane.co.uk/course/26232">Manual Instrumentation with Splunk APM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4.5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20" table:style-name="ce41">
            <text:p>£4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SP-USRUM</text:p>
          </table:table-cell>
          <table:table-cell office:value-type="string" table:style-name="ce38">
            <text:p><text:a xlink:href="https://www.flane.co.uk/course/26233">Using Splunk Real User Monitoring (RUM)</text:a></text:p>
          </table:table-cell>
          <table:table-cell table:style-name="ce43"/>
          <table:table-cell office:value-type="string" table:style-name="ce39">
            <text:p>Splunk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string" table:style-name="ce40">
            <text:p>3.0h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420" table:style-name="ce41">
            <text:p>£4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FL-VICMHACK</text:p>
          </table:table-cell>
          <table:table-cell office:value-type="string" table:style-name="ce38">
            <text:p><text:a xlink:href="https://www.flane.co.uk/course/34004">VMware Install, Configure, Manage, v8: Hack The Cert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875" table:style-name="ce41">
            <text:p>£3,8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VSICM8</text:p>
          </table:table-cell>
          <table:table-cell office:value-type="string" table:style-name="ce38">
            <text:p><text:a xlink:href="https://www.flane.co.uk/course/30570">VMware vSphere: Install, Configure, Manage [V8]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15" table:style-name="ce41">
            <text:p>£3,51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VSOSS8</text:p>
          </table:table-cell>
          <table:table-cell office:value-type="string" table:style-name="ce38">
            <text:p><text:a xlink:href="https://www.flane.co.uk/course/30541">VMware vSphere: Operate, Scale and Secure [V8]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875" table:style-name="ce41">
            <text:p>£3,87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VSFT8</text:p>
          </table:table-cell>
          <table:table-cell office:value-type="string" table:style-name="ce38">
            <text:p><text:a xlink:href="https://www.flane.co.uk/course/30911">VMware vSphere: Fast Track [V8]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5605" table:style-name="ce41">
            <text:p>£5,60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VSTS8</text:p>
          </table:table-cell>
          <table:table-cell office:value-type="string" table:style-name="ce38">
            <text:p><text:a xlink:href="https://www.flane.co.uk/course/30961">VMware vSphere: Troubleshooting [V8]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20" table:style-name="ce41">
            <text:p>£3,5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VSD8</text:p>
          </table:table-cell>
          <table:table-cell office:value-type="string" table:style-name="ce38">
            <text:p><text:a xlink:href="https://www.flane.co.uk/course/32965">VMware vSphere: Design [V8]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110" table:style-name="ce41">
            <text:p>£2,1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VSAA8</text:p>
          </table:table-cell>
          <table:table-cell office:value-type="string" table:style-name="ce38">
            <text:p><text:a xlink:href="https://www.flane.co.uk/course/33807">VMware vSphere: Advanced Administration [V8]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85" table:style-name="ce41">
            <text:p>£3,58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VSWN8</text:p>
          </table:table-cell>
          <table:table-cell office:value-type="string" table:style-name="ce38">
            <text:p><text:a xlink:href="https://www.flane.co.uk/course/30926">VMware vSphere: What's New [V8]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515" table:style-name="ce41">
            <text:p>£1,51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DCVCTS</text:p>
          </table:table-cell>
          <table:table-cell office:value-type="string" table:style-name="ce38">
            <text:p><text:a xlink:href="https://www.flane.co.uk/course/25399">VMware Data Center Virtualization: Core Technical Skills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395" table:style-name="ce41">
            <text:p>£2,39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VCFBMS</text:p>
          </table:table-cell>
          <table:table-cell office:value-type="string" table:style-name="ce38">
            <text:p><text:a xlink:href="https://www.flane.co.uk/course/36255">VMware Cloud Foundation: Build, Manage, and Secure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650" table:style-name="ce41">
            <text:p>£3,6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VCFTS</text:p>
          </table:table-cell>
          <table:table-cell office:value-type="string" table:style-name="ce38">
            <text:p><text:a xlink:href="https://www.flane.co.uk/course/36253">VMware Cloud Foundation: Troubleshooting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650" table:style-name="ce41">
            <text:p>£3,6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VCFPMO52</text:p>
          </table:table-cell>
          <table:table-cell office:value-type="string" table:style-name="ce38">
            <text:p><text:a xlink:href="https://www.flane.co.uk/course/35358">VMware Cloud Foundation: Deploy, Configure, Manage [V5.2]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230" table:style-name="ce41">
            <text:p>£3,23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VCFSAD</text:p>
          </table:table-cell>
          <table:table-cell office:value-type="string" table:style-name="ce38">
            <text:p><text:a xlink:href="https://www.flane.co.uk/course/36254">VMware Cloud Foundation: Solution Architecture and Design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650" table:style-name="ce41">
            <text:p>£3,6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VCFAO</text:p>
          </table:table-cell>
          <table:table-cell office:value-type="string" table:style-name="ce38">
            <text:p><text:a xlink:href="https://www.flane.co.uk/course/36252">VMware Cloud Foundation: Automate and Operate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650" table:style-name="ce41">
            <text:p>£3,65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VCDDCM106</text:p>
          </table:table-cell>
          <table:table-cell office:value-type="string" table:style-name="ce38">
            <text:p><text:a xlink:href="https://www.flane.co.uk/course/35357">VMware Cloud Director: Deploy, Configure, Manage [V10.6]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230" table:style-name="ce41">
            <text:p>£3,23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VSTDCM8</text:p>
          </table:table-cell>
          <table:table-cell office:value-type="string" table:style-name="ce38">
            <text:p><text:a xlink:href="https://www.flane.co.uk/course/33631">VMware vSphere with Tanzu: Deploy, Configure, Manage [V8]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260" table:style-name="ce41">
            <text:p>£2,26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TKGICM2</text:p>
          </table:table-cell>
          <table:table-cell office:value-type="string" table:style-name="ce38">
            <text:p><text:a xlink:href="https://www.flane.co.uk/course/32681">VMware Tanzu Kubernetes Grid: Install, Configure, Manage [V2.5]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590" table:style-name="ce41">
            <text:p>£2,59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KFCO</text:p>
          </table:table-cell>
          <table:table-cell office:value-type="string" table:style-name="ce38">
            <text:p><text:a xlink:href="https://www.flane.co.uk/course/25887">Kubernetes Fundamentals and Cluster Operations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590" table:style-name="ce41">
            <text:p>£2,59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NSXICM4</text:p>
          </table:table-cell>
          <table:table-cell office:value-type="string" table:style-name="ce38">
            <text:p><text:a xlink:href="https://www.flane.co.uk/course/30765">VMware NSX: Install, Configure, Manage [V4.0]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55" table:style-name="ce41">
            <text:p>£3,55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NSXTO</text:p>
          </table:table-cell>
          <table:table-cell office:value-type="string" table:style-name="ce38">
            <text:p><text:a xlink:href="https://www.flane.co.uk/course/11402">VMware NSX: Troubleshooting and Operations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20" table:style-name="ce41">
            <text:p>£3,5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NSXTD4</text:p>
          </table:table-cell>
          <table:table-cell office:value-type="string" table:style-name="ce38">
            <text:p><text:a xlink:href="https://www.flane.co.uk/course/32600">VMware NSX: Design [V4.x]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20" table:style-name="ce41">
            <text:p>£3,5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16368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VSANICM8</text:p>
          </table:table-cell>
          <table:table-cell office:value-type="string" table:style-name="ce38">
            <text:p><text:a xlink:href="https://www.flane.co.uk/course/30326">VMware vSAN: Install, Configure, Manage [V8]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230" table:style-name="ce41">
            <text:p>£3,23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5" table:style-name="ce21"/>
          <table:table-cell table:number-columns-repeated="16363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VSANTS8</text:p>
          </table:table-cell>
          <table:table-cell office:value-type="string" table:style-name="ce38">
            <text:p><text:a xlink:href="https://www.flane.co.uk/course/33492">VMware vSAN: Troubleshooting [V8]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410" table:style-name="ce41">
            <text:p>£1,4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5" table:style-name="ce21"/>
          <table:table-cell table:number-columns-repeated="16363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SRMICM86</text:p>
          </table:table-cell>
          <table:table-cell office:value-type="string" table:style-name="ce38">
            <text:p><text:a xlink:href="https://www.flane.co.uk/course/33102">VMware Site Recovery Manager: Install, Configure, Manage [8.6]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415" table:style-name="ce41">
            <text:p>£1,415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5" table:style-name="ce21"/>
          <table:table-cell table:number-columns-repeated="16363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AAAT814</text:p>
          </table:table-cell>
          <table:table-cell office:value-type="string" table:style-name="ce38">
            <text:p><text:a xlink:href="https://www.flane.co.uk/course/34474">VMware Aria Automation: Advanced Topics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4" table:style-name="ce40">
            <text:p>4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2810" table:style-name="ce41">
            <text:p>£2,81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5" table:style-name="ce21"/>
          <table:table-cell table:number-columns-repeated="16363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VROICM817</text:p>
          </table:table-cell>
          <table:table-cell office:value-type="string" table:style-name="ce38">
            <text:p><text:a xlink:href="https://www.flane.co.uk/course/35356">VMware Aria Operations: Install, Configure, Manage [V8.17]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230" table:style-name="ce41">
            <text:p>£3,23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5" table:style-name="ce21"/>
          <table:table-cell table:number-columns-repeated="16363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VAAICM817</text:p>
          </table:table-cell>
          <table:table-cell office:value-type="string" table:style-name="ce38">
            <text:p><text:a xlink:href="https://www.flane.co.uk/course/35359">VMware Aria Automation: Install, Configure, Manage [V8.17]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230" table:style-name="ce41">
            <text:p>£3,23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5" table:style-name="ce21"/>
          <table:table-cell table:number-columns-repeated="16363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AOLICM812</text:p>
          </table:table-cell>
          <table:table-cell office:value-type="string" table:style-name="ce38">
            <text:p><text:a xlink:href="https://www.flane.co.uk/course/33111">VMware Aria Operations for Logs: Install, Configure, Manage [V8.12]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3" table:style-name="ce40">
            <text:p>3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940" table:style-name="ce41">
            <text:p>£1,94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5" table:style-name="ce21"/>
          <table:table-cell table:number-columns-repeated="16363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VRAOE13</text:p>
          </table:table-cell>
          <table:table-cell office:value-type="string" table:style-name="ce38">
            <text:p><text:a xlink:href="https://www.flane.co.uk/course/34473">VMware Aria Automation: Orchestration and Extensibility [V8.13]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5" table:style-name="ce40">
            <text:p>5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3520" table:style-name="ce41">
            <text:p>£3,52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5" table:style-name="ce21"/>
          <table:table-cell table:number-columns-repeated="16363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37">
            <text:p>VM-VASLICM810</text:p>
          </table:table-cell>
          <table:table-cell office:value-type="string" table:style-name="ce38">
            <text:p><text:a xlink:href="https://www.flane.co.uk/course/32418">VMware Aria Suite Lifecycle: Install, Configure, Manage [V8.10]</text:a></text:p>
          </table:table-cell>
          <table:table-cell table:style-name="ce43"/>
          <table:table-cell office:value-type="string" table:style-name="ce39">
            <text:p>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39">
            <text:p>Virtual-Online<text:s/></text:p>
          </table:table-cell>
          <table:table-cell office:value-type="string" table:style-name="ce39">
            <text:p>National<text:s/></text:p>
          </table:table-cell>
          <table:table-cell office:value-type="float" office:value="2" table:style-name="ce40">
            <text:p>2</text:p>
          </table:table-cell>
          <table:table-cell office:value-type="float" office:value="5" table:style-name="ce39">
            <text:p>5</text:p>
          </table:table-cell>
          <table:table-cell office:value-type="float" office:value="16" table:style-name="ce39">
            <text:p>16</text:p>
          </table:table-cell>
          <table:table-cell office:value-type="currency" office:value="1290" table:style-name="ce41">
            <text:p>£1,29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style-name="ce20"/>
          <table:table-cell table:number-columns-repeated="16367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47">
            <text:p>FL-OpenHack</text:p>
          </table:table-cell>
          <table:table-cell office:value-type="string" table:style-name="ce48">
            <text:p>Fast Lane Open Hacks<text:s/></text:p>
          </table:table-cell>
          <table:table-cell table:style-name="ce43"/>
          <table:table-cell office:value-type="string" table:style-name="ce43">
            <text:p>AWS/CISCO/MICROSOFT/NET-APP/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43">
            <text:p>Classroom</text:p>
          </table:table-cell>
          <table:table-cell office:value-type="string" table:style-name="ce43">
            <text:p>National<text:s/></text:p>
          </table:table-cell>
          <table:table-cell office:value-type="float" office:value="1" table:style-name="ce43">
            <text:p>1</text:p>
          </table:table-cell>
          <table:table-cell table:style-name="ce43"/>
          <table:table-cell office:value-type="float" office:value="10" table:style-name="ce43">
            <text:p>10</text:p>
          </table:table-cell>
          <table:table-cell office:value-type="currency" office:value="2500" table:style-name="ce49">
            <text:p>£2,500.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5" table:style-name="ce21"/>
          <table:table-cell table:number-columns-repeated="16363"/>
        </table:table-row>
        <table:table-row table:style-name="ro2">
          <table:table-cell office:value-type="string" table:style-name="ce36">
            <text:p>Fast Lane Education &amp; Consulting Ltd</text:p>
          </table:table-cell>
          <table:table-cell office:value-type="string" table:style-name="ce47">
            <text:p>FL-FASTPASS</text:p>
          </table:table-cell>
          <table:table-cell office:value-type="string" table:style-name="ce48">
            <text:p>Fast Lane - Fast Pass</text:p>
          </table:table-cell>
          <table:table-cell table:style-name="ce43"/>
          <table:table-cell office:value-type="string" table:style-name="ce43">
            <text:p>AWS/CISCO/MICROSOFT/NET-APP/VMWARE</text:p>
          </table:table-cell>
          <table:table-cell office:value-type="string" table:style-name="ce39">
            <text:p>All Public Sector departments and workplaces<text:s/></text:p>
          </table:table-cell>
          <table:table-cell office:value-type="string" table:style-name="ce43">
            <text:p>Virtual-Online<text:s/></text:p>
          </table:table-cell>
          <table:table-cell office:value-type="string" table:style-name="ce43">
            <text:p>National<text:s/></text:p>
          </table:table-cell>
          <table:table-cell office:value-type="string" table:style-name="ce45">
            <text:p>1 Year Term</text:p>
          </table:table-cell>
          <table:table-cell office:value-type="string" table:style-name="ce43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50">
            <text:p>£ 1.00 to <text:s/>£999999.00</text:p>
          </table:table-cell>
          <table:table-cell office:value-type="string" table:style-name="ce42">
            <text:p>Volume discounts may be available and can be negotiated depending on scale</text:p>
          </table:table-cell>
          <table:table-cell office:value-type="string" table:style-name="ce39">
            <text:p>N/A</text:p>
          </table:table-cell>
          <table:table-cell office:value-type="string" table:style-name="ce43">
            <text:p>N/A</text:p>
          </table:table-cell>
          <table:table-cell office:value-type="string" table:style-name="ce42">
            <text:p>Indicative off-the-shelf pricing is based on a single user. Volume discounts may be available and can be negotiated depending on scale</text:p>
          </table:table-cell>
          <table:table-cell table:number-columns-repeated="5" table:style-name="ce21"/>
          <table:table-cell table:number-columns-repeated="16363"/>
        </table:table-row>
        <table:table-row table:number-rows-repeated="1047717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IBM Plex Sans" svg:font-family="&quot;IBM Plex Sans&quot;"/>
  </office:font-face-decls>
  <office:styles>
    <number:number-style style:name="N0">
      <number:number number:min-integer-digits="1"/>
    </number:number-style>
    <number:currency-style style:name="N36" number:language="en" number:country="GB">
      <number:currency-symbol number:language="en" number:country="GB">$</number:currency-symbol>
      <number:number number:decimal-places="0" number:min-decimal-places="0" number:min-integer-digits="1" number:grouping="true"/>
    </number:currency-style>
    <number:currency-style style:name="N37" number:language="en" number:country="GB">
      <number:currency-symbol number:language="en" number:country="GB">€</number:currency-symbol>
      <number:number number:decimal-places="0" number:min-decimal-places="0" number:min-integer-digits="1" number:grouping="true"/>
    </number:currency-style>
    <number:currency-style style:name="N38" number:language="en" number:country="US">
      <number:currency-symbol number:language="en" number:country="US">£</number:currency-symbol>
      <number:number number:decimal-places="2" number:min-decimal-places="2" number:min-integer-digits="1" number:grouping="true"/>
    </number:currency-style>
    <number:currency-style style:name="N39" number:language="en" number:country="GB">
      <number:currency-symbol number:language="en" number:country="GB">£</number:currency-symbol>
      <number:number number:decimal-places="0" number:min-decimal-places="0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483382" style:font-name="Aptos Narrow" style:font-name-asian="Aptos Narrow" style:font-name-complex="Aptos Narrow" fo:font-size="11pt" style:font-size-asian="11pt" style:font-size-complex="11pt"/>
    </style:style>
    <style:style style:name="cf1" style:family="table-cell">
      <style:table-cell-properties fo:background-color="#F2F2F2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dc:title/>
    <dc:description/>
    <dc:subject/>
    <meta:initial-creator>Bradley Freeman</meta:initial-creator>
    <dc:creator>Ryan Fowles</dc:creator>
    <meta:creation-date>2025-07-03T07:15:43Z</meta:creation-date>
    <dc:date>2026-01-29T17:51:30Z</dc:date>
    <meta:user-defined meta:name="Jet Reports Function Literals">,	;	,	{	}	[@[{0}]]	1033	2057</meta:user-defined>
  </office:meta>
</office:document-meta>
</file>