
<file path=META-INF/manifest.xml><?xml version="1.0" encoding="utf-8"?>
<manifest:manifest xmlns:office="urn:oasis:names:tc:opendocument:xmlns:office:1.0" xmlns:text="urn:oasis:names:tc:opendocument:xmlns:text:1.0" xmlns:meta="urn:oasis:names:tc:opendocument:xmlns:meta:1.0" xmlns:style="urn:oasis:names:tc:opendocument:xmlns:style:1.0" xmlns:fo="urn:oasis:names:tc:opendocument:xmlns:xsl-fo-compatible:1.0" xmlns:table="urn:oasis:names:tc:opendocument:xmlns:table:1.0" xmlns:manifest="urn:oasis:names:tc:opendocument:xmlns:manifest:1.0" xmlns:chart="urn:oasis:names:tc:opendocument:xmlns:chart:1.0" xmlns:draw="urn:oasis:names:tc:opendocument:xmlns:drawing:1.0" xmlns:presentation="urn:oasis:names:tc:opendocument:xmlns:presentation:1.0">
  <manifest:file-entry manifest:full-path="/" manifest:media-type="application/vnd.oasis.opendocument.tex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office="urn:oasis:names:tc:opendocument:xmlns:office:1.0" xmlns:text="urn:oasis:names:tc:opendocument:xmlns:text:1.0" xmlns:meta="urn:oasis:names:tc:opendocument:xmlns:meta:1.0" xmlns:style="urn:oasis:names:tc:opendocument:xmlns:style:1.0" xmlns:fo="urn:oasis:names:tc:opendocument:xmlns:xsl-fo-compatible:1.0" xmlns:table="urn:oasis:names:tc:opendocument:xmlns:table:1.0" xmlns:manifest="urn:oasis:names:tc:opendocument:xmlns:manifest:1.0" office:version="1.2">
  <office:automatic-styles/>
  <office:body>
    <office:text>
      <text:p text:style-name="TitleStyle">Service definition document</text:p>
      <text:p text:style-name="TitleStyle">Collection Platform (Debt &amp; Income Collection)</text:p>
      <text:p text:style-name="SubtitleStyle">Supplier: Lateral Technology Limited</text:p>
      <text:p text:style-name="SubtitleStyle">Version: 1.1 <text:s text:c="1"/>| <text:s text:c="1"/>Date: 3 January 2026</text:p>
      <text:p text:style-name="SubtitleStyle">Contact: ian@getlateral.com (update as required)</text:p>
      <text:p text:style-name="SmallStyle">This document supports a G-Cloud service listing. It is not indexed by search on the Digital Marketplace.</text:p>
      <text:h text:outline-level="1">Document control</text:h>
      <table:table>
        <table:table-row>
          <table:table-cell>
            <text:p>Service name</text:p>
          </table:table-cell>
          <table:table-cell>
            <text:p>Collection Platform (Debt &amp; Income Collection)</text:p>
          </table:table-cell>
        </table:table-row>
        <table:table-row>
          <table:table-cell>
            <text:p>Supplier</text:p>
          </table:table-cell>
          <table:table-cell>
            <text:p>Lateral Technology Limited</text:p>
          </table:table-cell>
        </table:table-row>
        <table:table-row>
          <table:table-cell>
            <text:p>Document owner</text:p>
          </table:table-cell>
          <table:table-cell>
            <text:p>Service Owner (update)</text:p>
          </table:table-cell>
        </table:table-row>
        <table:table-row>
          <table:table-cell>
            <text:p>Version</text:p>
          </table:table-cell>
          <table:table-cell>
            <text:p>1.1</text:p>
          </table:table-cell>
        </table:table-row>
        <table:table-row>
          <table:table-cell>
            <text:p>Date</text:p>
          </table:table-cell>
          <table:table-cell>
            <text:p>3 January 2026</text:p>
          </table:table-cell>
        </table:table-row>
        <table:table-row>
          <table:table-cell>
            <text:p>Intended audience</text:p>
          </table:table-cell>
          <table:table-cell>
            <text:p>UK local authorities and public sector buyers</text:p>
          </table:table-cell>
        </table:table-row>
      </table:table>
      <text:h text:outline-level="1">1. Service summary</text:h>
      <text:p text:style-name="BodyStyle">Collection Platform is a supplier-hosted SaaS case management and workflow service for councils to recover income and debt efficiently and consistently. It supports configurable recovery workflows, rules-based allocation, templated correspondence across multiple channels, payment arrangement management, vulnerability handling, management reporting, and integrations to core council systems via APIs and secure data exchange.</text:p>
      <text:h text:outline-level="1">2. What the service does</text:h>
      <text:list>
        <text:list-item>
          <text:p text:style-name="BodyStyle">Manages collections cases end-to-end across configured stages and business rules.</text:p>
        </text:list-item>
        <text:list-item>
          <text:p text:style-name="BodyStyle">Automates tasking, allocation and prioritisation (queues, SLAs, next actions).</text:p>
        </text:list-item>
        <text:list-item>
          <text:p text:style-name="BodyStyle">Generates and records communications (letters, email and SMS) using approved templates.</text:p>
        </text:list-item>
        <text:list-item>
          <text:p text:style-name="BodyStyle">Tracks payments, balances, arrangements and outcomes with a complete audit trail.</text:p>
        </text:list-item>
        <text:list-item>
          <text:p text:style-name="BodyStyle">Supports holds, disputes and vulnerability/safeguarding steps with configurable controls.</text:p>
        </text:list-item>
        <text:list-item>
          <text:p text:style-name="BodyStyle">Provides dashboards and MI reporting for operational management and governance.</text:p>
        </text:list-item>
        <text:list-item>
          <text:p text:style-name="BodyStyle">Integrates with council systems (revenues, payments, document management, telephony, portals).</text:p>
        </text:list-item>
      </text:list>
      <text:h text:outline-level="1">3. Who the service is for</text:h>
      <text:p text:style-name="BodyStyle">Designed for UK councils operating collections and recovery functions, including:</text:p>
      <text:list>
        <text:list-item>
          <text:p text:style-name="BodyStyle">Revenues and benefits teams</text:p>
        </text:list-item>
        <text:list-item>
          <text:p text:style-name="BodyStyle">Sundry debt / income teams</text:p>
        </text:list-item>
        <text:list-item>
          <text:p text:style-name="BodyStyle">Parking services</text:p>
        </text:list-item>
        <text:list-item>
          <text:p text:style-name="BodyStyle">Housing-related income recovery teams</text:p>
        </text:list-item>
        <text:list-item>
          <text:p text:style-name="BodyStyle">Shared services and outsourced/partner delivery models</text:p>
        </text:list-item>
        <text:list-item>
          <text:p text:style-name="BodyStyle">Management and governance stakeholders (performance, compliance, audit)</text:p>
        </text:list-item>
      </text:list>
      <text:h text:outline-level="1">4. Key capabilities</text:h>
      <text:h text:outline-level="2">4.1 Core case management</text:h>
      <text:list>
        <text:list-item>
          <text:p text:style-name="BodyStyle">Configurable case types, stages, tasks, SLAs and business rules</text:p>
        </text:list-item>
        <text:list-item>
          <text:p text:style-name="BodyStyle">Case timeline with activities, documents, evidence and contact history</text:p>
        </text:list-item>
        <text:list-item>
          <text:p text:style-name="BodyStyle">Role-based access and configurable permissions</text:p>
        </text:list-item>
      </text:list>
      <text:h text:outline-level="2">4.2 Workflow automation &amp; allocation</text:h>
      <text:list>
        <text:list-item>
          <text:p text:style-name="BodyStyle">Rules-based allocation (for example by geography, value, risk, vulnerability flags or SLA)</text:p>
        </text:list-item>
        <text:list-item>
          <text:p text:style-name="BodyStyle">Work queues and task lists for teams and individuals</text:p>
        </text:list-item>
        <text:list-item>
          <text:p text:style-name="BodyStyle">Bulk actions where appropriate (for example, batched correspondence generation)</text:p>
        </text:list-item>
      </text:list>
      <text:h text:outline-level="2">4.3 Communications</text:h>
      <text:list>
        <text:list-item>
          <text:p text:style-name="BodyStyle">Templates for letters and messages with merge fields and approval controls</text:p>
        </text:list-item>
        <text:list-item>
          <text:p text:style-name="BodyStyle">Multi-channel communications (letter, email, SMS) with full history</text:p>
        </text:list-item>
        <text:list-item>
          <text:p text:style-name="BodyStyle">Reminders for payment plans and key milestones</text:p>
        </text:list-item>
      </text:list>
      <text:h text:outline-level="2">4.4 Payments and arrangements</text:h>
      <text:list>
        <text:list-item>
          <text:p text:style-name="BodyStyle">Manage instalment plans/arrangements and track adherence</text:p>
        </text:list-item>
        <text:list-item>
          <text:p text:style-name="BodyStyle">Record payments and receipts; reconcile case status as configured</text:p>
        </text:list-item>
        <text:list-item>
          <text:p text:style-name="BodyStyle">Support for pauses/holds where appropriate (for example, dispute or vulnerability steps)</text:p>
        </text:list-item>
      </text:list>
      <text:h text:outline-level="2">4.5 Reporting &amp; oversight</text:h>
      <text:list>
        <text:list-item>
          <text:p text:style-name="BodyStyle">Operational dashboards (workload, throughput, outcomes, SLA performance)</text:p>
        </text:list-item>
        <text:list-item>
          <text:p text:style-name="BodyStyle">Configurable MI exports and scheduled reports</text:p>
        </text:list-item>
        <text:list-item>
          <text:p text:style-name="BodyStyle">Audit-ready history of key decisions and actions</text:p>
        </text:list-item>
      </text:list>
      <text:h text:outline-level="1">5. Benefits for councils</text:h>
      <text:list>
        <text:list-item>
          <text:p text:style-name="BodyStyle">Improves recovery performance by prioritising high-impact actions and reducing delays.</text:p>
        </text:list-item>
        <text:list-item>
          <text:p text:style-name="BodyStyle">Reduces cost-to-collect through automation and consistent case handling.</text:p>
        </text:list-item>
        <text:list-item>
          <text:p text:style-name="BodyStyle">Supports fair treatment and safeguarding by embedding vulnerability steps into workflows.</text:p>
        </text:list-item>
        <text:list-item>
          <text:p text:style-name="BodyStyle">Provides better governance through audit trails, reporting and consistent policy application.</text:p>
        </text:list-item>
        <text:list-item>
          <text:p text:style-name="BodyStyle">Reduces duplication by integrating with existing council systems and data sources.</text:p>
        </text:list-item>
      </text:list>
      <text:h text:outline-level="1">6. Service scope</text:h>
      <text:h text:outline-level="2">6.1 Included</text:h>
      <text:list>
        <text:list-item>
          <text:p text:style-name="BodyStyle">Supplier-hosted SaaS service access for authorised users</text:p>
        </text:list-item>
        <text:list-item>
          <text:p text:style-name="BodyStyle">Configuration of workflows, templates, roles and permissions</text:p>
        </text:list-item>
        <text:list-item>
          <text:p text:style-name="BodyStyle">User administration and audit logging</text:p>
        </text:list-item>
        <text:list-item>
          <text:p text:style-name="BodyStyle">Standard support and service management (see sections 10–12)</text:p>
        </text:list-item>
      </text:list>
      <text:h text:outline-level="2">6.2 Not included (unless purchased/provided separately)</text:h>
      <text:list>
        <text:list-item>
          <text:p text:style-name="BodyStyle">Buyer-specific data cleansing or large-scale historic data remediation</text:p>
        </text:list-item>
        <text:list-item>
          <text:p text:style-name="BodyStyle">Third-party service costs (for example, postal services, SMS credits, external ID&amp;V)</text:p>
        </text:list-item>
        <text:list-item>
          <text:p text:style-name="BodyStyle">On-premise infrastructure (service is cloud delivered)</text:p>
        </text:list-item>
      </text:list>
      <text:h text:outline-level="1">7. Implementation and onboarding</text:h>
      <text:p text:style-name="BodyStyle">Implementation is delivered using a structured onboarding approach. Typical steps include discovery, configuration, integration setup, data migration (where required), user training and go-live support. The approach and timeline depend on scope, integrations and data volumes.</text:p>
      <text:list>
        <text:list-item>
          <text:p text:style-name="BodyStyle">Discovery &amp; design: confirm objectives, case types, workflows, templates, roles and reporting needs.</text:p>
        </text:list-item>
        <text:list-item>
          <text:p text:style-name="BodyStyle">Configuration: set up workflows, rules, permissions, correspondence templates and dashboards.</text:p>
        </text:list-item>
        <text:list-item>
          <text:p text:style-name="BodyStyle">Integrations (optional): configure APIs/SFTP and test connectivity with council systems.</text:p>
        </text:list-item>
        <text:list-item>
          <text:p text:style-name="BodyStyle">Data migration (optional): agree data mapping, import and validation approach.</text:p>
        </text:list-item>
        <text:list-item>
          <text:p text:style-name="BodyStyle">Training: role-based training and admin enablement.</text:p>
        </text:list-item>
        <text:list-item>
          <text:p text:style-name="BodyStyle">Go-live: cutover plan, hypercare support period and handover to BAU.</text:p>
        </text:list-item>
      </text:list>
      <text:h text:outline-level="1">8. Service delivery model</text:h>
      <text:p text:style-name="BodyStyle">The service is delivered as supplier-hosted, secure, browser-based Software as a Service (SaaS). Users access the platform via the public internet over HTTPS. No local software installation is required for standard use.</text:p>
      <text:h text:outline-level="1">9. System requirements</text:h>
      <text:list>
        <text:list-item>
          <text:p text:style-name="BodyStyle">Reliable internet connection</text:p>
        </text:list-item>
        <text:list-item>
          <text:p text:style-name="BodyStyle">Supported modern web browser (Chrome, Edge or Firefox: current and previous major version recommended)</text:p>
        </text:list-item>
        <text:list-item>
          <text:p text:style-name="BodyStyle">Standard council Windows laptop/desktop (thin client compatible); 1080p display recommended for dashboards</text:p>
        </text:list-item>
        <text:list-item>
          <text:p text:style-name="BodyStyle">Optional: network allowlisting for APIs/SFTP integrations, depending on council security policy</text:p>
        </text:list-item>
      </text:list>
      <text:h text:outline-level="1">10. Service availability and performance</text:h>
      <text:p text:style-name="BodyStyle">Guaranteed availability: 99.5% monthly (guaranteed), excluding planned maintenance. Planned maintenance windows are communicated in advance wherever possible.</text:p>
      <text:h text:outline-level="1">11. Support</text:h>
      <text:p text:style-name="BodyStyle">Support is provided through phone and ticket channels:</text:p>
      <text:list>
        <text:list-item>
          <text:p text:style-name="BodyStyle">Phone support: 09:00–18:00 (UK time), Monday to Friday (excluding UK public holidays)</text:p>
        </text:list-item>
        <text:list-item>
          <text:p text:style-name="BodyStyle">Ticket support: 24x7 ticket support</text:p>
        </text:list-item>
      </text:list>
      <text:h text:outline-level="2">11.1 Incident targets (standard SLA)</text:h>
      <table:table>
        <table:table-row>
          <table:table-cell>
            <text:p>Priority</text:p>
          </table:table-cell>
          <table:table-cell>
            <text:p>Target response time</text:p>
          </table:table-cell>
          <table:table-cell>
            <text:p>Target resolution time</text:p>
          </table:table-cell>
        </table:table-row>
        <table:table-row>
          <table:table-cell>
            <text:p>Critical</text:p>
          </table:table-cell>
          <table:table-cell>
            <text:p>2 hours</text:p>
          </table:table-cell>
          <table:table-cell>
            <text:p>4 hours</text:p>
          </table:table-cell>
        </table:table-row>
        <table:table-row>
          <table:table-cell>
            <text:p>Serious</text:p>
          </table:table-cell>
          <table:table-cell>
            <text:p>8 hours</text:p>
          </table:table-cell>
          <table:table-cell>
            <text:p>24 hours</text:p>
          </table:table-cell>
        </table:table-row>
        <table:table-row>
          <table:table-cell>
            <text:p>Moderate</text:p>
          </table:table-cell>
          <table:table-cell>
            <text:p>12 hours</text:p>
          </table:table-cell>
          <table:table-cell>
            <text:p>48 hours</text:p>
          </table:table-cell>
        </table:table-row>
        <table:table-row>
          <table:table-cell>
            <text:p>Minor</text:p>
          </table:table-cell>
          <table:table-cell>
            <text:p>24 hours</text:p>
          </table:table-cell>
          <table:table-cell>
            <text:p>72 hours</text:p>
          </table:table-cell>
        </table:table-row>
      </table:table>
      <text:h text:outline-level="1">12. Maintenance and change management</text:h>
      <text:list>
        <text:list-item>
          <text:p text:style-name="BodyStyle">Regular service updates delivered via the cloud (no client-side deployment).</text:p>
        </text:list-item>
        <text:list-item>
          <text:p text:style-name="BodyStyle">Change control processes to manage risk and communicate release information.</text:p>
        </text:list-item>
        <text:list-item>
          <text:p text:style-name="BodyStyle">Planned maintenance windows notified in advance where possible.</text:p>
        </text:list-item>
      </text:list>
      <text:h text:outline-level="1">13. Security</text:h>
      <text:p text:style-name="BodyStyle">Security is designed to support public sector requirements. Typical controls include:</text:p>
      <text:list>
        <text:list-item>
          <text:p text:style-name="BodyStyle">Encryption in transit (HTTPS/TLS) and encryption at rest (where supported by hosting platform)</text:p>
        </text:list-item>
        <text:list-item>
          <text:p text:style-name="BodyStyle">Role-based access control, least-privilege permissions and admin governance</text:p>
        </text:list-item>
        <text:list-item>
          <text:p text:style-name="BodyStyle">Single sign-on (SSO) and multi-factor authentication (MFA) support: Azure AD (Microsoft Entra ID) integration; SAML 2.0 supported; MFA supported where configured by the buyer.</text:p>
        </text:list-item>
        <text:list-item>
          <text:p text:style-name="BodyStyle">Audit logging of key actions and data changes</text:p>
        </text:list-item>
        <text:list-item>
          <text:p text:style-name="BodyStyle">Secure development and change management practices</text:p>
        </text:list-item>
        <text:list-item>
          <text:p text:style-name="BodyStyle">Vulnerability management and penetration testing aligned to risk and contract</text:p>
        </text:list-item>
      </text:list>
      <text:h text:outline-level="1">14. Data protection, privacy and data residency</text:h>
      <text:list>
        <text:list-item>
          <text:p text:style-name="BodyStyle">Supports UK GDPR and Data Protection Act 2018 obligations (roles and responsibilities agreed in contract).</text:p>
        </text:list-item>
        <text:list-item>
          <text:p text:style-name="BodyStyle">Data is processed only for the purpose of delivering the service as instructed by the buyer.</text:p>
        </text:list-item>
        <text:list-item>
          <text:p text:style-name="BodyStyle">Data residency: United Kingdom (London) (UK only).</text:p>
        </text:list-item>
        <text:list-item>
          <text:p text:style-name="BodyStyle">Data retention rules and deletion/offboarding processes are agreed with the buyer.</text:p>
        </text:list-item>
        <text:list-item>
          <text:p text:style-name="BodyStyle">Data exports can be provided on request for buyer reporting, audit and offboarding.</text:p>
        </text:list-item>
      </text:list>
      <text:h text:outline-level="1">15. Backups, business continuity and disaster recovery</text:h>
      <text:p text:style-name="BodyStyle">Backup, recovery and resilience measures are provided as part of the supplier-hosted service. Provisions include regular backups, tested restore processes, and documented business continuity. Target recovery objectives (RPO/RTO) are agreed in the service agreement.</text:p>
      <text:h text:outline-level="1">16. Integrations and interoperability</text:h>
      <text:p text:style-name="BodyStyle">The service supports integration using open APIs and secure data exchange. Common integration options include:</text:p>
      <text:list>
        <text:list-item>
          <text:p text:style-name="BodyStyle">Open APIs for integration with council systems (subject to technical design and security approvals).</text:p>
        </text:list-item>
        <text:list-item>
          <text:p text:style-name="BodyStyle">Secure file exchange (for example SFTP) where required for batch interfaces.</text:p>
        </text:list-item>
        <text:list-item>
          <text:p text:style-name="BodyStyle">Integrations (examples): Capita, Civica, Northgate, Microsoft 365 (productivity integration where applicable).</text:p>
        </text:list-item>
      </text:list>
      <text:h text:outline-level="1">17. Accessibility</text:h>
      <text:p text:style-name="BodyStyle">The service is intended to support inclusive use. Accessibility considerations include clear navigation, keyboard support, readable content, and consistent interaction patterns. Where required, accessibility testing can be agreed as part of delivery. This document is structured using headings and lists to support assistive technologies.</text:p>
      <text:h text:outline-level="1">18. Ordering and provisioning</text:h>
      <text:list>
        <text:list-item>
          <text:p text:style-name="BodyStyle">Buyers place orders through the Digital Marketplace following the applicable G-Cloud guidance.</text:p>
        </text:list-item>
        <text:list-item>
          <text:p text:style-name="BodyStyle">Provisioning and onboarding activities are scheduled with the buyer following order receipt.</text:p>
        </text:list-item>
        <text:list-item>
          <text:p text:style-name="BodyStyle">Service access is provided to named user accounts or via agreed SSO, with admin controls for ongoing user management.</text:p>
        </text:list-item>
      </text:list>
      <text:h text:outline-level="1">19. Offboarding and exit management</text:h>
      <text:list>
        <text:list-item>
          <text:p text:style-name="BodyStyle">On request or on contract end, the buyer can receive an export of their data in an agreed format.</text:p>
        </text:list-item>
        <text:list-item>
          <text:p text:style-name="BodyStyle">After confirmation and completion of exit activities, buyer data is securely deleted in line with the agreed retention schedule and contract.</text:p>
        </text:list-item>
        <text:list-item>
          <text:p text:style-name="BodyStyle">Access is removed for buyer users and integrations are disabled following exit.</text:p>
        </text:list-item>
      </text:list>
      <text:h text:outline-level="1">20. Assumptions and dependencies</text:h>
      <text:list>
        <text:list-item>
          <text:p text:style-name="BodyStyle">Buyer provides timely access to relevant stakeholders, policies, templates and integration points.</text:p>
        </text:list-item>
        <text:list-item>
          <text:p text:style-name="BodyStyle">Buyer provides network allowlisting and security approvals needed for integrations.</text:p>
        </text:list-item>
        <text:list-item>
          <text:p text:style-name="BodyStyle">If data migration is required, buyer provides data extracts and supports validation and sign-off.</text:p>
        </text:list-item>
      </text:list>
      <text:h text:outline-level="1">21. Glossary</text:h>
      <text:list>
        <text:list-item>
          <text:p text:style-name="BodyStyle">SaaS: Software as a Service</text:p>
        </text:list-item>
        <text:list-item>
          <text:p text:style-name="BodyStyle">SLA: Service Level Agreement</text:p>
        </text:list-item>
        <text:list-item>
          <text:p text:style-name="BodyStyle">MI: Management Information</text:p>
        </text:list-item>
        <text:list-item>
          <text:p text:style-name="BodyStyle">RPO/RTO: Recovery Point Objective / Recovery Time Objective</text:p>
        </text:list-item>
        <text:list-item>
          <text:p text:style-name="BodyStyle">SSO/MFA: Single Sign-On / Multi-Factor Authentication</text:p>
        </text:list-item>
        <text:list-item>
          <text:p text:style-name="BodyStyle">SAML 2.0: Security Assertion Markup Language 2.0</text:p>
        </text:list-item>
      </text:list>
    </office:text>
  </office:body>
</office:document-content>
</file>

<file path=styles.xml><?xml version="1.0" encoding="utf-8"?>
<office:document-styles xmlns:office="urn:oasis:names:tc:opendocument:xmlns:office:1.0" xmlns:text="urn:oasis:names:tc:opendocument:xmlns:text:1.0" xmlns:meta="urn:oasis:names:tc:opendocument:xmlns:meta:1.0" xmlns:style="urn:oasis:names:tc:opendocument:xmlns:style:1.0" xmlns:fo="urn:oasis:names:tc:opendocument:xmlns:xsl-fo-compatible:1.0" xmlns:table="urn:oasis:names:tc:opendocument:xmlns:table:1.0" xmlns:manifest="urn:oasis:names:tc:opendocument:xmlns:manifest:1.0" office:version="1.2">
  <office:styles>
    <style:style style:name="TitleStyle" style:family="paragraph" style:display-name="TitleStyle">
      <style:paragraph-properties fo:margin-top="0.4in" fo:margin-bottom="0.2in"/>
      <style:text-properties fo:font-size="20pt" fo:font-weight="bold"/>
    </style:style>
    <style:style style:name="SubtitleStyle" style:family="paragraph" style:display-name="SubtitleStyle">
      <style:paragraph-properties fo:margin-bottom="0.15in"/>
      <style:text-properties fo:font-size="12pt"/>
    </style:style>
    <style:style style:name="BodyStyle" style:family="paragraph" style:display-name="BodyStyle">
      <style:paragraph-properties fo:margin-bottom="0.12in"/>
      <style:text-properties fo:font-size="11pt"/>
    </style:style>
    <style:style style:name="SmallStyle" style:family="paragraph" style:display-name="SmallStyle">
      <style:paragraph-properties fo:margin-bottom="0.10in"/>
      <style:text-properties fo:font-size="9.5pt" fo:color="#333333"/>
    </style:style>
  </office:styles>
  <office:automatic-styles/>
</office:document-styles>
</file>

<file path=meta.xml><?xml version="1.0" encoding="utf-8"?>
<office:document-meta xmlns:office="urn:oasis:names:tc:opendocument:xmlns:office:1.0" xmlns:text="urn:oasis:names:tc:opendocument:xmlns:text:1.0" xmlns:meta="urn:oasis:names:tc:opendocument:xmlns:meta:1.0" xmlns:style="urn:oasis:names:tc:opendocument:xmlns:style:1.0" xmlns:fo="urn:oasis:names:tc:opendocument:xmlns:xsl-fo-compatible:1.0" xmlns:table="urn:oasis:names:tc:opendocument:xmlns:table:1.0" xmlns:manifest="urn:oasis:names:tc:opendocument:xmlns:manifest:1.0" xmlns:chart="urn:oasis:names:tc:opendocument:xmlns:chart:1.0" xmlns:draw="urn:oasis:names:tc:opendocument:xmlns:drawing:1.0" xmlns:presentation="urn:oasis:names:tc:opendocument:xmlns:presentation:1.0" office:version="1.2">
  <office:meta>
    <meta:generator>ODFPY/1.4.1</meta:generator>
  </office:meta>
</office:document-meta>
</file>