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1">
        <style:list-level-properties text:space-before="4.75in" text:min-label-width="0.25in" text:list-level-position-and-space-mode="label-alignment">
          <style:list-level-label-alignment text:label-followed-by="listtab" fo:margin-left="5in" fo:text-indent="-0.25in"/>
        </style:list-level-properties>
      </text:list-level-style-number>
    </text:list-style>
    <style:style style:name="P1" style:parent-style-name="Heading1" style:master-page-name="MP0" style:family="paragraph">
      <style:paragraph-properties fo:break-before="page" fo:text-align="center"/>
      <style:text-properties fo:font-size="18pt" style:font-size-asian="18pt" style:font-size-complex="18pt"/>
    </style:style>
    <style:style style:name="P4" style:parent-style-name="Normal" style:family="paragraph">
      <style:paragraph-properties fo:margin-bottom="0.1666in"/>
      <style:text-properties style:font-name-complex="Calibri" fo:font-weight="bold" style:font-weight-asian="bold" style:font-weight-complex="bold" fo:font-size="10pt" style:font-size-asian="10pt" style:font-size-complex="10pt"/>
    </style:style>
    <style:style style:name="P5" style:parent-style-name="Normal" style:family="paragraph">
      <style:paragraph-properties fo:margin-bottom="0.1666in"/>
      <style:text-properties style:font-name-complex="Calibri" fo:font-size="10pt" style:font-size-asian="10pt" style:font-size-complex="10pt"/>
    </style:style>
    <style:style style:name="P6" style:parent-style-name="Normal" style:family="paragraph">
      <style:paragraph-properties fo:margin-bottom="0.1666in"/>
      <style:text-properties style:font-name-complex="Calibri" fo:font-weight="bold" style:font-weight-asian="bold" style:font-weight-complex="bold" fo:font-size="10pt" style:font-size-asian="10pt" style:font-size-complex="10pt"/>
    </style:style>
    <style:style style:name="P7" style:parent-style-name="Normal" style:family="paragraph">
      <style:paragraph-properties fo:margin-bottom="0.1666in"/>
      <style:text-properties style:font-name-complex="Calibri" fo:font-size="10pt" style:font-size-asian="10pt" style:font-size-complex="10pt"/>
    </style:style>
    <style:style style:name="P8" style:parent-style-name="Normal" style:family="paragraph">
      <style:paragraph-properties fo:margin-bottom="0.1666in"/>
      <style:text-properties style:font-name-complex="Calibri" fo:font-weight="bold" style:font-weight-asian="bold" style:font-weight-complex="bold" fo:font-size="10pt" style:font-size-asian="10pt" style:font-size-complex="10pt"/>
    </style:style>
    <style:style style:name="P9" style:parent-style-name="Normal" style:family="paragraph">
      <style:paragraph-properties fo:margin-bottom="0.1666in"/>
      <style:text-properties style:font-name-complex="Calibri" fo:font-size="10pt" style:font-size-asian="10pt" style:font-size-complex="10pt"/>
    </style:style>
    <style:style style:name="P10" style:parent-style-name="Normal" style:family="paragraph">
      <style:paragraph-properties fo:margin-bottom="0.1666in"/>
      <style:text-properties style:font-name-complex="Calibri" fo:font-size="10pt" style:font-size-asian="10pt" style:font-size-complex="10pt"/>
    </style:style>
    <style:style style:name="P11" style:parent-style-name="Normal" style:family="paragraph">
      <style:paragraph-properties fo:margin-bottom="0.1666in"/>
      <style:text-properties style:font-name-complex="Calibri" fo:font-size="10pt" style:font-size-asian="10pt" style:font-size-complex="10pt"/>
    </style:style>
    <style:style style:name="P12" style:parent-style-name="Normal" style:family="paragraph">
      <style:paragraph-properties fo:margin-bottom="0.1666in"/>
      <style:text-properties style:font-name-complex="Calibri" fo:font-size="10pt" style:font-size-asian="10pt" style:font-size-complex="10pt"/>
    </style:style>
    <style:style style:name="P13" style:parent-style-name="Normal" style:family="paragraph">
      <style:paragraph-properties fo:margin-bottom="0.1666in"/>
      <style:text-properties style:font-name-complex="Calibri" fo:font-size="10pt" style:font-size-asian="10pt" style:font-size-complex="10pt"/>
    </style:style>
    <style:style style:name="P14" style:parent-style-name="Normal" style:family="paragraph">
      <style:paragraph-properties fo:margin-bottom="0.1666in"/>
      <style:text-properties style:font-name-complex="Calibri" fo:font-size="10pt" style:font-size-asian="10pt" style:font-size-complex="10pt"/>
    </style:style>
    <style:style style:name="P15" style:parent-style-name="Normal" style:family="paragraph">
      <style:paragraph-properties fo:margin-bottom="0.1666in"/>
      <style:text-properties style:font-name-complex="Calibri" fo:font-size="10pt" style:font-size-asian="10pt" style:font-size-complex="10pt"/>
    </style:style>
    <style:style style:name="P16" style:parent-style-name="Normal" style:family="paragraph">
      <style:paragraph-properties fo:margin-bottom="0.1666in"/>
      <style:text-properties style:font-name-complex="Calibri" fo:font-size="10pt" style:font-size-asian="10pt" style:font-size-complex="10pt"/>
    </style:style>
    <style:style style:name="P17" style:parent-style-name="Normal" style:family="paragraph">
      <style:paragraph-properties fo:margin-bottom="0.1666in"/>
      <style:text-properties style:font-name-complex="Calibri" fo:font-size="10pt" style:font-size-asian="10pt" style:font-size-complex="10pt"/>
    </style:style>
    <style:style style:name="P18" style:parent-style-name="Normal" style:family="paragraph">
      <style:paragraph-properties fo:margin-bottom="0.1666in"/>
      <style:text-properties style:font-name-complex="Calibri" fo:font-size="10pt" style:font-size-asian="10pt" style:font-size-complex="10pt"/>
    </style:style>
    <style:style style:name="P19" style:parent-style-name="Normal" style:family="paragraph">
      <style:paragraph-properties fo:margin-bottom="0.1666in"/>
      <style:text-properties style:font-name-complex="Calibri" fo:font-size="10pt" style:font-size-asian="10pt" style:font-size-complex="10pt"/>
    </style:style>
    <style:style style:name="P20" style:parent-style-name="Normal" style:family="paragraph">
      <style:paragraph-properties fo:margin-bottom="0.1666in"/>
      <style:text-properties style:font-name-complex="Calibri" fo:font-size="10pt" style:font-size-asian="10pt" style:font-size-complex="10pt"/>
    </style:style>
    <style:style style:name="P21" style:parent-style-name="Normal" style:family="paragraph">
      <style:paragraph-properties fo:margin-bottom="0.1666in"/>
      <style:text-properties style:font-name-complex="Calibri" fo:font-weight="bold" style:font-weight-asian="bold" style:font-weight-complex="bold" fo:font-size="10pt" style:font-size-asian="10pt" style:font-size-complex="10pt"/>
    </style:style>
    <style:style style:name="P22" style:parent-style-name="Normal" style:family="paragraph">
      <style:paragraph-properties fo:margin-bottom="0.1666in"/>
      <style:text-properties style:font-name-complex="Calibri" fo:font-size="10pt" style:font-size-asian="10pt" style:font-size-complex="10pt"/>
    </style:style>
    <style:style style:name="P23" style:parent-style-name="Normal" style:family="paragraph">
      <style:paragraph-properties fo:margin-bottom="0.1666in"/>
      <style:text-properties style:font-name-complex="Calibri" fo:font-size="10pt" style:font-size-asian="10pt" style:font-size-complex="10pt"/>
    </style:style>
    <style:style style:name="P24" style:parent-style-name="Normal" style:family="paragraph">
      <style:paragraph-properties fo:margin-bottom="0.1666in"/>
      <style:text-properties style:font-name-complex="Calibri" fo:font-size="10pt" style:font-size-asian="10pt" style:font-size-complex="10pt"/>
    </style:style>
    <style:style style:name="P25" style:parent-style-name="Normal" style:family="paragraph">
      <style:paragraph-properties fo:margin-bottom="0.1666in"/>
      <style:text-properties style:font-name-complex="Calibri" fo:font-size="10pt" style:font-size-asian="10pt" style:font-size-complex="10pt"/>
    </style:style>
    <style:style style:name="P26" style:parent-style-name="Normal" style:family="paragraph">
      <style:paragraph-properties fo:margin-bottom="0.1666in"/>
      <style:text-properties style:font-name-complex="Calibri" fo:font-size="10pt" style:font-size-asian="10pt" style:font-size-complex="10pt"/>
    </style:style>
    <style:style style:name="P27" style:parent-style-name="Normal" style:family="paragraph">
      <style:paragraph-properties fo:margin-bottom="0.1666in"/>
      <style:text-properties style:font-name-complex="Calibri" fo:font-size="10pt" style:font-size-asian="10pt" style:font-size-complex="10pt"/>
    </style:style>
    <style:style style:name="P28" style:parent-style-name="Normal" style:family="paragraph">
      <style:paragraph-properties fo:margin-bottom="0.1666in"/>
      <style:text-properties style:font-name-complex="Calibri" fo:font-weight="bold" style:font-weight-asian="bold" style:font-weight-complex="bold" fo:font-size="10pt" style:font-size-asian="10pt" style:font-size-complex="10pt"/>
    </style:style>
    <style:style style:name="P29" style:parent-style-name="Normal" style:family="paragraph">
      <style:paragraph-properties fo:margin-bottom="0.1666in"/>
      <style:text-properties style:font-name-complex="Calibri" fo:font-size="10pt" style:font-size-asian="10pt" style:font-size-complex="10pt"/>
    </style:style>
    <style:style style:name="P30" style:parent-style-name="Normal" style:family="paragraph">
      <style:paragraph-properties fo:margin-bottom="0.1666in"/>
      <style:text-properties style:font-name-complex="Calibri" fo:font-weight="bold" style:font-weight-asian="bold" style:font-weight-complex="bold" fo:font-size="10pt" style:font-size-asian="10pt" style:font-size-complex="10pt"/>
    </style:style>
    <style:style style:name="P31" style:parent-style-name="Normal" style:family="paragraph">
      <style:paragraph-properties fo:margin-bottom="0.1666in"/>
      <style:text-properties style:font-name-complex="Calibri" fo:font-size="10pt" style:font-size-asian="10pt" style:font-size-complex="10pt"/>
    </style:style>
    <style:style style:name="P32" style:parent-style-name="Normal" style:family="paragraph">
      <style:paragraph-properties fo:margin-bottom="0.1666in"/>
      <style:text-properties style:font-name-complex="Calibri" fo:font-size="10pt" style:font-size-asian="10pt" style:font-size-complex="10pt"/>
    </style:style>
    <style:style style:name="P33" style:parent-style-name="Normal" style:family="paragraph">
      <style:paragraph-properties fo:margin-bottom="0.1666in"/>
      <style:text-properties style:font-name-complex="Calibri" fo:font-size="10pt" style:font-size-asian="10pt" style:font-size-complex="10pt"/>
    </style:style>
    <style:style style:name="P34" style:parent-style-name="Normal" style:family="paragraph">
      <style:paragraph-properties fo:margin-bottom="0.1666in"/>
      <style:text-properties style:font-name-complex="Calibri" fo:font-size="10pt" style:font-size-asian="10pt" style:font-size-complex="10pt"/>
    </style:style>
    <style:style style:name="P35" style:parent-style-name="Normal" style:family="paragraph">
      <style:paragraph-properties fo:margin-bottom="0.1666in"/>
      <style:text-properties style:font-name-complex="Calibri" fo:font-size="10pt" style:font-size-asian="10pt" style:font-size-complex="10pt"/>
    </style:style>
    <style:style style:name="P36" style:parent-style-name="Normal" style:family="paragraph">
      <style:paragraph-properties fo:margin-bottom="0.1666in"/>
      <style:text-properties style:font-name-complex="Calibri" fo:font-size="10pt" style:font-size-asian="10pt" style:font-size-complex="10pt"/>
    </style:style>
    <style:style style:name="P37" style:parent-style-name="Normal" style:family="paragraph">
      <style:paragraph-properties fo:margin-bottom="0.1666in"/>
      <style:text-properties style:font-name-complex="Calibri" fo:font-size="10pt" style:font-size-asian="10pt" style:font-size-complex="10pt"/>
    </style:style>
    <style:style style:name="P38" style:parent-style-name="Normal" style:family="paragraph">
      <style:paragraph-properties fo:margin-bottom="0.1666in"/>
      <style:text-properties style:font-name-complex="Calibri" fo:font-size="10pt" style:font-size-asian="10pt" style:font-size-complex="10pt"/>
    </style:style>
    <style:style style:name="P39" style:parent-style-name="Normal" style:family="paragraph">
      <style:paragraph-properties fo:margin-bottom="0.1666in"/>
      <style:text-properties style:font-name-complex="Calibri" fo:font-size="10pt" style:font-size-asian="10pt" style:font-size-complex="10pt"/>
    </style:style>
    <style:style style:name="P40" style:parent-style-name="Normal" style:family="paragraph">
      <style:paragraph-properties fo:margin-bottom="0.1666in"/>
      <style:text-properties style:font-name-complex="Calibri" fo:font-weight="bold" style:font-weight-asian="bold" style:font-weight-complex="bold" fo:font-size="10pt" style:font-size-asian="10pt" style:font-size-complex="10pt"/>
    </style:style>
    <style:style style:name="P41" style:parent-style-name="Normal" style:family="paragraph">
      <style:paragraph-properties fo:margin-bottom="0.1666in"/>
      <style:text-properties style:font-name-complex="Calibri" fo:font-size="10pt" style:font-size-asian="10pt" style:font-size-complex="10pt"/>
    </style:style>
    <style:style style:name="P42" style:parent-style-name="Normal" style:family="paragraph">
      <style:paragraph-properties fo:margin-bottom="0.1666in"/>
      <style:text-properties style:font-name-complex="Calibri" fo:font-size="10pt" style:font-size-asian="10pt" style:font-size-complex="10pt"/>
    </style:style>
    <style:style style:name="P43" style:parent-style-name="Normal" style:family="paragraph">
      <style:paragraph-properties fo:margin-bottom="0.1666in"/>
      <style:text-properties style:font-name-complex="Calibri" fo:font-size="10pt" style:font-size-asian="10pt" style:font-size-complex="10pt"/>
    </style:style>
    <style:style style:name="P44" style:parent-style-name="Normal" style:family="paragraph">
      <style:paragraph-properties fo:margin-bottom="0.1666in"/>
      <style:text-properties style:font-name-complex="Calibri" fo:font-size="10pt" style:font-size-asian="10pt" style:font-size-complex="10pt"/>
    </style:style>
    <style:style style:name="P45" style:parent-style-name="Normal" style:family="paragraph">
      <style:paragraph-properties fo:margin-bottom="0.1666in"/>
      <style:text-properties style:font-name-complex="Calibri" fo:font-weight="bold" style:font-weight-asian="bold" style:font-weight-complex="bold" fo:font-size="10pt" style:font-size-asian="10pt" style:font-size-complex="10pt"/>
    </style:style>
    <style:style style:name="P46" style:parent-style-name="Normal" style:family="paragraph">
      <style:paragraph-properties fo:margin-bottom="0.1666in"/>
      <style:text-properties style:font-name-complex="Calibri" fo:font-size="10pt" style:font-size-asian="10pt" style:font-size-complex="10pt"/>
    </style:style>
    <style:style style:name="P47" style:parent-style-name="Normal" style:family="paragraph">
      <style:paragraph-properties fo:margin-bottom="0.1666in"/>
      <style:text-properties style:font-name-complex="Calibri" fo:font-size="10pt" style:font-size-asian="10pt" style:font-size-complex="10pt"/>
    </style:style>
    <style:style style:name="P48" style:parent-style-name="Normal" style:family="paragraph">
      <style:paragraph-properties fo:margin-bottom="0.1666in"/>
      <style:text-properties style:font-name-complex="Calibri" fo:font-size="10pt" style:font-size-asian="10pt" style:font-size-complex="10pt"/>
    </style:style>
    <style:style style:name="P49" style:parent-style-name="Normal" style:family="paragraph">
      <style:paragraph-properties fo:margin-bottom="0.1666in"/>
      <style:text-properties style:font-name-complex="Calibri" fo:font-size="10pt" style:font-size-asian="10pt" style:font-size-complex="10pt"/>
    </style:style>
    <style:style style:name="P50" style:parent-style-name="Normal" style:family="paragraph">
      <style:paragraph-properties fo:margin-bottom="0.1666in"/>
      <style:text-properties style:font-name-complex="Calibri" fo:font-size="10pt" style:font-size-asian="10pt" style:font-size-complex="10pt"/>
    </style:style>
    <style:style style:name="P51" style:parent-style-name="Normal" style:family="paragraph">
      <style:paragraph-properties fo:margin-bottom="0.1666in"/>
      <style:text-properties style:font-name-complex="Calibri" fo:font-size="10pt" style:font-size-asian="10pt" style:font-size-complex="10pt"/>
    </style:style>
    <style:style style:name="P52" style:parent-style-name="Normal" style:family="paragraph">
      <style:paragraph-properties fo:margin-bottom="0.1666in"/>
      <style:text-properties style:font-name-complex="Calibri" fo:font-size="10pt" style:font-size-asian="10pt" style:font-size-complex="10pt"/>
    </style:style>
    <style:style style:name="P53" style:parent-style-name="Normal" style:family="paragraph">
      <style:paragraph-properties fo:margin-bottom="0.1666in"/>
      <style:text-properties style:font-name-complex="Calibri" fo:font-weight="bold" style:font-weight-asian="bold" style:font-weight-complex="bold" fo:font-size="10pt" style:font-size-asian="10pt" style:font-size-complex="10pt"/>
    </style:style>
    <style:style style:name="P54" style:parent-style-name="Normal" style:family="paragraph">
      <style:paragraph-properties fo:margin-bottom="0.1666in"/>
      <style:text-properties style:font-name-complex="Calibri" fo:font-weight="bold" style:font-weight-asian="bold" style:font-weight-complex="bold" fo:font-size="10pt" style:font-size-asian="10pt" style:font-size-complex="10pt"/>
    </style:style>
    <style:style style:name="P55" style:parent-style-name="Normal" style:family="paragraph">
      <style:paragraph-properties fo:margin-bottom="0.1666in"/>
      <style:text-properties style:font-name-complex="Calibri" fo:font-size="10pt" style:font-size-asian="10pt" style:font-size-complex="10pt"/>
    </style:style>
    <style:style style:name="P56" style:parent-style-name="Normal" style:family="paragraph">
      <style:paragraph-properties fo:margin-bottom="0.1666in"/>
      <style:text-properties style:font-name-complex="Calibri" fo:font-size="10pt" style:font-size-asian="10pt" style:font-size-complex="10pt"/>
    </style:style>
    <style:style style:name="P57" style:parent-style-name="Normal" style:family="paragraph">
      <style:paragraph-properties fo:margin-bottom="0.1666in"/>
      <style:text-properties style:font-name-complex="Calibri" fo:font-size="10pt" style:font-size-asian="10pt" style:font-size-complex="10pt"/>
    </style:style>
    <style:style style:name="P58" style:parent-style-name="Normal" style:family="paragraph">
      <style:paragraph-properties fo:margin-bottom="0.1666in"/>
      <style:text-properties style:font-name-complex="Calibri" fo:font-size="10pt" style:font-size-asian="10pt" style:font-size-complex="10pt"/>
    </style:style>
    <style:style style:name="P59" style:parent-style-name="Normal" style:family="paragraph">
      <style:paragraph-properties fo:margin-bottom="0.1666in"/>
      <style:text-properties style:font-name-complex="Calibri" fo:font-weight="bold" style:font-weight-asian="bold" style:font-weight-complex="bold" fo:font-size="10pt" style:font-size-asian="10pt" style:font-size-complex="10pt"/>
    </style:style>
    <style:style style:name="P60" style:parent-style-name="Normal" style:family="paragraph">
      <style:paragraph-properties fo:margin-bottom="0.1666in"/>
      <style:text-properties style:font-name-complex="Calibri" fo:font-size="10pt" style:font-size-asian="10pt" style:font-size-complex="10pt"/>
    </style:style>
    <style:style style:name="P61" style:parent-style-name="Normal" style:family="paragraph">
      <style:paragraph-properties fo:margin-bottom="0.1666in"/>
      <style:text-properties style:font-name-complex="Calibri" fo:font-size="10pt" style:font-size-asian="10pt" style:font-size-complex="10pt"/>
    </style:style>
    <style:style style:name="P62" style:parent-style-name="Normal" style:family="paragraph">
      <style:paragraph-properties fo:margin-bottom="0.1666in"/>
      <style:text-properties style:font-name-complex="Calibri" fo:font-size="10pt" style:font-size-asian="10pt" style:font-size-complex="10pt"/>
    </style:style>
    <style:style style:name="P63" style:parent-style-name="Normal" style:family="paragraph">
      <style:paragraph-properties fo:margin-bottom="0.1666in"/>
      <style:text-properties style:font-name-complex="Calibri" fo:font-size="10pt" style:font-size-asian="10pt" style:font-size-complex="10pt"/>
    </style:style>
    <style:style style:name="P64" style:parent-style-name="Normal" style:family="paragraph">
      <style:paragraph-properties fo:margin-bottom="0.1666in"/>
      <style:text-properties style:font-name-complex="Calibri" fo:font-weight="bold" style:font-weight-asian="bold" style:font-weight-complex="bold" fo:font-size="10pt" style:font-size-asian="10pt" style:font-size-complex="10pt"/>
    </style:style>
    <style:style style:name="P65" style:parent-style-name="Normal" style:family="paragraph">
      <style:paragraph-properties fo:margin-bottom="0.1666in"/>
      <style:text-properties style:font-name-complex="Calibri" fo:font-size="10pt" style:font-size-asian="10pt" style:font-size-complex="10pt"/>
    </style:style>
    <style:style style:name="P66" style:parent-style-name="Normal" style:family="paragraph">
      <style:paragraph-properties fo:margin-bottom="0.1666in"/>
      <style:text-properties style:font-name-complex="Calibri" fo:font-size="10pt" style:font-size-asian="10pt" style:font-size-complex="10pt"/>
    </style:style>
    <style:style style:name="P67" style:parent-style-name="Normal" style:family="paragraph">
      <style:paragraph-properties fo:margin-bottom="0.1666in"/>
      <style:text-properties style:font-name-complex="Calibri" fo:font-size="10pt" style:font-size-asian="10pt" style:font-size-complex="10pt"/>
    </style:style>
    <style:style style:name="P68" style:parent-style-name="Normal" style:family="paragraph">
      <style:paragraph-properties fo:margin-bottom="0.1666in"/>
      <style:text-properties style:font-name-complex="Calibri" fo:font-size="10pt" style:font-size-asian="10pt" style:font-size-complex="10pt"/>
    </style:style>
    <style:style style:name="P69" style:parent-style-name="Normal" style:family="paragraph">
      <style:paragraph-properties fo:margin-bottom="0.1666in"/>
      <style:text-properties style:font-name-complex="Calibri" fo:font-size="10pt" style:font-size-asian="10pt" style:font-size-complex="10pt"/>
    </style:style>
    <style:style style:name="P70" style:parent-style-name="Normal" style:family="paragraph">
      <style:paragraph-properties fo:margin-bottom="0.1666in"/>
      <style:text-properties style:font-name-complex="Calibri" fo:font-size="10pt" style:font-size-asian="10pt" style:font-size-complex="10pt"/>
    </style:style>
    <style:style style:name="P71" style:parent-style-name="Normal" style:family="paragraph">
      <style:paragraph-properties fo:margin-bottom="0.1666in"/>
      <style:text-properties style:font-name-complex="Calibri" fo:font-size="10pt" style:font-size-asian="10pt" style:font-size-complex="10pt"/>
    </style:style>
    <style:style style:name="P72" style:parent-style-name="Normal" style:family="paragraph">
      <style:paragraph-properties fo:margin-bottom="0.1666in"/>
      <style:text-properties style:font-name-complex="Calibri" fo:font-size="10pt" style:font-size-asian="10pt" style:font-size-complex="10pt"/>
    </style:style>
    <style:style style:name="P73" style:parent-style-name="Normal" style:family="paragraph">
      <style:paragraph-properties fo:margin-bottom="0.1666in"/>
      <style:text-properties style:font-name-complex="Calibri" fo:font-size="10pt" style:font-size-asian="10pt" style:font-size-complex="10pt"/>
    </style:style>
    <style:style style:name="P74" style:parent-style-name="Normal" style:family="paragraph">
      <style:paragraph-properties fo:margin-bottom="0.1666in"/>
      <style:text-properties style:font-name-complex="Calibri" fo:font-size="10pt" style:font-size-asian="10pt" style:font-size-complex="10pt"/>
    </style:style>
    <style:style style:name="P75" style:parent-style-name="Normal" style:family="paragraph">
      <style:paragraph-properties fo:margin-bottom="0.1666in"/>
      <style:text-properties style:font-name-complex="Calibri" fo:font-size="10pt" style:font-size-asian="10pt" style:font-size-complex="10pt"/>
    </style:style>
    <style:style style:name="P76" style:parent-style-name="Normal" style:family="paragraph">
      <style:paragraph-properties fo:margin-bottom="0.1666in"/>
      <style:text-properties style:font-name-complex="Calibri" fo:font-size="10pt" style:font-size-asian="10pt" style:font-size-complex="10pt"/>
    </style:style>
    <style:style style:name="P77" style:parent-style-name="Normal" style:family="paragraph">
      <style:paragraph-properties fo:margin-bottom="0.1666in"/>
      <style:text-properties style:font-name-complex="Calibri" fo:font-size="10pt" style:font-size-asian="10pt" style:font-size-complex="10pt"/>
    </style:style>
    <style:style style:name="P78" style:parent-style-name="Normal" style:family="paragraph">
      <style:paragraph-properties fo:margin-bottom="0.1666in"/>
      <style:text-properties style:font-name-complex="Calibri" fo:font-weight="bold" style:font-weight-asian="bold" style:font-weight-complex="bold" fo:font-size="10pt" style:font-size-asian="10pt" style:font-size-complex="10pt"/>
    </style:style>
    <style:style style:name="P79" style:parent-style-name="Normal" style:family="paragraph">
      <style:paragraph-properties fo:margin-bottom="0.1666in"/>
      <style:text-properties style:font-name-complex="Calibri" fo:font-size="10pt" style:font-size-asian="10pt" style:font-size-complex="10pt"/>
    </style:style>
    <style:style style:name="P80" style:parent-style-name="Normal" style:family="paragraph">
      <style:paragraph-properties fo:margin-bottom="0.1666in"/>
      <style:text-properties style:font-name-complex="Calibri" fo:font-weight="bold" style:font-weight-asian="bold" style:font-weight-complex="bold" fo:font-size="10pt" style:font-size-asian="10pt" style:font-size-complex="10pt"/>
    </style:style>
    <style:style style:name="P81" style:parent-style-name="Normal" style:family="paragraph">
      <style:paragraph-properties fo:margin-bottom="0.1666in"/>
      <style:text-properties style:font-name-complex="Calibri" fo:font-size="10pt" style:font-size-asian="10pt" style:font-size-complex="10pt"/>
    </style:style>
    <style:style style:name="P82" style:parent-style-name="Normal" style:family="paragraph">
      <style:paragraph-properties fo:margin-bottom="0.1666in"/>
      <style:text-properties style:font-name-complex="Calibri" fo:font-weight="bold" style:font-weight-asian="bold" style:font-weight-complex="bold" fo:font-size="10pt" style:font-size-asian="10pt" style:font-size-complex="10pt"/>
    </style:style>
    <style:style style:name="P83" style:parent-style-name="Normal" style:family="paragraph">
      <style:paragraph-properties fo:margin-bottom="0.1666in"/>
      <style:text-properties style:font-name-complex="Calibri" fo:font-size="10pt" style:font-size-asian="10pt" style:font-size-complex="10pt"/>
    </style:style>
    <style:style style:name="P84" style:parent-style-name="Normal" style:family="paragraph">
      <style:paragraph-properties fo:margin-bottom="0.1666in"/>
      <style:text-properties style:font-name-complex="Calibri" fo:font-size="10pt" style:font-size-asian="10pt" style:font-size-complex="10pt"/>
    </style:style>
  </office:automatic-styles>
  <office:body>
    <office:text text:use-soft-page-breaks="true">
      <text:h text:style-name="P1" text:outline-level="1">Terms of Business</text:h>
      <text:p text:style-name="P4">1: The Law <text:s/></text:p>
      <text:p text:style-name="P5">1.1 These terms and conditions and all other expressed terms of the contract shall be governed and constructed in accordance with the laws of England.</text:p>
      <text:p text:style-name="P6">2: Definitions<text:s/></text:p>
      <text:p text:style-name="P7">2.1 Company means Quanta Training Limited. Client means the Company, delegate or person named on the Booking Form for whom the Company has agreed to provide the Training Course in accordance with these conditions. Public scheduled courses mean any course open to the public and running at the Company’s designated premises or live online virtual training. Onsite courses mean any course that is a closed course running at a Client’s or Client’s designated premises or live online virtual training. Company day means any course that is a closed course running at the Company’s designated premises.</text:p>
      <text:p text:style-name="P8">3: Supply of Training Courses<text:s/></text:p>
      <text:p text:style-name="P9">3.1 The Company shall provide Training Courses generally in accordance with these conditions and/or more specifically as part of the Quanta Flex Scheme in accordance with clauses 6 and 7, respectively.<text:s/></text:p>
      <text:p text:style-name="P10">3.2 The Client shall request a Training Course by approving the Training Summary sent to them (written or electronic acceptance) which must be received at least 15 business days before the commencement of the appropriate Training Course.<text:s/></text:p>
      <text:p text:style-name="P11">3.3 No booking will be deemed accepted by the Company, unless and until confirmed in writing by the representative of the Company. By confirming the booking the Client is accepting the Company’s terms and conditions.<text:s/></text:p>
      <text:p text:style-name="P12">3.4 The Company may at any time without notifying the Client make changes to the Training Course or postpone, cancel, or discontinue the Training Course booked, without liability to the Client.</text:p>
      <text:p text:style-name="P13">3.5 The Company reserves the right to refuse or restrict anyone from attending its Training Courses.<text:s/></text:p>
      <text:p text:style-name="P14">3.6 Course outlines are correct at time of publishing.<text:s/></text:p>
      <text:p text:style-name="P15">3.7 Any exam vouchers that are deemed to be missing or have not to have arrived with the recipient must be reported no later than 3<text:s/>months after the start date of the course. Those reported after this date will not be replaced or reissued under any circumstances.<text:s/></text:p>
      <text:p text:style-name="P16">3.8 To guarantee meeting accessibility requirements or reasonable exam adjustments the Client is requested to make these requirements known before booking, so that the Company can ensure they can be met. In the event requirements become known once a course or delegate is booked the Company will do everything that is reasonable to meet accessibility requirements but if it is felt due to the timescales involved, they are unable to the Client maybe asked to move to an alternative date.<text:s/></text:p>
      <text:p text:style-name="P17">3.9 For live online virtual courses the Company will make delegates aware of any technological requirements before the course and offers a (bookable) Live Online test session facility to allow the Client to fully check their compatibility. Any delegates who attempt to join a live online virtual course and are unable to do so due to technical requirements not being met will be deemed as non-attendance and section 9 will apply.<text:s/></text:p>
      <text:p text:style-name="P18"/>
      <text:p text:style-name="P19"/>
      <text:soft-page-break/>
      <text:p text:style-name="P20">3.10 The client must provide delegate names and contact details for all courses in conjunction with the Booking Cut-Off timescales laid out in the table below:<text:s/></text:p>
      <text:p text:style-name="P21">Type of course<text:s/><text:tab/><text:tab/>Booking Cut-Off<text:s/></text:p>
      <text:p text:style-name="P22">Exam based course<text:s/><text:tab/>10 business days<text:s/></text:p>
      <text:p text:style-name="P23">Virtual course<text:s/><text:tab/><text:tab/>5 business days<text:s/></text:p>
      <text:p text:style-name="P24">Face to Face courses<text:s/><text:tab/>2 business days<text:s/></text:p>
      <text:p text:style-name="P25">Residential courses<text:s/><text:tab/>20 business days<text:s/></text:p>
      <text:p text:style-name="P26">Where multiple “Type of course” statements apply the longest booking cut-off period shall take precedent. For example: a live online Virtual exam-based course would be 10 business days.<text:s/></text:p>
      <text:p text:style-name="P27">The Client can substitute delegates up to the above times and in accordance with section 8.1 &amp; 8.2 Cancellations.<text:s/></text:p>
      <text:p text:style-name="P28">4: Copyright<text:s/></text:p>
      <text:p text:style-name="P29">4.1 All intellectual property rights for all course material shall remain the property of Quanta Training Limited. No part of the training material may be reproduced, stored in a retrieval system, or transmitted in any form, or by any means, electronic, mechanical, photocopying, or otherwise, without prior permission in writing of the copyright owner.<text:s/></text:p>
      <text:p text:style-name="P30">5: Charges<text:s/></text:p>
      <text:p text:style-name="P31">5.1 The Client shall pay the Company’s Standard Charges, Quanta Flex Scheme Charges and any additional sums which have been agreed between the Company and the Client for provision of the Training Course(s) or purchase of Quanta Flex within 15 days from invoice date or 15 days prior to first day of the Training Course(s) date whichever is earliest.<text:s/></text:p>
      <text:p text:style-name="P32">5.2 Clients wishing to make payment from non-UK Accounts must be responsible for all bank charges in relation to the overseas transaction, this includes charges levied by the Client’s bank and levied by the bank of Quanta Training Limited, in accepting this specific transaction.<text:s/></text:p>
      <text:p text:style-name="P33">5.3 All prices quoted to the Client exclude VAT and are subject to interest at the rate of 2% over Barclays Bank then current base rate from the due date of payment.<text:s/></text:p>
      <text:p text:style-name="P34">5.4 Once the sums which are agreed between the Company and the Client for the provision of the Training Course(s) or other services have been paid, then all of the money paid by the Client is non-refundable unless specific terms are agreed in writing between the Company and the Client. If a Training Course is cancelled by written notice from the Client in accordance with Section 8 Cancellations, then the money paid, may be carried forward in the form of a credit or Quanta Flex Account for use with a future Training Course of the same or lower value.<text:s/></text:p>
      <text:p text:style-name="P35">5.5 Prices are correct at time of publishing but may be subject to change.<text:s/></text:p>
      <text:p text:style-name="P36">5.6 The Company shall be entitled to invoice the Client in respect of the Training Course(s) requested upon receipt of a Booking Form or at other times agreed with the Client. If the Client fails to give written notice of his intention to cancel in accordance with Section 8 Cancellations, then the Company shall be entitled to invoice the<text:s/>Client for the full cost of the Training course.<text:s/></text:p>
      <text:p text:style-name="P37"/>
      <text:soft-page-break/>
      <text:p text:style-name="P38">5.7 If full payment is not made within the agreed terms, collection will be passed to our third-party debt recovery specialists where a charge of 15% plus vat will be incurred on the unpaid amount. Additionally, Statutory Interest will also be applied to the unpaid amount.<text:s/></text:p>
      <text:p text:style-name="P39">5.8 Free technical support will be offered to the Client who attended the Training Course, for a period of 30 days, after completion of the course. The technical support must relate to the course taken and applies to the delegate who attended the course.<text:s/></text:p>
      <text:p text:style-name="P40">6: Liability<text:s/></text:p>
      <text:p text:style-name="P41">6.1 Except in respect of death or personal injury caused by the Company’s negligence, or as expressly provided in these Conditions, the Company shall not be liable to the Client by reason of any representation (unless fraudulent), or any implied warranty, condition or other term, or any duty at common law, or under the express terms of the</text:p>
      <text:p text:style-name="P42">Contract for any loss of profit or any indirect, special or consequential loss, damage, costs, expenses or other claims (whether caused by the negligence of the Company its servants or agents or otherwise) which arise out of or in connection with the provision of the Training Course and the entire liability of the Company under or in connection<text:s/>with the Contract shall not exceed the amount of the Company’s charges for the provision of the Training Course except as expressly provided in these Conditions.<text:s/></text:p>
      <text:p text:style-name="P43">6.2 The Company shall not be liable to the Client or be deemed in breach of contract by reason of any delay or failure to perform any of the Company’s obligations in relation to the Training Course if this was due to any cause beyond the Company’s reasonable control.<text:s/></text:p>
      <text:p text:style-name="P44">6.3 For Cloud based courses the Company will not be liable to the Client if the Service being used goes down or is slow because of service continuity issues related to the Service Provider; for example, if the Office365 service becomes unavailable from Microsoft.  With regards to an internet connection for such courses, the Company will be responsible for a solid and reliable internet connection for face-to-face Public scheduled courses.  For any live online virtual courses or Onsite courses, the Client is responsible for providing the reliable and stable internet connection upon which the Company can run the course.<text:s/></text:p>
      <text:p text:style-name="P45">7: Quanta Flex</text:p>
      <text:p text:style-name="P46">7.1 The Client shall be entitled to purchase a Quanta Flex Account starting at a minimum of £10,000 investment for instruction of its employee’s servants and/or agents on the Company’s Training Courses and all associated costs e.g. Exam fees, classroom kit hire. The Company may postpone, vary, cancel or discontinue any of its Training Courses at any time without notifying the Client.</text:p>
      <text:p text:style-name="P47">7.2 The Client may invest an unlimited number of Pounds Sterling under the Quanta Flex Scheme, subject to all such Training being undertaken within the period of 12 calendar months from invoice date.</text:p>
      <text:p text:style-name="P48">7.3 Any failure by the Client to utilise all the investment under the Quanta Flex Scheme within the 12-calendar month period shall result in the balance being forfeited by the Client and the Company shall not be liable to compensate or reimburse the Client in respect thereof in any manner whatsoever.</text:p>
      <text:p text:style-name="P49">7.4 The Company’s charges in respect of the Quanta Flex Scheme shall be due 15 days before the start of the first training course booked used the Quanta Flex Account or within 15 days of invoice date which ever falls sooner. Booking courses will only be completed at such time as the Client has provided the company with a valid payment method for invoicing.</text:p>
      <text:p text:style-name="P50">7.5 If the Client fails to give the Company written notice in accordance with Section 8 Cancellations, of their intention to cancel or not attend a Training Course booked under the Quanta Flex Scheme this will result in the value being forfeited by the Client and the Company shall not be liable to compensate or reimburse the Client<text:s/>in respect thereof in any manner whatsoever.</text:p>
      <text:p text:style-name="P51"/>
      <text:p text:style-name="P52"/>
      <text:soft-page-break/>
      <text:p text:style-name="P53">8: Cancellations<text:s/></text:p>
      <text:p text:style-name="P54">8.1 Public Scheduled Course<text:s/></text:p>
      <text:p text:style-name="P55">Confirmed Booking with dates<text:s/><text:tab/>10 business days*<text:s/><text:tab/>Greater than 10 business days*<text:s/></text:p>
      <text:p text:style-name="P56">Cancellation Fee<text:s/><text:tab/><text:tab/><text:tab/>100%<text:s/><text:tab/><text:tab/><text:tab/>0%<text:s/></text:p>
      <text:p text:style-name="P57">Course Date Change<text:s/><text:tab/><text:tab/>100%<text:s/><text:tab/><text:tab/><text:tab/>0%<text:s/></text:p>
      <text:p text:style-name="P58">Delegate Name Change***<text:s/><text:tab/>0% Charges may apply see below***<text:s/><text:tab/>0% Charges may apply see below***<text:s/></text:p>
      <text:p text:style-name="P59">8.2 Onsite and Company Day<text:s/></text:p>
      <text:p text:style-name="P60">Confirmed Booking with dates<text:s/><text:tab/>10 business days*<text:s/><text:tab/>Greater than 10 business days*<text:s/></text:p>
      <text:p text:style-name="P61">Cancellation Fee<text:s/><text:tab/><text:tab/><text:tab/>100%<text:s/><text:tab/><text:tab/><text:tab/>Discretionary 50% handling charge**<text:s/></text:p>
      <text:p text:style-name="P62">Course Date Change<text:s/><text:tab/><text:tab/>100%<text:s/><text:tab/><text:tab/><text:tab/>Discretionary 50% handling charge**<text:s/></text:p>
      <text:p text:style-name="P63">Delegate Name Change***<text:s/><text:tab/>0% Charges may apply see below***<text:s/><text:tab/>0% Charges may apply see below***<text:s/></text:p>
      <text:p text:style-name="P64">8.3 Residential Courses<text:s/></text:p>
      <text:p text:style-name="P65">Confirmed Booking with dates<text:tab/>20 business days* <text:s text:c="22"/><text:tab/>Greater than 20 business days*<text:s/></text:p>
      <text:p text:style-name="P66">Cancellation Fee<text:tab/><text:tab/><text:tab/>100%<text:s/><text:tab/><text:tab/><text:tab/><text:tab/>0%<text:s/></text:p>
      <text:p text:style-name="P67">Course Date Change<text:tab/><text:tab/>100%<text:s/><text:tab/><text:tab/><text:tab/><text:tab/>0%<text:s/></text:p>
      <text:p text:style-name="P68">Delegate Name Change<text:tab/><text:tab/><text:tab/><text:tab/><text:tab/>0%<text:s/><text:tab/>0%<text:s/></text:p>
      <text:p text:style-name="P69">* not including the day of notification, public holidays or the first day of the course</text:p>
      <text:p text:style-name="P70">** this discretionary 50% handling charge is to cover any costs already incurred<text:s/></text:p>
      <text:p text:style-name="P71">*** delegate name changes are allowed free of charge as shown however if a delegate has already accessed online materials or has received physical materials which cannot be reassigned to the new delegate due to constraints from Exam Institutes or simply not enough time before the course starts. <text:s/>Additional resources can only be provided at a charge. <text:s/>When attempting a delegate name change the Client will be advised if there are any charges to pay.<text:s/></text:p>
      <text:p text:style-name="P72">8.4 Once issued exam vouchers, books, labs and other proprietary material are nonrefundable. <text:s text:c="2"/></text:p>
      <text:p text:style-name="P73">8.5 The Company may at any time terminate the Contract by giving written notice to the Client, if the Client commits any breach of the Terms and Conditions stated.<text:s/></text:p>
      <text:p text:style-name="P74"/>
      <text:p text:style-name="P75"/>
      <text:p text:style-name="P76"/>
      <text:p text:style-name="P77"/>
      <text:soft-page-break/>
      <text:p text:style-name="P78">9: Non-attendance<text:s/></text:p>
      <text:p text:style-name="P79">9.1 Non-Attendance of any course for any reason whatsoever is deemed to be a cancellation with no notice and payment is due in full.<text:s/></text:p>
      <text:p text:style-name="P80">10: Force Majeure<text:s/></text:p>
      <text:p text:style-name="P81">10.1 The Company shall not be in breach of this contract if the provision of services are delayed or cancelled or <text:s/>reduced through any circumstances beyond its reasonable control, including acts of god (including but not limited to fire, flood, earthquake, storm, snow, hurricane, or other natural disasters) war, invasion, Civil unrest, Government<text:s/>action, labour disputes, strikes, lock-out or interruption or failure of power supply.<text:s/></text:p>
      <text:p text:style-name="P82">11: Bribery &amp; Corruption<text:s/></text:p>
      <text:p text:style-name="P83">11.1 It is the Company’s policy to conduct all its business in an honest and ethical manner, and we take a zero-tolerance approach to bribery and corruption. We are committed to acting professionally, fairly and with integrity in all our business dealings and relationships. Wherever we operate we will implement and enforce effective<text:s/>systems to counter bribery.</text:p>
      <text:p text:style-name="P8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ahoma" svg:font-family="Tahom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style:text-properties style:font-name="Cambria" style:font-name-asian="Times New Roman" style:font-name-complex="Times New Roman"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0277in" fo:margin-bottom="0in"/>
      <style:text-properties style:font-name="Cambria" style:font-name-asian="Times New Roman" style:font-name-complex="Times New Roman" fo:color="#365F91" fo:font-size="13pt" style:font-size-asian="13pt" style:font-size-complex="13pt" fo:hyphenate="false"/>
    </style:style>
    <style:style style:name="Normal" style:display-name="Normal" style:family="paragraph">
      <style:paragraph-properties fo:margin-bottom="0.1111in" fo:line-height="107%"/>
      <style:text-properties style:font-name="Calibri" style:font-name-asian="Calibri" style:font-name-complex="Times New Roman" fo:font-size="11pt" style:font-size-asian="11pt" style:font-size-complex="11pt"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Footer" style:display-name="Footer"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language-asian="en" style:country-asian="US"/>
    </style:style>
    <style:style style:name="Heading1Char" style:display-name="Heading 1 Char" style:family="text" style:parent-style-name="DefaultParagraphFont">
      <style:text-properties style:font-name="Cambria" style:font-name-asian="Times New Roman" style:font-name-complex="Times New Roman" fo:font-weight="bold" style:font-weight-asian="bold" style:font-weight-complex="bold" fo:color="#365F91" fo:font-size="14pt" style:font-size-asian="14pt" style:font-size-complex="14pt" style:language-asian="en" style:country-asian="US"/>
    </style:style>
    <style:style style:name="Hyperlink" style:display-name="Hyperlink" style:family="text">
      <style:text-properties fo:color="#0000FF"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Emphasis" style:display-name="Emphasis" style:family="text" style:parent-style-name="DefaultParagraphFont">
      <style:text-properties fo:font-style="italic" style:font-style-asian="italic" style:font-style-complex="italic"/>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ing2Char" style:display-name="Heading 2 Char" style:family="text" style:parent-style-name="DefaultParagraphFont">
      <style:text-properties style:font-name="Cambria" style:font-name-asian="Times New Roman" style:font-name-complex="Times New Roman" fo:color="#365F91" fo:font-size="13pt" style:font-size-asian="13pt" style:font-size-complex="13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1">
        <style:list-level-properties text:space-before="4.75in" text:min-label-width="0.25in" text:list-level-position-and-space-mode="label-alignment">
          <style:list-level-label-alignment text:label-followed-by="listtab" fo:margin-left="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T2" style:parent-style-name="DefaultParagraphFont" style:family="text">
      <style:text-properties fo:color="#808080" fo:font-size="9pt" style:font-size-asian="9pt"/>
    </style:style>
    <style:style style:name="T3" style:parent-style-name="DefaultParagraphFont" style:family="text">
      <style:text-properties fo:color="#808080" fo:font-size="9pt" style:font-size-asian="9pt"/>
    </style:style>
    <style:style style:family="graphic" style:name="a0" style:parent-style-name="Graphics">
      <style:graphic-properties fo:border="none" fo:background-color="transparent" style:wrap="run-through" style:run-through="background" style:horizontal-rel="paragraph" style:vertical-rel="paragraph" style:horizontal-pos="from-left" style:vertical-pos="from-top"/>
    </style:style>
    <style:style style:family="graphic" style:name="a1" style:parent-style-name="Graphics">
      <style:graphic-properties fo:wrap-option="no-wrap" fo:border="0.01042in none" fo:padding-top="0in" fo:padding-bottom="0in" fo:padding-left="0in" fo:padding-right="0in" fo:background-color="transparent" draw:textarea-vertical-align="top" draw:textarea-horizontal-align="left" style:wrap="run-through" style:run-through="background" style:horizontal-rel="paragraph" style:vertical-rel="paragraph" style:horizontal-pos="from-left" style:vertical-pos="from-top" draw:auto-grow-width="true" draw:auto-grow-height="true"/>
      <style:paragraph-properties style:font-independent-line-spacing="false" style:writing-mode="lr-tb"/>
    </style:style>
    <style:style style:family="graphic" style:name="a2"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3" style:parent-style-name="Graphics">
      <style:graphic-properties fo:border="none" fo:background-color="transparent" style:wrap="run-through" style:run-through="background" style:horizontal-rel="page" style:vertical-rel="page" style:horizontal-pos="right" style:vertical-pos="bottom"/>
    </style:style>
  </office:automatic-styles>
  <office:master-styles>
    <style:master-page style:name="MP0" style:page-layout-name="PL0">
      <style:header>
        <text:p text:style-name="Header"><draw:frame draw:z-index="251662336" draw:style-name="a0" draw:name="Picture 7" text:anchor-type="paragraph" svg:x="5.69167in" svg:y="-0.4125in" svg:width="2.07792in" svg:height="0.80045in" style:rel-width="scale" style:rel-height="scale"><draw:image xlink:href="media/image1.png" xlink:type="simple" xlink:show="embed" xlink:actuate="onLoad"/><svg:title/><svg:desc/></draw:frame><draw:frame draw:z-index="251657216" draw:id="id0" draw:style-name="a1" draw:name="Text Box 2" text:anchor-type="paragraph" svg:x="1.85625in" svg:y="-3.82153in" svg:width="5.68819in" svg:height="5.65972in" style:rel-width="scale" style:rel-height="scale"><draw:text-box><text:p text:style-name="Header"/></draw:text-box><svg:title/><svg:desc/></draw:frame></text:p>
      </style:header>
      <style:footer>
        <text:p text:style-name="Footer"><text:span text:style-name="T2"><draw:frame draw:z-index="251661312" draw:style-name="a2" draw:name="Picture 6" text:anchor-type="paragraph" svg:x="-0.23958in" svg:y="-0.89792in" svg:width="2.34028in" svg:height="2.09236in" style:rel-width="scale" style:rel-height="scale"><draw:image xlink:href="media/image2.png" xlink:type="simple" xlink:show="embed" xlink:actuate="onLoad"/><svg:title/><svg:desc/></draw:frame></text:span><text:span text:style-name="T3"><draw:frame draw:z-index="251660288" draw:style-name="a3" draw:name="Picture 5" text:anchor-type="paragraph" svg:x="0in" svg:y="0in" svg:width="2.075in" svg:height="1.57641in" style:rel-width="scale" style:rel-height="scale"><draw:image xlink:href="media/image3.png" xlink:type="simple" xlink:show="embed" xlink:actuate="onLoad"/><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Quanta Training</dc:title>
    <meta:initial-creator>Kristen Leith</meta:initial-creator>
    <dc:creator>Kristen Leith</dc:creator>
    <meta:creation-date>2025-12-08T15:34:00Z</meta:creation-date>
    <dc:date>2025-12-08T15:34:00Z</dc:date>
    <meta:print-date>2008-12-08T11:01:00Z</meta:print-date>
    <meta:template xlink:href="Letter%20in%20response%20to%20(CRN2304411302236-417062).dotx" xlink:type="simple"/>
    <meta:editing-cycles>2</meta:editing-cycles>
    <meta:editing-duration>PT0S</meta:editing-duration>
    <meta:document-statistic meta:page-count="5" meta:paragraph-count="92" meta:word-count="2070" meta:character-count="12454" meta:row-count="197" meta:non-whitespace-character-count="10476"/>
  </office:meta>
</office:document-meta>
</file>