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">
      <style:paragraph-properties fo:line-height="13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3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Söhn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0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8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3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84">
      <style:graphic-properties draw:fill="none" draw:stroke="solid" svg:stroke-width="0.02083in" svg:stroke-color="#fc6e0d" svg:stroke-opacity="100%" draw:stroke-linejoin="miter" svg:stroke-linecap="butt"/>
    </style:style>
    <style:style style:family="text" style:name="a1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9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6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5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1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3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5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3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21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20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1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9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9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3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201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</office:automatic-styles>
  <office:body>
    <office:presentation>
      <draw:page draw:name="Slide1" draw:style-name="a51" draw:master-page-name="Master1-Layout1-cust-1_Title-Slide" presentation:presentation-page-layout-name="Master1-PPL1" draw:id="Slide-256">
        <draw:frame draw:id="id16" draw:style-name="a56" draw:name="TextBox 3" svg:x="0.62963in" svg:y="3.78465in" svg:width="6.46101in" svg:height="0.84147in">
          <draw:text-box>
            <text:p text:style-name="a55" text:class-names="" text:cond-style-name=""><text:span text:style-name="a52" text:class-names="">Business<text:s text:c="1"/></text:span><text:span text:style-name="a53" text:class-names="">Process Modelling</text:span><text:span text:style-name="a54" text:class-names=""/></text:p>
          </draw:text-box>
          <svg:title/>
          <svg:desc/>
        </draw:frame>
        <draw:frame draw:id="id17" draw:style-name="a88" draw:name="TextBox 4" svg:x="0.62963in" svg:y="4.83159in" svg:width="5.8989in" svg:height="3.34711in">
          <draw:text-box>
            <text:p text:style-name="a72" text:class-names="" text:cond-style-name=""><text:span text:style-name="a57" text:class-names="">Our Business<text:s text:c="1"/></text:span><text:span text:style-name="a58" text:class-names="">Process Modelling service offers comprehensive solutions for requirements gathering, user stories</text:span><text:span text:style-name="a59" text:class-names="">,<text:s text:c="1"/></text:span><text:span text:style-name="a60" text:class-names="">ROI analysis</text:span><text:span text:style-name="a61" text:class-names="">, and<text:s text:c="1"/></text:span><text:span text:style-name="a62" text:class-names="">benefits realisation</text:span><text:span text:style-name="a63" text:class-names="">.<text:s text:c="1"/></text:span><text:span text:style-name="a64" text:class-names="">With a focus on traceability<text:s text:c="1"/></text:span><text:span text:style-name="a65" text:class-names="">and<text:s text:c="1"/></text:span><text:span text:style-name="a66" text:class-names="">service design</text:span><text:span text:style-name="a67" text:class-names="">, we<text:s text:c="1"/></text:span><text:span text:style-name="a68" text:class-names="">excel in customer journey modeling and provide top-notch process modeling training to enhance<text:s text:c="1"/></text:span><text:span text:style-name="a69" text:class-names="">your<text:s text:c="1"/></text:span><text:span text:style-name="a70" text:class-names="">team's capabilities.</text:span><text:span text:style-name="a71" text:class-names=""/></text:p>
            <text:p text:style-name="a77" text:class-names="" text:cond-style-name=""><text:span text:style-name="a73" text:class-names="">Increased<text:s text:c="1"/></text:span><text:span text:style-name="a74" text:class-names="">organisational<text:s text:c="1"/></text:span><text:span text:style-name="a75" text:class-names="">transparency by enhancing process visibility.</text:span><text:span text:style-name="a76" text:class-names=""/></text:p>
            <text:p text:style-name="a79" text:class-names="" text:cond-style-name=""><text:span text:style-name="a78" text:class-names=""/></text:p>
            <text:p text:style-name="a81" text:class-names="" text:cond-style-name=""><text:span text:style-name="a80" text:class-names=""/></text:p>
            <text:p text:style-name="a83" text:class-names="" text:cond-style-name=""><text:span text:style-name="a82" text:class-names=""/></text:p>
            <text:p text:style-name="a85" text:class-names="" text:cond-style-name=""><text:span text:style-name="a84" text:class-names=""/></text:p>
            <text:p text:style-name="a87" text:class-names="" text:cond-style-name=""><text:span text:style-name="a86" text:class-names=""/></text:p>
          </draw:text-box>
          <svg:title/>
          <svg:desc/>
        </draw:frame>
        <draw:custom-shape svg:x="0in" svg:y="0in" svg:width="2.6684in" svg:height="0in" draw:id="id18" draw:style-name="a92" draw:name="Rectangle 2">
          <svg:title/>
          <svg:desc/>
          <text:p text:style-name="a91" text:class-names="" text:cond-style-name=""><text:span text:style-name="a89" text:class-names=""><text:line-break/></text:span><text:span text:style-name="a9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93" draw:master-page-name="Master1-Layout2-cust-Title-Slide" presentation:presentation-page-layout-name="Master1-PPL2" draw:id="Slide-257">
        <draw:frame draw:id="id19" draw:style-name="a98" draw:name="TextBox 2" svg:x="0.43954in" svg:y="0.57888in" svg:width="5.81693in" svg:height="0.6748in">
          <draw:text-box>
            <text:p text:style-name="a97" text:class-names="" text:cond-style-name=""><text:span text:style-name="a94" text:class-names="">Business<text:s text:c="1"/></text:span><text:span text:style-name="a95" text:class-names="">Process Modelling</text:span><text:span text:style-name="a96" text:class-names=""/></text:p>
          </draw:text-box>
          <svg:title/>
          <svg:desc/>
        </draw:frame>
        <draw:frame draw:id="id20" draw:style-name="a122" draw:name="TextBox 3" svg:x="0.43954in" svg:y="1.29957in" svg:width="6.6745in" svg:height="0.6748in">
          <draw:text-box>
            <text:p text:style-name="a114" text:class-names="" text:cond-style-name=""><text:span text:style-name="a99" text:class-names="">Our Business<text:s text:c="1"/></text:span><text:span text:style-name="a100" text:class-names="">Process Modelling service offers comprehensive solutions for requirements gathering, user stories</text:span><text:span text:style-name="a101" text:class-names="">,<text:s text:c="1"/></text:span><text:span text:style-name="a102" text:class-names="">ROI analysis</text:span><text:span text:style-name="a103" text:class-names="">, and<text:s text:c="1"/></text:span><text:span text:style-name="a104" text:class-names="">benefits realisation</text:span><text:span text:style-name="a105" text:class-names="">.<text:s text:c="1"/></text:span><text:span text:style-name="a106" text:class-names="">With a focus on traceability<text:s text:c="1"/></text:span><text:span text:style-name="a107" text:class-names="">and<text:s text:c="1"/></text:span><text:span text:style-name="a108" text:class-names="">service design</text:span><text:span text:style-name="a109" text:class-names="">, we<text:s text:c="1"/></text:span><text:span text:style-name="a110" text:class-names="">excel in customer journey modeling and provide top-notch process modeling training to enhance<text:s text:c="1"/></text:span><text:span text:style-name="a111" text:class-names="">your<text:s text:c="1"/></text:span><text:span text:style-name="a112" text:class-names="">team's capabilities.</text:span><text:span text:style-name="a113" text:class-names=""/></text:p>
            <text:p text:style-name="a119" text:class-names="" text:cond-style-name=""><text:span text:style-name="a115" text:class-names="">Increased<text:s text:c="1"/></text:span><text:span text:style-name="a116" text:class-names="">organisational<text:s text:c="1"/></text:span><text:span text:style-name="a117" text:class-names="">transparency by enhancing process visibility.</text:span><text:span text:style-name="a118" text:class-names=""/></text:p>
            <text:p text:style-name="a121" text:class-names="" text:cond-style-name=""><text:span text:style-name="a120" text:class-names=""/></text:p>
          </draw:text-box>
          <svg:title/>
          <svg:desc/>
        </draw:frame>
        <draw:frame draw:id="id21" draw:style-name="a213" draw:name="TextBox 4" svg:x="0.43954in" svg:y="3.92646in" svg:width="3.09096in" svg:height="5.96732in">
          <draw:text-box>
            <text:list text:style-name="a127">
              <text:list-item>
                <text:p text:style-name="a126" text:class-names="" text:cond-style-name=""><text:span text:style-name="a123" text:class-names="">Expertise in requirements gathering and analysis<text:s text:c="1"/></text:span><text:span text:style-name="a124" text:class-names="">to understand project needs</text:span><text:span text:style-name="a125" text:class-names=""/></text:p>
              </text:list-item>
            </text:list>
            <text:list text:style-name="a133">
              <text:list-item>
                <text:p text:style-name="a132" text:class-names="" text:cond-style-name=""><text:span text:style-name="a128" text:class-names="">Creation of user stories to capture end-user requirements<text:s text:c="1"/></text:span><text:span text:style-name="a129" text:class-names="">and<text:s text:c="1"/></text:span><text:span text:style-name="a130" text:class-names="">expectations</text:span><text:span text:style-name="a131" text:class-names=""/></text:p>
              </text:list-item>
            </text:list>
            <text:list text:style-name="a138">
              <text:list-item>
                <text:p text:style-name="a137" text:class-names="" text:cond-style-name=""><text:span text:style-name="a134" text:class-names="">ROI analysis<text:s text:c="1"/></text:span><text:span text:style-name="a135" text:class-names="">to evaluate the financial benefits of process improvements</text:span><text:span text:style-name="a136" text:class-names=""/></text:p>
              </text:list-item>
            </text:list>
            <text:list text:style-name="a144">
              <text:list-item>
                <text:p text:style-name="a143" text:class-names="" text:cond-style-name=""><text:span text:style-name="a139" text:class-names="">Emphasis on traceability to ensure alignment with business objectives<text:s text:c="1"/></text:span><text:span text:style-name="a140" text:class-names="">and<text:s text:c="1"/></text:span><text:span text:style-name="a141" text:class-names="">regulatory requirements</text:span><text:span text:style-name="a142" text:class-names=""/></text:p>
              </text:list-item>
            </text:list>
            <text:list text:style-name="a152">
              <text:list-item>
                <text:p text:style-name="a151" text:class-names="" text:cond-style-name=""><text:span text:style-name="a145" text:class-names="">Benefits realisation tracking to monitor<text:s text:c="1"/></text:span><text:span text:style-name="a146" text:class-names="">and<text:s text:c="1"/></text:span><text:span text:style-name="a147" text:class-names="">measure the outcomes<text:s text:c="1"/></text:span><text:span text:style-name="a148" text:class-names="">of<text:s text:c="1"/></text:span><text:span text:style-name="a149" text:class-names="">process changes</text:span><text:span text:style-name="a150" text:class-names=""/></text:p>
              </text:list-item>
            </text:list>
            <text:list text:style-name="a158">
              <text:list-item>
                <text:p text:style-name="a157" text:class-names="" text:cond-style-name=""><text:span text:style-name="a153" text:class-names="">Service design methodologies to optimise customer experiences<text:s text:c="1"/></text:span><text:span text:style-name="a154" text:class-names="">and<text:s text:c="1"/></text:span><text:span text:style-name="a155" text:class-names="">satisfaction</text:span><text:span text:style-name="a156" text:class-names=""/></text:p>
              </text:list-item>
            </text:list>
            <text:list text:style-name="a166">
              <text:list-item>
                <text:p text:style-name="a165" text:class-names="" text:cond-style-name=""><text:span text:style-name="a159" text:class-names="">Customer journey modelling to visualise<text:s text:c="1"/></text:span><text:span text:style-name="a160" text:class-names="">and<text:s text:c="1"/></text:span><text:span text:style-name="a161" text:class-names="">enhance<text:s text:c="1"/></text:span><text:span text:style-name="a162" text:class-names="">user<text:s text:c="1"/></text:span><text:span text:style-name="a163" text:class-names="">interactions with your services</text:span><text:span text:style-name="a164" text:class-names=""/></text:p>
              </text:list-item>
            </text:list>
            <text:list text:style-name="a170">
              <text:list-item>
                <text:p text:style-name="a169" text:class-names="" text:cond-style-name=""><text:span text:style-name="a167" text:class-names="">Comprehensive process modelling training to empower your team with essential skills</text:span><text:span text:style-name="a168" text:class-names=""/></text:p>
              </text:list-item>
            </text:list>
            <text:list text:style-name="a173">
              <text:list-item>
                <text:p text:style-name="a172" text:class-names="" text:cond-style-name=""><text:span text:style-name="a171" text:class-names=""/></text:p>
              </text:list-item>
            </text:list>
            <text:p text:style-name="a175" text:class-names="" text:cond-style-name=""><text:span text:style-name="a174" text:class-names="">BENEFITS</text:span></text:p>
            <text:list text:style-name="a181">
              <text:list-item>
                <text:p text:style-name="a180" text:class-names="" text:cond-style-name=""><text:span text:style-name="a176" text:class-names="">Clear<text:s text:c="1"/></text:span><text:span text:style-name="a177" text:class-names="">understanding of project requirements for effective planning<text:s text:c="1"/></text:span><text:span text:style-name="a178" text:class-names="">and<text:s text:c="1"/></text:span><text:span text:style-name="a179" text:class-names="">execution</text:span></text:p>
              </text:list-item>
            </text:list>
            <text:list text:style-name="a187">
              <text:list-item>
                <text:p text:style-name="a186" text:class-names="" text:cond-style-name=""><text:span text:style-name="a182" text:class-names="">Alignment of process improvements with<text:s text:c="1"/></text:span><text:span text:style-name="a183" text:class-names="">organisational<text:s text:c="1"/></text:span><text:span text:style-name="a184" text:class-names="">goals and objectives</text:span><text:span text:style-name="a185" text:class-names=""/></text:p>
              </text:list-item>
            </text:list>
            <text:list text:style-name="a193">
              <text:list-item>
                <text:p text:style-name="a192" text:class-names="" text:cond-style-name=""><text:span text:style-name="a188" text:class-names="">Maximisation of financial returns<text:s text:c="1"/></text:span><text:span text:style-name="a189" text:class-names="">through<text:s text:c="1"/></text:span><text:span text:style-name="a190" text:class-names="">informed decision-making</text:span><text:span text:style-name="a191" text:class-names=""/></text:p>
              </text:list-item>
            </text:list>
            <text:list text:style-name="a197">
              <text:list-item>
                <text:p text:style-name="a196" text:class-names="" text:cond-style-name=""><text:span text:style-name="a194" text:class-names="">Assurance of compliance with regulatory standards and industry best practices</text:span><text:span text:style-name="a195" text:class-names=""/></text:p>
              </text:list-item>
            </text:list>
            <text:list text:style-name="a201">
              <text:list-item>
                <text:p text:style-name="a200" text:class-names="" text:cond-style-name=""><text:span text:style-name="a198" text:class-names="">Tangible realisation of benefits from process optimisation initiatives</text:span><text:span text:style-name="a199" text:class-names=""/></text:p>
              </text:list-item>
            </text:list>
            <text:list text:style-name="a208">
              <text:list-item>
                <text:p text:style-name="a207" text:class-names="" text:cond-style-name=""><text:span text:style-name="a202" text:class-names="">Enhanced<text:s text:c="1"/></text:span><text:span text:style-name="a203" text:class-names="">customer satisfaction through optimised service design<text:s text:c="1"/></text:span><text:span text:style-name="a204" text:class-names="">and<text:s text:c="1"/></text:span><text:span text:style-name="a205" text:class-names="">delivery</text:span><text:span text:style-name="a206" text:class-names=""/></text:p>
              </text:list-item>
            </text:list>
            <text:list text:style-name="a212">
              <text:list-item>
                <text:p text:style-name="a211" text:class-names="" text:cond-style-name=""><text:span text:style-name="a209" text:class-names="">Improved efficiency and effectiveness in process modelling and implementation</text:span><text:span text:style-name="a210" text:class-names=""/></text:p>
              </text:list-item>
            </text:list>
          </draw:text-box>
          <svg:title/>
          <svg:desc/>
        </draw:frame>
        <draw:frame draw:id="id22" draw:style-name="a216" draw:name="TextBox 5" svg:x="0.43954in" svg:y="3.61725in" svg:width="3.09096in" svg:height="0.33645in">
          <draw:text-box>
            <text:p text:style-name="a215" text:class-names="" text:cond-style-name=""><text:span text:style-name="a214" text:class-names="">FEATURES</text:span></text:p>
          </draw:text-box>
          <svg:title/>
          <svg:desc/>
        </draw:frame>
        <draw:frame draw:id="id23" draw:style-name="a280" draw:name="TextBox 10" svg:x="4.02308in" svg:y="3.92646in" svg:width="3.09096in" svg:height="5.96732in">
          <draw:text-box>
            <text:p text:style-name="a251" text:class-names="" text:cond-style-name=""><text:span text:style-name="a217" text:class-names="">At<text:s text:c="1"/></text:span><text:span text:style-name="a218" text:class-names="">Enfuse</text:span><text:span text:style-name="a219" text:class-names="">, our<text:s text:c="1"/></text:span><text:span text:style-name="a220" text:class-names="">approach<text:s text:c="1"/></text:span><text:span text:style-name="a221" text:class-names="">is grounded in clarity, collaboration and measurable outcomes</text:span><text:span text:style-name="a222" text:class-names="">.<text:s text:c="1"/></text:span><text:span text:style-name="a223" text:class-names="">We begin by creating a shared understanding<text:s text:c="1"/></text:span><text:span text:style-name="a224" text:class-names="">of your<text:s text:c="1"/></text:span><text:span text:style-name="a225" text:class-names="">organisation’s ambitions, value drivers<text:s text:c="1"/></text:span><text:span text:style-name="a226" text:class-names="">and<text:s text:c="1"/></text:span><text:span text:style-name="a227" text:class-names="">pain points, engaging<text:s text:c="1"/></text:span><text:span text:style-name="a228" text:class-names="">the<text:s text:c="1"/></text:span><text:span text:style-name="a229" text:class-names="">right stakeholders and using data, research and insight to surface strengths, gaps and opportunities</text:span><text:span text:style-name="a230" text:class-names="">. We<text:s text:c="1"/></text:span><text:span text:style-name="a231" text:class-names="">then work closely with you<text:s text:c="1"/></text:span><text:span text:style-name="a232" text:class-names="">to<text:s text:c="1"/></text:span><text:span text:style-name="a233" text:class-names="">explore current ways<text:s text:c="1"/></text:span><text:span text:style-name="a234" text:class-names="">of<text:s text:c="1"/></text:span><text:span text:style-name="a235" text:class-names="">working, challenge assumptions and shape the<text:s text:c="1"/></text:span><text:span text:style-name="a236" text:class-names="">target<text:s text:c="1"/></text:span><text:span text:style-name="a237" text:class-names="">solution using<text:s text:c="1"/></text:span><text:span text:style-name="a238" text:class-names="">Enfuse’s</text:span><text:span text:style-name="a239" text:class-names=""><text:s text:c="1"/>proven frameworks and industry best practice (this includes testing and refining ideas with your teams to ensure alignment and feasibility). Finally, we translate the agreed direction into a clear, prioritised roadmap and robust business case, supporting mobilisation</text:span><text:span text:style-name="a240" text:class-names="">,<text:s text:c="1"/></text:span><text:span text:style-name="a241" text:class-names="">capability uplift and implementation oversight as needed. Whether<text:s text:c="1"/></text:span><text:span text:style-name="a242" text:class-names="">you require<text:s text:c="1"/></text:span><text:span text:style-name="a243" text:class-names="">full end‑to‑end support<text:s text:c="1"/></text:span><text:span text:style-name="a244" text:class-names="">or<text:s text:c="1"/></text:span><text:span text:style-name="a245" text:class-names="">only specific elements</text:span><text:span text:style-name="a246" text:class-names="">,<text:s text:c="1"/></text:span><text:span text:style-name="a247" text:class-names="">our method is tailored to your needs and designed<text:s text:c="1"/></text:span><text:span text:style-name="a248" text:class-names="">to<text:s text:c="1"/></text:span><text:span text:style-name="a249" text:class-names="">deliver outcomes that are achievable, evidence‑based and embedded for sustainability.</text:span><text:span text:style-name="a250" text:class-names=""/></text:p>
            <text:p text:style-name="a253" text:class-names="" text:cond-style-name=""><text:span text:style-name="a252" text:class-names=""/></text:p>
            <text:p text:style-name="a255" text:class-names="" text:cond-style-name=""><text:span text:style-name="a254" text:class-names="">A Partnership, Not a Process</text:span></text:p>
            <text:p text:style-name="a279" text:class-names="" text:cond-style-name=""><text:span text:style-name="a256" text:class-names="">Our approach is deliberately flexible. Whether you need comprehensive support or only specific components, we shape our involvement<text:s text:c="1"/></text:span><text:span text:style-name="a257" text:class-names="">to<text:s text:c="1"/></text:span><text:span text:style-name="a258" text:class-names="">what creates<text:s text:c="1"/></text:span><text:span text:style-name="a259" text:class-names="">the<text:s text:c="1"/></text:span><text:span text:style-name="a260" text:class-names="">greatest<text:s text:c="1"/></text:span><text:span text:style-name="a261" text:class-names="">value<text:s text:c="1"/></text:span><text:span text:style-name="a262" text:class-names="">for you. Throughout, you can expect a collaborative</text:span><text:span text:style-name="a263" text:class-names="">,<text:s text:c="1"/></text:span><text:span text:style-name="a264" text:class-names="">transparent<text:s text:c="1"/></text:span><text:span text:style-name="a265" text:class-names="">and<text:s text:c="1"/></text:span><text:span text:style-name="a266" text:class-names="">data-driven<text:s text:c="1"/></text:span><text:span text:style-name="a267" text:class-names="">engagement</text:span><text:span text:style-name="a268" text:class-names="">, delivered</text:span><text:span text:style-name="a269" text:class-names=""><text:s text:c="1"/>with the<text:s text:c="1"/></text:span><text:span text:style-name="a270" text:class-names="">pace<text:s text:c="1"/></text:span><text:span text:style-name="a271" text:class-names="">and<text:s text:c="1"/></text:span><text:span text:style-name="a272" text:class-names="">practicality<text:s text:c="1"/></text:span><text:span text:style-name="a273" text:class-names="">Enfuse</text:span><text:span text:style-name="a274" text:class-names=""><text:s text:c="1"/>is known for.<text:s text:c="1"/></text:span><text:span text:style-name="a275" text:class-names="">Enfuse</text:span><text:span text:style-name="a276" text:class-names=""><text:s text:c="1"/></text:span><text:span text:style-name="a277" text:class-names="">are your trusted Client-Side Partner.</text:span><text:span text:style-name="a278" text:class-names=""/></text:p>
          </draw:text-box>
          <svg:title/>
          <svg:desc/>
        </draw:frame>
        <draw:frame draw:id="id24" draw:style-name="a283" draw:name="TextBox 11" svg:x="4.02308in" svg:y="3.61725in" svg:width="3.09096in" svg:height="0.33645in">
          <draw:text-box>
            <text:p text:style-name="a282" text:class-names="" text:cond-style-name=""><text:span text:style-name="a281" text:class-names="">OUR APPROACH</text:span></text:p>
          </draw:text-box>
          <svg:title/>
          <svg:desc/>
        </draw:frame>
        <draw:connector draw:type="line" svg:x1="0.43954in" svg:y1="3.35961in" svg:x2="7.11403in" svg:y2="3.35961in" draw:id="id25" draw:style-name="a284" draw:name="Straight Connector 13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7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2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Luke Adams</meta:initial-creator>
    <dc:creator>Emma-Jean Edwards</dc:creator>
    <meta:creation-date>2024-04-23T07:56:38Z</meta:creation-date>
    <dc:date>2026-01-28T11:32:51Z</dc:date>
    <meta:template xlink:href="G-Cloud%20Template" xlink:type="simple"/>
    <meta:editing-cycles>34</meta:editing-cycles>
    <meta:editing-duration>PT0S</meta:editing-duration>
    <meta:user-defined meta:name="ContentTypeId">0x010100F62AC72288A9E940B8FE2DD53352E1EB</meta:user-defined>
    <meta:user-defined meta:name="MediaServiceImageTags"/>
    <meta:document-statistic meta:paragraph-count="45" meta:word-count="434"/>
  </office:meta>
</office:document-meta>
</file>