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5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2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Calibri" style:font-family-complex="Calibri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1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4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7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5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48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9">
      <style:graphic-properties draw:fill="none" draw:stroke="solid" svg:stroke-width="0.02083in" svg:stroke-color="#fc6e0d" svg:stroke-opacity="100%" draw:stroke-linejoin="miter" svg:stroke-linecap="butt"/>
    </style:style>
    <style:style style:family="paragraph" style:name="a99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3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0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3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5" draw:name="TextBox 3" svg:x="0.62963in" svg:y="3.78465in" svg:width="6.46101in" svg:height="0.84147in">
          <draw:text-box>
            <text:p text:style-name="a54" text:class-names="" text:cond-style-name=""><text:span text:style-name="a52" text:class-names="">Data Strategy and Roadmap</text:span><text:span text:style-name="a53" text:class-names=""/></text:p>
          </draw:text-box>
          <svg:title/>
          <svg:desc/>
        </draw:frame>
        <draw:frame draw:id="id17" draw:style-name="a76" draw:name="TextBox 4" svg:x="0.62963in" svg:y="4.83159in" svg:width="5.8989in" svg:height="3.34711in">
          <draw:text-box>
            <text:p text:style-name="a67" text:class-names="" text:cond-style-name=""><text:span text:style-name="a56" text:class-names="">Enfuse helps organisations define a clear<text:s text:c="1"/></text:span><text:span text:style-name="a57" text:class-names="">and<text:s text:c="1"/></text:span><text:span text:style-name="a58" text:class-names="">practical strategy<text:s text:c="1"/></text:span><text:span text:style-name="a59" text:class-names="">for the<text:s text:c="1"/></text:span><text:span text:style-name="a60" text:class-names="">use of data<text:s text:c="1"/></text:span><text:span text:style-name="a61" text:class-names="">and<text:s text:c="1"/></text:span><text:span text:style-name="a62" text:class-names="">analytics to support operational insight</text:span><text:span text:style-name="a63" text:class-names="">,<text:s text:c="1"/></text:span><text:span text:style-name="a64" text:class-names="">performance improvement and informed decision-making</text:span><text:span text:style-name="a65" text:class-names="">.</text:span><text:span text:style-name="a66" text:class-names=""/></text:p>
            <text:p text:style-name="a69" text:class-names="" text:cond-style-name=""><text:span text:style-name="a68" text:class-names=""/></text:p>
            <text:p text:style-name="a71" text:class-names="" text:cond-style-name=""><text:span text:style-name="a70" text:class-names=""/></text:p>
            <text:p text:style-name="a73" text:class-names="" text:cond-style-name=""><text:span text:style-name="a72" text:class-names=""/></text:p>
            <text:p text:style-name="a75" text:class-names="" text:cond-style-name=""><text:span text:style-name="a74" text:class-names=""/></text:p>
          </draw:text-box>
          <svg:title/>
          <svg:desc/>
        </draw:frame>
        <draw:custom-shape svg:x="0in" svg:y="0in" svg:width="2.6684in" svg:height="0in" draw:id="id18" draw:style-name="a80" draw:name="Rectangle 2">
          <svg:title/>
          <svg:desc/>
          <text:p text:style-name="a79" text:class-names="" text:cond-style-name=""><text:span text:style-name="a77" text:class-names=""><text:line-break/></text:span><text:span text:style-name="a7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81" draw:master-page-name="Master1-Layout2-cust-Title-Slide" presentation:presentation-page-layout-name="Master1-PPL2" draw:id="Slide-257">
        <draw:frame draw:id="id19" draw:style-name="a87" draw:name="TextBox 2" svg:x="0.43954in" svg:y="0.57888in" svg:width="5.81693in" svg:height="0.6748in">
          <draw:text-box>
            <text:p text:style-name="a86" text:class-names="" text:cond-style-name=""><text:span text:style-name="a82" text:class-names="">Data Strategy<text:s text:c="1"/></text:span><text:span text:style-name="a83" text:class-names="">and<text:s text:c="1"/></text:span><text:span text:style-name="a84" text:class-names="">Roadmap</text:span><text:span text:style-name="a85" text:class-names=""/></text:p>
          </draw:text-box>
          <svg:title/>
          <svg:desc/>
        </draw:frame>
        <draw:frame draw:id="id20" draw:style-name="a100" draw:name="TextBox 3" svg:x="0.43954in" svg:y="1.29957in" svg:width="6.6745in" svg:height="0.6748in">
          <draw:text-box>
            <text:p text:style-name="a99" text:class-names="" text:cond-style-name=""><text:span text:style-name="a88" text:class-names="">Enfuse helps organisations define a clear<text:s text:c="1"/></text:span><text:span text:style-name="a89" text:class-names="">and<text:s text:c="1"/></text:span><text:span text:style-name="a90" text:class-names="">practical strategy<text:s text:c="1"/></text:span><text:span text:style-name="a91" text:class-names="">for the<text:s text:c="1"/></text:span><text:span text:style-name="a92" text:class-names="">use of data<text:s text:c="1"/></text:span><text:span text:style-name="a93" text:class-names="">and<text:s text:c="1"/></text:span><text:span text:style-name="a94" text:class-names="">analytics to support operational insight</text:span><text:span text:style-name="a95" text:class-names="">,<text:s text:c="1"/></text:span><text:span text:style-name="a96" text:class-names="">performance improvement and informed decision-making</text:span><text:span text:style-name="a97" text:class-names="">.</text:span><text:span text:style-name="a98" text:class-names=""/></text:p>
          </draw:text-box>
          <svg:title/>
          <svg:desc/>
        </draw:frame>
        <draw:frame draw:id="id21" draw:style-name="a184" draw:name="TextBox 4" svg:x="0.43954in" svg:y="3.92646in" svg:width="3.09096in" svg:height="5.96732in">
          <draw:text-box>
            <text:list text:style-name="a108">
              <text:list-item>
                <text:p text:style-name="a107" text:class-names="" text:cond-style-name=""><text:span text:style-name="a101" text:class-names="">Definition of clear<text:s text:c="1"/></text:span><text:span text:style-name="a102" text:class-names="">and<text:s text:c="1"/></text:span><text:span text:style-name="a103" text:class-names="">actionable data<text:s text:c="1"/></text:span><text:span text:style-name="a104" text:class-names="">and<text:s text:c="1"/></text:span><text:span text:style-name="a105" text:class-names="">analytics strategy</text:span><text:span text:style-name="a106" text:class-names=""/></text:p>
              </text:list-item>
            </text:list>
            <text:list text:style-name="a114">
              <text:list-item>
                <text:p text:style-name="a113" text:class-names="" text:cond-style-name=""><text:span text:style-name="a109" text:class-names="">Alignment of data priorities to business objectives<text:s text:c="1"/></text:span><text:span text:style-name="a110" text:class-names="">and<text:s text:c="1"/></text:span><text:span text:style-name="a111" text:class-names="">outcomes</text:span><text:span text:style-name="a112" text:class-names=""/></text:p>
              </text:list-item>
            </text:list>
            <text:list text:style-name="a118">
              <text:list-item>
                <text:p text:style-name="a117" text:class-names="" text:cond-style-name=""><text:span text:style-name="a115" text:class-names="">Creation of phased delivery roadmaps with prioritised initiatives</text:span><text:span text:style-name="a116" text:class-names=""/></text:p>
              </text:list-item>
            </text:list>
            <text:list text:style-name="a124">
              <text:list-item>
                <text:p text:style-name="a123" text:class-names="" text:cond-style-name=""><text:span text:style-name="a119" text:class-names="">Executive stakeholder engagement<text:s text:c="1"/></text:span><text:span text:style-name="a120" text:class-names="">and<text:s text:c="1"/></text:span><text:span text:style-name="a121" text:class-names="">strategic facilitation</text:span><text:span text:style-name="a122" text:class-names=""/></text:p>
              </text:list-item>
            </text:list>
            <text:list text:style-name="a130">
              <text:list-item>
                <text:p text:style-name="a129" text:class-names="" text:cond-style-name=""><text:span text:style-name="a125" text:class-names="">Identification of quick wins<text:s text:c="1"/></text:span><text:span text:style-name="a126" text:class-names="">and<text:s text:c="1"/></text:span><text:span text:style-name="a127" text:class-names="">longer-term value opportunities</text:span><text:span text:style-name="a128" text:class-names=""/></text:p>
              </text:list-item>
            </text:list>
            <text:list text:style-name="a138">
              <text:list-item>
                <text:p text:style-name="a137" text:class-names="" text:cond-style-name=""><text:span text:style-name="a131" text:class-names="">Assessment<text:s text:c="1"/></text:span><text:span text:style-name="a132" text:class-names="">of<text:s text:c="1"/></text:span><text:span text:style-name="a133" text:class-names="">data investment value<text:s text:c="1"/></text:span><text:span text:style-name="a134" text:class-names="">and<text:s text:c="1"/></text:span><text:span text:style-name="a135" text:class-names="">return potential</text:span><text:span text:style-name="a136" text:class-names=""/></text:p>
              </text:list-item>
            </text:list>
            <text:list text:style-name="a144">
              <text:list-item>
                <text:p text:style-name="a143" text:class-names="" text:cond-style-name=""><text:span text:style-name="a139" text:class-names="">Production of strategy artefacts suitable for board<text:s text:c="1"/></text:span><text:span text:style-name="a140" text:class-names="">and<text:s text:c="1"/></text:span><text:span text:style-name="a141" text:class-names="">leadership review</text:span><text:span text:style-name="a142" text:class-names=""/></text:p>
              </text:list-item>
            </text:list>
            <text:list text:style-name="a147">
              <text:list-item>
                <text:p text:style-name="a146" text:class-names="" text:cond-style-name=""><text:span text:style-name="a145" text:class-names=""/></text:p>
              </text:list-item>
            </text:list>
            <text:list text:style-name="a150">
              <text:list-item>
                <text:p text:style-name="a149" text:class-names="" text:cond-style-name=""><text:span text:style-name="a148" text:class-names=""/></text:p>
              </text:list-item>
            </text:list>
            <text:p text:style-name="a152" text:class-names="" text:cond-style-name=""><text:span text:style-name="a151" text:class-names="">BENEFITS</text:span></text:p>
            <text:list text:style-name="a158">
              <text:list-item>
                <text:p text:style-name="a157" text:class-names="" text:cond-style-name=""><text:span text:style-name="a153" text:class-names="">Improves alignment between data investment<text:s text:c="1"/></text:span><text:span text:style-name="a154" text:class-names="">and organisational<text:s text:c="1"/></text:span><text:span text:style-name="a155" text:class-names="">goals</text:span><text:span text:style-name="a156" text:class-names=""/></text:p>
              </text:list-item>
            </text:list>
            <text:list text:style-name="a162">
              <text:list-item>
                <text:p text:style-name="a161" text:class-names="" text:cond-style-name=""><text:span text:style-name="a159" text:class-names="">Accelerates decision-making with clearer priorities</text:span><text:span text:style-name="a160" text:class-names=""/></text:p>
              </text:list-item>
            </text:list>
            <text:list text:style-name="a166">
              <text:list-item>
                <text:p text:style-name="a165" text:class-names="" text:cond-style-name=""><text:span text:style-name="a163" text:class-names="">Reduces wasted effort and misdirected spend</text:span><text:span text:style-name="a164" text:class-names=""/></text:p>
              </text:list-item>
            </text:list>
            <text:list text:style-name="a172">
              <text:list-item>
                <text:p text:style-name="a171" text:class-names="" text:cond-style-name=""><text:span text:style-name="a167" text:class-names="">Enables measurable<text:s text:c="1"/></text:span><text:span text:style-name="a168" text:class-names="">and<text:s text:c="1"/></text:span><text:span text:style-name="a169" text:class-names="">accountable data outcomes</text:span><text:span text:style-name="a170" text:class-names=""/></text:p>
              </text:list-item>
            </text:list>
            <text:list text:style-name="a176">
              <text:list-item>
                <text:p text:style-name="a175" text:class-names="" text:cond-style-name=""><text:span text:style-name="a173" text:class-names="">Supports leadership confidence in data initiatives</text:span><text:span text:style-name="a174" text:class-names=""/></text:p>
              </text:list-item>
            </text:list>
            <text:list text:style-name="a180">
              <text:list-item>
                <text:p text:style-name="a179" text:class-names="" text:cond-style-name=""><text:span text:style-name="a177" text:class-names="">Creates a shared, organisation-wide direction for data</text:span><text:span text:style-name="a178" text:class-names=""/></text:p>
              </text:list-item>
            </text:list>
            <text:list text:style-name="a183">
              <text:list-item>
                <text:p text:style-name="a182" text:class-names="" text:cond-style-name=""><text:span text:style-name="a181" text:class-names=""/></text:p>
              </text:list-item>
            </text:list>
          </draw:text-box>
          <svg:title/>
          <svg:desc/>
        </draw:frame>
        <draw:frame draw:id="id22" draw:style-name="a187" draw:name="TextBox 5" svg:x="0.43954in" svg:y="3.61725in" svg:width="3.09096in" svg:height="0.33645in">
          <draw:text-box>
            <text:p text:style-name="a186" text:class-names="" text:cond-style-name=""><text:span text:style-name="a185" text:class-names="">FEATURES</text:span></text:p>
          </draw:text-box>
          <svg:title/>
          <svg:desc/>
        </draw:frame>
        <draw:frame draw:id="id23" draw:style-name="a245" draw:name="TextBox 10" svg:x="4.02308in" svg:y="3.92646in" svg:width="3.09096in" svg:height="5.96732in">
          <draw:text-box>
            <text:p text:style-name="a218" text:class-names="" text:cond-style-name=""><text:span text:style-name="a188" text:class-names="">At Enfuse, our<text:s text:c="1"/></text:span><text:span text:style-name="a189" text:class-names="">approach<text:s text:c="1"/></text:span><text:span text:style-name="a190" text:class-names="">is grounded in clarity, collaboration and measurable outcomes</text:span><text:span text:style-name="a191" text:class-names="">.<text:s text:c="1"/></text:span><text:span text:style-name="a192" text:class-names="">We begin by creating a shared understanding<text:s text:c="1"/></text:span><text:span text:style-name="a193" text:class-names="">of your<text:s text:c="1"/></text:span><text:span text:style-name="a194" text:class-names="">organisation’s ambitions, value drivers<text:s text:c="1"/></text:span><text:span text:style-name="a195" text:class-names="">and<text:s text:c="1"/></text:span><text:span text:style-name="a196" text:class-names="">pain points, engaging<text:s text:c="1"/></text:span><text:span text:style-name="a197" text:class-names="">the<text:s text:c="1"/></text:span><text:span text:style-name="a198" text:class-names="">right stakeholders and using data, research and insight to surface strengths, gaps and opportunities</text:span><text:span text:style-name="a199" text:class-names="">. We<text:s text:c="1"/></text:span><text:span text:style-name="a200" text:class-names="">then work closely with you<text:s text:c="1"/></text:span><text:span text:style-name="a201" text:class-names="">to<text:s text:c="1"/></text:span><text:span text:style-name="a202" text:class-names="">explore current ways<text:s text:c="1"/></text:span><text:span text:style-name="a203" text:class-names="">of<text:s text:c="1"/></text:span><text:span text:style-name="a204" text:class-names="">working, challenge assumptions and shape the<text:s text:c="1"/></text:span><text:span text:style-name="a205" text:class-names="">target<text:s text:c="1"/></text:span><text:span text:style-name="a206" text:class-names="">solution using Enfuse’s proven frameworks and industry best practice (this includes testing and refining ideas with your teams to ensure alignment and feasibility). Finally, we translate the agreed direction into a clear, prioritised roadmap and robust business case, supporting mobilisation</text:span><text:span text:style-name="a207" text:class-names="">,<text:s text:c="1"/></text:span><text:span text:style-name="a208" text:class-names="">capability uplift and implementation oversight as needed. Whether<text:s text:c="1"/></text:span><text:span text:style-name="a209" text:class-names="">you require<text:s text:c="1"/></text:span><text:span text:style-name="a210" text:class-names="">full end‑to‑end support<text:s text:c="1"/></text:span><text:span text:style-name="a211" text:class-names="">or<text:s text:c="1"/></text:span><text:span text:style-name="a212" text:class-names="">only specific elements</text:span><text:span text:style-name="a213" text:class-names="">,<text:s text:c="1"/></text:span><text:span text:style-name="a214" text:class-names="">our method is tailored to your needs, and designed<text:s text:c="1"/></text:span><text:span text:style-name="a215" text:class-names="">to<text:s text:c="1"/></text:span><text:span text:style-name="a216" text:class-names="">deliver outcomes that are achievable, evidence‑based and embedded for sustainability.</text:span><text:span text:style-name="a217" text:class-names=""/></text:p>
            <text:p text:style-name="a220" text:class-names="" text:cond-style-name=""><text:span text:style-name="a219" text:class-names=""/></text:p>
            <text:p text:style-name="a223" text:class-names="" text:cond-style-name=""><text:span text:style-name="a221" text:class-names="">A Partnership, Not a Process</text:span><text:span text:style-name="a222" text:class-names=""/></text:p>
            <text:p text:style-name="a244" text:class-names="" text:cond-style-name=""><text:span text:style-name="a224" text:class-names="">Our approach is deliberately flexible. Whether you need comprehensive support or only specific components, we shape our involvement<text:s text:c="1"/></text:span><text:span text:style-name="a225" text:class-names="">to<text:s text:c="1"/></text:span><text:span text:style-name="a226" text:class-names="">what creates<text:s text:c="1"/></text:span><text:span text:style-name="a227" text:class-names="">the<text:s text:c="1"/></text:span><text:span text:style-name="a228" text:class-names="">greatest<text:s text:c="1"/></text:span><text:span text:style-name="a229" text:class-names="">value<text:s text:c="1"/></text:span><text:span text:style-name="a230" text:class-names="">for you. Throughout, you can expect a collaborative</text:span><text:span text:style-name="a231" text:class-names="">,<text:s text:c="1"/></text:span><text:span text:style-name="a232" text:class-names="">transparent<text:s text:c="1"/></text:span><text:span text:style-name="a233" text:class-names="">and<text:s text:c="1"/></text:span><text:span text:style-name="a234" text:class-names="">data-driven<text:s text:c="1"/></text:span><text:span text:style-name="a235" text:class-names="">engagement</text:span><text:span text:style-name="a236" text:class-names="">, delivered</text:span><text:span text:style-name="a237" text:class-names=""><text:s text:c="1"/>with the<text:s text:c="1"/></text:span><text:span text:style-name="a238" text:class-names="">pace<text:s text:c="1"/></text:span><text:span text:style-name="a239" text:class-names="">and<text:s text:c="1"/></text:span><text:span text:style-name="a240" text:class-names="">practicality Enfuse is known for.<text:s text:c="1"/></text:span><text:span text:style-name="a241" text:class-names="">Enfuse<text:s text:c="1"/></text:span><text:span text:style-name="a242" text:class-names="">are your trusted Client-Side Partner.</text:span><text:span text:style-name="a243" text:class-names=""/></text:p>
          </draw:text-box>
          <svg:title/>
          <svg:desc/>
        </draw:frame>
        <draw:frame draw:id="id24" draw:style-name="a248" draw:name="TextBox 11" svg:x="4.02308in" svg:y="3.61725in" svg:width="3.09096in" svg:height="0.33645in">
          <draw:text-box>
            <text:p text:style-name="a247" text:class-names="" text:cond-style-name=""><text:span text:style-name="a246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249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3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11:55:27Z</dc:date>
    <meta:template xlink:href="G-Cloud%20Template" xlink:type="simple"/>
    <meta:editing-cycles>38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