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3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3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4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4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9" draw:name="TextBox 3" svg:x="0.62963in" svg:y="3.78465in" svg:width="6.46101in" svg:height="0.84147in">
          <draw:text-box>
            <text:p text:style-name="a58" text:class-names="" text:cond-style-name=""><text:span text:style-name="a52" text:class-names="">Capability</text:span><text:span text:style-name="a53" text:class-names="">,<text:s text:c="1"/></text:span><text:span text:style-name="a54" text:class-names="">Skills<text:s text:c="1"/></text:span><text:span text:style-name="a55" text:class-names="">and<text:s text:c="1"/></text:span><text:span text:style-name="a56" text:class-names="">Training Needs Assessment</text:span><text:span text:style-name="a57" text:class-names=""/></text:p>
          </draw:text-box>
          <svg:title/>
          <svg:desc/>
        </draw:frame>
        <draw:frame draw:id="id17" draw:style-name="a80" draw:name="TextBox 4" svg:x="0.62963in" svg:y="4.83159in" svg:width="5.8989in" svg:height="3.34711in">
          <draw:text-box>
            <text:p text:style-name="a71" text:class-names="" text:cond-style-name=""><text:span text:style-name="a60" text:class-names="">Enfuse evaluates the capability and skills needed to operate digital services</text:span><text:span text:style-name="a61" text:class-names="">,<text:s text:c="1"/></text:span><text:span text:style-name="a62" text:class-names="">identifying gaps<text:s text:c="1"/></text:span><text:span text:style-name="a63" text:class-names="">and<text:s text:c="1"/></text:span><text:span text:style-name="a64" text:class-names="">prioritising development needs</text:span><text:span text:style-name="a65" text:class-names="">.<text:s text:c="1"/></text:span><text:span text:style-name="a66" text:class-names="">We define proportionate training approaches aligned<text:s text:c="1"/></text:span><text:span text:style-name="a67" text:class-names="">to organisational objectives</text:span><text:span text:style-name="a68" text:class-names="">, resulting in clear skills assessments, training needs analysis, prioritised actions and alignment to operating model roles</text:span><text:span text:style-name="a69" text:class-names="">.</text:span><text:span text:style-name="a70" text:class-names=""/></text:p>
            <text:p text:style-name="a73" text:class-names="" text:cond-style-name=""><text:span text:style-name="a72" text:class-names=""/></text:p>
            <text:p text:style-name="a75" text:class-names="" text:cond-style-name=""><text:span text:style-name="a74" text:class-names=""/></text:p>
            <text:p text:style-name="a77" text:class-names="" text:cond-style-name=""><text:span text:style-name="a76" text:class-names=""/></text:p>
            <text:p text:style-name="a79" text:class-names="" text:cond-style-name=""><text:span text:style-name="a78" text:class-names=""/></text:p>
          </draw:text-box>
          <svg:title/>
          <svg:desc/>
        </draw:frame>
        <draw:custom-shape svg:x="0in" svg:y="0in" svg:width="2.6684in" svg:height="0in" draw:id="id18" draw:style-name="a84" draw:name="Rectangle 2">
          <svg:title/>
          <svg:desc/>
          <text:p text:style-name="a83" text:class-names="" text:cond-style-name=""><text:span text:style-name="a81" text:class-names=""><text:line-break/></text:span><text:span text:style-name="a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5" draw:master-page-name="Master1-Layout2-cust-Title-Slide" presentation:presentation-page-layout-name="Master1-PPL2" draw:id="Slide-257">
        <draw:frame draw:id="id19" draw:style-name="a93" draw:name="TextBox 2" svg:x="0.43954in" svg:y="0.57888in" svg:width="5.81693in" svg:height="0.6748in">
          <draw:text-box>
            <text:p text:style-name="a92" text:class-names="" text:cond-style-name=""><text:span text:style-name="a86" text:class-names="">Capability</text:span><text:span text:style-name="a87" text:class-names="">,<text:s text:c="1"/></text:span><text:span text:style-name="a88" text:class-names="">Skills<text:s text:c="1"/></text:span><text:span text:style-name="a89" text:class-names="">and<text:s text:c="1"/></text:span><text:span text:style-name="a90" text:class-names="">Training Needs Assessment</text:span><text:span text:style-name="a91" text:class-names=""/></text:p>
          </draw:text-box>
          <svg:title/>
          <svg:desc/>
        </draw:frame>
        <draw:frame draw:id="id20" draw:style-name="a106" draw:name="TextBox 3" svg:x="0.43954in" svg:y="1.29957in" svg:width="6.6745in" svg:height="0.6748in">
          <draw:text-box>
            <text:p text:style-name="a105" text:class-names="" text:cond-style-name=""><text:span text:style-name="a94" text:class-names="">Enfuse evaluates the capability and skills needed to operate digital services</text:span><text:span text:style-name="a95" text:class-names="">,<text:s text:c="1"/></text:span><text:span text:style-name="a96" text:class-names="">identifying gaps<text:s text:c="1"/></text:span><text:span text:style-name="a97" text:class-names="">and<text:s text:c="1"/></text:span><text:span text:style-name="a98" text:class-names="">prioritising development needs</text:span><text:span text:style-name="a99" text:class-names="">.<text:s text:c="1"/></text:span><text:span text:style-name="a100" text:class-names="">We define proportionate training approaches aligned<text:s text:c="1"/></text:span><text:span text:style-name="a101" text:class-names="">to organisational objectives</text:span><text:span text:style-name="a102" text:class-names="">, resulting in clear skills assessments, training needs analysis, prioritised actions and alignment to operating model roles</text:span><text:span text:style-name="a103" text:class-names="">.</text:span><text:span text:style-name="a104" text:class-names=""/></text:p>
          </draw:text-box>
          <svg:title/>
          <svg:desc/>
        </draw:frame>
        <draw:frame draw:id="id21" draw:style-name="a174" draw:name="TextBox 4" svg:x="0.43954in" svg:y="3.92646in" svg:width="3.09096in" svg:height="5.96732in">
          <draw:text-box>
            <text:list text:style-name="a112">
              <text:list-item>
                <text:p text:style-name="a111" text:class-names="" text:cond-style-name=""><text:span text:style-name="a107" text:class-names="">Assessment of capability<text:s text:c="1"/></text:span><text:span text:style-name="a108" text:class-names="">and<text:s text:c="1"/></text:span><text:span text:style-name="a109" text:class-names="">skills required to operate digital services</text:span><text:span text:style-name="a110" text:class-names=""/></text:p>
              </text:list-item>
            </text:list>
            <text:list text:style-name="a118">
              <text:list-item>
                <text:p text:style-name="a117" text:class-names="" text:cond-style-name=""><text:span text:style-name="a113" text:class-names="">Identification of gaps<text:s text:c="1"/></text:span><text:span text:style-name="a114" text:class-names="">and<text:s text:c="1"/></text:span><text:span text:style-name="a115" text:class-names="">prioritisation of development needs</text:span><text:span text:style-name="a116" text:class-names=""/></text:p>
              </text:list-item>
            </text:list>
            <text:list text:style-name="a124">
              <text:list-item>
                <text:p text:style-name="a123" text:class-names="" text:cond-style-name=""><text:span text:style-name="a119" text:class-names="">Training needs<text:s text:c="1"/></text:span><text:span text:style-name="a120" text:class-names="">analysis<text:s text:c="1"/></text:span><text:span text:style-name="a121" text:class-names="">aligned to organisational objectives</text:span><text:span text:style-name="a122" text:class-names=""/></text:p>
              </text:list-item>
            </text:list>
            <text:list text:style-name="a130">
              <text:list-item>
                <text:p text:style-name="a129" text:class-names="" text:cond-style-name=""><text:span text:style-name="a125" text:class-names="">Definition of proportionate, role‑aligned training<text:s text:c="1"/></text:span><text:span text:style-name="a126" text:class-names="">and<text:s text:c="1"/></text:span><text:span text:style-name="a127" text:class-names="">development approaches</text:span><text:span text:style-name="a128" text:class-names=""/></text:p>
              </text:list-item>
            </text:list>
            <text:list text:style-name="a138">
              <text:list-item>
                <text:p text:style-name="a137" text:class-names="" text:cond-style-name=""><text:span text:style-name="a131" text:class-names="">Alignment<text:s text:c="1"/></text:span><text:span text:style-name="a132" text:class-names="">of<text:s text:c="1"/></text:span><text:span text:style-name="a133" text:class-names="">skills<text:s text:c="1"/></text:span><text:span text:style-name="a134" text:class-names="">and<text:s text:c="1"/></text:span><text:span text:style-name="a135" text:class-names="">capability requirements to the operating model</text:span><text:span text:style-name="a136" text:class-names=""/></text:p>
              </text:list-item>
            </text:list>
            <text:p text:style-name="a140" text:class-names="" text:cond-style-name=""><text:span text:style-name="a139" text:class-names=""/></text:p>
            <text:list text:style-name="a143">
              <text:list-item>
                <text:p text:style-name="a142" text:class-names="" text:cond-style-name=""><text:span text:style-name="a141" text:class-names=""/></text:p>
              </text:list-item>
            </text:list>
            <text:p text:style-name="a145" text:class-names="" text:cond-style-name=""><text:span text:style-name="a144" text:class-names="">BENEFITS</text:span></text:p>
            <text:list text:style-name="a152">
              <text:list-item>
                <text:p text:style-name="a151" text:class-names="" text:cond-style-name=""><text:span text:style-name="a146" text:class-names="">Clear<text:s text:c="1"/></text:span><text:span text:style-name="a147" text:class-names="">understanding of organisational capability<text:s text:c="1"/></text:span><text:span text:style-name="a148" text:class-names="">and<text:s text:c="1"/></text:span><text:span text:style-name="a149" text:class-names="">skills readiness</text:span><text:span text:style-name="a150" text:class-names=""/></text:p>
              </text:list-item>
            </text:list>
            <text:list text:style-name="a156">
              <text:list-item>
                <text:p text:style-name="a155" text:class-names="" text:cond-style-name=""><text:span text:style-name="a153" text:class-names="">Targeted development investment focused on the highest‑value gaps</text:span><text:span text:style-name="a154" text:class-names=""/></text:p>
              </text:list-item>
            </text:list>
            <text:list text:style-name="a160">
              <text:list-item>
                <text:p text:style-name="a159" text:class-names="" text:cond-style-name=""><text:span text:style-name="a157" text:class-names="">Improved confidence and performance in operating digital services</text:span><text:span text:style-name="a158" text:class-names=""/></text:p>
              </text:list-item>
            </text:list>
            <text:list text:style-name="a166">
              <text:list-item>
                <text:p text:style-name="a165" text:class-names="" text:cond-style-name=""><text:span text:style-name="a161" text:class-names="">Better alignment between roles, skills<text:s text:c="1"/></text:span><text:span text:style-name="a162" text:class-names="">and the<text:s text:c="1"/></text:span><text:span text:style-name="a163" text:class-names="">operating model</text:span><text:span text:style-name="a164" text:class-names=""/></text:p>
              </text:list-item>
            </text:list>
            <text:list text:style-name="a170">
              <text:list-item>
                <text:p text:style-name="a169" text:class-names="" text:cond-style-name=""><text:span text:style-name="a167" text:class-names="">Stronger, more sustainable capability to manage and evolve digital services</text:span><text:span text:style-name="a168" text:class-names=""/></text:p>
              </text:list-item>
            </text:list>
            <text:list text:style-name="a173">
              <text:list-item>
                <text:p text:style-name="a172" text:class-names="" text:cond-style-name=""><text:span text:style-name="a171" text:class-names=""/></text:p>
              </text:list-item>
            </text:list>
          </draw:text-box>
          <svg:title/>
          <svg:desc/>
        </draw:frame>
        <draw:frame draw:id="id22" draw:style-name="a177" draw:name="TextBox 5" svg:x="0.43954in" svg:y="3.61725in" svg:width="3.09096in" svg:height="0.33645in">
          <draw:text-box>
            <text:p text:style-name="a176" text:class-names="" text:cond-style-name=""><text:span text:style-name="a175" text:class-names="">FEATURES</text:span></text:p>
          </draw:text-box>
          <svg:title/>
          <svg:desc/>
        </draw:frame>
        <draw:frame draw:id="id23" draw:style-name="a240" draw:name="TextBox 10" svg:x="4.02308in" svg:y="3.92646in" svg:width="3.09096in" svg:height="5.96732in">
          <draw:text-box>
            <text:p text:style-name="a210" text:class-names="" text:cond-style-name=""><text:span text:style-name="a178" text:class-names="">At<text:s text:c="1"/></text:span><text:span text:style-name="a179" text:class-names="">Enfuse</text:span><text:span text:style-name="a180" text:class-names="">, our<text:s text:c="1"/></text:span><text:span text:style-name="a181" text:class-names="">approach<text:s text:c="1"/></text:span><text:span text:style-name="a182" text:class-names="">is grounded in clarity, collaboration and measurable outcomes</text:span><text:span text:style-name="a183" text:class-names="">.<text:s text:c="1"/></text:span><text:span text:style-name="a184" text:class-names="">We begin by creating a shared understanding<text:s text:c="1"/></text:span><text:span text:style-name="a185" text:class-names="">of your<text:s text:c="1"/></text:span><text:span text:style-name="a186" text:class-names="">organisation’s ambitions, value drivers<text:s text:c="1"/></text:span><text:span text:style-name="a187" text:class-names="">and<text:s text:c="1"/></text:span><text:span text:style-name="a188" text:class-names="">pain points, engaging<text:s text:c="1"/></text:span><text:span text:style-name="a189" text:class-names="">the<text:s text:c="1"/></text:span><text:span text:style-name="a190" text:class-names="">right stakeholders and using data, research and insight to surface strengths, gaps and opportunities</text:span><text:span text:style-name="a191" text:class-names="">. We<text:s text:c="1"/></text:span><text:span text:style-name="a192" text:class-names="">then work closely with you<text:s text:c="1"/></text:span><text:span text:style-name="a193" text:class-names="">to<text:s text:c="1"/></text:span><text:span text:style-name="a194" text:class-names="">explore current ways<text:s text:c="1"/></text:span><text:span text:style-name="a195" text:class-names="">of<text:s text:c="1"/></text:span><text:span text:style-name="a196" text:class-names="">working, challenge assumptions and shape the<text:s text:c="1"/></text:span><text:span text:style-name="a197" text:class-names="">target<text:s text:c="1"/></text:span><text:span text:style-name="a198" text:class-names="">solution using Enfuse’s 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199" text:class-names="">,<text:s text:c="1"/></text:span><text:span text:style-name="a200" text:class-names="">capability uplift and implementation oversight as needed. Whether<text:s text:c="1"/></text:span><text:span text:style-name="a201" text:class-names="">you require<text:s text:c="1"/></text:span><text:span text:style-name="a202" text:class-names="">full end‑to‑end support<text:s text:c="1"/></text:span><text:span text:style-name="a203" text:class-names="">or<text:s text:c="1"/></text:span><text:span text:style-name="a204" text:class-names="">only specific elements</text:span><text:span text:style-name="a205" text:class-names="">,<text:s text:c="1"/></text:span><text:span text:style-name="a206" text:class-names="">our method is tailored to your needs and designed<text:s text:c="1"/></text:span><text:span text:style-name="a207" text:class-names="">to<text:s text:c="1"/></text:span><text:span text:style-name="a208" text:class-names="">deliver outcomes that are achievable, evidence‑based and embedded for sustainability.</text:span><text:span text:style-name="a209" text:class-names=""/></text:p>
            <text:p text:style-name="a212" text:class-names="" text:cond-style-name=""><text:span text:style-name="a211" text:class-names=""/></text:p>
            <text:p text:style-name="a215" text:class-names="" text:cond-style-name=""><text:span text:style-name="a213" text:class-names="">A Partnership, Not a Process</text:span><text:span text:style-name="a214" text:class-names=""/></text:p>
            <text:p text:style-name="a239" text:class-names="" text:cond-style-name=""><text:span text:style-name="a216" text:class-names="">Our approach is deliberately flexible. Whether you need comprehensive support or only specific components, we shape our involvement<text:s text:c="1"/></text:span><text:span text:style-name="a217" text:class-names="">to<text:s text:c="1"/></text:span><text:span text:style-name="a218" text:class-names="">what creates<text:s text:c="1"/></text:span><text:span text:style-name="a219" text:class-names="">the<text:s text:c="1"/></text:span><text:span text:style-name="a220" text:class-names="">greatest<text:s text:c="1"/></text:span><text:span text:style-name="a221" text:class-names="">value<text:s text:c="1"/></text:span><text:span text:style-name="a222" text:class-names="">for you. Throughout, you can expect a collaborative</text:span><text:span text:style-name="a223" text:class-names="">,<text:s text:c="1"/></text:span><text:span text:style-name="a224" text:class-names="">transparent<text:s text:c="1"/></text:span><text:span text:style-name="a225" text:class-names="">and<text:s text:c="1"/></text:span><text:span text:style-name="a226" text:class-names="">data-driven<text:s text:c="1"/></text:span><text:span text:style-name="a227" text:class-names="">engagement</text:span><text:span text:style-name="a228" text:class-names="">, delivered</text:span><text:span text:style-name="a229" text:class-names=""><text:s text:c="1"/>with the<text:s text:c="1"/></text:span><text:span text:style-name="a230" text:class-names="">pace<text:s text:c="1"/></text:span><text:span text:style-name="a231" text:class-names="">and<text:s text:c="1"/></text:span><text:span text:style-name="a232" text:class-names="">practicality<text:s text:c="1"/></text:span><text:span text:style-name="a233" text:class-names="">Enfuse</text:span><text:span text:style-name="a234" text:class-names=""><text:s text:c="1"/>is known for.<text:s text:c="1"/></text:span><text:span text:style-name="a235" text:class-names="">Enfuse</text:span><text:span text:style-name="a236" text:class-names=""><text:s text:c="1"/></text:span><text:span text:style-name="a237" text:class-names="">are your trusted Client-Side Partner.</text:span><text:span text:style-name="a238" text:class-names=""/></text:p>
          </draw:text-box>
          <svg:title/>
          <svg:desc/>
        </draw:frame>
        <draw:frame draw:id="id24" draw:style-name="a243" draw:name="TextBox 11" svg:x="4.02308in" svg:y="3.61725in" svg:width="3.09096in" svg:height="0.33645in">
          <draw:text-box>
            <text:p text:style-name="a242" text:class-names="" text:cond-style-name=""><text:span text:style-name="a241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44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6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09:59:38Z</dc:date>
    <meta:template xlink:href="G-Cloud%20Template" xlink:type="simple"/>
    <meta:editing-cycles>35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