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ext" style:name="a15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4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7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7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0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2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3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Söhn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7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23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0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3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5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6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8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9">
      <style:graphic-properties draw:fill="none" draw:stroke="solid" svg:stroke-width="0.02083in" svg:stroke-color="#fc6e0d" svg:stroke-opacity="100%" draw:stroke-linejoin="miter" svg:stroke-linecap="butt"/>
    </style:style>
    <style:style style:family="text" style:name="a14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3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4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5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8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8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1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89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2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3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</office:automatic-styles>
  <office:body>
    <office:presentation>
      <draw:page draw:name="Slide1" draw:style-name="a51" draw:master-page-name="Master1-Layout1-cust-1_Title-Slide" presentation:presentation-page-layout-name="Master1-PPL1" draw:id="Slide-256">
        <draw:frame draw:id="id16" draw:style-name="a57" draw:name="TextBox 3" svg:x="0.62963in" svg:y="3.78465in" svg:width="6.46101in" svg:height="0.84147in">
          <draw:text-box>
            <text:p text:style-name="a56" text:class-names="" text:cond-style-name=""><text:span text:style-name="a52" text:class-names="">Data Capability<text:s text:c="1"/></text:span><text:span text:style-name="a53" text:class-names="">and<text:s text:c="1"/></text:span><text:span text:style-name="a54" text:class-names="">Readiness Assessment</text:span><text:span text:style-name="a55" text:class-names=""/></text:p>
          </draw:text-box>
          <svg:title/>
          <svg:desc/>
        </draw:frame>
        <draw:frame draw:id="id17" draw:style-name="a83" draw:name="TextBox 4" svg:x="0.62963in" svg:y="4.83159in" svg:width="5.8989in" svg:height="3.34711in">
          <draw:text-box>
            <text:p text:style-name="a74" text:class-names="" text:cond-style-name=""><text:span text:style-name="a58" text:class-names="">Enfuse</text:span><text:span text:style-name="a59" text:class-names=""><text:s text:c="1"/>assesses organisational data capability across skills</text:span><text:span text:style-name="a60" text:class-names="">,<text:s text:c="1"/></text:span><text:span text:style-name="a61" text:class-names="">processes</text:span><text:span text:style-name="a62" text:class-names="">,<text:s text:c="1"/></text:span><text:span text:style-name="a63" text:class-names="">governance<text:s text:c="1"/></text:span><text:span text:style-name="a64" text:class-names="">and<text:s text:c="1"/></text:span><text:span text:style-name="a65" text:class-names="">technology alignment, providing practical recommendations<text:s text:c="1"/></text:span><text:span text:style-name="a66" text:class-names="">to<text:s text:c="1"/></text:span><text:span text:style-name="a67" text:class-names="">reduce delivery risk<text:s text:c="1"/></text:span><text:span text:style-name="a68" text:class-names="">and<text:s text:c="1"/></text:span><text:span text:style-name="a69" text:class-names="">improve outcomes. Service includes industry specific accelerators for the likes of Higher Education, Government, health, travel</text:span><text:span text:style-name="a70" text:class-names="">,<text:s text:c="1"/></text:span><text:span text:style-name="a71" text:class-names="">blue-light</text:span><text:span text:style-name="a72" text:class-names="">.</text:span><text:span text:style-name="a73" text:class-names=""/></text:p>
            <text:p text:style-name="a76" text:class-names="" text:cond-style-name=""><text:span text:style-name="a75" text:class-names=""/></text:p>
            <text:p text:style-name="a78" text:class-names="" text:cond-style-name=""><text:span text:style-name="a77" text:class-names=""/></text:p>
            <text:p text:style-name="a80" text:class-names="" text:cond-style-name=""><text:span text:style-name="a79" text:class-names=""/></text:p>
            <text:p text:style-name="a82" text:class-names="" text:cond-style-name=""><text:span text:style-name="a81" text:class-names=""/></text:p>
          </draw:text-box>
          <svg:title/>
          <svg:desc/>
        </draw:frame>
        <draw:custom-shape svg:x="0in" svg:y="0in" svg:width="2.6684in" svg:height="0in" draw:id="id18" draw:style-name="a87" draw:name="Rectangle 2">
          <svg:title/>
          <svg:desc/>
          <text:p text:style-name="a86" text:class-names="" text:cond-style-name=""><text:span text:style-name="a84" text:class-names=""><text:line-break/></text:span><text:span text:style-name="a8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" draw:style-name="a88" draw:master-page-name="Master1-Layout2-cust-Title-Slide" presentation:presentation-page-layout-name="Master1-PPL2" draw:id="Slide-257">
        <draw:frame draw:id="id19" draw:style-name="a94" draw:name="TextBox 2" svg:x="0.43954in" svg:y="0.57888in" svg:width="5.81693in" svg:height="0.6748in">
          <draw:text-box>
            <text:p text:style-name="a93" text:class-names="" text:cond-style-name=""><text:span text:style-name="a89" text:class-names="">Data Capability<text:s text:c="1"/></text:span><text:span text:style-name="a90" text:class-names="">and<text:s text:c="1"/></text:span><text:span text:style-name="a91" text:class-names="">Readiness Assessment</text:span><text:span text:style-name="a92" text:class-names=""/></text:p>
          </draw:text-box>
          <svg:title/>
          <svg:desc/>
        </draw:frame>
        <draw:frame draw:id="id20" draw:style-name="a112" draw:name="TextBox 3" svg:x="0.43954in" svg:y="1.29957in" svg:width="6.6745in" svg:height="0.6748in">
          <draw:text-box>
            <text:p text:style-name="a111" text:class-names="" text:cond-style-name=""><text:span text:style-name="a95" text:class-names="">Enfuse</text:span><text:span text:style-name="a96" text:class-names=""><text:s text:c="1"/>assesses organisational data capability across skills</text:span><text:span text:style-name="a97" text:class-names="">,<text:s text:c="1"/></text:span><text:span text:style-name="a98" text:class-names="">processes</text:span><text:span text:style-name="a99" text:class-names="">,<text:s text:c="1"/></text:span><text:span text:style-name="a100" text:class-names="">governance<text:s text:c="1"/></text:span><text:span text:style-name="a101" text:class-names="">and<text:s text:c="1"/></text:span><text:span text:style-name="a102" text:class-names="">technology alignment, providing practical recommendations<text:s text:c="1"/></text:span><text:span text:style-name="a103" text:class-names="">to<text:s text:c="1"/></text:span><text:span text:style-name="a104" text:class-names="">reduce delivery risk<text:s text:c="1"/></text:span><text:span text:style-name="a105" text:class-names="">and<text:s text:c="1"/></text:span><text:span text:style-name="a106" text:class-names="">improve outcomes. Service includes industry specific accelerators for the likes of Higher Education, Government, health, travel</text:span><text:span text:style-name="a107" text:class-names="">,<text:s text:c="1"/></text:span><text:span text:style-name="a108" text:class-names="">blue-light</text:span><text:span text:style-name="a109" text:class-names="">.</text:span><text:span text:style-name="a110" text:class-names=""/></text:p>
          </draw:text-box>
          <svg:title/>
          <svg:desc/>
        </draw:frame>
        <draw:frame draw:id="id21" draw:style-name="a190" draw:name="TextBox 4" svg:x="0.43954in" svg:y="3.92646in" svg:width="3.09096in" svg:height="5.96732in">
          <draw:text-box>
            <text:list text:style-name="a118">
              <text:list-item>
                <text:p text:style-name="a117" text:class-names="" text:cond-style-name=""><text:span text:style-name="a113" text:class-names="">Assessment of data skills, processes, governance<text:s text:c="1"/></text:span><text:span text:style-name="a114" text:class-names="">and technology<text:s text:c="1"/></text:span><text:span text:style-name="a115" text:class-names="">maturity</text:span><text:span text:style-name="a116" text:class-names=""/></text:p>
              </text:list-item>
            </text:list>
            <text:list text:style-name="a126">
              <text:list-item>
                <text:p text:style-name="a125" text:class-names="" text:cond-style-name=""><text:span text:style-name="a119" text:class-names="">Identification<text:s text:c="1"/></text:span><text:span text:style-name="a120" text:class-names="">of<text:s text:c="1"/></text:span><text:span text:style-name="a121" text:class-names="">capability gaps<text:s text:c="1"/></text:span><text:span text:style-name="a122" text:class-names="">and<text:s text:c="1"/></text:span><text:span text:style-name="a123" text:class-names="">improvement opportunities</text:span><text:span text:style-name="a124" text:class-names=""/></text:p>
              </text:list-item>
            </text:list>
            <text:list text:style-name="a132">
              <text:list-item>
                <text:p text:style-name="a131" text:class-names="" text:cond-style-name=""><text:span text:style-name="a127" text:class-names="">Benchmarking against industry best practice<text:s text:c="1"/></text:span><text:span text:style-name="a128" text:class-names="">and<text:s text:c="1"/></text:span><text:span text:style-name="a129" text:class-names="">maturity models</text:span><text:span text:style-name="a130" text:class-names=""/></text:p>
              </text:list-item>
            </text:list>
            <text:list text:style-name="a138">
              <text:list-item>
                <text:p text:style-name="a137" text:class-names="" text:cond-style-name=""><text:span text:style-name="a133" text:class-names="">Risk identification related to data delivery<text:s text:c="1"/></text:span><text:span text:style-name="a134" text:class-names="">and<text:s text:c="1"/></text:span><text:span text:style-name="a135" text:class-names="">adoption</text:span><text:span text:style-name="a136" text:class-names=""/></text:p>
              </text:list-item>
            </text:list>
            <text:list text:style-name="a144">
              <text:list-item>
                <text:p text:style-name="a143" text:class-names="" text:cond-style-name=""><text:span text:style-name="a139" text:class-names="">Prioritised recommendations to strengthen capability<text:s text:c="1"/></text:span><text:span text:style-name="a140" text:class-names="">and<text:s text:c="1"/></text:span><text:span text:style-name="a141" text:class-names="">readiness</text:span><text:span text:style-name="a142" text:class-names=""/></text:p>
              </text:list-item>
            </text:list>
            <text:list text:style-name="a150">
              <text:list-item>
                <text:p text:style-name="a149" text:class-names="" text:cond-style-name=""><text:span text:style-name="a145" text:class-names="">Executive-ready reporting<text:s text:c="1"/></text:span><text:span text:style-name="a146" text:class-names="">and<text:s text:c="1"/></text:span><text:span text:style-name="a147" text:class-names="">insight dashboards; Roadmap development to guide capability uplift activities</text:span><text:span text:style-name="a148" text:class-names=""/></text:p>
              </text:list-item>
            </text:list>
            <text:p text:style-name="a152" text:class-names="" text:cond-style-name=""><text:span text:style-name="a151" text:class-names=""/></text:p>
            <text:list text:style-name="a155">
              <text:list-item>
                <text:p text:style-name="a154" text:class-names="" text:cond-style-name=""><text:span text:style-name="a153" text:class-names=""/></text:p>
              </text:list-item>
            </text:list>
            <text:p text:style-name="a157" text:class-names="" text:cond-style-name=""><text:span text:style-name="a156" text:class-names="">BENEFITS</text:span></text:p>
            <text:list text:style-name="a160">
              <text:list-item>
                <text:p text:style-name="a159" text:class-names="" text:cond-style-name=""><text:span text:style-name="a158" text:class-names="">Identifies capability gaps before they impact delivery</text:span></text:p>
              </text:list-item>
            </text:list>
            <text:list text:style-name="a166">
              <text:list-item>
                <text:p text:style-name="a165" text:class-names="" text:cond-style-name=""><text:span text:style-name="a161" text:class-names="">Reduces risk in major data<text:s text:c="1"/></text:span><text:span text:style-name="a162" text:class-names="">and<text:s text:c="1"/></text:span><text:span text:style-name="a163" text:class-names="">digital initiatives</text:span><text:span text:style-name="a164" text:class-names=""/></text:p>
              </text:list-item>
            </text:list>
            <text:list text:style-name="a172">
              <text:list-item>
                <text:p text:style-name="a171" text:class-names="" text:cond-style-name=""><text:span text:style-name="a167" text:class-names="">Improves<text:s text:c="1"/></text:span><text:span text:style-name="a168" text:class-names="">organisational<text:s text:c="1"/></text:span><text:span text:style-name="a169" text:class-names="">readiness for transformation</text:span><text:span text:style-name="a170" text:class-names=""/></text:p>
              </text:list-item>
            </text:list>
            <text:list text:style-name="a178">
              <text:list-item>
                <text:p text:style-name="a177" text:class-names="" text:cond-style-name=""><text:span text:style-name="a173" text:class-names="">Supports targeted<text:s text:c="1"/></text:span><text:span text:style-name="a174" text:class-names="">and<text:s text:c="1"/></text:span><text:span text:style-name="a175" text:class-names="">cost-effective investment</text:span><text:span text:style-name="a176" text:class-names=""/></text:p>
              </text:list-item>
            </text:list>
            <text:list text:style-name="a182">
              <text:list-item>
                <text:p text:style-name="a181" text:class-names="" text:cond-style-name=""><text:span text:style-name="a179" text:class-names="">Provides leadership with clear evidence for decision-making</text:span><text:span text:style-name="a180" text:class-names=""/></text:p>
              </text:list-item>
            </text:list>
            <text:list text:style-name="a186">
              <text:list-item>
                <text:p text:style-name="a185" text:class-names="" text:cond-style-name=""><text:span text:style-name="a183" text:class-names="">Accelerates maturity growth in data capability</text:span><text:span text:style-name="a184" text:class-names=""/></text:p>
              </text:list-item>
            </text:list>
            <text:list text:style-name="a189">
              <text:list-item>
                <text:p text:style-name="a188" text:class-names="" text:cond-style-name=""><text:span text:style-name="a187" text:class-names=""/></text:p>
              </text:list-item>
            </text:list>
          </draw:text-box>
          <svg:title/>
          <svg:desc/>
        </draw:frame>
        <draw:frame draw:id="id22" draw:style-name="a193" draw:name="TextBox 5" svg:x="0.43954in" svg:y="3.61725in" svg:width="3.09096in" svg:height="0.33645in">
          <draw:text-box>
            <text:p text:style-name="a192" text:class-names="" text:cond-style-name=""><text:span text:style-name="a191" text:class-names="">FEATURES</text:span></text:p>
          </draw:text-box>
          <svg:title/>
          <svg:desc/>
        </draw:frame>
        <draw:frame draw:id="id23" draw:style-name="a255" draw:name="TextBox 10" svg:x="4.02308in" svg:y="3.92646in" svg:width="3.09096in" svg:height="5.96732in">
          <draw:text-box>
            <text:p text:style-name="a228" text:class-names="" text:cond-style-name=""><text:span text:style-name="a194" text:class-names="">At<text:s text:c="1"/></text:span><text:span text:style-name="a195" text:class-names="">Enfuse</text:span><text:span text:style-name="a196" text:class-names="">, our<text:s text:c="1"/></text:span><text:span text:style-name="a197" text:class-names="">approach<text:s text:c="1"/></text:span><text:span text:style-name="a198" text:class-names="">is grounded in clarity, collaboration and measurable outcomes</text:span><text:span text:style-name="a199" text:class-names="">.<text:s text:c="1"/></text:span><text:span text:style-name="a200" text:class-names="">We begin by creating a shared understanding<text:s text:c="1"/></text:span><text:span text:style-name="a201" text:class-names="">of your<text:s text:c="1"/></text:span><text:span text:style-name="a202" text:class-names="">organisation’s ambitions, value drivers<text:s text:c="1"/></text:span><text:span text:style-name="a203" text:class-names="">and<text:s text:c="1"/></text:span><text:span text:style-name="a204" text:class-names="">pain points, engaging<text:s text:c="1"/></text:span><text:span text:style-name="a205" text:class-names="">the<text:s text:c="1"/></text:span><text:span text:style-name="a206" text:class-names="">right stakeholders and using data, research and insight to surface strengths, gaps and opportunities</text:span><text:span text:style-name="a207" text:class-names="">. We<text:s text:c="1"/></text:span><text:span text:style-name="a208" text:class-names="">then work closely with you<text:s text:c="1"/></text:span><text:span text:style-name="a209" text:class-names="">to<text:s text:c="1"/></text:span><text:span text:style-name="a210" text:class-names="">explore current ways<text:s text:c="1"/></text:span><text:span text:style-name="a211" text:class-names="">of<text:s text:c="1"/></text:span><text:span text:style-name="a212" text:class-names="">working, challenge assumptions and shape the<text:s text:c="1"/></text:span><text:span text:style-name="a213" text:class-names="">target<text:s text:c="1"/></text:span><text:span text:style-name="a214" text:class-names="">solution using<text:s text:c="1"/></text:span><text:span text:style-name="a215" text:class-names="">Enfuse’s</text:span><text:span text:style-name="a216" text:class-names=""><text:s text:c="1"/>proven frameworks and industry best practice (this includes testing and refining ideas with your teams to ensure alignment and feasibility). Finally, we translate the agreed direction into a clear, prioritised roadmap and robust business case, supporting mobilisation</text:span><text:span text:style-name="a217" text:class-names="">,<text:s text:c="1"/></text:span><text:span text:style-name="a218" text:class-names="">capability uplift and implementation oversight as needed. Whether<text:s text:c="1"/></text:span><text:span text:style-name="a219" text:class-names="">you require<text:s text:c="1"/></text:span><text:span text:style-name="a220" text:class-names="">full end‑to‑end support<text:s text:c="1"/></text:span><text:span text:style-name="a221" text:class-names="">or<text:s text:c="1"/></text:span><text:span text:style-name="a222" text:class-names="">only specific elements</text:span><text:span text:style-name="a223" text:class-names="">,<text:s text:c="1"/></text:span><text:span text:style-name="a224" text:class-names="">our method is tailored to your needs and designed<text:s text:c="1"/></text:span><text:span text:style-name="a225" text:class-names="">to<text:s text:c="1"/></text:span><text:span text:style-name="a226" text:class-names="">deliver outcomes that are achievable, evidence‑based and embedded for sustainability.</text:span><text:span text:style-name="a227" text:class-names=""/></text:p>
            <text:p text:style-name="a230" text:class-names="" text:cond-style-name=""><text:span text:style-name="a229" text:class-names=""/></text:p>
            <text:p text:style-name="a233" text:class-names="" text:cond-style-name=""><text:span text:style-name="a231" text:class-names="">A Partnership, Not a Process</text:span><text:span text:style-name="a232" text:class-names=""/></text:p>
            <text:p text:style-name="a254" text:class-names="" text:cond-style-name=""><text:span text:style-name="a234" text:class-names="">Our approach is deliberately flexible. Whether you need comprehensive support or only specific components, we shape our involvement<text:s text:c="1"/></text:span><text:span text:style-name="a235" text:class-names="">to<text:s text:c="1"/></text:span><text:span text:style-name="a236" text:class-names="">what creates<text:s text:c="1"/></text:span><text:span text:style-name="a237" text:class-names="">the<text:s text:c="1"/></text:span><text:span text:style-name="a238" text:class-names="">greatest<text:s text:c="1"/></text:span><text:span text:style-name="a239" text:class-names="">value<text:s text:c="1"/></text:span><text:span text:style-name="a240" text:class-names="">for you. Throughout, you can expect a collaborative</text:span><text:span text:style-name="a241" text:class-names="">,<text:s text:c="1"/></text:span><text:span text:style-name="a242" text:class-names="">transparent<text:s text:c="1"/></text:span><text:span text:style-name="a243" text:class-names="">and<text:s text:c="1"/></text:span><text:span text:style-name="a244" text:class-names="">data-driven<text:s text:c="1"/></text:span><text:span text:style-name="a245" text:class-names="">engagement</text:span><text:span text:style-name="a246" text:class-names="">, delivered</text:span><text:span text:style-name="a247" text:class-names=""><text:s text:c="1"/>with the<text:s text:c="1"/></text:span><text:span text:style-name="a248" text:class-names="">pace<text:s text:c="1"/></text:span><text:span text:style-name="a249" text:class-names="">and<text:s text:c="1"/></text:span><text:span text:style-name="a250" text:class-names="">practicality Enfuse is known for.<text:s text:c="1"/></text:span><text:span text:style-name="a251" text:class-names="">Enfuse<text:s text:c="1"/></text:span><text:span text:style-name="a252" text:class-names="">are your trusted Client-Side Partner.</text:span><text:span text:style-name="a253" text:class-names=""/></text:p>
          </draw:text-box>
          <svg:title/>
          <svg:desc/>
        </draw:frame>
        <draw:frame draw:id="id24" draw:style-name="a258" draw:name="TextBox 11" svg:x="4.02308in" svg:y="3.61725in" svg:width="3.09096in" svg:height="0.33645in">
          <draw:text-box>
            <text:p text:style-name="a257" text:class-names="" text:cond-style-name=""><text:span text:style-name="a256" text:class-names="">OUR APPROACH</text:span></text:p>
          </draw:text-box>
          <svg:title/>
          <svg:desc/>
        </draw:frame>
        <draw:connector draw:type="line" svg:x1="0.43954in" svg:y1="3.35961in" svg:x2="7.11403in" svg:y2="3.35961in" draw:id="id25" draw:style-name="a259" draw:name="Straight Connector 13">
          <svg:title/>
          <svg:desc/>
        </draw:connector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1_Title Slide"/>
    <style:presentation-page-layout style:name="Master1-PPL2" style:display-name="Title Slide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gradient draw:name="a28" draw:style="linear" draw:angle="300" draw:start-color="#ca348a" draw:end-color="#6b0c8b" draw:start-intensity="100%" draw:end-intensity="100%"/>
  </office:styles>
  <office:automatic-styles>
    <style:page-layout style:name="pageLayout1">
      <style:page-layout-properties fo:page-width="7.5in" fo:page-height="10.83333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" style:parent-style-name="Graphics">
      <style:graphic-properties draw:fill="none" fo:clip="rect(0in, 0in, 0in, 0in)" draw:stroke="none"/>
    </style:style>
    <style:style style:family="text" style:name="a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28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draw:fill="none" fo:clip="rect(0in, 0in, 0in, 0in)" draw:stroke="none"/>
    </style:style>
    <style:style style:family="drawing-page" style:name="a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0" style:parent-style-name="Graphics">
      <style:graphic-properties draw:fill="none" fo:clip="rect(0in, 0in, 0in, 0in)" draw:stroke="none"/>
    </style:style>
    <style:style style:family="text" style:name="a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33" style:parent-style-name="Graphics">
      <style:graphic-properties draw:fill="none" fo:clip="rect(0in, 0in, 0in, 0.07316in)" draw:stroke="none"/>
    </style:style>
    <style:style style:family="text" style:name="a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custom-shape svg:x="0in" svg:y="0in" svg:width="0.09843in" svg:height="10.83333in" draw:id="id0" draw:style-name="a3" draw:name="Rectangle 6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7" draw:name="TextBox 7" svg:x="4.20781in" svg:y="10.39005in" svg:width="3in" svg:height="0.2106in">
        <draw:text-box>
          <text:p text:style-name="a6" text:class-names="" text:cond-style-name=""><text:span text:style-name="a4" text:class-names=""><text:page-number style:num-format="1" text:fixed="false"/></text:span><text:span text:style-name="a5" text:class-names=""/></text:p>
        </draw:text-box>
        <svg:title/>
        <svg:desc/>
      </draw:frame>
      <draw:frame draw:id="id2" draw:style-name="a11" draw:name="TextBox 8" svg:x="0.43249in" svg:y="10.39005in" svg:width="3in" svg:height="0.2106in">
        <draw:text-box>
          <text:p text:style-name="a10" text:class-names="" text:cond-style-name=""><text:span text:style-name="a8" text:class-names="">www.enfusegroup.com</text:span><text:span text:style-name="a9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3" draw:style-name="a12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  <style:master-page style:name="Master1-Layout1-cust-1_Title-Slide" style:page-layout-name="pageLayout1" draw:style-name="a13">
      <draw:custom-shape svg:x="0in" svg:y="0in" svg:width="0.09843in" svg:height="10.83333in" draw:id="id4" draw:layer="Master1-bg" draw:style-name="a16" draw:name="Rectangle 6">
        <svg:title/>
        <svg:desc/>
        <text:p text:style-name="a15" text:class-names="" text:cond-style-name=""><text:span text:style-name="a1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" draw:layer="Master1-bg" draw:style-name="a20" draw:name="TextBox 7" svg:x="4.20781in" svg:y="10.39005in" svg:width="3in" svg:height="0.2106in">
        <draw:text-box>
          <text:p text:style-name="a19" text:class-names="" text:cond-style-name=""><text:span text:style-name="a17" text:class-names=""><text:page-number style:num-format="1" text:fixed="false"/></text:span><text:span text:style-name="a18" text:class-names=""/></text:p>
        </draw:text-box>
        <svg:title/>
        <svg:desc/>
      </draw:frame>
      <draw:frame draw:id="id6" draw:layer="Master1-bg" draw:style-name="a24" draw:name="TextBox 8" svg:x="0.43249in" svg:y="10.39005in" svg:width="3in" svg:height="0.2106in">
        <draw:text-box>
          <text:p text:style-name="a23" text:class-names="" text:cond-style-name=""><text:span text:style-name="a21" text:class-names="">www.enfusegroup.com</text:span><text:span text:style-name="a22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7" draw:layer="Master1-bg" draw:style-name="a25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  <draw:custom-shape svg:width="7.5in" svg:height="10.83333in" draw:id="id8" draw:style-name="a29" draw:transform="translate(-3.75in -5.41666in) rotate(-3.14159) translate(3.75in 5.41667in)" draw:name="Rectangle 2">
        <svg:title/>
        <svg:desc/>
        <text:p text:style-name="a27" text:class-names="" text:cond-style-name=""><text:span text:style-name="a2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0.09843in" svg:height="10.83333in" draw:id="id9" draw:style-name="a32" draw:name="Rectangle 3">
        <svg:title/>
        <svg:desc/>
        <text:p text:style-name="a31" text:class-names="" text:cond-style-name=""><text:span text:style-name="a3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" draw:style-name="a33" draw:name="Picture 4" svg:x="0.62376in" svg:y="0.48986in" svg:width="3.17702in" svg:height="0.93009in" style:rel-width="scale" style:rel-height="scale">
        <draw:image xlink:href="media/image2.png" xlink:type="simple" xlink:show="embed" xlink:actuate="onLoad"/>
        <svg:title/>
        <svg:desc/>
      </draw:frame>
      <draw:frame draw:id="id11" draw:style-name="a37" draw:name="TextBox 5" svg:x="0.62376in" svg:y="10.13287in" svg:width="3in" svg:height="0.2106in">
        <draw:text-box>
          <text:p text:style-name="a36" text:class-names="" text:cond-style-name=""><text:span text:style-name="a34" text:class-names="">www.enfusegroup.com</text:span><text:span text:style-name="a35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</style:master-page>
    <style:master-page style:name="Master1-Layout2-cust-Title-Slide" style:page-layout-name="pageLayout1" draw:style-name="a38">
      <draw:custom-shape svg:x="0in" svg:y="0in" svg:width="0.09843in" svg:height="10.83333in" draw:id="id12" draw:layer="Master1-bg" draw:style-name="a41" draw:name="Rectangle 6">
        <svg:title/>
        <svg:desc/>
        <text:p text:style-name="a40" text:class-names="" text:cond-style-name=""><text:span text:style-name="a3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" draw:layer="Master1-bg" draw:style-name="a45" draw:name="TextBox 7" svg:x="4.20781in" svg:y="10.39005in" svg:width="3in" svg:height="0.2106in">
        <draw:text-box>
          <text:p text:style-name="a44" text:class-names="" text:cond-style-name=""><text:span text:style-name="a42" text:class-names=""><text:page-number style:num-format="1" text:fixed="false"/></text:span><text:span text:style-name="a43" text:class-names=""/></text:p>
        </draw:text-box>
        <svg:title/>
        <svg:desc/>
      </draw:frame>
      <draw:frame draw:id="id14" draw:layer="Master1-bg" draw:style-name="a49" draw:name="TextBox 8" svg:x="0.43249in" svg:y="10.39005in" svg:width="3in" svg:height="0.2106in">
        <draw:text-box>
          <text:p text:style-name="a48" text:class-names="" text:cond-style-name=""><text:span text:style-name="a46" text:class-names="">www.enfusegroup.com</text:span><text:span text:style-name="a47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15" draw:layer="Master1-bg" draw:style-name="a50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PowerPoint Presentation</dc:title>
    <meta:initial-creator>Luke Adams</meta:initial-creator>
    <dc:creator>Emma-Jean Edwards</dc:creator>
    <meta:creation-date>2024-04-23T07:56:38Z</meta:creation-date>
    <dc:date>2026-01-28T12:10:04Z</dc:date>
    <meta:template xlink:href="G-Cloud%20Template" xlink:type="simple"/>
    <meta:editing-cycles>34</meta:editing-cycles>
    <meta:editing-duration>PT0S</meta:editing-duration>
    <meta:user-defined meta:name="ContentTypeId">0x010100F62AC72288A9E940B8FE2DD53352E1EB</meta:user-defined>
    <meta:user-defined meta:name="MediaServiceImageTags"/>
    <meta:document-statistic meta:paragraph-count="45" meta:word-count="434"/>
  </office:meta>
</office:document-meta>
</file>