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0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4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">
      <style:paragraph-properties fo:line-height="15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3b3838" style:text-line-through-type="none" style:text-line-through-style="none" style:text-line-through-width="auto" style:text-line-through-color="font-color" style:text-position="0% 100%" fo:font-family="Montserrat" style:font-family-asian="Calibri" style:font-family-complex="Calibri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16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56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40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43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82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48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32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76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20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79">
      <text:list-level-style-bullet text:level="1" text:bullet-char="•">
        <style:list-level-properties text:space-before="0in"/>
        <style:text-properties fo:color="#fc6e0d" fo:font-family="Arial" fo:font-size="100%"/>
      </text:list-level-style-bullet>
      <text:list-level-style-bullet text:level="2" text:bullet-char="•">
        <style:list-level-properties text:space-before="0.5in"/>
        <style:text-properties fo:color="#fc6e0d" fo:font-family="Arial" fo:font-size="100%"/>
      </text:list-level-style-bullet>
      <text:list-level-style-bullet text:level="3" text:bullet-char="•">
        <style:list-level-properties text:space-before="1in"/>
        <style:text-properties fo:color="#fc6e0d" fo:font-family="Arial" fo:font-size="100%"/>
      </text:list-level-style-bullet>
      <text:list-level-style-bullet text:level="4" text:bullet-char="•">
        <style:list-level-properties text:space-before="1.5in"/>
        <style:text-properties fo:color="#fc6e0d" fo:font-family="Arial" fo:font-size="100%"/>
      </text:list-level-style-bullet>
      <text:list-level-style-bullet text:level="5" text:bullet-char="•">
        <style:list-level-properties text:space-before="2in"/>
        <style:text-properties fo:color="#fc6e0d" fo:font-family="Arial" fo:font-size="100%"/>
      </text:list-level-style-bullet>
      <text:list-level-style-bullet text:level="6" text:bullet-char="•">
        <style:list-level-properties text:space-before="2.5in"/>
        <style:text-properties fo:color="#fc6e0d" fo:font-family="Arial" fo:font-size="100%"/>
      </text:list-level-style-bullet>
      <text:list-level-style-bullet text:level="7" text:bullet-char="•">
        <style:list-level-properties text:space-before="3in"/>
        <style:text-properties fo:color="#fc6e0d" fo:font-family="Arial" fo:font-size="100%"/>
      </text:list-level-style-bullet>
      <text:list-level-style-bullet text:level="8" text:bullet-char="•">
        <style:list-level-properties text:space-before="3.5in"/>
        <style:text-properties fo:color="#fc6e0d" fo:font-family="Arial" fo:font-size="100%"/>
      </text:list-level-style-bullet>
      <text:list-level-style-bullet text:level="9" text:bullet-char="•">
        <style:list-level-properties text:space-before="4in"/>
        <style:text-properties fo:color="#fc6e0d" fo:font-family="Arial" fo:font-size="100%"/>
      </text:list-level-style-bullet>
    </text:list-style>
    <text:list-style style:name="a160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26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68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  <text:list-style style:name="a152">
      <text:list-level-style-bullet text:level="1" text:bullet-char="•">
        <style:list-level-properties text:space-before="0in" text:min-label-width="0.1875in"/>
        <style:text-properties fo:color="#fc6e0d" fo:font-family="Arial" fo:font-size="100%"/>
      </text:list-level-style-bullet>
      <text:list-level-style-bullet text:level="2" text:bullet-char="•">
        <style:list-level-properties text:space-before="0.5in" text:min-label-width="0.1875in"/>
        <style:text-properties fo:color="#fc6e0d" fo:font-family="Arial" fo:font-size="100%"/>
      </text:list-level-style-bullet>
      <text:list-level-style-bullet text:level="3" text:bullet-char="•">
        <style:list-level-properties text:space-before="1in" text:min-label-width="0.1875in"/>
        <style:text-properties fo:color="#fc6e0d" fo:font-family="Arial" fo:font-size="100%"/>
      </text:list-level-style-bullet>
      <text:list-level-style-bullet text:level="4" text:bullet-char="•">
        <style:list-level-properties text:space-before="1.5in" text:min-label-width="0.1875in"/>
        <style:text-properties fo:color="#fc6e0d" fo:font-family="Arial" fo:font-size="100%"/>
      </text:list-level-style-bullet>
      <text:list-level-style-bullet text:level="5" text:bullet-char="•">
        <style:list-level-properties text:space-before="2in" text:min-label-width="0.1875in"/>
        <style:text-properties fo:color="#fc6e0d" fo:font-family="Arial" fo:font-size="100%"/>
      </text:list-level-style-bullet>
      <text:list-level-style-bullet text:level="6" text:bullet-char="•">
        <style:list-level-properties text:space-before="2.5in" text:min-label-width="0.1875in"/>
        <style:text-properties fo:color="#fc6e0d" fo:font-family="Arial" fo:font-size="100%"/>
      </text:list-level-style-bullet>
      <text:list-level-style-bullet text:level="7" text:bullet-char="•">
        <style:list-level-properties text:space-before="3in" text:min-label-width="0.1875in"/>
        <style:text-properties fo:color="#fc6e0d" fo:font-family="Arial" fo:font-size="100%"/>
      </text:list-level-style-bullet>
      <text:list-level-style-bullet text:level="8" text:bullet-char="•">
        <style:list-level-properties text:space-before="3.5in" text:min-label-width="0.1875in"/>
        <style:text-properties fo:color="#fc6e0d" fo:font-family="Arial" fo:font-size="100%"/>
      </text:list-level-style-bullet>
      <text:list-level-style-bullet text:level="9" text:bullet-char="•">
        <style:list-level-properties text:space-before="4in" text:min-label-width="0.1875in"/>
        <style:text-properties fo:color="#fc6e0d" fo:font-family="Arial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4" draw:name="TextBox 3" svg:x="0.62963in" svg:y="3.78465in" svg:width="6.46101in" svg:height="0.84147in">
          <draw:text-box>
            <text:p text:style-name="a53" text:class-names="" text:cond-style-name=""><text:span text:style-name="a52" text:class-names="">Digital Transformation Strategy</text:span></text:p>
          </draw:text-box>
          <svg:title/>
          <svg:desc/>
        </draw:frame>
        <draw:frame draw:id="id17" draw:style-name="a82" draw:name="TextBox 4" svg:x="0.62963in" svg:y="4.83159in" svg:width="5.8989in" svg:height="3.34711in">
          <draw:text-box>
            <text:p text:style-name="a73" text:class-names="" text:cond-style-name=""><text:span text:style-name="a55" text:class-names="">Our<text:s text:c="1"/></text:span><text:span text:style-name="a56" text:class-names="">Digital Transformation Strategy service is dedicated to crafting cloud friendly</text:span><text:span text:style-name="a57" text:class-names="">,<text:s text:c="1"/></text:span><text:span text:style-name="a58" text:class-names="">customer and human-centric solutions</text:span><text:span text:style-name="a59" text:class-names="">,<text:s text:c="1"/></text:span><text:span text:style-name="a60" text:class-names="">aligning your strategic priorities with actionable insights<text:s text:c="1"/></text:span><text:span text:style-name="a61" text:class-names="">and<text:s text:c="1"/></text:span><text:span text:style-name="a62" text:class-names="">recommendations. We offer<text:s text:c="1"/></text:span><text:span text:style-name="a63" text:class-names="">comprehensive<text:s text:c="1"/></text:span><text:span text:style-name="a64" text:class-names="">assessments of your current state</text:span><text:span text:style-name="a65" text:class-names="">,<text:s text:c="1"/></text:span><text:span text:style-name="a66" text:class-names="">along<text:s text:c="1"/></text:span><text:span text:style-name="a67" text:class-names="">with<text:s text:c="1"/></text:span><text:span text:style-name="a68" text:class-names="">tailored transformation plans and a roadmap to guide you towards achieving<text:s text:c="1"/></text:span><text:span text:style-name="a69" text:class-names="">your<text:s text:c="1"/></text:span><text:span text:style-name="a70" text:class-names="">strategic ambitions</text:span><text:span text:style-name="a71" text:class-names="">.</text:span><text:span text:style-name="a72" text:class-names=""/></text:p>
            <text:p text:style-name="a75" text:class-names="" text:cond-style-name=""><text:span text:style-name="a74" text:class-names=""/></text:p>
            <text:p text:style-name="a77" text:class-names="" text:cond-style-name=""><text:span text:style-name="a76" text:class-names=""/></text:p>
            <text:p text:style-name="a79" text:class-names="" text:cond-style-name=""><text:span text:style-name="a78" text:class-names=""/></text:p>
            <text:p text:style-name="a81" text:class-names="" text:cond-style-name=""><text:span text:style-name="a80" text:class-names=""/></text:p>
          </draw:text-box>
          <svg:title/>
          <svg:desc/>
        </draw:frame>
        <draw:custom-shape svg:x="0in" svg:y="0in" svg:width="2.6684in" svg:height="0in" draw:id="id18" draw:style-name="a86" draw:name="Rectangle 2">
          <svg:title/>
          <svg:desc/>
          <text:p text:style-name="a85" text:class-names="" text:cond-style-name=""><text:span text:style-name="a83" text:class-names=""><text:line-break/></text:span><text:span text:style-name="a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7" draw:master-page-name="Master1-Layout2-cust-Title-Slide" presentation:presentation-page-layout-name="Master1-PPL2" draw:id="Slide-257">
        <draw:frame draw:id="id19" draw:style-name="a90" draw:name="TextBox 2" svg:x="0.43954in" svg:y="0.57888in" svg:width="5.81693in" svg:height="0.6748in">
          <draw:text-box>
            <text:p text:style-name="a89" text:class-names="" text:cond-style-name=""><text:span text:style-name="a88" text:class-names="">Digital Transformation Strategy</text:span></text:p>
          </draw:text-box>
          <svg:title/>
          <svg:desc/>
        </draw:frame>
        <draw:frame draw:id="id20" draw:style-name="a110" draw:name="TextBox 3" svg:x="0.43954in" svg:y="1.29957in" svg:width="6.6745in" svg:height="0.6748in">
          <draw:text-box>
            <text:p text:style-name="a109" text:class-names="" text:cond-style-name=""><text:span text:style-name="a91" text:class-names="">Our<text:s text:c="1"/></text:span><text:span text:style-name="a92" text:class-names="">Digital Transformation Strategy service is dedicated to crafting cloud friendly</text:span><text:span text:style-name="a93" text:class-names="">,<text:s text:c="1"/></text:span><text:span text:style-name="a94" text:class-names="">customer and human-centric solutions</text:span><text:span text:style-name="a95" text:class-names="">,<text:s text:c="1"/></text:span><text:span text:style-name="a96" text:class-names="">aligning your strategic priorities with actionable insights<text:s text:c="1"/></text:span><text:span text:style-name="a97" text:class-names="">and<text:s text:c="1"/></text:span><text:span text:style-name="a98" text:class-names="">recommendations. We offer<text:s text:c="1"/></text:span><text:span text:style-name="a99" text:class-names="">comprehensive<text:s text:c="1"/></text:span><text:span text:style-name="a100" text:class-names="">assessments of your current state</text:span><text:span text:style-name="a101" text:class-names="">,<text:s text:c="1"/></text:span><text:span text:style-name="a102" text:class-names="">along<text:s text:c="1"/></text:span><text:span text:style-name="a103" text:class-names="">with<text:s text:c="1"/></text:span><text:span text:style-name="a104" text:class-names="">tailored transformation plans and a roadmap to guide you towards achieving<text:s text:c="1"/></text:span><text:span text:style-name="a105" text:class-names="">your<text:s text:c="1"/></text:span><text:span text:style-name="a106" text:class-names="">strategic ambitions</text:span><text:span text:style-name="a107" text:class-names="">.</text:span><text:span text:style-name="a108" text:class-names=""/></text:p>
          </draw:text-box>
          <svg:title/>
          <svg:desc/>
        </draw:frame>
        <draw:frame draw:id="id21" draw:style-name="a183" draw:name="TextBox 4" svg:x="0.43954in" svg:y="3.92646in" svg:width="3.05958in" svg:height="5.96732in">
          <draw:text-box>
            <text:list text:style-name="a116">
              <text:list-item>
                <text:p text:style-name="a115" text:class-names="" text:cond-style-name=""><text:span text:style-name="a111" text:class-names="">Customer<text:s text:c="1"/></text:span><text:span text:style-name="a112" text:class-names="">and<text:s text:c="1"/></text:span><text:span text:style-name="a113" text:class-names="">human-centric approach to digital transformation.</text:span><text:span text:style-name="a114" text:class-names=""/></text:p>
              </text:list-item>
            </text:list>
            <text:list text:style-name="a120">
              <text:list-item>
                <text:p text:style-name="a119" text:class-names="" text:cond-style-name=""><text:span text:style-name="a117" text:class-names="">Creation of a strategic roadmap aligned with business priorities.</text:span><text:span text:style-name="a118" text:class-names=""/></text:p>
              </text:list-item>
            </text:list>
            <text:list text:style-name="a126">
              <text:list-item>
                <text:p text:style-name="a125" text:class-names="" text:cond-style-name=""><text:span text:style-name="a121" text:class-names="">Utilisation of insights<text:s text:c="1"/></text:span><text:span text:style-name="a122" text:class-names="">and<text:s text:c="1"/></text:span><text:span text:style-name="a123" text:class-names="">recommendations for informed decision-making.</text:span><text:span text:style-name="a124" text:class-names=""/></text:p>
              </text:list-item>
            </text:list>
            <text:list text:style-name="a132">
              <text:list-item>
                <text:p text:style-name="a131" text:class-names="" text:cond-style-name=""><text:span text:style-name="a127" text:class-names="">Assessment of current state, including customer journeys<text:s text:c="1"/></text:span><text:span text:style-name="a128" text:class-names="">and<text:s text:c="1"/></text:span><text:span text:style-name="a129" text:class-names="">strategic ambitions.</text:span><text:span text:style-name="a130" text:class-names=""/></text:p>
              </text:list-item>
            </text:list>
            <text:list text:style-name="a140">
              <text:list-item>
                <text:p text:style-name="a139" text:class-names="" text:cond-style-name=""><text:span text:style-name="a133" text:class-names="">Development<text:s text:c="1"/></text:span><text:span text:style-name="a134" text:class-names="">of<text:s text:c="1"/></text:span><text:span text:style-name="a135" text:class-names="">transformation plans<text:s text:c="1"/></text:span><text:span text:style-name="a136" text:class-names="">and<text:s text:c="1"/></text:span><text:span text:style-name="a137" text:class-names="">target operating models.</text:span><text:span text:style-name="a138" text:class-names=""/></text:p>
              </text:list-item>
            </text:list>
            <text:list text:style-name="a143">
              <text:list-item>
                <text:p text:style-name="a142" text:class-names="" text:cond-style-name=""><text:span text:style-name="a141" text:class-names=""/></text:p>
              </text:list-item>
            </text:list>
            <text:p text:style-name="a145" text:class-names="" text:cond-style-name=""><text:span text:style-name="a144" text:class-names="">BENEFITS</text:span></text:p>
            <text:list text:style-name="a148">
              <text:list-item>
                <text:p text:style-name="a147" text:class-names="" text:cond-style-name=""><text:span text:style-name="a146" text:class-names="">Enhanced customer experience through personalised solutions.</text:span></text:p>
              </text:list-item>
            </text:list>
            <text:list text:style-name="a152">
              <text:list-item>
                <text:p text:style-name="a151" text:class-names="" text:cond-style-name=""><text:span text:style-name="a149" text:class-names="">Clear strategic priorities aligned with business strategy.</text:span><text:span text:style-name="a150" text:class-names=""/></text:p>
              </text:list-item>
            </text:list>
            <text:list text:style-name="a156">
              <text:list-item>
                <text:p text:style-name="a155" text:class-names="" text:cond-style-name=""><text:span text:style-name="a153" text:class-names="">Informed decision-making based on comprehensive insights.</text:span><text:span text:style-name="a154" text:class-names=""/></text:p>
              </text:list-item>
            </text:list>
            <text:list text:style-name="a160">
              <text:list-item>
                <text:p text:style-name="a159" text:class-names="" text:cond-style-name=""><text:span text:style-name="a157" text:class-names="">Efficient utilisation of resources and infrastructure.</text:span><text:span text:style-name="a158" text:class-names=""/></text:p>
              </text:list-item>
            </text:list>
            <text:list text:style-name="a164">
              <text:list-item>
                <text:p text:style-name="a163" text:class-names="" text:cond-style-name=""><text:span text:style-name="a161" text:class-names="">Accelerated digital transformation with tailored plans and roadmaps.</text:span><text:span text:style-name="a162" text:class-names=""/></text:p>
              </text:list-item>
            </text:list>
            <text:list text:style-name="a168">
              <text:list-item>
                <text:p text:style-name="a167" text:class-names="" text:cond-style-name=""><text:span text:style-name="a165" text:class-names="">Improved operational efficiency and effectiveness.</text:span><text:span text:style-name="a166" text:class-names=""/></text:p>
              </text:list-item>
            </text:list>
            <text:list text:style-name="a172">
              <text:list-item>
                <text:p text:style-name="a171" text:class-names="" text:cond-style-name=""><text:span text:style-name="a169" text:class-names="">Realisation of cost savings and business value.</text:span><text:span text:style-name="a170" text:class-names=""/></text:p>
              </text:list-item>
            </text:list>
            <text:list text:style-name="a176">
              <text:list-item>
                <text:p text:style-name="a175" text:class-names="" text:cond-style-name=""><text:span text:style-name="a173" text:class-names="">Cultivation of a culture of continuous improvement and innovation.</text:span><text:span text:style-name="a174" text:class-names=""/></text:p>
              </text:list-item>
            </text:list>
            <text:list text:style-name="a179">
              <text:list-item>
                <text:p text:style-name="a178" text:class-names="" text:cond-style-name=""><text:span text:style-name="a177" text:class-names=""/></text:p>
              </text:list-item>
            </text:list>
            <text:list text:style-name="a182">
              <text:list-item>
                <text:p text:style-name="a181" text:class-names="" text:cond-style-name=""><text:span text:style-name="a180" text:class-names=""/></text:p>
              </text:list-item>
            </text:list>
          </draw:text-box>
          <svg:title/>
          <svg:desc/>
        </draw:frame>
        <draw:frame draw:id="id22" draw:style-name="a186" draw:name="TextBox 5" svg:x="0.43954in" svg:y="3.61725in" svg:width="3.09096in" svg:height="0.33645in">
          <draw:text-box>
            <text:p text:style-name="a185" text:class-names="" text:cond-style-name=""><text:span text:style-name="a184" text:class-names="">FEATURES</text:span></text:p>
          </draw:text-box>
          <svg:title/>
          <svg:desc/>
        </draw:frame>
        <draw:frame draw:id="id23" draw:style-name="a250" draw:name="TextBox 10" svg:x="4.02308in" svg:y="3.92646in" svg:width="3.09096in" svg:height="5.96732in">
          <draw:text-box>
            <text:p text:style-name="a221" text:class-names="" text:cond-style-name=""><text:span text:style-name="a187" text:class-names="">At<text:s text:c="1"/></text:span><text:span text:style-name="a188" text:class-names="">Enfuse</text:span><text:span text:style-name="a189" text:class-names="">, our<text:s text:c="1"/></text:span><text:span text:style-name="a190" text:class-names="">approach<text:s text:c="1"/></text:span><text:span text:style-name="a191" text:class-names="">is grounded in clarity, collaboration and measurable outcomes</text:span><text:span text:style-name="a192" text:class-names="">.<text:s text:c="1"/></text:span><text:span text:style-name="a193" text:class-names="">We begin by creating a shared understanding<text:s text:c="1"/></text:span><text:span text:style-name="a194" text:class-names="">of your<text:s text:c="1"/></text:span><text:span text:style-name="a195" text:class-names="">organisation’s ambitions, value drivers<text:s text:c="1"/></text:span><text:span text:style-name="a196" text:class-names="">and<text:s text:c="1"/></text:span><text:span text:style-name="a197" text:class-names="">pain points, engaging<text:s text:c="1"/></text:span><text:span text:style-name="a198" text:class-names="">the<text:s text:c="1"/></text:span><text:span text:style-name="a199" text:class-names="">right stakeholders and using data, research and insight to surface strengths, gaps and opportunities</text:span><text:span text:style-name="a200" text:class-names="">. We<text:s text:c="1"/></text:span><text:span text:style-name="a201" text:class-names="">then work closely with you<text:s text:c="1"/></text:span><text:span text:style-name="a202" text:class-names="">to<text:s text:c="1"/></text:span><text:span text:style-name="a203" text:class-names="">explore current ways of working, challenge assumptions and shape the target solution using<text:s text:c="1"/></text:span><text:span text:style-name="a204" text:class-names="">Enfuse’s</text:span><text:span text:style-name="a205" text:class-names=""><text:s text:c="1"/>proven frameworks and industry best practice (this includes testing and refining ideas with<text:s text:c="1"/></text:span><text:span text:style-name="a206" text:class-names="">your<text:s text:c="1"/></text:span><text:span text:style-name="a207" text:class-names="">teams to ensure alignment and feasibility). Finally, we translate the agreed direction into a clear, prioritised roadmap and robust business case, supporting mobilisation, capability uplift and implementation oversight<text:s text:c="1"/></text:span><text:span text:style-name="a208" text:class-names="">as<text:s text:c="1"/></text:span><text:span text:style-name="a209" text:class-names="">needed</text:span><text:span text:style-name="a210" text:class-names="">.<text:s text:c="1"/></text:span><text:span text:style-name="a211" text:class-names="">Whether<text:s text:c="1"/></text:span><text:span text:style-name="a212" text:class-names="">you require<text:s text:c="1"/></text:span><text:span text:style-name="a213" text:class-names="">full end‑to‑end support<text:s text:c="1"/></text:span><text:span text:style-name="a214" text:class-names="">or<text:s text:c="1"/></text:span><text:span text:style-name="a215" text:class-names="">only specific elements</text:span><text:span text:style-name="a216" text:class-names="">,<text:s text:c="1"/></text:span><text:span text:style-name="a217" text:class-names="">our method<text:s text:c="1"/></text:span><text:span text:style-name="a218" text:class-names="">is<text:s text:c="1"/></text:span><text:span text:style-name="a219" text:class-names="">tailored to your needs and designed to deliver outcomes that are achievable, evidence‑based and embedded for sustainability.</text:span><text:span text:style-name="a220" text:class-names=""/></text:p>
            <text:p text:style-name="a223" text:class-names="" text:cond-style-name=""><text:span text:style-name="a222" text:class-names=""/></text:p>
            <text:p text:style-name="a225" text:class-names="" text:cond-style-name=""><text:span text:style-name="a224" text:class-names="">A Partnership, Not a Process</text:span></text:p>
            <text:p text:style-name="a249" text:class-names="" text:cond-style-name=""><text:span text:style-name="a226" text:class-names="">Our approach is deliberately flexible. Whether you need comprehensive support or only specific components, we shape our involvement<text:s text:c="1"/></text:span><text:span text:style-name="a227" text:class-names="">to<text:s text:c="1"/></text:span><text:span text:style-name="a228" text:class-names="">what creates<text:s text:c="1"/></text:span><text:span text:style-name="a229" text:class-names="">the<text:s text:c="1"/></text:span><text:span text:style-name="a230" text:class-names="">greatest<text:s text:c="1"/></text:span><text:span text:style-name="a231" text:class-names="">value<text:s text:c="1"/></text:span><text:span text:style-name="a232" text:class-names="">for you. Throughout, you can expect a collaborative</text:span><text:span text:style-name="a233" text:class-names="">,<text:s text:c="1"/></text:span><text:span text:style-name="a234" text:class-names="">transparent<text:s text:c="1"/></text:span><text:span text:style-name="a235" text:class-names="">and<text:s text:c="1"/></text:span><text:span text:style-name="a236" text:class-names="">data-driven<text:s text:c="1"/></text:span><text:span text:style-name="a237" text:class-names="">engagement</text:span><text:span text:style-name="a238" text:class-names="">, delivered</text:span><text:span text:style-name="a239" text:class-names=""><text:s text:c="1"/>with the<text:s text:c="1"/></text:span><text:span text:style-name="a240" text:class-names="">pace<text:s text:c="1"/></text:span><text:span text:style-name="a241" text:class-names="">and<text:s text:c="1"/></text:span><text:span text:style-name="a242" text:class-names="">practicality<text:s text:c="1"/></text:span><text:span text:style-name="a243" text:class-names="">Enfuse</text:span><text:span text:style-name="a244" text:class-names=""><text:s text:c="1"/>is known for.<text:s text:c="1"/></text:span><text:span text:style-name="a245" text:class-names="">Enfuse</text:span><text:span text:style-name="a246" text:class-names=""><text:s text:c="1"/></text:span><text:span text:style-name="a247" text:class-names="">are your trusted Client-Side Partner.</text:span><text:span text:style-name="a248" text:class-names=""/></text:p>
          </draw:text-box>
          <svg:title/>
          <svg:desc/>
        </draw:frame>
        <draw:frame draw:id="id24" draw:style-name="a253" draw:name="TextBox 11" svg:x="4.02308in" svg:y="3.61725in" svg:width="3.09096in" svg:height="0.33645in">
          <draw:text-box>
            <text:p text:style-name="a252" text:class-names="" text:cond-style-name=""><text:span text:style-name="a251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54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4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11:57:59Z</dc:date>
    <meta:template xlink:href="G-Cloud%20Template" xlink:type="simple"/>
    <meta:editing-cycles>37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