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dia/image1.png" manifest:media-type="image/png"/>
  <manifest:file-entry manifest:full-path="media/image2.png" manifest:media-type="image/png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5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2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8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1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Raleway" style:font-family-asian="Aptos" style:font-family-complex="Aptos" fo:font-size="0.5in" style:font-size-asian="0.5in" style:font-size-complex="0.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0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7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25in" style:font-size-asian="0.125in" style:font-size-complex="0.1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7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9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2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77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9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0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20%" fo:text-align="left" style:tab-stop-distance="0.5in" fo:margin-left="0.1875in" fo:margin-right="0in" fo:text-indent="-0.187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pitch="variable" fo:font-size="0.22222in" style:font-size-asian="0.22222in" style:font-size-complex="0.22222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1">
      <style:paragraph-properties fo:line-height="130%" fo:text-align="left" style:tab-stop-distance="0.5in" fo:margin-left="0in" fo:margin-right="0in" fo:text-indent="0in" fo:margin-top="0in" fo:margin-bottom="0.04167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2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Söhn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Arial" style:font-family-generic="swiss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87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7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fo:font-size="0.33333in" style:font-size-asian="0.33333in" style:font-size-complex="0.33333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fo:font-size="0.125in" style:font-size-asian="0.125in" style:font-size-complex="0.125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3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3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44">
      <style:graphic-properties fo:wrap-option="wrap" fo:padding-top="0.05in" fo:padding-bottom="0.05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style:font-family-generic="swiss" style:font-pitch="variable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7">
      <style:graphic-properties fo:wrap-option="wrap" fo:padding-top="0.05in" fo:padding-bottom="0.05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8">
      <style:graphic-properties draw:fill="none" draw:stroke="solid" svg:stroke-width="0.02083in" svg:stroke-color="#fc6e0d" svg:stroke-opacity="100%" draw:stroke-linejoin="miter" svg:stroke-linecap="butt"/>
    </style:style>
    <style:style style:family="text" style:name="a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5278in" style:font-size-asian="0.15278in" style:font-size-complex="0.15278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Calibri" style:font-family-complex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5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family-asian="Aptos" style:font-family-complex="Aptos" fo:font-size="0.11111in" style:font-size-asian="0.11111in" style:font-size-complex="0.11111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6">
      <style:paragraph-properties fo:line-height="120%" fo:text-align="left" style:tab-stop-distance="0.5in" fo:margin-left="0.1875in" fo:margin-right="0in" fo:text-indent="-0.1875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Raleway ExtraBold" fo:font-size="0.16667in" style:font-size-asian="0.16667in" style:font-size-complex="0.16667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9">
      <style:paragraph-properties fo:line-height="120%" fo:text-align="left" style:tab-stop-distance="0.5in" fo:margin-left="0in" fo:margin-right="0in" fo:text-indent="0in" fo:margin-top="0in" fo:margin-bottom="0.02778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6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9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36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5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42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67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0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73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  <text:list-style style:name="a128">
      <text:list-level-style-bullet text:level="1" text:bullet-char="●">
        <style:list-level-properties text:space-before="0in" text:min-label-width="0.1875in"/>
        <style:text-properties fo:color="#fc6e0d" fo:font-family="System Font Regular" fo:font-size="100%"/>
      </text:list-level-style-bullet>
      <text:list-level-style-bullet text:level="2" text:bullet-char="●">
        <style:list-level-properties text:space-before="0.5in" text:min-label-width="0.1875in"/>
        <style:text-properties fo:color="#fc6e0d" fo:font-family="System Font Regular" fo:font-size="100%"/>
      </text:list-level-style-bullet>
      <text:list-level-style-bullet text:level="3" text:bullet-char="●">
        <style:list-level-properties text:space-before="1in" text:min-label-width="0.1875in"/>
        <style:text-properties fo:color="#fc6e0d" fo:font-family="System Font Regular" fo:font-size="100%"/>
      </text:list-level-style-bullet>
      <text:list-level-style-bullet text:level="4" text:bullet-char="●">
        <style:list-level-properties text:space-before="1.5in" text:min-label-width="0.1875in"/>
        <style:text-properties fo:color="#fc6e0d" fo:font-family="System Font Regular" fo:font-size="100%"/>
      </text:list-level-style-bullet>
      <text:list-level-style-bullet text:level="5" text:bullet-char="●">
        <style:list-level-properties text:space-before="2in" text:min-label-width="0.1875in"/>
        <style:text-properties fo:color="#fc6e0d" fo:font-family="System Font Regular" fo:font-size="100%"/>
      </text:list-level-style-bullet>
      <text:list-level-style-bullet text:level="6" text:bullet-char="●">
        <style:list-level-properties text:space-before="2.5in" text:min-label-width="0.1875in"/>
        <style:text-properties fo:color="#fc6e0d" fo:font-family="System Font Regular" fo:font-size="100%"/>
      </text:list-level-style-bullet>
      <text:list-level-style-bullet text:level="7" text:bullet-char="●">
        <style:list-level-properties text:space-before="3in" text:min-label-width="0.1875in"/>
        <style:text-properties fo:color="#fc6e0d" fo:font-family="System Font Regular" fo:font-size="100%"/>
      </text:list-level-style-bullet>
      <text:list-level-style-bullet text:level="8" text:bullet-char="●">
        <style:list-level-properties text:space-before="3.5in" text:min-label-width="0.1875in"/>
        <style:text-properties fo:color="#fc6e0d" fo:font-family="System Font Regular" fo:font-size="100%"/>
      </text:list-level-style-bullet>
      <text:list-level-style-bullet text:level="9" text:bullet-char="●">
        <style:list-level-properties text:space-before="4in" text:min-label-width="0.1875in"/>
        <style:text-properties fo:color="#fc6e0d" fo:font-family="System Font Regular" fo:font-size="100%"/>
      </text:list-level-style-bullet>
    </text:list-style>
  </office:automatic-styles>
  <office:body>
    <office:presentation>
      <draw:page draw:name="Slide1" draw:style-name="a51" draw:master-page-name="Master1-Layout1-cust-1_Title-Slide" presentation:presentation-page-layout-name="Master1-PPL1" draw:id="Slide-256">
        <draw:frame draw:id="id16" draw:style-name="a57" draw:name="TextBox 3" svg:x="0.62963in" svg:y="3.78465in" svg:width="6.46101in" svg:height="0.84147in">
          <draw:text-box>
            <text:p text:style-name="a56" text:class-names="" text:cond-style-name=""><text:span text:style-name="a52" text:class-names="">Financial Management<text:s text:c="1"/></text:span><text:span text:style-name="a53" text:class-names="">and<text:s text:c="1"/></text:span><text:span text:style-name="a54" text:class-names="">Cost Control Advisory</text:span><text:span text:style-name="a55" text:class-names=""/></text:p>
          </draw:text-box>
          <svg:title/>
          <svg:desc/>
        </draw:frame>
        <draw:frame draw:id="id17" draw:style-name="a82" draw:name="TextBox 4" svg:x="0.62963in" svg:y="4.83159in" svg:width="5.8989in" svg:height="3.34711in">
          <draw:text-box>
            <text:p text:style-name="a75" text:class-names="" text:cond-style-name=""><text:span text:style-name="a58" text:class-names="">We support organisations to establish effective financial management arrangements for digitally delivered services, including budgeting</text:span><text:span text:style-name="a59" text:class-names="">,<text:s text:c="1"/></text:span><text:span text:style-name="a60" text:class-names="">forecasting</text:span><text:span text:style-name="a61" text:class-names="">,<text:s text:c="1"/></text:span><text:span text:style-name="a62" text:class-names="">cost transparency<text:s text:c="1"/></text:span><text:span text:style-name="a63" text:class-names="">and<text:s text:c="1"/></text:span><text:span text:style-name="a64" text:class-names="">financial governance to<text:s text:c="1"/></text:span><text:span text:style-name="a65" text:class-names="">support<text:s text:c="1"/></text:span><text:span text:style-name="a66" text:class-names="">sustainable<text:s text:c="1"/></text:span><text:span text:style-name="a67" text:class-names="">decision-making.<text:s text:c="1"/></text:span><text:span text:style-name="a68" text:class-names="">Our services include industry specific accelerators for<text:s text:c="1"/></text:span><text:span text:style-name="a69" text:class-names="">the<text:s text:c="1"/></text:span><text:span text:style-name="a70" text:class-names="">likes of Higher Education, Government, health, travel, charity, blue-light</text:span><text:span text:style-name="a71" text:class-names="">,<text:s text:c="1"/></text:span><text:span text:style-name="a72" text:class-names="">social-housing</text:span><text:span text:style-name="a73" text:class-names="">.</text:span><text:span text:style-name="a74" text:class-names=""/></text:p>
            <text:p text:style-name="a77" text:class-names="" text:cond-style-name=""><text:span text:style-name="a76" text:class-names=""/></text:p>
            <text:p text:style-name="a79" text:class-names="" text:cond-style-name=""><text:span text:style-name="a78" text:class-names=""/></text:p>
            <text:p text:style-name="a81" text:class-names="" text:cond-style-name=""><text:span text:style-name="a80" text:class-names=""/></text:p>
          </draw:text-box>
          <svg:title/>
          <svg:desc/>
        </draw:frame>
        <draw:custom-shape svg:x="0in" svg:y="0in" svg:width="2.6684in" svg:height="0in" draw:id="id18" draw:style-name="a86" draw:name="Rectangle 2">
          <svg:title/>
          <svg:desc/>
          <text:p text:style-name="a85" text:class-names="" text:cond-style-name=""><text:span text:style-name="a83" text:class-names=""><text:line-break/></text:span><text:span text:style-name="a8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</draw:page>
      <draw:page draw:name="Slide2" draw:style-name="a87" draw:master-page-name="Master1-Layout2-cust-Title-Slide" presentation:presentation-page-layout-name="Master1-PPL2" draw:id="Slide-257">
        <draw:frame draw:id="id19" draw:style-name="a93" draw:name="TextBox 2" svg:x="0.43954in" svg:y="0.57888in" svg:width="5.81693in" svg:height="0.6748in">
          <draw:text-box>
            <text:p text:style-name="a92" text:class-names="" text:cond-style-name=""><text:span text:style-name="a88" text:class-names="">Financial Management<text:s text:c="1"/></text:span><text:span text:style-name="a89" text:class-names="">and<text:s text:c="1"/></text:span><text:span text:style-name="a90" text:class-names="">Cost Control Advisory</text:span><text:span text:style-name="a91" text:class-names=""/></text:p>
          </draw:text-box>
          <svg:title/>
          <svg:desc/>
        </draw:frame>
        <draw:frame draw:id="id20" draw:style-name="a112" draw:name="TextBox 3" svg:x="0.43954in" svg:y="1.29957in" svg:width="6.6745in" svg:height="0.6748in">
          <draw:text-box>
            <text:p text:style-name="a111" text:class-names="" text:cond-style-name=""><text:span text:style-name="a94" text:class-names="">We support organisations to establish effective financial management arrangements for digitally delivered services, including budgeting</text:span><text:span text:style-name="a95" text:class-names="">,<text:s text:c="1"/></text:span><text:span text:style-name="a96" text:class-names="">forecasting</text:span><text:span text:style-name="a97" text:class-names="">,<text:s text:c="1"/></text:span><text:span text:style-name="a98" text:class-names="">cost transparency<text:s text:c="1"/></text:span><text:span text:style-name="a99" text:class-names="">and<text:s text:c="1"/></text:span><text:span text:style-name="a100" text:class-names="">financial governance to<text:s text:c="1"/></text:span><text:span text:style-name="a101" text:class-names="">support<text:s text:c="1"/></text:span><text:span text:style-name="a102" text:class-names="">sustainable<text:s text:c="1"/></text:span><text:span text:style-name="a103" text:class-names="">decision-making.<text:s text:c="1"/></text:span><text:span text:style-name="a104" text:class-names="">Our services include industry specific accelerators for<text:s text:c="1"/></text:span><text:span text:style-name="a105" text:class-names="">the<text:s text:c="1"/></text:span><text:span text:style-name="a106" text:class-names="">likes of Higher Education, Government, health, travel, charity, blue-light</text:span><text:span text:style-name="a107" text:class-names="">,<text:s text:c="1"/></text:span><text:span text:style-name="a108" text:class-names="">social-housing</text:span><text:span text:style-name="a109" text:class-names="">.</text:span><text:span text:style-name="a110" text:class-names=""/></text:p>
          </draw:text-box>
          <svg:title/>
          <svg:desc/>
        </draw:frame>
        <draw:frame draw:id="id21" draw:style-name="a177" draw:name="TextBox 4" svg:x="0.43954in" svg:y="3.92646in" svg:width="3.09096in" svg:height="5.96732in">
          <draw:text-box>
            <text:list text:style-name="a120">
              <text:list-item>
                <text:p text:style-name="a119" text:class-names="" text:cond-style-name=""><text:span text:style-name="a113" text:class-names="">Design<text:s text:c="1"/></text:span><text:span text:style-name="a114" text:class-names="">and<text:s text:c="1"/></text:span><text:span text:style-name="a115" text:class-names="">implementation of<text:s text:c="1"/></text:span><text:span text:style-name="a116" text:class-names="">financial<text:s text:c="1"/></text:span><text:span text:style-name="a117" text:class-names="">management arrangements for digital services</text:span><text:span text:style-name="a118" text:class-names=""/></text:p>
              </text:list-item>
            </text:list>
            <text:list text:style-name="a128">
              <text:list-item>
                <text:p text:style-name="a127" text:class-names="" text:cond-style-name=""><text:span text:style-name="a121" text:class-names="">Budgeting<text:s text:c="1"/></text:span><text:span text:style-name="a122" text:class-names="">and<text:s text:c="1"/></text:span><text:span text:style-name="a123" text:class-names="">forecasting support aligned to service demand<text:s text:c="1"/></text:span><text:span text:style-name="a124" text:class-names="">and cost<text:s text:c="1"/></text:span><text:span text:style-name="a125" text:class-names="">drivers</text:span><text:span text:style-name="a126" text:class-names=""/></text:p>
              </text:list-item>
            </text:list>
            <text:list text:style-name="a136">
              <text:list-item>
                <text:p text:style-name="a135" text:class-names="" text:cond-style-name=""><text:span text:style-name="a129" text:class-names="">Cost transparency models to improve visibility<text:s text:c="1"/></text:span><text:span text:style-name="a130" text:class-names="">of<text:s text:c="1"/></text:span><text:span text:style-name="a131" text:class-names="">spending<text:s text:c="1"/></text:span><text:span text:style-name="a132" text:class-names="">and<text:s text:c="1"/></text:span><text:span text:style-name="a133" text:class-names="">value</text:span><text:span text:style-name="a134" text:class-names=""/></text:p>
              </text:list-item>
            </text:list>
            <text:list text:style-name="a142">
              <text:list-item>
                <text:p text:style-name="a141" text:class-names="" text:cond-style-name=""><text:span text:style-name="a137" text:class-names="">Financial governance structures to enable<text:s text:c="1"/></text:span><text:span text:style-name="a138" text:class-names="">sustainable</text:span><text:span text:style-name="a139" text:class-names="">, informed decision‑making</text:span><text:span text:style-name="a140" text:class-names=""/></text:p>
              </text:list-item>
            </text:list>
            <text:p text:style-name="a144" text:class-names="" text:cond-style-name=""><text:span text:style-name="a143" text:class-names=""/></text:p>
            <text:list text:style-name="a147">
              <text:list-item>
                <text:p text:style-name="a146" text:class-names="" text:cond-style-name=""><text:span text:style-name="a145" text:class-names=""/></text:p>
              </text:list-item>
            </text:list>
            <text:p text:style-name="a149" text:class-names="" text:cond-style-name=""><text:span text:style-name="a148" text:class-names="">BENEFITS</text:span></text:p>
            <text:list text:style-name="a153">
              <text:list-item>
                <text:p text:style-name="a152" text:class-names="" text:cond-style-name=""><text:span text:style-name="a150" text:class-names="">Clear<text:s text:c="1"/></text:span><text:span text:style-name="a151" text:class-names="">visibility of digital service costs, enabling more informed investment decisions</text:span></text:p>
              </text:list-item>
            </text:list>
            <text:list text:style-name="a159">
              <text:list-item>
                <text:p text:style-name="a158" text:class-names="" text:cond-style-name=""><text:span text:style-name="a154" text:class-names="">Stronger financial control through structured budgeting<text:s text:c="1"/></text:span><text:span text:style-name="a155" text:class-names="">and<text:s text:c="1"/></text:span><text:span text:style-name="a156" text:class-names="">forecasting</text:span><text:span text:style-name="a157" text:class-names=""/></text:p>
              </text:list-item>
            </text:list>
            <text:list text:style-name="a163">
              <text:list-item>
                <text:p text:style-name="a162" text:class-names="" text:cond-style-name=""><text:span text:style-name="a160" text:class-names="">Improved cost transparency that supports accountability and value tracking</text:span><text:span text:style-name="a161" text:class-names=""/></text:p>
              </text:list-item>
            </text:list>
            <text:list text:style-name="a167">
              <text:list-item>
                <text:p text:style-name="a166" text:class-names="" text:cond-style-name=""><text:span text:style-name="a164" text:class-names="">More sustainable, long‑term financial decision‑making</text:span><text:span text:style-name="a165" text:class-names=""/></text:p>
              </text:list-item>
            </text:list>
            <text:list text:style-name="a173">
              <text:list-item>
                <text:p text:style-name="a172" text:class-names="" text:cond-style-name=""><text:span text:style-name="a168" text:class-names="">Reduced risk of overspend<text:s text:c="1"/></text:span><text:span text:style-name="a169" text:class-names="">and<text:s text:c="1"/></text:span><text:span text:style-name="a170" text:class-names="">misaligned financial commitments</text:span><text:span text:style-name="a171" text:class-names=""/></text:p>
              </text:list-item>
            </text:list>
            <text:list text:style-name="a176">
              <text:list-item>
                <text:p text:style-name="a175" text:class-names="" text:cond-style-name=""><text:span text:style-name="a174" text:class-names=""/></text:p>
              </text:list-item>
            </text:list>
          </draw:text-box>
          <svg:title/>
          <svg:desc/>
        </draw:frame>
        <draw:frame draw:id="id22" draw:style-name="a180" draw:name="TextBox 5" svg:x="0.43954in" svg:y="3.61725in" svg:width="3.09096in" svg:height="0.33645in">
          <draw:text-box>
            <text:p text:style-name="a179" text:class-names="" text:cond-style-name=""><text:span text:style-name="a178" text:class-names="">FEATURES</text:span></text:p>
          </draw:text-box>
          <svg:title/>
          <svg:desc/>
        </draw:frame>
        <draw:frame draw:id="id23" draw:style-name="a244" draw:name="TextBox 10" svg:x="4.02308in" svg:y="3.92646in" svg:width="3.09096in" svg:height="5.96732in">
          <draw:text-box>
            <text:p text:style-name="a215" text:class-names="" text:cond-style-name=""><text:span text:style-name="a181" text:class-names="">At<text:s text:c="1"/></text:span><text:span text:style-name="a182" text:class-names="">Enfuse</text:span><text:span text:style-name="a183" text:class-names="">, our<text:s text:c="1"/></text:span><text:span text:style-name="a184" text:class-names="">approach<text:s text:c="1"/></text:span><text:span text:style-name="a185" text:class-names="">is grounded in clarity, collaboration and measurable outcomes</text:span><text:span text:style-name="a186" text:class-names="">.<text:s text:c="1"/></text:span><text:span text:style-name="a187" text:class-names="">We begin by creating a shared understanding<text:s text:c="1"/></text:span><text:span text:style-name="a188" text:class-names="">of your<text:s text:c="1"/></text:span><text:span text:style-name="a189" text:class-names="">organisation’s ambitions, value drivers<text:s text:c="1"/></text:span><text:span text:style-name="a190" text:class-names="">and<text:s text:c="1"/></text:span><text:span text:style-name="a191" text:class-names="">pain points, engaging<text:s text:c="1"/></text:span><text:span text:style-name="a192" text:class-names="">the<text:s text:c="1"/></text:span><text:span text:style-name="a193" text:class-names="">right stakeholders and using data, research and insight to surface strengths, gaps and opportunities</text:span><text:span text:style-name="a194" text:class-names="">. We<text:s text:c="1"/></text:span><text:span text:style-name="a195" text:class-names="">then work closely with you<text:s text:c="1"/></text:span><text:span text:style-name="a196" text:class-names="">to<text:s text:c="1"/></text:span><text:span text:style-name="a197" text:class-names="">explore current ways<text:s text:c="1"/></text:span><text:span text:style-name="a198" text:class-names="">of<text:s text:c="1"/></text:span><text:span text:style-name="a199" text:class-names="">working, challenge assumptions and shape the<text:s text:c="1"/></text:span><text:span text:style-name="a200" text:class-names="">target<text:s text:c="1"/></text:span><text:span text:style-name="a201" text:class-names="">solution using<text:s text:c="1"/></text:span><text:span text:style-name="a202" text:class-names="">Enfuse’s</text:span><text:span text:style-name="a203" text:class-names=""><text:s text:c="1"/>proven frameworks and industry best practice (this includes testing and refining ideas with your teams to ensure alignment and feasibility). Finally, we translate the agreed direction into a clear, prioritised roadmap and robust business case, supporting mobilisation</text:span><text:span text:style-name="a204" text:class-names="">,<text:s text:c="1"/></text:span><text:span text:style-name="a205" text:class-names="">capability uplift and implementation oversight as needed. Whether<text:s text:c="1"/></text:span><text:span text:style-name="a206" text:class-names="">you require<text:s text:c="1"/></text:span><text:span text:style-name="a207" text:class-names="">full end‑to‑end support<text:s text:c="1"/></text:span><text:span text:style-name="a208" text:class-names="">or<text:s text:c="1"/></text:span><text:span text:style-name="a209" text:class-names="">only specific elements</text:span><text:span text:style-name="a210" text:class-names="">,<text:s text:c="1"/></text:span><text:span text:style-name="a211" text:class-names="">our method is tailored to your needs and designed<text:s text:c="1"/></text:span><text:span text:style-name="a212" text:class-names="">to<text:s text:c="1"/></text:span><text:span text:style-name="a213" text:class-names="">deliver outcomes that are achievable, evidence‑based and embedded for sustainability.</text:span><text:span text:style-name="a214" text:class-names=""/></text:p>
            <text:p text:style-name="a217" text:class-names="" text:cond-style-name=""><text:span text:style-name="a216" text:class-names=""/></text:p>
            <text:p text:style-name="a219" text:class-names="" text:cond-style-name=""><text:span text:style-name="a218" text:class-names="">A Partnership, Not a Process</text:span></text:p>
            <text:p text:style-name="a243" text:class-names="" text:cond-style-name=""><text:span text:style-name="a220" text:class-names="">Our approach is deliberately flexible. Whether you need comprehensive support or only specific components, we shape our involvement<text:s text:c="1"/></text:span><text:span text:style-name="a221" text:class-names="">to<text:s text:c="1"/></text:span><text:span text:style-name="a222" text:class-names="">what creates<text:s text:c="1"/></text:span><text:span text:style-name="a223" text:class-names="">the<text:s text:c="1"/></text:span><text:span text:style-name="a224" text:class-names="">greatest<text:s text:c="1"/></text:span><text:span text:style-name="a225" text:class-names="">value<text:s text:c="1"/></text:span><text:span text:style-name="a226" text:class-names="">for you. Throughout, you can expect a collaborative</text:span><text:span text:style-name="a227" text:class-names="">,<text:s text:c="1"/></text:span><text:span text:style-name="a228" text:class-names="">transparent<text:s text:c="1"/></text:span><text:span text:style-name="a229" text:class-names="">and<text:s text:c="1"/></text:span><text:span text:style-name="a230" text:class-names="">data-driven<text:s text:c="1"/></text:span><text:span text:style-name="a231" text:class-names="">engagement</text:span><text:span text:style-name="a232" text:class-names="">, delivered</text:span><text:span text:style-name="a233" text:class-names=""><text:s text:c="1"/>with the<text:s text:c="1"/></text:span><text:span text:style-name="a234" text:class-names="">pace<text:s text:c="1"/></text:span><text:span text:style-name="a235" text:class-names="">and<text:s text:c="1"/></text:span><text:span text:style-name="a236" text:class-names="">practicality<text:s text:c="1"/></text:span><text:span text:style-name="a237" text:class-names="">Enfuse</text:span><text:span text:style-name="a238" text:class-names=""><text:s text:c="1"/>is known for.<text:s text:c="1"/></text:span><text:span text:style-name="a239" text:class-names="">Enfuse</text:span><text:span text:style-name="a240" text:class-names=""><text:s text:c="1"/></text:span><text:span text:style-name="a241" text:class-names="">are your trusted Client-Side Partner.</text:span><text:span text:style-name="a242" text:class-names=""/></text:p>
          </draw:text-box>
          <svg:title/>
          <svg:desc/>
        </draw:frame>
        <draw:frame draw:id="id24" draw:style-name="a247" draw:name="TextBox 11" svg:x="4.02308in" svg:y="3.61725in" svg:width="3.09096in" svg:height="0.33645in">
          <draw:text-box>
            <text:p text:style-name="a246" text:class-names="" text:cond-style-name=""><text:span text:style-name="a245" text:class-names="">OUR APPROACH</text:span></text:p>
          </draw:text-box>
          <svg:title/>
          <svg:desc/>
        </draw:frame>
        <draw:connector draw:type="line" svg:x1="0.43954in" svg:y1="3.35961in" svg:x2="7.11403in" svg:y2="3.35961in" draw:id="id25" draw:style-name="a248" draw:name="Straight Connector 13">
          <svg:title/>
          <svg:desc/>
        </draw:connector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1_Title Slide"/>
    <style:presentation-page-layout style:name="Master1-PPL2" style:display-name="Title Slide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gradient draw:name="a28" draw:style="linear" draw:angle="300" draw:start-color="#ca348a" draw:end-color="#6b0c8b" draw:start-intensity="100%" draw:end-intensity="100%"/>
  </office:styles>
  <office:automatic-styles>
    <style:page-layout style:name="pageLayout1">
      <style:page-layout-properties fo:page-width="7.5in" fo:page-height="10.83333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graphic" style:name="a3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8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9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25" style:parent-style-name="Graphics">
      <style:graphic-properties draw:fill="none" fo:clip="rect(0in, 0in, 0in, 0in)" draw:stroke="none"/>
    </style:style>
    <style:style style:family="text" style:name="a26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9">
      <style:graphic-properties fo:wrap-option="wrap" fo:padding-top="0.05in" fo:padding-bottom="0.05in" fo:padding-left="0.1in" fo:padding-right="0.1in" draw:textarea-vertical-align="middle" draw:textarea-horizontal-align="center" draw:fill="gradient" draw:fill-gradient-name="a28" draw:stroke="none" draw:auto-grow-width="false" draw:auto-grow-height="false"/>
      <style:paragraph-properties style:font-independent-line-spacing="true" style:writing-mode="lr-tb"/>
    </style:style>
    <style:style style:family="paragraph" style:name="a10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" style:parent-style-name="Graphics">
      <style:graphic-properties draw:fill="none" fo:clip="rect(0in, 0in, 0in, 0in)" draw:stroke="none"/>
    </style:style>
    <style:style style:family="drawing-page" style:name="a13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50" style:parent-style-name="Graphics">
      <style:graphic-properties draw:fill="none" fo:clip="rect(0in, 0in, 0in, 0in)" draw:stroke="none"/>
    </style:style>
    <style:style style:family="text" style:name="a1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ff" draw:opacity="100%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41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asian="Open Sans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Raleway" style:font-family-complex="Calibri" style:font-family-generic="swiss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righ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5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6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47">
      <style:text-properties fo:font-variant="normal" fo:text-transform="none" fo:color="#fc6e0d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3889in" style:font-size-asian="0.13889in" style:font-size-complex="0.13889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8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9">
      <style:graphic-properties fo:wrap-option="wrap" fo:padding-top="0in" fo:padding-bottom="0in" fo:padding-left="0in" fo:padding-right="0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">
      <style:text-properties fo:font-variant="normal" fo:text-transform="none" fo:color="#343c46" style:text-line-through-type="none" style:text-line-through-style="none" style:text-line-through-width="auto" style:text-line-through-color="font-color" style:text-position="0% 100%" fo:font-family="Montserrat" style:font-pitch="variable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">
      <style:paragraph-properties fo:line-height="100%" fo:text-align="center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2">
      <style:graphic-properties fo:wrap-option="wrap" fo:padding-top="0.05in" fo:padding-bottom="0.05in" fo:padding-left="0.1in" fo:padding-right="0.1in" draw:textarea-vertical-align="middle" draw:textarea-horizontal-align="center" draw:fill="solid" draw:fill-color="#fc6e0d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33" style:parent-style-name="Graphics">
      <style:graphic-properties draw:fill="none" fo:clip="rect(0in, 0in, 0in, 0.07316in)" draw:stroke="none"/>
    </style:style>
    <style:style style:family="text" style:name="a3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asian="Open Sans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Montserrat" style:font-family-complex="Calibri" style:font-family-generic-complex="swiss" style:font-pitch="variable" style:font-pitch-complex="variable" fo:font-size="0.19444in" style:font-size-asian="0.19444in" style:font-size-complex="0.19444in" fo:letter-spacing="0in" fo:language="en" fo:country="GB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6">
      <style:paragraph-properties fo:line-height="100%" fo:text-align="left" style:tab-stop-distance="0.5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master-styles>
    <draw:layer-set>
      <draw:layer draw:name="Master1-bg" draw:protected="true"/>
    </draw:layer-set>
    <style:master-page style:name="Master1-Office-Theme" style:page-layout-name="pageLayout1" draw:style-name="a0">
      <draw:custom-shape svg:x="0in" svg:y="0in" svg:width="0.09843in" svg:height="10.83333in" draw:id="id0" draw:style-name="a3" draw:name="Rectangle 6">
        <svg:title/>
        <svg:desc/>
        <text:p text:style-name="a2" text:class-names="" text:cond-style-name=""><text:span text:style-name="a1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" draw:style-name="a7" draw:name="TextBox 7" svg:x="4.20781in" svg:y="10.39005in" svg:width="3in" svg:height="0.2106in">
        <draw:text-box>
          <text:p text:style-name="a6" text:class-names="" text:cond-style-name=""><text:span text:style-name="a4" text:class-names=""><text:page-number style:num-format="1" text:fixed="false"/></text:span><text:span text:style-name="a5" text:class-names=""/></text:p>
        </draw:text-box>
        <svg:title/>
        <svg:desc/>
      </draw:frame>
      <draw:frame draw:id="id2" draw:style-name="a11" draw:name="TextBox 8" svg:x="0.43249in" svg:y="10.39005in" svg:width="3in" svg:height="0.2106in">
        <draw:text-box>
          <text:p text:style-name="a10" text:class-names="" text:cond-style-name=""><text:span text:style-name="a8" text:class-names="">www.enfusegroup.com</text:span><text:span text:style-name="a9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3" draw:style-name="a12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  <style:master-page style:name="Master1-Layout1-cust-1_Title-Slide" style:page-layout-name="pageLayout1" draw:style-name="a13">
      <draw:custom-shape svg:x="0in" svg:y="0in" svg:width="0.09843in" svg:height="10.83333in" draw:id="id4" draw:layer="Master1-bg" draw:style-name="a16" draw:name="Rectangle 6">
        <svg:title/>
        <svg:desc/>
        <text:p text:style-name="a15" text:class-names="" text:cond-style-name=""><text:span text:style-name="a14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5" draw:layer="Master1-bg" draw:style-name="a20" draw:name="TextBox 7" svg:x="4.20781in" svg:y="10.39005in" svg:width="3in" svg:height="0.2106in">
        <draw:text-box>
          <text:p text:style-name="a19" text:class-names="" text:cond-style-name=""><text:span text:style-name="a17" text:class-names=""><text:page-number style:num-format="1" text:fixed="false"/></text:span><text:span text:style-name="a18" text:class-names=""/></text:p>
        </draw:text-box>
        <svg:title/>
        <svg:desc/>
      </draw:frame>
      <draw:frame draw:id="id6" draw:layer="Master1-bg" draw:style-name="a24" draw:name="TextBox 8" svg:x="0.43249in" svg:y="10.39005in" svg:width="3in" svg:height="0.2106in">
        <draw:text-box>
          <text:p text:style-name="a23" text:class-names="" text:cond-style-name=""><text:span text:style-name="a21" text:class-names="">www.enfusegroup.com</text:span><text:span text:style-name="a22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7" draw:layer="Master1-bg" draw:style-name="a25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  <draw:custom-shape svg:width="7.5in" svg:height="10.83333in" draw:id="id8" draw:style-name="a29" draw:transform="translate(-3.75in -5.41666in) rotate(-3.14159) translate(3.75in 5.41667in)" draw:name="Rectangle 2">
        <svg:title/>
        <svg:desc/>
        <text:p text:style-name="a27" text:class-names="" text:cond-style-name=""><text:span text:style-name="a26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0in" svg:y="0in" svg:width="0.09843in" svg:height="10.83333in" draw:id="id9" draw:style-name="a32" draw:name="Rectangle 3">
        <svg:title/>
        <svg:desc/>
        <text:p text:style-name="a31" text:class-names="" text:cond-style-name=""><text:span text:style-name="a30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0" draw:style-name="a33" draw:name="Picture 4" svg:x="0.62376in" svg:y="0.48986in" svg:width="3.17702in" svg:height="0.93009in" style:rel-width="scale" style:rel-height="scale">
        <draw:image xlink:href="media/image2.png" xlink:type="simple" xlink:show="embed" xlink:actuate="onLoad"/>
        <svg:title/>
        <svg:desc/>
      </draw:frame>
      <draw:frame draw:id="id11" draw:style-name="a37" draw:name="TextBox 5" svg:x="0.62376in" svg:y="10.13287in" svg:width="3in" svg:height="0.2106in">
        <draw:text-box>
          <text:p text:style-name="a36" text:class-names="" text:cond-style-name=""><text:span text:style-name="a34" text:class-names="">www.enfusegroup.com</text:span><text:span text:style-name="a35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</style:master-page>
    <style:master-page style:name="Master1-Layout2-cust-Title-Slide" style:page-layout-name="pageLayout1" draw:style-name="a38">
      <draw:custom-shape svg:x="0in" svg:y="0in" svg:width="0.09843in" svg:height="10.83333in" draw:id="id12" draw:layer="Master1-bg" draw:style-name="a41" draw:name="Rectangle 6">
        <svg:title/>
        <svg:desc/>
        <text:p text:style-name="a40" text:class-names="" text:cond-style-name=""><text:span text:style-name="a3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frame draw:id="id13" draw:layer="Master1-bg" draw:style-name="a45" draw:name="TextBox 7" svg:x="4.20781in" svg:y="10.39005in" svg:width="3in" svg:height="0.2106in">
        <draw:text-box>
          <text:p text:style-name="a44" text:class-names="" text:cond-style-name=""><text:span text:style-name="a42" text:class-names=""><text:page-number style:num-format="1" text:fixed="false"/></text:span><text:span text:style-name="a43" text:class-names=""/></text:p>
        </draw:text-box>
        <svg:title/>
        <svg:desc/>
      </draw:frame>
      <draw:frame draw:id="id14" draw:layer="Master1-bg" draw:style-name="a49" draw:name="TextBox 8" svg:x="0.43249in" svg:y="10.39005in" svg:width="3in" svg:height="0.2106in">
        <draw:text-box>
          <text:p text:style-name="a48" text:class-names="" text:cond-style-name=""><text:span text:style-name="a46" text:class-names="">www.enfusegroup.com</text:span><text:span text:style-name="a47" text:class-names=""/></text:p>
        </draw:text-box>
        <office:event-listeners>
          <presentation:event-listener xmlns:script="urn:oasis:names:tc:opendocument:xmlns:script:1.0" script:event-name="dom:click" presentation:action="show" xlink:href="http://www.enfusegroup.com/" xlink:type="simple" xlink:show="embed" xlink:actuate="onRequest"/>
        </office:event-listeners>
        <svg:title/>
        <svg:desc/>
      </draw:frame>
      <draw:frame draw:id="id15" draw:layer="Master1-bg" draw:style-name="a50" draw:name="Picture 9" svg:x="6.71167in" svg:y="0.28353in" svg:width="0.49613in" svg:height="0.49613in" style:rel-width="scale" style:rel-height="scale">
        <draw:image xlink:href="media/image1.png" xlink:type="simple" xlink:show="embed" xlink:actuate="onLoad"/>
        <svg:title/>
        <svg:desc>Icon

Description automatically generated</svg:desc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Presentation</dc:title>
    <meta:initial-creator>Luke Adams</meta:initial-creator>
    <dc:creator>Emma-Jean Edwards</dc:creator>
    <meta:creation-date>2024-04-23T07:56:38Z</meta:creation-date>
    <dc:date>2026-01-28T09:51:49Z</dc:date>
    <meta:template xlink:href="G-Cloud%20Template" xlink:type="simple"/>
    <meta:editing-cycles>34</meta:editing-cycles>
    <meta:editing-duration>PT0S</meta:editing-duration>
    <meta:user-defined meta:name="ContentTypeId">0x010100F62AC72288A9E940B8FE2DD53352E1EB</meta:user-defined>
    <meta:user-defined meta:name="MediaServiceImageTags"/>
    <meta:document-statistic meta:paragraph-count="45" meta:word-count="434"/>
  </office:meta>
</office:document-meta>
</file>