
<file path=META-INF/manifest.xml><?xml version="1.0" encoding="utf-8"?>
<manifest:manifest xmlns:manifest="urn:oasis:names:tc:opendocument:xmlns:manifest:1.0">
  <manifest:file-entry manifest:full-path="/" manifest:media-type="application/vnd.oasis.opendocument.presentation"/>
  <manifest:file-entry manifest:full-path="content.xml" manifest:media-type="text/xml"/>
  <manifest:file-entry manifest:full-path="media/image1.png" manifest:media-type="image/png"/>
  <manifest:file-entry manifest:full-path="settings.xml" manifest:media-type="text/xml"/>
  <manifest:file-entry manifest:full-path="styles.xml" manifest:media-type="text/xml"/>
  <manifest:file-entry manifest:full-path="media/image2.png" manifest:media-type="image/png"/>
  <manifest:file-entry manifest:full-path="media/image3.png" manifest:media-type="image/png"/>
  <manifest:file-entry manifest:full-path="Thumbnails/thumbnail.png" manifest:media-type="image/png"/>
  <manifest:file-entry manifest:full-path="meta.xml" manifest:media-type="text/xml"/>
</manifest:manifest>
</file>

<file path=content.xml><?xml version="1.0" encoding="utf-8"?>
<office:document-content xmlns:dom="http://www.w3.org/2001/xml-events" xmlns:draw="urn:oasis:names:tc:opendocument:xmlns:drawing:1.0" xmlns:fo="urn:oasis:names:tc:opendocument:xmlns:xsl-fo-compatibl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 office:version="1.4">
  <office:automatic-styles>
    <style:style style:family="table-column" style:name="a108">
      <style:table-column-properties style:column-width="1.12745in"/>
    </style:style>
    <style:style style:family="table-column" style:name="a109">
      <style:table-column-properties style:column-width="0.85294in"/>
    </style:style>
    <style:style style:family="text" style:name="a260">
      <style:text-properties fo:font-size="0.125in" style:font-size-asian="0.125in" style:font-size-complex="0.125in" fo:language="en" fo:country="GB"/>
    </style:style>
    <style:style style:family="paragraph" style:name="a261">
      <style:paragraph-properties fo:text-align="center"/>
    </style:style>
    <style:style style:family="table-cell" style:name="a263">
      <style:table-cell-properties style:vertical-align="middle" fo:padding-top="0.05in" fo:padding-bottom="0.05in" fo:padding-left="0.1in" fo:padding-right="0.1in"/>
      <style:paragraph-properties style:writing-mode="lr-tb"/>
    </style:style>
    <style:style style:family="text" style:name="a264">
      <style:text-properties fo:font-size="0.125in" style:font-size-asian="0.125in" style:font-size-complex="0.125in" fo:language="en" fo:country="GB"/>
    </style:style>
    <style:style style:family="text" style:name="a265">
      <style:text-properties fo:font-size="0.125in" style:font-size-asian="0.125in" style:font-size-complex="0.125in" fo:language="en" fo:country="GB"/>
    </style:style>
    <style:style style:family="paragraph" style:name="a266">
      <style:paragraph-properties fo:text-align="center"/>
    </style:style>
    <style:style style:family="table-cell" style:name="a320">
      <style:table-cell-properties style:vertical-align="middle" fo:padding-top="0.05in" fo:padding-bottom="0.05in" fo:padding-left="0.1in" fo:padding-right="0.1in"/>
      <style:paragraph-properties style:writing-mode="lr-tb"/>
    </style:style>
    <style:style style:family="text" style:name="a321">
      <style:text-properties fo:font-size="0.125in" style:font-size-asian="0.125in" style:font-size-complex="0.125in" fo:language="en" fo:country="GB"/>
    </style:style>
    <style:style style:family="table-cell" style:name="a268">
      <style:table-cell-properties style:vertical-align="middle" fo:padding-top="0.05in" fo:padding-bottom="0.05in" fo:padding-left="0.1in" fo:padding-right="0.1in"/>
      <style:paragraph-properties style:writing-mode="lr-tb"/>
    </style:style>
    <style:style style:family="text" style:name="a322">
      <style:text-properties fo:font-size="0.125in" style:font-size-asian="0.125in" style:font-size-complex="0.125in" fo:language="en" fo:country="GB"/>
    </style:style>
    <style:style style:family="text" style:name="a269">
      <style:text-properties fo:font-size="0.125in" style:font-size-asian="0.125in" style:font-size-complex="0.125in" fo:language="en" fo:country="GB"/>
    </style:style>
    <style:style style:family="paragraph" style:name="a323">
      <style:paragraph-properties fo:text-align="center"/>
    </style:style>
    <style:style style:family="table-cell" style:name="a325">
      <style:table-cell-properties style:vertical-align="middle" fo:padding-top="0.05in" fo:padding-bottom="0.05in" fo:padding-left="0.1in" fo:padding-right="0.1in"/>
      <style:paragraph-properties style:writing-mode="lr-tb"/>
    </style:style>
    <style:style style:family="table-row" style:name="a326">
      <style:table-row-properties style:row-height="0.40556in"/>
    </style:style>
    <style:style style:family="text" style:name="a327">
      <style:text-properties fo:font-size="0.125in" style:font-size-asian="0.125in" style:font-size-complex="0.125in" fo:language="en" fo:country="GB" fo:font-weight="bold" style:font-weight-asian="bold" style:font-weight-complex="bold"/>
    </style:style>
    <style:style style:family="paragraph" style:name="a328">
      <style:paragraph-properties/>
    </style:style>
    <style:style style:family="table-column" style:name="a110">
      <style:table-column-properties style:column-width="0.93843in"/>
    </style:style>
    <style:style style:family="table-column" style:name="a111">
      <style:table-column-properties style:column-width="0.98933in"/>
    </style:style>
    <style:style style:family="table-row" style:name="a112">
      <style:table-row-properties style:row-height="0.40556in"/>
    </style:style>
    <style:style style:family="text" style:name="a113">
      <style:text-properties fo:font-size="0.125in" style:font-size-asian="0.125in" style:font-size-complex="0.125in" fo:language="en" fo:country="GB"/>
    </style:style>
    <style:style style:family="paragraph" style:name="a114">
      <style:paragraph-properties fo:text-align="left"/>
    </style:style>
    <style:style style:family="table-cell" style:name="a116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117">
      <style:text-properties fo:font-size="0.125in" style:font-size-asian="0.125in" style:font-size-complex="0.125in" fo:language="en" fo:country="GB"/>
    </style:style>
    <style:style style:family="paragraph" style:name="a118">
      <style:paragraph-properties fo:text-align="left"/>
    </style:style>
    <style:style style:family="text" style:name="a270">
      <style:text-properties fo:font-size="0.125in" style:font-size-asian="0.125in" style:font-size-complex="0.125in" fo:language="en" fo:country="GB"/>
    </style:style>
    <style:style style:family="paragraph" style:name="a271">
      <style:paragraph-properties fo:text-align="center"/>
    </style:style>
    <style:style style:family="table-cell" style:name="a273">
      <style:table-cell-properties style:vertical-align="middle" fo:padding-top="0.05in" fo:padding-bottom="0.05in" fo:padding-left="0.1in" fo:padding-right="0.1in"/>
      <style:paragraph-properties style:writing-mode="lr-tb"/>
    </style:style>
    <style:style style:family="text" style:name="a274">
      <style:text-properties fo:font-size="0.125in" style:font-size-asian="0.125in" style:font-size-complex="0.125in" fo:language="en" fo:country="GB"/>
    </style:style>
    <style:style style:family="text" style:name="a275">
      <style:text-properties fo:font-size="0.125in" style:font-size-asian="0.125in" style:font-size-complex="0.125in" fo:language="en" fo:country="GB"/>
    </style:style>
    <style:style style:family="paragraph" style:name="a276">
      <style:paragraph-properties fo:text-align="center"/>
    </style:style>
    <style:style style:family="table-cell" style:name="a330">
      <style:table-cell-properties style:vertical-align="middle" fo:padding-top="0.05in" fo:padding-bottom="0.05in" fo:padding-left="0.1in" fo:padding-right="0.1in"/>
      <style:paragraph-properties style:writing-mode="lr-tb"/>
    </style:style>
    <style:style style:family="text" style:name="a331">
      <style:text-properties fo:font-size="0.125in" style:font-size-asian="0.125in" style:font-size-complex="0.125in" fo:language="en" fo:country="GB"/>
    </style:style>
    <style:style style:family="table-cell" style:name="a278">
      <style:table-cell-properties style:vertical-align="middle" fo:padding-top="0.05in" fo:padding-bottom="0.05in" fo:padding-left="0.1in" fo:padding-right="0.1in"/>
      <style:paragraph-properties style:writing-mode="lr-tb"/>
    </style:style>
    <style:style style:family="text" style:name="a332">
      <style:text-properties fo:font-size="0.125in" style:font-size-asian="0.125in" style:font-size-complex="0.125in" fo:language="en" fo:country="GB"/>
    </style:style>
    <style:style style:family="text" style:name="a279">
      <style:text-properties fo:font-size="0.125in" style:font-size-asian="0.125in" style:font-size-complex="0.125in" fo:language="en" fo:country="GB"/>
    </style:style>
    <style:style style:family="text" style:name="a333">
      <style:text-properties fo:font-size="0.125in" style:font-size-asian="0.125in" style:font-size-complex="0.125in" fo:language="en" fo:country="GB"/>
    </style:style>
    <style:style style:family="text" style:name="a334">
      <style:text-properties fo:font-size="0.125in" style:font-size-asian="0.125in" style:font-size-complex="0.125in" fo:language="en" fo:country="GB"/>
    </style:style>
    <style:style style:family="paragraph" style:name="a335">
      <style:paragraph-properties fo:text-align="center"/>
    </style:style>
    <style:style style:family="table-cell" style:name="a337">
      <style:table-cell-properties style:vertical-align="middle" fo:padding-top="0.05in" fo:padding-bottom="0.05in" fo:padding-left="0.1in" fo:padding-right="0.1in"/>
      <style:paragraph-properties style:writing-mode="lr-tb"/>
    </style:style>
    <style:style style:family="text" style:name="a338">
      <style:text-properties fo:font-size="0.125in" style:font-size-asian="0.125in" style:font-size-complex="0.125in" fo:language="en" fo:country="GB"/>
    </style:style>
    <style:style style:family="table-cell" style:name="a120">
      <style:table-cell-properties style:vertical-align="middle" fo:padding-top="0.05in" fo:padding-bottom="0.05in" fo:padding-left="0.1in" fo:padding-right="0.1in"/>
      <style:paragraph-properties style:writing-mode="lr-tb"/>
    </style:style>
    <style:style style:family="text" style:name="a339">
      <style:text-properties fo:font-size="0.125in" style:font-size-asian="0.125in" style:font-size-complex="0.125in" fo:language="en" fo:country="GB"/>
    </style:style>
    <style:style style:family="text" style:name="a121">
      <style:text-properties fo:font-size="0.125in" style:font-size-asian="0.125in" style:font-size-complex="0.125in" fo:language="en" fo:country="GB"/>
    </style:style>
    <style:style style:family="paragraph" style:name="a122">
      <style:paragraph-properties fo:text-align="left"/>
    </style:style>
    <style:style style:family="table-cell" style:name="a124">
      <style:table-cell-properties style:vertical-align="middle" fo:padding-top="0.05in" fo:padding-bottom="0.05in" fo:padding-left="0.1in" fo:padding-right="0.1in"/>
      <style:paragraph-properties style:writing-mode="lr-tb"/>
    </style:style>
    <style:style style:family="text" style:name="a125">
      <style:text-properties fo:font-size="0.125in" style:font-size-asian="0.125in" style:font-size-complex="0.125in" fo:language="en" fo:country="GB"/>
    </style:style>
    <style:style style:family="paragraph" style:name="a126">
      <style:paragraph-properties fo:text-align="left"/>
    </style:style>
    <style:style style:family="table-cell" style:name="a128">
      <style:table-cell-properties style:vertical-align="middle" fo:padding-top="0.05in" fo:padding-bottom="0.05in" fo:padding-left="0.1in" fo:padding-right="0.1in"/>
      <style:paragraph-properties style:writing-mode="lr-tb"/>
    </style:style>
    <style:style style:family="drawing-page" style:name="a81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29">
      <style:text-properties fo:font-size="0.125in" style:font-size-asian="0.125in" style:font-size-complex="0.125in" fo:language="en" fo:country="GB"/>
    </style:style>
    <style:style style:family="text" style:name="a8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Raleway" style:font-family-generic="swiss" style:font-pitch="variable" fo:font-size="0.61111in" style:font-size-asian="0.61111in" style:font-size-complex="0.61111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83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4">
      <style:graphic-properties fo:wrap-option="wrap" fo:padding-top="0.05in" fo:padding-bottom="0.05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5">
      <style:text-properties fo:font-variant="normal" fo:text-transform="none" fo:color="#fc6e0d" style:text-line-through-type="none" style:text-line-through-style="none" style:text-line-through-width="auto" style:text-line-through-color="font-color" style:text-position="0% 100%" fo:font-family="Montserrat" style:font-pitch="variable" fo:font-size="0.44444in" style:font-size-asian="0.44444in" style:font-size-complex="0.44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86">
      <style:paragraph-properties fo:line-height="12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7">
      <style:graphic-properties fo:wrap-option="wrap" fo:padding-top="0.05in" fo:padding-bottom="0.05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88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89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Raleway" style:font-family-generic="swiss" style:font-pitch="variable" fo:font-size="0.38889in" style:font-size-asian="0.38889in" style:font-size-complex="0.38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80">
      <style:text-properties fo:font-size="0.125in" style:font-size-asian="0.125in" style:font-size-complex="0.125in" fo:language="en" fo:country="GB"/>
    </style:style>
    <style:style style:family="paragraph" style:name="a281">
      <style:paragraph-properties fo:text-align="center"/>
    </style:style>
    <style:style style:family="table-cell" style:name="a283">
      <style:table-cell-properties style:vertical-align="middle" fo:padding-top="0.05in" fo:padding-bottom="0.05in" fo:padding-left="0.1in" fo:padding-right="0.1in"/>
      <style:paragraph-properties style:writing-mode="lr-tb"/>
    </style:style>
    <style:style style:family="text" style:name="a284">
      <style:text-properties fo:font-size="0.125in" style:font-size-asian="0.125in" style:font-size-complex="0.125in" fo:language="en" fo:country="GB"/>
    </style:style>
    <style:style style:family="text" style:name="a285">
      <style:text-properties fo:font-size="0.125in" style:font-size-asian="0.125in" style:font-size-complex="0.125in" fo:language="en" fo:country="GB"/>
    </style:style>
    <style:style style:family="paragraph" style:name="a286">
      <style:paragraph-properties fo:text-align="center"/>
    </style:style>
    <style:style style:family="paragraph" style:name="a340">
      <style:paragraph-properties fo:text-align="center"/>
    </style:style>
    <style:style style:family="table-cell" style:name="a288">
      <style:table-cell-properties style:vertical-align="middle" fo:padding-top="0.05in" fo:padding-bottom="0.05in" fo:padding-left="0.1in" fo:padding-right="0.1in"/>
      <style:paragraph-properties style:writing-mode="lr-tb"/>
    </style:style>
    <style:style style:family="table-cell" style:name="a342">
      <style:table-cell-properties style:vertical-align="middle" fo:padding-top="0.05in" fo:padding-bottom="0.05in" fo:padding-left="0.1in" fo:padding-right="0.1in"/>
      <style:paragraph-properties style:writing-mode="lr-tb"/>
    </style:style>
    <style:style style:family="table-row" style:name="a289">
      <style:table-row-properties style:row-height="0.40556in"/>
    </style:style>
    <style:style style:family="text" style:name="a343">
      <style:text-properties fo:font-size="0.125in" style:font-size-asian="0.125in" style:font-size-complex="0.125in" fo:language="en" fo:country="GB"/>
    </style:style>
    <style:style style:family="text" style:name="a344">
      <style:text-properties fo:font-size="0.125in" style:font-size-asian="0.125in" style:font-size-complex="0.125in" fo:language="en" fo:country="GB"/>
    </style:style>
    <style:style style:family="paragraph" style:name="a345">
      <style:paragraph-properties fo:text-align="center"/>
    </style:style>
    <style:style style:family="text" style:name="a400">
      <style:text-properties fo:font-variant="normal" fo:text-transform="none" fo:color="#fc6e0d" style:text-line-through-type="none" style:text-line-through-style="none" style:text-line-through-width="auto" style:text-line-through-color="font-color" style:text-position="0% 100%" fo:font-family="Montserrat" style:font-pitch="variabl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cell" style:name="a347">
      <style:table-cell-properties style:vertical-align="middle" fo:padding-top="0.05in" fo:padding-bottom="0.05in" fo:padding-left="0.1in" fo:padding-right="0.1in"/>
      <style:paragraph-properties style:writing-mode="lr-tb"/>
    </style:style>
    <style:style style:family="paragraph" style:name="a401">
      <style:paragraph-properties fo:line-height="130%" fo:text-align="left" style:tab-stop-distance="0.5in" fo:margin-left="0in" fo:margin-right="0in" fo:text-indent="0in" fo:margin-top="0in" fo:margin-bottom="0.04167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48">
      <style:text-properties fo:font-size="0.125in" style:font-size-asian="0.125in" style:font-size-complex="0.125in" fo:language="en" fo:country="GB"/>
    </style:style>
    <style:style style:family="graphic" style:name="a402">
      <style:graphic-properties fo:wrap-option="wrap" fo:padding-top="0.05in" fo:padding-bottom="0.05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30">
      <style:paragraph-properties fo:text-align="left"/>
    </style:style>
    <style:style style:family="text" style:name="a349">
      <style:text-properties fo:font-size="0.125in" style:font-size-asian="0.125in" style:font-size-complex="0.125in" fo:language="en" fo:country="GB"/>
    </style:style>
    <style:style style:family="text" style:name="a403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pitch="variable" fo:font-size="0.13889in" style:font-size-asian="0.13889in" style:font-size-complex="0.13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cell" style:name="a132">
      <style:table-cell-properties style:vertical-align="middle" fo:padding-top="0.05in" fo:padding-bottom="0.05in" fo:padding-left="0.1in" fo:padding-right="0.1in"/>
      <style:paragraph-properties style:writing-mode="lr-tb"/>
    </style:style>
    <style:style style:family="text" style:name="a404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pitch="variable" fo:font-size="0.13889in" style:font-size-asian="0.13889in" style:font-size-complex="0.13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3">
      <style:text-properties fo:font-size="0.125in" style:font-size-asian="0.125in" style:font-size-complex="0.125in" fo:language="en" fo:country="GB"/>
    </style:style>
    <style:style style:family="paragraph" style:name="a405">
      <style:paragraph-properties fo:line-height="130%" fo:text-align="left" style:tab-stop-distance="0.5in" fo:margin-left="0.1875in" fo:margin-right="0in" fo:text-indent="-0.1875in" fo:margin-top="0in" fo:margin-bottom="0.04167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4">
      <style:paragraph-properties fo:text-align="left"/>
    </style:style>
    <style:style style:family="text" style:name="a407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pitch="variable" fo:font-size="0.13889in" style:font-size-asian="0.13889in" style:font-size-complex="0.13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cell" style:name="a136">
      <style:table-cell-properties style:vertical-align="middle" fo:padding-top="0.05in" fo:padding-bottom="0.05in" fo:padding-left="0.1in" fo:padding-right="0.1in"/>
      <style:paragraph-properties style:writing-mode="lr-tb"/>
    </style:style>
    <style:style style:family="text" style:name="a408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pitch="variable" fo:font-size="0.13889in" style:font-size-asian="0.13889in" style:font-size-complex="0.13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7">
      <style:text-properties fo:font-size="0.125in" style:font-size-asian="0.125in" style:font-size-complex="0.125in" fo:language="en" fo:country="GB"/>
    </style:style>
    <style:style style:family="paragraph" style:name="a409">
      <style:paragraph-properties fo:line-height="130%" fo:text-align="left" style:tab-stop-distance="0.5in" fo:margin-left="0.1875in" fo:margin-right="0in" fo:text-indent="-0.1875in" fo:margin-top="0in" fo:margin-bottom="0.04167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0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8">
      <style:paragraph-properties fo:text-align="left"/>
    </style:style>
    <style:style style:family="graphic" style:name="a91">
      <style:graphic-properties fo:wrap-option="wrap" fo:padding-top="0.05in" fo:padding-bottom="0.05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2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pitch="variable" fo:font-size="0.15278in" style:font-size-asian="0.15278in" style:font-size-complex="0.152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3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pitch="variable" fo:font-size="0.15278in" style:font-size-asian="0.15278in" style:font-size-complex="0.152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4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pitch="variable" fo:font-size="0.15278in" style:font-size-asian="0.15278in" style:font-size-complex="0.152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5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pitch="variable" fo:font-size="0.15278in" style:font-size-asian="0.15278in" style:font-size-complex="0.152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6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pitch="variable" fo:font-size="0.15278in" style:font-size-asian="0.15278in" style:font-size-complex="0.152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7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pitch="variable" fo:font-size="0.15278in" style:font-size-asian="0.15278in" style:font-size-complex="0.152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8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pitch="variable" fo:font-size="0.15278in" style:font-size-asian="0.15278in" style:font-size-complex="0.152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9">
      <style:paragraph-properties fo:line-height="130%" fo:text-align="left" style:tab-stop-distance="0.5in" fo:margin-left="0in" fo:margin-right="0in" fo:text-indent="0in" fo:margin-top="0in" fo:margin-bottom="0.04167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90">
      <style:text-properties fo:font-size="0.125in" style:font-size-asian="0.125in" style:font-size-complex="0.125in" fo:language="en" fo:country="GB" fo:font-weight="bold" style:font-weight-asian="bold" style:font-weight-complex="bold"/>
    </style:style>
    <style:style style:family="paragraph" style:name="a291">
      <style:paragraph-properties/>
    </style:style>
    <style:style style:family="table-cell" style:name="a293">
      <style:table-cell-properties style:vertical-align="middle" fo:padding-top="0.05in" fo:padding-bottom="0.05in" fo:padding-left="0.1in" fo:padding-right="0.1in"/>
      <style:paragraph-properties style:writing-mode="lr-tb"/>
    </style:style>
    <style:style style:family="text" style:name="a294">
      <style:text-properties fo:font-size="0.125in" style:font-size-asian="0.125in" style:font-size-complex="0.125in" fo:language="en" fo:country="GB"/>
    </style:style>
    <style:style style:family="text" style:name="a295">
      <style:text-properties fo:font-size="0.125in" style:font-size-asian="0.125in" style:font-size-complex="0.125in" fo:language="en" fo:country="GB"/>
    </style:style>
    <style:style style:family="text" style:name="a296">
      <style:text-properties fo:font-size="0.125in" style:font-size-asian="0.125in" style:font-size-complex="0.125in" fo:language="en" fo:country="GB"/>
    </style:style>
    <style:style style:family="paragraph" style:name="a350">
      <style:paragraph-properties fo:text-align="center"/>
    </style:style>
    <style:style style:family="text" style:name="a297">
      <style:text-properties fo:font-size="0.125in" style:font-size-asian="0.125in" style:font-size-complex="0.125in" fo:language="en" fo:country="GB"/>
    </style:style>
    <style:style style:family="paragraph" style:name="a298">
      <style:paragraph-properties fo:text-align="center"/>
    </style:style>
    <style:style style:family="table-cell" style:name="a352">
      <style:table-cell-properties style:vertical-align="middle" fo:padding-top="0.05in" fo:padding-bottom="0.05in" fo:padding-left="0.1in" fo:padding-right="0.1in"/>
      <style:paragraph-properties style:writing-mode="lr-tb"/>
    </style:style>
    <style:style style:family="text" style:name="a353">
      <style:text-properties fo:font-size="0.125in" style:font-size-asian="0.125in" style:font-size-complex="0.125in" fo:language="en" fo:country="GB"/>
    </style:style>
    <style:style style:family="text" style:name="a354">
      <style:text-properties fo:font-size="0.125in" style:font-size-asian="0.125in" style:font-size-complex="0.125in" fo:language="en" fo:country="GB"/>
    </style:style>
    <style:style style:family="paragraph" style:name="a355">
      <style:paragraph-properties fo:text-align="center"/>
    </style:style>
    <style:style style:family="table-cell" style:name="a357">
      <style:table-cell-properties style:vertical-align="middle" fo:padding-top="0.05in" fo:padding-bottom="0.05in" fo:padding-left="0.1in" fo:padding-right="0.1in"/>
      <style:paragraph-properties style:writing-mode="lr-tb"/>
    </style:style>
    <style:style style:family="text" style:name="a411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pitch="variable" fo:font-size="0.13889in" style:font-size-asian="0.13889in" style:font-size-complex="0.13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358">
      <style:text-properties fo:font-size="0.125in" style:font-size-asian="0.125in" style:font-size-complex="0.125in" fo:language="en" fo:country="GB"/>
    </style:style>
    <style:style style:family="text" style:name="a412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pitch="variable" fo:font-size="0.13889in" style:font-size-asian="0.13889in" style:font-size-complex="0.13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140">
      <style:table-cell-properties style:vertical-align="middle" fo:padding-top="0.05in" fo:padding-bottom="0.05in" fo:padding-left="0.1in" fo:padding-right="0.1in"/>
      <style:paragraph-properties style:writing-mode="lr-tb"/>
    </style:style>
    <style:style style:family="text" style:name="a359">
      <style:text-properties fo:font-size="0.125in" style:font-size-asian="0.125in" style:font-size-complex="0.125in" fo:language="en" fo:country="GB"/>
    </style:style>
    <style:style style:family="paragraph" style:name="a413">
      <style:paragraph-properties fo:line-height="130%" fo:text-align="left" style:tab-stop-distance="0.5in" fo:margin-left="0.1875in" fo:margin-right="0in" fo:text-indent="-0.1875in" fo:margin-top="0in" fo:margin-bottom="0.04167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row" style:name="a141">
      <style:table-row-properties style:row-height="0.40556in"/>
    </style:style>
    <style:style style:family="text" style:name="a142">
      <style:text-properties fo:font-size="0.125in" style:font-size-asian="0.125in" style:font-size-complex="0.125in" fo:language="en" fo:country="GB" fo:font-weight="bold" style:font-weight-asian="bold" style:font-weight-complex="bold"/>
    </style:style>
    <style:style style:family="paragraph" style:name="a143">
      <style:paragraph-properties/>
    </style:style>
    <style:style style:family="text" style:name="a415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pitch="variable" fo:font-size="0.13889in" style:font-size-asian="0.13889in" style:font-size-complex="0.13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416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pitch="variable" fo:font-size="0.13889in" style:font-size-asian="0.13889in" style:font-size-complex="0.13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145">
      <style:table-cell-properties style:vertical-align="middle" fo:padding-top="0.05in" fo:padding-bottom="0.05in" fo:padding-left="0.1in" fo:padding-right="0.1in"/>
      <style:paragraph-properties style:writing-mode="lr-tb"/>
    </style:style>
    <style:style style:family="paragraph" style:name="a417">
      <style:paragraph-properties fo:line-height="130%" fo:text-align="left" style:tab-stop-distance="0.5in" fo:margin-left="0.1875in" fo:margin-right="0in" fo:text-indent="-0.1875in" fo:margin-top="0in" fo:margin-bottom="0.04167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0">
      <style:text-properties fo:font-size="0.125in" style:font-size-asian="0.125in" style:font-size-complex="0.125in" fo:language="en" fo:country="GB"/>
    </style:style>
    <style:style style:family="text" style:name="a146">
      <style:text-properties fo:font-size="0.125in" style:font-size-asian="0.125in" style:font-size-complex="0.125in" fo:language="en" fo:country="GB"/>
    </style:style>
    <style:style style:family="text" style:name="a201">
      <style:text-properties fo:font-size="0.125in" style:font-size-asian="0.125in" style:font-size-complex="0.125in" fo:language="en" fo:country="GB"/>
    </style:style>
    <style:style style:family="text" style:name="a419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pitch="variable" fo:font-size="0.13889in" style:font-size-asian="0.13889in" style:font-size-complex="0.13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7">
      <style:text-properties fo:font-size="0.125in" style:font-size-asian="0.125in" style:font-size-complex="0.125in" fo:language="en" fo:country="GB"/>
    </style:style>
    <style:style style:family="paragraph" style:name="a202">
      <style:paragraph-properties fo:text-align="center"/>
    </style:style>
    <style:style style:family="text" style:name="a148">
      <style:text-properties fo:font-size="0.125in" style:font-size-asian="0.125in" style:font-size-complex="0.125in" fo:language="en" fo:country="GB"/>
    </style:style>
    <style:style style:family="text" style:name="a149">
      <style:text-properties fo:font-size="0.125in" style:font-size-asian="0.125in" style:font-size-complex="0.125in" fo:language="en" fo:country="GB"/>
    </style:style>
    <style:style style:family="table-cell" style:name="a204">
      <style:table-cell-properties style:vertical-align="middle" fo:padding-top="0.05in" fo:padding-bottom="0.05in" fo:padding-left="0.1in" fo:padding-right="0.1in"/>
      <style:paragraph-properties style:writing-mode="lr-tb"/>
    </style:style>
    <style:style style:family="text" style:name="a205">
      <style:text-properties fo:font-size="0.125in" style:font-size-asian="0.125in" style:font-size-complex="0.125in" fo:language="en" fo:country="GB"/>
    </style:style>
    <style:style style:family="text" style:name="a206">
      <style:text-properties fo:font-size="0.125in" style:font-size-asian="0.125in" style:font-size-complex="0.125in" fo:language="en" fo:country="GB"/>
    </style:style>
    <style:style style:family="paragraph" style:name="a207">
      <style:paragraph-properties fo:text-align="center"/>
    </style:style>
    <style:style style:family="table-cell" style:name="a209">
      <style:table-cell-properties style:vertical-align="middle" fo:padding-top="0.05in" fo:padding-bottom="0.05in" fo:padding-left="0.1in" fo:padding-right="0.1in"/>
      <style:paragraph-properties style:writing-mode="lr-tb"/>
    </style:style>
    <style:style style:family="paragraph" style:name="a360">
      <style:paragraph-properties fo:text-align="center"/>
    </style:style>
    <style:style style:family="table-cell" style:name="a362">
      <style:table-cell-properties style:vertical-align="middle" fo:padding-top="0.05in" fo:padding-bottom="0.05in" fo:padding-left="0.1in" fo:padding-right="0.1in"/>
      <style:paragraph-properties style:writing-mode="lr-tb"/>
    </style:style>
    <style:style style:family="table-row" style:name="a363">
      <style:table-row-properties style:row-height="0.40556in"/>
    </style:style>
    <style:style style:family="text" style:name="a364">
      <style:text-properties fo:font-size="0.125in" style:font-size-asian="0.125in" style:font-size-complex="0.125in" fo:language="en" fo:country="GB" fo:font-weight="bold" style:font-weight-asian="bold" style:font-weight-complex="bold"/>
    </style:style>
    <style:style style:family="paragraph" style:name="a365">
      <style:paragraph-properties/>
    </style:style>
    <style:style style:family="text" style:name="a420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pitch="variable" fo:font-size="0.13889in" style:font-size-asian="0.13889in" style:font-size-complex="0.13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367">
      <style:table-cell-properties style:vertical-align="middle" fo:padding-top="0.05in" fo:padding-bottom="0.05in" fo:padding-left="0.1in" fo:padding-right="0.1in"/>
      <style:paragraph-properties style:writing-mode="lr-tb"/>
    </style:style>
    <style:style style:family="paragraph" style:name="a421">
      <style:paragraph-properties fo:line-height="130%" fo:text-align="left" style:tab-stop-distance="0.5in" fo:margin-left="0.1875in" fo:margin-right="0in" fo:text-indent="-0.1875in" fo:margin-top="0in" fo:margin-bottom="0.04167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0">
      <style:text-properties fo:font-size="0.125in" style:font-size-asian="0.125in" style:font-size-complex="0.125in" fo:language="en" fo:country="GB"/>
    </style:style>
    <style:style style:family="text" style:name="a368">
      <style:text-properties fo:font-size="0.125in" style:font-size-asian="0.125in" style:font-size-complex="0.125in" fo:language="en" fo:country="GB"/>
    </style:style>
    <style:style style:family="paragraph" style:name="a151">
      <style:paragraph-properties fo:text-align="center"/>
    </style:style>
    <style:style style:family="text" style:name="a423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pitch="variable" fo:font-size="0.13889in" style:font-size-asian="0.13889in" style:font-size-complex="0.13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369">
      <style:text-properties fo:font-size="0.125in" style:font-size-asian="0.125in" style:font-size-complex="0.125in" fo:language="en" fo:country="GB"/>
    </style:style>
    <style:style style:family="text" style:name="a424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pitch="variable" fo:font-size="0.13889in" style:font-size-asian="0.13889in" style:font-size-complex="0.13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153">
      <style:table-cell-properties style:vertical-align="middle" fo:padding-top="0.05in" fo:padding-bottom="0.05in" fo:padding-left="0.1in" fo:padding-right="0.1in"/>
      <style:paragraph-properties style:writing-mode="lr-tb"/>
    </style:style>
    <style:style style:family="paragraph" style:name="a425">
      <style:paragraph-properties fo:line-height="130%" fo:text-align="left" style:tab-stop-distance="0.5in" fo:margin-left="0.1875in" fo:margin-right="0in" fo:text-indent="-0.1875in" fo:margin-top="0in" fo:margin-bottom="0.04167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4">
      <style:text-properties fo:font-size="0.125in" style:font-size-asian="0.125in" style:font-size-complex="0.125in" fo:language="en" fo:country="GB"/>
    </style:style>
    <style:style style:family="text" style:name="a155">
      <style:text-properties fo:font-size="0.125in" style:font-size-asian="0.125in" style:font-size-complex="0.125in" fo:language="en" fo:country="GB"/>
    </style:style>
    <style:style style:family="graphic" style:name="a427">
      <style:graphic-properties fo:wrap-option="wrap" fo:padding-top="0.05in" fo:padding-bottom="0.05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56">
      <style:paragraph-properties fo:text-align="center"/>
    </style:style>
    <style:style style:family="text" style:name="a210">
      <style:text-properties fo:font-size="0.125in" style:font-size-asian="0.125in" style:font-size-complex="0.125in" fo:language="en" fo:country="GB"/>
    </style:style>
    <style:style style:family="text" style:name="a211">
      <style:text-properties fo:font-size="0.125in" style:font-size-asian="0.125in" style:font-size-complex="0.125in" fo:language="en" fo:country="GB"/>
    </style:style>
    <style:style style:family="table-cell" style:name="a158">
      <style:table-cell-properties style:vertical-align="middle" fo:padding-top="0.05in" fo:padding-bottom="0.05in" fo:padding-left="0.1in" fo:padding-right="0.1in"/>
      <style:paragraph-properties style:writing-mode="lr-tb"/>
    </style:style>
    <style:style style:family="paragraph" style:name="a212">
      <style:paragraph-properties fo:text-align="center"/>
    </style:style>
    <style:style style:family="text" style:name="a159">
      <style:text-properties fo:font-size="0.125in" style:font-size-asian="0.125in" style:font-size-complex="0.125in" fo:language="en" fo:country="GB"/>
    </style:style>
    <style:style style:family="table-cell" style:name="a214">
      <style:table-cell-properties style:vertical-align="middle" fo:padding-top="0.05in" fo:padding-bottom="0.05in" fo:padding-left="0.1in" fo:padding-right="0.1in"/>
      <style:paragraph-properties style:writing-mode="lr-tb"/>
    </style:style>
    <style:style style:family="table-row" style:name="a215">
      <style:table-row-properties style:row-height="0.40556in"/>
    </style:style>
    <style:style style:family="text" style:name="a216">
      <style:text-properties fo:font-size="0.125in" style:font-size-asian="0.125in" style:font-size-complex="0.125in" fo:language="en" fo:country="GB" fo:font-weight="bold" style:font-weight-asian="bold" style:font-weight-complex="bold"/>
    </style:style>
    <style:style style:family="paragraph" style:name="a217">
      <style:paragraph-properties/>
    </style:style>
    <style:style style:family="table-cell" style:name="a219">
      <style:table-cell-properties style:vertical-align="middle" fo:padding-top="0.05in" fo:padding-bottom="0.05in" fo:padding-left="0.1in" fo:padding-right="0.1in"/>
      <style:paragraph-properties style:writing-mode="lr-tb"/>
    </style:style>
    <style:style style:family="text" style:name="a370">
      <style:text-properties fo:font-size="0.125in" style:font-size-asian="0.125in" style:font-size-complex="0.125in" fo:language="en" fo:country="GB"/>
    </style:style>
    <style:style style:family="text" style:name="a371">
      <style:text-properties fo:font-size="0.125in" style:font-size-asian="0.125in" style:font-size-complex="0.125in" fo:language="en" fo:country="GB"/>
    </style:style>
    <style:style style:family="paragraph" style:name="a372">
      <style:paragraph-properties fo:text-align="center"/>
    </style:style>
    <style:style style:family="table-cell" style:name="a374">
      <style:table-cell-properties style:vertical-align="middle" fo:padding-top="0.05in" fo:padding-bottom="0.05in" fo:padding-left="0.1in" fo:padding-right="0.1in"/>
      <style:paragraph-properties style:writing-mode="lr-tb"/>
    </style:style>
    <style:style style:family="text" style:name="a375">
      <style:text-properties fo:font-size="0.125in" style:font-size-asian="0.125in" style:font-size-complex="0.125in" fo:language="en" fo:country="GB"/>
    </style:style>
    <style:style style:family="text" style:name="a376">
      <style:text-properties fo:font-size="0.125in" style:font-size-asian="0.125in" style:font-size-complex="0.125in" fo:language="en" fo:country="GB"/>
    </style:style>
    <style:style style:family="paragraph" style:name="a377">
      <style:paragraph-properties fo:text-align="center"/>
    </style:style>
    <style:style style:family="text" style:name="a160">
      <style:text-properties fo:font-size="0.125in" style:font-size-asian="0.125in" style:font-size-complex="0.125in" fo:language="en" fo:country="GB"/>
    </style:style>
    <style:style style:family="paragraph" style:name="a161">
      <style:paragraph-properties fo:text-align="center"/>
    </style:style>
    <style:style style:family="table-cell" style:name="a379">
      <style:table-cell-properties style:vertical-align="middle" fo:padding-top="0.05in" fo:padding-bottom="0.05in" fo:padding-left="0.1in" fo:padding-right="0.1in"/>
      <style:paragraph-properties style:writing-mode="lr-tb"/>
    </style:style>
    <style:style style:family="table-cell" style:name="a163">
      <style:table-cell-properties style:vertical-align="middle" fo:padding-top="0.05in" fo:padding-bottom="0.05in" fo:padding-left="0.1in" fo:padding-right="0.1in"/>
      <style:paragraph-properties style:writing-mode="lr-tb"/>
    </style:style>
    <style:style style:family="text" style:name="a164">
      <style:text-properties fo:font-size="0.125in" style:font-size-asian="0.125in" style:font-size-complex="0.125in" fo:language="en" fo:country="GB"/>
    </style:style>
    <style:style style:family="text" style:name="a165">
      <style:text-properties fo:font-size="0.125in" style:font-size-asian="0.125in" style:font-size-complex="0.125in" fo:language="en" fo:country="GB"/>
    </style:style>
    <style:style style:family="paragraph" style:name="a166">
      <style:paragraph-properties fo:text-align="center"/>
    </style:style>
    <style:style style:family="text" style:name="a220">
      <style:text-properties fo:font-size="0.125in" style:font-size-asian="0.125in" style:font-size-complex="0.125in" fo:language="en" fo:country="GB"/>
    </style:style>
    <style:style style:family="text" style:name="a221">
      <style:text-properties fo:font-size="0.125in" style:font-size-asian="0.125in" style:font-size-complex="0.125in" fo:language="en" fo:country="GB"/>
    </style:style>
    <style:style style:family="table-cell" style:name="a168">
      <style:table-cell-properties style:vertical-align="middle" fo:padding-top="0.05in" fo:padding-bottom="0.05in" fo:padding-left="0.1in" fo:padding-right="0.1in"/>
      <style:paragraph-properties style:writing-mode="lr-tb"/>
    </style:style>
    <style:style style:family="text" style:name="a222">
      <style:text-properties fo:font-size="0.125in" style:font-size-asian="0.125in" style:font-size-complex="0.125in" fo:language="en" fo:country="GB"/>
    </style:style>
    <style:style style:family="text" style:name="a169">
      <style:text-properties fo:font-size="0.125in" style:font-size-asian="0.125in" style:font-size-complex="0.125in" fo:language="en" fo:country="GB"/>
    </style:style>
    <style:style style:family="text" style:name="a223">
      <style:text-properties fo:font-size="0.125in" style:font-size-asian="0.125in" style:font-size-complex="0.125in" fo:language="en" fo:country="GB"/>
    </style:style>
    <style:style style:family="paragraph" style:name="a224">
      <style:paragraph-properties fo:text-align="center"/>
    </style:style>
    <style:style style:family="table-cell" style:name="a226">
      <style:table-cell-properties style:vertical-align="middle" fo:padding-top="0.05in" fo:padding-bottom="0.05in" fo:padding-left="0.1in" fo:padding-right="0.1in"/>
      <style:paragraph-properties style:writing-mode="lr-tb"/>
    </style:style>
    <style:style style:family="text" style:name="a227">
      <style:text-properties fo:font-size="0.125in" style:font-size-asian="0.125in" style:font-size-complex="0.125in" fo:language="en" fo:country="GB"/>
    </style:style>
    <style:style style:family="text" style:name="a228">
      <style:text-properties fo:font-size="0.125in" style:font-size-asian="0.125in" style:font-size-complex="0.125in" fo:language="en" fo:country="GB"/>
    </style:style>
    <style:style style:family="paragraph" style:name="a229">
      <style:paragraph-properties fo:text-align="center"/>
    </style:style>
    <style:style style:family="text" style:name="a380">
      <style:text-properties fo:font-size="0.125in" style:font-size-asian="0.125in" style:font-size-complex="0.125in" fo:language="en" fo:country="GB"/>
    </style:style>
    <style:style style:family="text" style:name="a381">
      <style:text-properties fo:font-size="0.125in" style:font-size-asian="0.125in" style:font-size-complex="0.125in" fo:language="en" fo:country="GB"/>
    </style:style>
    <style:style style:family="paragraph" style:name="a382">
      <style:paragraph-properties fo:text-align="center"/>
    </style:style>
    <style:style style:family="table-cell" style:name="a384">
      <style:table-cell-properties style:vertical-align="middle" fo:padding-top="0.05in" fo:padding-bottom="0.05in" fo:padding-left="0.1in" fo:padding-right="0.1in"/>
      <style:paragraph-properties style:writing-mode="lr-tb"/>
    </style:style>
    <style:style style:family="text" style:name="a385">
      <style:text-properties fo:font-size="0.125in" style:font-size-asian="0.125in" style:font-size-complex="0.125in" fo:language="en" fo:country="GB"/>
    </style:style>
    <style:style style:family="text" style:name="a386">
      <style:text-properties fo:font-size="0.125in" style:font-size-asian="0.125in" style:font-size-complex="0.125in" fo:language="en" fo:country="GB"/>
    </style:style>
    <style:style style:family="paragraph" style:name="a387">
      <style:paragraph-properties fo:text-align="center"/>
    </style:style>
    <style:style style:family="text" style:name="a170">
      <style:text-properties fo:font-size="0.125in" style:font-size-asian="0.125in" style:font-size-complex="0.125in" fo:language="en" fo:country="GB"/>
    </style:style>
    <style:style style:family="table-cell" style:name="a389">
      <style:table-cell-properties style:vertical-align="middle" fo:padding-top="0.05in" fo:padding-bottom="0.05in" fo:padding-left="0.1in" fo:padding-right="0.1in"/>
      <style:paragraph-properties style:writing-mode="lr-tb"/>
    </style:style>
    <style:style style:family="paragraph" style:name="a171">
      <style:paragraph-properties fo:text-align="center"/>
    </style:style>
    <style:style style:family="table-cell" style:name="a173">
      <style:table-cell-properties style:vertical-align="middle" fo:padding-top="0.05in" fo:padding-bottom="0.05in" fo:padding-left="0.1in" fo:padding-right="0.1in"/>
      <style:paragraph-properties style:writing-mode="lr-tb"/>
    </style:style>
    <style:style style:family="text" style:name="a174">
      <style:text-properties fo:font-size="0.125in" style:font-size-asian="0.125in" style:font-size-complex="0.125in" fo:language="en" fo:country="GB"/>
    </style:style>
    <style:style style:family="text" style:name="a175">
      <style:text-properties fo:font-size="0.125in" style:font-size-asian="0.125in" style:font-size-complex="0.125in" fo:language="en" fo:country="GB"/>
    </style:style>
    <style:style style:family="paragraph" style:name="a176">
      <style:paragraph-properties fo:text-align="center"/>
    </style:style>
    <style:style style:family="table-cell" style:name="a231">
      <style:table-cell-properties style:vertical-align="middle" fo:padding-top="0.05in" fo:padding-bottom="0.05in" fo:padding-left="0.1in" fo:padding-right="0.1in"/>
      <style:paragraph-properties style:writing-mode="lr-tb"/>
    </style:style>
    <style:style style:family="table-cell" style:name="a178">
      <style:table-cell-properties style:vertical-align="middle" fo:padding-top="0.05in" fo:padding-bottom="0.05in" fo:padding-left="0.1in" fo:padding-right="0.1in"/>
      <style:paragraph-properties style:writing-mode="lr-tb"/>
    </style:style>
    <style:style style:family="text" style:name="a232">
      <style:text-properties fo:font-size="0.125in" style:font-size-asian="0.125in" style:font-size-complex="0.125in" fo:language="en" fo:country="GB"/>
    </style:style>
    <style:style style:family="table-row" style:name="a179">
      <style:table-row-properties style:row-height="0.40556in"/>
    </style:style>
    <style:style style:family="text" style:name="a233">
      <style:text-properties fo:font-size="0.125in" style:font-size-asian="0.125in" style:font-size-complex="0.125in" fo:language="en" fo:country="GB"/>
    </style:style>
    <style:style style:family="paragraph" style:name="a234">
      <style:paragraph-properties fo:text-align="center"/>
    </style:style>
    <style:style style:family="table-cell" style:name="a236">
      <style:table-cell-properties style:vertical-align="middle" fo:padding-top="0.05in" fo:padding-bottom="0.05in" fo:padding-left="0.1in" fo:padding-right="0.1in"/>
      <style:paragraph-properties style:writing-mode="lr-tb"/>
    </style:style>
    <style:style style:family="text" style:name="a237">
      <style:text-properties fo:font-size="0.125in" style:font-size-asian="0.125in" style:font-size-complex="0.125in" fo:language="en" fo:country="GB"/>
    </style:style>
    <style:style style:family="text" style:name="a238">
      <style:text-properties fo:font-size="0.125in" style:font-size-asian="0.125in" style:font-size-complex="0.125in" fo:language="en" fo:country="GB"/>
    </style:style>
    <style:style style:family="paragraph" style:name="a239">
      <style:paragraph-properties fo:text-align="center"/>
    </style:style>
    <style:style style:family="text" style:name="a390">
      <style:text-properties fo:font-size="0.125in" style:font-size-asian="0.125in" style:font-size-complex="0.125in" fo:language="en" fo:country="GB"/>
    </style:style>
    <style:style style:family="text" style:name="a391">
      <style:text-properties fo:font-size="0.125in" style:font-size-asian="0.125in" style:font-size-complex="0.125in" fo:language="en" fo:country="GB"/>
    </style:style>
    <style:style style:family="paragraph" style:name="a392">
      <style:paragraph-properties fo:text-align="center"/>
    </style:style>
    <style:style style:family="table-cell" style:name="a394">
      <style:table-cell-properties style:vertical-align="middle" fo:padding-top="0.05in" fo:padding-bottom="0.05in" fo:padding-left="0.1in" fo:padding-right="0.1in"/>
      <style:paragraph-properties style:writing-mode="lr-tb"/>
    </style:style>
    <style:style style:family="text" style:name="a395">
      <style:text-properties fo:font-size="0.125in" style:font-size-asian="0.125in" style:font-size-complex="0.125in" fo:language="en" fo:country="GB"/>
    </style:style>
    <style:style style:family="text" style:name="a396">
      <style:text-properties fo:font-size="0.125in" style:font-size-asian="0.125in" style:font-size-complex="0.125in" fo:language="en" fo:country="GB"/>
    </style:style>
    <style:style style:family="paragraph" style:name="a397">
      <style:paragraph-properties fo:text-align="center"/>
    </style:style>
    <style:style style:family="text" style:name="a180">
      <style:text-properties fo:font-size="0.125in" style:font-size-asian="0.125in" style:font-size-complex="0.125in" fo:language="en" fo:country="GB" fo:font-weight="bold" style:font-weight-asian="bold" style:font-weight-complex="bold"/>
    </style:style>
    <style:style style:family="paragraph" style:name="a181">
      <style:paragraph-properties/>
    </style:style>
    <style:style style:family="table-cell" style:name="a399">
      <style:table-cell-properties style:vertical-align="middle" fo:padding-top="0.05in" fo:padding-bottom="0.05in" fo:padding-left="0.1in" fo:padding-right="0.1in"/>
      <style:paragraph-properties style:writing-mode="lr-tb"/>
    </style:style>
    <style:style style:family="table-cell" style:name="a183">
      <style:table-cell-properties style:vertical-align="middle" fo:padding-top="0.05in" fo:padding-bottom="0.05in" fo:padding-left="0.1in" fo:padding-right="0.1in"/>
      <style:paragraph-properties style:writing-mode="lr-tb"/>
    </style:style>
    <style:style style:family="text" style:name="a184">
      <style:text-properties fo:font-size="0.125in" style:font-size-asian="0.125in" style:font-size-complex="0.125in" fo:language="en" fo:country="GB"/>
    </style:style>
    <style:style style:family="text" style:name="a185">
      <style:text-properties fo:font-size="0.125in" style:font-size-asian="0.125in" style:font-size-complex="0.125in" fo:language="en" fo:country="GB"/>
    </style:style>
    <style:style style:family="text" style:name="a186">
      <style:text-properties fo:font-size="0.125in" style:font-size-asian="0.125in" style:font-size-complex="0.125in" fo:language="en" fo:country="GB"/>
    </style:style>
    <style:style style:family="paragraph" style:name="a187">
      <style:paragraph-properties fo:text-align="center"/>
    </style:style>
    <style:style style:family="table-cell" style:name="a241">
      <style:table-cell-properties style:vertical-align="middle" fo:padding-top="0.05in" fo:padding-bottom="0.05in" fo:padding-left="0.1in" fo:padding-right="0.1in"/>
      <style:paragraph-properties style:writing-mode="lr-tb"/>
    </style:style>
    <style:style style:family="text" style:name="a242">
      <style:text-properties fo:font-size="0.125in" style:font-size-asian="0.125in" style:font-size-complex="0.125in" fo:language="en" fo:country="GB"/>
    </style:style>
    <style:style style:family="table-cell" style:name="a189">
      <style:table-cell-properties style:vertical-align="middle" fo:padding-top="0.05in" fo:padding-bottom="0.05in" fo:padding-left="0.1in" fo:padding-right="0.1in"/>
      <style:paragraph-properties style:writing-mode="lr-tb"/>
    </style:style>
    <style:style style:family="text" style:name="a243">
      <style:text-properties fo:font-size="0.125in" style:font-size-asian="0.125in" style:font-size-complex="0.125in" fo:language="en" fo:country="GB"/>
    </style:style>
    <style:style style:family="paragraph" style:name="a244">
      <style:paragraph-properties fo:text-align="center"/>
    </style:style>
    <style:style style:family="table-cell" style:name="a246">
      <style:table-cell-properties style:vertical-align="middle" fo:padding-top="0.05in" fo:padding-bottom="0.05in" fo:padding-left="0.1in" fo:padding-right="0.1in"/>
      <style:paragraph-properties style:writing-mode="lr-tb"/>
    </style:style>
    <style:style style:family="table-cell" style:name="a300">
      <style:table-cell-properties style:vertical-align="middle" fo:padding-top="0.05in" fo:padding-bottom="0.05in" fo:padding-left="0.1in" fo:padding-right="0.1in"/>
      <style:paragraph-properties style:writing-mode="lr-tb"/>
    </style:style>
    <style:style style:family="text" style:name="a247">
      <style:text-properties fo:font-size="0.125in" style:font-size-asian="0.125in" style:font-size-complex="0.125in" fo:language="en" fo:country="GB"/>
    </style:style>
    <style:style style:family="text" style:name="a301">
      <style:text-properties fo:font-size="0.125in" style:font-size-asian="0.125in" style:font-size-complex="0.125in" fo:language="en" fo:country="GB"/>
    </style:style>
    <style:style style:family="text" style:name="a248">
      <style:text-properties fo:font-size="0.125in" style:font-size-asian="0.125in" style:font-size-complex="0.125in" fo:language="en" fo:country="GB"/>
    </style:style>
    <style:style style:family="text" style:name="a302">
      <style:text-properties fo:font-size="0.125in" style:font-size-asian="0.125in" style:font-size-complex="0.125in" fo:language="en" fo:country="GB"/>
    </style:style>
    <style:style style:family="paragraph" style:name="a249">
      <style:paragraph-properties fo:text-align="center"/>
    </style:style>
    <style:style style:family="paragraph" style:name="a303">
      <style:paragraph-properties fo:text-align="center"/>
    </style:style>
    <style:style style:family="table-cell" style:name="a305">
      <style:table-cell-properties style:vertical-align="middle" fo:padding-top="0.05in" fo:padding-bottom="0.05in" fo:padding-left="0.1in" fo:padding-right="0.1in"/>
      <style:paragraph-properties style:writing-mode="lr-tb"/>
    </style:style>
    <style:style style:family="text" style:name="a306">
      <style:text-properties fo:font-size="0.125in" style:font-size-asian="0.125in" style:font-size-complex="0.125in" fo:language="en" fo:country="GB"/>
    </style:style>
    <style:style style:family="text" style:name="a307">
      <style:text-properties fo:font-size="0.125in" style:font-size-asian="0.125in" style:font-size-complex="0.125in" fo:language="en" fo:country="GB"/>
    </style:style>
    <style:style style:family="paragraph" style:name="a308">
      <style:paragraph-properties fo:text-align="center"/>
    </style:style>
    <style:style style:family="text" style:name="a190">
      <style:text-properties fo:font-size="0.125in" style:font-size-asian="0.125in" style:font-size-complex="0.125in" fo:language="en" fo:country="GB"/>
    </style:style>
    <style:style style:family="text" style:name="a191">
      <style:text-properties fo:font-size="0.125in" style:font-size-asian="0.125in" style:font-size-complex="0.125in" fo:language="en" fo:country="GB"/>
    </style:style>
    <style:style style:family="paragraph" style:name="a192">
      <style:paragraph-properties fo:text-align="center"/>
    </style:style>
    <style:style style:family="table-cell" style:name="a194">
      <style:table-cell-properties style:vertical-align="middle" fo:padding-top="0.05in" fo:padding-bottom="0.05in" fo:padding-left="0.1in" fo:padding-right="0.1in"/>
      <style:paragraph-properties style:writing-mode="lr-tb"/>
    </style:style>
    <style:style style:family="text" style:name="a195">
      <style:text-properties fo:font-size="0.125in" style:font-size-asian="0.125in" style:font-size-complex="0.125in" fo:language="en" fo:country="GB"/>
    </style:style>
    <style:style style:family="text" style:name="a196">
      <style:text-properties fo:font-size="0.125in" style:font-size-asian="0.125in" style:font-size-complex="0.125in" fo:language="en" fo:country="GB"/>
    </style:style>
    <style:style style:family="paragraph" style:name="a197">
      <style:paragraph-properties fo:text-align="center"/>
    </style:style>
    <style:style style:family="table-cell" style:name="a251">
      <style:table-cell-properties style:vertical-align="middle" fo:padding-top="0.05in" fo:padding-bottom="0.05in" fo:padding-left="0.1in" fo:padding-right="0.1in"/>
      <style:paragraph-properties style:writing-mode="lr-tb"/>
    </style:style>
    <style:style style:family="table-row" style:name="a252">
      <style:table-row-properties style:row-height="0.40556in"/>
    </style:style>
    <style:style style:family="table-cell" style:name="a199">
      <style:table-cell-properties style:vertical-align="middle" fo:padding-top="0.05in" fo:padding-bottom="0.05in" fo:padding-left="0.1in" fo:padding-right="0.1in"/>
      <style:paragraph-properties style:writing-mode="lr-tb"/>
    </style:style>
    <style:style style:family="text" style:name="a253">
      <style:text-properties fo:font-size="0.125in" style:font-size-asian="0.125in" style:font-size-complex="0.125in" fo:language="en" fo:country="GB" fo:font-weight="bold" style:font-weight-asian="bold" style:font-weight-complex="bold"/>
    </style:style>
    <style:style style:family="paragraph" style:name="a254">
      <style:paragraph-properties/>
    </style:style>
    <style:style style:family="table-cell" style:name="a310">
      <style:table-cell-properties style:vertical-align="middle" fo:padding-top="0.05in" fo:padding-bottom="0.05in" fo:padding-left="0.1in" fo:padding-right="0.1in"/>
      <style:paragraph-properties style:writing-mode="lr-tb"/>
    </style:style>
    <style:style style:family="table-cell" style:name="a256">
      <style:table-cell-properties style:vertical-align="middle" fo:padding-top="0.05in" fo:padding-bottom="0.05in" fo:padding-left="0.1in" fo:padding-right="0.1in"/>
      <style:paragraph-properties style:writing-mode="lr-tb"/>
    </style:style>
    <style:style style:family="text" style:name="a311">
      <style:text-properties fo:font-size="0.125in" style:font-size-asian="0.125in" style:font-size-complex="0.125in" fo:language="en" fo:country="GB"/>
    </style:style>
    <style:style style:family="text" style:name="a257">
      <style:text-properties fo:font-size="0.125in" style:font-size-asian="0.125in" style:font-size-complex="0.125in" fo:language="en" fo:country="GB"/>
    </style:style>
    <style:style style:family="text" style:name="a312">
      <style:text-properties fo:font-size="0.125in" style:font-size-asian="0.125in" style:font-size-complex="0.125in" fo:language="en" fo:country="GB"/>
    </style:style>
    <style:style style:family="text" style:name="a258">
      <style:text-properties fo:font-size="0.125in" style:font-size-asian="0.125in" style:font-size-complex="0.125in" fo:language="en" fo:country="GB"/>
    </style:style>
    <style:style style:family="paragraph" style:name="a313">
      <style:paragraph-properties fo:text-align="center"/>
    </style:style>
    <style:style style:family="text" style:name="a259">
      <style:text-properties fo:font-size="0.125in" style:font-size-asian="0.125in" style:font-size-complex="0.125in" fo:language="en" fo:country="GB"/>
    </style:style>
    <style:style style:family="table-cell" style:name="a315">
      <style:table-cell-properties style:vertical-align="middle" fo:padding-top="0.05in" fo:padding-bottom="0.05in" fo:padding-left="0.1in" fo:padding-right="0.1in"/>
      <style:paragraph-properties style:writing-mode="lr-tb"/>
    </style:style>
    <style:style style:family="text" style:name="a316">
      <style:text-properties fo:font-size="0.125in" style:font-size-asian="0.125in" style:font-size-complex="0.125in" fo:language="en" fo:country="GB"/>
    </style:style>
    <style:style style:family="text" style:name="a317">
      <style:text-properties fo:font-size="0.125in" style:font-size-asian="0.125in" style:font-size-complex="0.125in" fo:language="en" fo:country="GB"/>
    </style:style>
    <style:style style:family="paragraph" style:name="a318">
      <style:paragraph-properties fo:text-align="center"/>
    </style:style>
    <style:style style:family="graphic" style:name="a100">
      <style:graphic-properties fo:wrap-option="wrap" fo:padding-top="0.05in" fo:padding-bottom="0.05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1">
      <style:text-properties fo:font-variant="normal" fo:text-transform="none" fo:color="#fc6e0d" style:text-line-through-type="none" style:text-line-through-style="none" style:text-line-through-width="auto" style:text-line-through-color="font-color" style:text-position="0% 100%" fo:font-family="Montserrat" style:font-pitch="variable" fo:font-size="0.33333in" style:font-size-asian="0.33333in" style:font-size-complex="0.33333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02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3">
      <style:graphic-properties fo:wrap-option="wrap" fo:padding-top="0.05in" fo:padding-bottom="0.05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able" style:name="a104">
      <style:table-properties style:writing-mode="lr-tb"/>
    </style:style>
    <style:style style:family="table-column" style:name="a105">
      <style:table-column-properties style:column-width="0.7385in"/>
    </style:style>
    <style:style style:family="table-column" style:name="a106">
      <style:table-column-properties style:column-width="0.93961in"/>
    </style:style>
    <style:style style:family="table-column" style:name="a107">
      <style:table-column-properties style:column-width="1.08824in"/>
    </style:style>
    <text:list-style style:name="a346"/>
    <text:list-style style:name="a123"/>
    <text:list-style style:name="a282"/>
    <text:list-style style:name="a127"/>
    <text:list-style style:name="a314"/>
    <text:list-style style:name="a287"/>
    <text:list-style style:name="a250"/>
    <text:list-style style:name="a319"/>
    <text:list-style style:name="a255"/>
    <text:list-style style:name="a193"/>
    <text:list-style style:name="a410">
      <text:list-level-style-bullet text:level="1" text:bullet-char="•">
        <style:list-level-properties text:space-before="0in" text:min-label-width="0.1875in"/>
        <style:text-properties fo:color="#fc6e0d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1875in"/>
        <style:text-properties fo:color="#fc6e0d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1875in"/>
        <style:text-properties fo:color="#fc6e0d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1875in"/>
        <style:text-properties fo:color="#fc6e0d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1875in"/>
        <style:text-properties fo:color="#fc6e0d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1875in"/>
        <style:text-properties fo:color="#fc6e0d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1875in"/>
        <style:text-properties fo:color="#fc6e0d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1875in"/>
        <style:text-properties fo:color="#fc6e0d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1875in"/>
        <style:text-properties fo:color="#fc6e0d" fo:font-family="Arial" style:font-family-generic="swiss" style:font-pitch="variable" fo:font-size="100%"/>
      </text:list-level-style-bullet>
    </text:list-style>
    <text:list-style style:name="a225"/>
    <text:list-style style:name="a383"/>
    <text:list-style style:name="a198"/>
    <text:list-style style:name="a162"/>
    <text:list-style style:name="a414">
      <text:list-level-style-bullet text:level="1" text:bullet-char="•">
        <style:list-level-properties text:space-before="0in" text:min-label-width="0.1875in"/>
        <style:text-properties fo:color="#fc6e0d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1875in"/>
        <style:text-properties fo:color="#fc6e0d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1875in"/>
        <style:text-properties fo:color="#fc6e0d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1875in"/>
        <style:text-properties fo:color="#fc6e0d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1875in"/>
        <style:text-properties fo:color="#fc6e0d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1875in"/>
        <style:text-properties fo:color="#fc6e0d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1875in"/>
        <style:text-properties fo:color="#fc6e0d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1875in"/>
        <style:text-properties fo:color="#fc6e0d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1875in"/>
        <style:text-properties fo:color="#fc6e0d" fo:font-family="Arial" style:font-family-generic="swiss" style:font-pitch="variable" fo:font-size="100%"/>
      </text:list-level-style-bullet>
    </text:list-style>
    <text:list-style style:name="a388"/>
    <text:list-style style:name="a351"/>
    <text:list-style style:name="a418">
      <text:list-level-style-bullet text:level="1" text:bullet-char="•">
        <style:list-level-properties text:space-before="0in" text:min-label-width="0.1875in"/>
        <style:text-properties fo:color="#fc6e0d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1875in"/>
        <style:text-properties fo:color="#fc6e0d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1875in"/>
        <style:text-properties fo:color="#fc6e0d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1875in"/>
        <style:text-properties fo:color="#fc6e0d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1875in"/>
        <style:text-properties fo:color="#fc6e0d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1875in"/>
        <style:text-properties fo:color="#fc6e0d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1875in"/>
        <style:text-properties fo:color="#fc6e0d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1875in"/>
        <style:text-properties fo:color="#fc6e0d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1875in"/>
        <style:text-properties fo:color="#fc6e0d" fo:font-family="Arial" style:font-family-generic="swiss" style:font-pitch="variable" fo:font-size="100%"/>
      </text:list-level-style-bullet>
    </text:list-style>
    <text:list-style style:name="a167"/>
    <text:list-style style:name="a131"/>
    <text:list-style style:name="a356"/>
    <text:list-style style:name="a135"/>
    <text:list-style style:name="a292"/>
    <text:list-style style:name="a139"/>
    <text:list-style style:name="a324"/>
    <text:list-style style:name="a299"/>
    <text:list-style style:name="a262"/>
    <text:list-style style:name="a329"/>
    <text:list-style style:name="a267"/>
    <text:list-style style:name="a230"/>
    <text:list-style style:name="a235"/>
    <text:list-style style:name="a393"/>
    <text:list-style style:name="a422">
      <text:list-level-style-bullet text:level="1" text:bullet-char="•">
        <style:list-level-properties text:space-before="0in" text:min-label-width="0.1875in"/>
        <style:text-properties fo:color="#fc6e0d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1875in"/>
        <style:text-properties fo:color="#fc6e0d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1875in"/>
        <style:text-properties fo:color="#fc6e0d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1875in"/>
        <style:text-properties fo:color="#fc6e0d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1875in"/>
        <style:text-properties fo:color="#fc6e0d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1875in"/>
        <style:text-properties fo:color="#fc6e0d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1875in"/>
        <style:text-properties fo:color="#fc6e0d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1875in"/>
        <style:text-properties fo:color="#fc6e0d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1875in"/>
        <style:text-properties fo:color="#fc6e0d" fo:font-family="Arial" style:font-family-generic="swiss" style:font-pitch="variable" fo:font-size="100%"/>
      </text:list-level-style-bullet>
    </text:list-style>
    <text:list-style style:name="a172"/>
    <text:list-style style:name="a398"/>
    <text:list-style style:name="a426">
      <text:list-level-style-bullet text:level="1" text:bullet-char="•">
        <style:list-level-properties text:space-before="0in" text:min-label-width="0.1875in"/>
        <style:text-properties fo:color="#fc6e0d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1875in"/>
        <style:text-properties fo:color="#fc6e0d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1875in"/>
        <style:text-properties fo:color="#fc6e0d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1875in"/>
        <style:text-properties fo:color="#fc6e0d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1875in"/>
        <style:text-properties fo:color="#fc6e0d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1875in"/>
        <style:text-properties fo:color="#fc6e0d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1875in"/>
        <style:text-properties fo:color="#fc6e0d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1875in"/>
        <style:text-properties fo:color="#fc6e0d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1875in"/>
        <style:text-properties fo:color="#fc6e0d" fo:font-family="Arial" style:font-family-generic="swiss" style:font-pitch="variable" fo:font-size="100%"/>
      </text:list-level-style-bullet>
    </text:list-style>
    <text:list-style style:name="a203"/>
    <text:list-style style:name="a361"/>
    <text:list-style style:name="a177"/>
    <text:list-style style:name="a208"/>
    <text:list-style style:name="a366"/>
    <text:list-style style:name="a144"/>
    <text:list-style style:name="a336"/>
    <text:list-style style:name="a115"/>
    <text:list-style style:name="a272"/>
    <text:list-style style:name="a119"/>
    <text:list-style style:name="a304"/>
    <text:list-style style:name="a277"/>
    <text:list-style style:name="a240"/>
    <text:list-style style:name="a309"/>
    <text:list-style style:name="a245"/>
    <text:list-style style:name="a182"/>
    <text:list-style style:name="a213"/>
    <text:list-style style:name="a188"/>
    <text:list-style style:name="a373"/>
    <text:list-style style:name="a218"/>
    <text:list-style style:name="a152"/>
    <text:list-style style:name="a378"/>
    <text:list-style style:name="a406">
      <text:list-level-style-bullet text:level="1" text:bullet-char="•">
        <style:list-level-properties text:space-before="0in" text:min-label-width="0.1875in"/>
        <style:text-properties fo:color="#fc6e0d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1875in"/>
        <style:text-properties fo:color="#fc6e0d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1875in"/>
        <style:text-properties fo:color="#fc6e0d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1875in"/>
        <style:text-properties fo:color="#fc6e0d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1875in"/>
        <style:text-properties fo:color="#fc6e0d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1875in"/>
        <style:text-properties fo:color="#fc6e0d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1875in"/>
        <style:text-properties fo:color="#fc6e0d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1875in"/>
        <style:text-properties fo:color="#fc6e0d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1875in"/>
        <style:text-properties fo:color="#fc6e0d" fo:font-family="Arial" style:font-family-generic="swiss" style:font-pitch="variable" fo:font-size="100%"/>
      </text:list-level-style-bullet>
    </text:list-style>
    <text:list-style style:name="a341"/>
    <text:list-style style:name="a157"/>
  </office:automatic-styles>
  <office:body>
    <office:presentation>
      <draw:page draw:name="Slide1" draw:style-name="a81" draw:master-page-name="Master1-Layout1-cust-1_Title-Slide" presentation:presentation-page-layout-name="Master1-PPL1" draw:id="Slide-256">
        <draw:frame draw:id="id16" draw:style-name="a84" draw:name="TextBox 3" svg:x="0.62963in" svg:y="3.78465in" svg:width="5.73879in" svg:height="0.84147in">
          <draw:text-box>
            <text:p text:style-name="a83" text:class-names="" text:cond-style-name=""><text:span text:style-name="a82" text:class-names="">G-Cloud Specialist Cloud Services</text:span></text:p>
          </draw:text-box>
          <svg:title/>
          <svg:desc/>
        </draw:frame>
        <draw:frame draw:id="id17" draw:style-name="a87" draw:name="TextBox 4" svg:x="0.62963in" svg:y="4.83159in" svg:width="5.73879in" svg:height="1.30544in">
          <draw:text-box>
            <text:p text:style-name="a86" text:class-names="" text:cond-style-name=""><text:span text:style-name="a85" text:class-names="">Enfuse Group Pricing</text:span></text:p>
          </draw:text-box>
          <svg:title/>
          <svg:desc/>
        </draw:frame>
      </draw:page>
      <draw:page draw:name="Slide2" draw:style-name="a88" draw:master-page-name="Master1-Layout2-cust-Title-Slide" presentation:presentation-page-layout-name="Master1-PPL2" draw:id="Slide-257">
        <draw:frame draw:id="id18" draw:style-name="a91" draw:name="TextBox 17" svg:x="0.43954in" svg:y="0.57888in" svg:width="5.81693in" svg:height="0.6748in">
          <draw:text-box>
            <text:p text:style-name="a90" text:class-names="" text:cond-style-name=""><text:span text:style-name="a89" text:class-names="">G-Cloud Specialist <text:line-break/>Cloud Services</text:span></text:p>
          </draw:text-box>
          <svg:title/>
          <svg:desc/>
        </draw:frame>
        <draw:frame draw:id="id19" draw:style-name="a100" draw:name="TextBox 18" svg:x="0.43954in" svg:y="2.1278in" svg:width="6.6745in" svg:height="0.54867in">
          <draw:text-box>
            <text:p text:style-name="a99" text:class-names="" text:cond-style-name=""><text:span text:style-name="a92" text:class-names="">The table below shows our SFIA rate card applicable to all<text:s text:c="1"/></text:span><text:span text:style-name="a93" text:class-names="">Enfuse</text:span><text:span text:style-name="a94" text:class-names=""><text:s text:c="1"/>Group G-Cloud<text:s text:c="1"/></text:span><text:span text:style-name="a95" text:class-names="">1</text:span><text:span text:style-name="a96" text:class-names="">5</text:span><text:span text:style-name="a97" text:class-names=""><text:s text:c="1"/></text:span><text:span text:style-name="a98" text:class-names="">services.<text:s text:c="1"/></text:span></text:p>
          </draw:text-box>
          <svg:title/>
          <svg:desc/>
        </draw:frame>
        <draw:frame draw:id="id20" draw:style-name="a103" draw:name="TextBox 19" svg:x="0.43954in" svg:y="1.33701in" svg:width="5.81693in" svg:height="0.6748in">
          <draw:text-box>
            <text:p text:style-name="a102" text:class-names="" text:cond-style-name=""><text:span text:style-name="a101" text:class-names="">Enfuse Group Pricing</text:span></text:p>
          </draw:text-box>
          <svg:title/>
          <svg:desc/>
        </draw:frame>
        <draw:frame draw:id="id21" draw:name="Table 23" svg:x="0.43954in" svg:y="2.75669in" svg:width="6.6745in" svg:height="3.6778in">
          <table:table table:style-name="a104" table:template-name="{9DCAF9ED-07DC-4A11-8D7F-57B35C25682E}" table:use-banding-columns-styles="false" table:use-banding-rows-styles="true" table:use-first-column-styles="false" table:use-first-row-styles="true" table:use-last-column-styles="false" table:use-last-row-styles="false">
            <table:table-column table:style-name="a105" table:default-cell-style-name=""/>
            <table:table-column table:style-name="a106" table:default-cell-style-name=""/>
            <table:table-column table:style-name="a107" table:default-cell-style-name=""/>
            <table:table-column table:style-name="a108" table:default-cell-style-name=""/>
            <table:table-column table:style-name="a109" table:default-cell-style-name=""/>
            <table:table-column table:style-name="a110" table:default-cell-style-name=""/>
            <table:table-column table:style-name="a111" table:default-cell-style-name=""/>
            <table:table-row table:style-name="a112" table:default-cell-style-name="">
              <table:table-cell table:style-name="a116">
                <text:list text:style-name="a115">
                  <text:list-item>
                    <text:p text:style-name="a114" text:class-names="" text:cond-style-name=""><text:span text:style-name="a113" text:class-names=""/></text:p>
                  </text:list-item>
                </text:list>
              </table:table-cell>
              <table:table-cell table:style-name="a120">
                <text:list text:style-name="a119">
                  <text:list-item>
                    <text:p text:style-name="a118" text:class-names="" text:cond-style-name=""><text:span text:style-name="a117" text:class-names="">Strategy and Architecture</text:span></text:p>
                  </text:list-item>
                </text:list>
              </table:table-cell>
              <table:table-cell table:style-name="a124">
                <text:list text:style-name="a123">
                  <text:list-item>
                    <text:p text:style-name="a122" text:class-names="" text:cond-style-name=""><text:span text:style-name="a121" text:class-names="">Change and Transformation</text:span></text:p>
                  </text:list-item>
                </text:list>
              </table:table-cell>
              <table:table-cell table:style-name="a128">
                <text:list text:style-name="a127">
                  <text:list-item>
                    <text:p text:style-name="a126" text:class-names="" text:cond-style-name=""><text:span text:style-name="a125" text:class-names="">Development and Implementation</text:span></text:p>
                  </text:list-item>
                </text:list>
              </table:table-cell>
              <table:table-cell table:style-name="a132">
                <text:list text:style-name="a131">
                  <text:list-item>
                    <text:p text:style-name="a130" text:class-names="" text:cond-style-name=""><text:span text:style-name="a129" text:class-names="">Delivery and Operation</text:span></text:p>
                  </text:list-item>
                </text:list>
              </table:table-cell>
              <table:table-cell table:style-name="a136">
                <text:list text:style-name="a135">
                  <text:list-item>
                    <text:p text:style-name="a134" text:class-names="" text:cond-style-name=""><text:span text:style-name="a133" text:class-names="">People and Skills</text:span></text:p>
                  </text:list-item>
                </text:list>
              </table:table-cell>
              <table:table-cell table:style-name="a140">
                <text:list text:style-name="a139">
                  <text:list-item>
                    <text:p text:style-name="a138" text:class-names="" text:cond-style-name=""><text:span text:style-name="a137" text:class-names="">Relationships and Engagement</text:span></text:p>
                  </text:list-item>
                </text:list>
              </table:table-cell>
            </table:table-row>
            <table:table-row table:style-name="a141" table:default-cell-style-name="">
              <table:table-cell table:style-name="a145">
                <text:list text:style-name="a144">
                  <text:list-item>
                    <text:p text:style-name="a143" text:class-names="" text:cond-style-name=""><text:span text:style-name="a142" text:class-names="">1. Follow</text:span></text:p>
                  </text:list-item>
                </text:list>
              </table:table-cell>
              <table:table-cell table:style-name="a153">
                <text:list text:style-name="a152">
                  <text:list-item>
                    <text:p text:style-name="a151" text:class-names="" text:cond-style-name=""><text:span text:style-name="a146" text:class-names="">£</text:span><text:span text:style-name="a147" text:class-names="">5</text:span><text:span text:style-name="a148" text:class-names="">7</text:span><text:span text:style-name="a149" text:class-names="">0</text:span><text:span text:style-name="a150" text:class-names=""/></text:p>
                  </text:list-item>
                </text:list>
              </table:table-cell>
              <table:table-cell table:style-name="a158">
                <text:list text:style-name="a157">
                  <text:list-item>
                    <text:p text:style-name="a156" text:class-names="" text:cond-style-name=""><text:span text:style-name="a154" text:class-names="">£570</text:span><text:span text:style-name="a155" text:class-names=""/></text:p>
                  </text:list-item>
                </text:list>
              </table:table-cell>
              <table:table-cell table:style-name="a163">
                <text:list text:style-name="a162">
                  <text:list-item>
                    <text:p text:style-name="a161" text:class-names="" text:cond-style-name=""><text:span text:style-name="a159" text:class-names="">£570</text:span><text:span text:style-name="a160" text:class-names=""/></text:p>
                  </text:list-item>
                </text:list>
              </table:table-cell>
              <table:table-cell table:style-name="a168">
                <text:list text:style-name="a167">
                  <text:list-item>
                    <text:p text:style-name="a166" text:class-names="" text:cond-style-name=""><text:span text:style-name="a164" text:class-names="">£570</text:span><text:span text:style-name="a165" text:class-names=""/></text:p>
                  </text:list-item>
                </text:list>
              </table:table-cell>
              <table:table-cell table:style-name="a173">
                <text:list text:style-name="a172">
                  <text:list-item>
                    <text:p text:style-name="a171" text:class-names="" text:cond-style-name=""><text:span text:style-name="a169" text:class-names="">£570</text:span><text:span text:style-name="a170" text:class-names=""/></text:p>
                  </text:list-item>
                </text:list>
              </table:table-cell>
              <table:table-cell table:style-name="a178">
                <text:list text:style-name="a177">
                  <text:list-item>
                    <text:p text:style-name="a176" text:class-names="" text:cond-style-name=""><text:span text:style-name="a174" text:class-names="">£570</text:span><text:span text:style-name="a175" text:class-names=""/></text:p>
                  </text:list-item>
                </text:list>
              </table:table-cell>
            </table:table-row>
            <table:table-row table:style-name="a179" table:default-cell-style-name="">
              <table:table-cell table:style-name="a183">
                <text:list text:style-name="a182">
                  <text:list-item>
                    <text:p text:style-name="a181" text:class-names="" text:cond-style-name=""><text:span text:style-name="a180" text:class-names="">2. Assist</text:span></text:p>
                  </text:list-item>
                </text:list>
              </table:table-cell>
              <table:table-cell table:style-name="a189">
                <text:list text:style-name="a188">
                  <text:list-item>
                    <text:p text:style-name="a187" text:class-names="" text:cond-style-name=""><text:span text:style-name="a184" text:class-names="">£</text:span><text:span text:style-name="a185" text:class-names="">720</text:span><text:span text:style-name="a186" text:class-names=""/></text:p>
                  </text:list-item>
                </text:list>
              </table:table-cell>
              <table:table-cell table:style-name="a194">
                <text:list text:style-name="a193">
                  <text:list-item>
                    <text:p text:style-name="a192" text:class-names="" text:cond-style-name=""><text:span text:style-name="a190" text:class-names="">£720</text:span><text:span text:style-name="a191" text:class-names=""/></text:p>
                  </text:list-item>
                </text:list>
              </table:table-cell>
              <table:table-cell table:style-name="a199">
                <text:list text:style-name="a198">
                  <text:list-item>
                    <text:p text:style-name="a197" text:class-names="" text:cond-style-name=""><text:span text:style-name="a195" text:class-names="">£720</text:span><text:span text:style-name="a196" text:class-names=""/></text:p>
                  </text:list-item>
                </text:list>
              </table:table-cell>
              <table:table-cell table:style-name="a204">
                <text:list text:style-name="a203">
                  <text:list-item>
                    <text:p text:style-name="a202" text:class-names="" text:cond-style-name=""><text:span text:style-name="a200" text:class-names="">£720</text:span><text:span text:style-name="a201" text:class-names=""/></text:p>
                  </text:list-item>
                </text:list>
              </table:table-cell>
              <table:table-cell table:style-name="a209">
                <text:list text:style-name="a208">
                  <text:list-item>
                    <text:p text:style-name="a207" text:class-names="" text:cond-style-name=""><text:span text:style-name="a205" text:class-names="">£720</text:span><text:span text:style-name="a206" text:class-names=""/></text:p>
                  </text:list-item>
                </text:list>
              </table:table-cell>
              <table:table-cell table:style-name="a214">
                <text:list text:style-name="a213">
                  <text:list-item>
                    <text:p text:style-name="a212" text:class-names="" text:cond-style-name=""><text:span text:style-name="a210" text:class-names="">£720</text:span><text:span text:style-name="a211" text:class-names=""/></text:p>
                  </text:list-item>
                </text:list>
              </table:table-cell>
            </table:table-row>
            <table:table-row table:style-name="a215" table:default-cell-style-name="">
              <table:table-cell table:style-name="a219">
                <text:list text:style-name="a218">
                  <text:list-item>
                    <text:p text:style-name="a217" text:class-names="" text:cond-style-name=""><text:span text:style-name="a216" text:class-names="">3. Apply</text:span></text:p>
                  </text:list-item>
                </text:list>
              </table:table-cell>
              <table:table-cell table:style-name="a226">
                <text:list text:style-name="a225">
                  <text:list-item>
                    <text:p text:style-name="a224" text:class-names="" text:cond-style-name=""><text:span text:style-name="a220" text:class-names="">£</text:span><text:span text:style-name="a221" text:class-names="">8</text:span><text:span text:style-name="a222" text:class-names="">80</text:span><text:span text:style-name="a223" text:class-names=""/></text:p>
                  </text:list-item>
                </text:list>
              </table:table-cell>
              <table:table-cell table:style-name="a231">
                <text:list text:style-name="a230">
                  <text:list-item>
                    <text:p text:style-name="a229" text:class-names="" text:cond-style-name=""><text:span text:style-name="a227" text:class-names="">£880</text:span><text:span text:style-name="a228" text:class-names=""/></text:p>
                  </text:list-item>
                </text:list>
              </table:table-cell>
              <table:table-cell table:style-name="a236">
                <text:list text:style-name="a235">
                  <text:list-item>
                    <text:p text:style-name="a234" text:class-names="" text:cond-style-name=""><text:span text:style-name="a232" text:class-names="">£880</text:span><text:span text:style-name="a233" text:class-names=""/></text:p>
                  </text:list-item>
                </text:list>
              </table:table-cell>
              <table:table-cell table:style-name="a241">
                <text:list text:style-name="a240">
                  <text:list-item>
                    <text:p text:style-name="a239" text:class-names="" text:cond-style-name=""><text:span text:style-name="a237" text:class-names="">£880</text:span><text:span text:style-name="a238" text:class-names=""/></text:p>
                  </text:list-item>
                </text:list>
              </table:table-cell>
              <table:table-cell table:style-name="a246">
                <text:list text:style-name="a245">
                  <text:list-item>
                    <text:p text:style-name="a244" text:class-names="" text:cond-style-name=""><text:span text:style-name="a242" text:class-names="">£880</text:span><text:span text:style-name="a243" text:class-names=""/></text:p>
                  </text:list-item>
                </text:list>
              </table:table-cell>
              <table:table-cell table:style-name="a251">
                <text:list text:style-name="a250">
                  <text:list-item>
                    <text:p text:style-name="a249" text:class-names="" text:cond-style-name=""><text:span text:style-name="a247" text:class-names="">£880</text:span><text:span text:style-name="a248" text:class-names=""/></text:p>
                  </text:list-item>
                </text:list>
              </table:table-cell>
            </table:table-row>
            <table:table-row table:style-name="a252" table:default-cell-style-name="">
              <table:table-cell table:style-name="a256">
                <text:list text:style-name="a255">
                  <text:list-item>
                    <text:p text:style-name="a254" text:class-names="" text:cond-style-name=""><text:span text:style-name="a253" text:class-names="">4. Enable</text:span></text:p>
                  </text:list-item>
                </text:list>
              </table:table-cell>
              <table:table-cell table:style-name="a263">
                <text:list text:style-name="a262">
                  <text:list-item>
                    <text:p text:style-name="a261" text:class-names="" text:cond-style-name=""><text:span text:style-name="a257" text:class-names="">£</text:span><text:span text:style-name="a258" text:class-names="">1,</text:span><text:span text:style-name="a259" text:class-names="">200</text:span><text:span text:style-name="a260" text:class-names=""/></text:p>
                  </text:list-item>
                </text:list>
              </table:table-cell>
              <table:table-cell table:style-name="a268">
                <text:list text:style-name="a267">
                  <text:list-item>
                    <text:p text:style-name="a266" text:class-names="" text:cond-style-name=""><text:span text:style-name="a264" text:class-names="">£1,200</text:span><text:span text:style-name="a265" text:class-names=""/></text:p>
                  </text:list-item>
                </text:list>
              </table:table-cell>
              <table:table-cell table:style-name="a273">
                <text:list text:style-name="a272">
                  <text:list-item>
                    <text:p text:style-name="a271" text:class-names="" text:cond-style-name=""><text:span text:style-name="a269" text:class-names="">£1,200</text:span><text:span text:style-name="a270" text:class-names=""/></text:p>
                  </text:list-item>
                </text:list>
              </table:table-cell>
              <table:table-cell table:style-name="a278">
                <text:list text:style-name="a277">
                  <text:list-item>
                    <text:p text:style-name="a276" text:class-names="" text:cond-style-name=""><text:span text:style-name="a274" text:class-names="">£1,200</text:span><text:span text:style-name="a275" text:class-names=""/></text:p>
                  </text:list-item>
                </text:list>
              </table:table-cell>
              <table:table-cell table:style-name="a283">
                <text:list text:style-name="a282">
                  <text:list-item>
                    <text:p text:style-name="a281" text:class-names="" text:cond-style-name=""><text:span text:style-name="a279" text:class-names="">£1,200</text:span><text:span text:style-name="a280" text:class-names=""/></text:p>
                  </text:list-item>
                </text:list>
              </table:table-cell>
              <table:table-cell table:style-name="a288">
                <text:list text:style-name="a287">
                  <text:list-item>
                    <text:p text:style-name="a286" text:class-names="" text:cond-style-name=""><text:span text:style-name="a284" text:class-names="">£1,200</text:span><text:span text:style-name="a285" text:class-names=""/></text:p>
                  </text:list-item>
                </text:list>
              </table:table-cell>
            </table:table-row>
            <table:table-row table:style-name="a289" table:default-cell-style-name="">
              <table:table-cell table:style-name="a293">
                <text:list text:style-name="a292">
                  <text:list-item>
                    <text:p text:style-name="a291" text:class-names="" text:cond-style-name=""><text:span text:style-name="a290" text:class-names="">5. Ensure or advise</text:span></text:p>
                  </text:list-item>
                </text:list>
              </table:table-cell>
              <table:table-cell table:style-name="a300">
                <text:list text:style-name="a299">
                  <text:list-item>
                    <text:p text:style-name="a298" text:class-names="" text:cond-style-name=""><text:span text:style-name="a294" text:class-names="">£</text:span><text:span text:style-name="a295" text:class-names="">1,4</text:span><text:span text:style-name="a296" text:class-names="">60</text:span><text:span text:style-name="a297" text:class-names=""/></text:p>
                  </text:list-item>
                </text:list>
              </table:table-cell>
              <table:table-cell table:style-name="a305">
                <text:list text:style-name="a304">
                  <text:list-item>
                    <text:p text:style-name="a303" text:class-names="" text:cond-style-name=""><text:span text:style-name="a301" text:class-names="">£1,460</text:span><text:span text:style-name="a302" text:class-names=""/></text:p>
                  </text:list-item>
                </text:list>
              </table:table-cell>
              <table:table-cell table:style-name="a310">
                <text:list text:style-name="a309">
                  <text:list-item>
                    <text:p text:style-name="a308" text:class-names="" text:cond-style-name=""><text:span text:style-name="a306" text:class-names="">£1,460</text:span><text:span text:style-name="a307" text:class-names=""/></text:p>
                  </text:list-item>
                </text:list>
              </table:table-cell>
              <table:table-cell table:style-name="a315">
                <text:list text:style-name="a314">
                  <text:list-item>
                    <text:p text:style-name="a313" text:class-names="" text:cond-style-name=""><text:span text:style-name="a311" text:class-names="">£1,460</text:span><text:span text:style-name="a312" text:class-names=""/></text:p>
                  </text:list-item>
                </text:list>
              </table:table-cell>
              <table:table-cell table:style-name="a320">
                <text:list text:style-name="a319">
                  <text:list-item>
                    <text:p text:style-name="a318" text:class-names="" text:cond-style-name=""><text:span text:style-name="a316" text:class-names="">£1,460</text:span><text:span text:style-name="a317" text:class-names=""/></text:p>
                  </text:list-item>
                </text:list>
              </table:table-cell>
              <table:table-cell table:style-name="a325">
                <text:list text:style-name="a324">
                  <text:list-item>
                    <text:p text:style-name="a323" text:class-names="" text:cond-style-name=""><text:span text:style-name="a321" text:class-names="">£1,460</text:span><text:span text:style-name="a322" text:class-names=""/></text:p>
                  </text:list-item>
                </text:list>
              </table:table-cell>
            </table:table-row>
            <table:table-row table:style-name="a326" table:default-cell-style-name="">
              <table:table-cell table:style-name="a330">
                <text:list text:style-name="a329">
                  <text:list-item>
                    <text:p text:style-name="a328" text:class-names="" text:cond-style-name=""><text:span text:style-name="a327" text:class-names="">6. Initiate or influence</text:span></text:p>
                  </text:list-item>
                </text:list>
              </table:table-cell>
              <table:table-cell table:style-name="a337">
                <text:list text:style-name="a336">
                  <text:list-item>
                    <text:p text:style-name="a335" text:class-names="" text:cond-style-name=""><text:span text:style-name="a331" text:class-names="">£</text:span><text:span text:style-name="a332" text:class-names="">1,8</text:span><text:span text:style-name="a333" text:class-names="">70</text:span><text:span text:style-name="a334" text:class-names=""/></text:p>
                  </text:list-item>
                </text:list>
              </table:table-cell>
              <table:table-cell table:style-name="a342">
                <text:list text:style-name="a341">
                  <text:list-item>
                    <text:p text:style-name="a340" text:class-names="" text:cond-style-name=""><text:span text:style-name="a338" text:class-names="">£1,870</text:span><text:span text:style-name="a339" text:class-names=""/></text:p>
                  </text:list-item>
                </text:list>
              </table:table-cell>
              <table:table-cell table:style-name="a347">
                <text:list text:style-name="a346">
                  <text:list-item>
                    <text:p text:style-name="a345" text:class-names="" text:cond-style-name=""><text:span text:style-name="a343" text:class-names="">£1,870</text:span><text:span text:style-name="a344" text:class-names=""/></text:p>
                  </text:list-item>
                </text:list>
              </table:table-cell>
              <table:table-cell table:style-name="a352">
                <text:list text:style-name="a351">
                  <text:list-item>
                    <text:p text:style-name="a350" text:class-names="" text:cond-style-name=""><text:span text:style-name="a348" text:class-names="">£1,870</text:span><text:span text:style-name="a349" text:class-names=""/></text:p>
                  </text:list-item>
                </text:list>
              </table:table-cell>
              <table:table-cell table:style-name="a357">
                <text:list text:style-name="a356">
                  <text:list-item>
                    <text:p text:style-name="a355" text:class-names="" text:cond-style-name=""><text:span text:style-name="a353" text:class-names="">£1,870</text:span><text:span text:style-name="a354" text:class-names=""/></text:p>
                  </text:list-item>
                </text:list>
              </table:table-cell>
              <table:table-cell table:style-name="a362">
                <text:list text:style-name="a361">
                  <text:list-item>
                    <text:p text:style-name="a360" text:class-names="" text:cond-style-name=""><text:span text:style-name="a358" text:class-names="">£1,870</text:span><text:span text:style-name="a359" text:class-names=""/></text:p>
                  </text:list-item>
                </text:list>
              </table:table-cell>
            </table:table-row>
            <table:table-row table:style-name="a363" table:default-cell-style-name="">
              <table:table-cell table:style-name="a367">
                <text:list text:style-name="a366">
                  <text:list-item>
                    <text:p text:style-name="a365" text:class-names="" text:cond-style-name=""><text:span text:style-name="a364" text:class-names="">7. Set strategy or inspire</text:span></text:p>
                  </text:list-item>
                </text:list>
              </table:table-cell>
              <table:table-cell table:style-name="a374">
                <text:list text:style-name="a373">
                  <text:list-item>
                    <text:p text:style-name="a372" text:class-names="" text:cond-style-name=""><text:span text:style-name="a368" text:class-names="">£</text:span><text:span text:style-name="a369" text:class-names="">2,2</text:span><text:span text:style-name="a370" text:class-names="">90</text:span><text:span text:style-name="a371" text:class-names=""/></text:p>
                  </text:list-item>
                </text:list>
              </table:table-cell>
              <table:table-cell table:style-name="a379">
                <text:list text:style-name="a378">
                  <text:list-item>
                    <text:p text:style-name="a377" text:class-names="" text:cond-style-name=""><text:span text:style-name="a375" text:class-names="">£2,290</text:span><text:span text:style-name="a376" text:class-names=""/></text:p>
                  </text:list-item>
                </text:list>
              </table:table-cell>
              <table:table-cell table:style-name="a384">
                <text:list text:style-name="a383">
                  <text:list-item>
                    <text:p text:style-name="a382" text:class-names="" text:cond-style-name=""><text:span text:style-name="a380" text:class-names="">£2,290</text:span><text:span text:style-name="a381" text:class-names=""/></text:p>
                  </text:list-item>
                </text:list>
              </table:table-cell>
              <table:table-cell table:style-name="a389">
                <text:list text:style-name="a388">
                  <text:list-item>
                    <text:p text:style-name="a387" text:class-names="" text:cond-style-name=""><text:span text:style-name="a385" text:class-names="">£2,290</text:span><text:span text:style-name="a386" text:class-names=""/></text:p>
                  </text:list-item>
                </text:list>
              </table:table-cell>
              <table:table-cell table:style-name="a394">
                <text:list text:style-name="a393">
                  <text:list-item>
                    <text:p text:style-name="a392" text:class-names="" text:cond-style-name=""><text:span text:style-name="a390" text:class-names="">£2,290</text:span><text:span text:style-name="a391" text:class-names=""/></text:p>
                  </text:list-item>
                </text:list>
              </table:table-cell>
              <table:table-cell table:style-name="a399">
                <text:list text:style-name="a398">
                  <text:list-item>
                    <text:p text:style-name="a397" text:class-names="" text:cond-style-name=""><text:span text:style-name="a395" text:class-names="">£2,290</text:span><text:span text:style-name="a396" text:class-names=""/></text:p>
                  </text:list-item>
                </text:list>
              </table:table-cell>
            </table:table-row>
          </table:table>
          <draw:image xlink:href="media/image1.png" xlink:type="simple" xlink:show="embed" xlink:actuate="onLoad"/>
          <svg:title/>
          <svg:desc/>
        </draw:frame>
        <draw:frame draw:id="id22" draw:style-name="a402" draw:name="TextBox 24" svg:x="0.43954in" svg:y="6.95713in" svg:width="6.6745in" svg:height="0.39304in">
          <draw:text-box>
            <text:p text:style-name="a401" text:class-names="" text:cond-style-name=""><text:span text:style-name="a400" text:class-names="">Standards for Consultancy Day Rate Cards</text:span></text:p>
          </draw:text-box>
          <svg:title/>
          <svg:desc/>
        </draw:frame>
        <draw:frame draw:id="id23" draw:style-name="a427" draw:name="TextBox 25" svg:x="0.43954in" svg:y="7.35017in" svg:width="6.6745in" svg:height="2.29444in">
          <draw:text-box>
            <text:list text:style-name="a406">
              <text:list-item>
                <text:p text:style-name="a405" text:class-names="" text:cond-style-name=""><text:span text:style-name="a403" text:class-names="">Consultant’s working day:<text:s text:c="1"/></text:span><text:span text:style-name="a404" text:class-names="">8 hours exclusive of travel and lunch</text:span></text:p>
              </text:list-item>
            </text:list>
            <text:list text:style-name="a410">
              <text:list-item>
                <text:p text:style-name="a409" text:class-names="" text:cond-style-name=""><text:span text:style-name="a407" text:class-names="">Working week:<text:s text:c="1"/></text:span><text:span text:style-name="a408" text:class-names="">Monday to Friday excluding national holidays</text:span></text:p>
              </text:list-item>
            </text:list>
            <text:list text:style-name="a414">
              <text:list-item>
                <text:p text:style-name="a413" text:class-names="" text:cond-style-name=""><text:span text:style-name="a411" text:class-names="">Office hours:<text:s text:c="1"/></text:span><text:span text:style-name="a412" text:class-names="">9:00am to 5:00pm Monday to Friday</text:span></text:p>
              </text:list-item>
            </text:list>
            <text:list text:style-name="a418">
              <text:list-item>
                <text:p text:style-name="a417" text:class-names="" text:cond-style-name=""><text:span text:style-name="a415" text:class-names="">Travel, mileage subsistence:<text:s text:c="1"/></text:span><text:span text:style-name="a416" text:class-names="">Included in day rate within M25. Payable at organisation’s standard travel and subsistence rates outside M25</text:span></text:p>
              </text:list-item>
            </text:list>
            <text:list text:style-name="a422">
              <text:list-item>
                <text:p text:style-name="a421" text:class-names="" text:cond-style-name=""><text:span text:style-name="a419" text:class-names="">Mileage:<text:s text:c="1"/></text:span><text:span text:style-name="a420" text:class-names="">As for travel, mileage subsistence</text:span></text:p>
              </text:list-item>
            </text:list>
            <text:list text:style-name="a426">
              <text:list-item>
                <text:p text:style-name="a425" text:class-names="" text:cond-style-name=""><text:span text:style-name="a423" text:class-names="">Professional indemnity insurance:<text:s text:c="1"/></text:span><text:span text:style-name="a424" text:class-names="">included in day rate</text:span></text:p>
              </text:list-item>
            </text:list>
          </draw:text-box>
          <svg:title/>
          <svg:desc/>
        </draw:frame>
      </draw:page>
      <presentation:settings/>
    </office:presentation>
  </office:body>
</office:document-content>
</file>

<file path=styles.xml><?xml version="1.0" encoding="utf-8"?>
<office:document-styles xmlns:dom="http://www.w3.org/2001/xml-events" xmlns:draw="urn:oasis:names:tc:opendocument:xmlns:drawing:1.0" xmlns:fo="urn:oasis:names:tc:opendocument:xmlns:xsl-fo-compatible:1.0" xmlns:presentation="urn:oasis:names:tc:opendocument:xmlns:presentation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 office:version="1.4">
  <office:styles>
    <style:presentation-page-layout style:name="Master1-PPL1" style:display-name="1_Title Slide"/>
    <style:presentation-page-layout style:name="Master1-PPL2" style:display-name="Title Slide"/>
    <style:style style:family="table-cell" style:name="a74">
      <style:table-cell-properties fo:background-color="#ffffff" fo:border-top="0.02778in solid #343c46" fo:border-bottom="0.02778in solid #343c46"/>
      <style:text-properties fo:color="#343c46" fo:font-family="+mn-lt" style:font-family-asian="+mn-ea" style:font-family-complex="+mn-cs"/>
    </style:style>
    <style:style style:family="table-cell" style:name="a75">
      <style:table-cell-properties fo:background-color="#e8e8e9"/>
    </style:style>
    <style:style style:family="table-cell" style:name="a76">
      <style:table-cell-properties fo:background-color="#e8e8e9"/>
    </style:style>
    <style:style style:family="table-cell" style:name="a77">
      <style:table-cell-properties fo:background-color="#fc6e0d" fo:border-bottom="0.02778in solid #343c46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78">
      <style:table-cell-properties fo:background-color="#ffffff" fo:border-top="0.05556in double #343c46"/>
      <style:text-properties fo:font-family="" style:font-family-asian="" style:font-family-complex="" fo:font-weight="bold" style:font-weight-asian="bold" style:font-weight-complex="bold"/>
    </style:style>
    <style:style style:family="table-cell" style:name="a79">
      <style:table-cell-properties fo:background-color="#fc6e0d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60">
      <style:table-cell-properties fo:background-color="#ffffff" fo:border-top="0.01389in solid #fc6e0d" fo:border-bottom="0.01389in solid #fc6e0d" fo:border-left="0.01389in solid #fc6e0d" fo:border-right="0.01389in solid #fc6e0d"/>
      <style:text-properties fo:color="#343c46" fo:font-family="+mn-lt" style:font-family-asian="+mn-ea" style:font-family-complex="+mn-cs"/>
    </style:style>
    <style:style style:family="table-cell" style:name="a61">
      <style:table-cell-properties fo:background-color="#feebe7"/>
    </style:style>
    <style:style style:family="table-cell" style:name="a62">
      <style:table-cell-properties fo:background-color="#feebe7"/>
    </style:style>
    <style:style style:family="table-cell" style:name="a63">
      <style:table-cell-properties fo:background-color="#fc6e0d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64">
      <style:table-cell-properties fo:background-color="#ffffff" fo:border-top="0.05556in double #fc6e0d"/>
      <style:text-properties fo:font-family="" style:font-family-asian="" style:font-family-complex="" fo:font-weight="bold" style:font-weight-asian="bold" style:font-weight-complex="bold"/>
    </style:style>
    <style:style style:family="graphic" style:name="Graphics"/>
    <style:style style:family="table-cell" style:name="a65">
      <style:table-cell-properties/>
      <style:text-properties fo:font-family="" style:font-family-asian="" style:font-family-complex="" fo:font-weight="bold" style:font-weight-asian="bold" style:font-weight-complex="bold"/>
    </style:style>
    <style:style style:family="table-cell" style:name="a66">
      <style:table-cell-properties/>
      <style:text-properties fo:font-family="" style:font-family-asian="" style:font-family-complex="" fo:font-weight="bold" style:font-weight-asian="bold" style:font-weight-complex="bold"/>
    </style:style>
    <style:style style:family="table-cell" style:name="a67">
      <style:table-cell-properties fo:background-color="#ffffff" fo:border-top="0.01389in solid #7030a0" fo:border-bottom="0.01389in solid #7030a0" fo:border-left="0.01389in solid #7030a0" fo:border-right="0.01389in solid #7030a0"/>
      <style:text-properties fo:color="#343c46" fo:font-family="+mn-lt" style:font-family-asian="+mn-ea" style:font-family-complex="+mn-cs"/>
    </style:style>
    <style:style style:family="table-cell" style:name="a68">
      <style:table-cell-properties fo:background-color="#ebe8f0"/>
    </style:style>
    <style:style style:family="table-cell" style:name="a69">
      <style:table-cell-properties fo:background-color="#ebe8f0"/>
    </style:style>
    <style:style style:family="table-cell" style:name="a51">
      <style:table-cell-properties fo:background-color="#feebe7" fo:border-top="0.01389in solid #ffffff" fo:border-bottom="0.01389in solid #ffffff" fo:border-left="0.01389in solid #ffffff" fo:border-right="0.01389in solid #ffffff"/>
      <style:text-properties fo:color="#343c46" fo:font-family="+mn-lt" style:font-family-asian="+mn-ea" style:font-family-complex="+mn-cs"/>
    </style:style>
    <style:style style:family="table-cell" style:name="a52">
      <style:table-cell-properties/>
    </style:style>
    <style:style style:family="table-cell" style:name="a53">
      <style:table-cell-properties fo:background-color="#fed5cc"/>
    </style:style>
    <style:style style:family="table-cell" style:name="a54">
      <style:table-cell-properties/>
    </style:style>
    <style:style style:family="table-cell" style:name="a55">
      <style:table-cell-properties fo:background-color="#fed5cc"/>
    </style:style>
    <style:style style:family="table-cell" style:name="a56">
      <style:table-cell-properties fo:background-color="#fc6e0d" fo:border-bottom="0.04167in solid #ffffff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57">
      <style:table-cell-properties fo:background-color="#fc6e0d" fo:border-top="0.04167in solid #ffffff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58">
      <style:table-cell-properties fo:background-color="#fc6e0d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59">
      <style:table-cell-properties fo:background-color="#fc6e0d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80">
      <style:table-cell-properties fo:background-color="#fc6e0d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70">
      <style:table-cell-properties fo:background-color="#7030a0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71">
      <style:table-cell-properties fo:background-color="#ffffff" fo:border-top="0.05556in double #7030a0"/>
      <style:text-properties fo:font-family="" style:font-family-asian="" style:font-family-complex="" fo:font-weight="bold" style:font-weight-asian="bold" style:font-weight-complex="bold"/>
    </style:style>
    <style:style style:family="table-cell" style:name="a72">
      <style:table-cell-properties/>
      <style:text-properties fo:font-family="" style:font-family-asian="" style:font-family-complex="" fo:font-weight="bold" style:font-weight-asian="bold" style:font-weight-complex="bold"/>
    </style:style>
    <style:style style:family="table-cell" style:name="a73">
      <style:table-cell-properties/>
      <style:text-properties fo:font-family="" style:font-family-asian="" style:font-family-complex="" fo:font-weight="bold" style:font-weight-asian="bold" style:font-weight-complex="bold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  <draw:gradient draw:name="a28" draw:style="linear" draw:angle="300" draw:start-color="#ca348a" draw:end-color="#6b0c8b" draw:start-intensity="100%" draw:end-intensity="100%"/>
    <table:table-template table:name="{5C22544A-7EE6-4342-B048-85BDC9FD1C3A}">
      <table:first-row table:style-name="a56" table:paragraph-style-name=""/>
      <table:last-row table:style-name="a57" table:paragraph-style-name=""/>
      <table:first-column table:style-name="a58" table:paragraph-style-name=""/>
      <table:last-column table:style-name="a59" table:paragraph-style-name=""/>
      <table:body table:style-name="a51" table:paragraph-style-name=""/>
      <table:even-rows table:style-name="a54" table:paragraph-style-name=""/>
      <table:odd-rows table:style-name="a55" table:paragraph-style-name=""/>
      <table:even-columns table:style-name="a52" table:paragraph-style-name=""/>
      <table:odd-columns table:style-name="a53" table:paragraph-style-name=""/>
    </table:table-template>
    <table:table-template table:name="{B301B821-A1FF-4177-AEE7-76D212191A09}">
      <table:first-row table:style-name="a63" table:paragraph-style-name=""/>
      <table:last-row table:style-name="a64" table:paragraph-style-name=""/>
      <table:first-column table:style-name="a65" table:paragraph-style-name=""/>
      <table:last-column table:style-name="a66" table:paragraph-style-name=""/>
      <table:body table:style-name="a60" table:paragraph-style-name=""/>
      <table:odd-rows table:style-name="a62" table:paragraph-style-name=""/>
      <table:odd-columns table:style-name="a61" table:paragraph-style-name=""/>
    </table:table-template>
    <table:table-template table:name="{9DCAF9ED-07DC-4A11-8D7F-57B35C25682E}">
      <table:first-row table:style-name="a70" table:paragraph-style-name=""/>
      <table:last-row table:style-name="a71" table:paragraph-style-name=""/>
      <table:first-column table:style-name="a72" table:paragraph-style-name=""/>
      <table:last-column table:style-name="a73" table:paragraph-style-name=""/>
      <table:body table:style-name="a67" table:paragraph-style-name=""/>
      <table:odd-rows table:style-name="a69" table:paragraph-style-name=""/>
      <table:odd-columns table:style-name="a68" table:paragraph-style-name=""/>
    </table:table-template>
    <table:table-template table:name="{6E25E649-3F16-4E02-A733-19D2CDBF48F0}">
      <table:first-row table:style-name="a77" table:paragraph-style-name=""/>
      <table:last-row table:style-name="a78" table:paragraph-style-name=""/>
      <table:first-column table:style-name="a79" table:paragraph-style-name=""/>
      <table:last-column table:style-name="a80" table:paragraph-style-name=""/>
      <table:body table:style-name="a74" table:paragraph-style-name=""/>
      <table:odd-rows table:style-name="a76" table:paragraph-style-name=""/>
      <table:odd-columns table:style-name="a75" table:paragraph-style-name=""/>
    </table:table-template>
  </office:styles>
  <office:automatic-styles>
    <style:page-layout style:name="pageLayout1">
      <style:page-layout-properties fo:page-width="7.5in" fo:page-height="10.83333in" style:print-orientation="portrait" style:register-truth-ref-style-name=""/>
    </style:page-layout>
    <style:page-layout style:name="pageLayout3">
      <style:page-layout-properties fo:page-width="7.5in" fo:page-height="10in" style:print-orientation="portrait" style:register-truth-ref-style-name=""/>
    </style:page-layout>
    <style:style style:family="graphic" style:name="a37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38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39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pitch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20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1">
      <style:text-properties fo:font-variant="normal" fo:text-transform="none" fo:color="#fc6e0d" style:text-line-through-type="none" style:text-line-through-style="none" style:text-line-through-width="auto" style:text-line-through-color="font-color" style:text-position="0% 100%" fo:font-family="Montserrat" style:font-family-asian="Open Sans" style:font-family-complex="Calibri" style:font-family-generic-complex="swiss" style:font-pitch="variable" style:font-pitch-complex="variable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2">
      <style:text-properties fo:font-variant="normal" fo:text-transform="none" fo:color="#fc6e0d" style:text-line-through-type="none" style:text-line-through-style="none" style:text-line-through-width="auto" style:text-line-through-color="font-color" style:text-position="0% 100%" fo:font-family="Montserrat" style:font-family-complex="Calibri" style:font-family-generic-complex="swiss" style:font-pitch="variable" style:font-pitch-complex="variable" fo:font-size="0.13889in" style:font-size-asian="0.13889in" style:font-size-complex="0.13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3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4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25" style:parent-style-name="Graphics">
      <style:graphic-properties draw:fill="none" fo:clip="rect(0in, 0in, 0in, 0in)" draw:stroke="none"/>
    </style:style>
    <style:style style:family="text" style:name="a26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pitch="variabl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9">
      <style:graphic-properties fo:wrap-option="wrap" fo:padding-top="0.05in" fo:padding-bottom="0.05in" fo:padding-left="0.1in" fo:padding-right="0.1in" draw:textarea-vertical-align="middle" draw:textarea-horizontal-align="center" draw:fill="gradient" draw:fill-gradient-name="a28" draw:stroke="none" draw:auto-grow-width="false" draw:auto-grow-height="false"/>
      <style:paragraph-properties style:font-independent-line-spacing="true" style:writing-mode="lr-tb"/>
    </style:style>
    <style:style style:family="paragraph" style:name="a10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2" style:parent-style-name="Graphics">
      <style:graphic-properties draw:fill="none" fo:clip="rect(0in, 0in, 0in, 0in)" draw:stroke="none"/>
    </style:style>
    <style:style style:family="drawing-page" style:name="a13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50" style:parent-style-name="Graphics">
      <style:graphic-properties draw:fill="none" fo:clip="rect(0in, 0in, 0in, 0in)" draw:stroke="none"/>
    </style:style>
    <style:style style:family="text" style:name="a14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pitch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6">
      <style:graphic-properties fo:wrap-option="wrap" fo:padding-top="0.05in" fo:padding-bottom="0.05in" fo:padding-left="0.1in" fo:padding-right="0.1in" draw:textarea-vertical-align="middle" draw:textarea-horizontal-align="center" draw:fill="solid" draw:fill-color="#fc6e0d" draw:opacity="100%" draw:stroke="none" draw:auto-grow-width="false" draw:auto-grow-height="false"/>
      <style:paragraph-properties style:font-independent-line-spacing="true" style:writing-mode="lr-tb"/>
    </style:style>
    <style:style style:family="text" style:name="a17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Raleway" style:font-family-asian="Open Sans" style:font-family-complex="Calibri" style:font-family-generic="swiss" style:font-family-generic-complex="swiss" style:font-pitch="variable" style:font-pitch-complex="variable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Raleway" style:font-family-complex="Calibri" style:font-family-generic="swiss" style:font-family-generic-complex="swiss" style:font-pitch="variable" style:font-pitch-complex="variable" fo:font-size="0.13889in" style:font-size-asian="0.13889in" style:font-size-complex="0.13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0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1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pitch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0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">
      <style:graphic-properties fo:wrap-option="wrap" fo:padding-top="0.05in" fo:padding-bottom="0.05in" fo:padding-left="0.1in" fo:padding-right="0.1in" draw:textarea-vertical-align="middle" draw:textarea-horizontal-align="center" draw:fill="solid" draw:fill-color="#fc6e0d" draw:opacity="100%" draw:stroke="none" draw:auto-grow-width="false" draw:auto-grow-height="false"/>
      <style:paragraph-properties style:font-independent-line-spacing="true" style:writing-mode="lr-tb"/>
    </style:style>
    <style:style style:family="graphic" style:name="a41">
      <style:graphic-properties fo:wrap-option="wrap" fo:padding-top="0.05in" fo:padding-bottom="0.05in" fo:padding-left="0.1in" fo:padding-right="0.1in" draw:textarea-vertical-align="middle" draw:textarea-horizontal-align="center" draw:fill="solid" draw:fill-color="#fc6e0d" draw:opacity="100%" draw:stroke="none" draw:auto-grow-width="false" draw:auto-grow-height="false"/>
      <style:paragraph-properties style:font-independent-line-spacing="true" style:writing-mode="lr-tb"/>
    </style:style>
    <style:style style:family="text" style:name="a4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Raleway" style:font-family-asian="Open Sans" style:font-family-complex="Calibri" style:font-family-generic="swiss" style:font-family-generic-complex="swiss" style:font-pitch="variable" style:font-pitch-complex="variable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2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Raleway" style:font-family-asian="Open Sans" style:font-family-complex="Calibri" style:font-family-generic="swiss" style:font-family-generic-complex="swiss" style:font-pitch="variable" style:font-pitch-complex="variable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Raleway" style:font-family-complex="Calibri" style:font-family-generic="swiss" style:font-family-generic-complex="swiss" style:font-pitch="variable" style:font-pitch-complex="variable" fo:font-size="0.13889in" style:font-size-asian="0.13889in" style:font-size-complex="0.13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3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Raleway" style:font-family-complex="Calibri" style:font-family-generic="swiss" style:font-family-generic-complex="swiss" style:font-pitch="variable" style:font-pitch-complex="variable" fo:font-size="0.13889in" style:font-size-asian="0.13889in" style:font-size-complex="0.13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4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45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">
      <style:text-properties fo:font-variant="normal" fo:text-transform="none" fo:color="#fc6e0d" style:text-line-through-type="none" style:text-line-through-style="none" style:text-line-through-width="auto" style:text-line-through-color="font-color" style:text-position="0% 100%" fo:font-family="Montserrat" style:font-family-asian="Open Sans" style:font-family-complex="Calibri" style:font-family-generic-complex="swiss" style:font-pitch="variable" style:font-pitch-complex="variable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46">
      <style:text-properties fo:font-variant="normal" fo:text-transform="none" fo:color="#fc6e0d" style:text-line-through-type="none" style:text-line-through-style="none" style:text-line-through-width="auto" style:text-line-through-color="font-color" style:text-position="0% 100%" fo:font-family="Montserrat" style:font-family-asian="Open Sans" style:font-family-complex="Calibri" style:font-family-generic-complex="swiss" style:font-pitch="variable" style:font-pitch-complex="variable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">
      <style:text-properties fo:font-variant="normal" fo:text-transform="none" fo:color="#fc6e0d" style:text-line-through-type="none" style:text-line-through-style="none" style:text-line-through-width="auto" style:text-line-through-color="font-color" style:text-position="0% 100%" fo:font-family="Montserrat" style:font-family-complex="Calibri" style:font-family-generic-complex="swiss" style:font-pitch="variable" style:font-pitch-complex="variable" fo:font-size="0.13889in" style:font-size-asian="0.13889in" style:font-size-complex="0.13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47">
      <style:text-properties fo:font-variant="normal" fo:text-transform="none" fo:color="#fc6e0d" style:text-line-through-type="none" style:text-line-through-style="none" style:text-line-through-width="auto" style:text-line-through-color="font-color" style:text-position="0% 100%" fo:font-family="Montserrat" style:font-family-complex="Calibri" style:font-family-generic-complex="swiss" style:font-pitch="variable" style:font-pitch-complex="variable" fo:font-size="0.13889in" style:font-size-asian="0.13889in" style:font-size-complex="0.13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48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9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0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pitch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2">
      <style:graphic-properties fo:wrap-option="wrap" fo:padding-top="0.05in" fo:padding-bottom="0.05in" fo:padding-left="0.1in" fo:padding-right="0.1in" draw:textarea-vertical-align="middle" draw:textarea-horizontal-align="center" draw:fill="solid" draw:fill-color="#fc6e0d" draw:opacity="100%" draw:stroke="none" draw:auto-grow-width="false" draw:auto-grow-height="false"/>
      <style:paragraph-properties style:font-independent-line-spacing="true" style:writing-mode="lr-tb"/>
    </style:style>
    <style:style style:family="graphic" style:name="a33" style:parent-style-name="Graphics">
      <style:graphic-properties draw:fill="none" fo:clip="rect(0in, 0in, 0in, 0.07316in)" draw:stroke="none"/>
    </style:style>
    <style:style style:family="text" style:name="a3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family-asian="Open Sans" style:font-family-complex="Calibri" style:font-family-generic-complex="swiss" style:font-pitch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3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family-complex="Calibri" style:font-family-generic-complex="swiss" style:font-pitch="variable" style:font-pitch-complex="variabl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36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</office:automatic-styles>
  <office:master-styles>
    <draw:layer-set>
      <draw:layer draw:name="Master1-bg" draw:protected="true"/>
    </draw:layer-set>
    <style:master-page style:name="Master1-Office-Theme" style:page-layout-name="pageLayout1" draw:style-name="a0">
      <draw:custom-shape svg:x="0in" svg:y="0in" svg:width="0.09843in" svg:height="10.83333in" draw:id="id0" draw:style-name="a3" draw:name="Rectangle 6">
        <svg:title/>
        <svg:desc/>
        <text:p text:style-name="a2" text:class-names="" text:cond-style-name=""><text:span text:style-name="a1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1" draw:style-name="a7" draw:name="TextBox 7" svg:x="4.20781in" svg:y="10.39005in" svg:width="3in" svg:height="0.2106in">
        <draw:text-box>
          <text:p text:style-name="a6" text:class-names="" text:cond-style-name=""><text:span text:style-name="a4" text:class-names=""><text:page-number style:num-format="1" text:fixed="false"/></text:span><text:span text:style-name="a5" text:class-names=""/></text:p>
        </draw:text-box>
        <svg:title/>
        <svg:desc/>
      </draw:frame>
      <draw:frame draw:id="id2" draw:style-name="a11" draw:name="TextBox 8" svg:x="0.43249in" svg:y="10.39005in" svg:width="3in" svg:height="0.2106in">
        <draw:text-box>
          <text:p text:style-name="a10" text:class-names="" text:cond-style-name=""><text:span text:style-name="a8" text:class-names="">www.enfusegroup.com</text:span><text:span text:style-name="a9" text:class-names=""/></text:p>
        </draw:text-box>
        <office:event-listeners>
          <presentation:event-listener xmlns:script="urn:oasis:names:tc:opendocument:xmlns:script:1.0" script:event-name="dom:click" presentation:action="show" xlink:href="http://www.enfusegroup.com/" xlink:type="simple" xlink:show="embed" xlink:actuate="onRequest"/>
        </office:event-listeners>
        <svg:title/>
        <svg:desc/>
      </draw:frame>
      <draw:frame draw:id="id3" draw:style-name="a12" draw:name="Picture 9" svg:x="6.71167in" svg:y="0.28353in" svg:width="0.49613in" svg:height="0.49613in" style:rel-width="scale" style:rel-height="scale">
        <draw:image xlink:href="media/image2.png" xlink:type="simple" xlink:show="embed" xlink:actuate="onLoad"/>
        <svg:title/>
        <svg:desc>Icon

Description automatically generated</svg:desc>
      </draw:frame>
    </style:master-page>
    <style:master-page style:name="Master1-Layout1-cust-1_Title-Slide" style:page-layout-name="pageLayout1" draw:style-name="a13">
      <draw:custom-shape svg:x="0in" svg:y="0in" svg:width="0.09843in" svg:height="10.83333in" draw:id="id4" draw:layer="Master1-bg" draw:style-name="a16" draw:name="Rectangle 6">
        <svg:title/>
        <svg:desc/>
        <text:p text:style-name="a15" text:class-names="" text:cond-style-name=""><text:span text:style-name="a14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5" draw:layer="Master1-bg" draw:style-name="a20" draw:name="TextBox 7" svg:x="4.20781in" svg:y="10.39005in" svg:width="3in" svg:height="0.2106in">
        <draw:text-box>
          <text:p text:style-name="a19" text:class-names="" text:cond-style-name=""><text:span text:style-name="a17" text:class-names=""><text:page-number style:num-format="1" text:fixed="false"/></text:span><text:span text:style-name="a18" text:class-names=""/></text:p>
        </draw:text-box>
        <svg:title/>
        <svg:desc/>
      </draw:frame>
      <draw:frame draw:id="id6" draw:layer="Master1-bg" draw:style-name="a24" draw:name="TextBox 8" svg:x="0.43249in" svg:y="10.39005in" svg:width="3in" svg:height="0.2106in">
        <draw:text-box>
          <text:p text:style-name="a23" text:class-names="" text:cond-style-name=""><text:span text:style-name="a21" text:class-names="">www.enfusegroup.com</text:span><text:span text:style-name="a22" text:class-names=""/></text:p>
        </draw:text-box>
        <office:event-listeners>
          <presentation:event-listener xmlns:script="urn:oasis:names:tc:opendocument:xmlns:script:1.0" script:event-name="dom:click" presentation:action="show" xlink:href="http://www.enfusegroup.com/" xlink:type="simple" xlink:show="embed" xlink:actuate="onRequest"/>
        </office:event-listeners>
        <svg:title/>
        <svg:desc/>
      </draw:frame>
      <draw:frame draw:id="id7" draw:layer="Master1-bg" draw:style-name="a25" draw:name="Picture 9" svg:x="6.71167in" svg:y="0.28353in" svg:width="0.49613in" svg:height="0.49613in" style:rel-width="scale" style:rel-height="scale">
        <draw:image xlink:href="media/image2.png" xlink:type="simple" xlink:show="embed" xlink:actuate="onLoad"/>
        <svg:title/>
        <svg:desc>Icon

Description automatically generated</svg:desc>
      </draw:frame>
      <draw:custom-shape svg:width="7.5in" svg:height="10.83333in" draw:id="id8" draw:style-name="a29" draw:transform="translate(-3.75in -5.41666in) rotate(-3.14159) translate(3.75in 5.41667in)" draw:name="Rectangle 2">
        <svg:title/>
        <svg:desc/>
        <text:p text:style-name="a27" text:class-names="" text:cond-style-name=""><text:span text:style-name="a26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0in" svg:y="0in" svg:width="0.09843in" svg:height="10.83333in" draw:id="id9" draw:style-name="a32" draw:name="Rectangle 3">
        <svg:title/>
        <svg:desc/>
        <text:p text:style-name="a31" text:class-names="" text:cond-style-name=""><text:span text:style-name="a30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10" draw:style-name="a33" draw:name="Picture 4" svg:x="0.62376in" svg:y="0.48986in" svg:width="3.17702in" svg:height="0.93009in" style:rel-width="scale" style:rel-height="scale">
        <draw:image xlink:href="media/image3.png" xlink:type="simple" xlink:show="embed" xlink:actuate="onLoad"/>
        <svg:title/>
        <svg:desc/>
      </draw:frame>
      <draw:frame draw:id="id11" draw:style-name="a37" draw:name="TextBox 5" svg:x="0.62376in" svg:y="10.13287in" svg:width="3in" svg:height="0.2106in">
        <draw:text-box>
          <text:p text:style-name="a36" text:class-names="" text:cond-style-name=""><text:span text:style-name="a34" text:class-names="">www.enfusegroup.com</text:span><text:span text:style-name="a35" text:class-names=""/></text:p>
        </draw:text-box>
        <office:event-listeners>
          <presentation:event-listener xmlns:script="urn:oasis:names:tc:opendocument:xmlns:script:1.0" script:event-name="dom:click" presentation:action="show" xlink:href="http://www.enfusegroup.com/" xlink:type="simple" xlink:show="embed" xlink:actuate="onRequest"/>
        </office:event-listeners>
        <svg:title/>
        <svg:desc/>
      </draw:frame>
    </style:master-page>
    <style:master-page style:name="Master1-Layout2-cust-Title-Slide" style:page-layout-name="pageLayout1" draw:style-name="a38">
      <draw:custom-shape svg:x="0in" svg:y="0in" svg:width="0.09843in" svg:height="10.83333in" draw:id="id12" draw:layer="Master1-bg" draw:style-name="a41" draw:name="Rectangle 6">
        <svg:title/>
        <svg:desc/>
        <text:p text:style-name="a40" text:class-names="" text:cond-style-name=""><text:span text:style-name="a39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13" draw:layer="Master1-bg" draw:style-name="a45" draw:name="TextBox 7" svg:x="4.20781in" svg:y="10.39005in" svg:width="3in" svg:height="0.2106in">
        <draw:text-box>
          <text:p text:style-name="a44" text:class-names="" text:cond-style-name=""><text:span text:style-name="a42" text:class-names=""><text:page-number style:num-format="1" text:fixed="false"/></text:span><text:span text:style-name="a43" text:class-names=""/></text:p>
        </draw:text-box>
        <svg:title/>
        <svg:desc/>
      </draw:frame>
      <draw:frame draw:id="id14" draw:layer="Master1-bg" draw:style-name="a49" draw:name="TextBox 8" svg:x="0.43249in" svg:y="10.39005in" svg:width="3in" svg:height="0.2106in">
        <draw:text-box>
          <text:p text:style-name="a48" text:class-names="" text:cond-style-name=""><text:span text:style-name="a46" text:class-names="">www.enfusegroup.com</text:span><text:span text:style-name="a47" text:class-names=""/></text:p>
        </draw:text-box>
        <office:event-listeners>
          <presentation:event-listener xmlns:script="urn:oasis:names:tc:opendocument:xmlns:script:1.0" script:event-name="dom:click" presentation:action="show" xlink:href="http://www.enfusegroup.com/" xlink:type="simple" xlink:show="embed" xlink:actuate="onRequest"/>
        </office:event-listeners>
        <svg:title/>
        <svg:desc/>
      </draw:frame>
      <draw:frame draw:id="id15" draw:layer="Master1-bg" draw:style-name="a50" draw:name="Picture 9" svg:x="6.71167in" svg:y="0.28353in" svg:width="0.49613in" svg:height="0.49613in" style:rel-width="scale" style:rel-height="scale">
        <draw:image xlink:href="media/image2.png" xlink:type="simple" xlink:show="embed" xlink:actuate="onLoad"/>
        <svg:title/>
        <svg:desc>Icon

Description automatically generated</svg:desc>
      </draw:frame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4.0 MicrosoftPowerPoint</meta:generator>
    <dc:title>PowerPoint Presentation</dc:title>
    <meta:initial-creator>Tom Backhouse</meta:initial-creator>
    <dc:creator>Alistair Mawdsley</dc:creator>
    <meta:creation-date>2024-04-24T07:37:53Z</meta:creation-date>
    <dc:date>2026-01-27T22:13:05Z</dc:date>
    <meta:template xlink:href="G-Cloud%20Template%20–%20Pricing%20Model" xlink:type="simple"/>
    <meta:editing-cycles>2</meta:editing-cycles>
    <meta:editing-duration>PT3285S</meta:editing-duration>
    <meta:user-defined meta:name="ContentTypeId">0x010100F62AC72288A9E940B8FE2DD53352E1EB</meta:user-defined>
    <meta:user-defined meta:name="MediaServiceImageTags"/>
    <meta:document-statistic meta:paragraph-count="67" meta:word-count="235"/>
  </office:meta>
</office:document-meta>
</file>