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vg:panose-1="2 11 0 4 2 2 2 2 2 4"/>
    <style:font-face style:name="Times New Roman" svg:font-family="Times New Roman" style:font-family-generic="roman" style:font-pitch="variable" svg:panose-1="2 2 6 3 5 4 5 2 3 4"/>
    <style:font-face style:name="Aptos Display" svg:font-family="Aptos Display" style:font-family-generic="swiss" style:font-pitch="variable" svg:panose-1="2 11 0 4 2 2 2 2 2 4"/>
  </office:font-face-decls>
  <office:automatic-styles>
    <style:style style:name="P1" style:parent-style-name="Normal" style:master-page-name="MP0" style:family="paragraph">
      <style:paragraph-properties fo:break-before="page"/>
      <style:text-properties fo:font-weight="bold" style:font-weight-asian="bold" style:font-weight-complex="bold"/>
    </style:style>
    <style:style style:name="T3" style:parent-style-name="DefaultParagraphFont" style:family="text">
      <style:text-properties fo:font-weight="bold" style:font-weight-asian="bold" style:font-weight-complex="bold"/>
    </style:style>
    <style:style style:name="P4" style:parent-style-name="Normal" style:family="paragraph">
      <style:text-properties fo:font-weight="bold" style:font-weight-asian="bold" style:font-weight-complex="bold"/>
    </style:style>
    <style:style style:name="P5" style:parent-style-name="Normal" style:family="paragraph">
      <style:text-properties fo:font-weight="bold" style:font-weight-asian="bold" style:font-weight-complex="bold"/>
    </style:style>
    <style:style style:name="P6" style:parent-style-name="Normal" style:family="paragraph">
      <style:text-properties fo:font-weight="bold" style:font-weight-asian="bold" style:font-weight-complex="bold"/>
    </style:style>
    <style:style style:name="P7" style:parent-style-name="Normal" style:family="paragraph">
      <style:text-properties fo:font-weight="bold" style:font-weight-asian="bold" style:font-weight-complex="bold"/>
    </style:style>
    <style:style style:name="P8" style:parent-style-name="Normal" style:family="paragraph">
      <style:text-properties fo:font-weight="bold" style:font-weight-asian="bold" style:font-weight-complex="bold"/>
    </style:style>
    <style:style style:name="P9" style:parent-style-name="Normal" style:family="paragraph">
      <style:text-properties fo:font-weight="bold" style:font-weight-asian="bold" style:font-weight-complex="bold"/>
    </style:style>
    <style:style style:name="P10" style:parent-style-name="Normal" style:family="paragraph">
      <style:text-properties fo:font-weight="bold" style:font-weight-asian="bold" style:font-weight-complex="bold"/>
    </style:style>
    <style:style style:name="P11" style:parent-style-name="Normal" style:family="paragraph">
      <style:text-properties fo:font-weight="bold" style:font-weight-asian="bold" style:font-weight-complex="bold"/>
    </style:style>
    <style:style style:name="P12" style:parent-style-name="Normal" style:family="paragraph">
      <style:text-properties fo:font-weight="bold" style:font-weight-asian="bold" style:font-weight-complex="bold"/>
    </style:style>
    <style:style style:name="P13" style:parent-style-name="Normal" style:family="paragraph">
      <style:text-properties fo:font-weight="bold" style:font-weight-asian="bold" style:font-weight-complex="bold"/>
    </style:style>
    <style:style style:name="P14" style:parent-style-name="Normal" style:family="paragraph">
      <style:text-properties fo:font-weight="bold" style:font-weight-asian="bold" style:font-weight-complex="bold"/>
    </style:style>
    <style:style style:name="P15" style:parent-style-name="Normal" style:family="paragraph">
      <style:text-properties fo:font-weight="bold" style:font-weight-asian="bold" style:font-weight-complex="bold"/>
    </style:style>
    <style:style style:name="P16" style:parent-style-name="Normal" style:family="paragraph">
      <style:text-properties fo:font-weight="bold" style:font-weight-asian="bold" style:font-weight-complex="bold"/>
    </style:style>
  </office:automatic-styles>
  <office:body>
    <office:text text:use-soft-page-breaks="true">
      <text:p text:style-name="P1">Service Definition Document</text:p>
      <text:p text:style-name="Normal"><text:span text:style-name="T3">AI Support Services – Cloud Support</text:span></text:p>
      <text:p text:style-name="P4">About the service</text:p>
      <text:p text:style-name="Normal">Evisa Solutions<text:s/>provides AI Support Services to help public sector organisations safely, effectively, and responsibly adopt artificial intelligence within cloud environments. The service supports government objectives for secure, ethical, and value-driven use of AI, aligned with relevant public sector frameworks, policies, and best practice.</text:p>
      <text:p text:style-name="Normal">Our experienced consultants support the assessment, design, and implementation of AI-enabled cloud solutions. This includes AI readiness and capability analysis, cloud and AI gap assessments, enterprise and solution architecture, architecture options analysis, and delivery road-mapping. Services are delivered remotely, on-site, or through hybrid engagement models.</text:p>
      <text:p text:style-name="P5">Business continuity and disaster recovery plans</text:p>
      <text:p text:style-name="Normal">Evisa Solutions<text:s/><text:s/>operates robust business continuity and disaster recovery arrangements, demonstrated through uninterrupted service delivery during the Covid-19 pandemic. AI support services are delivered using secure cloud-based collaboration and delivery tools, supported by cross-trained personnel to ensure continuity.</text:p>
      <text:p text:style-name="Normal">Our approach aligns with Cabinet Office guidance on risk assessment and risk management, ensuring resilience of service delivery and effective mitigation of operational and technology-related risks.</text:p>
      <text:p text:style-name="P6">Onboarding and offboarding support</text:p>
      <text:p text:style-name="Normal">Onboarding and offboarding are tailored to each customer’s AI support requirements. A dedicated project manager is assigned to manage mobilisation and close-down activities.</text:p>
      <text:p text:style-name="Normal">The project manager will develop an onboarding plan covering objectives, scope, delivery approach, stakeholders, timelines, and success measures. Offboarding includes structured knowledge transfer, documentation handover, and a close-down report to ensure continuity and reuse of outputs.</text:p>
      <text:soft-page-break/>
      <text:p text:style-name="P7">Implementation plan</text:p>
      <text:p text:style-name="Normal">Building on the onboarding phase,<text:s/>Evisa Solutions<text:s/><text:s/>works with the customer to agree a detailed implementation plan, signed off prior to delivery. The plan defines AI objectives, architectural approach, milestones, governance, risk management, and quality assurance arrangements.</text:p>
      <text:p text:style-name="Normal">Delivery follows a gated approach, with progress reviewed at agreed checkpoints. Transition to subsequent phases occurs only when the customer confirms that prior stages have been delivered in line with the agreed plan.</text:p>
      <text:p text:style-name="P8">Pricing and volume discounts or data extraction costs</text:p>
      <text:p text:style-name="Normal">Pricing is set out in the<text:s/>Evisa Solutions<text:s/><text:s/>pricing document and supported by a SFIA-aligned rate card where applicable. Prices represent maximum rates and are flexible to reflect the scale, duration, and complexity of the AI support engagement.</text:p>
      <text:p text:style-name="Normal">Volume-based discounts may be applied for larger or longer-term engagements. There are no data extraction costs associated with this service.</text:p>
      <text:p text:style-name="P9">Service constraints</text:p>
      <text:p text:style-name="Normal">The service is intentionally flexible and configurable to meet customer requirements. Any constraints relating to scope, data, platforms, or governance are agreed during onboarding and documented within the implementation plan.</text:p>
      <text:p text:style-name="P10">Service levels</text:p>
      <text:p text:style-name="Normal">Service levels, including availability and delivery windows, are agreed directly with the customer. This may include standard business hours support or extended availability where required to support critical AI or cloud initiatives.</text:p>
      <text:p text:style-name="P11">Compensation against service levels</text:p>
      <text:p text:style-name="Normal">Service delivery is reviewed on a two-weekly, four-weekly, or monthly basis, as agreed. Payments are triggered only when the customer confirms that deliverables and milestones have been met to the required standard.</text:p>
      <text:soft-page-break/>
      <text:p text:style-name="P12">Ordering and invoicing process</text:p>
      <text:p text:style-name="Normal">Orders can be placed by telephone, email, or direct message, with an initial response provided within two working hours. Invoicing is issued monthly in arrears, based on agreed deliverables or time and materials, as specified in the contract.</text:p>
      <text:p text:style-name="P13">Termination</text:p>
      <text:p text:style-name="Normal">Termination terms are agreed during the start-up phase and reflect the level of flexibility required by the customer. This includes provisions for early termination, notice periods, and the orderly wind-down of AI support activities.</text:p>
      <text:p text:style-name="P14">After sales support</text:p>
      <text:p text:style-name="Normal">Customers are supported by a dedicated project manager responsible for delivery and a customer relationship manager who monitors service performance and quality. Both roles remain accessible to the customer throughout the engagement.</text:p>
      <text:p text:style-name="P15">Technical requirements</text:p>
      <text:p text:style-name="Normal">AI support services are platform-agnostic and can be delivered across a range of cloud environments and AI toolsets.<text:s/>Evisa Solutions<text:s/><text:s/>works with customer-preferred platforms and standards and can provide guidance on suitable technologies where required.</text:p>
      <text:p text:style-name="P16">Customer examples</text:p>
      <text:p text:style-name="Normal">Evisa Solutions<text:s/><text:s/>has delivered cloud and technology support services to a range of public sector organisations, including the International Passport Office, Homes England, and the Ministry of Defence. References are available on request.</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vg:panose-1="2 11 0 4 2 2 2 2 2 4"/>
    <style:font-face style:name="Times New Roman" svg:font-family="Times New Roman" style:font-family-generic="roman" style:font-pitch="variable" svg:panose-1="2 2 6 3 5 4 5 2 3 4"/>
    <style:font-face style:name="Aptos Display" svg:font-family="Aptos Display" style:font-family-generic="swiss" style:font-pitch="variable" svg:panose-1="2 11 0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fo:letter-spacing="-0.0069i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11.693in" fo:page-height="8.268in" style:print-orientation="landscape"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P2" style:parent-style-name="Footer" style:family="paragraph">
      <style:paragraph-properties>
        <style:tab-stops>
          <style:tab-stop style:type="center" style:position="4.8465in"/>
          <style:tab-stop style:type="right" style:position="9.693in"/>
        </style:tab-stops>
      </style:paragraph-properties>
    </style:style>
  </office:automatic-styles>
  <office:master-styles>
    <style:master-page style:name="MP0" style:page-layout-name="PL0">
      <style:footer>
        <text:p text:style-name="P2">Evisa Solutions<text:s/><text:s/>Ltd<text:tab/><text:tab/>G-Cloud 15 Service Definition Document<text:tab/><text:tab/><text:tab/>December 2025</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Marketing</meta:initial-creator>
    <dc:creator>Rob Shaw</dc:creator>
    <meta:creation-date>2025-12-22T16:10:00Z</meta:creation-date>
    <dc:date>2026-01-07T15:42:00Z</dc:date>
    <meta:template xlink:href="Normal" xlink:type="simple"/>
    <meta:editing-cycles>3</meta:editing-cycles>
    <meta:editing-duration>PT60S</meta:editing-duration>
    <meta:document-statistic meta:page-count="3" meta:paragraph-count="38" meta:word-count="657" meta:character-count="4840" meta:row-count="57" meta:non-whitespace-character-count="4221"/>
  </office:meta>
</office:document-meta>
</file>