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jpeg" manifest:media-type="image/jpeg"/>
  <manifest:file-entry manifest:full-path="media/image3.jpeg" manifest:media-type="image/jpeg"/>
  <manifest:file-entry manifest:full-path="media/image4.jpeg" manifest:media-type="image/jpeg"/>
  <manifest:file-entry manifest:full-path="media/image5.jpeg" manifest:media-type="image/jpeg"/>
  <manifest:file-entry manifest:full-path="media/image6.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IDFont+F1" svg:font-family="CIDFont+F1" style:font-family-generic="system"/>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Normal" style:master-page-name="MPF0" style:family="paragraph">
      <style:paragraph-properties fo:break-before="page"/>
      <style:text-properties fo:font-weight="bold" style:font-weight-asian="bold" style:font-weight-complex="bold" style:text-underline-type="single" style:text-underline-style="solid" style:text-underline-width="auto" style:text-underline-mode="continuous"/>
    </style:style>
    <style:style style:name="P20" style:parent-style-name="Normal" style:family="paragraph">
      <style:paragraph-properties fo:text-align="justify"/>
    </style:style>
    <style:style style:name="P21" style:parent-style-name="Normal" style:family="paragraph">
      <style:paragraph-properties fo:text-align="justify"/>
    </style:style>
    <style:style style:name="P22" style:parent-style-name="Normal" style:family="paragraph">
      <style:paragraph-properties fo:text-align="justify"/>
    </style:style>
    <style:style style:name="P23" style:parent-style-name="Normal" style:family="paragraph">
      <style:paragraph-properties style:text-autospace="none" fo:text-align="justify" fo:margin-bottom="0.0833in" fo:line-height="100%"/>
      <style:text-properties style:font-name="CIDFont+F1" style:font-name-complex="CIDFont+F1"/>
    </style:style>
    <style:style style:name="P24" style:parent-style-name="Normal" style:family="paragraph">
      <style:paragraph-properties fo:text-align="justify"/>
    </style:style>
    <style:style style:name="P25" style:parent-style-name="Normal" style:family="paragraph">
      <style:paragraph-properties fo:text-align="justify"/>
    </style:style>
  </office:automatic-styles>
  <office:body>
    <office:text text:use-soft-page-breaks="true">
      <text:p text:style-name="P1">Digital<text:s/>Asset<text:s/>Tracking,<text:s/>Resource Management, and Conditional Monitoring Enabling<text:s/>Service Definition.</text:p>
      <text:p text:style-name="P20">ISHelp.co.uk Limited (ISHelp) provides a secure Digital<text:s/>Asset<text:s/>Tracking,<text:s/>Resource Management, and Conditional Monitoring<text:s/>Enabling<text:s/>Service,<text:s/>to<text:s/>assist buyers to<text:s/>understand<text:s/>the<text:s/>technical risks, assurance hurdles,<text:s/>and<text:s/>identify<text:s/>processes<text:s/>required<text:s/>to enable<text:s/>the<text:s/>digital<text:s/>integration<text:s/>and transformation from<text:s/>traditional<text:s/>asset tracking,<text:s/>resource management and<text:s/>conditional monitoring<text:s/>systems into<text:s/>modern<text:s/>and<text:s/>secure<text:s/>Cloud environments.<text:s/></text:p>
      <text:p text:style-name="P21">ISHelp<text:s/>has deep<text:s/>expertise in<text:s/>all types<text:s/>Digital Asset Tracking, Resource Management, and Conditional Monitoring systems<text:s/>whether based on traditional on-premises ICT or Could environments. ISHelp<text:s/>can<text:s/>advise<text:s/>MOD and Government organisations on<text:s/>how to meet their business requirements for Digital Asset Tracking, Resource Management, and Conditional Monitoring.<text:s/>Whether transforming an on-premises traditional ICT based system into a secure modern Cloud environment or assisting with the design and deployment of a completely new system, ISHelp can help.<text:s/>This assistance includes the integration of mobile platforms to further enhance efficiency and mobility of Digital Asset Tracking, Resource Management, and Conditional Monitoring systems capabilities.</text:p>
      <text:p text:style-name="P22">ISHelp are in full control of all aspects of the<text:s/>Digital Asset Tracking, Resource Management, and Conditional Monitoring Technical Enabling Service via an in-house dedicated team of permanently employed developers, operators, technicians,<text:s/>support engineers<text:s/>and cyber professionals.</text:p>
      <text:p text:style-name="P23">ISHelp are at the forefront of delivering solutions within the MOD CyDR Secure by Design framework, drawing on our NCSC certified professionals to ensure all solutions meet the cyber assurance and continuous management requirements of the secure by design principles.<text:s/></text:p>
      <text:p text:style-name="P24">All ISHelp staff undertaking the ISHelp Digital Asset Tracking, Resource Management, and Conditional Monitoring Enabling Service technical activities are all are all security cleared to a minimum of SC and are sole UK Nationals.</text:p>
      <text:p text:style-name="P25">All<text:s/>the ISHelp staff managing the service support aspects of the ISHelp<text:s/>Digital Asset Tracking, Resource Management, and Conditional Monitoring Enabling Service, are all security cleared to a minimum of SC and are sole UK Nationals.</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IDFont+F1" svg:font-family="CIDFont+F1" style:font-family-generic="system"/>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6%" fo:background-color="transparent" style:tab-stop-distance="0.5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Normal" style:display-name="Normal" style:family="paragraph">
      <style:text-properties fo:hyphenate="false"/>
    </style:style>
    <style:style style:name="DefaultParagraphFont" style:display-name="Default Paragraph Font" style:family="text"/>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Hyperlink" style:display-name="Hyperlink" style:family="text" style:parent-style-name="DefaultParagraphFont">
      <style:text-properties fo:color="#0563C1"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style:style style:name="NormalWeb" style:display-name="Normal (Web)" style:family="paragraph" style:parent-style-name="Normal">
      <style:paragraph-properties fo:margin-top="0.0694in" fo:margin-bottom="0.0694in" fo:line-height="100%"/>
      <style:text-properties style:font-name="Times New Roman" style:font-name-asian="Times New Roman" fo:font-size="12pt" style:font-size-asian="12pt" style:font-size-complex="12pt" style:language-asian="en" style:country-asian="GB" fo:hyphenate="false"/>
    </style:style>
    <style:style style:name="Strong" style:display-name="Strong" style:family="text" style:parent-style-name="DefaultParagraphFont">
      <style:text-properties fo:font-weight="bold" style:font-weight-asian="bold" style:font-weight-complex="bol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L0">
      <style:page-layout-properties fo:page-width="8.268in" fo:page-height="11.693in" style:print-orientation="portrait" fo:margin-top="0.4923in" fo:margin-left="1in" fo:margin-bottom="0.4923in" fo:margin-right="1in" style:num-format="1" style:writing-mode="lr-tb">
        <style:footnote-sep style:width="0.007in" style:rel-width="33%" style:color="#000000" style:line-style="solid" style:adjustment="left"/>
      </style:page-layout-properties>
      <style:header-style>
        <style:header-footer-properties style:dynamic-spacing="true" fo:min-height="0.4923in"/>
      </style:header-style>
      <style:footer-style>
        <style:header-footer-properties style:dynamic-spacing="true" fo:min-height="0.5076in"/>
      </style:footer-style>
    </style:page-layout>
    <style:style style:name="P2" style:parent-style-name="Header" style:family="paragraph">
      <style:paragraph-properties fo:text-align="end">
        <style:tab-stops>
          <style:tab-stop style:type="right" style:position="6.268in"/>
        </style:tab-stops>
      </style:paragraph-properties>
    </style:style>
    <style:style style:name="P3" style:parent-style-name="Header" style:family="paragraph">
      <style:paragraph-properties fo:text-align="end"/>
    </style:style>
    <style:style style:name="P4" style:parent-style-name="Header" style:family="paragraph">
      <style:paragraph-properties fo:text-align="end"/>
    </style:style>
    <style:style style:name="P5" style:parent-style-name="Header" style:family="paragraph">
      <style:paragraph-properties fo:text-align="end"/>
    </style:style>
    <style:style style:name="P6" style:parent-style-name="Header" style:family="paragraph">
      <style:paragraph-properties fo:text-align="end"/>
    </style:style>
    <style:style style:name="P7" style:parent-style-name="Header" style:family="paragraph">
      <style:paragraph-properties fo:text-align="end"/>
    </style:style>
    <style:style style:name="P8" style:parent-style-name="Header" style:family="paragraph">
      <style:paragraph-properties fo:text-align="end"/>
    </style:style>
    <style:style style:name="P9" style:parent-style-name="Header" style:family="paragraph">
      <style:paragraph-properties fo:text-align="end"/>
    </style:style>
    <style:style style:name="P10" style:parent-style-name="Header" style:family="paragraph">
      <style:paragraph-properties fo:text-align="end"/>
    </style:style>
    <style:style style:name="P11" style:parent-style-name="Header" style:family="paragraph">
      <style:paragraph-properties fo:text-align="end">
        <style:tab-stops>
          <style:tab-stop style:type="right" style:position="6.268in"/>
        </style:tab-stops>
      </style:paragraph-properties>
    </style:style>
    <style:style style:name="T12" style:parent-style-name="DefaultParagraphFont" style:family="text">
      <style:text-properties style:font-name-complex="Calibri"/>
    </style:style>
    <style:style style:name="T13" style:parent-style-name="DefaultParagraphFont" style:family="text">
      <style:text-properties style:font-name-complex="Calibri"/>
    </style:style>
    <style:style style:name="P14" style:parent-style-name="Header" style:family="paragraph">
      <style:text-properties style:font-name-complex="Calibri"/>
    </style:style>
    <style:style style:name="P15" style:parent-style-name="Normal" style:family="paragraph">
      <style:paragraph-properties fo:margin-bottom="0in"/>
    </style:style>
    <style:style style:name="T16" style:parent-style-name="DefaultParagraphFont" style:family="text">
      <style:text-properties fo:font-weight="bold" style:font-weight-asian="bold" style:font-weight-complex="bold" fo:color="#1F497D" fo:font-size="8pt" style:font-size-asian="8pt" style:font-size-complex="8pt"/>
    </style:style>
    <style:style style:name="T17" style:parent-style-name="DefaultParagraphFont" style:family="text">
      <style:text-properties fo:color="#1F497D" fo:font-size="8pt" style:font-size-asian="8pt" style:font-size-complex="8pt"/>
    </style:style>
    <style:style style:name="P18" style:parent-style-name="Normal" style:family="paragraph">
      <style:paragraph-properties fo:margin-bottom="0in"/>
      <style:text-properties fo:color="#1F497D" fo:font-size="8pt" style:font-size-asian="8pt" style:font-size-complex="8pt" fo:language="en" fo:country="US"/>
    </style:style>
    <style:style style:name="P19" style:parent-style-name="Normal" style:family="paragraph">
      <style:paragraph-properties fo:margin-bottom="0in"/>
      <style:text-properties fo:color="#1F497D" fo:font-size="8pt" style:font-size-asian="8pt" style:font-size-complex="8pt" fo:language="en" fo:country="US"/>
    </style:style>
    <style:style style:family="graphic" style:name="a0" style:parent-style-name="Graphics">
      <style:graphic-properties fo:border="0.01042in none" fo:background-color="transparent" style:wrap="run-through" style:run-through="background" fo:clip="rect(0in, 0in, 0in, 0in)" style:horizontal-rel="page-content" style:vertical-rel="paragraph" style:horizontal-pos="left" style:vertical-pos="from-top"/>
    </style:style>
    <style:style style:family="graphic" style:name="a1" style:parent-style-name="Graphics">
      <style:graphic-properties fo:border="0.01042in none" fo:background-color="transparent" fo:clip="rect(0.17796in, 0.51644in, 0.31979in, 0.92594in)"/>
    </style:style>
    <style:style style:family="graphic" style:name="a2"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style:style>
    <style:style style:family="graphic" style:name="a3"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style:style>
    <style:style style:family="graphic" style:name="a4"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style:style>
    <style:style style:family="graphic" style:name="a5"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style:style>
  </office:automatic-styles>
  <office:master-styles>
    <style:master-page style:name="MPF0" style:page-layout-name="PL0">
      <style:header>
        <text:p text:style-name="P2"><draw:frame draw:z-index="251659264" draw:style-name="a0" draw:name="Picture 59" text:anchor-type="paragraph" svg:x="0in" svg:y="0.00139in" svg:width="2.64445in" svg:height="1.16667in" style:rel-width="scale" style:rel-height="scale"><draw:image xlink:href="media/image1.jpeg" xlink:type="simple" xlink:show="embed" xlink:actuate="onLoad"/><svg:title/><svg:desc/></draw:frame><text:tab/>GridSmart Limited <text:s text:c="2"/>Unit 8, Mulberry Court</text:p>
        <text:p text:style-name="P3">Lustleigh Close</text:p>
        <text:p text:style-name="P4">Matford Business Park</text:p>
        <text:p text:style-name="P5"><text:s text:c="2"/>Exeter</text:p>
        <text:p text:style-name="P6"><text:s text:c="2"/>EX2 8PW</text:p>
        <text:p text:style-name="P7"/>
        <text:p text:style-name="P8"><text:s text:c="3"/>Tel: +44 (0)1392 368773</text:p>
        <text:p text:style-name="P9"><text:s text:c="2"/>Email:<text:s/><text:a xlink:href="mailto:accounts@gridsmart.co.uk" office:target-frame-name="_top" xlink:show="replace"><text:span text:style-name="Hyperlink">accounts@gridsmart.co.uk</text:span></text:a></text:p>
        <text:p text:style-name="P10"><text:s text:c="2"/>Website: www.gridsmart.co.uk</text:p>
      </style:header>
      <style:footer>
        <text:p text:style-name="Normal"/>
      </style:footer>
      <style:header-first>
        <text:p text:style-name="P11"><text:span text:style-name="T12"><draw:frame draw:style-name="a1" draw:name="Picture 1" text:anchor-type="as-char" svg:x="0in" svg:y="0in" svg:width="2.52174in" svg:height="1.17942in" style:rel-width="scale" style:rel-height="scale"><draw:image xlink:href="media/image2.jpeg" xlink:type="simple" xlink:show="embed" xlink:actuate="onLoad"/><svg:title/><svg:desc>A blue text on a white background

Description automatically generated</svg:desc></draw:frame></text:span><text:span text:style-name="T13"><text:tab/></text:span></text:p>
        <text:p text:style-name="P14"/>
      </style:header-first>
      <style:footer-first>
        <text:p text:style-name="P15"><draw:frame draw:z-index="251663360" draw:style-name="a2" draw:name="Picture 1988107656" text:anchor-type="paragraph" svg:x="4.39236in" svg:y="-0.05139in" svg:width="0.50139in" svg:height="0.50139in" style:rel-width="scale" style:rel-height="scale"><draw:image xlink:href="media/image3.jpeg" xlink:type="simple" xlink:show="embed" xlink:actuate="onLoad"/><svg:title/><svg:desc>A close-up of a label

Description automatically generated</svg:desc></draw:frame><draw:frame draw:z-index="251662336" draw:style-name="a3" draw:name="Picture 1650378766" text:anchor-type="paragraph" svg:x="5.01667in" svg:y="-0.05139in" svg:width="0.50069in" svg:height="0.50069in" style:rel-width="scale" style:rel-height="scale"><draw:image xlink:href="media/image4.jpeg" xlink:type="simple" xlink:show="embed" xlink:actuate="onLoad"/><svg:title/><svg:desc>A close-up of a label

Description automatically generated</svg:desc></draw:frame><draw:frame draw:z-index="251664384" draw:style-name="a4" draw:name="Picture 119675546" text:anchor-type="paragraph" svg:x="3.83889in" svg:y="-0.06736in" svg:width="0.42847in" svg:height="0.51736in" style:rel-width="scale" style:rel-height="scale"><draw:image xlink:href="media/image5.jpeg" xlink:type="simple" xlink:show="embed" xlink:actuate="onLoad"/><svg:title/><svg:desc>A blue label with green check mark and white text

Description automatically generated</svg:desc></draw:frame><draw:frame draw:z-index="251661312" draw:style-name="a5" draw:name="Picture 549876328" text:anchor-type="paragraph" svg:x="5.64296in" svg:y="-0.05069in" svg:width="0.60694in" svg:height="0.49722in" style:rel-width="scale" style:rel-height="scale"><draw:image xlink:href="media/image6.jpeg" xlink:type="simple" xlink:show="embed" xlink:actuate="onLoad"/><svg:title/><svg:desc>A logo for a company

Description automatically generated</svg:desc></draw:frame><text:span text:style-name="T16">ISHelp.co.uk Limited<text:s/></text:span><text:span text:style-name="T17">Registered in England No. 04216662 at:</text:span></text:p>
        <text:p text:style-name="P18">Unit 8, Mulberry Court, Lustleigh Close, Matford Business Park,<text:s/></text:p>
        <text:p text:style-name="P19">Exeter, EX2 8PW</text:p>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Tom Bristow</meta:initial-creator>
    <dc:creator>Phil Wheeler</dc:creator>
    <meta:creation-date>2024-05-07T08:31:00Z</meta:creation-date>
    <dc:date>2026-01-29T18:25:00Z</dc:date>
    <meta:template xlink:href="Normal" xlink:type="simple"/>
    <meta:editing-cycles>4</meta:editing-cycles>
    <meta:editing-duration>PT3180S</meta:editing-duration>
    <meta:user-defined meta:name="ContentTypeId">0x010100DB84E96D04F3C54B916136BDC34BACFE</meta:user-defined>
    <meta:user-defined meta:name="MediaServiceImageTags"/>
    <meta:document-statistic meta:page-count="1" meta:paragraph-count="4" meta:word-count="342" meta:character-count="2288" meta:row-count="16" meta:non-whitespace-character-count="1950"/>
  </office:meta>
</office:document-meta>
</file>