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F0" style:family="paragraph">
      <style:paragraph-properties fo:break-before="page"/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20" style:parent-style-name="Normal" style:family="paragraph">
      <style:paragraph-properties fo:text-align="justify"/>
    </style:style>
    <style:style style:name="P21" style:parent-style-name="Normal" style:family="paragraph">
      <style:paragraph-properties fo:text-align="justify"/>
    </style:style>
    <style:style style:name="P22" style:parent-style-name="Normal" style:family="paragraph">
      <style:paragraph-properties fo:text-align="justify"/>
    </style:style>
    <style:style style:name="P23" style:parent-style-name="Normal" style:family="paragraph">
      <style:paragraph-properties fo:text-align="justify"/>
    </style:style>
    <style:style style:name="P24" style:parent-style-name="Normal" style:family="paragraph">
      <style:paragraph-properties fo:text-align="justify"/>
    </style:style>
    <style:style style:name="P25" style:parent-style-name="Normal" style:family="paragraph">
      <style:paragraph-properties fo:text-align="justify"/>
    </style:style>
  </office:automatic-styles>
  <office:body>
    <office:text text:use-soft-page-breaks="true">
      <text:p text:style-name="P1">High Assurance Data Mobility Service Definition.</text:p>
      <text:p text:style-name="P20">High Assurance Data Mobility provides secure design, integration, and assurance services to enable the trusted movement, sharing, and exploitation of data across systems, networks, and<text:s/>security boundaries. The service supports Defence and government organisations operating in complex, multi-domain and multi-classification environments, where assured data flow is critical to operational effectiveness.</text:p>
      <text:p text:style-name="P21">ISHelp delivers High Assurance Data Mobility through a combination of secure architecture design, technical assurance, system integration, and policy-driven information management. The service enables organisations to implement resilient and compliant data flows across on-premises, cloud, and hybrid environments, including the use of secure gateways, cross-domain solutions, encryption, and identity-based access controls.</text:p>
      <text:p text:style-name="P22">The service is aligned to MOD security policy and assurance requirements, including Secure by Design and JSP 453, and is delivered by NCSC-certified professionals. It supports both programme delivery and operational exploitation, ensuring that data mobility solutions are secure, auditable, and fit for purpose throughout their lifecycle.</text:p>
      <text:p text:style-name="P23">ISHelp are in full control of all aspects of the High Assurance Data Mobility service via a dedicated team of technical engineers and cyber professionals.<text:s/></text:p>
      <text:p text:style-name="P24">All ISHelp staff undertaking the Technical Assurance service activities are all are all security cleared to a minimum of SC and are sole UK Nationals.</text:p>
      <text:p text:style-name="P25">All of the ISHelp staff managing the service support aspects of the ISHelp Technical Assurance service, are all security cleared to a minimum of SC and are sole UK Nationals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3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n" style:country-asian="GB" fo:hyphenate="false"/>
    </style:style>
    <style:style style:name="Strong" style:display-name="Strong" style:family="text" style:parent-style-name="DefaultParagraphFon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in" fo:margin-bottom="0.4923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5076in"/>
      </style:footer-style>
    </style:page-layout>
    <style:style style:name="P2" style:parent-style-name="Header" style:family="paragraph">
      <style:paragraph-properties fo:text-align="end">
        <style:tab-stops>
          <style:tab-stop style:type="right" style:position="6.268in"/>
        </style:tab-stops>
      </style:paragraph-properties>
    </style:style>
    <style:style style:name="P3" style:parent-style-name="Header" style:family="paragraph">
      <style:paragraph-properties fo:text-align="end"/>
    </style:style>
    <style:style style:name="P4" style:parent-style-name="Header" style:family="paragraph">
      <style:paragraph-properties fo:text-align="end"/>
    </style:style>
    <style:style style:name="P5" style:parent-style-name="Header" style:family="paragraph">
      <style:paragraph-properties fo:text-align="end"/>
    </style:style>
    <style:style style:name="P6" style:parent-style-name="Header" style:family="paragraph">
      <style:paragraph-properties fo:text-align="end"/>
    </style:style>
    <style:style style:name="P7" style:parent-style-name="Header" style:family="paragraph">
      <style:paragraph-properties fo:text-align="end"/>
    </style:style>
    <style:style style:name="P8" style:parent-style-name="Header" style:family="paragraph">
      <style:paragraph-properties fo:text-align="end"/>
    </style:style>
    <style:style style:name="P9" style:parent-style-name="Header" style:family="paragraph">
      <style:paragraph-properties fo:text-align="end"/>
    </style:style>
    <style:style style:name="P10" style:parent-style-name="Header" style:family="paragraph">
      <style:paragraph-properties fo:text-align="end"/>
    </style:style>
    <style:style style:name="P11" style:parent-style-name="Header" style:family="paragraph">
      <style:paragraph-properties fo:text-align="end">
        <style:tab-stops>
          <style:tab-stop style:type="right" style:position="6.268in"/>
        </style:tab-stops>
      </style:paragraph-properties>
    </style:style>
    <style:style style:name="T12" style:parent-style-name="DefaultParagraphFont" style:family="text">
      <style:text-properties style:font-name-complex="Calibri"/>
    </style:style>
    <style:style style:name="T13" style:parent-style-name="DefaultParagraphFont" style:family="text">
      <style:text-properties style:font-name-complex="Calibri"/>
    </style:style>
    <style:style style:name="P14" style:parent-style-name="Header" style:family="paragraph">
      <style:text-properties style:font-name-complex="Calibri"/>
    </style:style>
    <style:style style:name="P15" style:parent-style-name="Normal" style:family="paragraph">
      <style:paragraph-properties fo:margin-bottom="0in"/>
    </style:style>
    <style:style style:name="T16" style:parent-style-name="DefaultParagraphFont" style:family="text">
      <style:text-properties fo:font-weight="bold" style:font-weight-asian="bold" style:font-weight-complex="bold" fo:color="#1F497D" fo:font-size="8pt" style:font-size-asian="8pt" style:font-size-complex="8pt"/>
    </style:style>
    <style:style style:name="T17" style:parent-style-name="DefaultParagraphFont" style:family="text">
      <style:text-properties fo:color="#1F497D" fo:font-size="8pt" style:font-size-asian="8pt" style:font-size-complex="8pt"/>
    </style:style>
    <style:style style:name="P18" style:parent-style-name="Normal" style:family="paragraph">
      <style:paragraph-properties fo:margin-bottom="0in"/>
      <style:text-properties fo:color="#1F497D" fo:font-size="8pt" style:font-size-asian="8pt" style:font-size-complex="8pt" fo:language="en" fo:country="US"/>
    </style:style>
    <style:style style:name="P19" style:parent-style-name="Normal" style:family="paragraph">
      <style:paragraph-properties fo:margin-bottom="0in"/>
      <style:text-properties fo:color="#1F497D" fo:font-size="8pt" style:font-size-asian="8pt" style:font-size-complex="8pt" fo:language="en" fo:country="US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-content" style:vertical-rel="paragraph" style:horizontal-pos="left" style:vertical-pos="from-top"/>
    </style:style>
    <style:style style:family="graphic" style:name="a1" style:parent-style-name="Graphics">
      <style:graphic-properties fo:border="0.01042in none" fo:background-color="transparent" fo:clip="rect(0.17796in, 0.51644in, 0.31979in, 0.92594in)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5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</office:automatic-styles>
  <office:master-styles>
    <style:master-page style:name="MPF0" style:page-layout-name="PL0">
      <style:header>
        <text:p text:style-name="P2"><draw:frame draw:z-index="251659264" draw:style-name="a0" draw:name="Picture 59" text:anchor-type="paragraph" svg:x="0in" svg:y="0.00139in" svg:width="2.64445in" svg:height="1.16667in" style:rel-width="scale" style:rel-height="scale"><draw:image xlink:href="media/image1.jpeg" xlink:type="simple" xlink:show="embed" xlink:actuate="onLoad"/><svg:title/><svg:desc/></draw:frame><text:tab/>GridSmart Limited <text:s text:c="2"/>Unit 8,<text:s/>Mulberry Court</text:p>
        <text:p text:style-name="P3">Lustleigh Close</text:p>
        <text:p text:style-name="P4">Matford Business Park</text:p>
        <text:p text:style-name="P5"><text:s text:c="2"/>Exeter</text:p>
        <text:p text:style-name="P6"><text:s text:c="2"/>EX2 8PW</text:p>
        <text:p text:style-name="P7"/>
        <text:p text:style-name="P8"><text:s text:c="3"/>Tel: +44 (0)1392 368773</text:p>
        <text:p text:style-name="P9"><text:s text:c="2"/>Email:<text:s/><text:a xlink:href="mailto:accounts@gridsmart.co.uk" office:target-frame-name="_top" xlink:show="replace"><text:span text:style-name="Hyperlink">accounts@gridsmart.co.uk</text:span></text:a></text:p>
        <text:p text:style-name="P10"><text:s text:c="2"/>Website: www.gridsmart.co.uk</text:p>
      </style:header>
      <style:header-first>
        <text:p text:style-name="P11"><text:span text:style-name="T12"><draw:frame draw:style-name="a1" draw:name="Picture 1" text:anchor-type="as-char" svg:x="0in" svg:y="0in" svg:width="2.52174in" svg:height="1.17942in" style:rel-width="scale" style:rel-height="scale"><draw:image xlink:href="media/image2.jpeg" xlink:type="simple" xlink:show="embed" xlink:actuate="onLoad"/><svg:title/><svg:desc>A blue text on a white background

Description automatically generated</svg:desc></draw:frame></text:span><text:span text:style-name="T13"><text:tab/></text:span></text:p>
        <text:p text:style-name="P14"/>
      </style:header-first>
      <style:footer>
        <text:p/>
      </style:footer>
      <style:footer-first>
        <text:p text:style-name="P15"><draw:frame draw:z-index="251663360" draw:style-name="a2" draw:name="Picture 1988107656" text:anchor-type="paragraph" svg:x="4.39236in" svg:y="-0.05139in" svg:width="0.50139in" svg:height="0.50139in" style:rel-width="scale" style:rel-height="scale"><draw:image xlink:href="media/image3.jpeg" xlink:type="simple" xlink:show="embed" xlink:actuate="onLoad"/><svg:title/><svg:desc>A close-up of a label

Description automatically generated</svg:desc></draw:frame><draw:frame draw:z-index="251662336" draw:style-name="a3" draw:name="Picture 1650378766" text:anchor-type="paragraph" svg:x="5.01667in" svg:y="-0.05139in" svg:width="0.50069in" svg:height="0.50069in" style:rel-width="scale" style:rel-height="scale"><draw:image xlink:href="media/image4.jpeg" xlink:type="simple" xlink:show="embed" xlink:actuate="onLoad"/><svg:title/><svg:desc>A close-up of a label

Description automatically generated</svg:desc></draw:frame><draw:frame draw:z-index="251664384" draw:style-name="a4" draw:name="Picture 119675546" text:anchor-type="paragraph" svg:x="3.83889in" svg:y="-0.06736in" svg:width="0.42847in" svg:height="0.51736in" style:rel-width="scale" style:rel-height="scale"><draw:image xlink:href="media/image5.jpeg" xlink:type="simple" xlink:show="embed" xlink:actuate="onLoad"/><svg:title/><svg:desc>A blue label with green check mark and white text

Description automatically generated</svg:desc></draw:frame><draw:frame draw:z-index="251661312" draw:style-name="a5" draw:name="Picture 549876328" text:anchor-type="paragraph" svg:x="5.64296in" svg:y="-0.05069in" svg:width="0.60694in" svg:height="0.49722in" style:rel-width="scale" style:rel-height="scale"><draw:image xlink:href="media/image6.jpeg" xlink:type="simple" xlink:show="embed" xlink:actuate="onLoad"/><svg:title/><svg:desc>A logo for a company

Description automatically generated</svg:desc></draw:frame><text:span text:style-name="T16">ISHelp.co.uk Limited<text:s/></text:span><text:span text:style-name="T17">Registered in England No. 04216662 at:</text:span></text:p>
        <text:p text:style-name="P18">Unit 8, Mulberry Court, Lustleigh Close, Matford Business Park,<text:s/></text:p>
        <text:p text:style-name="P19">Exeter, EX2 8PW</text:p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/>
    <dc:creator/>
    <meta:creation-date>2026-01-29T10:00:00Z</meta:creation-date>
    <dc:date>2026-01-29T10:00:00Z</dc:date>
    <meta:template xlink:href="Normal" xlink:type="simple"/>
    <meta:editing-cycles>1</meta:editing-cycles>
    <meta:editing-duration>PT0S</meta:editing-duration>
    <meta:document-statistic meta:page-count="1" meta:paragraph-count="3" meta:word-count="253" meta:character-count="1697" meta:row-count="12" meta:non-whitespace-character-count="1447"/>
  </office:meta>
</office:document-meta>
</file>