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break-before="page"/>
      <style:text-properties fo:font-weight="bold" style:font-weight-asian="bold" style:font-weight-complex="bold" style:text-underline-type="single" style:text-underline-style="solid" style:text-underline-width="auto" style:text-underline-mode="continuous"/>
    </style:style>
    <style:style style:name="P20" style:parent-style-name="Normal" style:family="paragraph">
      <style:paragraph-properties fo:text-align="justify"/>
    </style:style>
    <style:style style:name="P21" style:parent-style-name="Normal" style:family="paragraph">
      <style:paragraph-properties fo:text-align="justify"/>
    </style:style>
    <style:style style:name="P22" style:parent-style-name="Normal" style:family="paragraph">
      <style:paragraph-properties fo:text-align="justify"/>
    </style:style>
    <style:style style:name="P23" style:parent-style-name="Normal" style:family="paragraph">
      <style:paragraph-properties fo:text-align="justify"/>
    </style:style>
    <style:style style:name="P24" style:parent-style-name="Normal" style:family="paragraph">
      <style:paragraph-properties fo:text-align="justify"/>
    </style:style>
  </office:automatic-styles>
  <office:body>
    <office:text text:use-soft-page-breaks="true">
      <text:p text:style-name="P1">AI / Machine Learning Assurance as a Service Definition.</text:p>
      <text:p text:style-name="P20">AI / Machine Learning Assurance as a Service<text:s/>provides structured assurance for the safe, ethical, and effective use of AI-enabled systems within Defence and Government<text:s/>environments. Designed to address the unique risks associated with AI and ML, including model opacity, bias, data provenance, drift, and adversarial manipulation, to support buyer decisions across the full lifecycle of AI adoption—from early experimentation to operational deployment—by combining technical testing, governance review, and operational risk assessment. The service ensures AI systems are aligned to emerging UK government and MOD policy, while remaining fit for mission use.</text:p>
      <text:p text:style-name="P21">Outputs are designed to support internal governance, assurance boards, and delivery teams, enabling confident decision-making without constraining innovation.</text:p>
      <text:p text:style-name="P22">ISHelp are in full control of all aspects of the AI / Machine Learning Assurance as a Service via a dedicated team of technical engineers and cyber professionals.<text:s/></text:p>
      <text:p text:style-name="P23">All ISHelp staff undertaking the AI / Machine Learning Assurance as a Service activities are all are all security cleared to a minimum of SC and are sole UK Nationals.</text:p>
      <text:p text:style-name="P24">All of the ISHelp staff managing the service support aspects of the ISHelp AI / Machine Learning Assurance as a Service, are all security cleared to a minimum of SC and are sole UK National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5076in"/>
      </style:footer-style>
    </style:page-layout>
    <style:style style:name="P2" style:parent-style-name="Header" style:family="paragraph">
      <style:paragraph-properties fo:text-align="end">
        <style:tab-stops>
          <style:tab-stop style:type="right" style:position="6.268in"/>
        </style:tab-stops>
      </style:paragraph-properties>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end"/>
    </style:style>
    <style:style style:name="P7" style:parent-style-name="Header" style:family="paragraph">
      <style:paragraph-properties fo:text-align="end"/>
    </style:style>
    <style:style style:name="P8" style:parent-style-name="Header" style:family="paragraph">
      <style:paragraph-properties fo:text-align="end"/>
    </style:style>
    <style:style style:name="P9" style:parent-style-name="Header" style:family="paragraph">
      <style:paragraph-properties fo:text-align="end"/>
    </style:style>
    <style:style style:name="P10" style:parent-style-name="Header" style:family="paragraph">
      <style:paragraph-properties fo:text-align="end"/>
    </style:style>
    <style:style style:name="P11" style:parent-style-name="Header" style:family="paragraph">
      <style:paragraph-properties fo:text-align="end">
        <style:tab-stops>
          <style:tab-stop style:type="right" style:position="6.268in"/>
        </style:tab-stops>
      </style:paragraph-properties>
    </style:style>
    <style:style style:name="T12" style:parent-style-name="DefaultParagraphFont" style:family="text">
      <style:text-properties style:font-name-complex="Calibri"/>
    </style:style>
    <style:style style:name="T13" style:parent-style-name="DefaultParagraphFont" style:family="text">
      <style:text-properties style:font-name-complex="Calibri"/>
    </style:style>
    <style:style style:name="P14" style:parent-style-name="Header" style:family="paragraph">
      <style:text-properties style:font-name-complex="Calibri"/>
    </style:style>
    <style:style style:name="P15" style:parent-style-name="Normal" style:family="paragraph">
      <style:paragraph-properties fo:margin-bottom="0in"/>
    </style:style>
    <style:style style:name="T16" style:parent-style-name="DefaultParagraphFont" style:family="text">
      <style:text-properties fo:font-weight="bold" style:font-weight-asian="bold" style:font-weight-complex="bold" fo:color="#1F497D" fo:font-size="8pt" style:font-size-asian="8pt" style:font-size-complex="8pt"/>
    </style:style>
    <style:style style:name="T17" style:parent-style-name="DefaultParagraphFont" style:family="text">
      <style:text-properties fo:color="#1F497D" fo:font-size="8pt" style:font-size-asian="8pt" style:font-size-complex="8pt"/>
    </style:style>
    <style:style style:name="P18" style:parent-style-name="Normal" style:family="paragraph">
      <style:paragraph-properties fo:margin-bottom="0in"/>
      <style:text-properties fo:color="#1F497D" fo:font-size="8pt" style:font-size-asian="8pt" style:font-size-complex="8pt" fo:language="en" fo:country="US"/>
    </style:style>
    <style:style style:name="P19" style:parent-style-name="Normal" style:family="paragraph">
      <style:paragraph-properties fo:margin-bottom="0in"/>
      <style:text-properties fo:color="#1F497D" fo:font-size="8pt" style:font-size-asian="8pt" style:font-size-complex="8pt" fo:language="en" fo:country="US"/>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left" style:vertical-pos="from-top"/>
    </style:style>
    <style:style style:family="graphic" style:name="a1" style:parent-style-name="Graphics">
      <style:graphic-properties fo:border="0.01042in none" fo:background-color="transparent" fo:clip="rect(0.17796in, 0.51644in, 0.31979in, 0.92594in)"/>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F0" style:page-layout-name="PL0">
      <style:header>
        <text:p text:style-name="P2"><draw:frame draw:z-index="251659264" draw:style-name="a0" draw:name="Picture 59" text:anchor-type="paragraph" svg:x="0in" svg:y="0.00139in" svg:width="2.64445in" svg:height="1.16667in" style:rel-width="scale" style:rel-height="scale"><draw:image xlink:href="media/image1.jpeg" xlink:type="simple" xlink:show="embed" xlink:actuate="onLoad"/><svg:title/><svg:desc/></draw:frame><text:tab/>GridSmart Limited <text:s text:c="2"/>Unit 8, Mulberry Court</text:p>
        <text:p text:style-name="P3">Lustleigh Close</text:p>
        <text:p text:style-name="P4">Matford Business<text:s/>Park</text:p>
        <text:p text:style-name="P5"><text:s text:c="2"/>Exeter</text:p>
        <text:p text:style-name="P6"><text:s text:c="2"/>EX2 8PW</text:p>
        <text:p text:style-name="P7"/>
        <text:p text:style-name="P8"><text:s text:c="3"/>Tel: +44 (0)1392 368773</text:p>
        <text:p text:style-name="P9"><text:s text:c="2"/>Email:<text:s/><text:a xlink:href="mailto:accounts@gridsmart.co.uk" office:target-frame-name="_top" xlink:show="replace"><text:span text:style-name="Hyperlink">accounts@gridsmart.co.uk</text:span></text:a></text:p>
        <text:p text:style-name="P10"><text:s text:c="2"/>Website: www.gridsmart.co.uk</text:p>
      </style:header>
      <style:footer>
        <text:p text:style-name="Normal"/>
      </style:footer>
      <style:header-first>
        <text:p text:style-name="P11"><text:span text:style-name="T12"><draw:frame draw:style-name="a1" draw:name="Picture 1" text:anchor-type="as-char" svg:x="0in" svg:y="0in" svg:width="2.52174in" svg:height="1.17942in" style:rel-width="scale" style:rel-height="scale"><draw:image xlink:href="media/image2.jpeg" xlink:type="simple" xlink:show="embed" xlink:actuate="onLoad"/><svg:title/><svg:desc>A blue text on a white background

Description automatically generated</svg:desc></draw:frame></text:span><text:span text:style-name="T13"><text:tab/></text:span></text:p>
        <text:p text:style-name="P14"/>
      </style:header-first>
      <style:footer-first>
        <text:p text:style-name="P15"><draw:frame draw:z-index="251663360" draw:style-name="a2" draw:name="Picture 1988107656" text:anchor-type="paragraph" svg:x="4.39236in" svg:y="-0.05139in" svg:width="0.50139in" svg:height="0.50139in" style:rel-width="scale" style:rel-height="scale"><draw:image xlink:href="media/image3.jpeg" xlink:type="simple" xlink:show="embed" xlink:actuate="onLoad"/><svg:title/><svg:desc>A close-up of a label

Description automatically generated</svg:desc></draw:frame><draw:frame draw:z-index="251662336" draw:style-name="a3" draw:name="Picture 1650378766" text:anchor-type="paragraph" svg:x="5.01667in" svg:y="-0.05139in" svg:width="0.50069in" svg:height="0.50069in" style:rel-width="scale" style:rel-height="scale"><draw:image xlink:href="media/image4.jpeg" xlink:type="simple" xlink:show="embed" xlink:actuate="onLoad"/><svg:title/><svg:desc>A close-up of a label

Description automatically generated</svg:desc></draw:frame><draw:frame draw:z-index="251664384" draw:style-name="a4" draw:name="Picture 119675546" text:anchor-type="paragraph" svg:x="3.83889in" svg:y="-0.06736in" svg:width="0.42847in" svg:height="0.51736in" style:rel-width="scale" style:rel-height="scale"><draw:image xlink:href="media/image5.jpeg" xlink:type="simple" xlink:show="embed" xlink:actuate="onLoad"/><svg:title/><svg:desc>A blue label with green check mark and white text

Description automatically generated</svg:desc></draw:frame><draw:frame draw:z-index="251661312" draw:style-name="a5" draw:name="Picture 549876328" text:anchor-type="paragraph" svg:x="5.64296in" svg:y="-0.05069in" svg:width="0.60694in" svg:height="0.49722in" style:rel-width="scale" style:rel-height="scale"><draw:image xlink:href="media/image6.jpeg" xlink:type="simple" xlink:show="embed" xlink:actuate="onLoad"/><svg:title/><svg:desc>A logo for a company

Description automatically generated</svg:desc></draw:frame><text:span text:style-name="T16">ISHelp.co.uk Limited<text:s/></text:span><text:span text:style-name="T17">Registered in England No. 04216662 at:</text:span></text:p>
        <text:p text:style-name="P18">Unit 8, Mulberry Court, Lustleigh Close, Matford Business Park,<text:s/></text:p>
        <text:p text:style-name="P19">Exeter, EX2 8PW</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Phil Wheeler</dc:creator>
    <meta:creation-date>2026-01-29T16:52:00Z</meta:creation-date>
    <dc:date>2026-01-29T16:52:00Z</dc:date>
    <meta:template xlink:href="Normal" xlink:type="simple"/>
    <meta:editing-cycles>2</meta:editing-cycles>
    <meta:editing-duration>PT0S</meta:editing-duration>
    <meta:document-statistic meta:page-count="1" meta:paragraph-count="2" meta:word-count="208" meta:character-count="1396" meta:row-count="9" meta:non-whitespace-character-count="1190"/>
  </office:meta>
</office:document-meta>
</file>