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Proxima Nova" svg:font-family="'Proxima Nova'" style:font-family-generic="roman" style:font-pitch="variable"/>
    <style:font-face style:name="Proxima Nova Semibold" svg:font-family="'Proxima Nova Semibold'"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Proxima Nova1" svg:font-family="'Proxima Nova'" style:font-family-generic="system" style:font-pitch="variable"/>
    <style:font-face style:name="Proxima Nova Semibold1" svg:font-family="'Proxima Nova Semibold'"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style:font-name="Proxima Nova" style:font-name-asian="Proxima Nova1" style:font-name-complex="Proxima Nova1"/>
    </style:style>
    <style:style style:name="P3" style:family="paragraph" style:parent-style-name="Heading_20_2" style:master-page-name="Standard">
      <style:paragraph-properties style:page-number="1"/>
    </style:style>
    <style:style style:name="P4" style:family="paragraph">
      <loext:graphic-properties draw:fill="solid" draw:fill-color="#a0a0a0"/>
      <style:paragraph-properties fo:text-align="center"/>
    </style:style>
    <style:style style:name="T1" style:family="text">
      <style:text-properties fo:color="#ff0000"/>
    </style:style>
    <style:style style:name="T2" style:family="text">
      <style:text-properties fo:color="#ff0000" style:font-name="Proxima Nova Semibold" fo:font-size="12pt" style:font-name-asian="Proxima Nova Semibold1" style:font-size-asian="12pt" style:font-name-complex="Proxima Nova Semibold1" style:font-size-complex="12pt"/>
    </style:style>
    <style:style style:name="T3" style:family="text">
      <style:text-properties style:font-name="Proxima Nova Semibold" fo:font-size="12pt" style:font-name-asian="Proxima Nova Semibold1" style:font-size-asian="12pt" style:font-name-complex="Proxima Nova Semibold1" style:font-size-complex="12pt"/>
    </style:style>
    <style:style style:name="T4" style:family="text">
      <style:text-properties fo:font-size="12pt" style:font-size-asian="12pt" style:font-size-complex="12pt"/>
    </style:style>
    <style:style style:name="T5" style:family="text">
      <style:text-properties style:font-name="Proxima Nova" style:font-name-asian="Proxima Nova1" style:font-name-complex="Proxima Nova1"/>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style:style>
    <style:style style:name="gr2"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text:bookmark text:name="_yhwcaocs53sl"/>Purpose and scope</text:p>
      <text:p text:style-name="Standard">These Supplier Additional Terms apply to Lot 3 Cloud Support services supplied under RM1557.15 G‑Cloud 15. They clarify operational working arrangements for professional services engagements.</text:p>
      <text:p text:style-name="Standard"/>
      <text:p text:style-name="Heading_20_2"><text:bookmark text:name="_5a942fbo9iet"/>Order of precedence</text:p>
      <text:p text:style-name="Standard">The Public Sector Contract (PSC), including the CCS General Terms, Framework Schedule 1 (Specification), the applicable Joint Schedules and Call‑Off Schedules, and the Call‑Off Contract take precedence over these Supplier Additional Terms. These Supplier Additional Terms apply only where they do not conflict with the PSC or the Call‑Off Contract.</text:p>
      <text:p text:style-name="Standard"/>
      <text:p text:style-name="Heading_20_2"><text:bookmark text:name="_y4j7su3bwzsu"/>Call‑Off formation and documents</text:p>
      <text:p text:style-name="Standard">Each engagement is documented in a Call‑Off Contract. The Call‑Off Contract will set out the statement of work, deliverables, assumptions, dependencies, timetable, and pricing. Any service‑specific requirements are agreed at Call‑Off.</text:p>
      <text:p text:style-name="Standard"/>
      <text:p text:style-name="Heading_20_2"><text:bookmark text:name="_yon5v6omkp1b"/>Delivery model and working arrangements</text:p>
      <text:p text:style-name="Standard">Services are delivered for a defined period as professional services. Delivery is remote only. On‑site delivery is not provided. The Supplier will provide a named delivery lead. The Buyer will provide timely access to relevant stakeholders, information, and decision‑makers, and will make available any Buyer systems or environments required for delivery, as agreed at Call‑Off.</text:p>
      <text:p text:style-name="Standard"/>
      <text:p text:style-name="Heading_20_2"><text:bookmark text:name="_eu5rvppd5xsm"/>Change control</text:p>
      <text:p text:style-name="Standard">Changes to scope, deliverables, timetable, or assumptions must be agreed in writing through the Call‑Off Contract change process. Where a change affects Charges, the updated pricing will be agreed before work starts.</text:p>
      <text:p text:style-name="Heading_20_2"><text:bookmark text:name="_dhbcgv5m667a"/></text:p>
      <text:p text:style-name="Heading_20_2"><text:bookmark text:name="_w0xqc3ulruma"/>Acceptance of deliverables</text:p>
      <text:p text:style-name="Standard">Deliverables are accepted in accordance with the acceptance approach set out in the Call‑Off Contract. Where the Call‑Off Contract does not specify an acceptance approach, the Buyer will review deliverables within a reasonable period and either accept them or provide written feedback specifying any material issues to be addressed.</text:p>
      <text:p text:style-name="Standard"/>
      <text:p text:style-name="Heading_20_2"><text:bookmark text:name="_mweuyapnbx5"/>Charges, invoicing and expenses</text:p>
      <text:p text:style-name="Standard">Charges and invoicing arrangements are as set out in the Call‑Off Contract and Call‑Off Schedule 5 (Pricing Details). No travel or on‑site expenses will be charged because on‑site delivery is not provided.</text:p>
      <text:p text:style-name="Standard"/>
      <text:p text:style-name="Heading_20_2"><text:bookmark text:name="_bu10s6r0965s"/>Intellectual property</text:p>
      <text:p text:style-name="Standard">Intellectual property rights are governed by the Call‑Off Contract and Call‑Off Schedule 1 (Intellectual Property Rights). No additional or alternative intellectual property terms apply unless explicitly agreed at Call‑Off.</text:p>
      <text:p text:style-name="Standard"/>
      <text:p text:style-name="Standard"/>
      <text:p text:style-name="Heading_20_2"><text:bookmark text:name="_f68b3j7zwq7b"/><text:soft-page-break/>Security</text:p>
      <text:p text:style-name="Standard">Security requirements are governed by the Call‑Off Contract and the applicable security Call‑Off Schedule, including Call‑Off Schedule 9B (Security – Consultancy) where used. The Supplier will comply with the Buyer’s security requirements as agreed at Call‑Off.</text:p>
      <text:p text:style-name="Standard"/>
      <text:p text:style-name="Heading_20_2"><text:bookmark text:name="_77yaph2fi74u"/>Data protection</text:p>
      <text:p text:style-name="Standard">Data protection obligations are governed by Joint Schedule 10 (Processing Data) and the Call‑Off Contract. The parties will complete the relevant data processing details at Call‑Off where the service involves processing of personal data.</text:p>
      <text:p text:style-name="Standard"/>
      <text:p text:style-name="Heading_20_2"><text:bookmark text:name="_1fltawsndcgn"/>Business continuity and resilience</text:p>
      <text:p text:style-name="Standard">Business continuity and resilience requirements (if any) are agreed at Call‑Off. The Supplier will support continuity arrangements relevant to the engagement as set out in the Call‑Off Contract.</text:p>
      <text:p text:style-name="Standard"/>
      <text:p text:style-name="Heading_20_2"><text:bookmark text:name="_t1rd08dx4fdn"/>Records, audit, and transparency</text:p>
      <text:p text:style-name="Standard">Record keeping, audit cooperation, and transparency and information request obligations are delivered in accordance with the CCS General Terms and the Call‑Off Contract.</text:p>
      <text:p text:style-name="Standard"/>
      <text:p text:style-name="Heading_20_2"><text:bookmark text:name="_2rdzigi908d"/>Subcontractors</text:p>
      <text:p text:style-name="Standard">Use of subcontractors (if any) will be disclosed and managed in accordance with the PSC and the Call‑Off Contract. The Supplier remains responsible for subcontractor performance to the extent set out in the PSC.</text:p>
      <text:p text:style-name="Standard"/>
      <text:p text:style-name="Heading_20_2"><text:bookmark text:name="_yvf91sos5830"/>Key staff and substitution</text:p>
      <text:p text:style-name="Standard">Key staff (if any) are identified in the Call‑Off Contract. Substitutions will be managed in accordance with the Call‑Off Contract, ensuring replacements have equivalent skills and experience.</text:p>
      <text:p text:style-name="Standard"/>
      <text:p text:style-name="Heading_20_2"><text:bookmark text:name="_q97qolf9n4hs"/>Exit and handover</text:p>
      <text:p text:style-name="Standard">Exit, handover and transition support is delivered in accordance with the Call‑Off Contract and Call‑Off Schedule 10 (Exit Management) where used. For advisory services, exit typically consists of the orderly handover of deliverables and agreed knowledge transfer.</text:p>
      <text:p text:style-name="Standard"/>
      <text:p text:style-name="Heading_20_2"><text:bookmark text:name="_erjrcvbgfmnx"/>Insurance</text:p>
      <text:p text:style-name="Standard">The Supplier will maintain insurance in accordance with Joint Schedule 3 (Insurance Requirements) and any Call‑Off requirements agreed at Call‑Off.</text:p>
      <text:p text:style-name="Standard"/>
      <text:p text:style-name="Heading_20_2"><text:bookmark text:name="_r69booayjysv"/>General</text:p>
      <text:p text:style-name="Standard">If any provision of these Supplier Additional Terms is found to conflict with the PSC or the Call‑Off Contract, the PSC or Call‑Off Contract prevails. If any provision is held invalid, the remaining provisions will continue in effect.</text:p>
      <text:p text:style-name="Standard"><text:soft-page-break/></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Proxima Nova" svg:font-family="'Proxima Nova'" style:font-family-generic="roman" style:font-pitch="variable"/>
    <style:font-face style:name="Proxima Nova Semibold" svg:font-family="'Proxima Nova Semibold'"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nux Libertine G" svg:font-family="'Linux Libertine G'" style:font-family-generic="system" style:font-pitch="variable"/>
    <style:font-face style:name="Proxima Nova1" svg:font-family="'Proxima Nova'" style:font-family-generic="system" style:font-pitch="variable"/>
    <style:font-face style:name="Proxima Nova Semibold1" svg:font-family="'Proxima Nova Semibold'"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Proxima Nova" fo:font-size="11pt" fo:language="none" fo:country="none" style:letter-kerning="false" style:font-name-asian="Proxima Nova1" style:font-size-asian="11pt" style:language-asian="zh" style:country-asian="CN" style:font-name-complex="Proxima Nova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Proxima Nova" fo:font-size="11pt" fo:language="none" fo:country="none" style:letter-kerning="false" style:font-name-asian="Proxima Nova1" style:font-size-asian="11pt" style:language-asian="zh" style:country-asian="CN" style:font-name-complex="Proxima Nova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keep-together="always" fo:keep-with-next="always"/>
      <style:text-properties fo:color="#db5c4d" fo:font-size="14pt" fo:font-weight="bold" style:font-size-asian="14pt" style:font-weight-asian="bold" style:font-size-complex="14pt" style:font-weight-complex="bold"/>
    </style:style>
    <style:style style:name="Heading_20_2" style:display-name="Heading 2" style:family="paragraph" style:parent-style-name="normal" style:next-style-name="Standard" style:default-outline-level="" style:class="text">
      <style:paragraph-properties fo:keep-together="always" fo:keep-with-next="always"/>
      <style:text-properties fo:font-size="12pt" fo:font-weight="bold" style:font-size-asian="12pt" style:font-weight-asian="bold" style:font-size-complex="12pt" style:font-weight-complex="bold"/>
    </style:style>
    <style:style style:name="Heading_20_3" style:display-name="Heading 3" style:family="paragraph" style:parent-style-name="normal" style:next-style-name="Standard" style:default-outline-level="" style:class="text">
      <style:paragraph-properties fo:margin-top="0.0862in" fo:margin-bottom="0.0193in" loext:contextual-spacing="false" fo:line-height="100%" fo:keep-together="always" fo:keep-with-next="always"/>
      <style:text-properties style:font-name="Proxima Nova Semibold" fo:font-family="'Proxima Nova Semibold'" style:font-family-generic="roman" style:font-pitch="variable" style:font-name-asian="Proxima Nova Semibold1" style:font-family-asian="'Proxima Nova Semibold'" style:font-family-generic-asian="system" style:font-pitch-asian="variable" style:font-name-complex="Proxima Nova Semibold1" style:font-family-complex="'Proxima Nova Semibold'" style:font-family-generic-complex="system" style:font-pitch-complex="variable"/>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loext:graphic-properties draw:fill="solid" draw:fill-color="#a0a0a0"/>
      <style:paragraph-properties fo:text-align="center"/>
    </style:style>
    <style:style style:name="MP3" style:family="paragraph" style:parent-style-name="Standard">
      <style:text-properties style:font-name="Proxima Nova" style:font-name-asian="Proxima Nova1" style:font-name-complex="Proxima Nova1"/>
    </style:style>
    <style:style style:name="MT1" style:family="text">
      <style:text-properties fo:color="#ff0000"/>
    </style:style>
    <style:style style:name="MT2" style:family="text">
      <style:text-properties style:font-name="Proxima Nova Semibold" fo:font-size="12pt" style:font-name-asian="Proxima Nova Semibold1" style:font-size-asian="12pt" style:font-name-complex="Proxima Nova Semibold1" style:font-size-complex="12pt"/>
    </style:style>
    <style:style style:name="MT3" style:family="text">
      <style:text-properties fo:font-size="12pt" style:font-size-asian="12pt" style:font-size-complex="12pt"/>
    </style:style>
    <style:style style:name="Mgr1" style:family="graphic">
      <style:graphic-properties draw:stroke="none" svg:stroke-width="0in" draw:fill="solid" draw:fill-color="#a0a0a0" draw:textarea-horizontal-align="center" draw:textarea-vertical-align="top" fo:margin-left="0.1252in" fo:margin-right="0.1252in" fo:margin-top="0in" fo:margin-bottom="0in" style:run-through="background" style:wrap="run-through" style:number-wrapped-paragraphs="no-limit" style:vertical-pos="top" style:vertical-rel="baseline" style:horizontal-pos="from-left" style:horizontal-rel="paragraph" draw:wrap-influence-on-position="once-concurrent" style:flow-with-text="false" loext:rel-width-rel="page"/>
    </style:style>
    <style:page-layout style:name="Mpm1">
      <style:page-layout-properties fo:page-width="8.2681in" fo:page-height="11.6929in" style:num-format="1" style:print-orientation="portrait" fo:margin-top="0.5in" fo:margin-bottom="0.6063in" fo:margin-left="1in" fo:margin-right="1in" fo:background-color="#ffffff" style:writing-mode="lr-tb" style:layout-grid-color="#c0c0c0" style:layout-grid-lines="26620" style:layout-grid-base-height="0.0693in" style:layout-grid-ruby-height="0in" style:layout-grid-mode="none" style:layout-grid-ruby-below="false" style:layout-grid-print="false" style:layout-grid-display="false" style:layout-grid-base-width="0.1665in" style:layout-grid-snap-to="true" draw:fill="solid" draw:fill-color="#ffffff" draw:opacity="100%" style:footnote-max-height="0in">
        <style:footnote-sep style:width="0.0071in" style:distance-before-sep="0.0398in" style:distance-after-sep="0.0398in" style:line-style="solid" style:adjustment="left" style:rel-width="25%" style:color="#000000"/>
      </style:page-layout-properties>
      <style:header-style>
        <style:header-footer-properties fo:min-height="0.1063in" fo:margin-left="0in" fo:margin-right="0in" fo:margin-bottom="0.0665in" style:dynamic-spacing="true"/>
      </style:header-style>
      <style:footer-style/>
    </style:page-layout>
  </office:automatic-styles>
  <office:master-styles>
    <style:master-page style:name="Standard" style:page-layout-name="Mpm1">
      <style:header>
        <text:p text:style-name="Heading_20_1"><text:bookmark text:name="_tyxkzj3jtkrf"/>Supplier Additional Terms <text:span text:style-name="MT1">(DRAFT)</text:span></text:p>
        <text:p text:style-name="Standard"><text:span text:style-name="MT2">Version: 1.0 | Sputnik Digital | Last updated: </text:span><text:span text:style-name="MT3">12 Jan 2026</text:span></text:p>
        <text:p text:style-name="MP1"><draw:rect text:anchor-type="as-char" style:rel-width="100%" draw:z-index="2" draw:style-name="Mgr1" draw:text-style-name="MP2" svg:width="0.0012in" svg:height="0.0213in"><text:p/></draw:rect></text:p>
        <text:p text:style-name="MP3"/>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3" meta:paragraph-count="37" meta:word-count="641" meta:character-count="4488" meta:non-whitespace-character-count="3882"/>
    <meta:generator>LibreOfficeDev/6.0.5.2$Linux_X86_64 LibreOffice_project/</meta:generator>
  </office:meta>
</office:document-meta>
</file>