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Proxima Nova" svg:font-family="'Proxima Nova'" style:font-family-generic="roman" style:font-pitch="variable"/>
    <style:font-face style:name="Proxima Nova Semibold" svg:font-family="'Proxima Nova Semibold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  <style:font-face style:name="Proxima Nova1" svg:font-family="'Proxima Nova'" style:font-family-generic="system" style:font-pitch="variable"/>
    <style:font-face style:name="Proxima Nova Semibold1" svg:font-family="'Proxima Nova Semibold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 style:list-style-name="WWNum2">
      <style:paragraph-properties fo:margin-left="0.5in" fo:margin-right="0in" fo:text-indent="-0.25in" style:auto-text-indent="false"/>
    </style:style>
    <style:style style:name="P4" style:family="paragraph" style:parent-style-name="Standard" style:list-style-name="WWNum1">
      <style:paragraph-properties fo:margin-left="0.5in" fo:margin-right="0in" fo:text-indent="-0.25in" style:auto-text-indent="false"/>
    </style:style>
    <style:style style:name="P5" style:family="paragraph" style:parent-style-name="Standard" style:list-style-name="WWNum5">
      <style:paragraph-properties fo:margin-left="0.5in" fo:margin-right="0in" fo:text-indent="-0.25in" style:auto-text-indent="false"/>
    </style:style>
    <style:style style:name="P6" style:family="paragraph" style:parent-style-name="Standard" style:list-style-name="WWNum3">
      <style:paragraph-properties fo:margin-left="0.5in" fo:margin-right="0in" fo:text-indent="-0.25in" style:auto-text-indent="false"/>
    </style:style>
    <style:style style:name="P7" style:family="paragraph" style:parent-style-name="Standard" style:list-style-name="WWNum4">
      <style:paragraph-properties fo:margin-left="0.5in" fo:margin-right="0in" fo:text-indent="-0.25in" style:auto-text-indent="false"/>
    </style:style>
    <style:style style:name="P8" style:family="paragraph" style:parent-style-name="Heading_20_2">
      <style:paragraph-properties fo:break-before="page"/>
    </style:style>
    <style:style style:name="P9" style:family="paragraph" style:parent-style-name="Heading_20_2" style:master-page-name="Standard">
      <style:paragraph-properties style:page-number="1"/>
    </style:style>
    <style:style style:name="P10" style:family="paragraph">
      <loext:graphic-properties draw:fill="solid" draw:fill-color="#a0a0a0"/>
      <style:paragraph-properties fo:text-align="center"/>
    </style:style>
    <style:style style:name="T1" style:family="text">
      <style:text-properties fo:font-size="11pt" fo:font-weight="normal" style:font-size-asian="11pt" style:font-weight-asian="normal" style:font-size-complex="11pt" style:font-weight-complex="normal"/>
    </style:style>
    <style:style style:name="T2" style:family="text">
      <style:text-properties fo:color="#1155cc" style:text-underline-style="solid" style:text-underline-width="auto" style:text-underline-color="font-color"/>
    </style:style>
    <style:style style:name="T3" style:family="text">
      <style:text-properties fo:color="#ff0000"/>
    </style:style>
    <style:style style:name="T4" style:family="text">
      <style:text-properties style:font-name="Proxima Nova Semibold" fo:font-size="12pt" style:font-name-asian="Proxima Nova Semibold1" style:font-size-asian="12pt" style:font-name-complex="Proxima Nova Semibold1" style:font-size-complex="12pt"/>
    </style:style>
    <style:style style:name="T5" style:family="text">
      <style:text-properties fo:font-style="italic" style:font-style-asian="italic" style:font-style-complex="italic"/>
    </style:style>
    <style:style style:name="T6" style:family="text">
      <style:text-properties style:font-name="Proxima Nova" style:font-name-asian="Proxima Nova1" style:font-name-complex="Proxima Nova1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bookmark text:name="_y0m2rbgszed3"/>Service Overview</text:p>
      <text:p text:style-name="Standard">The Supplier’s Performance Monitoring &amp; Optimisation Support service provides targeted, support-led performance assessment and analysis for existing, Buyer-owned cloud services that are live and underperforming.</text:p>
      <text:p text:style-name="Standard"/>
      <text:p text:style-name="Standard">The service helps Buyers understand issues related to performance, efficiency and cost through structured analysis and evidence-led recommendations.</text:p>
      <text:p text:style-name="Standard"/>
      <text:p text:style-name="Standard">The service is delivered as time-bound engagements focused on insight and decision support. It does not provide cloud hosting, day-to-day operational monitoring, or long-term managed optimisation services. All cloud services remain owned and operated by the Buyer.</text:p>
      <text:p text:style-name="Heading_20_2"><text:bookmark text:name="_yh0dc8eua293"/></text:p>
      <text:p text:style-name="Heading_20_2"><text:bookmark text:name="_m9c841o4e7kf"/>Key Features &amp; Benefits:</text:p>
      <text:list xml:id="list3874723625" text:style-name="WWNum2">
        <text:list-item>
          <text:p text:style-name="P3">Performance assessment using existing metrics, logs and telemetry.</text:p>
        </text:list-item>
        <text:list-item>
          <text:p text:style-name="P3">Identification of bottlenecks, inefficiencies and resource constraints.</text:p>
        </text:list-item>
        <text:list-item>
          <text:p text:style-name="P3">Targeted performance and efficiency improvement recommendations.</text:p>
        </text:list-item>
        <text:list-item>
          <text:p text:style-name="P3">Validation of performance prior to release, scaling or change.</text:p>
        </text:list-item>
        <text:list-item>
          <text:p text:style-name="P3">Cost and capacity efficiency analysis linked to performance behaviour.</text:p>
        </text:list-item>
        <text:list-item>
          <text:p text:style-name="P3">Clear reporting to support evidence-based decision-making.</text:p>
        </text:list-item>
        <text:list-item>
          <text:p text:style-name="P3">Buyer retains full ownership of systems, tooling and implementation.</text:p>
        </text:list-item>
      </text:list>
      <text:p text:style-name="Heading_20_2"><text:bookmark text:name="_ylhdznftjk8n"/></text:p>
      <text:p text:style-name="Heading_20_2"><text:bookmark text:name="_7bqgs8yvxpfs"/>Scope of Service</text:p>
      <text:p text:style-name="Standard">This service supports performance understanding and improvement planning for running cloud services, including:</text:p>
      <text:list xml:id="list1003538518" text:style-name="WWNum1">
        <text:list-item>
          <text:p text:style-name="P4">Review and analysis of existing performance metrics and monitoring data</text:p>
        </text:list-item>
        <text:list-item>
          <text:p text:style-name="P4">Identification of performance, latency or throughput constraints</text:p>
        </text:list-item>
        <text:list-item>
          <text:p text:style-name="P4">Assessment of capacity usage, scaling behaviour and resource efficiency</text:p>
        </text:list-item>
        <text:list-item>
          <text:p text:style-name="P4">Configuration and refinement of performance metrics, dashboards and alerts for assessment purposes only</text:p>
        </text:list-item>
        <text:list-item>
          <text:p text:style-name="P4">Targeted recommendations to improve performance, reliability or cost efficiency</text:p>
        </text:list-item>
        <text:list-item>
          <text:p text:style-name="P4">Validation of performance outcomes following Buyer-led changes</text:p>
        </text:list-item>
        <text:list-item>
          <text:p text:style-name="P4">Documentation of findings, recommendations and handover materials</text:p>
        </text:list-item>
      </text:list>
      <text:p text:style-name="Standard"><text:soft-page-break/></text:p>
      <text:p text:style-name="Standard">Activities are scoped to specific performance or efficiency concerns and are not intended to provide continuous operational support or managed monitoring.</text:p>
      <text:p text:style-name="P8"><text:bookmark text:name="_mv7xd95rmad1"/>Out of scope for this service</text:p>
      <text:p text:style-name="Standard">This service does not include:</text:p>
      <text:list xml:id="list4274582664" text:style-name="WWNum5">
        <text:list-item>
          <text:p text:style-name="P5">Day-to-day operational monitoring or incident management</text:p>
        </text:list-item>
        <text:list-item>
          <text:p text:style-name="P5">Continuous or long-term managed monitoring services</text:p>
        </text:list-item>
        <text:list-item>
          <text:p text:style-name="P5">Acting as a managed performance or optimisation service</text:p>
        </text:list-item>
        <text:list-item>
          <text:p text:style-name="P5">Cloud hosting or infrastructure ownership</text:p>
        </text:list-item>
        <text:list-item>
          <text:p text:style-name="P5">Provisioning, re-architecture or re-platforming of environments</text:p>
        </text:list-item>
        <text:list-item>
          <text:p text:style-name="P5">Application development or delivery ownership</text:p>
        </text:list-item>
        <text:list-item>
          <text:p text:style-name="P5">Automated remediation or self-healing systems</text:p>
        </text:list-item>
        <text:list-item>
          <text:p text:style-name="P5">Penetration testing or security assurance</text:p>
        </text:list-item>
        <text:list-item>
          <text:p text:style-name="P5">Availability, performance or uptime guarantees</text:p>
        </text:list-item>
      </text:list>
      <text:p text:style-name="Heading_20_2"><text:bookmark text:name="_dl4wmyp37f5t"/></text:p>
      <text:p text:style-name="Heading_20_2"><text:bookmark text:name="_uagmxzl7zgq8"/>Responsibility Model</text:p>
      <text:p text:style-name="Heading_20_3"><text:bookmark text:name="_td9q67wv937s"/>Supplier Responsibilities</text:p>
      <text:list xml:id="list295215460" text:style-name="WWNum3">
        <text:list-item>
          <text:p text:style-name="P6">Performing agreed performance and efficiency assessment activities.</text:p>
        </text:list-item>
        <text:list-item>
          <text:p text:style-name="P6">Analysing performance data and monitoring outputs.</text:p>
        </text:list-item>
        <text:list-item>
          <text:p text:style-name="P6">Identifying and documenting bottlenecks, inefficiencies and risks.</text:p>
        </text:list-item>
        <text:list-item>
          <text:p text:style-name="P6">Providing optimisation and improvement recommendations.</text:p>
        </text:list-item>
        <text:list-item>
          <text:p text:style-name="P6">Supporting validation of performance outcomes where required.</text:p>
        </text:list-item>
        <text:list-item>
          <text:p text:style-name="P6">Delivering documentation, reporting and knowledge transfer.</text:p>
        </text:list-item>
        <text:list-item>
          <text:p text:style-name="P6">Supporting service exit and handover at engagement end.</text:p>
        </text:list-item>
      </text:list>
      <text:p text:style-name="Heading_20_3"><text:bookmark text:name="_wei4ggkic1ij"/>Buyer Responsibilities</text:p>
      <text:list xml:id="list62944919156204" text:continue-numbering="true" text:style-name="WWNum3">
        <text:list-item>
          <text:p text:style-name="P6">Ownership and operation of all cloud services and environments</text:p>
        </text:list-item>
        <text:list-item>
          <text:p text:style-name="P6">Providing access to relevant monitoring data and tooling</text:p>
        </text:list-item>
        <text:list-item>
          <text:p text:style-name="P6">Approval and implementation of any recommended changes</text:p>
        </text:list-item>
        <text:list-item>
          <text:p text:style-name="P6">Managing ongoing service operations following the engagement</text:p>
        </text:list-item>
      </text:list>
      <text:p text:style-name="Heading_20_3"><text:bookmark text:name="_gfw3eix2l1ya"/><text:soft-page-break/>Shared Responsibilities</text:p>
      <text:list xml:id="list719976777" text:style-name="WWNum4">
        <text:list-item>
          <text:p text:style-name="P7">Agree scope, objectives and success criteria at Call-Off</text:p>
        </text:list-item>
        <text:list-item>
          <text:p text:style-name="P7">Coordinate access and engagement with relevant teams</text:p>
        </text:list-item>
        <text:list-item>
          <text:p text:style-name="P7">Review findings and prioritise recommended actions</text:p>
        </text:list-item>
        <text:list-item>
          <text:p text:style-name="P7">Support handover and transition activities</text:p>
        </text:list-item>
      </text:list>
      <text:p text:style-name="Heading_20_2"><text:bookmark text:name="_vcojp19ogk2r"/></text:p>
      <text:p text:style-name="Standard">Where buyers procure additional related services from the Supplier, corresponding responsibilities will be documented in the applicable Call-Off Contract.</text:p>
      <text:p text:style-name="Standard"/>
      <text:p text:style-name="Standard">Technical and organisational security measures are in accordance with the Supplier’s <text:a xlink:type="simple" xlink:href="https://docs.google.com/document/d/1A-NxRBcfdgSmunmeqAXZUO2iv0krW6ZODM-vC4V3YJk/edit?tab=t.0#heading=h.g4uwm0i7mh6y" text:style-name="ListLabel_20_46" text:visited-style-name="ListLabel_20_46"><text:span text:style-name="T2">Security Framework</text:span></text:a> and <text:a xlink:type="simple" xlink:href="https://docs.google.com/document/d/1eE-y4BnWuEQVdcAGoaeaKurlWhFHGPGvz4ycJXEVOQo/" text:style-name="ListLabel_20_46" text:visited-style-name="ListLabel_20_46"><text:span text:style-name="T2">Data Protection &amp; UK GDPR Framework</text:span></text:a>.</text:p>
      <text:p text:style-name="Heading_20_2"><text:bookmark text:name="_1bcfhw139e86"/></text:p>
      <text:p text:style-name="P8"><text:bookmark text:name="_dum0asaa1r2p"/>Delivery Principles</text:p>
      <text:p text:style-name="Heading_20_3"><text:bookmark text:name="_2csqs6nw8fny"/>Improvement-led</text:p>
      <text:p text:style-name="Standard">The service focuses on identifying performance, efficiency and cost issues, not maintaining day-to-day operations.</text:p>
      <text:p text:style-name="Heading_20_3"><text:bookmark text:name="_ig7e966dp00s"/>Time-bound engagements</text:p>
      <text:p text:style-name="Standard">Activities are delivered within defined scopes and durations, with clear outputs and exit points.</text:p>
      <text:p text:style-name="Heading_20_3"><text:bookmark text:name="_9ppan71a6q0l"/>Insight before change</text:p>
      <text:p text:style-name="Standard">Performance baselines and evidence are established before recommendations are made.</text:p>
      <text:p text:style-name="Heading_20_3"><text:bookmark text:name="_g3tyurxdsdq8"/>Non-intrusive delivery</text:p>
      <text:p text:style-name="Standard">Assessment activities are designed to minimise risk to live services.</text:p>
      <text:p text:style-name="Heading_20_3"><text:bookmark text:name="_ra4008l3l2w4"/>Buyer control retained</text:p>
      <text:p text:style-name="Standard">All implementation decisions and changes remain with the Buyer.</text:p>
      <text:p text:style-name="Heading_20_3"><text:bookmark text:name="_wb9js1o07js7"/>Clear exit and handover</text:p>
      <text:p text:style-name="Standard">Engagements conclude with documented findings and no implied ongoing obligation.</text:p>
      <text:p text:style-name="Heading_20_2"><text:bookmark text:name="_m01z0l80xa2u"/></text:p>
      <text:p text:style-name="Heading_20_2"><text:bookmark text:name="_nitboq157sq"/></text:p>
      <text:p text:style-name="P8"><text:bookmark text:name="_yc13d2gulomc"/>Security &amp; Data Protection</text:p>
      <text:p text:style-name="Standard">The service operates within the Buyer’s existing security and governance framework.</text:p>
      <text:p text:style-name="Standard">No Buyer data is hosted by the Supplier. Access is restricted to the minimum required to provide operational support and is removed at service exit in line with agreed processes.</text:p>
      <text:p text:style-name="Heading_20_2"><text:bookmark text:name="_dzb59jlurym3"/></text:p>
      <text:p text:style-name="Heading_20_2"><text:bookmark text:name="_iutnlhktehjv"/>Technical Ability Certificate</text:p>
      <text:p text:style-name="Standard">Full detail in the Lot3 Technical Ability Certificat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Proxima Nova" svg:font-family="'Proxima Nova'" style:font-family-generic="roman" style:font-pitch="variable"/>
    <style:font-face style:name="Proxima Nova Semibold" svg:font-family="'Proxima Nova Semibold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Proxima Nova1" svg:font-family="'Proxima Nova'" style:font-family-generic="system" style:font-pitch="variable"/>
    <style:font-face style:name="Proxima Nova Semibold1" svg:font-family="'Proxima Nova Semibold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Proxima Nova" fo:font-size="11pt" fo:language="none" fo:country="none" style:letter-kerning="false" style:font-name-asian="Proxima Nova1" style:font-size-asian="11pt" style:language-asian="zh" style:country-asian="CN" style:font-name-complex="Proxima Nova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Proxima Nova" fo:font-size="11pt" fo:language="none" fo:country="none" style:letter-kerning="false" style:font-name-asian="Proxima Nova1" style:font-size-asian="11pt" style:language-asian="zh" style:country-asian="CN" style:font-name-complex="Proxima Nova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keep-together="always" fo:keep-with-next="always"/>
      <style:text-properties fo:color="#db5c4d"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in" fo:margin-bottom="0.0165in" loext:contextual-spacing="false" fo:line-height="100%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0862in" fo:margin-bottom="0.0193in" loext:contextual-spacing="false" fo:line-height="100%" fo:keep-together="always" fo:keep-with-next="always"/>
      <style:text-properties style:font-name="Proxima Nova Semibold" fo:font-family="'Proxima Nova Semibold'" style:font-family-generic="roman" style:font-pitch="variable" style:font-name-asian="Proxima Nova Semibold1" style:font-family-asian="'Proxima Nova Semibold'" style:font-family-generic-asian="system" style:font-pitch-asian="variable" style:font-name-complex="Proxima Nova Semibold1" style:font-family-complex="'Proxima Nova Semibold'" style:font-family-generic-complex="system" style:font-pitch-complex="variable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fo:font-size="11pt" style:text-underline-style="none" fo:font-weight="normal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fo:font-size="11pt" style:text-underline-style="none" fo:font-weight="normal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style:text-underline-style="none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style:style style:name="ListLabel_20_46" style:display-name="ListLabel 46" style:family="text">
      <style:text-properties fo:color="#1155cc" style:text-underline-style="solid" style:text-underline-width="auto" style:text-underline-color="font-color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9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0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3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32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33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34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35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36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38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9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0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41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42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43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44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45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>
      <loext:graphic-properties draw:fill="solid" draw:fill-color="#a0a0a0"/>
      <style:paragraph-properties fo:text-align="center"/>
    </style:style>
    <style:style style:name="MP3" style:family="paragraph" style:parent-style-name="Standard">
      <style:paragraph-properties fo:text-align="end" style:justify-single-word="false"/>
    </style:style>
    <style:style style:name="MT1" style:family="text">
      <style:text-properties fo:color="#ff0000"/>
    </style:style>
    <style:style style:name="MT2" style:family="text">
      <style:text-properties style:font-name="Proxima Nova Semibold" fo:font-size="12pt" style:font-name-asian="Proxima Nova Semibold1" style:font-size-asian="12pt" style:font-name-complex="Proxima Nova Semibold1" style:font-size-complex="12pt"/>
    </style:style>
    <style:style style:name="MT3" style:family="text">
      <style:text-properties fo:font-style="italic" style:font-style-asian="italic" style:font-style-complex="italic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fo:background-color="#ffffff" style:writing-mode="lr-tb" style:layout-grid-color="#c0c0c0" style:layout-grid-lines="26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063in" fo:margin-left="0in" fo:margin-right="0in" fo:margin-bottom="0.0665in" style:dynamic-spacing="true"/>
      </style:header-style>
      <style:footer-style>
        <style:header-footer-properties fo:min-height="0.1063in" fo:margin-left="0in" fo:margin-right="0in" fo:margin-top="0.0665in" style:dynamic-spacing="true"/>
      </style:footer-style>
    </style:page-layout>
  </office:automatic-styles>
  <office:master-styles>
    <style:master-page style:name="Standard" style:page-layout-name="Mpm1">
      <style:header>
        <text:p text:style-name="Heading_20_1"><text:bookmark text:name="_tyxkzj3jtkrf"/>Performance Monitoring &amp; Optimisation Support <text:span text:style-name="MT1">(DRAFT)</text:span></text:p>
        <text:p text:style-name="Standard"><text:span text:style-name="MT2">Lot 3 – Cloud Support Services</text:span></text:p>
        <text:p text:style-name="Standard"><text:span text:style-name="MT2">Version: 2.0 | Sputnik Digital | Last updated: 12 Jan 2026</text:span></text:p>
        <text:p text:style-name="Standard">This service provides performance assessment and monitoring insight for existing cloud services, supporting Buyers to understand and address performance and efficiency issues.</text:p>
        <text:p text:style-name="Standard"><text:span text:style-name="MT3">CPV: 72000000 : IT services: consulting, software development, Internet and support</text:span></text:p>
        <text:p text:style-name="MP1"><draw:rect text:anchor-type="as-char" style:rel-width="100%" draw:z-index="5" draw:style-name="Mgr1" draw:text-style-name="MP2" svg:width="0.0012in" svg:height="0.0213in"><text:p/></draw:rect><text:line-break/></text:p>
      </style:header>
      <style:footer>
        <text:p text:style-name="MP3"><text:page-number text:select-page="current">6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6" meta:paragraph-count="79" meta:word-count="685" meta:character-count="5111" meta:non-whitespace-character-count="4540"/>
    <meta:generator>LibreOfficeDev/6.0.5.2$Linux_X86_64 LibreOffice_project/</meta:generator>
  </office:meta>
</office:document-meta>
</file>