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Proxima Nova" svg:font-family="'Proxima Nova'" style:font-family-generic="roman" style:font-pitch="variable"/>
    <style:font-face style:name="Proxima Nova Semibold" svg:font-family="'Proxima Nova Semibold'"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Proxima Nova1" svg:font-family="'Proxima Nova'" style:font-family-generic="system" style:font-pitch="variable"/>
    <style:font-face style:name="Proxima Nova Semibold1" svg:font-family="'Proxima Nova Semibold'" style:font-family-generic="system" style:font-pitch="variable"/>
  </office:font-face-decls>
  <office:automatic-styles>
    <style:style style:name="P1" style:family="paragraph" style:parent-style-name="Standard">
      <style:text-properties style:font-name="Proxima Nova" style:font-name-asian="Proxima Nova1" style:font-name-complex="Proxima Nova1"/>
    </style:style>
    <style:style style:name="P2" style:family="paragraph" style:parent-style-name="Standard">
      <style:paragraph-properties fo:text-align="center" style:justify-single-word="false"/>
    </style:style>
    <style:style style:name="P3" style:family="paragraph" style:parent-style-name="Standard">
      <style:paragraph-properties fo:text-align="end" style:justify-single-word="false"/>
    </style:style>
    <style:style style:name="P4" style:family="paragraph" style:parent-style-name="Standard" style:list-style-name="WWNum2">
      <style:paragraph-properties fo:margin-left="0.5in" fo:margin-right="0in" fo:text-indent="-0.25in" style:auto-text-indent="false"/>
    </style:style>
    <style:style style:name="P5" style:family="paragraph" style:parent-style-name="Standard" style:list-style-name="WWNum1">
      <style:paragraph-properties fo:margin-left="0.5in" fo:margin-right="0in" fo:text-indent="-0.25in" style:auto-text-indent="false"/>
    </style:style>
    <style:style style:name="P6" style:family="paragraph" style:parent-style-name="Standard" style:list-style-name="WWNum5">
      <style:paragraph-properties fo:margin-left="0.5in" fo:margin-right="0in" fo:text-indent="-0.25in" style:auto-text-indent="false"/>
    </style:style>
    <style:style style:name="P7" style:family="paragraph" style:parent-style-name="Standard" style:list-style-name="WWNum3">
      <style:paragraph-properties fo:margin-left="0.5in" fo:margin-right="0in" fo:text-indent="-0.25in" style:auto-text-indent="false"/>
    </style:style>
    <style:style style:name="P8" style:family="paragraph" style:parent-style-name="Standard" style:list-style-name="WWNum4">
      <style:paragraph-properties fo:margin-left="0.5in" fo:margin-right="0in" fo:text-indent="-0.25in" style:auto-text-indent="false"/>
    </style:style>
    <style:style style:name="P9" style:family="paragraph" style:parent-style-name="Heading_20_2">
      <style:paragraph-properties fo:break-before="page"/>
    </style:style>
    <style:style style:name="P10" style:family="paragraph" style:parent-style-name="Heading_20_2" style:master-page-name="Standard">
      <style:paragraph-properties style:page-number="1"/>
    </style:style>
    <style:style style:name="P11" style:family="paragraph" style:parent-style-name="Heading_20_3">
      <style:paragraph-properties fo:break-before="page"/>
    </style:style>
    <style:style style:name="P12" style:family="paragraph">
      <loext:graphic-properties draw:fill="solid" draw:fill-color="#a0a0a0"/>
      <style:paragraph-properties fo:text-align="center"/>
    </style:style>
    <style:style style:name="T1" style:family="text">
      <style:text-properties style:text-underline-style="none"/>
    </style:style>
    <style:style style:name="T2" style:family="text">
      <style:text-properties fo:font-size="11pt" fo:font-weight="normal" style:font-size-asian="11pt" style:font-weight-asian="normal" style:font-size-complex="11pt" style:font-weight-complex="normal"/>
    </style:style>
    <style:style style:name="T3" style:family="text">
      <style:text-properties fo:color="#1155cc" style:text-underline-style="solid" style:text-underline-width="auto" style:text-underline-color="font-color"/>
    </style:style>
    <style:style style:name="T4" style:family="text">
      <style:text-properties fo:color="#ff0000"/>
    </style:style>
    <style:style style:name="T5" style:family="text">
      <style:text-properties style:font-name="Proxima Nova Semibold" fo:font-size="12pt" style:font-name-asian="Proxima Nova Semibold1" style:font-size-asian="12pt" style:font-name-complex="Proxima Nova Semibold1" style:font-size-complex="12pt"/>
    </style:style>
    <style:style style:name="T6" style:family="text">
      <style:text-properties fo:font-style="italic" style:font-style-asian="italic" style:font-style-complex="italic"/>
    </style:style>
    <style:style style:name="T7" style:family="text">
      <style:text-properties style:font-name="Proxima Nova" style:font-name-asian="Proxima Nova1" style:font-name-complex="Proxima Nova1"/>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style:style>
    <style:style style:name="gr2"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ext:bookmark text:name="_y0m2rbgszed3"/>Service Overview</text:p>
      <text:p text:style-name="Standard">The Supplier’s Cloud Operations &amp; Reliability Engineering service provides support-led operational oversight for live, Buyer-owned cloud infrastructure.</text:p>
      <text:p text:style-name="Standard"/>
      <text:p text:style-name="Standard">The service focuses on monitoring, incident coordination, operational review and risk identification to support the Buyer’s own operational management of cloud services.</text:p>
      <text:p text:style-name="Standard"/>
      <text:p text:style-name="Standard">This service supports environments that are already in production. It does not provide cloud hosting, does not operate cloud environments on behalf of the Buyer, and does not assume operational ownership or accountability. All cloud services remain owned, governed and contracted directly by the Buyer.</text:p>
      <text:p text:style-name="P1"/>
      <text:p text:style-name="Heading_20_2"><text:bookmark text:name="_m9c841o4e7kf"/>Key Features &amp; Benefits:</text:p>
      <text:list xml:id="list794359495" text:style-name="WWNum2">
        <text:list-item>
          <text:p text:style-name="P4">Continuous monitoring and alerting for live cloud infrastructure.</text:p>
        </text:list-item>
        <text:list-item>
          <text:p text:style-name="P4">Structured incident triage and escalation support.</text:p>
        </text:list-item>
        <text:list-item>
          <text:p text:style-name="P4">Oversight review of infrastructure patching and configuration status.</text:p>
        </text:list-item>
        <text:list-item>
          <text:p text:style-name="P4">Validation of backup configuration and disaster recovery readiness.</text:p>
        </text:list-item>
        <text:list-item>
          <text:p text:style-name="P4">Identification and reporting of operational and reliability risks.</text:p>
        </text:list-item>
        <text:list-item>
          <text:p text:style-name="P4">Clear operational reporting to support Buyer service management and decision-making</text:p>
        </text:list-item>
        <text:list-item>
          <text:p text:style-name="P4">Buyer retains full ownership of infrastructure, hosting, and remediation activity.</text:p>
        </text:list-item>
      </text:list>
      <text:p text:style-name="Heading_20_2"><text:bookmark text:name="_fy9d29flbldj"/></text:p>
      <text:p text:style-name="Heading_20_2"><text:bookmark text:name="_7bqgs8yvxpfs"/>Scope of Service</text:p>
      <text:p text:style-name="Standard">This service supports the operational understanding and oversight of live cloud environments, including:</text:p>
      <text:list xml:id="list1874005285" text:style-name="WWNum1">
        <text:list-item>
          <text:p text:style-name="P5">Monitoring and alerting for Buyer cloud infrastructure.</text:p>
        </text:list-item>
        <text:list-item>
          <text:p text:style-name="P5">Incident triage and coordination with Buyer teams and third-party suppliers.</text:p>
        </text:list-item>
        <text:list-item>
          <text:p text:style-name="P5">Review of infrastructure patching status and update posture</text:p>
        </text:list-item>
        <text:list-item>
          <text:p text:style-name="P5">Validation of backup configuration and disaster recovery readiness</text:p>
        </text:list-item>
        <text:list-item>
          <text:p text:style-name="P5">Identification and reporting of operational and reliability risks</text:p>
        </text:list-item>
        <text:list-item>
          <text:p text:style-name="P5">Support for operational documentation and runbooks</text:p>
        </text:list-item>
      </text:list>
      <text:p text:style-name="Standard"/>
      <text:p text:style-name="Standard"><text:soft-page-break/>All activities are support-led and advisory in nature and are intended to help the Buyer maintain stability and operational awareness, without transferring responsibility or ownership of live services.</text:p>
      <text:p text:style-name="Standard"/>
      <text:p text:style-name="Heading_20_2"><text:bookmark text:name="_kddufz1fjha8"/></text:p>
      <text:p text:style-name="P9"><text:bookmark text:name="_mv7xd95rmad1"/>Out of scope for this service</text:p>
      <text:p text:style-name="Standard">This service does not include:</text:p>
      <text:list xml:id="list3129873539" text:style-name="WWNum5">
        <text:list-item>
          <text:p text:style-name="P6">Cloud hosting or infrastructure provision</text:p>
        </text:list-item>
        <text:list-item>
          <text:p text:style-name="P6">Acting as a managed service provider</text:p>
        </text:list-item>
        <text:list-item>
          <text:p text:style-name="P6">Continuous 24/7 outsourced operations</text:p>
        </text:list-item>
        <text:list-item>
          <text:p text:style-name="P6">Operational ownership or accountability for cloud services</text:p>
        </text:list-item>
        <text:list-item>
          <text:p text:style-name="P6">Provisioning, re-architecture, or re-platforming of environments</text:p>
        </text:list-item>
        <text:list-item>
          <text:p text:style-name="P6">Performance testing, tuning, or optimisation activities</text:p>
        </text:list-item>
        <text:list-item>
          <text:p text:style-name="P6">Cost optimisation or efficiency initiatives</text:p>
        </text:list-item>
        <text:list-item>
          <text:p text:style-name="P6">Design or implementation of failover or disaster recovery solutions</text:p>
        </text:list-item>
        <text:list-item>
          <text:p text:style-name="P6">Execution of backup restores or disaster recovery tests</text:p>
        </text:list-item>
        <text:list-item>
          <text:p text:style-name="P6">Application development, modification, or deployment</text:p>
        </text:list-item>
        <text:list-item>
          <text:p text:style-name="P6">Availability, performance, or uptime guarantees</text:p>
        </text:list-item>
      </text:list>
      <text:p text:style-name="Heading_20_2"><text:bookmark text:name="_l6oycrn15qa8"/></text:p>
      <text:p text:style-name="Heading_20_2"><text:bookmark text:name="_uagmxzl7zgq8"/>Responsibility Model</text:p>
      <text:p text:style-name="Heading_20_3"><text:bookmark text:name="_td9q67wv937s"/>Supplier Responsibilities</text:p>
      <text:list xml:id="list299058539" text:style-name="WWNum3">
        <text:list-item>
          <text:p text:style-name="P7">Monitor live Buyer cloud infrastructure using agreed tools</text:p>
        </text:list-item>
        <text:list-item>
          <text:p text:style-name="P7">Receive and triage operational alerts and incidents</text:p>
        </text:list-item>
        <text:list-item>
          <text:p text:style-name="P7">Coordinate incident response and escalation</text:p>
        </text:list-item>
        <text:list-item>
          <text:p text:style-name="P7">Review infrastructure patching status</text:p>
        </text:list-item>
        <text:list-item>
          <text:p text:style-name="P7">Validate backup and disaster recovery preparedness</text:p>
        </text:list-item>
        <text:list-item>
          <text:p text:style-name="P7">Identify and report operational risks</text:p>
        </text:list-item>
        <text:list-item>
          <text:p text:style-name="P7">Maintain agreed operational documentation</text:p>
        </text:list-item>
        <text:list-item>
          <text:p text:style-name="P7">Provide regular operational reporting</text:p>
        </text:list-item>
      </text:list>
      <text:p text:style-name="Standard"/>
      <text:p text:style-name="Standard"/>
      <text:p text:style-name="P11"><text:bookmark text:name="_wei4ggkic1ij"/>Buyer Responsibilities</text:p>
      <text:list xml:id="list61631077080683" text:continue-numbering="true" text:style-name="WWNum3">
        <text:list-item>
          <text:p text:style-name="P7">Ownership and contracting of all cloud infrastructure and services</text:p>
        </text:list-item>
        <text:list-item>
          <text:p text:style-name="P7">Approval and execution of remediation or change activities</text:p>
        </text:list-item>
        <text:list-item>
          <text:p text:style-name="P7">Managing application code, releases and testing</text:p>
        </text:list-item>
        <text:list-item>
          <text:p text:style-name="P7">Executing backup restores and disaster recovery actions</text:p>
        </text:list-item>
        <text:list-item>
          <text:p text:style-name="P7">Maintaining relationships with cloud service providers</text:p>
        </text:list-item>
      </text:list>
      <text:p text:style-name="Heading_20_3"><text:bookmark text:name="_gfw3eix2l1ya"/>Shared Responsibilities</text:p>
      <text:list xml:id="list3106732815" text:style-name="WWNum4">
        <text:list-item>
          <text:p text:style-name="P8">Agree monitoring, alerting and escalation processes</text:p>
        </text:list-item>
        <text:list-item>
          <text:p text:style-name="P8">Provide appropriate access for operational support</text:p>
        </text:list-item>
        <text:list-item>
          <text:p text:style-name="P8">Review incidents and operational findings</text:p>
        </text:list-item>
        <text:list-item>
          <text:p text:style-name="P8">Support onboarding, transition and service exit activities</text:p>
        </text:list-item>
      </text:list>
      <text:p text:style-name="Heading_20_2"><text:bookmark text:name="_f1xl4zsjplj0"/></text:p>
      <text:p text:style-name="Standard">Where buyers procure additional related services from the Supplier, corresponding responsibilities will be documented in the applicable Call-Off Contract.</text:p>
      <text:p text:style-name="Standard"/>
      <text:p text:style-name="Standard">Technical and organisational security measures are in accordance with the Supplier’s <text:a xlink:type="simple" xlink:href="https://docs.google.com/document/d/1A-NxRBcfdgSmunmeqAXZUO2iv0krW6ZODM-vC4V3YJk/edit?tab=t.0#heading=h.g4uwm0i7mh6y" text:style-name="ListLabel_20_46" text:visited-style-name="ListLabel_20_46"><text:span text:style-name="T3">Security Framework</text:span></text:a> and <text:a xlink:type="simple" xlink:href="https://docs.google.com/document/d/1eE-y4BnWuEQVdcAGoaeaKurlWhFHGPGvz4ycJXEVOQo/" text:style-name="ListLabel_20_46" text:visited-style-name="ListLabel_20_46"><text:span text:style-name="T3">Data Protection &amp; UK GDPR Framework</text:span></text:a>.</text:p>
      <text:p text:style-name="Standard"/>
      <text:p text:style-name="Heading_20_2"><text:bookmark text:name="_dum0asaa1r2p"/>Delivery Principles</text:p>
      <text:p text:style-name="Heading_20_3"><text:bookmark text:name="_4mo1l887xozt"/>Live-service focus</text:p>
      <text:p text:style-name="Standard">The service supports systems that are already in production and in active use.</text:p>
      <text:p text:style-name="Heading_20_3"><text:bookmark text:name="_8wa8z8fvzvnz"/>Operational clarity</text:p>
      <text:p text:style-name="Standard">Activities focus on identifying, coordinating and reporting operational issues rather than delivering change.</text:p>
      <text:p text:style-name="Heading_20_3"><text:bookmark text:name="_mr0fk0ke0z1n"/>Support-led, not managed service</text:p>
      <text:p text:style-name="Standard">The Supplier provides monitoring, coordination and operational insight, not outsourced operations.</text:p>
      <text:p text:style-name="Heading_20_3"><text:bookmark text:name="_n3txvfibooew"/>Buyer ownership retained</text:p>
      <text:p text:style-name="Standard">All infrastructure, data, hosting contracts and implementation decisions remain with the Buyer.</text:p>
      <text:p text:style-name="Heading_20_3"><text:bookmark text:name="_pwuwgvkmhupv"/>Clear operational boundaries</text:p>
      <text:p text:style-name="Standard"><text:soft-page-break/>Issues are identified, escalated and reported. Remediation is approved and implemented by the Buyer or their suppliers.</text:p>
      <text:p text:style-name="Heading_20_3"><text:bookmark text:name="_49b4xyfprrle"/>Least-privilege access</text:p>
      <text:p text:style-name="Standard">Access is limited to what is required for operational support and reviewed regularly.</text:p>
      <text:p text:style-name="Heading_20_3"><text:bookmark text:name="_gv1sy5k4uo5n"/>Transparent and auditable</text:p>
      <text:p text:style-name="Standard">Actions, incidents and findings are documented and reported in a clear, auditable manner.</text:p>
      <text:p text:style-name="Heading_20_2"><text:bookmark text:name="_yc13d2gulomc"/>Security &amp; Data Protection</text:p>
      <text:p text:style-name="Standard">The service operates within the Buyer’s existing security and governance framework.</text:p>
      <text:p text:style-name="Standard">No Buyer data is hosted by the Supplier. Access is restricted to the minimum required to provide operational support and is removed at service exit in line with agreed processes.</text:p>
      <text:p text:style-name="Heading_20_2"><text:bookmark text:name="_dzb59jlurym3"/></text:p>
      <text:p text:style-name="Heading_20_2"><text:bookmark text:name="_iutnlhktehjv"/>Technical Ability Certificate</text:p>
      <text:p text:style-name="Standard">Full detail in the Lot3 Technical Ability Certifica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Proxima Nova" svg:font-family="'Proxima Nova'" style:font-family-generic="roman" style:font-pitch="variable"/>
    <style:font-face style:name="Proxima Nova Semibold" svg:font-family="'Proxima Nova Semibold'"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Proxima Nova1" svg:font-family="'Proxima Nova'" style:font-family-generic="system" style:font-pitch="variable"/>
    <style:font-face style:name="Proxima Nova Semibold1" svg:font-family="'Proxima Nova Semibold'"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Proxima Nova" fo:font-size="11pt" fo:language="none" fo:country="none" style:letter-kerning="false" style:font-name-asian="Proxima Nova1" style:font-size-asian="11pt" style:language-asian="zh" style:country-asian="CN" style:font-name-complex="Proxima Nova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Proxima Nova" fo:font-size="11pt" fo:language="none" fo:country="none" style:letter-kerning="false" style:font-name-asian="Proxima Nova1" style:font-size-asian="11pt" style:language-asian="zh" style:country-asian="CN" style:font-name-complex="Proxima Nova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keep-together="always" fo:keep-with-next="always"/>
      <style:text-properties fo:color="#db5c4d" fo:font-size="14pt" fo:font-weight="bold" style:font-size-asian="14pt" style:font-weight-asian="bold" style:font-size-complex="14pt" style:font-weight-complex="bold"/>
    </style:style>
    <style:style style:name="Heading_20_2" style:display-name="Heading 2" style:family="paragraph" style:parent-style-name="normal" style:next-style-name="Standard" style:default-outline-level="" style:class="text">
      <style:paragraph-properties fo:margin-top="0in" fo:margin-bottom="0.0165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3" style:display-name="Heading 3" style:family="paragraph" style:parent-style-name="normal" style:next-style-name="Standard" style:default-outline-level="" style:class="text">
      <style:paragraph-properties fo:margin-top="0.0862in" fo:margin-bottom="0.0193in" loext:contextual-spacing="false" fo:line-height="100%" fo:keep-together="always" fo:keep-with-next="always"/>
      <style:text-properties style:font-name="Proxima Nova Semibold" fo:font-family="'Proxima Nova Semibold'" style:font-family-generic="roman" style:font-pitch="variable" style:font-name-asian="Proxima Nova Semibold1" style:font-family-asian="'Proxima Nova Semibold'" style:font-family-generic-asian="system" style:font-pitch-asian="variable" style:font-name-complex="Proxima Nova Semibold1" style:font-family-complex="'Proxima Nova Semibold'" style:font-family-generic-complex="system" style:font-pitch-complex="variable"/>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1pt" style:text-underline-style="none" fo:font-weight="normal"/>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color="#1155c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loext:graphic-properties draw:fill="solid" draw:fill-color="#a0a0a0"/>
      <style:paragraph-properties fo:text-align="center"/>
    </style:style>
    <style:style style:name="MP3" style:family="paragraph" style:parent-style-name="Standard">
      <style:paragraph-properties fo:text-align="end" style:justify-single-word="false"/>
    </style:style>
    <style:style style:name="MT1" style:family="text">
      <style:text-properties fo:color="#ff0000"/>
    </style:style>
    <style:style style:name="MT2" style:family="text">
      <style:text-properties style:font-name="Proxima Nova Semibold" fo:font-size="12pt" style:font-name-asian="Proxima Nova Semibold1" style:font-size-asian="12pt" style:font-name-complex="Proxima Nova Semibold1" style:font-size-complex="12pt"/>
    </style:style>
    <style:style style:name="MT3" style:family="text">
      <style:text-properties fo:font-style="italic" style:font-style-asian="italic" style:font-style-complex="italic"/>
    </style:style>
    <style:style style:name="Mgr1"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style:page-layout style:name="Mpm1">
      <style:page-layout-properties fo:page-width="8.2681in" fo:page-height="11.6929in" style:num-format="1" style:print-orientation="portrait" fo:margin-top="0.5in" fo:margin-bottom="0.5in" fo:margin-left="1in" fo:margin-right="1in" fo:background-color="#ffffff" style:writing-mode="lr-tb" style:layout-grid-color="#c0c0c0" style:layout-grid-lines="2662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header-footer-properties fo:min-height="0.1063in" fo:margin-left="0in" fo:margin-right="0in" fo:margin-bottom="0.0665in" style:dynamic-spacing="true"/>
      </style:header-style>
      <style:footer-style>
        <style:header-footer-properties fo:min-height="0.1063in" fo:margin-left="0in" fo:margin-right="0in" fo:margin-top="0.0665in" style:dynamic-spacing="true"/>
      </style:footer-style>
    </style:page-layout>
  </office:automatic-styles>
  <office:master-styles>
    <style:master-page style:name="Standard" style:page-layout-name="Mpm1">
      <style:header>
        <text:p text:style-name="Heading_20_1"><text:bookmark text:name="_tyxkzj3jtkrf"/>Cloud Operations and Reliability Engineering <text:span text:style-name="MT1">(DRAFT)</text:span></text:p>
        <text:p text:style-name="Standard"><text:span text:style-name="MT2">Lot 3 – Cloud Support Services</text:span></text:p>
        <text:p text:style-name="Standard"><text:span text:style-name="MT2">Version: 2.0 | Sputnik Digital | Last updated: 13 Jan 2026</text:span></text:p>
        <text:p text:style-name="Standard">This service supports the monitoring and day-to-day operational oversight of existing cloud environments, helping maintain stability and security.</text:p>
        <text:p text:style-name="Standard"><text:span text:style-name="MT3">CPV: 72000000 : IT services: consulting, software development, Internet and support</text:span></text:p>
        <text:p text:style-name="MP1"><draw:rect text:anchor-type="as-char" style:rel-width="100%" draw:z-index="4" draw:style-name="Mgr1" draw:text-style-name="MP2" svg:width="0.0012in" svg:height="0.0213in"><text:p/></draw:rect><text:line-break/></text:p>
      </style:header>
      <style:footer>
        <text:p text:style-name="MP3"><text:page-number text:select-page="current">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5" meta:paragraph-count="84" meta:word-count="728" meta:character-count="5314" meta:non-whitespace-character-count="4708"/>
    <meta:generator>LibreOfficeDev/6.0.5.2$Linux_X86_64 LibreOffice_project/</meta:generator>
  </office:meta>
</office:document-meta>
</file>