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style:style style:name="P1" style:parent-style-name="ReportTitle" style:master-page-name="MP0" style:family="paragraph">
      <style:paragraph-properties fo:break-before="page"/>
    </style:style>
    <style:style style:name="P5" style:parent-style-name="JBAText" style:family="paragraph">
      <style:text-properties fo:font-weight="bold" style:font-weight-asian="bold" style:font-weight-complex="bold"/>
    </style:style>
    <style:style style:name="T6" style:parent-style-name="JBABold" style:family="text">
      <style:text-properties fo:font-weight="normal" style:font-weight-asian="normal"/>
    </style:style>
    <style:style style:name="P7" style:parent-style-name="JBABulletList" style:list-style-name="LFO2" style:family="paragraph">
      <style:paragraph-properties fo:margin-left="0.7479in" fo:text-indent="-0.2479in">
        <style:tab-stops>
          <style:tab-stop style:type="left" style:position="5.552in"/>
        </style:tab-stops>
      </style:paragraph-properties>
    </style:style>
    <style:style style:name="P8" style:parent-style-name="JBABulletList" style:list-style-name="LFO2" style:family="paragraph">
      <style:paragraph-properties fo:margin-left="0.7479in" fo:text-indent="-0.2479in">
        <style:tab-stops>
          <style:tab-stop style:type="left" style:position="5.552in"/>
        </style:tab-stops>
      </style:paragraph-properties>
    </style:style>
    <style:style style:name="P9" style:parent-style-name="JBABulletList" style:list-style-name="LFO2" style:family="paragraph">
      <style:paragraph-properties fo:margin-left="0.7479in" fo:text-indent="-0.2479in">
        <style:tab-stops>
          <style:tab-stop style:type="left" style:position="5.552in"/>
        </style:tab-stops>
      </style:paragraph-properties>
    </style:style>
    <style:style style:name="P10" style:parent-style-name="JBABulletList" style:list-style-name="LFO2" style:family="paragraph">
      <style:paragraph-properties fo:margin-left="0.7479in" fo:text-indent="-0.2479in">
        <style:tab-stops>
          <style:tab-stop style:type="left" style:position="5.552in"/>
        </style:tab-stops>
      </style:paragraph-properties>
    </style:style>
    <style:style style:name="P11" style:parent-style-name="JBABulletList" style:list-style-name="LFO2" style:family="paragraph">
      <style:paragraph-properties fo:margin-left="0.7479in" fo:text-indent="-0.2479in">
        <style:tab-stops>
          <style:tab-stop style:type="left" style:position="5.552in"/>
        </style:tab-stops>
      </style:paragraph-properties>
    </style:style>
    <style:style style:name="P12" style:parent-style-name="JBABulletList" style:list-style-name="LFO2" style:family="paragraph">
      <style:paragraph-properties fo:margin-left="0.7479in" fo:text-indent="-0.2479in">
        <style:tab-stops>
          <style:tab-stop style:type="left" style:position="5.552in"/>
        </style:tab-stops>
      </style:paragraph-properties>
    </style:style>
    <style:style style:name="P13" style:parent-style-name="JBABulletList" style:list-style-name="LFO2" style:family="paragraph">
      <style:paragraph-properties fo:margin-left="0.7479in" fo:text-indent="-0.2479in">
        <style:tab-stops>
          <style:tab-stop style:type="left" style:position="5.552in"/>
        </style:tab-stops>
      </style:paragraph-properties>
    </style:style>
    <style:style style:name="P14" style:parent-style-name="JBABulletList" style:list-style-name="LFO2" style:family="paragraph">
      <style:paragraph-properties fo:margin-left="0.7479in" fo:text-indent="-0.2479in">
        <style:tab-stops>
          <style:tab-stop style:type="left" style:position="5.552in"/>
        </style:tab-stops>
      </style:paragraph-properties>
    </style:style>
    <style:style style:name="P15" style:parent-style-name="JBABulletList" style:list-style-name="LFO2" style:family="paragraph">
      <style:paragraph-properties fo:margin-left="0.7479in" fo:text-indent="-0.2479in">
        <style:tab-stops>
          <style:tab-stop style:type="left" style:position="5.552in"/>
        </style:tab-stops>
      </style:paragraph-properties>
    </style:style>
    <style:style style:name="P16" style:parent-style-name="JBABulletList" style:list-style-name="LFO2" style:family="paragraph">
      <style:paragraph-properties fo:margin-left="0.7479in" fo:text-indent="-0.2479in">
        <style:tab-stops>
          <style:tab-stop style:type="left" style:position="5.552in"/>
        </style:tab-stops>
      </style:paragraph-properties>
    </style:style>
    <style:style style:name="P17" style:parent-style-name="JBABulletList" style:list-style-name="LFO2" style:family="paragraph">
      <style:paragraph-properties fo:margin-left="0.7479in" fo:text-indent="-0.2479in">
        <style:tab-stops>
          <style:tab-stop style:type="left" style:position="5.552in"/>
        </style:tab-stops>
      </style:paragraph-properties>
    </style:style>
    <style:style style:name="P18" style:parent-style-name="JBABulletList" style:list-style-name="LFO2" style:family="paragraph">
      <style:paragraph-properties fo:margin-left="0.7479in" fo:text-indent="-0.2479in">
        <style:tab-stops>
          <style:tab-stop style:type="left" style:position="5.552in"/>
        </style:tab-stops>
      </style:paragraph-properties>
    </style:style>
    <style:style style:name="P19" style:parent-style-name="JBABulletList" style:list-style-name="LFO2" style:family="paragraph">
      <style:paragraph-properties fo:margin-left="0.7479in" fo:text-indent="-0.2479in">
        <style:tab-stops>
          <style:tab-stop style:type="left" style:position="5.552in"/>
        </style:tab-stops>
      </style:paragraph-properties>
    </style:style>
    <style:style style:name="P20" style:parent-style-name="JBABulletList" style:list-style-name="LFO2" style:family="paragraph">
      <style:paragraph-properties fo:margin-left="0.7479in" fo:text-indent="-0.2479in">
        <style:tab-stops>
          <style:tab-stop style:type="left" style:position="5.552in"/>
        </style:tab-stops>
      </style:paragraph-properties>
    </style:style>
    <style:style style:name="P21" style:parent-style-name="JBABulletList" style:list-style-name="LFO2" style:family="paragraph">
      <style:paragraph-properties fo:margin-left="0.7479in" fo:text-indent="-0.2479in">
        <style:tab-stops>
          <style:tab-stop style:type="left" style:position="5.552in"/>
        </style:tab-stops>
      </style:paragraph-properties>
    </style:style>
    <style:style style:name="TableColumn23" style:family="table-column">
      <style:table-column-properties style:column-width="1.3527in"/>
    </style:style>
    <style:style style:name="TableColumn24" style:family="table-column">
      <style:table-column-properties style:column-width="1.3527in"/>
    </style:style>
    <style:style style:name="TableColumn25" style:family="table-column">
      <style:table-column-properties style:column-width="1.3534in"/>
    </style:style>
    <style:style style:name="TableColumn26" style:family="table-column">
      <style:table-column-properties style:column-width="1.3527in"/>
    </style:style>
    <style:style style:name="TableColumn27" style:family="table-column">
      <style:table-column-properties style:column-width="1.3534in"/>
    </style:style>
    <style:style style:name="Table22" style:family="table">
      <style:table-properties style:width="6.7652in" fo:margin-left="0in" table:align="left"/>
    </style:style>
    <style:style style:name="TableRow28" style:family="table-row">
      <style:table-row-properties fo:keep-together="always"/>
    </style:style>
    <style:style style:name="TableCell29" style:family="table-cell">
      <style:table-cell-properties fo:border-top="none" fo:border-left="0.0069in solid #000000" fo:border-bottom="none" fo:border-right="0.0069in solid #000000" fo:background-color="#153B55" style:writing-mode="lr-tb" fo:padding-top="0in" fo:padding-left="0.075in" fo:padding-bottom="0in" fo:padding-right="0.075in">
        <style:background-fill draw:fill="solid" draw:fill-color="#153B55"/>
      </style:table-cell-properties>
    </style:style>
    <style:style style:name="TableCell30" style:family="table-cell">
      <style:table-cell-properties fo:border-top="none" fo:border-left="0.0069in solid #000000" fo:border-bottom="none" fo:border-right="0.0069in solid #000000" fo:background-color="#153B55" style:writing-mode="lr-tb" fo:padding-top="0in" fo:padding-left="0.075in" fo:padding-bottom="0in" fo:padding-right="0.075in">
        <style:background-fill draw:fill="solid" draw:fill-color="#153B55"/>
      </style:table-cell-properties>
    </style:style>
    <style:style style:name="TableCell31" style:family="table-cell">
      <style:table-cell-properties fo:border-top="none" fo:border-left="0.0069in solid #000000" fo:border-bottom="none" fo:border-right="0.0069in solid #000000" fo:background-color="#153B55" style:writing-mode="lr-tb" fo:padding-top="0in" fo:padding-left="0.075in" fo:padding-bottom="0in" fo:padding-right="0.075in">
        <style:background-fill draw:fill="solid" draw:fill-color="#153B55"/>
      </style:table-cell-properties>
    </style:style>
    <style:style style:name="TableCell32" style:family="table-cell">
      <style:table-cell-properties fo:border-top="none" fo:border-left="0.0069in solid #000000" fo:border-bottom="none" fo:border-right="0.0069in solid #000000" fo:background-color="#153B55" style:writing-mode="lr-tb" fo:padding-top="0in" fo:padding-left="0.075in" fo:padding-bottom="0in" fo:padding-right="0.075in">
        <style:background-fill draw:fill="solid" draw:fill-color="#153B55"/>
      </style:table-cell-properties>
    </style:style>
    <style:style style:name="TableCell33" style:family="table-cell">
      <style:table-cell-properties fo:border-top="none" fo:border-left="0.0069in solid #000000" fo:border-bottom="none" fo:border-right="0.0069in solid #000000" fo:background-color="#153B55" style:writing-mode="lr-tb" fo:padding-top="0in" fo:padding-left="0.075in" fo:padding-bottom="0in" fo:padding-right="0.075in">
        <style:background-fill draw:fill="solid" draw:fill-color="#153B55"/>
      </style:table-cell-properties>
    </style:style>
    <style:style style:name="TableRow34" style:family="table-row">
      <style:table-row-properties/>
    </style:style>
    <style:style style:name="TableCell35"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36"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37"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38"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39"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Row40" style:family="table-row">
      <style:table-row-properties fo:keep-together="always"/>
    </style:style>
    <style:style style:name="TableCell41"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42"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43"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44"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45"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Row46" style:family="table-row">
      <style:table-row-properties/>
    </style:style>
    <style:style style:name="TableCell47"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48"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49"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50"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Cell51" style:family="table-cell">
      <style:table-cell-properties fo:border-top="none" fo:border-left="0.0069in solid #000000" fo:border-bottom="0.0069in solid #153B55" fo:border-right="0.0069in solid #000000" fo:background-color="#E7E6E6" style:writing-mode="lr-tb" fo:padding-top="0in" fo:padding-left="0.075in" fo:padding-bottom="0in" fo:padding-right="0.075in">
        <style:background-fill draw:fill="solid" draw:fill-color="#E7E6E6"/>
      </style:table-cell-properties>
    </style:style>
    <style:style style:name="TableRow52" style:family="table-row">
      <style:table-row-properties fo:keep-together="always"/>
    </style:style>
    <style:style style:name="TableCell53"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54"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55"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56"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TableCell57" style:family="table-cell">
      <style:table-cell-properties fo:border-top="none" fo:border-left="0.0069in solid #000000" fo:border-bottom="0.0069in solid #153B55" fo:border-right="0.0069in solid #000000" style:writing-mode="lr-tb" fo:padding-top="0in" fo:padding-left="0.075in" fo:padding-bottom="0in" fo:padding-right="0.075in"/>
    </style:style>
    <style:style style:name="P58" style:parent-style-name="JBABulletList" style:list-style-name="LFO2" style:family="paragraph">
      <style:paragraph-properties fo:margin-left="0.7479in" fo:text-indent="-0.2479in">
        <style:tab-stops>
          <style:tab-stop style:type="left" style:position="5.552in"/>
        </style:tab-stops>
      </style:paragraph-properties>
    </style:style>
    <style:style style:name="P59" style:parent-style-name="JBABulletList" style:list-style-name="LFO2" style:family="paragraph">
      <style:paragraph-properties fo:margin-left="0.7479in" fo:text-indent="-0.2479in">
        <style:tab-stops>
          <style:tab-stop style:type="left" style:position="5.552in"/>
        </style:tab-stops>
      </style:paragraph-properties>
    </style:style>
    <style:style style:name="P60" style:parent-style-name="JBABulletList" style:list-style-name="LFO2" style:family="paragraph">
      <style:paragraph-properties fo:margin-left="0.7479in" fo:text-indent="-0.2479in">
        <style:tab-stops>
          <style:tab-stop style:type="left" style:position="5.552in"/>
        </style:tab-stops>
      </style:paragraph-properties>
    </style:style>
    <style:style style:name="P61" style:parent-style-name="JBABulletList" style:list-style-name="LFO2" style:family="paragraph">
      <style:paragraph-properties fo:margin-left="0.7479in" fo:text-indent="-0.2479in">
        <style:tab-stops>
          <style:tab-stop style:type="left" style:position="5.552in"/>
        </style:tab-stops>
      </style:paragraph-properties>
    </style:style>
    <style:style style:name="P62" style:parent-style-name="JBABulletList" style:list-style-name="LFO2" style:family="paragraph">
      <style:paragraph-properties fo:margin-left="0.7479in" fo:text-indent="-0.2479in">
        <style:tab-stops>
          <style:tab-stop style:type="left" style:position="5.552in"/>
        </style:tab-stops>
      </style:paragraph-properties>
    </style:style>
    <style:style style:name="P63" style:parent-style-name="JBABulletList" style:list-style-name="LFO2" style:family="paragraph">
      <style:paragraph-properties fo:margin-left="0.7479in" fo:text-indent="-0.2479in">
        <style:tab-stops>
          <style:tab-stop style:type="left" style:position="5.552in"/>
        </style:tab-stops>
      </style:paragraph-properties>
    </style:style>
    <style:style style:name="P64" style:parent-style-name="JBABulletList" style:list-style-name="LFO2" style:family="paragraph">
      <style:paragraph-properties fo:margin-left="0.7479in" fo:text-indent="-0.2479in">
        <style:tab-stops>
          <style:tab-stop style:type="left" style:position="5.552in"/>
        </style:tab-stops>
      </style:paragraph-properties>
    </style:style>
    <style:style style:name="P65" style:parent-style-name="JBABulletList" style:list-style-name="LFO2" style:family="paragraph">
      <style:paragraph-properties fo:margin-left="0.7479in" fo:text-indent="-0.2479in">
        <style:tab-stops>
          <style:tab-stop style:type="left" style:position="5.552in"/>
        </style:tab-stops>
      </style:paragraph-properties>
    </style:style>
    <style:style style:name="P66" style:parent-style-name="JBABulletList" style:list-style-name="LFO2" style:family="paragraph">
      <style:paragraph-properties fo:margin-left="0.7479in" fo:text-indent="-0.2479in">
        <style:tab-stops>
          <style:tab-stop style:type="left" style:position="5.552in"/>
        </style:tab-stops>
      </style:paragraph-properties>
    </style:style>
    <style:style style:name="P67" style:parent-style-name="JBABulletList" style:list-style-name="LFO2" style:family="paragraph">
      <style:paragraph-properties fo:margin-left="0.7479in" fo:text-indent="-0.2479in">
        <style:tab-stops>
          <style:tab-stop style:type="left" style:position="5.552in"/>
        </style:tab-stops>
      </style:paragraph-properties>
    </style:style>
    <style:style style:name="P68" style:parent-style-name="JBABulletList" style:list-style-name="LFO2" style:family="paragraph">
      <style:paragraph-properties fo:margin-left="0.7479in" fo:text-indent="-0.2479in">
        <style:tab-stops>
          <style:tab-stop style:type="left" style:position="5.552in"/>
        </style:tab-stops>
      </style:paragraph-properties>
    </style:style>
    <style:style style:name="P69" style:parent-style-name="JBABulletList" style:list-style-name="LFO2" style:family="paragraph">
      <style:paragraph-properties fo:margin-left="0.7479in" fo:text-indent="-0.2479in">
        <style:tab-stops>
          <style:tab-stop style:type="left" style:position="5.552in"/>
        </style:tab-stops>
      </style:paragraph-properties>
    </style:style>
    <style:style style:name="P70" style:parent-style-name="JBABulletList" style:list-style-name="LFO2" style:family="paragraph">
      <style:paragraph-properties fo:margin-left="0.7479in" fo:text-indent="-0.2479in">
        <style:tab-stops>
          <style:tab-stop style:type="left" style:position="5.552in"/>
        </style:tab-stops>
      </style:paragraph-properties>
    </style:style>
    <style:style style:name="P71" style:parent-style-name="JBABulletList" style:list-style-name="LFO2" style:family="paragraph">
      <style:paragraph-properties fo:margin-left="0.7479in" fo:text-indent="-0.2479in">
        <style:tab-stops>
          <style:tab-stop style:type="left" style:position="5.552in"/>
        </style:tab-stops>
      </style:paragraph-properties>
    </style:style>
    <style:style style:name="P72" style:parent-style-name="JBABulletList" style:list-style-name="LFO2" style:family="paragraph">
      <style:paragraph-properties fo:margin-left="0.7479in" fo:text-indent="-0.2479in">
        <style:tab-stops>
          <style:tab-stop style:type="left" style:position="5.552in"/>
        </style:tab-stops>
      </style:paragraph-properties>
    </style:style>
    <style:style style:name="P73" style:parent-style-name="JBABulletList" style:list-style-name="LFO2" style:family="paragraph">
      <style:paragraph-properties fo:margin-left="0.7479in" fo:text-indent="-0.2479in">
        <style:tab-stops>
          <style:tab-stop style:type="left" style:position="5.552in"/>
        </style:tab-stops>
      </style:paragraph-properties>
    </style:style>
    <style:style style:name="P74" style:parent-style-name="JBABulletList" style:list-style-name="LFO2" style:family="paragraph">
      <style:paragraph-properties fo:margin-left="0.7479in" fo:text-indent="-0.2479in">
        <style:tab-stops>
          <style:tab-stop style:type="left" style:position="5.552in"/>
        </style:tab-stops>
      </style:paragraph-properties>
    </style:style>
    <style:style style:name="P75" style:parent-style-name="JBABulletList" style:list-style-name="LFO2" style:family="paragraph">
      <style:paragraph-properties fo:margin-left="0.7479in" fo:text-indent="-0.2479in">
        <style:tab-stops>
          <style:tab-stop style:type="left" style:position="5.552in"/>
        </style:tab-stops>
      </style:paragraph-properties>
    </style:style>
    <style:style style:name="P76" style:parent-style-name="JBABulletList" style:list-style-name="LFO2" style:family="paragraph">
      <style:paragraph-properties fo:margin-left="0.7479in" fo:text-indent="-0.2479in">
        <style:tab-stops>
          <style:tab-stop style:type="left" style:position="5.552in"/>
        </style:tab-stops>
      </style:paragraph-properties>
    </style:style>
    <style:style style:name="P77" style:parent-style-name="JBABulletList" style:list-style-name="LFO2" style:family="paragraph">
      <style:paragraph-properties fo:margin-left="0.7479in" fo:text-indent="-0.2479in">
        <style:tab-stops>
          <style:tab-stop style:type="left" style:position="5.552in"/>
        </style:tab-stops>
      </style:paragraph-properties>
    </style:style>
  </office:automatic-styles>
  <office:body>
    <office:text text:use-soft-page-breaks="true">
      <text:p text:style-name="P1">JBA Cloud Support for Flood Forecasting and Warning Systems</text:p>
      <text:h text:style-name="Heading1" text:outline-level="1">Service overview</text:h>
      <text:p text:style-name="P5">JBA Consulting brings over fifteen years of specialised experience in transitioning, transforming, and supporting flood forecasting and warning<text:s/>solutions in the cloud.</text:p>
      <text:p text:style-name="JBAText">We specialise in the deployment and management of Delft-FEWS solutions, having successfully assisted numerous public and private sector clients in moving these complex systems to secure cloud environments.</text:p>
      <text:p text:style-name="JBAText"><text:span text:style-name="T6">Our core cloud capabilities:</text:span></text:p>
      <text:list text:style-name="LFO2" text:continue-numbering="true">
        <text:list-item>
          <text:p text:style-name="P7">Delft-FEWS cloud transformation: We manage the complex transition of Delft-FEWS solutions, handling the integration of hydraulic/hydrological models and diverse local systems into a unified cloud environment.</text:p>
        </text:list-item>
        <text:list-item>
          <text:p text:style-name="P8">Mission-critical availability: We design "always-on" architectures that ensure your forecasting platform remains accessible and resilient during critical flood events.</text:p>
        </text:list-item>
        <text:list-item>
          <text:p text:style-name="P9">Scalable model execution: We build architectures that maximise performance, allowing for the rapid scaling of forecasting models when speed is critical.</text:p>
        </text:list-item>
        <text:list-item>
          <text:p text:style-name="P10">Data consolidation: We have specific expertise in transforming and consolidating complex flood risk and forecasting data into single-source managed databases.</text:p>
        </text:list-item>
      </text:list>
      <text:h text:style-name="Heading1" text:outline-level="1">Planning and architecture</text:h>
      <text:p text:style-name="JBAText">We provide end-to-end lifecycle support for your flood forecasting and warning services, covering requirements engineering, design, build, integration, scaling, and testing.</text:p>
      <text:p text:style-name="JBAText">Given the complexity of Delft-FEWS environments, our architecture services team plays a critical role. We guide the custom implementation and integration of these multiple systems (telemetry, models, and databases) to maximise the scalability and performance of your applications.</text:p>
      <text:p text:style-name="JBAText">We utilise our extensive experience with Delft-FEWS transitions to guide your cloud strategy:</text:p>
      <text:list text:style-name="LFO2" text:continue-numbering="true">
        <text:list-item>
          <text:p text:style-name="P11">Cloud readiness assessments: We evaluate your existing forecasting systems to determine their suitability for the cloud and identify the optimal migration path.</text:p>
        </text:list-item>
        <text:list-item>
          <text:p text:style-name="P12">Migration best practice: We provide expert guidance on migration strategies to ensure a secure and<text:s/>efficient transition for mission-critical warning services.</text:p>
        </text:list-item>
        <text:list-item>
          <text:p text:style-name="P13">System refactoring: We modernise legacy components, refactoring systems to utilise cloud-native features such as auto-scaling and auto-healing – essential for handling demand spikes during flood events.</text:p>
        </text:list-item>
        <text:list-item>
          <text:p text:style-name="P14">De-risking delivery: We deliver migration proofs of concept (PoC) to validate technical approaches for model integration before full-scale deployment.</text:p>
        </text:list-item>
      </text:list>
      <text:soft-page-break/>
      <text:h text:style-name="Heading1" text:outline-level="1">Migration</text:h>
      <text:p text:style-name="JBAText">Our cloud architects manage the end-to-end migration process, including architecture design, security hardening, and the initial setup of your flood forecasting and warning services. Once your solution is operational, our system administrators provide proactive monitoring and management to ensure stability.</text:p>
      <text:p text:style-name="HeadingUnnumbered">Technical expertise and automation</text:p>
      <text:p text:style-name="JBAText">We utilise modern DevOps practices to support the complex requirements of Delft-FEWS environments:<text:s/></text:p>
      <text:list text:style-name="LFO2" text:continue-numbering="true">
        <text:list-item>
          <text:p text:style-name="P15">Infrastructure as Code (IaC): We automate the build and configuration of on-demand virtualised data centres, treating your forecasting infrastructure as software.</text:p>
        </text:list-item>
        <text:list-item>
          <text:p text:style-name="P16">Rapid provisioning: By utilising environment automation, we can deploy complex environments in hours rather than months.</text:p>
        </text:list-item>
        <text:list-item>
          <text:p text:style-name="P17">Resilience and scalability: We configure systems for auto-scaling and auto-healing. This is critical for flood forecasting, allowing compute resources to expand automatically to handle intensive model runs during flood events and scale down during calm periods.</text:p>
        </text:list-item>
        <text:list-item>
          <text:p text:style-name="P18">PaaS Implementation: We specialise in the deployment and configuration of Platform as a Service (PaaS) solutions to reduce management overhead.</text:p>
        </text:list-item>
      </text:list>
      <text:p text:style-name="HeadingUnnumbered">Continuous optimisation</text:p>
      <text:p text:style-name="JBAText">Cloud development is an iterative process. With hundreds of new features released annually and user needs constantly evolving, your application should never remain static.</text:p>
      <text:p text:style-name="JBAText">Our cloud team regularly evaluates these new features to ensure your forecasting systems remain at the technical forefront while minimising operational costs.<text:s/></text:p>
      <text:h text:style-name="Heading1" text:outline-level="1">Service support and incident management</text:h>
      <text:p text:style-name="JBAText">To ensure seamless service delivery, every customer is assigned a dedicated Project Manager to act as their single point of contact. Backed by a dedicated in-house technical team, they handle all issues and requests regarding the service.</text:p>
      <text:p text:style-name="HeadingUnnumbered">Lifecycle support<text:s/></text:p>
      <text:p text:style-name="JBAText">We provide helpdesk support before, during, and after the transfer of your software services to the cloud. Our support encompasses:</text:p>
      <text:list text:style-name="LFO2" text:continue-numbering="true">
        <text:list-item>
          <text:p text:style-name="P19">Hosting support: Management of the underlying cloud infrastructure.</text:p>
        </text:list-item>
        <text:list-item>
          <text:p text:style-name="P20">Application support: Ensuring ongoing "business-as-usual" availability for your services.</text:p>
        </text:list-item>
        <text:list-item>
          <text:p text:style-name="P21">Continuous improvement: For applications hosted in our environments, we actively support improvements to availability, scalability, and resilience.</text:p>
        </text:list-item>
      </text:list>
      <text:p text:style-name="HeadingUnnumbered">Support tiers and Service Level Agreements (SLAs)</text:p>
      <text:p text:style-name="JBAText">We offer four distinct support levels to align with your operational needs and agreed SLAs.</text:p>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s>
        <table:table-header-rows>
          <table:table-row table:style-name="TableRow28">
            <table:table-cell table:style-name="TableCell29">
              <text:p text:style-name="JBATableHeaderText">Support level</text:p>
            </table:table-cell>
            <table:table-cell table:style-name="TableCell30">
              <text:p text:style-name="JBATableHeaderText">Coverage hours</text:p>
            </table:table-cell>
            <table:table-cell table:style-name="TableCell31">
              <text:p text:style-name="JBATableHeaderText">Availability</text:p>
            </table:table-cell>
            <table:table-cell table:style-name="TableCell32">
              <text:p text:style-name="JBATableHeaderText">Response time (Max)</text:p>
            </table:table-cell>
            <table:table-cell table:style-name="TableCell33">
              <text:p text:style-name="JBATableHeaderText">Named contacts</text:p>
            </table:table-cell>
          </table:table-row>
        </table:table-header-rows>
        <table:table-row table:style-name="TableRow34">
          <table:table-cell table:style-name="TableCell35">
            <text:p text:style-name="JBATableTextLeft">Standard</text:p>
          </table:table-cell>
          <table:table-cell table:style-name="TableCell36">
            <text:p text:style-name="JBATableTextLeft">09:00 – 17:00</text:p>
          </table:table-cell>
          <table:table-cell table:style-name="TableCell37">
            <text:p text:style-name="JBATableTextLeft">Mon–Fri*</text:p>
          </table:table-cell>
          <table:table-cell table:style-name="TableCell38">
            <text:p text:style-name="JBATableTextLeft">4 hours</text:p>
          </table:table-cell>
          <table:table-cell table:style-name="TableCell39">
            <text:p text:style-name="JBATableTextLeft">1</text:p>
          </table:table-cell>
        </table:table-row>
        <table:table-row table:style-name="TableRow40">
          <table:table-cell table:style-name="TableCell41">
            <text:p text:style-name="JBATableTextLeft">Enhanced</text:p>
          </table:table-cell>
          <table:table-cell table:style-name="TableCell42">
            <text:p text:style-name="JBATableTextLeft">07:00 – 19:00</text:p>
          </table:table-cell>
          <table:table-cell table:style-name="TableCell43">
            <text:p text:style-name="JBATableTextLeft">Mon–Fri*</text:p>
          </table:table-cell>
          <table:table-cell table:style-name="TableCell44">
            <text:p text:style-name="JBATableTextLeft">2 hours</text:p>
          </table:table-cell>
          <table:table-cell table:style-name="TableCell45">
            <text:p text:style-name="JBATableTextLeft">1</text:p>
          </table:table-cell>
        </table:table-row>
        <table:table-row table:style-name="TableRow46">
          <table:table-cell table:style-name="TableCell47">
            <text:p text:style-name="JBATableTextLeft">Enhanced Plus</text:p>
          </table:table-cell>
          <table:table-cell table:style-name="TableCell48">
            <text:p text:style-name="JBATableTextLeft">07:00 – 19:00</text:p>
          </table:table-cell>
          <table:table-cell table:style-name="TableCell49">
            <text:p text:style-name="JBATableTextLeft">365 Days</text:p>
          </table:table-cell>
          <table:table-cell table:style-name="TableCell50">
            <text:p text:style-name="JBATableTextLeft">2 hours</text:p>
          </table:table-cell>
          <table:table-cell table:style-name="TableCell51">
            <text:p text:style-name="JBATableTextLeft">2</text:p>
          </table:table-cell>
        </table:table-row>
        <table:table-row table:style-name="TableRow52">
          <table:table-cell table:style-name="TableCell53">
            <text:p text:style-name="JBATableTextLeft">Premium</text:p>
          </table:table-cell>
          <table:table-cell table:style-name="TableCell54">
            <text:p text:style-name="JBATableTextLeft">24 Hours</text:p>
          </table:table-cell>
          <table:table-cell table:style-name="TableCell55">
            <text:p text:style-name="JBATableTextLeft">365 Days</text:p>
          </table:table-cell>
          <table:table-cell table:style-name="TableCell56">
            <text:p text:style-name="JBATableTextLeft">1 hour</text:p>
          </table:table-cell>
          <table:table-cell table:style-name="TableCell57">
            <text:p text:style-name="JBATableTextLeft">Up to 5</text:p>
          </table:table-cell>
        </table:table-row>
      </table:table>
      <text:p text:style-name="JBAText"><text:span text:style-name="JBAItalic">*Excludes public<text:s/></text:span><text:span text:style-name="JBAItalic">holidays and the Christmas/New Year period.</text:span></text:p>
      <text:p text:style-name="JBAText">All support levels include direct access to our software helpdesk and can be tailored to meet specific client requirements.</text:p>
      <text:h text:style-name="Heading1" text:outline-level="1">Quality assurance and testing</text:h>
      <text:p text:style-name="JBAText">We follow a rigorous, risk-based Quality Assurance (QA) process to ensure our products are robust, secure, and efficient. Crucially, all work undergoes formal testing by our dedicated Test Team, who operate independently from the Development Team to ensure objective validation.</text:p>
      <text:p text:style-name="HeadingUnnumbered">Risk-based testing approach<text:s/></text:p>
      <text:p text:style-name="JBAText">Our approach is flexible, balancing risk reduction with cost-efficiency. We tailor the strategy to the project profile:</text:p>
      <text:list text:style-name="LFO2" text:continue-numbering="true">
        <text:list-item>
          <text:p text:style-name="P58">Lower risk projects: We utilise formalised, context-driven exploratory testing that is fully documented and traceable to requirements.</text:p>
        </text:list-item>
        <text:list-item>
          <text:p text:style-name="P59">Complex projects: We employ single or multi-levelled test phases to target specific areas of the system architecture.</text:p>
        </text:list-item>
      </text:list>
      <text:p text:style-name="HeadingUnnumbered">Agile methodology and automation<text:s/></text:p>
      <text:p text:style-name="JBAText">We align with Agile delivery methodologies, building test collateral throughout the sprint cycle:</text:p>
      <text:list text:style-name="LFO2" text:continue-numbering="true">
        <text:list-item>
          <text:p text:style-name="P60">Regression Testing: Carried out on the previous sprint to ensure stability.</text:p>
        </text:list-item>
        <text:list-item>
          <text:p text:style-name="P61">Automation: Where practicable, tests are automated and delivered as part of the project assets.</text:p>
        </text:list-item>
      </text:list>
      <text:p text:style-name="HeadingUnnumbered">Comprehensive test scope<text:s/></text:p>
      <text:p text:style-name="JBAText">Depending on solution complexity, we provide a full suite of testing levels:</text:p>
      <text:list text:style-name="LFO2" text:continue-numbering="true">
        <text:list-item>
          <text:p text:style-name="P62">Functional: System testing, system integration, and API/interface testing.</text:p>
        </text:list-item>
        <text:list-item>
          <text:p text:style-name="P63">Security: Dedicated security testing to ensure data integrity.</text:p>
        </text:list-item>
        <text:list-item>
          <text:p text:style-name="P64">Accessibility: Compliance testing to ensure the project meets W3C WAI Web Content Accessibility<text:s/>Guidelines (WCAG2+).</text:p>
        </text:list-item>
      </text:list>
      <text:p text:style-name="HeadingUnnumbered">Cloud performance and resilience</text:p>
      <text:p text:style-name="JBAText">For cloud migrations, system performance is critical. We conduct performance testing as a pipeline sprint at the end of development, covering:</text:p>
      <text:list text:style-name="LFO2" text:continue-numbering="true">
        <text:list-item>
          <text:p text:style-name="P65">Load testing: Verifying performance against non-functional requirements under normal load.</text:p>
        </text:list-item>
        <text:list-item>
          <text:p text:style-name="P66">Stress testing: Testing beyond normal limits to plan future capacity and shelf life.</text:p>
        </text:list-item>
        <text:list-item>
          <text:p text:style-name="P67">Soak testing: Testing under load for extended periods to ensure database infrastructure remains resilient.</text:p>
        </text:list-item>
      </text:list>
      <text:p text:style-name="HeadingUnnumbered">Deliverables</text:p>
      <text:p text:style-name="JBAText">Our process generates standard industry deliverables for your review and sign-off, including Master and Level Test Plans, Test Cases, Execution and Defect Logs, and Test Summary/Completion Reports.</text:p>
      <text:h text:style-name="Heading1" text:outline-level="1">Training</text:h>
      <text:p text:style-name="JBAText">Our training goes beyond standard IT operations. As specialists in flood forecasting and warning, we draw upon the deep expertise across our wider business to bridge the gap between hydrological science and cloud engineering.</text:p>
      <text:p text:style-name="HeadingUnnumbered">Cloud platform management<text:s/></text:p>
      <text:p text:style-name="JBAText">We offer a comprehensive training service designed to empower your<text:s/>team to manage the cloud infrastructure independently. We provide hands-on and remote training covering:</text:p>
      <text:list text:style-name="LFO2" text:continue-numbering="true">
        <text:list-item>
          <text:p text:style-name="P68">Architecture and deployment: Best practices for designing and deploying cloud architecture specific to forecasting needs.</text:p>
        </text:list-item>
        <text:list-item>
          <text:p text:style-name="P69">Resilience strategies: Configuring scalability, resilience, and backup solutions to ensure "always-on" availability during flood events.</text:p>
        </text:list-item>
      </text:list>
      <text:p text:style-name="HeadingUnnumbered">Specialised model and system training<text:s/></text:p>
      <text:p text:style-name="JBAText">Leveraging our internal pool of domain experts, we provide targeted training on the specific configuration of your forecasting systems:</text:p>
      <text:list text:style-name="LFO2" text:continue-numbering="true">
        <text:list-item>
          <text:p text:style-name="P70">Model setup and configuration: Practical guidance on setting up and optimising hydraulic and hydrological models.</text:p>
        </text:list-item>
        <text:list-item>
          <text:p text:style-name="P71">High-availability delivery: Training on ensuring the reliable delivery of strategically important warning systems under pressure.</text:p>
        </text:list-item>
      </text:list>
      <text:p text:style-name="HeadingUnnumbered">Embedding internal capability<text:s/></text:p>
      <text:p text:style-name="JBAText">Our approach is designed to embed knowledge transfer within your organisation. We work directly with your staff and relevant stakeholders to build enhanced internal expertise, ensuring you are confident in the long-term support and evolution of your solution.</text:p>
      <text:h text:style-name="Heading1" text:outline-level="1">Data backup, restore and disaster recovery</text:h>
      <text:p text:style-name="JBAText">We design backup and recovery strategies tailored to the specific criticality of your service. For mission-critical flood data, we implement high-availability architectures to ensure business continuity.</text:p>
      <text:p text:style-name="HeadingUnnumbered">Managed backup and recovery<text:s/></text:p>
      <text:p text:style-name="JBAText">Our standard cloud implementation typically leverages managed services (such as the Relational Database Service in AWS) to provide robust data protection:</text:p>
      <text:list text:style-name="LFO2" text:continue-numbering="true">
        <text:list-item>
          <text:p text:style-name="P72">Automated Protection: We configure fully automated backup routines to remove reliance on manual processes.</text:p>
        </text:list-item>
        <text:list-item>
          <text:p text:style-name="P73">Point-in-Time Recovery: We provide granular recovery capabilities, targeting a Recovery Point Objective (RPO) of five minutes.</text:p>
        </text:list-item>
      </text:list>
      <text:p text:style-name="HeadingUnnumbered">Resilience and automatic failover</text:p>
      <text:p text:style-name="JBAText">To support<text:s/>"always-on" availability, we utilise Multi-Availability Zone (Multi-AZ) deployments.</text:p>
      <text:list text:style-name="LFO2" text:continue-numbering="true">
        <text:list-item>
          <text:p text:style-name="P74">Synchronised Replication: Data is synchronously replicated to a standby instance in a separate physical location.</text:p>
        </text:list-item>
        <text:list-item>
          <text:p text:style-name="P75">Automatic Failover: In the event of an infrastructure failure, the system automatically switches to the standby instance, ensuring service continuity.</text:p>
        </text:list-item>
      </text:list>
      <text:h text:style-name="Heading1" text:outline-level="1">Onboarding and offboarding</text:h>
      <text:p text:style-name="HeadingUnnumbered">Service onboarding<text:s/></text:p>
      <text:p text:style-name="JBAText">We ensure a smooth and secure initiation of your service. Our support team and managers handle the setup and configuration of your cloud environment. Once provisioned, we provide secure access to your designated users, ensuring all necessary permissions and controls are in place from day one.</text:p>
      <text:p text:style-name="HeadingUnnumbered">Offboarding and exit management</text:p>
      <text:p text:style-name="JBAText">To ensure you retain full control over your infrastructure and data, we offer flexible end-of-contract options. At the conclusion of the service, we will proceed with one of the following based on your requirements:</text:p>
      <text:list text:style-name="LFO2" text:continue-numbering="true">
        <text:list-item>
          <text:p text:style-name="P76">Transfer of control: We will transfer sole access and administrative rights to your internal team or a new provider, ensuring a seamless transition with no vendor lock-in.</text:p>
        </text:list-item>
        <text:list-item>
          <text:p text:style-name="P77">Secure decommissioning: If transfer is not required, we will terminate running services and securely decommission the environment and contract.</text:p>
        </text:list-item>
      </text:list>
      <text:h text:style-name="Heading1" text:outline-level="1">Pricing overview</text:h>
      <text:p text:style-name="JBAText">The pricing of the services offered is dependent upon your requirements. We have set out our unit prices in the accompanying pricing documents, with a range of charge rates for varying grades of staff.</text:p>
      <text:h text:style-name="Heading1" text:outline-level="1">Service constraints</text:h>
      <text:p text:style-name="JBAText">Depending on requirements, services may need a small monthly maintenance window for major updates. Updates are typically carried out outside normal office hours (evenings/weekends/bank holidays) and scheduled in consultation with the client, with efforts to minimise downtime.</text:p>
      <text:h text:style-name="Heading1" text:outline-level="1">Financial recompense</text:h>
      <text:p text:style-name="JBAText">Please refer to our Terms and Conditions.</text:p>
      <text:h text:style-name="Heading1" text:outline-level="1">Ordering and invoicing</text:h>
      <text:p text:style-name="JBAText">Cloud support can be purchased by contacting our software team on 01756 699500, or by emailing<text:s/><text:a xlink:href="mailto:softwaresupport@jbaconsulting.com" office:target-frame-name="_top" xlink:show="replace">softwaresupport@jbaconsulting.com</text:a>, detailing your requirements and contact details. We will assess your needs and arrange to discuss them with you, tailoring a quotation based on your requirements.</text:p>
      <text:p text:style-name="JBAText">Payment is by BACS, with JBA issuing invoices for services agreed.</text:p>
      <text:h text:style-name="Heading1" text:outline-level="1">Termination</text:h>
      <text:p text:style-name="JBAText">Please refer to our Terms and Conditions.</text:p>
      <text:h text:style-name="Heading1" text:outline-level="1">Technical requirements</text:h>
      <text:p text:style-name="JBAText">There are no specific technical requirements since these will depend upon client needs. If you wish to have access to a cloud control panel or portal, such as AWS or Azure, you will require a modern web browser.<text:bookmark-start text:name="_Toc504401716"/><text:bookmark-start text:name="_Toc504459218"/><text:bookmark-start text:name="_Toc504463346"/><text:bookmark-start text:name="_Toc504465327"/><text:bookmark-start text:name="_Toc504466063"/><text:bookmark-start text:name="_Toc504466481"/><text:s/></text:p>
      <text:p text:style-name="Normal"><text:bookmark-end text:name="_Toc504401716"/><text:bookmark-end text:name="_Toc504459218"/><text:bookmark-end text:name="_Toc504463346"/><text:bookmark-end text:name="_Toc504465327"/><text:bookmark-end text:name="_Toc504466063"/><text:bookmark-end text:name="_Toc50446648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style:font-name-complex="Arial" fo:font-weight="bold" style:font-weight-asian="bold" fo:color="#0F4761"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text:list-style style:name="WW_OutlineListStyle_1" style:display-name="WW_OutlineListStyle_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parent-style-name="DefaultParagraphFont">
      <style:text-properties style:font-name="Arial" style:font-name-asian="Times New Roman" style:font-name-complex="Arial" fo:font-weight="bold" style:font-weight-asian="bold" fo:color="#0F4761"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JBAText" style:display-name="JBA Text" style:family="paragraph" style:parent-style-name="Normal">
      <style:paragraph-properties fo:margin-bottom="0.0833in" fo:line-height="110%">
        <style:tab-stops>
          <style:tab-stop style:type="left" style:position="6.3in"/>
        </style:tab-stops>
      </style:paragraph-properties>
      <style:text-properties style:font-name="Arial" style:font-name-asian="Calibri" style:letter-kerning="false" style:font-size-complex="10pt" style:language-asian="en" style:country-asian="GB" fo:hyphenate="false"/>
    </style:style>
    <style:style style:name="ReportTitle" style:display-name="Report Title" style:family="paragraph" style:parent-style-name="Normal">
      <style:paragraph-properties fo:widows="0" fo:orphans="0" style:contextual-spacing="true" fo:margin-top="0.25in" fo:margin-bottom="0.25in" fo:line-height="100%" fo:margin-right="-0.2166in"/>
      <style:text-properties style:font-name="Arial" style:font-name-asian="Times New Roman" fo:font-weight="bold" style:font-weight-asian="bold" fo:color="#153B55" fo:letter-spacing="0.0034in" fo:font-size="18pt" style:font-size-asian="18pt" style:font-size-complex="14pt" style:language-asian="en" style:country-asian="GB" fo:hyphenate="false"/>
    </style:style>
    <style:style style:name="JBABulletList" style:display-name="JBA Bullet List" style:family="paragraph" style:parent-style-name="Normal">
      <style:paragraph-properties style:contextual-spacing="true" fo:margin-bottom="0.0833in" fo:line-height="110%">
        <style:tab-stops>
          <style:tab-stop style:type="left" style:position="5.3in"/>
        </style:tab-stops>
      </style:paragraph-properties>
      <style:text-properties style:font-name="Arial" style:font-name-asian="Calibri" style:letter-kerning="false" style:font-size-complex="10pt" style:language-asian="en" style:country-asian="GB" fo:hyphenate="false"/>
    </style:style>
    <style:style style:name="JBABold" style:display-name="JBA Bold" style:family="text" style:parent-style-name="DefaultParagraphFont">
      <style:text-properties style:font-name="Arial" fo:font-weight="bold" style:font-weight-asian="bold"/>
    </style:style>
    <style:style style:name="JBABulletsFurtherIndent" style:display-name="JBA Bullets Further Indent" style:family="paragraph" style:parent-style-name="JBABulletList" style:list-style-name="LFO2">
      <style:text-properties fo:hyphenate="false"/>
    </style:style>
    <style:style style:name="JBATableHeaderText" style:display-name="JBA Table Header Text" style:family="paragraph" style:parent-style-name="Normal">
      <style:paragraph-properties fo:keep-with-next="always" fo:margin-top="0.0277in" fo:margin-bottom="0.0277in" fo:line-height="100%" fo:margin-left="0.0395in" fo:margin-right="0.0395in">
        <style:tab-stops/>
      </style:paragraph-properties>
      <style:text-properties style:font-name="Arial" style:font-name-asian="Calibri" fo:color="#FFFFFF" style:letter-kerning="false" style:font-size-complex="10pt" style:language-asian="en" style:country-asian="GB" fo:hyphenate="false"/>
    </style:style>
    <style:style style:name="JBAItalic" style:display-name="JBA Italic" style:family="text" style:parent-style-name="DefaultParagraphFont">
      <style:text-properties style:font-name="Arial" fo:font-style="italic" style:font-style-asian="italic" style:use-window-font-color="true" fo:language="en" fo:country="US"/>
    </style:style>
    <style:style style:name="JBATableTextLeft" style:display-name="JBA Table Text Left" style:family="paragraph" style:parent-style-name="Normal">
      <style:paragraph-properties fo:widows="0" fo:orphans="0" fo:margin-top="0.0277in" fo:margin-bottom="0.0277in" fo:line-height="100%" fo:margin-left="0.0395in" fo:margin-right="0.0395in">
        <style:tab-stops/>
      </style:paragraph-properties>
      <style:text-properties style:font-name="Arial" style:font-name-asian="Calibri" style:letter-kerning="false" style:font-size-complex="10pt" style:language-asian="en" style:country-asian="GB" fo:hyphenate="false"/>
    </style:style>
    <style:style style:name="HeadingUnnumbered" style:display-name="Heading Unnumbered" style:family="paragraph" style:parent-style-name="JBAText">
      <style:paragraph-properties fo:keep-with-next="always"/>
      <style:text-properties fo:font-weight="bold" style:font-weight-asian="bold" style:font-weight-complex="bold" fo:hyphenate="false"/>
    </style:style>
    <style:style style:name="JBAPageNumber" style:display-name="JBA Page Number" style:family="paragraph">
      <style:paragraph-properties fo:text-align="end" fo:margin-top="0.1666in" fo:margin-bottom="0in" fo:line-height="100%"/>
      <style:text-properties style:font-name="Arial" style:font-name-asian="Calibri" style:font-name-complex="Arial" style:letter-kerning="false" style:font-size-complex="10pt" style:language-asian="en" style:country-asian="GB" fo:hyphenate="false"/>
    </style:style>
    <text:list-style style:name="WW_OutlineListStyle" style:display-name="WW_OutlineListStyle">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2" style:display-name="LFO2">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2">
      <text:outline-level-style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268in" fo:page-height="11.693in" style:print-orientation="portrait" fo:margin-top="0.5909in" fo:margin-left="0.7479in" fo:margin-bottom="0.5909in" fo:margin-right="0.7479in" style:num-format="1" style:writing-mode="lr-tb">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1569in"/>
      </style:footer-style>
    </style:page-layout>
    <style:style style:name="T2" style:parent-style-name="DefaultParagraphFont" style:family="text">
      <style:text-properties fo:font-weight="bold" style:font-weight-asian="bold" style:font-weight-complex="bold" fo:font-size="18pt" style:font-size-asian="18pt" style:font-size-complex="14pt"/>
    </style:style>
    <style:style style:name="T3" style:parent-style-name="DefaultParagraphFont" style:family="text">
      <style:text-properties fo:font-weight="bold" style:font-weight-asian="bold" style:font-weight-complex="bold" fo:font-size="18pt" style:font-size-asian="18pt" style:font-size-complex="14pt"/>
    </style:style>
    <style:style style:name="T4" style:parent-style-name="DefaultParagraphFont" style:family="text">
      <style:text-properties fo:font-weight="bold" style:font-weight-asian="bold" style:font-weight-complex="bold"/>
    </style:style>
    <style:style style:family="graphic" style:name="a0" style:parent-style-name="Graphics">
      <style:graphic-properties fo:border="0.01042in none" fo:background-color="transparent" style:wrap="run-through" style:run-through="foreground" style:horizontal-rel="page-content" style:vertical-rel="page-content" style:horizontal-pos="from-left" style:vertical-pos="from-top" draw:decorative="true"/>
    </style:style>
  </office:automatic-styles>
  <office:master-styles>
    <style:master-page style:name="MP0" style:page-layout-name="PL0">
      <style:header>
        <text:p text:style-name="JBAText"><text:span text:style-name="T2"><draw:frame draw:z-index="251659264" draw:style-name="a0" draw:name="Picture 1" text:anchor-type="paragraph" svg:x="6.01389in" svg:y="-0.91944in" svg:width="0.71465in" svg:height="0.66351in" style:rel-width="scale" style:rel-height="scale"><draw:image xlink:href="media/image1.jpeg" xlink:type="simple" xlink:show="embed" xlink:actuate="onLoad"/><svg:title/><svg:desc/></draw:frame></text:span><text:span text:style-name="T3">G-Cloud 15 – Service Definition</text:span><text:span text:style-name="T4"><text:line-break/></text:span></text:p>
        <text:p text:style-name="Header"/>
      </style:header>
      <style:footer>
        <text:p text:style-name="JBAPageNumber">Page<text:s/><text:page-number style:num-format="1" text:fixed="false">1</text:page-number><text:s/>of<text:s/><text:page-count style:num-format="1">6</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ob Berry</meta:initial-creator>
    <dc:creator>Rob Berry</dc:creator>
    <meta:creation-date>2026-01-21T11:00:00Z</meta:creation-date>
    <dc:date>2026-01-21T11:19:00Z</dc:date>
    <meta:template xlink:href="Normal.dotm" xlink:type="simple"/>
    <meta:editing-cycles>3</meta:editing-cycles>
    <meta:editing-duration>PT360S</meta:editing-duration>
    <meta:document-statistic meta:page-count="6" meta:paragraph-count="151" meta:word-count="1647" meta:character-count="11807" meta:row-count="224" meta:non-whitespace-character-count="10311"/>
  </office:meta>
</office:document-meta>
</file>