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settings.xml" manifest:media-type="text/xml"/>
  <manifest:file-entry manifest:full-path="Configurations2/" manifest:media-type="application/vnd.sun.xml.ui.configuration"/>
  <manifest:file-entry manifest:full-path="Thumbnails/thumbnail.png" manifest:media-type="image/png"/>
  <manifest:file-entry manifest:full-path="meta.xml" manifest:media-type="text/xml"/>
  <manifest:file-entry manifest:full-path="content.xml" manifest:media-type="text/xml"/>
  <manifest:file-entry manifest:full-path="Pictures/1000000000000780000004380239EB02.jpg" manifest:media-type="image/jpeg"/>
  <manifest:file-entry manifest:full-path="style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PingFang SC" svg:font-family="'PingFang SC'" style:font-family-generic="system" style:font-pitch="variable"/>
    <style:font-face style:name="Times New Roman" svg:font-family="'Times New Roman'" style:font-family-generic="roman" style:font-pitch="variable"/>
  </office:font-face-decls>
  <office:automatic-styles>
    <style:style style:name="P1" style:family="paragraph" style:parent-style-name="Text_20_body" style:master-page-name="Standard">
      <style:paragraph-properties fo:margin-left="0cm" fo:margin-top="0cm" fo:margin-bottom="0cm" style:contextual-spacing="false" fo:text-align="start" style:justify-single-word="false" style:page-number="auto" loext:word-spacing-minimum="75%" loext:word-spacing-maximum="133%"/>
      <style:text-properties style:font-name="Times New Roman" fo:font-size="10pt" style:font-size-asian="10pt"/>
    </style:style>
    <style:style style:name="P2" style:family="paragraph" style:parent-style-name="Text_20_body">
      <style:paragraph-properties fo:margin-left="0cm" fo:margin-top="0cm" fo:margin-bottom="0cm" style:contextual-spacing="false" fo:text-align="start" style:justify-single-word="false" loext:word-spacing-minimum="75%" loext:word-spacing-maximum="133%"/>
      <style:text-properties style:font-name="Times New Roman" fo:font-size="10pt" style:font-size-asian="10pt"/>
    </style:style>
    <style:style style:name="P3" style:family="paragraph" style:parent-style-name="Text_20_body">
      <style:paragraph-properties fo:margin-left="0cm" fo:margin-top="0.011cm" fo:margin-bottom="0cm" style:contextual-spacing="false" fo:text-align="start" style:justify-single-word="false" loext:word-spacing-minimum="75%" loext:word-spacing-maximum="133%"/>
      <style:text-properties style:font-name="Times New Roman" fo:font-size="12.5pt" style:font-size-asian="12.5pt"/>
    </style:style>
    <style:style style:name="P4" style:family="paragraph" style:parent-style-name="Standard">
      <style:paragraph-properties fo:margin-left="0.176cm" fo:line-height="1.469cm"/>
    </style:style>
    <style:style style:name="P5" style:family="paragraph" style:parent-style-name="Text_20_body">
      <style:paragraph-properties fo:margin-left="0cm" fo:margin-top="0.014cm" fo:margin-bottom="0cm" style:contextual-spacing="false" fo:text-align="start" style:justify-single-word="false" loext:word-spacing-minimum="75%" loext:word-spacing-maximum="133%"/>
      <style:text-properties fo:font-size="27.5pt" fo:font-weight="bold" style:font-size-asian="27.5pt" style:font-weight-asian="bold"/>
    </style:style>
    <style:style style:name="P6" style:family="paragraph" style:parent-style-name="Standard">
      <style:paragraph-properties fo:margin-left="0.176cm"/>
    </style:style>
    <style:style style:name="P7" style:family="paragraph" style:parent-style-name="Standard">
      <style:paragraph-properties fo:margin-left="0.176cm" fo:margin-top="0.318cm" fo:margin-bottom="0cm" style:contextual-spacing="false"/>
    </style:style>
    <style:style style:name="P8" style:family="paragraph" style:parent-style-name="Text_20_body" style:master-page-name="Converted1">
      <style:paragraph-properties fo:margin-left="0cm" fo:margin-top="0cm" fo:margin-bottom="0cm" style:contextual-spacing="false" fo:text-align="start" style:justify-single-word="false" style:page-number="auto" loext:word-spacing-minimum="75%" loext:word-spacing-maximum="133%"/>
      <style:text-properties fo:font-size="10pt" fo:font-weight="bold" style:font-size-asian="10pt" style:font-weight-asian="bold"/>
    </style:style>
    <style:style style:name="P9" style:family="paragraph" style:parent-style-name="Text_20_body">
      <style:paragraph-properties fo:margin-left="0cm" fo:margin-top="0cm" fo:margin-bottom="0cm" style:contextual-spacing="false" fo:text-align="start" style:justify-single-word="false" loext:word-spacing-minimum="75%" loext:word-spacing-maximum="133%"/>
      <style:text-properties fo:font-size="10pt" fo:font-weight="bold" style:font-size-asian="10pt" style:font-weight-asian="bold"/>
    </style:style>
    <style:style style:name="P10" style:family="paragraph" style:parent-style-name="Text_20_body">
      <style:paragraph-properties fo:margin-left="0cm" fo:margin-top="0.007cm" fo:margin-bottom="0cm" style:contextual-spacing="false" fo:text-align="start" style:justify-single-word="false" loext:word-spacing-minimum="75%" loext:word-spacing-maximum="133%"/>
      <style:text-properties fo:font-size="7.5pt" fo:font-weight="bold" style:font-size-asian="7.5pt" style:font-weight-asian="bold"/>
    </style:style>
    <style:style style:name="P11" style:family="paragraph" style:parent-style-name="Standard">
      <style:paragraph-properties fo:margin-left="0.176cm" fo:margin-top="0.078cm" fo:margin-bottom="0cm" style:contextual-spacing="false"/>
    </style:style>
    <style:style style:name="P12" style:family="paragraph" style:parent-style-name="Text_20_body">
      <style:paragraph-properties fo:margin-left="0cm" fo:margin-top="0cm" fo:margin-bottom="0cm" style:contextual-spacing="false" fo:text-align="start" style:justify-single-word="false" loext:word-spacing-minimum="75%" loext:word-spacing-maximum="133%"/>
      <style:text-properties fo:font-size="14pt" fo:font-weight="bold" style:font-size-asian="14pt" style:font-weight-asian="bold"/>
    </style:style>
    <style:style style:name="P13" style:family="paragraph" style:parent-style-name="Text_20_body">
      <style:paragraph-properties fo:margin-left="0cm" fo:margin-top="0.021cm" fo:margin-bottom="0cm" style:contextual-spacing="false" fo:text-align="start" style:justify-single-word="false" loext:word-spacing-minimum="75%" loext:word-spacing-maximum="133%"/>
      <style:text-properties fo:font-size="16pt" fo:font-weight="bold" style:font-size-asian="16pt" style:font-weight-asian="bold"/>
    </style:style>
    <style:style style:name="P14" style:family="paragraph" style:parent-style-name="Standard">
      <style:paragraph-properties fo:margin-left="0.176cm">
        <style:tab-stops>
          <style:tab-stop style:position="12.878cm"/>
        </style:tab-stops>
      </style:paragraph-properties>
    </style:style>
    <style:style style:name="P15" style:family="paragraph" style:parent-style-name="Contents_20_1">
      <style:paragraph-properties fo:margin-top="1.113cm" fo:margin-bottom="0cm" style:contextual-spacing="false">
        <style:tab-stops>
          <style:tab-stop style:position="13.076cm" style:type="right"/>
        </style:tab-stops>
      </style:paragraph-properties>
    </style:style>
    <style:style style:name="P16" style:family="paragraph" style:parent-style-name="Contents_20_1">
      <style:paragraph-properties>
        <style:tab-stops>
          <style:tab-stop style:position="13.275cm" style:type="right"/>
        </style:tab-stops>
      </style:paragraph-properties>
    </style:style>
    <style:style style:name="P17" style:family="paragraph" style:parent-style-name="Contents_20_1">
      <style:paragraph-properties fo:margin-top="1.109cm" fo:margin-bottom="0cm" style:contextual-spacing="false">
        <style:tab-stops>
          <style:tab-stop style:position="13.275cm" style:type="right"/>
        </style:tab-stops>
      </style:paragraph-properties>
    </style:style>
    <style:style style:name="P18" style:family="paragraph" style:parent-style-name="Contents_20_1">
      <style:paragraph-properties fo:margin-top="1.115cm" fo:margin-bottom="0cm" style:contextual-spacing="false">
        <style:tab-stops>
          <style:tab-stop style:position="13.275cm" style:type="right"/>
        </style:tab-stops>
      </style:paragraph-properties>
    </style:style>
    <style:style style:name="P19" style:family="paragraph" style:parent-style-name="Heading_20_1" style:master-page-name="Converted2">
      <style:paragraph-properties fo:margin-top="0.192cm" fo:margin-bottom="0cm" style:contextual-spacing="false" style:page-number="auto"/>
    </style:style>
    <style:style style:name="P20" style:family="paragraph" style:parent-style-name="List_20_Paragraph" style:list-style-name="WWNum25">
      <style:paragraph-properties fo:margin-top="0.321cm" fo:margin-bottom="0cm" style:contextual-spacing="false">
        <style:tab-stops>
          <style:tab-stop style:position="0.563cm"/>
        </style:tab-stops>
      </style:paragraph-properties>
    </style:style>
    <style:style style:name="P21" style:family="paragraph" style:parent-style-name="List_20_Paragraph" style:list-style-name="WWNum25">
      <style:paragraph-properties fo:margin-left="0.176cm" fo:margin-right="0.201cm" fo:margin-top="0.318cm" fo:margin-bottom="0cm" style:contextual-spacing="false" fo:line-height="108%" fo:text-indent="0cm" style:auto-text-indent="false">
        <style:tab-stops>
          <style:tab-stop style:position="0.875cm"/>
        </style:tab-stops>
      </style:paragraph-properties>
    </style:style>
    <style:style style:name="P22" style:family="paragraph" style:parent-style-name="List_20_Paragraph" style:list-style-name="WWNum25">
      <style:paragraph-properties fo:margin-left="0.852cm" fo:margin-top="0.286cm" fo:margin-bottom="0cm" style:contextual-spacing="false" fo:text-indent="-0.677cm" style:auto-text-indent="false">
        <style:tab-stops>
          <style:tab-stop style:position="0.854cm"/>
        </style:tab-stops>
      </style:paragraph-properties>
    </style:style>
    <style:style style:name="P23" style:family="paragraph" style:parent-style-name="List_20_Paragraph" style:list-style-name="WWNum25">
      <style:paragraph-properties fo:margin-left="0.176cm" fo:margin-right="0.198cm" fo:margin-top="0.318cm" fo:margin-bottom="0cm" style:contextual-spacing="false" fo:line-height="108%" fo:text-indent="0cm" style:auto-text-indent="false">
        <style:tab-stops>
          <style:tab-stop style:position="0.857cm"/>
        </style:tab-stops>
      </style:paragraph-properties>
    </style:style>
    <style:style style:name="P24" style:family="paragraph" style:parent-style-name="List_20_Paragraph" style:list-style-name="WWNum25">
      <style:paragraph-properties fo:margin-left="0.176cm" fo:margin-right="0.205cm" fo:margin-top="0.282cm" fo:margin-bottom="0cm" style:contextual-spacing="false" fo:line-height="108%" fo:text-indent="0cm" style:auto-text-indent="false">
        <style:tab-stops>
          <style:tab-stop style:position="0.866cm"/>
        </style:tab-stops>
      </style:paragraph-properties>
    </style:style>
    <style:style style:name="P25" style:family="paragraph" style:parent-style-name="List_20_Paragraph" style:list-style-name="WWNum25">
      <style:paragraph-properties fo:margin-top="0.282cm" fo:margin-bottom="0cm" style:contextual-spacing="false">
        <style:tab-stops>
          <style:tab-stop style:position="0.563cm"/>
        </style:tab-stops>
      </style:paragraph-properties>
    </style:style>
    <style:style style:name="P26" style:family="paragraph" style:parent-style-name="List_20_Paragraph" style:list-style-name="WWNum25">
      <style:paragraph-properties fo:margin-left="0.176cm" fo:margin-right="0.201cm" fo:margin-top="0.318cm" fo:margin-bottom="0cm" style:contextual-spacing="false" fo:line-height="108%" fo:text-indent="0cm" style:auto-text-indent="false">
        <style:tab-stops>
          <style:tab-stop style:position="0.85cm"/>
        </style:tab-stops>
      </style:paragraph-properties>
    </style:style>
    <style:style style:name="P27" style:family="paragraph" style:parent-style-name="List_20_Paragraph" style:list-style-name="WWNum25">
      <style:paragraph-properties fo:margin-left="1.051cm" fo:margin-top="0.282cm" fo:margin-bottom="0cm" style:contextual-spacing="false" fo:text-indent="-0.877cm" style:auto-text-indent="false">
        <style:tab-stops>
          <style:tab-stop style:position="1.053cm"/>
        </style:tab-stops>
      </style:paragraph-properties>
    </style:style>
    <style:style style:name="P28" style:family="paragraph" style:parent-style-name="List_20_Paragraph" style:list-style-name="WWNum25">
      <style:paragraph-properties fo:margin-left="1.141cm" fo:margin-top="0.319cm" fo:margin-bottom="0cm" style:contextual-spacing="false" fo:text-indent="-0.967cm" style:auto-text-indent="false">
        <style:tab-stops>
          <style:tab-stop style:position="1.143cm"/>
        </style:tab-stops>
      </style:paragraph-properties>
    </style:style>
    <style:style style:name="P29" style:family="paragraph" style:parent-style-name="List_20_Paragraph" style:list-style-name="WWNum25">
      <style:paragraph-properties fo:margin-left="1.051cm" fo:margin-top="0.321cm" fo:margin-bottom="0cm" style:contextual-spacing="false" fo:text-indent="-0.877cm" style:auto-text-indent="false">
        <style:tab-stops>
          <style:tab-stop style:position="1.053cm"/>
        </style:tab-stops>
      </style:paragraph-properties>
    </style:style>
    <style:style style:name="P30" style:family="paragraph" style:parent-style-name="List_20_Paragraph" style:list-style-name="WWNum25">
      <style:paragraph-properties fo:margin-left="0.176cm" fo:margin-right="0.206cm" fo:margin-top="0.319cm" fo:margin-bottom="0cm" style:contextual-spacing="false" fo:line-height="108%" fo:text-indent="0cm" style:auto-text-indent="false">
        <style:tab-stops>
          <style:tab-stop style:position="0.854cm"/>
        </style:tab-stops>
      </style:paragraph-properties>
    </style:style>
    <style:style style:name="P31" style:family="paragraph" style:parent-style-name="List_20_Paragraph" style:list-style-name="WWNum25">
      <style:paragraph-properties fo:margin-left="0.176cm" fo:margin-right="0.205cm" fo:line-height="108%" fo:text-indent="0cm" style:auto-text-indent="false">
        <style:tab-stops>
          <style:tab-stop style:position="0.884cm"/>
        </style:tab-stops>
      </style:paragraph-properties>
    </style:style>
    <style:style style:name="P32" style:family="paragraph" style:parent-style-name="List_20_Paragraph" style:list-style-name="WWNum25">
      <style:paragraph-properties fo:margin-left="0.176cm" fo:margin-right="0.196cm" fo:line-height="108%" fo:text-indent="0cm" style:auto-text-indent="false">
        <style:tab-stops>
          <style:tab-stop style:position="0.914cm"/>
        </style:tab-stops>
      </style:paragraph-properties>
    </style:style>
    <style:style style:name="P33" style:family="paragraph" style:parent-style-name="List_20_Paragraph" style:list-style-name="WWNum24">
      <style:paragraph-properties fo:margin-left="0.176cm" fo:margin-right="0.201cm" fo:margin-top="0.282cm" fo:margin-bottom="0cm" style:contextual-spacing="false" fo:line-height="108%" fo:text-indent="0cm" style:auto-text-indent="false">
        <style:tab-stops>
          <style:tab-stop style:position="0.838cm"/>
        </style:tab-stops>
      </style:paragraph-properties>
    </style:style>
    <style:style style:name="P34" style:family="paragraph" style:parent-style-name="List_20_Paragraph" style:list-style-name="WWNum24">
      <style:paragraph-properties fo:margin-left="0.176cm" fo:margin-right="0.208cm" fo:margin-top="0.282cm" fo:margin-bottom="0cm" style:contextual-spacing="false" fo:line-height="108%" fo:text-indent="0cm" style:auto-text-indent="false">
        <style:tab-stops>
          <style:tab-stop style:position="0.799cm"/>
        </style:tab-stops>
      </style:paragraph-properties>
    </style:style>
    <style:style style:name="P35" style:family="paragraph" style:parent-style-name="List_20_Paragraph" style:list-style-name="WWNum24">
      <style:paragraph-properties fo:margin-left="0.176cm" fo:margin-right="0.201cm" fo:margin-top="0.28cm" fo:margin-bottom="0cm" style:contextual-spacing="false" fo:line-height="108%" fo:text-indent="0cm" style:auto-text-indent="false">
        <style:tab-stops>
          <style:tab-stop style:position="0.774cm"/>
        </style:tab-stops>
      </style:paragraph-properties>
    </style:style>
    <style:style style:name="P36" style:family="paragraph" style:parent-style-name="List_20_Paragraph" style:list-style-name="WWNum25" style:master-page-name="Converted3">
      <style:paragraph-properties fo:margin-top="0.192cm" fo:margin-bottom="0cm" style:contextual-spacing="false" style:page-number="auto">
        <style:tab-stops>
          <style:tab-stop style:position="0.563cm"/>
        </style:tab-stops>
      </style:paragraph-properties>
    </style:style>
    <style:style style:name="P37" style:family="paragraph" style:parent-style-name="List_20_Paragraph" style:list-style-name="WWNum25">
      <style:paragraph-properties fo:margin-left="0.176cm" fo:margin-right="0.203cm" fo:margin-top="0.318cm" fo:margin-bottom="0cm" style:contextual-spacing="false" fo:line-height="108%" fo:text-indent="0cm" style:auto-text-indent="false">
        <style:tab-stops>
          <style:tab-stop style:position="0.866cm"/>
        </style:tab-stops>
      </style:paragraph-properties>
    </style:style>
    <style:style style:name="P38" style:family="paragraph" style:parent-style-name="List_20_Paragraph" style:list-style-name="WWNum25">
      <style:paragraph-properties fo:margin-left="0.176cm" fo:margin-right="0.21cm" fo:line-height="108%" fo:text-indent="0cm" style:auto-text-indent="false">
        <style:tab-stops>
          <style:tab-stop style:position="0.866cm"/>
        </style:tab-stops>
      </style:paragraph-properties>
    </style:style>
    <style:style style:name="P39" style:family="paragraph" style:parent-style-name="List_20_Paragraph" style:list-style-name="WWNum23">
      <style:paragraph-properties fo:margin-left="0.176cm" fo:margin-right="0.198cm" fo:line-height="108%" fo:text-indent="0cm" style:auto-text-indent="false">
        <style:tab-stops>
          <style:tab-stop style:position="1.448cm"/>
        </style:tab-stops>
      </style:paragraph-properties>
    </style:style>
    <style:style style:name="P40" style:family="paragraph" style:parent-style-name="List_20_Paragraph" style:list-style-name="WWNum23">
      <style:paragraph-properties fo:margin-left="0.176cm" fo:margin-right="0.199cm" fo:margin-top="0.282cm" fo:margin-bottom="0cm" style:contextual-spacing="false" fo:line-height="108%" fo:text-indent="0cm" style:auto-text-indent="false">
        <style:tab-stops>
          <style:tab-stop style:position="1.448cm"/>
        </style:tab-stops>
      </style:paragraph-properties>
    </style:style>
    <style:style style:name="P41" style:family="paragraph" style:parent-style-name="List_20_Paragraph" style:list-style-name="WWNum23">
      <style:paragraph-properties fo:margin-left="0.176cm" fo:margin-right="0.206cm" fo:margin-top="0.277cm" fo:margin-bottom="0cm" style:contextual-spacing="false" fo:line-height="108%" fo:text-indent="0cm" style:auto-text-indent="false">
        <style:tab-stops>
          <style:tab-stop style:position="1.448cm"/>
        </style:tab-stops>
      </style:paragraph-properties>
    </style:style>
    <style:style style:name="P42" style:family="paragraph" style:parent-style-name="List_20_Paragraph" style:list-style-name="WWNum25">
      <style:paragraph-properties fo:margin-left="0.176cm" fo:margin-right="0.198cm" fo:margin-top="0.318cm" fo:margin-bottom="0cm" style:contextual-spacing="false" fo:line-height="108%" fo:text-indent="0cm" style:auto-text-indent="false">
        <style:tab-stops>
          <style:tab-stop style:position="0.85cm"/>
        </style:tab-stops>
      </style:paragraph-properties>
    </style:style>
    <style:style style:name="P43" style:family="paragraph" style:parent-style-name="List_20_Paragraph" style:list-style-name="WWNum25">
      <style:paragraph-properties fo:margin-top="0.284cm" fo:margin-bottom="0cm" style:contextual-spacing="false">
        <style:tab-stops>
          <style:tab-stop style:position="0.563cm"/>
        </style:tab-stops>
      </style:paragraph-properties>
    </style:style>
    <style:style style:name="P44" style:family="paragraph" style:parent-style-name="List_20_Paragraph" style:list-style-name="WWNum25">
      <style:paragraph-properties fo:margin-left="0.857cm" fo:margin-top="0.323cm" fo:margin-bottom="0cm" style:contextual-spacing="false" fo:text-indent="-0.683cm" style:auto-text-indent="false">
        <style:tab-stops>
          <style:tab-stop style:position="0.859cm"/>
        </style:tab-stops>
      </style:paragraph-properties>
    </style:style>
    <style:style style:name="P45" style:family="paragraph" style:parent-style-name="List_20_Paragraph" style:list-style-name="WWNum22">
      <style:paragraph-properties fo:margin-left="0.176cm" fo:margin-right="0.201cm" fo:margin-top="0.318cm" fo:margin-bottom="0cm" style:contextual-spacing="false" fo:line-height="108%" fo:text-indent="0cm" style:auto-text-indent="false">
        <style:tab-stops>
          <style:tab-stop style:position="0.737cm"/>
        </style:tab-stops>
      </style:paragraph-properties>
    </style:style>
    <style:style style:name="P46" style:family="paragraph" style:parent-style-name="List_20_Paragraph" style:list-style-name="WWNum22">
      <style:paragraph-properties fo:margin-left="0.706cm" fo:margin-top="0.28cm" fo:margin-bottom="0cm" style:contextual-spacing="false" fo:text-indent="-0.531cm" style:auto-text-indent="false">
        <style:tab-stops>
          <style:tab-stop style:position="0.707cm"/>
        </style:tab-stops>
      </style:paragraph-properties>
    </style:style>
    <style:style style:name="P47" style:family="paragraph" style:parent-style-name="List_20_Paragraph" style:list-style-name="WWNum22" style:master-page-name="Converted4">
      <style:paragraph-properties fo:margin-left="0.176cm" fo:margin-right="0.201cm" fo:margin-top="0.192cm" fo:margin-bottom="0cm" style:contextual-spacing="false" fo:line-height="107%" fo:text-indent="0cm" style:auto-text-indent="false" style:page-number="auto">
        <style:tab-stops>
          <style:tab-stop style:position="0.677cm"/>
        </style:tab-stops>
      </style:paragraph-properties>
    </style:style>
    <style:style style:name="P48" style:family="paragraph" style:parent-style-name="List_20_Paragraph" style:list-style-name="WWNum22">
      <style:paragraph-properties fo:margin-left="0.176cm" fo:margin-right="0.196cm" fo:margin-top="0.289cm" fo:margin-bottom="0cm" style:contextual-spacing="false" fo:line-height="108%" fo:text-indent="0cm" style:auto-text-indent="false">
        <style:tab-stops>
          <style:tab-stop style:position="0.716cm"/>
        </style:tab-stops>
      </style:paragraph-properties>
    </style:style>
    <style:style style:name="P49" style:family="paragraph" style:parent-style-name="List_20_Paragraph" style:list-style-name="WWNum22">
      <style:paragraph-properties fo:margin-left="0.176cm" fo:margin-right="0.201cm" fo:line-height="108%" fo:text-indent="0cm" style:auto-text-indent="false">
        <style:tab-stops>
          <style:tab-stop style:position="0.716cm"/>
        </style:tab-stops>
      </style:paragraph-properties>
    </style:style>
    <style:style style:name="P50" style:family="paragraph" style:parent-style-name="List_20_Paragraph" style:list-style-name="WWNum22">
      <style:paragraph-properties fo:margin-left="0.176cm" fo:margin-right="0.199cm" fo:margin-top="0.282cm" fo:margin-bottom="0cm" style:contextual-spacing="false" fo:line-height="108%" fo:text-indent="0cm" style:auto-text-indent="false">
        <style:tab-stops>
          <style:tab-stop style:position="0.674cm"/>
        </style:tab-stops>
      </style:paragraph-properties>
    </style:style>
    <style:style style:name="P51" style:family="paragraph" style:parent-style-name="List_20_Paragraph" style:list-style-name="WWNum22">
      <style:paragraph-properties fo:margin-left="0.684cm" fo:margin-top="0.282cm" fo:margin-bottom="0cm" style:contextual-spacing="false" fo:text-indent="-0.51cm" style:auto-text-indent="false">
        <style:tab-stops>
          <style:tab-stop style:position="0.686cm"/>
        </style:tab-stops>
      </style:paragraph-properties>
    </style:style>
    <style:style style:name="P52" style:family="paragraph" style:parent-style-name="Text_20_body">
      <style:paragraph-properties fo:margin-left="0.176cm" fo:margin-right="0.201cm" fo:margin-top="0.318cm" fo:margin-bottom="0cm" style:contextual-spacing="false" fo:line-height="108%"/>
    </style:style>
    <style:style style:name="P53" style:family="paragraph" style:parent-style-name="Text_20_body">
      <style:paragraph-properties fo:margin-left="0.176cm" fo:margin-right="0.201cm" fo:margin-top="0.279cm" fo:margin-bottom="0cm" style:contextual-spacing="false" fo:line-height="108%"/>
    </style:style>
    <style:style style:name="P54" style:family="paragraph" style:parent-style-name="Text_20_body">
      <style:paragraph-properties fo:margin-left="0.176cm" fo:margin-right="0.203cm" fo:margin-top="0.282cm" fo:margin-bottom="0cm" style:contextual-spacing="false" fo:line-height="108%"/>
    </style:style>
    <style:style style:name="P55" style:family="paragraph" style:parent-style-name="List_20_Paragraph" style:list-style-name="WWNum25">
      <style:paragraph-properties fo:margin-left="0.176cm" fo:margin-right="0.203cm" fo:margin-top="0.321cm" fo:margin-bottom="0cm" style:contextual-spacing="false" fo:line-height="108%" fo:text-indent="0cm" style:auto-text-indent="false">
        <style:tab-stops>
          <style:tab-stop style:position="0.863cm"/>
        </style:tab-stops>
      </style:paragraph-properties>
    </style:style>
    <style:style style:name="P56" style:family="paragraph" style:parent-style-name="List_20_Paragraph" style:list-style-name="WWNum25">
      <style:paragraph-properties fo:margin-left="0.176cm" fo:margin-right="0.208cm" fo:line-height="108%" fo:text-indent="0cm" style:auto-text-indent="false">
        <style:tab-stops>
          <style:tab-stop style:position="0.896cm"/>
        </style:tab-stops>
      </style:paragraph-properties>
    </style:style>
    <style:style style:name="P57" style:family="paragraph" style:parent-style-name="List_20_Paragraph" style:list-style-name="WWNum25">
      <style:paragraph-properties fo:margin-left="0.176cm" fo:margin-right="0.219cm" fo:line-height="108%" fo:text-indent="0cm" style:auto-text-indent="false">
        <style:tab-stops>
          <style:tab-stop style:position="0.884cm"/>
        </style:tab-stops>
      </style:paragraph-properties>
    </style:style>
    <style:style style:name="P58" style:family="paragraph" style:parent-style-name="List_20_Paragraph" style:list-style-name="WWNum25">
      <style:paragraph-properties>
        <style:tab-stops>
          <style:tab-stop style:position="0.563cm"/>
        </style:tab-stops>
      </style:paragraph-properties>
    </style:style>
    <style:style style:name="P59" style:family="paragraph" style:parent-style-name="List_20_Paragraph" style:list-style-name="WWNum25">
      <style:paragraph-properties fo:margin-left="0.176cm" fo:margin-right="0.199cm" fo:margin-top="0.323cm" fo:margin-bottom="0cm" style:contextual-spacing="false" fo:line-height="107%" fo:text-indent="0cm" style:auto-text-indent="false">
        <style:tab-stops>
          <style:tab-stop style:position="0.871cm"/>
        </style:tab-stops>
      </style:paragraph-properties>
    </style:style>
    <style:style style:name="P60" style:family="paragraph" style:parent-style-name="Text_20_body" style:master-page-name="Converted5">
      <style:paragraph-properties fo:margin-top="0.192cm" fo:margin-bottom="0cm" style:contextual-spacing="false" fo:line-height="107%" fo:text-align="start" style:justify-single-word="false" style:page-number="auto" loext:word-spacing-minimum="75%" loext:word-spacing-maximum="133%"/>
    </style:style>
    <style:style style:name="P61" style:family="paragraph" style:parent-style-name="List_20_Paragraph" style:list-style-name="WWNum21">
      <style:paragraph-properties fo:margin-top="0.289cm" fo:margin-bottom="0cm" style:contextual-spacing="false">
        <style:tab-stops>
          <style:tab-stop style:position="1.15cm"/>
        </style:tab-stops>
      </style:paragraph-properties>
    </style:style>
    <style:style style:name="P62" style:family="paragraph" style:parent-style-name="List_20_Paragraph" style:list-style-name="WWNum21">
      <style:paragraph-properties fo:margin-top="0.319cm" fo:margin-bottom="0cm" style:contextual-spacing="false">
        <style:tab-stops>
          <style:tab-stop style:position="1.15cm"/>
        </style:tab-stops>
      </style:paragraph-properties>
    </style:style>
    <style:style style:name="P63" style:family="paragraph" style:parent-style-name="Text_20_body">
      <style:paragraph-properties fo:margin-left="0.176cm" fo:margin-right="0.198cm" fo:margin-top="0.321cm" fo:margin-bottom="0cm" style:contextual-spacing="false" fo:line-height="108%"/>
    </style:style>
    <style:style style:name="P64" style:family="paragraph" style:parent-style-name="List_20_Paragraph" style:list-style-name="WWNum25">
      <style:paragraph-properties fo:margin-top="0.277cm" fo:margin-bottom="0cm" style:contextual-spacing="false">
        <style:tab-stops>
          <style:tab-stop style:position="0.563cm"/>
        </style:tab-stops>
      </style:paragraph-properties>
    </style:style>
    <style:style style:name="P65" style:family="paragraph" style:parent-style-name="List_20_Paragraph" style:list-style-name="WWNum25">
      <style:paragraph-properties fo:margin-left="0.176cm" fo:margin-right="0.201cm" fo:margin-top="0.323cm" fo:margin-bottom="0cm" style:contextual-spacing="false" fo:line-height="108%" fo:text-indent="0cm" style:auto-text-indent="false">
        <style:tab-stops>
          <style:tab-stop style:position="0.875cm"/>
        </style:tab-stops>
      </style:paragraph-properties>
    </style:style>
    <style:style style:name="P66" style:family="paragraph" style:parent-style-name="List_20_Paragraph" style:list-style-name="WWNum25">
      <style:paragraph-properties fo:margin-left="0.176cm" fo:margin-right="0.203cm" fo:line-height="108%" fo:text-indent="0cm" style:auto-text-indent="false">
        <style:tab-stops>
          <style:tab-stop style:position="0.884cm"/>
        </style:tab-stops>
      </style:paragraph-properties>
    </style:style>
    <style:style style:name="P67" style:family="paragraph" style:parent-style-name="List_20_Paragraph" style:list-style-name="WWNum25">
      <style:paragraph-properties fo:margin-left="0.176cm" fo:margin-right="0.203cm" fo:margin-top="0.319cm" fo:margin-bottom="0cm" style:contextual-spacing="false" fo:line-height="108%" fo:text-indent="0cm" style:auto-text-indent="false">
        <style:tab-stops>
          <style:tab-stop style:position="0.85cm"/>
        </style:tab-stops>
      </style:paragraph-properties>
    </style:style>
    <style:style style:name="P68" style:family="paragraph" style:parent-style-name="List_20_Paragraph" style:list-style-name="WWNum25">
      <style:paragraph-properties fo:margin-left="0.76cm" fo:margin-top="0.277cm" fo:margin-bottom="0cm" style:contextual-spacing="false" fo:text-indent="-0.586cm" style:auto-text-indent="false">
        <style:tab-stops>
          <style:tab-stop style:position="0.762cm"/>
        </style:tab-stops>
      </style:paragraph-properties>
    </style:style>
    <style:style style:name="P69" style:family="paragraph" style:parent-style-name="List_20_Paragraph" style:list-style-name="WWNum25">
      <style:paragraph-properties fo:margin-left="0.176cm" fo:margin-right="0.212cm" fo:margin-top="0.323cm" fo:margin-bottom="0cm" style:contextual-spacing="false" fo:line-height="108%" fo:text-indent="0cm" style:auto-text-indent="false">
        <style:tab-stops>
          <style:tab-stop style:position="1.129cm"/>
        </style:tab-stops>
      </style:paragraph-properties>
    </style:style>
    <style:style style:name="P70" style:family="paragraph" style:parent-style-name="List_20_Paragraph" style:list-style-name="WWNum20">
      <style:paragraph-properties fo:margin-left="0.176cm" fo:margin-right="0.205cm" fo:margin-top="0.321cm" fo:margin-bottom="0cm" style:contextual-spacing="false" fo:line-height="108%" fo:text-indent="0cm" style:auto-text-indent="false">
        <style:tab-stops>
          <style:tab-stop style:position="1.383cm"/>
        </style:tab-stops>
      </style:paragraph-properties>
    </style:style>
    <style:style style:name="P71" style:family="paragraph" style:parent-style-name="List_20_Paragraph" style:list-style-name="WWNum20">
      <style:paragraph-properties fo:margin-left="0.176cm" fo:margin-right="0.21cm" fo:margin-top="0.277cm" fo:margin-bottom="0cm" style:contextual-spacing="false" fo:line-height="108%" fo:text-indent="0cm" style:auto-text-indent="false">
        <style:tab-stops>
          <style:tab-stop style:position="1.365cm"/>
        </style:tab-stops>
      </style:paragraph-properties>
    </style:style>
    <style:style style:name="P72" style:family="paragraph" style:parent-style-name="Text_20_body">
      <style:paragraph-properties fo:margin-left="0.176cm" fo:margin-right="0.201cm" fo:margin-top="0.286cm" fo:margin-bottom="0cm" style:contextual-spacing="false" fo:line-height="108%"/>
    </style:style>
    <style:style style:name="P73" style:family="paragraph" style:parent-style-name="List_20_Paragraph" style:list-style-name="WWNum19">
      <style:paragraph-properties fo:margin-left="0.956cm" fo:margin-top="0.289cm" fo:margin-bottom="0cm" style:contextual-spacing="false" fo:text-indent="-0.781cm" style:auto-text-indent="false">
        <style:tab-stops>
          <style:tab-stop style:position="0.958cm"/>
        </style:tab-stops>
      </style:paragraph-properties>
    </style:style>
    <style:style style:name="P74" style:family="paragraph" style:parent-style-name="List_20_Paragraph" style:list-style-name="WWNum19">
      <style:paragraph-properties fo:margin-left="1.247cm" fo:margin-top="0.319cm" fo:margin-bottom="0cm" style:contextual-spacing="false" fo:text-indent="-1.072cm" style:auto-text-indent="false">
        <style:tab-stops>
          <style:tab-stop style:position="1.249cm"/>
        </style:tab-stops>
      </style:paragraph-properties>
    </style:style>
    <style:style style:name="P75" style:family="paragraph" style:parent-style-name="List_20_Paragraph" style:list-style-name="WWNum19">
      <style:paragraph-properties fo:margin-left="1.247cm" fo:margin-top="0.321cm" fo:margin-bottom="0cm" style:contextual-spacing="false" fo:text-indent="-1.072cm" style:auto-text-indent="false">
        <style:tab-stops>
          <style:tab-stop style:position="1.249cm"/>
        </style:tab-stops>
      </style:paragraph-properties>
    </style:style>
    <style:style style:name="P76" style:family="paragraph" style:parent-style-name="List_20_Paragraph" style:list-style-name="WWNum19">
      <style:paragraph-properties fo:margin-left="1.247cm" fo:margin-top="0.318cm" fo:margin-bottom="0cm" style:contextual-spacing="false" fo:text-indent="-1.072cm" style:auto-text-indent="false">
        <style:tab-stops>
          <style:tab-stop style:position="1.249cm"/>
        </style:tab-stops>
      </style:paragraph-properties>
    </style:style>
    <style:style style:name="P77" style:family="paragraph" style:parent-style-name="List_20_Paragraph" style:list-style-name="WWNum19">
      <style:paragraph-properties fo:margin-left="1.247cm" fo:margin-top="0.323cm" fo:margin-bottom="0cm" style:contextual-spacing="false" fo:text-indent="-1.072cm" style:auto-text-indent="false">
        <style:tab-stops>
          <style:tab-stop style:position="1.249cm"/>
        </style:tab-stops>
      </style:paragraph-properties>
    </style:style>
    <style:style style:name="P78" style:family="paragraph" style:parent-style-name="Text_20_body">
      <style:paragraph-properties fo:margin-top="0.318cm" fo:margin-bottom="0cm" style:contextual-spacing="false" fo:text-align="start" style:justify-single-word="false" loext:word-spacing-minimum="75%" loext:word-spacing-maximum="133%"/>
    </style:style>
    <style:style style:name="P79" style:family="paragraph" style:parent-style-name="Text_20_body">
      <style:paragraph-properties fo:margin-top="0.323cm" fo:margin-bottom="0cm" style:contextual-spacing="false" fo:text-align="start" style:justify-single-word="false" loext:word-spacing-minimum="75%" loext:word-spacing-maximum="133%"/>
    </style:style>
    <style:style style:name="P80" style:family="paragraph" style:parent-style-name="List_20_Paragraph" style:list-style-name="WWNum19">
      <style:paragraph-properties fo:margin-left="0.176cm" fo:margin-right="0.203cm" fo:margin-top="0.318cm" fo:margin-bottom="0cm" style:contextual-spacing="false" fo:line-height="108%" fo:text-indent="0cm" style:auto-text-indent="false">
        <style:tab-stops>
          <style:tab-stop style:position="0.982cm"/>
        </style:tab-stops>
      </style:paragraph-properties>
    </style:style>
    <style:style style:name="P81" style:family="paragraph" style:parent-style-name="List_20_Paragraph" style:list-style-name="WWNum18">
      <style:paragraph-properties fo:margin-top="0.282cm" fo:margin-bottom="0cm" style:contextual-spacing="false">
        <style:tab-stops>
          <style:tab-stop style:position="0.944cm"/>
        </style:tab-stops>
      </style:paragraph-properties>
    </style:style>
    <style:style style:name="P82" style:family="paragraph" style:parent-style-name="List_20_Paragraph" style:list-style-name="WWNum17">
      <style:paragraph-properties fo:margin-top="0.319cm" fo:margin-bottom="0cm" style:contextual-spacing="false">
        <style:tab-stops>
          <style:tab-stop style:position="1.251cm"/>
        </style:tab-stops>
      </style:paragraph-properties>
    </style:style>
    <style:style style:name="P83" style:family="paragraph" style:parent-style-name="List_20_Paragraph" style:list-style-name="WWNum17">
      <style:paragraph-properties fo:margin-top="0.321cm" fo:margin-bottom="0cm" style:contextual-spacing="false">
        <style:tab-stops>
          <style:tab-stop style:position="1.251cm"/>
        </style:tab-stops>
      </style:paragraph-properties>
    </style:style>
    <style:style style:name="P84" style:family="paragraph" style:parent-style-name="List_20_Paragraph" style:list-style-name="WWNum18">
      <style:paragraph-properties fo:margin-left="0.176cm" fo:margin-right="0.199cm" fo:margin-top="0.318cm" fo:margin-bottom="0cm" style:contextual-spacing="false" fo:line-height="108%" fo:text-indent="0cm" style:auto-text-indent="false">
        <style:tab-stops>
          <style:tab-stop style:position="0.953cm"/>
        </style:tab-stops>
      </style:paragraph-properties>
    </style:style>
    <style:style style:name="P85" style:family="paragraph" style:parent-style-name="List_20_Paragraph" style:list-style-name="WWNum18">
      <style:paragraph-properties fo:margin-left="0.176cm" fo:margin-right="0.201cm" fo:margin-top="0.282cm" fo:margin-bottom="0cm" style:contextual-spacing="false" fo:line-height="108%" fo:text-indent="0cm" style:auto-text-indent="false">
        <style:tab-stops>
          <style:tab-stop style:position="1.067cm"/>
        </style:tab-stops>
      </style:paragraph-properties>
    </style:style>
    <style:style style:name="P86" style:family="paragraph" style:parent-style-name="List_20_Paragraph" style:list-style-name="WWNum16">
      <style:paragraph-properties fo:margin-top="0.282cm" fo:margin-bottom="0cm" style:contextual-spacing="false">
        <style:tab-stops>
          <style:tab-stop style:position="0.757cm"/>
        </style:tab-stops>
      </style:paragraph-properties>
    </style:style>
    <style:style style:name="P87" style:family="paragraph" style:parent-style-name="List_20_Paragraph" style:list-style-name="WWNum16">
      <style:paragraph-properties fo:margin-left="0.176cm" fo:margin-right="0.201cm" fo:margin-top="0.319cm" fo:margin-bottom="0cm" style:contextual-spacing="false" fo:line-height="108%" fo:text-indent="0cm" style:auto-text-indent="false">
        <style:tab-stops>
          <style:tab-stop style:position="1.095cm"/>
        </style:tab-stops>
      </style:paragraph-properties>
    </style:style>
    <style:style style:name="P88" style:family="paragraph" style:parent-style-name="List_20_Paragraph" style:list-style-name="WWNum16">
      <style:paragraph-properties fo:margin-left="0.176cm" fo:margin-right="0.199cm" fo:line-height="108%" fo:text-indent="0cm" style:auto-text-indent="false">
        <style:tab-stops>
          <style:tab-stop style:position="1.041cm"/>
        </style:tab-stops>
      </style:paragraph-properties>
    </style:style>
    <style:style style:name="P89" style:family="paragraph" style:parent-style-name="List_20_Paragraph" style:list-style-name="WWNum16">
      <style:paragraph-properties fo:margin-left="0.176cm" fo:margin-right="0.208cm" fo:margin-top="0.282cm" fo:margin-bottom="0cm" style:contextual-spacing="false" fo:line-height="108%" fo:text-indent="0cm" style:auto-text-indent="false">
        <style:tab-stops>
          <style:tab-stop style:position="1.044cm"/>
        </style:tab-stops>
      </style:paragraph-properties>
    </style:style>
    <style:style style:name="P90" style:family="paragraph" style:parent-style-name="List_20_Paragraph" style:list-style-name="WWNum16" style:master-page-name="Converted6">
      <style:paragraph-properties fo:margin-left="0.176cm" fo:margin-right="0.205cm" fo:margin-top="0.192cm" fo:margin-bottom="0cm" style:contextual-spacing="false" fo:line-height="108%" fo:text-indent="0cm" style:auto-text-indent="false" style:page-number="auto">
        <style:tab-stops>
          <style:tab-stop style:position="1.083cm"/>
        </style:tab-stops>
      </style:paragraph-properties>
    </style:style>
    <style:style style:name="P91" style:family="paragraph" style:parent-style-name="List_20_Paragraph" style:list-style-name="WWNum16">
      <style:paragraph-properties fo:margin-left="1.051cm" fo:text-indent="-0.877cm" style:auto-text-indent="false">
        <style:tab-stops>
          <style:tab-stop style:position="1.053cm"/>
        </style:tab-stops>
      </style:paragraph-properties>
    </style:style>
    <style:style style:name="P92" style:family="paragraph" style:parent-style-name="List_20_Paragraph" style:list-style-name="WWNum16">
      <style:paragraph-properties fo:margin-left="0.76cm" fo:margin-top="0.319cm" fo:margin-bottom="0cm" style:contextual-spacing="false" fo:text-indent="-0.586cm" style:auto-text-indent="false">
        <style:tab-stops>
          <style:tab-stop style:position="0.762cm"/>
        </style:tab-stops>
      </style:paragraph-properties>
    </style:style>
    <style:style style:name="P93" style:family="paragraph" style:parent-style-name="List_20_Paragraph" style:list-style-name="WWNum16">
      <style:paragraph-properties fo:margin-left="1.051cm" fo:margin-top="0.318cm" fo:margin-bottom="0cm" style:contextual-spacing="false" fo:text-indent="-0.877cm" style:auto-text-indent="false">
        <style:tab-stops>
          <style:tab-stop style:position="1.053cm"/>
        </style:tab-stops>
      </style:paragraph-properties>
    </style:style>
    <style:style style:name="P94" style:family="paragraph" style:parent-style-name="List_20_Paragraph" style:list-style-name="WWNum16">
      <style:paragraph-properties fo:margin-left="1.051cm" fo:margin-top="0.321cm" fo:margin-bottom="0cm" style:contextual-spacing="false" fo:text-indent="-0.877cm" style:auto-text-indent="false">
        <style:tab-stops>
          <style:tab-stop style:position="1.053cm"/>
        </style:tab-stops>
      </style:paragraph-properties>
    </style:style>
    <style:style style:name="P95" style:family="paragraph" style:parent-style-name="List_20_Paragraph" style:list-style-name="WWNum16">
      <style:paragraph-properties fo:margin-left="1.106cm" fo:margin-top="0.319cm" fo:margin-bottom="0cm" style:contextual-spacing="false" fo:text-indent="-0.931cm" style:auto-text-indent="false">
        <style:tab-stops>
          <style:tab-stop style:position="1.108cm"/>
        </style:tab-stops>
      </style:paragraph-properties>
    </style:style>
    <style:style style:name="P96" style:family="paragraph" style:parent-style-name="Text_20_body">
      <style:paragraph-properties fo:margin-top="0.039cm" fo:margin-bottom="0cm" style:contextual-spacing="false" fo:text-align="start" style:justify-single-word="false" loext:word-spacing-minimum="75%" loext:word-spacing-maximum="133%"/>
    </style:style>
    <style:style style:name="P97" style:family="paragraph" style:parent-style-name="List_20_Paragraph" style:list-style-name="WWNum16">
      <style:paragraph-properties fo:margin-left="0.176cm" fo:margin-right="0.205cm" fo:margin-top="0.323cm" fo:margin-bottom="0cm" style:contextual-spacing="false" fo:line-height="108%" fo:text-indent="0cm" style:auto-text-indent="false">
        <style:tab-stops>
          <style:tab-stop style:position="1.363cm"/>
        </style:tab-stops>
      </style:paragraph-properties>
    </style:style>
    <style:style style:name="P98" style:family="paragraph" style:parent-style-name="List_20_Paragraph" style:list-style-name="WWNum16">
      <style:paragraph-properties fo:margin-left="0.176cm" fo:margin-right="0.203cm" fo:line-height="108%" fo:text-indent="0cm" style:auto-text-indent="false">
        <style:tab-stops>
          <style:tab-stop style:position="1.053cm"/>
        </style:tab-stops>
      </style:paragraph-properties>
    </style:style>
    <style:style style:name="P99" style:family="paragraph" style:parent-style-name="List_20_Paragraph" style:list-style-name="WWNum16">
      <style:paragraph-properties fo:margin-left="0.176cm" fo:margin-right="0.205cm" fo:margin-top="0.282cm" fo:margin-bottom="0cm" style:contextual-spacing="false" fo:line-height="108%" fo:text-indent="0cm" style:auto-text-indent="false">
        <style:tab-stops>
          <style:tab-stop style:position="1.087cm"/>
        </style:tab-stops>
      </style:paragraph-properties>
    </style:style>
    <style:style style:name="P100" style:family="paragraph" style:parent-style-name="List_20_Paragraph" style:list-style-name="WWNum16">
      <style:paragraph-properties>
        <style:tab-stops>
          <style:tab-stop style:position="0.757cm"/>
        </style:tab-stops>
      </style:paragraph-properties>
    </style:style>
    <style:style style:name="P101" style:family="paragraph" style:parent-style-name="List_20_Paragraph" style:list-style-name="WWNum16">
      <style:paragraph-properties fo:margin-left="0.176cm" fo:margin-right="0.213cm" fo:margin-top="0.319cm" fo:margin-bottom="0cm" style:contextual-spacing="false" fo:line-height="108%" fo:text-indent="0cm" style:auto-text-indent="false">
        <style:tab-stops>
          <style:tab-stop style:position="1.062cm"/>
        </style:tab-stops>
      </style:paragraph-properties>
    </style:style>
    <style:style style:name="P102" style:family="paragraph" style:parent-style-name="List_20_Paragraph" style:list-style-name="WWNum16">
      <style:paragraph-properties fo:margin-left="0.176cm" fo:margin-right="0.205cm" fo:line-height="108%" fo:text-indent="0cm" style:auto-text-indent="false">
        <style:tab-stops>
          <style:tab-stop style:position="1.365cm"/>
        </style:tab-stops>
      </style:paragraph-properties>
    </style:style>
    <style:style style:name="P103" style:family="paragraph" style:parent-style-name="Text_20_body">
      <style:paragraph-properties fo:margin-left="0.176cm" fo:margin-right="0.205cm" fo:margin-top="0.284cm" fo:margin-bottom="0cm" style:contextual-spacing="false" fo:line-height="107%"/>
    </style:style>
    <style:style style:name="P104" style:family="paragraph" style:parent-style-name="List_20_Paragraph" style:list-style-name="WWNum16">
      <style:paragraph-properties fo:margin-left="0.76cm" fo:margin-top="0.291cm" fo:margin-bottom="0cm" style:contextual-spacing="false" fo:text-indent="-0.586cm" style:auto-text-indent="false">
        <style:tab-stops>
          <style:tab-stop style:position="0.762cm"/>
        </style:tab-stops>
      </style:paragraph-properties>
    </style:style>
    <style:style style:name="P105" style:family="paragraph" style:parent-style-name="List_20_Paragraph" style:list-style-name="WWNum16">
      <style:paragraph-properties fo:margin-left="0.176cm" fo:margin-right="0.201cm" fo:margin-top="0.319cm" fo:margin-bottom="0cm" style:contextual-spacing="false" fo:line-height="108%" fo:text-indent="0cm" style:auto-text-indent="false">
        <style:tab-stops>
          <style:tab-stop style:position="1.062cm"/>
        </style:tab-stops>
      </style:paragraph-properties>
    </style:style>
    <style:style style:name="P106" style:family="paragraph" style:parent-style-name="List_20_Paragraph" style:list-style-name="WWNum15">
      <style:paragraph-properties fo:margin-left="0.176cm" fo:margin-right="0.199cm" fo:margin-top="0.279cm" fo:margin-bottom="0cm" style:contextual-spacing="false" fo:line-height="108%" fo:text-indent="0cm" style:auto-text-indent="false">
        <style:tab-stops>
          <style:tab-stop style:position="1.046cm"/>
        </style:tab-stops>
      </style:paragraph-properties>
    </style:style>
    <style:style style:name="P107" style:family="paragraph" style:parent-style-name="List_20_Paragraph" style:list-style-name="WWNum15" style:master-page-name="Converted7">
      <style:paragraph-properties fo:margin-left="0.176cm" fo:margin-right="0.205cm" fo:margin-top="0.192cm" fo:margin-bottom="0cm" style:contextual-spacing="false" fo:line-height="108%" fo:text-indent="0cm" style:auto-text-indent="false" style:page-number="auto">
        <style:tab-stops>
          <style:tab-stop style:position="1.143cm"/>
        </style:tab-stops>
      </style:paragraph-properties>
    </style:style>
    <style:style style:name="P108" style:family="paragraph" style:parent-style-name="List_20_Paragraph" style:list-style-name="WWNum15">
      <style:paragraph-properties fo:margin-left="0.176cm" fo:margin-right="0.208cm" fo:line-height="107%" fo:text-indent="0cm" style:auto-text-indent="false">
        <style:tab-stops>
          <style:tab-stop style:position="1.117cm"/>
        </style:tab-stops>
      </style:paragraph-properties>
    </style:style>
    <style:style style:name="P109" style:family="paragraph" style:parent-style-name="List_20_Paragraph" style:list-style-name="WWNum15">
      <style:paragraph-properties fo:margin-left="0.176cm" fo:margin-right="0.203cm" fo:margin-top="0.291cm" fo:margin-bottom="0cm" style:contextual-spacing="false" fo:line-height="108%" fo:text-indent="0cm" style:auto-text-indent="false">
        <style:tab-stops>
          <style:tab-stop style:position="1.129cm"/>
        </style:tab-stops>
      </style:paragraph-properties>
    </style:style>
    <style:style style:name="P110" style:family="paragraph" style:parent-style-name="List_20_Paragraph" style:list-style-name="WWNum15">
      <style:paragraph-properties fo:margin-left="0.176cm" fo:margin-right="0.199cm" fo:line-height="108%" fo:text-indent="0cm" style:auto-text-indent="false">
        <style:tab-stops>
          <style:tab-stop style:position="1.041cm"/>
        </style:tab-stops>
      </style:paragraph-properties>
    </style:style>
    <style:style style:name="P111" style:family="paragraph" style:parent-style-name="List_20_Paragraph" style:list-style-name="WWNum15">
      <style:paragraph-properties fo:margin-left="0.176cm" fo:margin-right="0.208cm" fo:margin-top="0.282cm" fo:margin-bottom="0cm" style:contextual-spacing="false" fo:line-height="107%" fo:text-indent="0cm" style:auto-text-indent="false">
        <style:tab-stops>
          <style:tab-stop style:position="1.081cm"/>
        </style:tab-stops>
      </style:paragraph-properties>
    </style:style>
    <style:style style:name="P112" style:family="paragraph" style:parent-style-name="List_20_Paragraph" style:list-style-name="WWNum14">
      <style:paragraph-properties fo:margin-left="0.76cm" fo:margin-top="0.291cm" fo:margin-bottom="0cm" style:contextual-spacing="false" fo:text-indent="-0.586cm" style:auto-text-indent="false">
        <style:tab-stops>
          <style:tab-stop style:position="0.762cm"/>
        </style:tab-stops>
      </style:paragraph-properties>
    </style:style>
    <style:style style:name="P113" style:family="paragraph" style:parent-style-name="List_20_Paragraph" style:list-style-name="WWNum14">
      <style:paragraph-properties fo:margin-left="0.176cm" fo:margin-right="0.199cm" fo:margin-top="0.318cm" fo:margin-bottom="0cm" style:contextual-spacing="false" fo:line-height="108%" fo:text-indent="0cm" style:auto-text-indent="false">
        <style:tab-stops>
          <style:tab-stop style:position="1.046cm"/>
        </style:tab-stops>
      </style:paragraph-properties>
    </style:style>
    <style:style style:name="P114" style:family="paragraph" style:parent-style-name="List_20_Paragraph" style:list-style-name="WWNum14">
      <style:paragraph-properties fo:margin-left="0.76cm" fo:text-indent="-0.586cm" style:auto-text-indent="false">
        <style:tab-stops>
          <style:tab-stop style:position="0.762cm"/>
        </style:tab-stops>
      </style:paragraph-properties>
    </style:style>
    <style:style style:name="P115" style:family="paragraph" style:parent-style-name="List_20_Paragraph" style:list-style-name="WWNum14">
      <style:paragraph-properties fo:margin-left="0.176cm" fo:margin-right="0.198cm" fo:margin-top="0.323cm" fo:margin-bottom="0cm" style:contextual-spacing="false" fo:line-height="108%" fo:text-indent="0cm" style:auto-text-indent="false">
        <style:tab-stops>
          <style:tab-stop style:position="1.046cm"/>
        </style:tab-stops>
      </style:paragraph-properties>
    </style:style>
    <style:style style:name="P116" style:family="paragraph" style:parent-style-name="List_20_Paragraph" style:list-style-name="WWNum14">
      <style:paragraph-properties fo:margin-left="0.76cm" fo:margin-top="0.277cm" fo:margin-bottom="0cm" style:contextual-spacing="false" fo:text-indent="-0.586cm" style:auto-text-indent="false">
        <style:tab-stops>
          <style:tab-stop style:position="0.762cm"/>
        </style:tab-stops>
      </style:paragraph-properties>
    </style:style>
    <style:style style:name="P117" style:family="paragraph" style:parent-style-name="List_20_Paragraph" style:list-style-name="WWNum14">
      <style:paragraph-properties fo:margin-left="0.176cm" fo:margin-right="0.199cm" fo:margin-top="0.319cm" fo:margin-bottom="0cm" style:contextual-spacing="false" fo:line-height="108%" fo:text-indent="0cm" style:auto-text-indent="false">
        <style:tab-stops>
          <style:tab-stop style:position="1.037cm"/>
        </style:tab-stops>
      </style:paragraph-properties>
    </style:style>
    <style:style style:name="P118" style:family="paragraph" style:parent-style-name="List_20_Paragraph" style:list-style-name="WWNum14">
      <style:paragraph-properties fo:margin-left="1.051cm" fo:margin-top="0.282cm" fo:margin-bottom="0cm" style:contextual-spacing="false" fo:text-indent="-0.877cm" style:auto-text-indent="false">
        <style:tab-stops>
          <style:tab-stop style:position="1.053cm"/>
        </style:tab-stops>
      </style:paragraph-properties>
    </style:style>
    <style:style style:name="P119" style:family="paragraph" style:parent-style-name="List_20_Paragraph" style:list-style-name="WWNum14" style:master-page-name="Converted8">
      <style:paragraph-properties fo:margin-left="0.176cm" fo:margin-right="0.208cm" fo:margin-top="0.192cm" fo:margin-bottom="0cm" style:contextual-spacing="false" fo:line-height="107%" fo:text-indent="0cm" style:auto-text-indent="false" style:page-number="auto">
        <style:tab-stops>
          <style:tab-stop style:position="1.362cm"/>
        </style:tab-stops>
      </style:paragraph-properties>
    </style:style>
    <style:style style:name="P120" style:family="paragraph" style:parent-style-name="List_20_Paragraph" style:list-style-name="WWNum14">
      <style:paragraph-properties fo:margin-left="1.342cm" fo:margin-top="0.289cm" fo:margin-bottom="0cm" style:contextual-spacing="false" fo:text-indent="-1.168cm" style:auto-text-indent="false">
        <style:tab-stops>
          <style:tab-stop style:position="1.344cm"/>
        </style:tab-stops>
      </style:paragraph-properties>
    </style:style>
    <style:style style:name="P121" style:family="paragraph" style:parent-style-name="List_20_Paragraph" style:list-style-name="WWNum13">
      <style:paragraph-properties fo:margin-left="0.176cm" fo:margin-right="0.205cm" fo:margin-top="0.319cm" fo:margin-bottom="0cm" style:contextual-spacing="false" fo:line-height="108%" fo:text-indent="0cm" style:auto-text-indent="false">
        <style:tab-stops>
          <style:tab-stop style:position="0.965cm"/>
        </style:tab-stops>
      </style:paragraph-properties>
    </style:style>
    <style:style style:name="P122" style:family="paragraph" style:parent-style-name="List_20_Paragraph" style:list-style-name="WWNum13">
      <style:paragraph-properties fo:margin-left="0.176cm" fo:margin-right="0.199cm" fo:line-height="108%" fo:text-indent="0cm" style:auto-text-indent="false">
        <style:tab-stops>
          <style:tab-stop style:position="0.951cm"/>
        </style:tab-stops>
      </style:paragraph-properties>
    </style:style>
    <style:style style:name="P123" style:family="paragraph" style:parent-style-name="List_20_Paragraph" style:list-style-name="WWNum13">
      <style:paragraph-properties fo:margin-left="0.176cm" fo:margin-right="0.201cm" fo:margin-top="0.282cm" fo:margin-bottom="0cm" style:contextual-spacing="false" fo:line-height="108%" fo:text-indent="0cm" style:auto-text-indent="false">
        <style:tab-stops>
          <style:tab-stop style:position="0.986cm"/>
        </style:tab-stops>
      </style:paragraph-properties>
    </style:style>
    <style:style style:name="P124" style:family="paragraph" style:parent-style-name="List_20_Paragraph" style:list-style-name="WWNum14">
      <style:paragraph-properties fo:margin-left="0.755cm" fo:margin-top="0.282cm" fo:margin-bottom="0cm" style:contextual-spacing="false" fo:text-indent="-0.58cm" style:auto-text-indent="false">
        <style:tab-stops>
          <style:tab-stop style:position="0.757cm"/>
        </style:tab-stops>
      </style:paragraph-properties>
    </style:style>
    <style:style style:name="P125" style:family="paragraph" style:parent-style-name="List_20_Paragraph" style:list-style-name="WWNum14">
      <style:paragraph-properties fo:margin-left="0.176cm" fo:margin-right="0.203cm" fo:margin-top="0.318cm" fo:margin-bottom="0cm" style:contextual-spacing="false" fo:line-height="108%" fo:text-indent="0cm" style:auto-text-indent="false">
        <style:tab-stops>
          <style:tab-stop style:position="1.058cm"/>
        </style:tab-stops>
      </style:paragraph-properties>
    </style:style>
    <style:style style:name="P126" style:family="paragraph" style:parent-style-name="List_20_Paragraph" style:list-style-name="WWNum14">
      <style:paragraph-properties fo:margin-left="0.176cm" fo:margin-right="0.213cm" fo:line-height="108%" fo:text-indent="0cm" style:auto-text-indent="false">
        <style:tab-stops>
          <style:tab-stop style:position="1.062cm"/>
        </style:tab-stops>
      </style:paragraph-properties>
    </style:style>
    <style:style style:name="P127" style:family="paragraph" style:parent-style-name="List_20_Paragraph" style:list-style-name="WWNum14">
      <style:paragraph-properties fo:margin-left="1.348cm" fo:text-indent="-1.173cm" style:auto-text-indent="false">
        <style:tab-stops>
          <style:tab-stop style:position="1.349cm"/>
        </style:tab-stops>
      </style:paragraph-properties>
    </style:style>
    <style:style style:name="P128" style:family="paragraph" style:parent-style-name="List_20_Paragraph" style:list-style-name="WWNum14">
      <style:paragraph-properties fo:margin-left="1.348cm" fo:margin-top="0.323cm" fo:margin-bottom="0cm" style:contextual-spacing="false" fo:text-indent="-1.173cm" style:auto-text-indent="false">
        <style:tab-stops>
          <style:tab-stop style:position="1.349cm"/>
        </style:tab-stops>
      </style:paragraph-properties>
    </style:style>
    <style:style style:name="P129" style:family="paragraph" style:parent-style-name="List_20_Paragraph" style:list-style-name="WWNum14">
      <style:paragraph-properties fo:margin-left="0.176cm" fo:margin-right="0.198cm" fo:margin-top="0.318cm" fo:margin-bottom="0cm" style:contextual-spacing="false" fo:line-height="108%" fo:text-indent="0cm" style:auto-text-indent="false">
        <style:tab-stops>
          <style:tab-stop style:position="1.344cm"/>
        </style:tab-stops>
      </style:paragraph-properties>
    </style:style>
    <style:style style:name="P130" style:family="paragraph" style:parent-style-name="List_20_Paragraph" style:list-style-name="WWNum14">
      <style:paragraph-properties fo:margin-left="1.348cm" fo:margin-top="0.282cm" fo:margin-bottom="0cm" style:contextual-spacing="false" fo:text-indent="-1.173cm" style:auto-text-indent="false">
        <style:tab-stops>
          <style:tab-stop style:position="1.349cm"/>
        </style:tab-stops>
      </style:paragraph-properties>
    </style:style>
    <style:style style:name="P131" style:family="paragraph" style:parent-style-name="Text_20_body">
      <style:paragraph-properties fo:margin-top="0.321cm" fo:margin-bottom="0cm" style:contextual-spacing="false" fo:text-align="start" style:justify-single-word="false" loext:word-spacing-minimum="75%" loext:word-spacing-maximum="133%"/>
    </style:style>
    <style:style style:name="P132" style:family="paragraph" style:parent-style-name="Text_20_body">
      <style:paragraph-properties fo:margin-top="0.319cm" fo:margin-bottom="0cm" style:contextual-spacing="false" fo:text-align="start" style:justify-single-word="false" loext:word-spacing-minimum="75%" loext:word-spacing-maximum="133%"/>
    </style:style>
    <style:style style:name="P133" style:family="paragraph" style:parent-style-name="List_20_Paragraph" style:list-style-name="WWNum12">
      <style:paragraph-properties fo:margin-left="0.956cm" fo:margin-top="0.321cm" fo:margin-bottom="0cm" style:contextual-spacing="false" fo:text-indent="-0.781cm" style:auto-text-indent="false">
        <style:tab-stops>
          <style:tab-stop style:position="0.958cm"/>
        </style:tab-stops>
      </style:paragraph-properties>
    </style:style>
    <style:style style:name="P134" style:family="paragraph" style:parent-style-name="List_20_Paragraph" style:list-style-name="WWNum12">
      <style:paragraph-properties fo:margin-left="0.176cm" fo:margin-right="0.198cm" fo:margin-top="0.319cm" fo:margin-bottom="0cm" style:contextual-spacing="false" fo:line-height="108%" fo:text-indent="0cm" style:auto-text-indent="false">
        <style:tab-stops>
          <style:tab-stop style:position="1.289cm"/>
        </style:tab-stops>
      </style:paragraph-properties>
    </style:style>
    <style:style style:name="P135" style:family="paragraph" style:parent-style-name="List_20_Paragraph" style:list-style-name="WWNum12" style:master-page-name="Converted9">
      <style:paragraph-properties fo:margin-left="0.176cm" fo:margin-right="0.201cm" fo:margin-top="0.192cm" fo:margin-bottom="0cm" style:contextual-spacing="false" fo:line-height="108%" fo:text-indent="0cm" style:auto-text-indent="false" style:page-number="auto">
        <style:tab-stops>
          <style:tab-stop style:position="1.277cm"/>
        </style:tab-stops>
      </style:paragraph-properties>
    </style:style>
    <style:style style:name="P136" style:family="paragraph" style:parent-style-name="List_20_Paragraph" style:list-style-name="WWNum12">
      <style:paragraph-properties fo:margin-left="0.176cm" fo:margin-right="0.201cm" fo:margin-top="0.277cm" fo:margin-bottom="0cm" style:contextual-spacing="false" fo:line-height="108%" fo:text-indent="0cm" style:auto-text-indent="false">
        <style:tab-stops>
          <style:tab-stop style:position="1.268cm"/>
        </style:tab-stops>
      </style:paragraph-properties>
    </style:style>
    <style:style style:name="P137" style:family="paragraph" style:parent-style-name="List_20_Paragraph" style:list-style-name="WWNum12">
      <style:paragraph-properties fo:margin-left="0.176cm" fo:margin-right="0.199cm" fo:margin-top="0.282cm" fo:margin-bottom="0cm" style:contextual-spacing="false" fo:line-height="108%" fo:text-indent="0cm" style:auto-text-indent="false">
        <style:tab-stops>
          <style:tab-stop style:position="1.244cm"/>
        </style:tab-stops>
      </style:paragraph-properties>
    </style:style>
    <style:style style:name="P138" style:family="paragraph" style:parent-style-name="List_20_Paragraph" style:list-style-name="WWNum14">
      <style:paragraph-properties fo:margin-left="1.051cm" fo:margin-top="0.321cm" fo:margin-bottom="0cm" style:contextual-spacing="false" fo:text-indent="-0.877cm" style:auto-text-indent="false">
        <style:tab-stops>
          <style:tab-stop style:position="1.053cm"/>
        </style:tab-stops>
      </style:paragraph-properties>
    </style:style>
    <style:style style:name="P139" style:family="paragraph" style:parent-style-name="List_20_Paragraph" style:list-style-name="WWNum14">
      <style:paragraph-properties fo:margin-left="0.755cm" fo:margin-top="0.319cm" fo:margin-bottom="0cm" style:contextual-spacing="false" fo:text-indent="-0.58cm" style:auto-text-indent="false">
        <style:tab-stops>
          <style:tab-stop style:position="0.757cm"/>
        </style:tab-stops>
      </style:paragraph-properties>
    </style:style>
    <style:style style:name="P140" style:family="paragraph" style:parent-style-name="List_20_Paragraph" style:list-style-name="WWNum14">
      <style:paragraph-properties fo:margin-left="0.176cm" fo:margin-right="0.203cm" fo:margin-top="0.318cm" fo:margin-bottom="0cm" style:contextual-spacing="false" fo:line-height="108%" fo:text-indent="0cm" style:auto-text-indent="false">
        <style:tab-stops>
          <style:tab-stop style:position="1.071cm"/>
        </style:tab-stops>
      </style:paragraph-properties>
    </style:style>
    <style:style style:name="P141" style:family="paragraph" style:parent-style-name="List_20_Paragraph" style:list-style-name="WWNum14">
      <style:paragraph-properties fo:margin-left="0.755cm" fo:margin-top="0.284cm" fo:margin-bottom="0cm" style:contextual-spacing="false" fo:text-indent="-0.58cm" style:auto-text-indent="false">
        <style:tab-stops>
          <style:tab-stop style:position="0.757cm"/>
        </style:tab-stops>
      </style:paragraph-properties>
    </style:style>
    <style:style style:name="P142" style:family="paragraph" style:parent-style-name="List_20_Paragraph" style:list-style-name="WWNum14">
      <style:paragraph-properties fo:margin-left="0.176cm" fo:margin-right="0.199cm" fo:margin-top="0.319cm" fo:margin-bottom="0cm" style:contextual-spacing="false" fo:line-height="108%" fo:text-indent="0cm" style:auto-text-indent="false">
        <style:tab-stops>
          <style:tab-stop style:position="1.065cm"/>
        </style:tab-stops>
      </style:paragraph-properties>
    </style:style>
    <style:style style:name="P143" style:family="paragraph" style:parent-style-name="List_20_Paragraph" style:list-style-name="WWNum14">
      <style:paragraph-properties fo:margin-left="0.176cm" fo:margin-right="0.212cm" fo:margin-top="0.279cm" fo:margin-bottom="0cm" style:contextual-spacing="false" fo:line-height="108%" fo:text-indent="0cm" style:auto-text-indent="false">
        <style:tab-stops>
          <style:tab-stop style:position="1.087cm"/>
        </style:tab-stops>
      </style:paragraph-properties>
    </style:style>
    <style:style style:name="P144" style:family="paragraph" style:parent-style-name="List_20_Paragraph" style:list-style-name="WWNum14">
      <style:paragraph-properties fo:margin-left="0.755cm" fo:text-indent="-0.58cm" style:auto-text-indent="false">
        <style:tab-stops>
          <style:tab-stop style:position="0.757cm"/>
        </style:tab-stops>
      </style:paragraph-properties>
    </style:style>
    <style:style style:name="P145" style:family="paragraph" style:parent-style-name="List_20_Paragraph" style:list-style-name="WWNum11">
      <style:paragraph-properties fo:margin-left="0.176cm" fo:margin-right="0.201cm" fo:margin-top="0.323cm" fo:margin-bottom="0cm" style:contextual-spacing="false" fo:line-height="108%" fo:text-indent="0cm" style:auto-text-indent="false">
        <style:tab-stops>
          <style:tab-stop style:position="0.956cm"/>
        </style:tab-stops>
      </style:paragraph-properties>
    </style:style>
    <style:style style:name="P146" style:family="paragraph" style:parent-style-name="List_20_Paragraph" style:list-style-name="WWNum11">
      <style:paragraph-properties fo:margin-left="0.176cm" fo:margin-right="0.201cm" fo:margin-top="0.282cm" fo:margin-bottom="0cm" style:contextual-spacing="false" fo:line-height="108%" fo:text-indent="0cm" style:auto-text-indent="false">
        <style:tab-stops>
          <style:tab-stop style:position="0.96cm"/>
        </style:tab-stops>
      </style:paragraph-properties>
    </style:style>
    <style:style style:name="P147" style:family="paragraph" style:parent-style-name="List_20_Paragraph" style:list-style-name="WWNum11">
      <style:paragraph-properties fo:margin-left="0.176cm" fo:margin-right="0.203cm" fo:margin-top="0.282cm" fo:margin-bottom="0cm" style:contextual-spacing="false" fo:line-height="108%" fo:text-indent="0cm" style:auto-text-indent="false">
        <style:tab-stops>
          <style:tab-stop style:position="1.011cm"/>
        </style:tab-stops>
      </style:paragraph-properties>
    </style:style>
    <style:style style:name="P148" style:family="paragraph" style:parent-style-name="Standard">
      <style:paragraph-properties fo:margin-left="0.176cm" fo:margin-right="0.199cm" fo:line-height="107%" fo:text-align="justify" style:justify-single-word="false" loext:word-spacing-minimum="75%" loext:word-spacing-maximum="133%">
        <style:tab-stops>
          <style:tab-stop style:position="0.991cm"/>
        </style:tab-stops>
      </style:paragraph-properties>
      <style:text-properties fo:color="#767070" loext:opacity="100%"/>
    </style:style>
    <style:style style:name="P149" style:family="paragraph" style:parent-style-name="Standard">
      <style:paragraph-properties fo:margin-left="0.176cm" fo:margin-right="0.199cm" fo:margin-top="0cm" fo:margin-bottom="0cm" style:contextual-spacing="false" fo:line-height="107%" fo:text-align="justify" style:justify-single-word="false" loext:word-spacing-minimum="75%" loext:word-spacing-maximum="133%">
        <style:tab-stops>
          <style:tab-stop style:position="0.991cm"/>
        </style:tab-stops>
      </style:paragraph-properties>
    </style:style>
    <style:style style:name="P150" style:family="paragraph" style:parent-style-name="Standard" style:master-page-name="Converted10">
      <style:paragraph-properties fo:margin-left="0.176cm" fo:margin-right="0.201cm" fo:margin-top="0.192cm" fo:margin-bottom="0cm" style:contextual-spacing="false" fo:line-height="107%" style:page-number="auto">
        <style:tab-stops>
          <style:tab-stop style:position="1.3cm"/>
        </style:tab-stops>
      </style:paragraph-properties>
    </style:style>
    <style:style style:name="P151" style:family="paragraph" style:parent-style-name="Standard">
      <style:paragraph-properties fo:margin-left="0.176cm" fo:margin-right="0.199cm" fo:margin-top="0.289cm" fo:margin-bottom="0cm" style:contextual-spacing="false" fo:line-height="108%">
        <style:tab-stops>
          <style:tab-stop style:position="1.404cm"/>
        </style:tab-stops>
      </style:paragraph-properties>
    </style:style>
    <style:style style:name="P152" style:family="paragraph" style:parent-style-name="Standard">
      <style:paragraph-properties fo:margin-left="0.176cm" fo:margin-right="0.203cm" fo:margin-top="0.279cm" fo:margin-bottom="0cm" style:contextual-spacing="false" fo:line-height="108%">
        <style:tab-stops>
          <style:tab-stop style:position="1.386cm"/>
        </style:tab-stops>
      </style:paragraph-properties>
    </style:style>
    <style:style style:name="P153" style:family="paragraph" style:parent-style-name="Standard">
      <style:paragraph-properties fo:margin-left="0.176cm" fo:margin-right="0.199cm" fo:line-height="108%">
        <style:tab-stops>
          <style:tab-stop style:position="1.235cm"/>
        </style:tab-stops>
      </style:paragraph-properties>
      <style:text-properties fo:color="#767070" loext:opacity="100%"/>
    </style:style>
    <style:style style:name="P154" style:family="paragraph" style:parent-style-name="Standard">
      <style:paragraph-properties fo:margin-left="0.176cm" fo:margin-right="0.199cm" fo:line-height="108%">
        <style:tab-stops>
          <style:tab-stop style:position="1.235cm"/>
        </style:tab-stops>
      </style:paragraph-properties>
    </style:style>
    <style:style style:name="P155" style:family="paragraph" style:parent-style-name="Standard">
      <style:paragraph-properties fo:margin-left="0.176cm" fo:margin-right="0.198cm" fo:line-height="108%">
        <style:tab-stops>
          <style:tab-stop style:position="1.427cm"/>
        </style:tab-stops>
      </style:paragraph-properties>
      <style:text-properties fo:color="#767070" loext:opacity="100%"/>
    </style:style>
    <style:style style:name="P156" style:family="paragraph" style:parent-style-name="Standard">
      <style:paragraph-properties fo:margin-left="0.176cm" fo:margin-right="0.198cm" fo:line-height="108%">
        <style:tab-stops>
          <style:tab-stop style:position="1.427cm"/>
        </style:tab-stops>
      </style:paragraph-properties>
    </style:style>
    <style:style style:name="P157" style:family="paragraph" style:parent-style-name="Standard">
      <style:paragraph-properties fo:margin-left="0.175cm" fo:margin-top="0.282cm" fo:margin-bottom="0cm" style:contextual-spacing="false">
        <style:tab-stops>
          <style:tab-stop style:position="1.251cm"/>
        </style:tab-stops>
      </style:paragraph-properties>
    </style:style>
    <style:style style:name="P158" style:family="paragraph" style:parent-style-name="Standard">
      <style:paragraph-properties fo:margin-left="0.176cm" fo:margin-right="0.198cm" fo:margin-top="0.323cm" fo:margin-bottom="0cm" style:contextual-spacing="false" fo:line-height="107%">
        <style:tab-stops>
          <style:tab-stop style:position="1.341cm"/>
        </style:tab-stops>
      </style:paragraph-properties>
    </style:style>
    <style:style style:name="P159" style:family="paragraph" style:parent-style-name="Standard">
      <style:paragraph-properties fo:margin-left="0.176cm" fo:margin-right="0.199cm" fo:margin-top="0.289cm" fo:margin-bottom="0cm" style:contextual-spacing="false" fo:line-height="108%">
        <style:tab-stops>
          <style:tab-stop style:position="0.965cm"/>
        </style:tab-stops>
      </style:paragraph-properties>
    </style:style>
    <style:style style:name="P160" style:family="paragraph" style:parent-style-name="Standard">
      <style:paragraph-properties fo:margin-left="0.176cm" fo:margin-right="0.198cm" fo:line-height="108%">
        <style:tab-stops>
          <style:tab-stop style:position="1.05cm"/>
        </style:tab-stops>
      </style:paragraph-properties>
      <style:text-properties fo:color="#767070" loext:opacity="100%"/>
    </style:style>
    <style:style style:name="P161" style:family="paragraph" style:parent-style-name="Standard">
      <style:paragraph-properties fo:margin-left="0.176cm" fo:margin-right="0.198cm" fo:margin-top="0cm" fo:margin-bottom="0cm" style:contextual-spacing="false" fo:line-height="108%">
        <style:tab-stops>
          <style:tab-stop style:position="1.05cm"/>
        </style:tab-stops>
      </style:paragraph-properties>
    </style:style>
    <style:style style:name="P162" style:family="paragraph" style:parent-style-name="Standard" style:master-page-name="Converted11">
      <style:paragraph-properties fo:margin-left="0.176cm" fo:margin-top="0.192cm" fo:margin-bottom="0cm" style:contextual-spacing="false" style:page-number="auto"/>
    </style:style>
    <style:style style:name="P163" style:family="paragraph" style:parent-style-name="Standard">
      <style:paragraph-properties fo:margin-left="0.176cm" fo:margin-top="0.039cm" fo:margin-bottom="0cm" style:contextual-spacing="false"/>
    </style:style>
    <style:style style:name="P164" style:family="paragraph" style:parent-style-name="List_20_Paragraph" style:list-style-name="WWNum9">
      <style:paragraph-properties fo:margin-top="0.318cm" fo:margin-bottom="0cm" style:contextual-spacing="false">
        <style:tab-stops>
          <style:tab-stop style:position="0.563cm"/>
        </style:tab-stops>
      </style:paragraph-properties>
    </style:style>
    <style:style style:name="P165" style:family="paragraph" style:parent-style-name="List_20_Paragraph" style:list-style-name="WWNum9">
      <style:paragraph-properties fo:margin-left="0.176cm" fo:margin-right="0.206cm" fo:margin-top="0.323cm" fo:margin-bottom="0cm" style:contextual-spacing="false" fo:line-height="108%" fo:text-indent="0cm" style:auto-text-indent="false">
        <style:tab-stops>
          <style:tab-stop style:position="0.871cm"/>
        </style:tab-stops>
      </style:paragraph-properties>
    </style:style>
    <style:style style:name="P166" style:family="paragraph" style:parent-style-name="List_20_Paragraph" style:list-style-name="WWNum9">
      <style:paragraph-properties fo:margin-left="0.176cm" fo:margin-right="0.206cm" fo:line-height="108%" fo:text-indent="0cm" style:auto-text-indent="false">
        <style:tab-stops>
          <style:tab-stop style:position="0.914cm"/>
        </style:tab-stops>
      </style:paragraph-properties>
    </style:style>
    <style:style style:name="P167" style:family="paragraph" style:parent-style-name="List_20_Paragraph" style:list-style-name="WWNum9">
      <style:paragraph-properties fo:margin-top="0.279cm" fo:margin-bottom="0cm" style:contextual-spacing="false">
        <style:tab-stops>
          <style:tab-stop style:position="0.563cm"/>
        </style:tab-stops>
      </style:paragraph-properties>
    </style:style>
    <style:style style:name="P168" style:family="paragraph" style:parent-style-name="List_20_Paragraph" style:list-style-name="WWNum9">
      <style:paragraph-properties fo:margin-left="0.176cm" fo:margin-right="0.203cm" fo:margin-top="0.323cm" fo:margin-bottom="0cm" style:contextual-spacing="false" fo:line-height="108%" fo:text-indent="0cm" style:auto-text-indent="false">
        <style:tab-stops>
          <style:tab-stop style:position="0.841cm"/>
        </style:tab-stops>
      </style:paragraph-properties>
    </style:style>
    <style:style style:name="P169" style:family="paragraph" style:parent-style-name="List_20_Paragraph" style:list-style-name="WWNum9">
      <style:paragraph-properties fo:margin-left="0.176cm" fo:margin-right="0.198cm" fo:line-height="108%" fo:text-indent="0cm" style:auto-text-indent="false">
        <style:tab-stops>
          <style:tab-stop style:position="0.931cm"/>
        </style:tab-stops>
      </style:paragraph-properties>
    </style:style>
    <style:style style:name="P170" style:family="paragraph" style:parent-style-name="List_20_Paragraph" style:list-style-name="WWNum9">
      <style:paragraph-properties fo:margin-left="0.176cm" fo:margin-right="0.199cm" fo:margin-top="0.282cm" fo:margin-bottom="0cm" style:contextual-spacing="false" fo:line-height="108%" fo:text-indent="0cm" style:auto-text-indent="false">
        <style:tab-stops>
          <style:tab-stop style:position="0.884cm"/>
        </style:tab-stops>
      </style:paragraph-properties>
    </style:style>
    <style:style style:name="P171" style:family="paragraph" style:parent-style-name="List_20_Paragraph" style:list-style-name="WWNum9">
      <style:paragraph-properties>
        <style:tab-stops>
          <style:tab-stop style:position="0.563cm"/>
        </style:tab-stops>
      </style:paragraph-properties>
    </style:style>
    <style:style style:name="P172" style:family="paragraph" style:parent-style-name="List_20_Paragraph" style:list-style-name="WWNum9">
      <style:paragraph-properties fo:margin-left="0.176cm" fo:margin-right="0.194cm" fo:margin-top="0.319cm" fo:margin-bottom="0cm" style:contextual-spacing="false" fo:line-height="108%" fo:text-indent="0cm" style:auto-text-indent="false">
        <style:tab-stops>
          <style:tab-stop style:position="0.866cm"/>
        </style:tab-stops>
      </style:paragraph-properties>
    </style:style>
    <style:style style:name="P173" style:family="paragraph" style:parent-style-name="Text_20_body">
      <style:paragraph-properties fo:margin-left="0.176cm" fo:margin-right="0.199cm" fo:line-height="108%"/>
    </style:style>
    <style:style style:name="P174" style:family="paragraph" style:parent-style-name="List_20_Paragraph" style:list-style-name="WWNum9">
      <style:paragraph-properties fo:margin-left="0.176cm" fo:margin-right="0.199cm" fo:margin-top="0.323cm" fo:margin-bottom="0cm" style:contextual-spacing="false" fo:line-height="108%" fo:text-indent="0cm" style:auto-text-indent="false">
        <style:tab-stops>
          <style:tab-stop style:position="0.887cm"/>
        </style:tab-stops>
      </style:paragraph-properties>
    </style:style>
    <style:style style:name="P175" style:family="paragraph" style:parent-style-name="List_20_Paragraph" style:list-style-name="WWNum9">
      <style:paragraph-properties fo:margin-left="0.176cm" fo:margin-right="0.201cm" fo:margin-top="0.28cm" fo:margin-bottom="0cm" style:contextual-spacing="false" fo:line-height="107%" fo:text-indent="0cm" style:auto-text-indent="false">
        <style:tab-stops>
          <style:tab-stop style:position="0.878cm"/>
        </style:tab-stops>
      </style:paragraph-properties>
    </style:style>
    <style:style style:name="P176" style:family="paragraph" style:parent-style-name="Text_20_body" style:master-page-name="Converted12">
      <style:paragraph-properties fo:margin-top="0.192cm" fo:margin-bottom="0cm" style:contextual-spacing="false" fo:line-height="107%" fo:text-align="start" style:justify-single-word="false" style:page-number="auto" loext:word-spacing-minimum="75%" loext:word-spacing-maximum="133%"/>
    </style:style>
    <style:style style:name="P177" style:family="paragraph" style:parent-style-name="Text_20_body">
      <style:paragraph-properties fo:margin-top="0.289cm" fo:margin-bottom="0cm" style:contextual-spacing="false" fo:line-height="108%" fo:text-align="start" style:justify-single-word="false" loext:word-spacing-minimum="75%" loext:word-spacing-maximum="133%"/>
    </style:style>
    <style:style style:name="P178" style:family="paragraph" style:parent-style-name="List_20_Paragraph" style:list-style-name="WWNum8">
      <style:paragraph-properties>
        <style:tab-stops>
          <style:tab-stop style:position="0.908cm"/>
        </style:tab-stops>
      </style:paragraph-properties>
    </style:style>
    <style:style style:name="P179" style:family="paragraph" style:parent-style-name="List_20_Paragraph" style:list-style-name="WWNum8">
      <style:paragraph-properties fo:margin-left="0.176cm" fo:margin-right="5.574cm" fo:margin-top="0.318cm" fo:margin-bottom="0cm" style:contextual-spacing="false" fo:line-height="168%" fo:text-indent="0cm" style:auto-text-indent="false">
        <style:tab-stops>
          <style:tab-stop style:position="0.854cm"/>
        </style:tab-stops>
      </style:paragraph-properties>
    </style:style>
    <style:style style:name="P180" style:family="paragraph" style:parent-style-name="List_20_Paragraph" style:list-style-name="WWNum8">
      <style:paragraph-properties fo:margin-left="0.176cm" fo:margin-right="0.21cm" fo:margin-top="0cm" fo:margin-bottom="0cm" style:contextual-spacing="false" fo:line-height="108%" fo:text-indent="0cm" style:auto-text-indent="false">
        <style:tab-stops>
          <style:tab-stop style:position="1.201cm"/>
        </style:tab-stops>
      </style:paragraph-properties>
    </style:style>
    <style:style style:name="P181" style:family="paragraph" style:parent-style-name="Text_20_body">
      <style:paragraph-properties fo:margin-top="0.279cm" fo:margin-bottom="0cm" style:contextual-spacing="false" fo:line-height="108%" fo:text-align="start" style:justify-single-word="false" loext:word-spacing-minimum="75%" loext:word-spacing-maximum="133%"/>
    </style:style>
    <style:style style:name="P182" style:family="paragraph" style:parent-style-name="List_20_Paragraph" style:list-style-name="WWNum8">
      <style:paragraph-properties fo:margin-left="0.176cm" fo:margin-right="0.213cm" fo:line-height="108%" fo:text-indent="0cm" style:auto-text-indent="false">
        <style:tab-stops>
          <style:tab-stop style:position="0.863cm"/>
        </style:tab-stops>
      </style:paragraph-properties>
    </style:style>
    <style:style style:name="P183" style:family="paragraph" style:parent-style-name="List_20_Paragraph" style:list-style-name="WWNum7">
      <style:paragraph-properties fo:margin-top="0.286cm" fo:margin-bottom="0cm" style:contextual-spacing="false">
        <style:tab-stops>
          <style:tab-stop style:position="0.563cm"/>
        </style:tab-stops>
      </style:paragraph-properties>
    </style:style>
    <style:style style:name="P184" style:family="paragraph" style:parent-style-name="List_20_Paragraph" style:list-style-name="WWNum7">
      <style:paragraph-properties fo:margin-left="0.176cm" fo:margin-right="0.201cm" fo:margin-top="0.318cm" fo:margin-bottom="0cm" style:contextual-spacing="false" fo:line-height="108%" fo:text-indent="0cm" style:auto-text-indent="false">
        <style:tab-stops>
          <style:tab-stop style:position="0.871cm"/>
        </style:tab-stops>
      </style:paragraph-properties>
    </style:style>
    <style:style style:name="P185" style:family="paragraph" style:parent-style-name="List_20_Paragraph" style:list-style-name="WWNum7">
      <style:paragraph-properties fo:margin-left="1.154cm" fo:margin-top="0.282cm" fo:margin-bottom="0cm" style:contextual-spacing="false" fo:text-indent="-0.979cm" style:auto-text-indent="false">
        <style:tab-stops>
          <style:tab-stop style:position="1.155cm"/>
        </style:tab-stops>
      </style:paragraph-properties>
    </style:style>
    <style:style style:name="P186" style:family="paragraph" style:parent-style-name="List_20_Paragraph" style:list-style-name="WWNum7">
      <style:paragraph-properties fo:margin-left="1.148cm" fo:margin-top="0.318cm" fo:margin-bottom="0cm" style:contextual-spacing="false" fo:text-indent="-0.974cm" style:auto-text-indent="false">
        <style:tab-stops>
          <style:tab-stop style:position="1.15cm"/>
        </style:tab-stops>
      </style:paragraph-properties>
    </style:style>
    <style:style style:name="P187" style:family="paragraph" style:parent-style-name="List_20_Paragraph" style:list-style-name="WWNum7">
      <style:paragraph-properties fo:margin-left="1.154cm" fo:margin-top="0.318cm" fo:margin-bottom="0cm" style:contextual-spacing="false" fo:text-indent="-0.979cm" style:auto-text-indent="false">
        <style:tab-stops>
          <style:tab-stop style:position="1.155cm"/>
        </style:tab-stops>
      </style:paragraph-properties>
    </style:style>
    <style:style style:name="P188" style:family="paragraph" style:parent-style-name="List_20_Paragraph" style:list-style-name="WWNum7">
      <style:paragraph-properties fo:margin-left="0.176cm" fo:margin-right="0.199cm" fo:margin-top="0.323cm" fo:margin-bottom="0cm" style:contextual-spacing="false" fo:line-height="108%" fo:text-indent="0cm" style:auto-text-indent="false">
        <style:tab-stops>
          <style:tab-stop style:position="0.854cm"/>
        </style:tab-stops>
      </style:paragraph-properties>
    </style:style>
    <style:style style:name="P189" style:family="paragraph" style:parent-style-name="List_20_Paragraph" style:list-style-name="WWNum7">
      <style:paragraph-properties fo:margin-top="0.282cm" fo:margin-bottom="0cm" style:contextual-spacing="false">
        <style:tab-stops>
          <style:tab-stop style:position="0.563cm"/>
        </style:tab-stops>
      </style:paragraph-properties>
    </style:style>
    <style:style style:name="P190" style:family="paragraph" style:parent-style-name="List_20_Paragraph" style:list-style-name="WWNum7">
      <style:paragraph-properties fo:margin-left="0.176cm" fo:margin-right="0.205cm" fo:margin-top="0.318cm" fo:margin-bottom="0cm" style:contextual-spacing="false" fo:line-height="108%" fo:text-indent="0cm" style:auto-text-indent="false">
        <style:tab-stops>
          <style:tab-stop style:position="0.887cm"/>
        </style:tab-stops>
      </style:paragraph-properties>
    </style:style>
    <style:style style:name="P191" style:family="paragraph" style:parent-style-name="List_20_Paragraph" style:list-style-name="WWNum7">
      <style:paragraph-properties fo:margin-left="0.176cm" fo:margin-right="0.21cm" fo:margin-top="0.319cm" fo:margin-bottom="0cm" style:contextual-spacing="false" fo:line-height="108%" fo:text-indent="0cm" style:auto-text-indent="false">
        <style:tab-stops>
          <style:tab-stop style:position="0.884cm"/>
        </style:tab-stops>
      </style:paragraph-properties>
    </style:style>
    <style:style style:name="P192" style:family="paragraph" style:parent-style-name="List_20_Paragraph" style:list-style-name="WWNum7">
      <style:paragraph-properties fo:margin-left="0.855cm" fo:margin-top="0.284cm" fo:margin-bottom="0cm" style:contextual-spacing="false" fo:text-indent="-0.681cm" style:auto-text-indent="false">
        <style:tab-stops>
          <style:tab-stop style:position="0.857cm"/>
        </style:tab-stops>
      </style:paragraph-properties>
    </style:style>
    <style:style style:name="P193" style:family="paragraph" style:parent-style-name="List_20_Paragraph" style:list-style-name="WWNum7" style:master-page-name="Converted13">
      <style:paragraph-properties fo:margin-left="1.154cm" fo:margin-top="0.192cm" fo:margin-bottom="0cm" style:contextual-spacing="false" fo:text-indent="-0.979cm" style:auto-text-indent="false" style:page-number="auto">
        <style:tab-stops>
          <style:tab-stop style:position="1.155cm"/>
        </style:tab-stops>
      </style:paragraph-properties>
    </style:style>
    <style:style style:name="P194" style:family="paragraph" style:parent-style-name="List_20_Paragraph" style:list-style-name="WWNum7">
      <style:paragraph-properties fo:margin-left="0.176cm" fo:margin-right="0.201cm" fo:margin-top="0.318cm" fo:margin-bottom="0cm" style:contextual-spacing="false" fo:line-height="108%" fo:text-indent="0cm" style:auto-text-indent="false">
        <style:tab-stops>
          <style:tab-stop style:position="1.159cm"/>
        </style:tab-stops>
      </style:paragraph-properties>
    </style:style>
    <style:style style:name="P195" style:family="paragraph" style:parent-style-name="List_20_Paragraph" style:list-style-name="WWNum7">
      <style:paragraph-properties fo:margin-left="0.176cm" fo:margin-right="0.206cm" fo:line-height="108%" fo:text-indent="0cm" style:auto-text-indent="false">
        <style:tab-stops>
          <style:tab-stop style:position="1.196cm"/>
        </style:tab-stops>
      </style:paragraph-properties>
    </style:style>
    <style:style style:name="P196" style:family="paragraph" style:parent-style-name="List_20_Paragraph" style:list-style-name="WWNum7">
      <style:paragraph-properties fo:margin-left="0.176cm" fo:margin-right="0.21cm" fo:line-height="108%" fo:text-indent="0cm" style:auto-text-indent="false">
        <style:tab-stops>
          <style:tab-stop style:position="1.244cm"/>
        </style:tab-stops>
      </style:paragraph-properties>
    </style:style>
    <style:style style:name="P197" style:family="paragraph" style:parent-style-name="List_20_Paragraph" style:list-style-name="WWNum7">
      <style:paragraph-properties fo:margin-left="0.176cm" fo:margin-right="0.201cm" fo:margin-top="0.286cm" fo:margin-bottom="0cm" style:contextual-spacing="false" fo:line-height="108%" fo:text-indent="0cm" style:auto-text-indent="false">
        <style:tab-stops>
          <style:tab-stop style:position="0.914cm"/>
        </style:tab-stops>
      </style:paragraph-properties>
    </style:style>
    <style:style style:name="P198" style:family="paragraph" style:parent-style-name="List_20_Paragraph" style:list-style-name="WWNum7">
      <style:paragraph-properties fo:margin-left="0.176cm" fo:margin-right="0.212cm" fo:margin-top="0.277cm" fo:margin-bottom="0cm" style:contextual-spacing="false" fo:line-height="108%" fo:text-indent="0cm" style:auto-text-indent="false">
        <style:tab-stops>
          <style:tab-stop style:position="0.866cm"/>
        </style:tab-stops>
      </style:paragraph-properties>
    </style:style>
    <style:style style:name="P199" style:family="paragraph" style:parent-style-name="Text_20_body" style:master-page-name="Converted14">
      <style:paragraph-properties fo:margin-left="0cm" fo:margin-top="0cm" fo:margin-bottom="0cm" style:contextual-spacing="false" fo:text-align="start" style:justify-single-word="false" style:page-number="auto" loext:word-spacing-minimum="75%" loext:word-spacing-maximum="133%"/>
      <style:text-properties fo:font-size="10pt" style:font-size-asian="10pt"/>
    </style:style>
    <style:style style:name="P200" style:family="paragraph" style:parent-style-name="Text_20_body">
      <style:paragraph-properties fo:margin-left="0cm" fo:margin-top="0.011cm" fo:margin-bottom="0cm" style:contextual-spacing="false" fo:text-align="start" style:justify-single-word="false" loext:word-spacing-minimum="75%" loext:word-spacing-maximum="133%"/>
      <style:text-properties fo:font-size="10.5pt" style:font-size-asian="10.5pt"/>
    </style:style>
    <style:style style:name="P201" style:family="paragraph" style:parent-style-name="Standard">
      <style:paragraph-properties fo:margin-left="0.176cm" fo:margin-top="0.321cm" fo:margin-bottom="0cm" style:contextual-spacing="false"/>
    </style:style>
    <style:style style:name="P202" style:family="paragraph" style:parent-style-name="List_20_Paragraph" style:list-style-name="WWNum6">
      <style:paragraph-properties fo:margin-top="0.323cm" fo:margin-bottom="0cm" style:contextual-spacing="false">
        <style:tab-stops>
          <style:tab-stop style:position="0.563cm"/>
        </style:tab-stops>
      </style:paragraph-properties>
    </style:style>
    <style:style style:name="P203" style:family="paragraph" style:parent-style-name="List_20_Paragraph" style:list-style-name="WWNum6">
      <style:paragraph-properties fo:margin-left="0.176cm" fo:margin-right="0.198cm" fo:margin-top="0.318cm" fo:margin-bottom="0cm" style:contextual-spacing="false" fo:line-height="108%" fo:text-indent="0cm" style:auto-text-indent="false">
        <style:tab-stops>
          <style:tab-stop style:position="0.847cm"/>
        </style:tab-stops>
      </style:paragraph-properties>
    </style:style>
    <style:style style:name="P204" style:family="paragraph" style:parent-style-name="List_20_Paragraph" style:list-style-name="WWNum6">
      <style:paragraph-properties fo:margin-left="0.176cm" fo:margin-right="0.199cm" fo:margin-top="0.284cm" fo:margin-bottom="0cm" style:contextual-spacing="false" fo:line-height="107%" fo:text-indent="0cm" style:auto-text-indent="false">
        <style:tab-stops>
          <style:tab-stop style:position="0.905cm"/>
        </style:tab-stops>
      </style:paragraph-properties>
    </style:style>
    <style:style style:name="P205" style:family="paragraph" style:parent-style-name="List_20_Paragraph" style:list-style-name="WWNum6">
      <style:paragraph-properties fo:margin-top="0.289cm" fo:margin-bottom="0cm" style:contextual-spacing="false">
        <style:tab-stops>
          <style:tab-stop style:position="0.563cm"/>
        </style:tab-stops>
      </style:paragraph-properties>
    </style:style>
    <style:style style:name="P206" style:family="paragraph" style:parent-style-name="Text_20_body">
      <style:paragraph-properties fo:margin-left="0.176cm" fo:margin-right="0.206cm" fo:margin-top="0.318cm" fo:margin-bottom="0cm" style:contextual-spacing="false" fo:line-height="108%"/>
    </style:style>
    <style:style style:name="P207" style:family="paragraph" style:parent-style-name="Text_20_body">
      <style:paragraph-properties fo:margin-left="0.176cm" fo:margin-right="0.198cm" fo:margin-top="0.282cm" fo:margin-bottom="0cm" style:contextual-spacing="false" fo:line-height="108%"/>
    </style:style>
    <style:style style:name="P208" style:family="paragraph" style:parent-style-name="List_20_Paragraph" style:list-style-name="WWNum6">
      <style:paragraph-properties fo:margin-top="0.282cm" fo:margin-bottom="0cm" style:contextual-spacing="false">
        <style:tab-stops>
          <style:tab-stop style:position="0.563cm"/>
        </style:tab-stops>
      </style:paragraph-properties>
    </style:style>
    <style:style style:name="P209" style:family="paragraph" style:parent-style-name="List_20_Paragraph" style:list-style-name="WWNum6">
      <style:paragraph-properties fo:margin-left="0.176cm" fo:margin-right="0.198cm" fo:margin-top="0.319cm" fo:margin-bottom="0cm" style:contextual-spacing="false" fo:line-height="108%" fo:text-indent="0cm" style:auto-text-indent="false">
        <style:tab-stops>
          <style:tab-stop style:position="0.905cm"/>
        </style:tab-stops>
      </style:paragraph-properties>
    </style:style>
    <style:style style:name="P210" style:family="paragraph" style:parent-style-name="List_20_Paragraph" style:list-style-name="WWNum6">
      <style:paragraph-properties fo:margin-left="0.176cm" fo:margin-right="0.208cm" fo:line-height="108%" fo:text-indent="0cm" style:auto-text-indent="false">
        <style:tab-stops>
          <style:tab-stop style:position="0.917cm"/>
        </style:tab-stops>
      </style:paragraph-properties>
    </style:style>
    <style:style style:name="P211" style:family="paragraph" style:parent-style-name="List_20_Paragraph" style:list-style-name="WWNum6">
      <style:paragraph-properties fo:margin-left="0.176cm" fo:margin-right="0.201cm" fo:margin-top="0.318cm" fo:margin-bottom="0cm" style:contextual-spacing="false" fo:line-height="108%" fo:text-indent="0cm" style:auto-text-indent="false">
        <style:tab-stops>
          <style:tab-stop style:position="0.857cm"/>
        </style:tab-stops>
      </style:paragraph-properties>
    </style:style>
    <style:style style:name="P212" style:family="paragraph" style:parent-style-name="List_20_Paragraph" style:list-style-name="WWNum6">
      <style:paragraph-properties fo:margin-left="0.176cm" fo:margin-right="0.199cm" fo:margin-top="0.323cm" fo:margin-bottom="0cm" style:contextual-spacing="false" fo:line-height="107%" fo:text-indent="0cm" style:auto-text-indent="false">
        <style:tab-stops>
          <style:tab-stop style:position="0.88cm"/>
        </style:tab-stops>
      </style:paragraph-properties>
    </style:style>
    <style:style style:name="P213" style:family="paragraph" style:parent-style-name="List_20_Paragraph" style:list-style-name="WWNum5" style:master-page-name="Converted15">
      <style:paragraph-properties fo:margin-left="0.176cm" fo:margin-right="0.201cm" fo:margin-top="0.192cm" fo:margin-bottom="0cm" style:contextual-spacing="false" fo:line-height="108%" fo:text-indent="0cm" style:auto-text-indent="false" style:page-number="auto">
        <style:tab-stops>
          <style:tab-stop style:position="0.877cm"/>
        </style:tab-stops>
      </style:paragraph-properties>
    </style:style>
    <style:style style:name="P214" style:family="paragraph" style:parent-style-name="List_20_Paragraph" style:list-style-name="WWNum5">
      <style:paragraph-properties fo:margin-left="0.843cm" fo:margin-top="0.277cm" fo:margin-bottom="0cm" style:contextual-spacing="false" fo:text-indent="-0.669cm" style:auto-text-indent="false">
        <style:tab-stops>
          <style:tab-stop style:position="0.845cm"/>
        </style:tab-stops>
      </style:paragraph-properties>
    </style:style>
    <style:style style:name="P215" style:family="paragraph" style:parent-style-name="List_20_Paragraph" style:list-style-name="WWNum5">
      <style:paragraph-properties fo:margin-left="0.176cm" fo:margin-right="0.203cm" fo:margin-top="0.323cm" fo:margin-bottom="0cm" style:contextual-spacing="false" fo:line-height="108%" fo:text-indent="0cm" style:auto-text-indent="false">
        <style:tab-stops>
          <style:tab-stop style:position="0.938cm"/>
        </style:tab-stops>
      </style:paragraph-properties>
    </style:style>
    <style:style style:name="P216" style:family="paragraph" style:parent-style-name="List_20_Paragraph" style:list-style-name="WWNum4">
      <style:paragraph-properties fo:margin-left="0.176cm" fo:margin-right="0.203cm" fo:line-height="107%" fo:text-indent="0cm" style:auto-text-indent="false">
        <style:tab-stops>
          <style:tab-stop style:position="0.859cm"/>
        </style:tab-stops>
      </style:paragraph-properties>
    </style:style>
    <style:style style:name="P217" style:family="paragraph" style:parent-style-name="List_20_Paragraph" style:list-style-name="WWNum4">
      <style:paragraph-properties fo:margin-top="0.291cm" fo:margin-bottom="0cm" style:contextual-spacing="false">
        <style:tab-stops>
          <style:tab-stop style:position="1.147cm"/>
        </style:tab-stops>
      </style:paragraph-properties>
    </style:style>
    <style:style style:name="P218" style:family="paragraph" style:parent-style-name="List_20_Paragraph" style:list-style-name="WWNum4">
      <style:paragraph-properties fo:margin-left="0.176cm" fo:margin-right="0.213cm" fo:margin-top="0.319cm" fo:margin-bottom="0cm" style:contextual-spacing="false" fo:line-height="108%" fo:text-indent="0cm" style:auto-text-indent="false">
        <style:tab-stops>
          <style:tab-stop style:position="1.177cm"/>
        </style:tab-stops>
      </style:paragraph-properties>
    </style:style>
    <style:style style:name="P219" style:family="paragraph" style:parent-style-name="List_20_Paragraph" style:list-style-name="WWNum6">
      <style:paragraph-properties>
        <style:tab-stops>
          <style:tab-stop style:position="0.563cm"/>
        </style:tab-stops>
      </style:paragraph-properties>
    </style:style>
    <style:style style:name="P220" style:family="paragraph" style:parent-style-name="List_20_Paragraph" style:list-style-name="WWNum6">
      <style:paragraph-properties fo:margin-left="0.176cm" fo:margin-right="0.205cm" fo:margin-top="0.321cm" fo:margin-bottom="0cm" style:contextual-spacing="false" fo:line-height="108%" fo:text-indent="0cm" style:auto-text-indent="false">
        <style:tab-stops>
          <style:tab-stop style:position="0.857cm"/>
        </style:tab-stops>
      </style:paragraph-properties>
    </style:style>
    <style:style style:name="P221" style:family="paragraph" style:parent-style-name="List_20_Paragraph" style:list-style-name="WWNum6">
      <style:paragraph-properties fo:margin-left="0.176cm" fo:margin-right="0.201cm" fo:margin-top="0.282cm" fo:margin-bottom="0cm" style:contextual-spacing="false" fo:line-height="108%" fo:text-indent="0cm" style:auto-text-indent="false">
        <style:tab-stops>
          <style:tab-stop style:position="1.184cm"/>
        </style:tab-stops>
      </style:paragraph-properties>
    </style:style>
    <style:style style:name="P222" style:family="paragraph" style:parent-style-name="List_20_Paragraph" style:list-style-name="WWNum6">
      <style:paragraph-properties fo:margin-left="0.176cm" fo:margin-right="0.21cm" fo:line-height="108%" fo:text-indent="0cm" style:auto-text-indent="false">
        <style:tab-stops>
          <style:tab-stop style:position="1.184cm"/>
        </style:tab-stops>
      </style:paragraph-properties>
    </style:style>
    <style:style style:name="P223" style:family="paragraph" style:parent-style-name="List_20_Paragraph" style:list-style-name="WWNum6">
      <style:paragraph-properties fo:margin-left="0.176cm" fo:margin-right="0.206cm" fo:line-height="108%" fo:text-indent="0cm" style:auto-text-indent="false">
        <style:tab-stops>
          <style:tab-stop style:position="1.162cm"/>
        </style:tab-stops>
      </style:paragraph-properties>
    </style:style>
    <style:style style:name="P224" style:family="paragraph" style:parent-style-name="List_20_Paragraph" style:list-style-name="WWNum6">
      <style:paragraph-properties fo:margin-left="0.176cm" fo:margin-right="0.199cm" fo:margin-top="0.286cm" fo:margin-bottom="0cm" style:contextual-spacing="false" fo:line-height="108%" fo:text-indent="0cm" style:auto-text-indent="false">
        <style:tab-stops>
          <style:tab-stop style:position="1.162cm"/>
        </style:tab-stops>
      </style:paragraph-properties>
    </style:style>
    <style:style style:name="P225" style:family="paragraph" style:parent-style-name="List_20_Paragraph" style:list-style-name="WWNum6">
      <style:paragraph-properties fo:margin-left="0.176cm" fo:margin-right="0.205cm" fo:margin-top="0.279cm" fo:margin-bottom="0cm" style:contextual-spacing="false" fo:line-height="108%" fo:text-indent="0cm" style:auto-text-indent="false">
        <style:tab-stops>
          <style:tab-stop style:position="1.189cm"/>
        </style:tab-stops>
      </style:paragraph-properties>
    </style:style>
    <style:style style:name="P226" style:family="paragraph" style:parent-style-name="List_20_Paragraph" style:list-style-name="WWNum6">
      <style:paragraph-properties fo:margin-left="0.176cm" fo:margin-right="0.201cm" fo:margin-top="0.323cm" fo:margin-bottom="0cm" style:contextual-spacing="false" fo:line-height="107%" fo:text-indent="0cm" style:auto-text-indent="false">
        <style:tab-stops>
          <style:tab-stop style:position="0.866cm"/>
        </style:tab-stops>
      </style:paragraph-properties>
    </style:style>
    <style:style style:name="P227" style:family="paragraph" style:parent-style-name="List_20_Paragraph" style:list-style-name="WWNum6">
      <style:paragraph-properties fo:margin-left="0.176cm" fo:margin-right="0.199cm" fo:margin-top="0.319cm" fo:margin-bottom="0cm" style:contextual-spacing="false" fo:line-height="108%" fo:text-indent="0cm" style:auto-text-indent="false">
        <style:tab-stops>
          <style:tab-stop style:position="0.884cm"/>
        </style:tab-stops>
      </style:paragraph-properties>
    </style:style>
    <style:style style:name="P228" style:family="paragraph" style:parent-style-name="Text_20_body" style:master-page-name="Converted16">
      <style:paragraph-properties fo:margin-left="0.176cm" fo:margin-right="0.198cm" fo:margin-top="0.192cm" fo:margin-bottom="0cm" style:contextual-spacing="false" fo:line-height="108%" style:page-number="auto"/>
    </style:style>
    <style:style style:name="P229" style:family="paragraph" style:parent-style-name="List_20_Paragraph" style:list-style-name="WWNum6">
      <style:paragraph-properties fo:margin-left="0.176cm" fo:margin-right="0.203cm" fo:line-height="108%" fo:text-indent="0cm" style:auto-text-indent="false">
        <style:tab-stops>
          <style:tab-stop style:position="0.893cm"/>
        </style:tab-stops>
      </style:paragraph-properties>
    </style:style>
    <style:style style:name="P230" style:family="paragraph" style:parent-style-name="List_20_Paragraph" style:list-style-name="WWNum6">
      <style:paragraph-properties fo:margin-top="0.277cm" fo:margin-bottom="0cm" style:contextual-spacing="false">
        <style:tab-stops>
          <style:tab-stop style:position="0.563cm"/>
        </style:tab-stops>
      </style:paragraph-properties>
    </style:style>
    <style:style style:name="P231" style:family="paragraph" style:parent-style-name="List_20_Paragraph" style:list-style-name="WWNum6">
      <style:paragraph-properties fo:margin-left="0.176cm" fo:margin-right="0.199cm" fo:margin-top="0.323cm" fo:margin-bottom="0cm" style:contextual-spacing="false" fo:line-height="108%" fo:text-indent="0cm" style:auto-text-indent="false">
        <style:tab-stops>
          <style:tab-stop style:position="0.875cm"/>
        </style:tab-stops>
      </style:paragraph-properties>
    </style:style>
    <style:style style:name="P232" style:family="paragraph" style:parent-style-name="List_20_Paragraph" style:list-style-name="WWNum3">
      <style:paragraph-properties fo:margin-left="0.176cm" fo:margin-right="0.199cm" fo:margin-top="0.279cm" fo:margin-bottom="0cm" style:contextual-spacing="false" fo:line-height="108%" fo:text-indent="0cm" style:auto-text-indent="false">
        <style:tab-stops>
          <style:tab-stop style:position="1.129cm"/>
        </style:tab-stops>
      </style:paragraph-properties>
    </style:style>
    <style:style style:name="P233" style:family="paragraph" style:parent-style-name="List_20_Paragraph" style:list-style-name="WWNum3">
      <style:paragraph-properties fo:margin-left="1.348cm" fo:margin-top="0.286cm" fo:margin-bottom="0cm" style:contextual-spacing="false" fo:text-indent="-1.173cm" style:auto-text-indent="false">
        <style:tab-stops>
          <style:tab-stop style:position="1.349cm"/>
        </style:tab-stops>
      </style:paragraph-properties>
    </style:style>
    <style:style style:name="P234" style:family="paragraph" style:parent-style-name="List_20_Paragraph" style:list-style-name="WWNum3">
      <style:paragraph-properties fo:margin-left="0.176cm" fo:margin-right="0.201cm" fo:margin-top="0.318cm" fo:margin-bottom="0cm" style:contextual-spacing="false" fo:line-height="108%" fo:text-indent="0cm" style:auto-text-indent="false">
        <style:tab-stops>
          <style:tab-stop style:position="1.358cm"/>
        </style:tab-stops>
      </style:paragraph-properties>
    </style:style>
    <style:style style:name="P235" style:family="paragraph" style:parent-style-name="List_20_Paragraph" style:list-style-name="WWNum2">
      <style:paragraph-properties fo:margin-top="0.282cm" fo:margin-bottom="0cm" style:contextual-spacing="false">
        <style:tab-stops>
          <style:tab-stop style:position="0.757cm"/>
        </style:tab-stops>
      </style:paragraph-properties>
    </style:style>
    <style:style style:name="P236" style:family="paragraph" style:parent-style-name="List_20_Paragraph" style:list-style-name="WWNum2">
      <style:paragraph-properties fo:margin-left="0.176cm" fo:margin-right="0.201cm" fo:margin-top="0.319cm" fo:margin-bottom="0cm" style:contextual-spacing="false" fo:line-height="108%" fo:text-indent="0cm" style:auto-text-indent="false">
        <style:tab-stops>
          <style:tab-stop style:position="1.053cm"/>
        </style:tab-stops>
      </style:paragraph-properties>
    </style:style>
    <style:style style:name="P237" style:family="paragraph" style:parent-style-name="Text_20_body" style:master-page-name="Converted17">
      <style:paragraph-properties fo:margin-left="0cm" fo:margin-top="0cm" fo:margin-bottom="0cm" style:contextual-spacing="false" fo:text-align="start" style:justify-single-word="false" style:page-number="auto" loext:word-spacing-minimum="75%" loext:word-spacing-maximum="133%"/>
      <style:text-properties fo:font-size="10pt" style:font-size-asian="10pt"/>
    </style:style>
    <style:style style:name="P238" style:family="paragraph" style:parent-style-name="Heading_20_2">
      <style:paragraph-properties fo:margin-top="0.321cm" fo:margin-bottom="0cm" style:contextual-spacing="false" fo:line-height="108%"/>
    </style:style>
    <style:style style:name="P239" style:family="paragraph" style:parent-style-name="List_20_Paragraph" style:list-style-name="WWNum1">
      <style:paragraph-properties fo:margin-top="0.286cm" fo:margin-bottom="0cm" style:contextual-spacing="false">
        <style:tab-stops>
          <style:tab-stop style:position="0.563cm"/>
        </style:tab-stops>
      </style:paragraph-properties>
    </style:style>
    <style:style style:name="P240" style:family="paragraph" style:parent-style-name="Text_20_body">
      <style:paragraph-properties fo:margin-top="0.318cm" fo:margin-bottom="0cm" style:contextual-spacing="false" fo:line-height="108%" fo:text-align="start" style:justify-single-word="false" loext:word-spacing-minimum="75%" loext:word-spacing-maximum="133%"/>
    </style:style>
    <style:style style:name="P241" style:family="paragraph" style:parent-style-name="List_20_Paragraph" style:list-style-name="WWNum1">
      <style:paragraph-properties fo:margin-top="0.282cm" fo:margin-bottom="0cm" style:contextual-spacing="false">
        <style:tab-stops>
          <style:tab-stop style:position="0.563cm"/>
        </style:tab-stops>
      </style:paragraph-properties>
    </style:style>
    <style:style style:name="P242" style:family="paragraph" style:parent-style-name="List_20_Paragraph" style:list-style-name="WWNum1">
      <style:paragraph-properties fo:margin-left="0.176cm" fo:margin-right="0.205cm" fo:margin-top="0.321cm" fo:margin-bottom="0cm" style:contextual-spacing="false" fo:line-height="108%" fo:text-indent="0cm" style:auto-text-indent="false">
        <style:tab-stops>
          <style:tab-stop style:position="0.85cm"/>
        </style:tab-stops>
      </style:paragraph-properties>
    </style:style>
    <style:style style:name="P243" style:family="paragraph" style:parent-style-name="List_20_Paragraph" style:list-style-name="WWNum1">
      <style:paragraph-properties fo:margin-left="0.852cm" fo:margin-top="0.282cm" fo:margin-bottom="0cm" style:contextual-spacing="false" fo:text-indent="-0.677cm" style:auto-text-indent="false">
        <style:tab-stops>
          <style:tab-stop style:position="0.854cm"/>
        </style:tab-stops>
      </style:paragraph-properties>
    </style:style>
    <style:style style:name="P244" style:family="paragraph" style:parent-style-name="List_20_Paragraph" style:list-style-name="WWNum1">
      <style:paragraph-properties fo:margin-left="1.154cm" fo:margin-top="0.318cm" fo:margin-bottom="0cm" style:contextual-spacing="false" fo:text-indent="-0.979cm" style:auto-text-indent="false">
        <style:tab-stops>
          <style:tab-stop style:position="1.155cm"/>
        </style:tab-stops>
      </style:paragraph-properties>
    </style:style>
    <style:style style:name="P245" style:family="paragraph" style:parent-style-name="List_20_Paragraph" style:list-style-name="WWNum1">
      <style:paragraph-properties fo:margin-left="1.148cm" fo:margin-top="0.323cm" fo:margin-bottom="0cm" style:contextual-spacing="false" fo:text-indent="-0.974cm" style:auto-text-indent="false">
        <style:tab-stops>
          <style:tab-stop style:position="1.15cm"/>
        </style:tab-stops>
      </style:paragraph-properties>
    </style:style>
    <style:style style:name="P246" style:family="paragraph" style:parent-style-name="List_20_Paragraph" style:list-style-name="WWNum1">
      <style:paragraph-properties fo:margin-left="1.154cm" fo:margin-top="0.319cm" fo:margin-bottom="0cm" style:contextual-spacing="false" fo:text-indent="-0.979cm" style:auto-text-indent="false">
        <style:tab-stops>
          <style:tab-stop style:position="1.155cm"/>
        </style:tab-stops>
      </style:paragraph-properties>
    </style:style>
    <style:style style:name="P247" style:family="paragraph" style:parent-style-name="List_20_Paragraph" style:list-style-name="WWNum1">
      <style:paragraph-properties fo:margin-left="0.176cm" fo:margin-right="0.201cm" fo:margin-top="0.321cm" fo:margin-bottom="0cm" style:contextual-spacing="false" fo:line-height="107%" fo:text-indent="0cm" style:auto-text-indent="false">
        <style:tab-stops>
          <style:tab-stop style:position="0.914cm"/>
        </style:tab-stops>
      </style:paragraph-properties>
    </style:style>
    <style:style style:name="P248" style:family="paragraph" style:parent-style-name="List_20_Paragraph" style:list-style-name="WWNum1">
      <style:paragraph-properties fo:margin-top="0.291cm" fo:margin-bottom="0cm" style:contextual-spacing="false">
        <style:tab-stops>
          <style:tab-stop style:position="0.563cm"/>
        </style:tab-stops>
      </style:paragraph-properties>
    </style:style>
    <style:style style:name="P249" style:family="paragraph" style:parent-style-name="List_20_Paragraph" style:list-style-name="WWNum1">
      <style:paragraph-properties fo:margin-left="0.176cm" fo:margin-right="0.198cm" fo:margin-top="0.318cm" fo:margin-bottom="0cm" style:contextual-spacing="false" fo:line-height="108%" fo:text-indent="0cm" style:auto-text-indent="false">
        <style:tab-stops>
          <style:tab-stop style:position="0.866cm"/>
        </style:tab-stops>
      </style:paragraph-properties>
    </style:style>
    <style:style style:name="P250" style:family="paragraph" style:parent-style-name="List_20_Paragraph" style:list-style-name="WWNum1">
      <style:paragraph-properties fo:margin-left="1.148cm" fo:margin-top="0.319cm" fo:margin-bottom="0cm" style:contextual-spacing="false" fo:text-indent="-0.974cm" style:auto-text-indent="false">
        <style:tab-stops>
          <style:tab-stop style:position="1.15cm"/>
        </style:tab-stops>
      </style:paragraph-properties>
    </style:style>
    <style:style style:name="P251" style:family="paragraph" style:parent-style-name="List_20_Paragraph" style:list-style-name="WWNum1">
      <style:paragraph-properties fo:margin-left="1.154cm" fo:margin-top="0.321cm" fo:margin-bottom="0cm" style:contextual-spacing="false" fo:text-indent="-0.979cm" style:auto-text-indent="false">
        <style:tab-stops>
          <style:tab-stop style:position="1.155cm"/>
        </style:tab-stops>
      </style:paragraph-properties>
    </style:style>
    <style:style style:name="P252" style:family="paragraph" style:parent-style-name="List_20_Paragraph" style:list-style-name="WWNum1">
      <style:paragraph-properties fo:margin-left="0.176cm" fo:margin-right="4.26cm" fo:margin-top="0.319cm" fo:margin-bottom="0cm" style:contextual-spacing="false" fo:line-height="168%" fo:text-indent="0cm" style:auto-text-indent="false">
        <style:tab-stops>
          <style:tab-stop style:position="1.15cm"/>
        </style:tab-stops>
      </style:paragraph-properties>
    </style:style>
    <style:style style:name="P253" style:family="paragraph" style:parent-style-name="List_20_Paragraph" style:list-style-name="WWNum1">
      <style:paragraph-properties fo:margin-left="0.855cm" fo:margin-top="0cm" fo:margin-bottom="0cm" style:contextual-spacing="false" fo:line-height="0.469cm" fo:text-indent="-0.681cm" style:auto-text-indent="false">
        <style:tab-stops>
          <style:tab-stop style:position="0.857cm"/>
        </style:tab-stops>
      </style:paragraph-properties>
    </style:style>
    <style:style style:name="P254" style:family="paragraph" style:parent-style-name="List_20_Paragraph" style:list-style-name="WWNum1">
      <style:paragraph-properties fo:margin-left="0.176cm" fo:margin-right="0.206cm" fo:margin-top="0.318cm" fo:margin-bottom="0cm" style:contextual-spacing="false" fo:line-height="108%" fo:text-indent="0cm" style:auto-text-indent="false">
        <style:tab-stops>
          <style:tab-stop style:position="0.884cm"/>
        </style:tab-stops>
      </style:paragraph-properties>
    </style:style>
    <style:style style:name="P255" style:family="paragraph" style:parent-style-name="List_20_Paragraph" style:list-style-name="WWNum1" style:master-page-name="Converted18">
      <style:paragraph-properties fo:margin-left="0.176cm" fo:margin-right="0.206cm" fo:margin-top="0.192cm" fo:margin-bottom="0cm" style:contextual-spacing="false" fo:line-height="108%" fo:text-indent="0cm" style:auto-text-indent="false" style:page-number="auto">
        <style:tab-stops>
          <style:tab-stop style:position="0.854cm"/>
        </style:tab-stops>
      </style:paragraph-properties>
    </style:style>
    <style:style style:name="P256" style:family="paragraph" style:parent-style-name="List_20_Paragraph" style:list-style-name="WWNum1">
      <style:paragraph-properties fo:margin-left="0.176cm" fo:margin-right="0.201cm" fo:line-height="108%" fo:text-indent="0cm" style:auto-text-indent="false">
        <style:tab-stops>
          <style:tab-stop style:position="0.878cm"/>
        </style:tab-stops>
      </style:paragraph-properties>
    </style:style>
    <style:style style:name="P257" style:family="paragraph" style:parent-style-name="List_20_Paragraph" style:list-style-name="WWNum1">
      <style:paragraph-properties fo:margin-left="0.176cm" fo:margin-right="0.205cm" fo:margin-top="0.279cm" fo:margin-bottom="0cm" style:contextual-spacing="false" fo:line-height="108%" fo:text-indent="0cm" style:auto-text-indent="false">
        <style:tab-stops>
          <style:tab-stop style:position="0.871cm"/>
        </style:tab-stops>
      </style:paragraph-properties>
    </style:style>
    <style:style style:name="P258" style:family="paragraph" style:parent-style-name="List_20_Paragraph" style:list-style-name="WWNum1">
      <style:paragraph-properties fo:margin-left="0.176cm" fo:margin-right="0.199cm" fo:line-height="108%" fo:text-indent="0cm" style:auto-text-indent="false">
        <style:tab-stops>
          <style:tab-stop style:position="0.857cm"/>
        </style:tab-stops>
      </style:paragraph-properties>
    </style:style>
    <style:style style:name="P259" style:family="paragraph" style:parent-style-name="List_20_Paragraph" style:list-style-name="WWNum1">
      <style:paragraph-properties fo:margin-left="0.176cm" fo:margin-right="0.21cm" fo:margin-top="0.286cm" fo:margin-bottom="0cm" style:contextual-spacing="false" fo:line-height="107%" fo:text-indent="0cm" style:auto-text-indent="false">
        <style:tab-stops>
          <style:tab-stop style:position="0.863cm"/>
        </style:tab-stops>
      </style:paragraph-properties>
    </style:style>
    <style:style style:name="P260" style:family="paragraph" style:parent-style-name="List_20_Paragraph" style:list-style-name="WWNum1">
      <style:paragraph-properties fo:margin-left="0.176cm" fo:margin-right="0.199cm" fo:margin-top="0.289cm" fo:margin-bottom="0cm" style:contextual-spacing="false" fo:line-height="108%" fo:text-indent="0cm" style:auto-text-indent="false">
        <style:tab-stops>
          <style:tab-stop style:position="1.057cm"/>
        </style:tab-stops>
      </style:paragraph-properties>
    </style:style>
    <style:style style:name="P261" style:family="paragraph" style:parent-style-name="Text_20_body">
      <style:paragraph-properties fo:margin-left="0.176cm" fo:margin-right="0.201cm" fo:margin-top="0.277cm" fo:margin-bottom="0cm" style:contextual-spacing="false" fo:line-height="108%"/>
    </style:style>
    <style:style style:name="P262" style:family="paragraph" style:parent-style-name="List_20_Paragraph" style:list-style-name="WWNum1">
      <style:paragraph-properties fo:margin-left="0.176cm" fo:margin-right="0.205cm" fo:margin-top="0.323cm" fo:margin-bottom="0cm" style:contextual-spacing="false" fo:line-height="108%" fo:text-indent="0cm" style:auto-text-indent="false">
        <style:tab-stops>
          <style:tab-stop style:position="0.887cm"/>
        </style:tab-stops>
      </style:paragraph-properties>
    </style:style>
    <style:style style:name="P263" style:family="paragraph" style:parent-style-name="List_20_Paragraph" style:list-style-name="WWNum1">
      <style:paragraph-properties fo:margin-left="0.176cm" fo:margin-right="0.212cm" fo:margin-top="0.282cm" fo:margin-bottom="0cm" style:contextual-spacing="false" fo:line-height="107%" fo:text-indent="0cm" style:auto-text-indent="false">
        <style:tab-stops>
          <style:tab-stop style:position="0.878cm"/>
        </style:tab-stops>
      </style:paragraph-properties>
    </style:style>
    <style:style style:name="P264" style:family="paragraph" style:parent-style-name="List_20_Paragraph" style:list-style-name="WWNum1">
      <style:paragraph-properties fo:margin-left="0.176cm" fo:margin-right="0.201cm" fo:margin-top="0.289cm" fo:margin-bottom="0cm" style:contextual-spacing="false" fo:line-height="107%" fo:text-indent="0cm" style:auto-text-indent="false">
        <style:tab-stops>
          <style:tab-stop style:position="1.147cm"/>
        </style:tab-stops>
      </style:paragraph-properties>
    </style:style>
    <style:style style:name="P265" style:family="paragraph" style:parent-style-name="List_20_Paragraph" style:list-style-name="WWNum1">
      <style:paragraph-properties fo:margin-left="0.176cm" fo:margin-right="0.206cm" fo:margin-top="0.291cm" fo:margin-bottom="0cm" style:contextual-spacing="false" fo:line-height="108%" fo:text-indent="0cm" style:auto-text-indent="false">
        <style:tab-stops>
          <style:tab-stop style:position="1.15cm"/>
        </style:tab-stops>
      </style:paragraph-properties>
    </style:style>
    <style:style style:name="P266" style:family="paragraph" style:parent-style-name="List_20_Paragraph" style:list-style-name="WWNum1">
      <style:paragraph-properties fo:margin-left="0.887cm" fo:text-indent="-0.713cm" style:auto-text-indent="false">
        <style:tab-stops>
          <style:tab-stop style:position="0.889cm"/>
        </style:tab-stops>
      </style:paragraph-properties>
    </style:style>
    <style:style style:name="P267" style:family="paragraph" style:parent-style-name="List_20_Paragraph" style:list-style-name="WWNum1" style:master-page-name="Converted19">
      <style:paragraph-properties fo:margin-left="0.857cm" fo:margin-top="0.192cm" fo:margin-bottom="0cm" style:contextual-spacing="false" fo:text-indent="-0.683cm" style:auto-text-indent="false" style:page-number="auto">
        <style:tab-stops>
          <style:tab-stop style:position="0.859cm"/>
        </style:tab-stops>
      </style:paragraph-properties>
    </style:style>
    <style:style style:name="P268" style:family="paragraph" style:parent-style-name="Text_20_body">
      <style:paragraph-properties fo:margin-top="0.034cm" fo:margin-bottom="0cm" style:contextual-spacing="false" fo:text-align="start" style:justify-single-word="false" loext:word-spacing-minimum="75%" loext:word-spacing-maximum="133%"/>
    </style:style>
    <style:style style:name="P269" style:family="paragraph" style:parent-style-name="List_20_Paragraph" style:list-style-name="WWNum1">
      <style:paragraph-properties fo:margin-left="0.176cm" fo:margin-right="0.205cm" fo:margin-top="0.318cm" fo:margin-bottom="0cm" style:contextual-spacing="false" fo:line-height="108%" fo:text-indent="0cm" style:auto-text-indent="false">
        <style:tab-stops>
          <style:tab-stop style:position="1.189cm"/>
        </style:tab-stops>
      </style:paragraph-properties>
    </style:style>
    <style:style style:name="P270" style:family="paragraph" style:parent-style-name="List_20_Paragraph" style:list-style-name="WWNum1">
      <style:paragraph-properties fo:margin-left="1.154cm" fo:text-indent="-0.979cm" style:auto-text-indent="false">
        <style:tab-stops>
          <style:tab-stop style:position="1.155cm"/>
        </style:tab-stops>
      </style:paragraph-properties>
    </style:style>
    <style:style style:name="P271" style:family="paragraph" style:parent-style-name="List_20_Paragraph" style:list-style-name="WWNum1">
      <style:paragraph-properties fo:margin-left="0.176cm" fo:margin-right="0.206cm" fo:margin-top="0.323cm" fo:margin-bottom="0cm" style:contextual-spacing="false" fo:line-height="108%" fo:text-indent="0cm" style:auto-text-indent="false">
        <style:tab-stops>
          <style:tab-stop style:position="1.184cm"/>
        </style:tab-stops>
      </style:paragraph-properties>
    </style:style>
    <style:style style:name="P272" style:family="paragraph" style:parent-style-name="List_20_Paragraph" style:list-style-name="WWNum1">
      <style:paragraph-properties fo:margin-left="0.176cm" fo:margin-right="0.205cm" fo:margin-top="0.282cm" fo:margin-bottom="0cm" style:contextual-spacing="false" fo:line-height="108%" fo:text-indent="0cm" style:auto-text-indent="false">
        <style:tab-stops>
          <style:tab-stop style:position="1.201cm"/>
        </style:tab-stops>
      </style:paragraph-properties>
    </style:style>
    <style:style style:name="P273" style:family="paragraph" style:parent-style-name="List_20_Paragraph" style:list-style-name="WWNum1">
      <style:paragraph-properties fo:margin-left="0.176cm" fo:margin-right="0.206cm" fo:line-height="108%" fo:text-indent="0cm" style:auto-text-indent="false">
        <style:tab-stops>
          <style:tab-stop style:position="1.171cm"/>
        </style:tab-stops>
      </style:paragraph-properties>
    </style:style>
    <style:style style:name="P274" style:family="paragraph" style:parent-style-name="List_20_Paragraph" style:list-style-name="WWNum1">
      <style:paragraph-properties fo:margin-left="0.176cm" fo:margin-right="0.196cm" fo:line-height="108%" fo:text-indent="0cm" style:auto-text-indent="false">
        <style:tab-stops>
          <style:tab-stop style:position="1.171cm"/>
        </style:tab-stops>
      </style:paragraph-properties>
    </style:style>
    <style:style style:name="P275" style:family="paragraph" style:parent-style-name="List_20_Paragraph" style:list-style-name="WWNum1">
      <style:paragraph-properties fo:margin-left="0.176cm" fo:margin-right="0.201cm" fo:line-height="108%" fo:text-indent="0cm" style:auto-text-indent="false">
        <style:tab-stops>
          <style:tab-stop style:position="1.159cm"/>
        </style:tab-stops>
      </style:paragraph-properties>
    </style:style>
    <style:style style:name="P276" style:family="paragraph" style:parent-style-name="List_20_Paragraph" style:list-style-name="WWNum1">
      <style:paragraph-properties fo:margin-left="0.176cm" fo:margin-right="0.201cm" fo:margin-top="0.282cm" fo:margin-bottom="0cm" style:contextual-spacing="false" fo:line-height="108%" fo:text-indent="0cm" style:auto-text-indent="false">
        <style:tab-stops>
          <style:tab-stop style:position="1.171cm"/>
        </style:tab-stops>
      </style:paragraph-properties>
    </style:style>
    <style:style style:name="P277" style:family="paragraph" style:parent-style-name="List_20_Paragraph" style:list-style-name="WWNum1">
      <style:paragraph-properties fo:margin-left="0.176cm" fo:margin-right="0.206cm" fo:margin-top="0.279cm" fo:margin-bottom="0cm" style:contextual-spacing="false" fo:line-height="108%" fo:text-indent="0cm" style:auto-text-indent="false">
        <style:tab-stops>
          <style:tab-stop style:position="0.873cm"/>
        </style:tab-stops>
      </style:paragraph-properties>
    </style:style>
    <style:style style:name="P278" style:family="paragraph" style:parent-style-name="List_20_Paragraph" style:list-style-name="WWNum1">
      <style:paragraph-properties fo:margin-top="0.288cm" fo:margin-bottom="0cm" style:contextual-spacing="false">
        <style:tab-stops>
          <style:tab-stop style:position="0.563cm"/>
        </style:tab-stops>
      </style:paragraph-properties>
    </style:style>
    <style:style style:name="P279" style:family="paragraph" style:parent-style-name="List_20_Paragraph" style:list-style-name="WWNum1">
      <style:paragraph-properties fo:margin-left="0.176cm" fo:margin-right="0.199cm" fo:margin-top="0.318cm" fo:margin-bottom="0cm" style:contextual-spacing="false" fo:line-height="108%" fo:text-indent="0cm" style:auto-text-indent="false">
        <style:tab-stops>
          <style:tab-stop style:position="0.841cm"/>
        </style:tab-stops>
      </style:paragraph-properties>
    </style:style>
    <style:style style:name="P280" style:family="paragraph" style:parent-style-name="List_20_Paragraph" style:list-style-name="WWNum1">
      <style:paragraph-properties fo:margin-left="0.176cm" fo:margin-right="5.346cm" fo:line-height="167%" fo:text-indent="0cm" style:auto-text-indent="false">
        <style:tab-stops>
          <style:tab-stop style:position="0.854cm"/>
        </style:tab-stops>
      </style:paragraph-properties>
    </style:style>
    <style:style style:name="P281" style:family="paragraph" style:parent-style-name="List_20_Paragraph" style:list-style-name="WWNum1">
      <style:paragraph-properties fo:margin-top="0.005cm" fo:margin-bottom="0cm" style:contextual-spacing="false">
        <style:tab-stops>
          <style:tab-stop style:position="0.563cm"/>
        </style:tab-stops>
      </style:paragraph-properties>
    </style:style>
    <style:style style:name="P282" style:family="paragraph" style:parent-style-name="List_20_Paragraph" style:list-style-name="WWNum1">
      <style:paragraph-properties fo:margin-left="0.855cm" fo:margin-top="0.319cm" fo:margin-bottom="0cm" style:contextual-spacing="false" fo:text-indent="-0.681cm" style:auto-text-indent="false">
        <style:tab-stops>
          <style:tab-stop style:position="0.857cm"/>
        </style:tab-stops>
      </style:paragraph-properties>
    </style:style>
    <style:style style:name="P283" style:family="paragraph" style:parent-style-name="Text_20_body">
      <style:paragraph-properties fo:margin-top="0.037cm" fo:margin-bottom="0cm" style:contextual-spacing="false" fo:text-align="start" style:justify-single-word="false" loext:word-spacing-minimum="75%" loext:word-spacing-maximum="133%"/>
    </style:style>
    <style:style style:name="P284" style:family="paragraph" style:parent-style-name="List_20_Paragraph" style:list-style-name="WWNum1" style:master-page-name="Converted20">
      <style:paragraph-properties fo:margin-left="0.176cm" fo:margin-right="0.205cm" fo:margin-top="0.192cm" fo:margin-bottom="0cm" style:contextual-spacing="false" fo:line-height="107%" fo:text-indent="0cm" style:auto-text-indent="false" style:page-number="auto">
        <style:tab-stops>
          <style:tab-stop style:position="0.838cm"/>
        </style:tab-stops>
      </style:paragraph-properties>
    </style:style>
    <style:style style:name="P285" style:family="paragraph" style:parent-style-name="List_20_Paragraph" style:list-style-name="WWNum1">
      <style:paragraph-properties fo:margin-top="0.289cm" fo:margin-bottom="0cm" style:contextual-spacing="false">
        <style:tab-stops>
          <style:tab-stop style:position="0.563cm"/>
        </style:tab-stops>
      </style:paragraph-properties>
    </style:style>
    <style:style style:name="P286" style:family="paragraph" style:parent-style-name="List_20_Paragraph" style:list-style-name="WWNum1">
      <style:paragraph-properties fo:margin-left="0.176cm" fo:margin-right="0.206cm" fo:margin-top="0.319cm" fo:margin-bottom="0cm" style:contextual-spacing="false" fo:line-height="108%" fo:text-indent="0cm" style:auto-text-indent="false">
        <style:tab-stops>
          <style:tab-stop style:position="0.908cm"/>
        </style:tab-stops>
      </style:paragraph-properties>
    </style:style>
    <style:style style:name="P287" style:family="paragraph" style:parent-style-name="List_20_Paragraph" style:list-style-name="WWNum1">
      <style:paragraph-properties fo:margin-left="0.855cm" fo:text-indent="-0.681cm" style:auto-text-indent="false">
        <style:tab-stops>
          <style:tab-stop style:position="0.857cm"/>
        </style:tab-stops>
      </style:paragraph-properties>
    </style:style>
    <style:style style:name="P288" style:family="paragraph" style:parent-style-name="List_20_Paragraph" style:list-style-name="WWNum1">
      <style:paragraph-properties fo:margin-left="0.176cm" fo:margin-right="0.203cm" fo:margin-top="0.323cm" fo:margin-bottom="0cm" style:contextual-spacing="false" fo:line-height="108%" fo:text-indent="0cm" style:auto-text-indent="false">
        <style:tab-stops>
          <style:tab-stop style:position="0.914cm"/>
        </style:tab-stops>
      </style:paragraph-properties>
    </style:style>
    <style:style style:name="P289" style:family="paragraph" style:parent-style-name="List_20_Paragraph" style:list-style-name="WWNum1">
      <style:paragraph-properties fo:margin-left="0.176cm" fo:margin-right="0.206cm" fo:margin-top="0.277cm" fo:margin-bottom="0cm" style:contextual-spacing="false" fo:line-height="108%" fo:text-indent="0cm" style:auto-text-indent="false">
        <style:tab-stops>
          <style:tab-stop style:position="0.984cm"/>
        </style:tab-stops>
      </style:paragraph-properties>
    </style:style>
    <style:style style:name="P290" style:family="paragraph" style:parent-style-name="List_20_Paragraph" style:list-style-name="WWNum1">
      <style:paragraph-properties fo:margin-left="0.176cm" fo:margin-right="0.203cm" fo:margin-top="0.282cm" fo:margin-bottom="0cm" style:contextual-spacing="false" fo:line-height="108%" fo:text-indent="0cm" style:auto-text-indent="false">
        <style:tab-stops>
          <style:tab-stop style:position="0.923cm"/>
        </style:tab-stops>
      </style:paragraph-properties>
    </style:style>
    <style:style style:name="P291" style:family="paragraph" style:parent-style-name="List_20_Paragraph" style:list-style-name="WWNum1">
      <style:paragraph-properties fo:margin-top="0.284cm" fo:margin-bottom="0cm" style:contextual-spacing="false">
        <style:tab-stops>
          <style:tab-stop style:position="0.563cm"/>
        </style:tab-stops>
      </style:paragraph-properties>
    </style:style>
    <style:style style:name="P292" style:family="paragraph" style:parent-style-name="List_20_Paragraph" style:list-style-name="WWNum1">
      <style:paragraph-properties fo:margin-left="0.176cm" fo:margin-right="0.203cm" fo:margin-top="0.319cm" fo:margin-bottom="0cm" style:contextual-spacing="false" fo:line-height="108%" fo:text-indent="0cm" style:auto-text-indent="false">
        <style:tab-stops>
          <style:tab-stop style:position="0.921cm"/>
        </style:tab-stops>
      </style:paragraph-properties>
    </style:style>
    <style:style style:name="P293" style:family="paragraph" style:parent-style-name="List_20_Paragraph" style:list-style-name="WWNum1">
      <style:paragraph-properties>
        <style:tab-stops>
          <style:tab-stop style:position="0.563cm"/>
        </style:tab-stops>
      </style:paragraph-properties>
    </style:style>
    <style:style style:name="P294" style:family="paragraph" style:parent-style-name="List_20_Paragraph" style:list-style-name="WWNum1">
      <style:paragraph-properties fo:margin-left="0.836cm" fo:margin-top="0.319cm" fo:margin-bottom="0cm" style:contextual-spacing="false" fo:text-indent="-0.661cm" style:auto-text-indent="false">
        <style:tab-stops>
          <style:tab-stop style:position="0.838cm"/>
        </style:tab-stops>
      </style:paragraph-properties>
    </style:style>
    <style:style style:name="P295" style:family="paragraph" style:parent-style-name="List_20_Paragraph" style:list-style-name="WWNum1">
      <style:paragraph-properties fo:margin-left="0.176cm" fo:margin-right="0.198cm" fo:margin-top="0.321cm" fo:margin-bottom="0cm" style:contextual-spacing="false" fo:line-height="108%" fo:text-indent="0cm" style:auto-text-indent="false">
        <style:tab-stops>
          <style:tab-stop style:position="0.847cm"/>
        </style:tab-stops>
      </style:paragraph-properties>
    </style:style>
    <style:style style:name="P296" style:family="paragraph" style:parent-style-name="List_20_Paragraph" style:list-style-name="WWNum1">
      <style:paragraph-properties fo:margin-left="0.176cm" fo:margin-right="0.199cm" fo:line-height="108%" fo:text-indent="0cm" style:auto-text-indent="false">
        <style:tab-stops>
          <style:tab-stop style:position="0.847cm"/>
        </style:tab-stops>
      </style:paragraph-properties>
    </style:style>
    <style:style style:name="P297" style:family="paragraph" style:parent-style-name="List_20_Paragraph" style:list-style-name="WWNum1">
      <style:paragraph-properties fo:margin-left="0.176cm" fo:margin-right="0.203cm" fo:line-height="108%" fo:text-indent="0cm" style:auto-text-indent="false">
        <style:tab-stops>
          <style:tab-stop style:position="0.893cm"/>
        </style:tab-stops>
      </style:paragraph-properties>
    </style:style>
    <style:style style:name="P298" style:family="paragraph" style:parent-style-name="List_20_Paragraph" style:list-style-name="WWNum1">
      <style:paragraph-properties fo:margin-left="0.176cm" fo:margin-right="0.206cm" fo:margin-top="0.282cm" fo:margin-bottom="0cm" style:contextual-spacing="false" fo:line-height="108%" fo:text-indent="0cm" style:auto-text-indent="false">
        <style:tab-stops>
          <style:tab-stop style:position="0.854cm"/>
        </style:tab-stops>
      </style:paragraph-properties>
    </style:style>
    <style:style style:name="P299" style:family="paragraph" style:parent-style-name="Standard">
      <style:paragraph-properties fo:line-height="108%" fo:text-align="justify" style:justify-single-word="false" loext:word-spacing-minimum="75%" loext:word-spacing-maximum="133%"/>
    </style:style>
    <style:style style:name="P300" style:family="paragraph" style:parent-style-name="List_20_Paragraph" style:list-style-name="WWNum1">
      <style:paragraph-properties fo:margin-left="0.176cm" fo:margin-right="0.208cm" fo:margin-top="0.192cm" fo:margin-bottom="0cm" style:contextual-spacing="false" fo:line-height="107%" fo:text-indent="0cm" style:auto-text-indent="false">
        <style:tab-stops>
          <style:tab-stop style:position="1.168cm"/>
        </style:tab-stops>
      </style:paragraph-properties>
    </style:style>
    <style:style style:name="P301" style:family="paragraph" style:parent-style-name="List_20_Paragraph" style:list-style-name="WWNum1">
      <style:paragraph-properties fo:margin-left="0.176cm" fo:margin-right="0.199cm" fo:margin-top="0.289cm" fo:margin-bottom="0cm" style:contextual-spacing="false" fo:line-height="108%" fo:text-indent="0cm" style:auto-text-indent="false">
        <style:tab-stops>
          <style:tab-stop style:position="1.159cm"/>
        </style:tab-stops>
      </style:paragraph-properties>
    </style:style>
    <style:style style:name="P302" style:family="paragraph" style:parent-style-name="List_20_Paragraph" style:list-style-name="WWNum1">
      <style:paragraph-properties fo:margin-left="0.755cm" fo:text-indent="-0.58cm" style:auto-text-indent="false">
        <style:tab-stops>
          <style:tab-stop style:position="0.757cm"/>
        </style:tab-stops>
      </style:paragraph-properties>
    </style:style>
    <style:style style:name="P303" style:family="paragraph" style:parent-style-name="List_20_Paragraph" style:list-style-name="WWNum1">
      <style:paragraph-properties fo:margin-left="0.176cm" fo:margin-right="0.201cm" fo:margin-top="0.319cm" fo:margin-bottom="0cm" style:contextual-spacing="false" fo:line-height="108%" fo:text-indent="0cm" style:auto-text-indent="false">
        <style:tab-stops>
          <style:tab-stop style:position="1.074cm"/>
        </style:tab-stops>
      </style:paragraph-properties>
    </style:style>
    <style:style style:name="P304" style:family="paragraph" style:parent-style-name="List_20_Paragraph" style:list-style-name="WWNum1">
      <style:paragraph-properties fo:margin-left="0.176cm" fo:margin-right="0.205cm" fo:margin-top="0.282cm" fo:margin-bottom="0cm" style:contextual-spacing="false" fo:line-height="108%" fo:text-indent="0cm" style:auto-text-indent="false">
        <style:tab-stops>
          <style:tab-stop style:position="1.074cm"/>
        </style:tab-stops>
      </style:paragraph-properties>
    </style:style>
    <style:style style:name="P305" style:family="paragraph" style:parent-style-name="List_20_Paragraph" style:list-style-name="WWNum1">
      <style:paragraph-properties fo:margin-left="0.176cm" fo:margin-right="0.206cm" fo:margin-top="0.279cm" fo:margin-bottom="0cm" style:contextual-spacing="false" fo:line-height="108%" fo:text-indent="0cm" style:auto-text-indent="false">
        <style:tab-stops>
          <style:tab-stop style:position="1.095cm"/>
        </style:tab-stops>
      </style:paragraph-properties>
    </style:style>
    <style:style style:name="P306" style:family="paragraph" style:parent-style-name="List_20_Paragraph" style:list-style-name="WWNum1">
      <style:paragraph-properties fo:margin-left="0.755cm" fo:margin-top="0.282cm" fo:margin-bottom="0cm" style:contextual-spacing="false" fo:text-indent="-0.58cm" style:auto-text-indent="false">
        <style:tab-stops>
          <style:tab-stop style:position="0.757cm"/>
        </style:tab-stops>
      </style:paragraph-properties>
    </style:style>
    <style:style style:name="P307" style:family="paragraph" style:parent-style-name="List_20_Paragraph" style:list-style-name="WWNum1">
      <style:paragraph-properties fo:margin-left="0.176cm" fo:margin-right="0.198cm" fo:margin-top="0.318cm" fo:margin-bottom="0cm" style:contextual-spacing="false" fo:line-height="108%" fo:text-indent="0cm" style:auto-text-indent="false">
        <style:tab-stops>
          <style:tab-stop style:position="1.087cm"/>
        </style:tab-stops>
      </style:paragraph-properties>
    </style:style>
    <style:style style:name="P308" style:family="paragraph" style:parent-style-name="List_20_Paragraph" style:list-style-name="WWNum1">
      <style:paragraph-properties fo:margin-left="0.176cm" fo:margin-right="0.199cm" fo:margin-top="0.284cm" fo:margin-bottom="0cm" style:contextual-spacing="false" fo:line-height="108%" fo:text-indent="0cm" style:auto-text-indent="false">
        <style:tab-stops>
          <style:tab-stop style:position="1.046cm"/>
        </style:tab-stops>
      </style:paragraph-properties>
    </style:style>
    <style:style style:name="P309" style:family="paragraph" style:parent-style-name="List_20_Paragraph" style:list-style-name="WWNum1">
      <style:paragraph-properties fo:margin-left="0.176cm" fo:margin-right="0.206cm" fo:margin-top="0.277cm" fo:margin-bottom="0cm" style:contextual-spacing="false" fo:line-height="108%" fo:text-indent="0cm" style:auto-text-indent="false">
        <style:tab-stops>
          <style:tab-stop style:position="1.108cm"/>
        </style:tab-stops>
      </style:paragraph-properties>
    </style:style>
    <style:style style:name="P310" style:family="paragraph" style:parent-style-name="Frame_20_contents">
      <style:paragraph-properties fo:margin-left="1.453cm" fo:line-height="0.358cm" fo:text-align="end" style:justify-single-word="false"/>
    </style:style>
    <style:style style:name="P311" style:family="paragraph" style:parent-style-name="Frame_20_contents">
      <style:paragraph-properties fo:margin-left="0.035cm" fo:text-align="end" style:justify-single-word="false" fo:text-indent="0.025cm" style:auto-text-indent="false"/>
    </style:style>
    <style:style style:name="P312" style:family="paragraph">
      <loext:graphic-properties draw:fill="none"/>
      <style:paragraph-properties fo:text-align="start"/>
      <style:text-properties fo:font-size="18pt"/>
    </style:style>
    <style:style style:name="P313" style:family="paragraph" style:parent-style-name="Frame_20_contents">
      <style:paragraph-properties fo:margin-left="0.035cm" fo:line-height="0.358cm"/>
    </style:style>
    <style:style style:name="P314" style:family="paragraph" style:parent-style-name="Frame_20_contents">
      <style:paragraph-properties fo:margin-left="0.035cm" fo:margin-right="-0.002cm"/>
    </style:style>
    <style:style style:name="P315" style:family="paragraph" style:parent-style-name="Text_20_body">
      <style:paragraph-properties fo:margin-left="0.035cm" fo:margin-top="0cm" fo:margin-bottom="0cm" style:contextual-spacing="false" fo:line-height="0.432cm" fo:text-align="start" style:justify-single-word="false" loext:word-spacing-minimum="75%" loext:word-spacing-maximum="133%"/>
    </style:style>
    <style:style style:name="T1" style:family="text">
      <style:text-properties style:font-name="Times New Roman" fo:font-size="10pt" style:font-size-asian="10pt"/>
    </style:style>
    <style:style style:name="T2" style:family="text">
      <style:text-properties style:font-name="Times New Roman" fo:font-size="12.5pt" style:font-size-asian="12.5pt"/>
    </style:style>
    <style:style style:name="T3" style:family="text">
      <style:text-properties fo:font-size="36pt" fo:font-weight="bold" style:font-size-asian="36pt" style:font-weight-asian="bold"/>
    </style:style>
    <style:style style:name="T4" style:family="text">
      <style:text-properties fo:color="#767070" loext:opacity="100%" fo:font-size="36pt" fo:font-weight="bold" style:font-size-asian="36pt" style:font-weight-asian="bold"/>
    </style:style>
    <style:style style:name="T5" style:family="text">
      <style:text-properties fo:font-size="27.5pt" fo:font-weight="bold" style:font-size-asian="27.5pt" style:font-weight-asian="bold"/>
    </style:style>
    <style:style style:name="T6" style:family="text">
      <style:text-properties fo:font-weight="bold" style:font-weight-asian="bold"/>
    </style:style>
    <style:style style:name="T7" style:family="text">
      <style:text-properties fo:color="#767070" loext:opacity="100%" fo:font-weight="bold" style:font-weight-asian="bold"/>
    </style:style>
    <style:style style:name="T8" style:family="text">
      <style:text-properties fo:color="#767070" loext:opacity="100%" style:text-position="super 58%" fo:font-weight="bold" style:font-weight-asian="bold"/>
    </style:style>
    <style:style style:name="T9" style:family="text">
      <style:text-properties fo:font-size="10pt" fo:font-weight="bold" style:font-size-asian="10pt" style:font-weight-asian="bold"/>
    </style:style>
    <style:style style:name="T10" style:family="text">
      <style:text-properties fo:font-size="7.5pt" fo:font-weight="bold" style:font-size-asian="7.5pt" style:font-weight-asian="bold"/>
    </style:style>
    <style:style style:name="T11" style:family="text">
      <style:text-properties fo:font-size="14pt" fo:font-weight="bold" style:font-size-asian="14pt" style:font-weight-asian="bold"/>
    </style:style>
    <style:style style:name="T12" style:family="text">
      <style:text-properties fo:color="#767070" loext:opacity="100%" fo:font-size="14pt" fo:font-weight="bold" style:font-size-asian="14pt" style:font-weight-asian="bold"/>
    </style:style>
    <style:style style:name="T13" style:family="text">
      <style:text-properties fo:font-size="16pt" fo:font-weight="bold" style:font-size-asian="16pt" style:font-weight-asian="bold"/>
    </style:style>
    <style:style style:name="T14" style:family="text">
      <style:text-properties fo:color="#767070" loext:opacity="100%" fo:letter-spacing="-0.007cm" fo:font-weight="bold" style:font-weight-asian="bold"/>
    </style:style>
    <style:style style:name="T15" style:family="text">
      <style:text-properties fo:color="#767070" loext:opacity="100%"/>
    </style:style>
    <style:style style:name="T16" style:family="text">
      <style:text-properties fo:color="#767070" loext:opacity="100%" fo:letter-spacing="-0.019cm"/>
    </style:style>
    <style:style style:name="T17" style:family="text">
      <style:text-properties fo:color="#767070" loext:opacity="100%" fo:letter-spacing="-0.002cm"/>
    </style:style>
    <style:style style:name="T18" style:family="text">
      <style:text-properties fo:color="#767070" loext:opacity="100%" fo:letter-spacing="-0.005cm"/>
    </style:style>
    <style:style style:name="T19" style:family="text">
      <style:text-properties fo:color="#767070" loext:opacity="100%" fo:letter-spacing="-0.007cm"/>
    </style:style>
    <style:style style:name="T20" style:family="text">
      <style:text-properties fo:color="#767070" loext:opacity="100%" fo:letter-spacing="-0.004cm"/>
    </style:style>
    <style:style style:name="T21" style:family="text">
      <style:text-properties fo:color="#767070" loext:opacity="100%" fo:letter-spacing="-0.028cm"/>
    </style:style>
    <style:style style:name="T22" style:family="text">
      <style:text-properties fo:color="#767070" loext:opacity="100%" fo:letter-spacing="-0.041cm"/>
    </style:style>
    <style:style style:name="T23" style:family="text">
      <style:text-properties fo:color="#767070" loext:opacity="100%" fo:letter-spacing="-0.014cm"/>
    </style:style>
    <style:style style:name="T24" style:family="text">
      <style:text-properties fo:color="#767070" loext:opacity="100%" fo:letter-spacing="-0.009cm"/>
    </style:style>
    <style:style style:name="T25" style:family="text">
      <style:text-properties fo:color="#767070" loext:opacity="100%" fo:letter-spacing="-0.012cm"/>
    </style:style>
    <style:style style:name="T26" style:family="text">
      <style:text-properties fo:color="#767070" loext:opacity="100%" fo:letter-spacing="-0.011cm"/>
    </style:style>
    <style:style style:name="T27" style:family="text">
      <style:text-properties fo:color="#767070" loext:opacity="100%" fo:letter-spacing="-0.051cm"/>
    </style:style>
    <style:style style:name="T28" style:family="text">
      <style:text-properties fo:color="#767070" loext:opacity="100%" fo:letter-spacing="-0.016cm"/>
    </style:style>
    <style:style style:name="T29" style:family="text">
      <style:text-properties fo:color="#767070" loext:opacity="100%" fo:letter-spacing="-0.018cm"/>
    </style:style>
    <style:style style:name="T30" style:family="text">
      <style:text-properties fo:color="#767070" loext:opacity="100%" fo:letter-spacing="-0.034cm"/>
    </style:style>
    <style:style style:name="T31" style:family="text">
      <style:text-properties fo:color="#767070" loext:opacity="100%" fo:letter-spacing="-0.039cm"/>
    </style:style>
    <style:style style:name="T32" style:family="text">
      <style:text-properties fo:color="#767070" loext:opacity="100%" fo:font-style="italic" style:font-style-asian="italic"/>
    </style:style>
    <style:style style:name="T33" style:family="text">
      <style:text-properties fo:color="#767070" loext:opacity="100%" fo:letter-spacing="-0.012cm" fo:font-style="italic" style:font-style-asian="italic"/>
    </style:style>
    <style:style style:name="T34" style:family="text">
      <style:text-properties fo:color="#767070" loext:opacity="100%" fo:letter-spacing="-0.026cm"/>
    </style:style>
    <style:style style:name="T35" style:family="text">
      <style:text-properties fo:color="#767070" loext:opacity="100%" fo:letter-spacing="-0.025cm"/>
    </style:style>
    <style:style style:name="T36" style:family="text">
      <style:text-properties fo:color="#767070" loext:opacity="100%" fo:letter-spacing="-0.023cm"/>
    </style:style>
    <style:style style:name="T37" style:family="text">
      <style:text-properties fo:color="#767070" loext:opacity="100%" fo:letter-spacing="-0.021cm"/>
    </style:style>
    <style:style style:name="T38" style:family="text">
      <style:text-properties fo:color="#767070" loext:opacity="100%" fo:letter-spacing="0.002cm"/>
    </style:style>
    <style:style style:name="T39" style:family="text">
      <style:text-properties fo:color="#767070" loext:opacity="100%" fo:letter-spacing="-0.03cm"/>
    </style:style>
    <style:style style:name="T40" style:family="text">
      <style:text-properties fo:color="#767070" loext:opacity="100%" fo:letter-spacing="-0.035cm"/>
    </style:style>
    <style:style style:name="T41" style:family="text">
      <style:text-properties fo:color="#767070" loext:opacity="100%" fo:letter-spacing="-0.009cm" fo:font-style="italic" style:font-style-asian="italic"/>
    </style:style>
    <style:style style:name="T42" style:family="text">
      <style:text-properties fo:color="#767070" loext:opacity="100%" fo:letter-spacing="0.042cm"/>
    </style:style>
    <style:style style:name="T43" style:family="text">
      <style:text-properties fo:color="#767070" loext:opacity="100%" fo:letter-spacing="-0.049cm"/>
    </style:style>
    <style:style style:name="T44" style:family="text">
      <style:text-properties fo:color="#767070" loext:opacity="100%" fo:letter-spacing="0.004cm"/>
    </style:style>
    <style:style style:name="T45" style:family="text">
      <style:text-properties fo:color="#767070" loext:opacity="100%" fo:letter-spacing="-0.042cm"/>
    </style:style>
    <style:style style:name="T46" style:family="text">
      <style:text-properties fo:color="#767070" loext:opacity="100%" fo:letter-spacing="-0.046cm"/>
    </style:style>
    <style:style style:name="T47" style:family="text">
      <style:text-properties fo:color="#767070" loext:opacity="100%" fo:letter-spacing="0.051cm"/>
    </style:style>
    <style:style style:name="T48" style:family="text">
      <style:text-properties fo:color="#767070" loext:opacity="100%" fo:letter-spacing="0.053cm"/>
    </style:style>
    <style:style style:name="T49" style:family="text">
      <style:text-properties fo:color="#767070" loext:opacity="100%" fo:letter-spacing="0.005cm"/>
    </style:style>
    <style:style style:name="T50" style:family="text">
      <style:text-properties fo:color="#767070" loext:opacity="100%" fo:letter-spacing="-0.037cm"/>
    </style:style>
    <style:style style:name="T51" style:family="text">
      <style:text-properties fo:color="#767070" loext:opacity="100%" fo:letter-spacing="-0.032cm"/>
    </style:style>
    <style:style style:name="T52" style:family="text">
      <style:text-properties fo:color="#767070" loext:opacity="100%" fo:letter-spacing="-0.044cm"/>
    </style:style>
    <style:style style:name="T53" style:family="text">
      <style:text-properties fo:color="#767070" loext:opacity="100%" fo:letter-spacing="0.067cm"/>
    </style:style>
    <style:style style:name="T54" style:family="text">
      <style:text-properties fo:color="#767070" loext:opacity="100%" fo:letter-spacing="0.069cm"/>
    </style:style>
    <style:style style:name="T55" style:family="text">
      <style:text-properties fo:color="#767070" loext:opacity="100%" fo:letter-spacing="0.064cm"/>
    </style:style>
    <style:style style:name="T56" style:family="text">
      <style:text-properties fo:color="#767070" loext:opacity="100%" fo:letter-spacing="0.076cm"/>
    </style:style>
    <style:style style:name="T57" style:family="text">
      <style:text-properties fo:color="#767070" loext:opacity="100%" fo:letter-spacing="0.048cm"/>
    </style:style>
    <style:style style:name="T58" style:family="text">
      <style:text-properties fo:color="#767070" loext:opacity="100%" fo:letter-spacing="0.049cm"/>
    </style:style>
    <style:style style:name="T59" style:family="text">
      <style:text-properties fo:color="#767070" loext:opacity="100%" fo:letter-spacing="0.046cm"/>
    </style:style>
    <style:style style:name="T60" style:family="text">
      <style:text-properties fo:font-size="10pt" style:font-size-asian="10pt"/>
    </style:style>
    <style:style style:name="T61" style:family="text">
      <style:text-properties fo:font-size="10.5pt" style:font-size-asian="10.5pt"/>
    </style:style>
    <style:style style:name="T62" style:family="text">
      <style:text-properties fo:color="#767070" loext:opacity="100%" fo:letter-spacing="0.056cm"/>
    </style:style>
    <style:style style:name="T63" style:family="text">
      <style:text-properties fo:color="#767070" loext:opacity="100%" fo:letter-spacing="-0.064cm"/>
    </style:style>
    <style:style style:name="T64" style:family="text">
      <style:text-properties fo:color="#767070" loext:opacity="100%" fo:letter-spacing="0.026cm"/>
    </style:style>
    <style:style style:name="T65" style:family="text">
      <style:text-properties fo:color="#767070" loext:opacity="100%" fo:letter-spacing="0.028cm"/>
    </style:style>
    <style:style style:name="T66" style:family="text">
      <style:text-properties fo:color="#767070" loext:opacity="100%" fo:letter-spacing="0.032cm"/>
    </style:style>
    <style:style style:name="T67" style:family="text">
      <style:text-properties fo:color="#767070" loext:opacity="100%" fo:letter-spacing="0.025cm"/>
    </style:style>
    <style:style style:name="T68" style:family="text">
      <style:text-properties fo:color="#767070" loext:opacity="100%" fo:letter-spacing="0.03cm"/>
    </style:style>
    <style:style style:name="T69" style:family="text">
      <style:text-properties fo:color="#767070" loext:opacity="100%" fo:letter-spacing="0.035cm"/>
    </style:style>
    <style:style style:name="T70" style:family="text">
      <style:text-properties fo:font-size="9pt" style:font-size-asian="9pt"/>
    </style:style>
    <style:style style:name="T71" style:family="text">
      <style:text-properties fo:color="#585858" loext:opacity="100%" fo:font-size="9pt" style:font-size-asian="9pt"/>
    </style:style>
    <style:style style:name="T72" style:family="text">
      <style:text-properties fo:color="#585858" loext:opacity="100%" fo:font-size="9pt" fo:letter-spacing="-0.005cm" style:font-size-asian="9pt"/>
    </style:style>
    <style:style style:name="T73" style:family="text">
      <style:text-properties fo:font-size="9pt" fo:letter-spacing="-0.002cm" style:font-size-asian="9pt"/>
    </style:style>
    <style:style style:name="T74" style:family="text">
      <style:text-properties fo:color="#c00000" loext:opacity="100%" fo:font-size="9pt" fo:letter-spacing="-0.002cm" style:font-size-asian="9pt"/>
    </style:style>
    <style:style style:name="fr1" style:family="graphic" style:parent-style-name="Graphics">
      <style:graphic-properties fo:margin-left="0cm" fo:margin-right="0cm" fo:margin-top="0cm" fo:margin-bottom="0cm"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loext:decorative="false"/>
    </style:style>
    <style:style style:name="Sect1" style:family="section">
      <style:section-properties style:editable="false">
        <style:columns fo:column-count="1" fo:column-gap="0cm"/>
      </style:section-properties>
    </style:style>
    <style:style style:name="gr1" style:family="graphic" style:parent-style-name="Frame">
      <style:graphic-properties draw:stroke="none" svg:stroke-width="0cm" draw:fill="none" loext:fill-use-slide-background="false" draw:textarea-vertical-align="top" draw:auto-grow-height="false" fo:min-height="1.166cm" fo:min-width="4.32cm" fo:padding-top="0cm" fo:padding-bottom="0cm" fo:padding-left="0cm" fo:padding-right="0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svg:stroke-width="0cm" draw:fill="none" loext:fill-use-slide-background="false" draw:textarea-vertical-align="top" draw:auto-grow-height="false" fo:min-height="1.166cm" fo:min-width="4.32cm" fo:padding-top="0cm" fo:padding-bottom="0cm" fo:padding-left="0cm" fo:padding-right="0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3" style:family="graphic" style:parent-style-name="Frame">
      <style:graphic-properties draw:stroke="none" svg:stroke-width="0cm" draw:fill="none" loext:fill-use-slide-background="false" draw:textarea-vertical-align="top" draw:auto-grow-height="false" fo:min-height="1.166cm" fo:min-width="6.562cm" fo:padding-top="0cm" fo:padding-bottom="0cm" fo:padding-left="0cm" fo:padding-right="0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4" style:family="graphic">
      <style:graphic-properties draw:stroke="none" svg:stroke-width="0cm" draw:fill="none" loext:fill-use-slide-background="false" draw:textarea-vertical-align="top" draw:auto-grow-height="false" fo:min-height="1.166cm" fo:min-width="6.562cm" fo:padding-top="0cm" fo:padding-bottom="0cm" fo:padding-left="0cm" fo:padding-right="0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5" style:family="graphic" style:parent-style-name="Frame">
      <style:graphic-properties draw:stroke="none" svg:stroke-width="0cm" draw:fill="none" loext:fill-use-slide-background="false" draw:textarea-vertical-align="top" draw:auto-grow-height="false" fo:min-height="0.462cm" fo:min-width="1.66cm" fo:padding-top="0cm" fo:padding-bottom="0cm" fo:padding-left="0cm" fo:padding-right="0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6" style:family="graphic">
      <style:graphic-properties draw:stroke="none" svg:stroke-width="0cm" draw:fill="none" loext:fill-use-slide-background="false" draw:textarea-vertical-align="top" draw:auto-grow-height="false" fo:min-height="0.462cm" fo:min-width="1.66cm" fo:padding-top="0cm" fo:padding-bottom="0cm" fo:padding-left="0cm" fo:padding-right="0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3" loext:marker-style-name="T2"/>
        <text:p text:style-name="P4" loext:marker-style-name="T3"><text:span text:style-name="T4">Terms and Conditions</text:span><text:span text:style-name="T4"/></text:p>
        <text:p text:style-name="P5" loext:marker-style-name="T5"/>
        <text:p text:style-name="P6" loext:marker-style-name="T6"><text:span text:style-name="T7">Version: 1.0</text:span><text:span text:style-name="T7"/></text:p>
        <text:p text:style-name="P7" loext:marker-style-name="T6"><text:span text:style-name="T7">1</text:span><text:span text:style-name="T8">st</text:span><text:span text:style-name="T7"> January 2025</text:span></text:p>
      </text:section>
      <text:p text:style-name="P8" loext:marker-style-name="T9"/>
      <text:p text:style-name="P9" loext:marker-style-name="T9"/>
      <text:p text:style-name="P9" loext:marker-style-name="T9"/>
      <text:p text:style-name="P9" loext:marker-style-name="T9"/>
      <text:p text:style-name="P9" loext:marker-style-name="T9"/>
      <text:p text:style-name="P9" loext:marker-style-name="T9"/>
      <text:p text:style-name="P10" loext:marker-style-name="T10"/>
      <text:p text:style-name="P11" loext:marker-style-name="T11"><text:span text:style-name="T12">CONTENTS</text:span><text:span text:style-name="T12"/></text:p>
      <text:p text:style-name="P12" loext:marker-style-name="T11"/>
      <text:p text:style-name="P12" loext:marker-style-name="T11"/>
      <text:p text:style-name="P13" loext:marker-style-name="T13"/>
      <text:p text:style-name="P14" loext:marker-style-name="T6"><text:span text:style-name="T7">SECTION</text:span><text:span text:style-name="T14"> </text:span><text:span text:style-name="T7">HEADING<text:tab/>PAGE</text:span></text:p>
      <text:p text:style-name="P15"><text:a xlink:type="simple" xlink:href="#_TOC_250003" text:style-name="ListLabel_20_232" text:visited-style-name="ListLabel_20_232"><text:span text:style-name="T15">General Terms and Conditions of Software, IT Support</text:span><text:span text:style-name="T16"> </text:span><text:span text:style-name="T15">and</text:span><text:span text:style-name="T17"> </text:span><text:span text:style-name="T15">Consultancy<text:tab/>3</text:span></text:a></text:p>
      <text:p text:style-name="P16"><text:a xlink:type="simple" xlink:href="#_TOC_250002" text:style-name="ListLabel_20_238" text:visited-style-name="ListLabel_20_238"><text:span text:style-name="T15">Standard Terms for the Supply and Licensing</text:span><text:span text:style-name="T18"> </text:span><text:span text:style-name="T15">of</text:span><text:span text:style-name="T19"> </text:span><text:span text:style-name="T15">Software<text:tab/>10</text:span></text:a></text:p>
      <text:p text:style-name="P17"><text:a xlink:type="simple" xlink:href="#_TOC_250001" text:style-name="ListLabel_20_242" text:visited-style-name="ListLabel_20_242"><text:span text:style-name="T15">Standard Terms for the Supply of</text:span><text:span text:style-name="T19"> </text:span><text:span text:style-name="T15">Consultancy<text:tab/>13</text:span></text:a></text:p>
      <text:p text:style-name="P18"><text:a xlink:type="simple" xlink:href="#_TOC_250000" text:style-name="ListLabel_20_248" text:visited-style-name="ListLabel_20_248"><text:span text:style-name="T15">Standard Terms for the Supply of</text:span><text:span text:style-name="T19"> </text:span><text:span text:style-name="T15">Software</text:span><text:span text:style-name="T20"> </text:span><text:span text:style-name="T15">Support<text:tab/>16</text:span></text:a></text:p>
      <text:h text:style-name="P19" text:outline-level="1"><text:bookmark text:name="_TOC_250003"/><text:span text:style-name="T15">General Terms and Conditions of Software, IT Support and Consultancy</text:span></text:h>
      <text:list xml:id="list17322736" text:style-name="WWNum25">
        <text:list-item>
          <text:p text:style-name="P20"><text:span text:style-name="T15">General Terms</text:span></text:p>
          <text:list>
            <text:list-item>
              <text:p text:style-name="P21"><text:span text:style-name="T15">“We” and “Us” and "Our" means IT Works Health Ltd. (Company no: 8622591) registered at Artis House, Unit 6B, Fairways Business Park, Pittman Way, Fulwood, Preston, PR2</text:span><text:span text:style-name="T21"> </text:span><text:span text:style-name="T15">9LF</text:span></text:p>
            </text:list-item>
            <text:list-item>
              <text:p text:style-name="P22"><text:span text:style-name="T15">“You”, "Your" means you the customer contracting to obtain goods or services from</text:span><text:span text:style-name="T22"> </text:span><text:span text:style-name="T15">Us.</text:span></text:p>
            </text:list-item>
            <text:list-item>
              <text:p text:style-name="P23"><text:span text:style-name="T15">Where “You” means more than one legal person, each one of You is responsible, individually, for each of the obligations of all of You under this</text:span><text:span text:style-name="T23"> </text:span><text:span text:style-name="T15">agreement.</text:span></text:p>
            </text:list-item>
            <text:list-item>
              <text:p text:style-name="P24"><text:span text:style-name="T15">We agree to supply You with the goods, software licences or services (as appropriate) set out in the quotation for the price set out on the quotation and subject to the Terms set out in it, in this Agreement and in the other documents referred to in this Agreement and the quotation (as appropriate).</text:span></text:p>
            </text:list-item>
          </text:list>
        </text:list-item>
        <text:list-item>
          <text:p text:style-name="P25"><text:span text:style-name="T15">The</text:span><text:span text:style-name="T24"> </text:span><text:span text:style-name="T15">Agreement</text:span></text:p>
          <text:list>
            <text:list-item>
              <text:p text:style-name="P26"><text:span text:style-name="T15">These</text:span><text:span text:style-name="T25"> </text:span><text:span text:style-name="T15">Terms</text:span><text:span text:style-name="T25"> </text:span><text:span text:style-name="T15">and</text:span><text:span text:style-name="T26"> </text:span><text:span text:style-name="T15">Conditions</text:span><text:span text:style-name="T25"> </text:span><text:span text:style-name="T15">(including</text:span><text:span text:style-name="T23"> </text:span><text:span text:style-name="T15">documents</text:span><text:span text:style-name="T23"> </text:span><text:span text:style-name="T15">specifically</text:span><text:span text:style-name="T26"> </text:span><text:span text:style-name="T15">referred</text:span><text:span text:style-name="T25"> </text:span><text:span text:style-name="T15">to</text:span><text:span text:style-name="T24"> </text:span><text:span text:style-name="T15">in</text:span><text:span text:style-name="T23"> </text:span><text:span text:style-name="T15">and</text:span><text:span text:style-name="T25"> </text:span><text:span text:style-name="T15">issued</text:span><text:span text:style-name="T25"> </text:span><text:span text:style-name="T15">subject</text:span><text:span text:style-name="T26"> </text:span><text:span text:style-name="T15">to them) are the whole of the Terms and Conditions governing the agreement between Us (hereinafter referred to as the agreement), unless We both agree to any amendments in writing or additions </text:span><text:span text:style-name="T18">to </text:span><text:span text:style-name="T15">these terms and conditions by attachment of an appendix. These Terms and Conditions shall apply </text:span><text:span text:style-name="T18">to </text:span><text:span text:style-name="T15">any Orders made</text:span><text:span text:style-name="T17"> </text:span><text:span text:style-name="T15">for:</text:span></text:p>
              <text:list>
                <text:list-item>
                  <text:p text:style-name="P27"><text:span text:style-name="T15">the Supply and Licensing of</text:span><text:span text:style-name="T19"> </text:span><text:span text:style-name="T15">Software;</text:span></text:p>
                </text:list-item>
                <text:list-item>
                  <text:p text:style-name="P28"><text:span text:style-name="T15">the supply of Consultancy;</text:span><text:span text:style-name="T26"> </text:span><text:span text:style-name="T15">and/or</text:span></text:p>
                </text:list-item>
                <text:list-item>
                  <text:p text:style-name="P29"><text:span text:style-name="T15">the Supply of Software</text:span><text:span text:style-name="T17"> </text:span><text:span text:style-name="T15">Support.</text:span></text:p>
                </text:list-item>
              </text:list>
            </text:list-item>
            <text:list-item>
              <text:p text:style-name="P30"><text:span text:style-name="T15">You</text:span><text:span text:style-name="T19"> </text:span><text:span text:style-name="T15">confirm</text:span><text:span text:style-name="T17"> </text:span><text:span text:style-name="T15">that</text:span><text:span text:style-name="T26"> </text:span><text:span text:style-name="T15">You</text:span><text:span text:style-name="T18"> </text:span><text:span text:style-name="T15">have</text:span><text:span text:style-name="T24"> </text:span><text:span text:style-name="T15">told</text:span><text:span text:style-name="T18"> </text:span><text:span text:style-name="T15">Us</text:span><text:span text:style-name="T18"> </text:span><text:span text:style-name="T15">everything</text:span><text:span text:style-name="T18"> </text:span><text:span text:style-name="T15">You</text:span><text:span text:style-name="T26"> </text:span><text:span text:style-name="T15">know</text:span><text:span text:style-name="T19"> </text:span><text:span text:style-name="T15">or</text:span><text:span text:style-name="T26"> </text:span><text:span text:style-name="T15">suspect</text:span><text:span text:style-name="T19"> </text:span><text:span text:style-name="T15">which</text:span><text:span text:style-name="T25"> </text:span><text:span text:style-name="T15">may</text:span><text:span text:style-name="T19"> </text:span><text:span text:style-name="T15">make</text:span><text:span text:style-name="T24"> </text:span><text:span text:style-name="T15">the</text:span><text:span text:style-name="T20"> </text:span><text:span text:style-name="T15">goods</text:span><text:span text:style-name="T26"> </text:span><text:span text:style-name="T15">or services significantly more difficult for Us to make or carry</text:span><text:span text:style-name="T16"> </text:span><text:span text:style-name="T15">out.</text:span></text:p>
            </text:list-item>
            <text:list-item>
              <text:p text:style-name="P31"><text:span text:style-name="T15">You confirm that You have checked the specifications set out in and attached to the quotation and that they are</text:span><text:span text:style-name="T17"> </text:span><text:span text:style-name="T15">correct.</text:span></text:p>
            </text:list-item>
            <text:list-item>
              <text:p text:style-name="P32"><text:span text:style-name="T15">We cannot be held responsible for any statements We have not confirmed in writing. If the quotation</text:span><text:span text:style-name="T19"> </text:span><text:span text:style-name="T15">contains</text:span><text:span text:style-name="T20"> </text:span><text:span text:style-name="T15">that</text:span><text:span text:style-name="T18"> </text:span><text:span text:style-name="T15">statement,</text:span><text:span text:style-name="T19"> </text:span><text:span text:style-name="T15">or</text:span><text:span text:style-name="T18"> </text:span><text:span text:style-name="T15">explicitly</text:span><text:span text:style-name="T20"> </text:span><text:span text:style-name="T15">refers</text:span><text:span text:style-name="T26"> </text:span><text:span text:style-name="T15">to</text:span><text:span text:style-name="T17"> </text:span><text:span text:style-name="T15">the</text:span><text:span text:style-name="T18"> </text:span><text:span text:style-name="T15">document</text:span><text:span text:style-name="T19"> </text:span><text:span text:style-name="T15">containing</text:span><text:span text:style-name="T18"> </text:span><text:span text:style-name="T15">it,</text:span><text:span text:style-name="T18"> </text:span><text:span text:style-name="T15">then</text:span><text:span text:style-name="T18"> </text:span><text:span text:style-name="T15">it</text:span><text:span text:style-name="T18"> </text:span><text:span text:style-name="T15">becomes part of the contract and We will accept responsibility for it (subject to these Terms and</text:span><text:span text:style-name="T27"> </text:span><text:span text:style-name="T15">conditions).</text:span></text:p>
            </text:list-item>
          </text:list>
        </text:list-item>
      </text:list>
      <text:list text:style-name="WWNum24">
        <text:list-item>
          <text:list>
            <text:list-item>
              <text:p text:style-name="P33"><text:span text:style-name="T15">Any</text:span><text:span text:style-name="T24"> </text:span><text:span text:style-name="T15">samples,</text:span><text:span text:style-name="T24"> </text:span><text:span text:style-name="T15">drawings,</text:span><text:span text:style-name="T18"> </text:span><text:span text:style-name="T15">descriptive</text:span><text:span text:style-name="T26"> </text:span><text:span text:style-name="T15">matter</text:span><text:span text:style-name="T24"> </text:span><text:span text:style-name="T15">or</text:span><text:span text:style-name="T18"> </text:span><text:span text:style-name="T15">advertising</text:span><text:span text:style-name="T18"> </text:span><text:span text:style-name="T15">issued</text:span><text:span text:style-name="T26"> </text:span><text:span text:style-name="T15">by</text:span><text:span text:style-name="T19"> </text:span><text:span text:style-name="T15">Us</text:span><text:span text:style-name="T24"> </text:span><text:span text:style-name="T15">and</text:span><text:span text:style-name="T19"> </text:span><text:span text:style-name="T15">any</text:span><text:span text:style-name="T18"> </text:span><text:span text:style-name="T15">descriptions</text:span><text:span text:style-name="T24"> </text:span><text:span text:style-name="T15">of</text:span><text:span text:style-name="T26"> </text:span><text:span text:style-name="T15">the Goods or illustrations or descriptions of the Services contained in information issued or published by Us</text:span><text:span text:style-name="T28"> </text:span><text:span text:style-name="T15">for</text:span><text:span text:style-name="T23"> </text:span><text:span text:style-name="T15">the</text:span><text:span text:style-name="T25"> </text:span><text:span text:style-name="T15">sole</text:span><text:span text:style-name="T25"> </text:span><text:span text:style-name="T15">purpose</text:span><text:span text:style-name="T25"> </text:span><text:span text:style-name="T15">of</text:span><text:span text:style-name="T23"> </text:span><text:span text:style-name="T15">giving</text:span><text:span text:style-name="T28"> </text:span><text:span text:style-name="T15">an</text:span><text:span text:style-name="T28"> </text:span><text:span text:style-name="T15">approximate</text:span><text:span text:style-name="T23"> </text:span><text:span text:style-name="T15">idea</text:span><text:span text:style-name="T28"> </text:span><text:span text:style-name="T15">of</text:span><text:span text:style-name="T23"> </text:span><text:span text:style-name="T15">the</text:span><text:span text:style-name="T25"> </text:span><text:span text:style-name="T15">Services</text:span><text:span text:style-name="T25"> </text:span><text:span text:style-name="T15">and/or</text:span><text:span text:style-name="T23"> </text:span><text:span text:style-name="T15">Goods</text:span><text:span text:style-name="T29"> </text:span><text:span text:style-name="T15">described</text:span><text:span text:style-name="T23"> </text:span><text:span text:style-name="T15">in</text:span><text:span text:style-name="T28"> </text:span><text:span text:style-name="T15">them. They shall not form part of the Contract or have any contractual</text:span><text:span text:style-name="T30"> </text:span><text:span text:style-name="T15">force.</text:span></text:p>
            </text:list-item>
            <text:list-item>
              <text:p text:style-name="P34"><text:span text:style-name="T15">Your Order constitutes an offer by You to purchase Goods and/or Services in accordance with these</text:span><text:span text:style-name="T17"> </text:span><text:span text:style-name="T15">Conditions.</text:span></text:p>
            </text:list-item>
            <text:list-item>
              <text:p text:style-name="P35"><text:soft-page-break/><text:span text:style-name="T15">The Order shall only be deemed to be accepted when We issue written acceptance of the Order at which point and on which date the Contract shall come into existence (Commencement</text:span><text:span text:style-name="T31"> </text:span><text:span text:style-name="T15">Date).</text:span></text:p>
            </text:list-item>
          </text:list>
        </text:list-item>
      </text:list>
      <text:list xml:id="list135017396139429" text:continue-list="list17322736" text:style-name="WWNum25">
        <text:list-item>
          <text:p text:style-name="P36"><text:span text:style-name="T15">Definitions</text:span></text:p>
          <text:list>
            <text:list-item>
              <text:p text:style-name="P37"><text:span text:style-name="T15">Any rule of interpretation that is contrary to common sense does not apply to this contract. Any part of the contract in italics (</text:span><text:span text:style-name="T32">like this</text:span><text:span text:style-name="T15">) is not part of the contract, but is simply a</text:span><text:span text:style-name="T31"> </text:span><text:span text:style-name="T15">comment.</text:span></text:p>
            </text:list-item>
            <text:list-item>
              <text:p text:style-name="P38"><text:span text:style-name="T15">The paragraph headings are merely a guide and are not intended to be a part of this Agreement (</text:span><text:span text:style-name="T32">or any Agreement referred to in</text:span><text:span text:style-name="T33"> </text:span><text:span text:style-name="T32">it</text:span><text:span text:style-name="T15">).</text:span></text:p>
            </text:list-item>
          </text:list>
        </text:list-item>
      </text:list>
      <text:list text:style-name="WWNum23">
        <text:list-item>
          <text:list>
            <text:list-item>
              <text:p text:style-name="P39"><text:span text:style-name="T15">"Data Protection Legislation" means all applicable data protection and privacy legislation in force from time to time in the UK including the General Data Protection Regulation ((EU) 2016/679); the Data Protection Act 2018; the Privacy and Electronic Communications Directive 2002/58/EC (as updated</text:span><text:span text:style-name="T24"> </text:span><text:span text:style-name="T15">by</text:span><text:span text:style-name="T19"> </text:span><text:span text:style-name="T15">Directive</text:span><text:span text:style-name="T26"> </text:span><text:span text:style-name="T15">2009/136/EC)</text:span><text:span text:style-name="T19"> </text:span><text:span text:style-name="T15">and</text:span><text:span text:style-name="T24"> </text:span><text:span text:style-name="T15">the</text:span><text:span text:style-name="T25"> </text:span><text:span text:style-name="T15">Privacy</text:span><text:span text:style-name="T24"> </text:span><text:span text:style-name="T15">and</text:span><text:span text:style-name="T24"> </text:span><text:span text:style-name="T15">Electronic</text:span><text:span text:style-name="T19"> </text:span><text:span text:style-name="T15">Communications</text:span><text:span text:style-name="T19"> </text:span><text:span text:style-name="T15">Regulations</text:span><text:span text:style-name="T25"> </text:span><text:span text:style-name="T15">2003 (SI</text:span><text:span text:style-name="T26"> </text:span><text:span text:style-name="T15">2003/2426)</text:span><text:span text:style-name="T24"> </text:span><text:span text:style-name="T15">as</text:span><text:span text:style-name="T23"> </text:span><text:span text:style-name="T15">amended</text:span><text:span text:style-name="T26"> </text:span><text:span text:style-name="T15">and</text:span><text:span text:style-name="T26"> </text:span><text:span text:style-name="T15">any</text:span><text:span text:style-name="T25"> </text:span><text:span text:style-name="T15">other</text:span><text:span text:style-name="T25"> </text:span><text:span text:style-name="T15">European</text:span><text:span text:style-name="T23"> </text:span><text:span text:style-name="T15">Union</text:span><text:span text:style-name="T26"> </text:span><text:span text:style-name="T15">legislation</text:span><text:span text:style-name="T24"> </text:span><text:span text:style-name="T15">relating</text:span><text:span text:style-name="T28"> </text:span><text:span text:style-name="T15">to</text:span><text:span text:style-name="T28"> </text:span><text:span text:style-name="T15">personal</text:span><text:span text:style-name="T24"> </text:span><text:span text:style-name="T15">data</text:span><text:span text:style-name="T24"> </text:span><text:span text:style-name="T15">and</text:span><text:span text:style-name="T28"> </text:span><text:span text:style-name="T15">all other</text:span><text:span text:style-name="T34"> </text:span><text:span text:style-name="T15">legislation</text:span><text:span text:style-name="T35"> </text:span><text:span text:style-name="T15">and</text:span><text:span text:style-name="T36"> </text:span><text:span text:style-name="T15">regulatory</text:span><text:span text:style-name="T34"> </text:span><text:span text:style-name="T15">requirements</text:span><text:span text:style-name="T16"> </text:span><text:span text:style-name="T15">in</text:span><text:span text:style-name="T35"> </text:span><text:span text:style-name="T15">force</text:span><text:span text:style-name="T35"> </text:span><text:span text:style-name="T15">from</text:span><text:span text:style-name="T35"> </text:span><text:span text:style-name="T15">time</text:span><text:span text:style-name="T35"> </text:span><text:span text:style-name="T15">to</text:span><text:span text:style-name="T36"> </text:span><text:span text:style-name="T15">time</text:span><text:span text:style-name="T34"> </text:span><text:span text:style-name="T15">which</text:span><text:span text:style-name="T36"> </text:span><text:span text:style-name="T15">apply</text:span><text:span text:style-name="T37"> </text:span><text:span text:style-name="T15">to</text:span><text:span text:style-name="T16"> </text:span><text:span text:style-name="T15">a</text:span><text:span text:style-name="T36"> </text:span><text:span text:style-name="T15">party</text:span><text:span text:style-name="T36"> </text:span><text:span text:style-name="T15">relating to the use of personal data (including, without limitation, the privacy of electronic communications); and</text:span><text:span text:style-name="T16"> </text:span><text:span text:style-name="T15">the</text:span><text:span text:style-name="T28"> </text:span><text:span text:style-name="T15">guidance</text:span><text:span text:style-name="T29"> </text:span><text:span text:style-name="T15">and</text:span><text:span text:style-name="T29"> </text:span><text:span text:style-name="T15">codes</text:span><text:span text:style-name="T28"> </text:span><text:span text:style-name="T15">of</text:span><text:span text:style-name="T16"> </text:span><text:span text:style-name="T15">practice</text:span><text:span text:style-name="T28"> </text:span><text:span text:style-name="T15">issued</text:span><text:span text:style-name="T28"> </text:span><text:span text:style-name="T15">by</text:span><text:span text:style-name="T29"> </text:span><text:span text:style-name="T15">the</text:span><text:span text:style-name="T28"> </text:span><text:span text:style-name="T15">relevant</text:span><text:span text:style-name="T28"> </text:span><text:span text:style-name="T15">data</text:span><text:span text:style-name="T29"> </text:span><text:span text:style-name="T15">protection</text:span><text:span text:style-name="T29"> </text:span><text:span text:style-name="T15">or</text:span><text:span text:style-name="T28"> </text:span><text:span text:style-name="T15">supervisory</text:span><text:span text:style-name="T29"> </text:span><text:span text:style-name="T15">authority and applicable to a</text:span><text:span text:style-name="T19"> </text:span><text:span text:style-name="T15">party.</text:span></text:p>
            </text:list-item>
            <text:list-item>
              <text:p text:style-name="P40"><text:span text:style-name="T15">"Intellectual Property Rights" means patents, utility models, rights to inventions, copyright and related rights, moral rights, trademarks and service marks, business names and domain names, rights in get-up, goodwill and the right to sue for passing off or unfair competition, rights in designs, rights in computer software, database rights, rights to use, and protect the confidentiality of, confidential information (including know-how and trade secrets), and all other intellectual property rights, in each case whether registered or unregistered and including all applications and rights to apply for and be granted, renewals or extensions of, and rights to claim priority from, such rights and all</text:span><text:span text:style-name="T20"> </text:span><text:span text:style-name="T15">similar</text:span><text:span text:style-name="T19"> </text:span><text:span text:style-name="T15">or</text:span><text:span text:style-name="T18"> </text:span><text:span text:style-name="T15">equivalent</text:span><text:span text:style-name="T18"> </text:span><text:span text:style-name="T15">rights</text:span><text:span text:style-name="T20"> </text:span><text:span text:style-name="T15">or</text:span><text:span text:style-name="T17"> </text:span><text:span text:style-name="T15">forms</text:span><text:span text:style-name="T19"> </text:span><text:span text:style-name="T15">of</text:span><text:span text:style-name="T18"> </text:span><text:span text:style-name="T15">protection</text:span><text:span text:style-name="T26"> </text:span><text:span text:style-name="T15">which</text:span><text:span text:style-name="T17"> </text:span><text:span text:style-name="T15">subsist</text:span><text:span text:style-name="T26"> </text:span><text:span text:style-name="T15">or</text:span><text:span text:style-name="T18"> </text:span><text:span text:style-name="T15">will</text:span><text:span text:style-name="T18"> </text:span><text:span text:style-name="T15">subsist</text:span><text:span text:style-name="T19"> </text:span><text:span text:style-name="T15">now</text:span><text:span text:style-name="T20"> </text:span><text:span text:style-name="T15">or</text:span><text:span text:style-name="T19"> </text:span><text:span text:style-name="T15">in</text:span><text:span text:style-name="T17"> </text:span><text:span text:style-name="T15">the</text:span><text:span text:style-name="T38"> </text:span><text:span text:style-name="T15">future in any part of the</text:span><text:span text:style-name="T25"> </text:span><text:span text:style-name="T15">world.</text:span></text:p>
            </text:list-item>
            <text:list-item>
              <text:p text:style-name="P41"><text:span text:style-name="T15">"Order" means Your order for the supply of Goods and/or Services, as set out [in the Customer's purchase order form OR overleaf OR the Customer's written acceptance of the Supplier's quotation OR in the Customer's purchase order form, or the Customer's written acceptance of the Supplier's quotation, or overleaf, as the case may</text:span><text:span text:style-name="T25"> </text:span><text:span text:style-name="T15">be].</text:span></text:p>
            </text:list-item>
          </text:list>
        </text:list-item>
      </text:list>
      <text:list xml:id="list135016040708485" text:continue-list="list135017396139429" text:style-name="WWNum25">
        <text:list-item>
          <text:p text:style-name="P25"><text:span text:style-name="T15">Quotations</text:span></text:p>
          <text:list>
            <text:list-item>
              <text:p text:style-name="P42"><text:span text:style-name="T15">A</text:span><text:span text:style-name="T26"> </text:span><text:span text:style-name="T15">quotation</text:span><text:span text:style-name="T24"> </text:span><text:span text:style-name="T15">does</text:span><text:span text:style-name="T19"> </text:span><text:span text:style-name="T15">not</text:span><text:span text:style-name="T19"> </text:span><text:span text:style-name="T15">amount</text:span><text:span text:style-name="T26"> </text:span><text:span text:style-name="T15">to</text:span><text:span text:style-name="T18"> </text:span><text:span text:style-name="T15">a</text:span><text:span text:style-name="T24"> </text:span><text:span text:style-name="T15">contractual</text:span><text:span text:style-name="T26"> </text:span><text:span text:style-name="T15">offer</text:span><text:span text:style-name="T24"> </text:span><text:span text:style-name="T15">and</text:span><text:span text:style-name="T24"> </text:span><text:span text:style-name="T15">is</text:span><text:span text:style-name="T24"> </text:span><text:span text:style-name="T15">an</text:span><text:span text:style-name="T24"> </text:span><text:span text:style-name="T15">indication</text:span><text:span text:style-name="T24"> </text:span><text:span text:style-name="T15">that</text:span><text:span text:style-name="T24"> </text:span><text:span text:style-name="T15">We</text:span><text:span text:style-name="T25"> </text:span><text:span text:style-name="T15">may</text:span><text:span text:style-name="T19"> </text:span><text:span text:style-name="T15">be</text:span><text:span text:style-name="T26"> </text:span><text:span text:style-name="T15">willing</text:span><text:span text:style-name="T24"> </text:span><text:span text:style-name="T15">to supply at a particular price. In any event, no quotation is to be regarded as valid after 30 days of its issue.</text:span><text:span text:style-name="T29"> </text:span><text:span text:style-name="T15">No</text:span><text:span text:style-name="T23"> </text:span><text:span text:style-name="T15">price</text:span><text:span text:style-name="T28"> </text:span><text:span text:style-name="T15">specified</text:span><text:span text:style-name="T29"> </text:span><text:span text:style-name="T15">in</text:span><text:span text:style-name="T29"> </text:span><text:span text:style-name="T15">the</text:span><text:span text:style-name="T28"> </text:span><text:span text:style-name="T15">quotation</text:span><text:span text:style-name="T29"> </text:span><text:span text:style-name="T15">or</text:span><text:span text:style-name="T37"> </text:span><text:span text:style-name="T15">elsewhere</text:span><text:span text:style-name="T28"> </text:span><text:span text:style-name="T15">includes</text:span><text:span text:style-name="T28"> </text:span><text:span text:style-name="T15">VAT</text:span><text:span text:style-name="T29"> </text:span><text:span text:style-name="T15">or</text:span><text:span text:style-name="T37"> </text:span><text:span text:style-name="T15">other</text:span><text:span text:style-name="T29"> </text:span><text:span text:style-name="T15">applicable</text:span><text:span text:style-name="T28"> </text:span><text:span text:style-name="T15">taxes</text:span><text:span text:style-name="T16"> </text:span><text:span text:style-name="T15">or</text:span><text:span text:style-name="T28"> </text:span><text:span text:style-name="T15">duties unless specifically</text:span><text:span text:style-name="T17"> </text:span><text:span text:style-name="T15">stated.</text:span></text:p>
            </text:list-item>
          </text:list>
        </text:list-item>
        <text:list-item>
          <text:p text:style-name="P43"><text:span text:style-name="T15">Orders,</text:span><text:span text:style-name="T17"> </text:span><text:span text:style-name="T15">specifications</text:span></text:p>
          <text:list>
            <text:list-item>
              <text:p text:style-name="P44"><text:span text:style-name="T15">You</text:span><text:span text:style-name="T20"> </text:span><text:span text:style-name="T15">shall:</text:span></text:p>
            </text:list-item>
          </text:list>
        </text:list-item>
      </text:list>
      <text:list text:style-name="WWNum22">
        <text:list-item>
          <text:p text:style-name="P45"><text:span text:style-name="T15">ensure that the terms of the Order and any information You provides in any service or goods </text:span><text:soft-page-break/><text:span text:style-name="T15">specification are complete and</text:span><text:span text:style-name="T25"> </text:span><text:span text:style-name="T15">accurate;</text:span></text:p>
        </text:list-item>
        <text:list-item>
          <text:p text:style-name="P46"><text:span text:style-name="T15">co-operate with Us in all matters relating to the</text:span><text:span text:style-name="T36"> </text:span><text:span text:style-name="T15">services;</text:span></text:p>
        </text:list-item>
        <text:list-item>
          <text:p text:style-name="P47"><text:span text:style-name="T15">provide Us, our employees, agents, consultants and subcontractors, with access to You premises, office accommodation and other facilities as reasonably required by Us to provide the</text:span><text:span text:style-name="T21"> </text:span><text:span text:style-name="T15">services;</text:span></text:p>
        </text:list-item>
        <text:list-item>
          <text:p text:style-name="P48"><text:span text:style-name="T15">provide Us with such information and materials as We may reasonably require in order to supply the services, and ensure that such information is complete and accurate in all material</text:span><text:span text:style-name="T39"> </text:span><text:span text:style-name="T15">respects;</text:span></text:p>
        </text:list-item>
        <text:list-item>
          <text:p text:style-name="P49"><text:span text:style-name="T15">obtain and maintain all necessary licences, permissions and consents which may be required for the services before the date on which the services are to</text:span><text:span text:style-name="T23"> </text:span><text:span text:style-name="T15">start;</text:span></text:p>
        </text:list-item>
        <text:list-item>
          <text:p text:style-name="P50"><text:span text:style-name="T15">keep all Our materials, equipment, documents and other property (Our Materials) at the Your premises</text:span><text:span text:style-name="T25"> </text:span><text:span text:style-name="T15">in</text:span><text:span text:style-name="T23"> </text:span><text:span text:style-name="T15">safe</text:span><text:span text:style-name="T25"> </text:span><text:span text:style-name="T15">custody</text:span><text:span text:style-name="T26"> </text:span><text:span text:style-name="T15">at</text:span><text:span text:style-name="T28"> </text:span><text:span text:style-name="T15">Your</text:span><text:span text:style-name="T25"> </text:span><text:span text:style-name="T15">own</text:span><text:span text:style-name="T23"> </text:span><text:span text:style-name="T15">risk,</text:span><text:span text:style-name="T28"> </text:span><text:span text:style-name="T15">maintain</text:span><text:span text:style-name="T23"> </text:span><text:span text:style-name="T15">the</text:span><text:span text:style-name="T28"> </text:span><text:span text:style-name="T15">Our</text:span><text:span text:style-name="T23"> </text:span><text:span text:style-name="T15">Materials</text:span><text:span text:style-name="T25"> </text:span><text:span text:style-name="T15">in</text:span><text:span text:style-name="T28"> </text:span><text:span text:style-name="T15">good</text:span><text:span text:style-name="T23"> </text:span><text:span text:style-name="T15">condition</text:span><text:span text:style-name="T23"> </text:span><text:span text:style-name="T15">until</text:span><text:span text:style-name="T25"> </text:span><text:span text:style-name="T15">returned to Us, and not dispose of or use the Our Materials other than in accordance with Our written instructions or authorisation;</text:span><text:span text:style-name="T24"> </text:span><text:span text:style-name="T15">and</text:span></text:p>
        </text:list-item>
        <text:list-item>
          <text:p text:style-name="P51"><text:span text:style-name="T15">comply with any additional obligations as set out in the service or goods</text:span><text:span text:style-name="T40"> </text:span><text:span text:style-name="T15">specification.</text:span></text:p>
        </text:list-item>
      </text:list>
      <text:p text:style-name="P52"><text:span text:style-name="T15">5.2 We may alter the specifications of the Software or Services from time to time so long as the alteration does not render the Software or Services any worse. If You request Us to alter the specification</text:span><text:span text:style-name="T25"> </text:span><text:span text:style-name="T15">after</text:span><text:span text:style-name="T23"> </text:span><text:span text:style-name="T15">the</text:span><text:span text:style-name="T29"> </text:span><text:span text:style-name="T15">order</text:span><text:span text:style-name="T26"> </text:span><text:span text:style-name="T15">has</text:span><text:span text:style-name="T26"> </text:span><text:span text:style-name="T15">been</text:span><text:span text:style-name="T28"> </text:span><text:span text:style-name="T15">placed</text:span><text:span text:style-name="T23"> </text:span><text:span text:style-name="T15">We</text:span><text:span text:style-name="T29"> </text:span><text:span text:style-name="T15">may</text:span><text:span text:style-name="T25"> </text:span><text:span text:style-name="T15">consider</text:span><text:span text:style-name="T23"> </text:span><text:span text:style-name="T15">doing</text:span><text:span text:style-name="T28"> </text:span><text:span text:style-name="T15">so</text:span><text:span text:style-name="T25"> </text:span><text:span text:style-name="T15">(</text:span><text:span text:style-name="T32">at</text:span><text:span text:style-name="T33"> </text:span><text:span text:style-name="T32">our</text:span><text:span text:style-name="T41"> </text:span><text:span text:style-name="T32">discretion</text:span><text:span text:style-name="T15">)</text:span><text:span text:style-name="T23"> </text:span><text:span text:style-name="T15">but</text:span><text:span text:style-name="T25"> </text:span><text:span text:style-name="T15">You</text:span><text:span text:style-name="T26"> </text:span><text:span text:style-name="T15">are warned that this may entail an increase in the price. A variation to the specification (including the price) (as opposed to a variation to the contract) is only valid where signed by one of our authorised sales</text:span><text:span text:style-name="T17"> </text:span><text:span text:style-name="T15">staff.</text:span></text:p>
      <text:p text:style-name="P53"><text:span text:style-name="T15">5.3. If, after You have placed an order, You wish to cancel it, We may consider doing so (</text:span><text:span text:style-name="T32">at our discretion</text:span><text:span text:style-name="T15">) but if We agree, this may be subject to You paying Us our anticipated loss on cancellation (including loss of reasonable profit).</text:span></text:p>
      <text:p text:style-name="P54"><text:span text:style-name="T15">5.4 We reserve the right to amend the specification if necessary to comply with any applicable law or regulatory requirement, or if the amendment will not materially affect the nature or quality of the goods or services, and We shall notify You in any such event.</text:span></text:p>
      <text:list xml:id="list135015426708601" text:continue-list="list135016040708485" text:style-name="WWNum25">
        <text:list-item>
          <text:p text:style-name="P25"><text:span text:style-name="T15">Rights of others and</text:span><text:span text:style-name="T25"> </text:span><text:span text:style-name="T15">Permissions</text:span></text:p>
          <text:list>
            <text:list-item>
              <text:p text:style-name="P55"><text:span text:style-name="T15">If We have agreed that We are to do anything under this agreement on your instructions, and as a result We are in breach of any rights of anyone else (or anyone else threatens Us with proceedings for breach of their rights) You agree to indemnify Us against any loss We may suffer, including legal costs, in defending or resisting the proceedings or claim, or settling the proceedings or claim on legal advice. Your obligations under this clause will remain after the rest of the agreement has terminated whatever the reason for</text:span><text:span text:style-name="T28"> </text:span><text:span text:style-name="T15">termination.</text:span></text:p>
            </text:list-item>
            <text:list-item>
              <text:p text:style-name="P56"><text:span text:style-name="T15">If You come across any circumstances which may lead to a claim under clause 6.1 above, You agree to tell Us about them as soon as</text:span><text:span text:style-name="T28"> </text:span><text:span text:style-name="T15">possible.</text:span></text:p>
            </text:list-item>
            <text:list-item>
              <text:p text:style-name="P57"><text:span text:style-name="T15">If, as a result of such a claim or threat, We decide that it is no longer commercially sensible to proceed with your order, We may cancel the order in accordance with the provision set out</text:span><text:span text:style-name="T31"> </text:span><text:span text:style-name="T15">below.</text:span></text:p>
            </text:list-item>
          </text:list>
        </text:list-item>
        <text:list-item>
          <text:p text:style-name="P58"><text:soft-page-break/><text:span text:style-name="T15">Intellectual</text:span><text:span text:style-name="T19"> </text:span><text:span text:style-name="T15">Property</text:span></text:p>
          <text:list>
            <text:list-item>
              <text:p text:style-name="P59"><text:span text:style-name="T15">You acknowledge that any material of any nature which We provide You with, either under this agreement or otherwise (</text:span><text:span text:style-name="T32">for example, quotations or other pre-contractual material</text:span><text:span text:style-name="T15">) may</text:span><text:span text:style-name="T42"> </text:span><text:span text:style-name="T15">contain</text:span></text:p>
            </text:list-item>
          </text:list>
        </text:list-item>
      </text:list>
      <text:p text:style-name="P60"><text:span text:style-name="T15">intellectual property which is either our property or licensed to Us (including copyright, trademarks, registered and unregistered designs and patents). Nothing in this agreement is intended either</text:span></text:p>
      <text:list text:style-name="WWNum21">
        <text:list-item>
          <text:list>
            <text:list-item>
              <text:list>
                <text:list-item>
                  <text:p text:style-name="P61"><text:span text:style-name="T15">as a licence for You to use such intellectual</text:span><text:span text:style-name="T23"> </text:span><text:span text:style-name="T15">property</text:span></text:p>
                </text:list-item>
                <text:list-item>
                  <text:p text:style-name="P62"><text:span text:style-name="T15">or as a transfer of such intellectual property unless explicitly stated in</text:span><text:span text:style-name="T39"> </text:span><text:span text:style-name="T15">writing.</text:span></text:p>
                </text:list-item>
              </text:list>
            </text:list-item>
          </text:list>
        </text:list-item>
      </text:list>
      <text:p text:style-name="P63"><text:span text:style-name="T15">7.2 To the extent that software or services you Order from Us are to be designed, developed or delivered in accordance with a specification supplied by You, You shall indemnify Us against all liabilities, costs, expenses, damages and losses (including any direct, indirect or consequential losses, loss</text:span><text:span text:style-name="T34"> </text:span><text:span text:style-name="T15">of</text:span><text:span text:style-name="T36"> </text:span><text:span text:style-name="T15">profit,</text:span><text:span text:style-name="T37"> </text:span><text:span text:style-name="T15">loss</text:span><text:span text:style-name="T36"> </text:span><text:span text:style-name="T15">of</text:span><text:span text:style-name="T36"> </text:span><text:span text:style-name="T15">reputation</text:span><text:span text:style-name="T35"> </text:span><text:span text:style-name="T15">and</text:span><text:span text:style-name="T36"> </text:span><text:span text:style-name="T15">all</text:span><text:span text:style-name="T35"> </text:span><text:span text:style-name="T15">interest,</text:span><text:span text:style-name="T36"> </text:span><text:span text:style-name="T15">penalties</text:span><text:span text:style-name="T37"> </text:span><text:span text:style-name="T15">and</text:span><text:span text:style-name="T35"> </text:span><text:span text:style-name="T15">legal</text:span><text:span text:style-name="T36"> </text:span><text:span text:style-name="T15">costs</text:span><text:span text:style-name="T37"> </text:span><text:span text:style-name="T15">(calculated</text:span><text:span text:style-name="T36"> </text:span><text:span text:style-name="T15">on</text:span><text:span text:style-name="T35"> </text:span><text:span text:style-name="T15">a</text:span><text:span text:style-name="T36"> </text:span><text:span text:style-name="T15">full</text:span><text:span text:style-name="T36"> </text:span><text:span text:style-name="T15">indemnity basis)</text:span><text:span text:style-name="T26"> </text:span><text:span text:style-name="T15">and</text:span><text:span text:style-name="T26"> </text:span><text:span text:style-name="T15">all</text:span><text:span text:style-name="T26"> </text:span><text:span text:style-name="T15">other</text:span><text:span text:style-name="T23"> </text:span><text:span text:style-name="T15">reasonable</text:span><text:span text:style-name="T24"> </text:span><text:span text:style-name="T15">professional</text:span><text:span text:style-name="T26"> </text:span><text:span text:style-name="T15">costs</text:span><text:span text:style-name="T25"> </text:span><text:span text:style-name="T15">and</text:span><text:span text:style-name="T26"> </text:span><text:span text:style-name="T15">expenses)</text:span><text:span text:style-name="T24"> </text:span><text:span text:style-name="T15">suffered</text:span><text:span text:style-name="T23"> </text:span><text:span text:style-name="T15">or</text:span><text:span text:style-name="T26"> </text:span><text:span text:style-name="T15">incurred</text:span><text:span text:style-name="T26"> </text:span><text:span text:style-name="T15">by</text:span><text:span text:style-name="T24"> </text:span><text:span text:style-name="T15">Us</text:span><text:span text:style-name="T26"> </text:span><text:span text:style-name="T15">arising</text:span><text:span text:style-name="T28"> </text:span><text:span text:style-name="T15">out of</text:span><text:span text:style-name="T23"> </text:span><text:span text:style-name="T15">or</text:span><text:span text:style-name="T25"> </text:span><text:span text:style-name="T15">in</text:span><text:span text:style-name="T23"> </text:span><text:span text:style-name="T15">connection</text:span><text:span text:style-name="T23"> </text:span><text:span text:style-name="T15">with</text:span><text:span text:style-name="T24"> </text:span><text:span text:style-name="T15">any</text:span><text:span text:style-name="T19"> </text:span><text:span text:style-name="T15">claim</text:span><text:span text:style-name="T28"> </text:span><text:span text:style-name="T15">made</text:span><text:span text:style-name="T26"> </text:span><text:span text:style-name="T15">against</text:span><text:span text:style-name="T25"> </text:span><text:span text:style-name="T15">Us</text:span><text:span text:style-name="T23"> </text:span><text:span text:style-name="T15">for</text:span><text:span text:style-name="T25"> </text:span><text:span text:style-name="T15">actual</text:span><text:span text:style-name="T29"> </text:span><text:span text:style-name="T15">or</text:span><text:span text:style-name="T24"> </text:span><text:span text:style-name="T15">alleged</text:span><text:span text:style-name="T23"> </text:span><text:span text:style-name="T15">infringement</text:span><text:span text:style-name="T25"> </text:span><text:span text:style-name="T15">of</text:span><text:span text:style-name="T25"> </text:span><text:span text:style-name="T15">a</text:span><text:span text:style-name="T25"> </text:span><text:span text:style-name="T15">third</text:span><text:span text:style-name="T24"> </text:span><text:span text:style-name="T15">party's intellectual property rights arising out of or in connection with the Our use of and reliance on such specification. This Clause 7.2 shall survive termination of the</text:span><text:span text:style-name="T23"> </text:span><text:span text:style-name="T15">Contract.</text:span></text:p>
      <text:list text:continue-list="list135015426708601" text:style-name="WWNum25">
        <text:list-item>
          <text:p text:style-name="P64"><text:span text:style-name="T15">Sub</text:span><text:span text:style-name="T20"> </text:span><text:span text:style-name="T15">Contracting</text:span></text:p>
          <text:list>
            <text:list-item>
              <text:p text:style-name="P65"><text:span text:style-name="T15">We may sub-contract any of the services We have agreed to provide under this contract to any third party at our</text:span><text:span text:style-name="T19"> </text:span><text:span text:style-name="T15">discretion.</text:span></text:p>
            </text:list-item>
            <text:list-item>
              <text:p text:style-name="P66"><text:span text:style-name="T15">Where We have sub-contracted any services to a third party specified by You, We shall not be liable for any non-performance of that third party’s obligations, and for the purposes of this agreement,</text:span><text:span text:style-name="T24"> </text:span><text:span text:style-name="T15">any</text:span><text:span text:style-name="T19"> </text:span><text:span text:style-name="T15">delay</text:span><text:span text:style-name="T25"> </text:span><text:span text:style-name="T15">or</text:span><text:span text:style-name="T24"> </text:span><text:span text:style-name="T15">hindrance</text:span><text:span text:style-name="T24"> </text:span><text:span text:style-name="T15">caused</text:span><text:span text:style-name="T24"> </text:span><text:span text:style-name="T15">by</text:span><text:span text:style-name="T25"> </text:span><text:span text:style-name="T15">or</text:span><text:span text:style-name="T24"> </text:span><text:span text:style-name="T15">attributable</text:span><text:span text:style-name="T24"> </text:span><text:span text:style-name="T15">to</text:span><text:span text:style-name="T24"> </text:span><text:span text:style-name="T15">that</text:span><text:span text:style-name="T26"> </text:span><text:span text:style-name="T15">third</text:span><text:span text:style-name="T24"> </text:span><text:span text:style-name="T15">party</text:span><text:span text:style-name="T25"> </text:span><text:span text:style-name="T15">shall</text:span><text:span text:style-name="T24"> </text:span><text:span text:style-name="T15">be</text:span><text:span text:style-name="T24"> </text:span><text:span text:style-name="T15">considered</text:span><text:span text:style-name="T24"> </text:span><text:span text:style-name="T15">to have been caused by</text:span><text:span text:style-name="T20"> </text:span><text:span text:style-name="T15">You.</text:span></text:p>
            </text:list-item>
          </text:list>
        </text:list-item>
        <text:list-item>
          <text:p text:style-name="P25"><text:span text:style-name="T15">Third Party</text:span><text:span text:style-name="T19"> </text:span><text:span text:style-name="T15">Recommendations</text:span></text:p>
          <text:list>
            <text:list-item>
              <text:p text:style-name="P67"><text:span text:style-name="T15">As</text:span><text:span text:style-name="T26"> </text:span><text:span text:style-name="T15">part</text:span><text:span text:style-name="T26"> </text:span><text:span text:style-name="T15">of</text:span><text:span text:style-name="T25"> </text:span><text:span text:style-name="T15">carrying</text:span><text:span text:style-name="T26"> </text:span><text:span text:style-name="T15">out</text:span><text:span text:style-name="T19"> </text:span><text:span text:style-name="T15">our</text:span><text:span text:style-name="T26"> </text:span><text:span text:style-name="T15">obligations</text:span><text:span text:style-name="T24"> </text:span><text:span text:style-name="T15">under</text:span><text:span text:style-name="T24"> </text:span><text:span text:style-name="T15">this</text:span><text:span text:style-name="T24"> </text:span><text:span text:style-name="T15">Agreement</text:span><text:span text:style-name="T24"> </text:span><text:span text:style-name="T15">We</text:span><text:span text:style-name="T19"> </text:span><text:span text:style-name="T15">may</text:span><text:span text:style-name="T24"> </text:span><text:span text:style-name="T15">recommend</text:span><text:span text:style-name="T26"> </text:span><text:span text:style-name="T15">or</text:span><text:span text:style-name="T26"> </text:span><text:span text:style-name="T15">suggest</text:span><text:span text:style-name="T19"> </text:span><text:span text:style-name="T15">that another person or company carries out some work. By making this recommendation or suggestion, We</text:span><text:span text:style-name="T23"> </text:span><text:span text:style-name="T15">do</text:span><text:span text:style-name="T23"> </text:span><text:span text:style-name="T15">not</text:span><text:span text:style-name="T25"> </text:span><text:span text:style-name="T15">guarantee</text:span><text:span text:style-name="T16"> </text:span><text:span text:style-name="T15">that</text:span><text:span text:style-name="T29"> </text:span><text:span text:style-name="T15">work.</text:span><text:span text:style-name="T37"> </text:span><text:span text:style-name="T15">We</text:span><text:span text:style-name="T25"> </text:span><text:span text:style-name="T15">accept</text:span><text:span text:style-name="T28"> </text:span><text:span text:style-name="T15">responsibility</text:span><text:span text:style-name="T25"> </text:span><text:span text:style-name="T15">for</text:span><text:span text:style-name="T28"> </text:span><text:span text:style-name="T15">that</text:span><text:span text:style-name="T25"> </text:span><text:span text:style-name="T15">recommendation</text:span><text:span text:style-name="T37"> </text:span><text:span text:style-name="T15">or</text:span><text:span text:style-name="T23"> </text:span><text:span text:style-name="T15">suggestion</text:span><text:span text:style-name="T37"> </text:span><text:span text:style-name="T15">only if, in all of the circumstances surrounding that recommendation or suggestion (and at the time it was made) We could not reasonably have made that recommendation or</text:span><text:span text:style-name="T35"> </text:span><text:span text:style-name="T15">suggestion.</text:span></text:p>
            </text:list-item>
          </text:list>
        </text:list-item>
        <text:list-item>
          <text:p text:style-name="P68"><text:span text:style-name="T15">Unusual</text:span><text:span text:style-name="T17"> </text:span><text:span text:style-name="T15">Circumstances</text:span></text:p>
          <text:list>
            <text:list-item>
              <text:p text:style-name="P69"><text:span text:style-name="T15">If circumstances arise which are largely beyond our control, and which make it no longer commercially sensible for Us to continue your order, We may cancel it on the Terms set out</text:span><text:span text:style-name="T43"> </text:span><text:span text:style-name="T15">below:</text:span></text:p>
            </text:list-item>
            <text:list-item>
              <text:p text:style-name="P27"><text:span text:style-name="T15">If We decide to cancel</text:span><text:span text:style-name="T44"> </text:span><text:span text:style-name="T15">it</text:span></text:p>
            </text:list-item>
          </text:list>
        </text:list-item>
      </text:list>
      <text:list text:style-name="WWNum20">
        <text:list-item>
          <text:list>
            <text:list-item>
              <text:list>
                <text:list-item>
                  <text:p text:style-name="P70"><text:span text:style-name="T15">We shall give You notice, and We shall not be responsible for any loss to You which arises because</text:span><text:span text:style-name="T18"> </text:span><text:span text:style-name="T15">of</text:span><text:span text:style-name="T18"> </text:span><text:span text:style-name="T15">that decision</text:span><text:span text:style-name="T19"> </text:span><text:span text:style-name="T15">(although</text:span><text:span text:style-name="T20"> </text:span><text:span text:style-name="T15">any</text:span><text:span text:style-name="T19"> </text:span><text:span text:style-name="T15">other</text:span><text:span text:style-name="T18"> </text:span><text:span text:style-name="T15">rights</text:span><text:span text:style-name="T20"> </text:span><text:span text:style-name="T15">which</text:span><text:span text:style-name="T20"> </text:span><text:span text:style-name="T15">You</text:span><text:span text:style-name="T17"> </text:span><text:span text:style-name="T15">may have</text:span><text:span text:style-name="T20"> </text:span><text:span text:style-name="T15">arising</text:span><text:span text:style-name="T19"> </text:span><text:span text:style-name="T15">before</text:span><text:span text:style-name="T19"> </text:span><text:span text:style-name="T15">We</text:span><text:span text:style-name="T19"> </text:span><text:span text:style-name="T15">made</text:span><text:span text:style-name="T20"> </text:span><text:span text:style-name="T15">that decision will still stand);</text:span><text:span text:style-name="T28"> </text:span><text:span text:style-name="T15">and</text:span></text:p>
                </text:list-item>
                <text:list-item>
                  <text:p text:style-name="P71"><text:span text:style-name="T15">You will pay Us a reasonable sum in relation to the proportion of your order which We have fulfilled.11. Our</text:span><text:span text:style-name="T24"> </text:span><text:span text:style-name="T15">Liability</text:span></text:p>
                </text:list-item>
              </text:list>
            </text:list-item>
          </text:list>
        </text:list-item>
      </text:list>
      <text:p text:style-name="P72"><text:soft-page-break/><text:span text:style-name="T15">11.1. Unless explicitly stated in the quotation in writing, We do not accept liability for consequential loss of any kind. WE HAVE PRICED THIS CONTRACT ON THE BASIS THAT CONSEQUENTIAL LOSS HAS BEEN EXCLUDED: IF YOU WISH US TO BEAR LIABILITY FOR CONSEQUENTIAL LOSS WE MAY CONSIDER DOING SO BUT ON THE BASIS THAT THE CONTRACT PRICE WILL HAVE TO BE INCREASED TO COVER THE INCREASED RISK, WHETHER OR NOT WE CHOOSE TO BEAR IT THROUGH OUR INSURANCE.</text:span></text:p>
      <text:list text:style-name="WWNum19">
        <text:list-item>
          <text:list>
            <text:list-item>
              <text:p text:style-name="P73"><text:span text:style-name="T15">The following types of loss shall be regarded as "consequential loss" and wholly</text:span><text:span text:style-name="T31"> </text:span><text:span text:style-name="T15">excluded:</text:span></text:p>
              <text:list>
                <text:list-item>
                  <text:p text:style-name="P74"><text:span text:style-name="T15">Loss of</text:span><text:span text:style-name="T18"> </text:span><text:span text:style-name="T15">profits.</text:span></text:p>
                </text:list-item>
                <text:list-item>
                  <text:p text:style-name="P75"><text:span text:style-name="T15">Loss of sales or</text:span><text:span text:style-name="T23"> </text:span><text:span text:style-name="T15">business.</text:span></text:p>
                </text:list-item>
                <text:list-item>
                  <text:p text:style-name="P76"><text:span text:style-name="T15">Loss of agreements or</text:span><text:span text:style-name="T19"> </text:span><text:span text:style-name="T15">contracts.</text:span></text:p>
                </text:list-item>
                <text:list-item>
                  <text:p text:style-name="P74"><text:span text:style-name="T15">Loss of anticipated</text:span><text:span text:style-name="T18"> </text:span><text:span text:style-name="T15">savings.</text:span></text:p>
                </text:list-item>
                <text:list-item>
                  <text:p text:style-name="P77"><text:span text:style-name="T15">Loss of use or corruption of software, data or</text:span><text:span text:style-name="T37"> </text:span><text:span text:style-name="T15">information.</text:span></text:p>
                </text:list-item>
              </text:list>
            </text:list-item>
          </text:list>
        </text:list-item>
      </text:list>
      <text:p text:style-name="P78"><text:span text:style-name="T15">11.2.5 Loss of or damage to goodwill.</text:span></text:p>
      <text:p text:style-name="P79"><text:span text:style-name="T15">11.2.5 Indirect or consequential loss.</text:span></text:p>
      <text:list text:continue-numbering="true" text:style-name="WWNum19">
        <text:list-item>
          <text:list>
            <text:list-item>
              <text:p text:style-name="P80"><text:span text:style-name="T15">If We have not accepted a different level of liability as referred to in the quotation, our entire liability</text:span><text:span text:style-name="T18"> </text:span><text:span text:style-name="T15">under</text:span><text:span text:style-name="T18"> </text:span><text:span text:style-name="T15">this</text:span><text:span text:style-name="T24"> </text:span><text:span text:style-name="T15">contract</text:span><text:span text:style-name="T24"> </text:span><text:span text:style-name="T15">shall</text:span><text:span text:style-name="T19"> </text:span><text:span text:style-name="T15">be</text:span><text:span text:style-name="T20"> </text:span><text:span text:style-name="T15">limited</text:span><text:span text:style-name="T19"> </text:span><text:span text:style-name="T15">to</text:span><text:span text:style-name="T19"> </text:span><text:span text:style-name="T15">the</text:span><text:span text:style-name="T24"> </text:span><text:span text:style-name="T15">value</text:span><text:span text:style-name="T18"> </text:span><text:span text:style-name="T15">of</text:span><text:span text:style-name="T26"> </text:span><text:span text:style-name="T15">the</text:span><text:span text:style-name="T20"> </text:span><text:span text:style-name="T15">goods</text:span><text:span text:style-name="T26"> </text:span><text:span text:style-name="T15">or</text:span><text:span text:style-name="T26"> </text:span><text:span text:style-name="T15">services</text:span><text:span text:style-name="T20"> </text:span><text:span text:style-name="T15">provided</text:span><text:span text:style-name="T26"> </text:span><text:span text:style-name="T15">under</text:span><text:span text:style-name="T18"> </text:span><text:span text:style-name="T15">it</text:span><text:span text:style-name="T20"> </text:span><text:span text:style-name="T15">(or, in the case of a breach of any of the Terms referred to in clause 16 below, the appropriate level of liability contained within those</text:span><text:span text:style-name="T25"> </text:span><text:span text:style-name="T15">Terms).</text:span></text:p>
            </text:list-item>
          </text:list>
        </text:list-item>
      </text:list>
      <text:list xml:id="list2512558824" text:style-name="WWNum18">
        <text:list-item>
          <text:list>
            <text:list-item>
              <text:p text:style-name="P81"><text:span text:style-name="T15">Nothing</text:span><text:span text:style-name="T16"> </text:span><text:span text:style-name="T15">in</text:span><text:span text:style-name="T29"> </text:span><text:span text:style-name="T15">the</text:span><text:span text:style-name="T29"> </text:span><text:span text:style-name="T15">agreement</text:span><text:span text:style-name="T28"> </text:span><text:span text:style-name="T15">limits</text:span><text:span text:style-name="T28"> </text:span><text:span text:style-name="T15">any</text:span><text:span text:style-name="T29"> </text:span><text:span text:style-name="T15">liability</text:span><text:span text:style-name="T28"> </text:span><text:span text:style-name="T15">which</text:span><text:span text:style-name="T35"> </text:span><text:span text:style-name="T15">cannot</text:span><text:span text:style-name="T28"> </text:span><text:span text:style-name="T15">legally</text:span><text:span text:style-name="T28"> </text:span><text:span text:style-name="T15">be</text:span><text:span text:style-name="T29"> </text:span><text:span text:style-name="T15">limited,</text:span><text:span text:style-name="T28"> </text:span><text:span text:style-name="T15">including</text:span><text:span text:style-name="T16"> </text:span><text:span text:style-name="T15">liability</text:span><text:span text:style-name="T28"> </text:span><text:span text:style-name="T15">for:</text:span></text:p>
            </text:list-item>
          </text:list>
        </text:list-item>
      </text:list>
      <text:list text:style-name="WWNum17">
        <text:list-item>
          <text:list>
            <text:list-item>
              <text:list>
                <text:list-item>
                  <text:p text:style-name="P82"><text:span text:style-name="T15">death or personal injury caused by negligence;</text:span><text:span text:style-name="T23"> </text:span><text:span text:style-name="T15">or</text:span></text:p>
                </text:list-item>
                <text:list-item>
                  <text:p text:style-name="P83"><text:span text:style-name="T15">fraud or fraudulent</text:span><text:span text:style-name="T25"> </text:span><text:span text:style-name="T15">misrepresentation.</text:span></text:p>
                </text:list-item>
              </text:list>
            </text:list-item>
          </text:list>
        </text:list-item>
      </text:list>
      <text:list text:continue-list="list2512558824" text:style-name="WWNum18">
        <text:list-item>
          <text:list>
            <text:list-item>
              <text:p text:style-name="P84"><text:span text:style-name="T15">Subject</text:span><text:span text:style-name="T26"> </text:span><text:span text:style-name="T15">to</text:span><text:span text:style-name="T19"> </text:span><text:span text:style-name="T15">clauses</text:span><text:span text:style-name="T26"> </text:span><text:span text:style-name="T15">11.1.</text:span><text:span text:style-name="T25"> </text:span><text:span text:style-name="T15">11.2</text:span><text:span text:style-name="T24"> </text:span><text:span text:style-name="T15">and</text:span><text:span text:style-name="T26"> </text:span><text:span text:style-name="T15">11.3,</text:span><text:span text:style-name="T25"> </text:span><text:span text:style-name="T15">Our</text:span><text:span text:style-name="T26"> </text:span><text:span text:style-name="T15">total</text:span><text:span text:style-name="T18"> </text:span><text:span text:style-name="T15">liability</text:span><text:span text:style-name="T19"> </text:span><text:span text:style-name="T15">to</text:span><text:span text:style-name="T19"> </text:span><text:span text:style-name="T15">You</text:span><text:span text:style-name="T19"> </text:span><text:span text:style-name="T15">shall</text:span><text:span text:style-name="T26"> </text:span><text:span text:style-name="T15">not</text:span><text:span text:style-name="T26"> </text:span><text:span text:style-name="T15">exceed</text:span><text:span text:style-name="T26"> </text:span><text:span text:style-name="T15">£</text:span><text:span text:style-name="T18"> </text:span><text:span text:style-name="T15">[the</text:span><text:span text:style-name="T25"> </text:span><text:span text:style-name="T15">total</text:span><text:span text:style-name="T18"> </text:span><text:span text:style-name="T15">sums paid by You to Us under this agreement over the period of 12 months immediately preceding such a claim].</text:span></text:p>
            </text:list-item>
            <text:list-item>
              <text:p text:style-name="P85"><text:span text:style-name="T15">We have given commitments as to compliance of the goods and services with relevant specifications. In view of these commitments, the terms implied by sections 13 to 15 of the Sale of Goods Act 1979 and sections 3 and 5 of the Supply of Goods and Services Act 1982 are, to the fullest extent permitted by law, excluded from this</text:span><text:span text:style-name="T25"> </text:span><text:span text:style-name="T15">agreement.</text:span></text:p>
            </text:list-item>
          </text:list>
        </text:list-item>
      </text:list>
      <text:list text:style-name="WWNum16">
        <text:list-item>
          <text:p text:style-name="P86"><text:span text:style-name="T15">Payment of</text:span><text:span text:style-name="T19"> </text:span><text:span text:style-name="T15">Price</text:span></text:p>
          <text:list>
            <text:list-item>
              <text:p text:style-name="P87"><text:span text:style-name="T15">You must pay Us the price specified in the quotation, including any VAT which may apply in accordance with the Terms and on the dates contained in it (if no Terms or dates are referred to, the price is payable</text:span><text:span text:style-name="T17"> </text:span><text:span text:style-name="T15">immediately).</text:span></text:p>
            </text:list-item>
            <text:list-item>
              <text:p text:style-name="P88"><text:span text:style-name="T15">If</text:span><text:span text:style-name="T36"> </text:span><text:span text:style-name="T15">You</text:span><text:span text:style-name="T29"> </text:span><text:span text:style-name="T15">fail</text:span><text:span text:style-name="T16"> </text:span><text:span text:style-name="T15">to</text:span><text:span text:style-name="T23"> </text:span><text:span text:style-name="T15">pay</text:span><text:span text:style-name="T37"> </text:span><text:span text:style-name="T15">the</text:span><text:span text:style-name="T28"> </text:span><text:span text:style-name="T15">whole</text:span><text:span text:style-name="T29"> </text:span><text:span text:style-name="T15">or</text:span><text:span text:style-name="T28"> </text:span><text:span text:style-name="T15">part</text:span><text:span text:style-name="T29"> </text:span><text:span text:style-name="T15">of</text:span><text:span text:style-name="T37"> </text:span><text:span text:style-name="T15">any</text:span><text:span text:style-name="T29"> </text:span><text:span text:style-name="T15">sum</text:span><text:span text:style-name="T23"> </text:span><text:span text:style-name="T15">You</text:span><text:span text:style-name="T16"> </text:span><text:span text:style-name="T15">owe</text:span><text:span text:style-name="T28"> </text:span><text:span text:style-name="T15">to</text:span><text:span text:style-name="T16"> </text:span><text:span text:style-name="T15">Us</text:span><text:span text:style-name="T28"> </text:span><text:span text:style-name="T15">(whether</text:span><text:span text:style-name="T29"> </text:span><text:span text:style-name="T15">because</text:span><text:span text:style-name="T28"> </text:span><text:span text:style-name="T15">of</text:span><text:span text:style-name="T16"> </text:span><text:span text:style-name="T15">this</text:span><text:span text:style-name="T28"> </text:span><text:span text:style-name="T15">agreement </text:span><text:soft-page-break/><text:span text:style-name="T15">or</text:span><text:span text:style-name="T17"> </text:span><text:span text:style-name="T15">not)</text:span><text:span text:style-name="T18"> </text:span><text:span text:style-name="T15">by</text:span><text:span text:style-name="T18"> </text:span><text:span text:style-name="T15">the</text:span><text:span text:style-name="T20"> </text:span><text:span text:style-name="T15">time it</text:span><text:span text:style-name="T18"> </text:span><text:span text:style-name="T15">comes due</text:span><text:span text:style-name="T18"> </text:span><text:span text:style-name="T15">for</text:span><text:span text:style-name="T19"> </text:span><text:span text:style-name="T15">payment,</text:span><text:span text:style-name="T18"> </text:span><text:span text:style-name="T15">all sums</text:span><text:span text:style-name="T19"> </text:span><text:span text:style-name="T15">which</text:span><text:span text:style-name="T24"> </text:span><text:span text:style-name="T15">You</text:span><text:span text:style-name="T18"> </text:span><text:span text:style-name="T15">owe</text:span><text:span text:style-name="T18"> </text:span><text:span text:style-name="T15">to</text:span><text:span text:style-name="T20"> </text:span><text:span text:style-name="T15">Us</text:span><text:span text:style-name="T20"> </text:span><text:span text:style-name="T15">(whether</text:span><text:span text:style-name="T17"> </text:span><text:span text:style-name="T15">because</text:span><text:span text:style-name="T18"> </text:span><text:span text:style-name="T15">of</text:span><text:span text:style-name="T18"> </text:span><text:span text:style-name="T15">this agreement or not) will become due for payment immediately, and We may issue court proceedings against You to recover them without giving You any further</text:span><text:span text:style-name="T23"> </text:span><text:span text:style-name="T15">notice.</text:span></text:p>
            </text:list-item>
            <text:list-item>
              <text:p text:style-name="P89"><text:span text:style-name="T15">You</text:span><text:span text:style-name="T23"> </text:span><text:span text:style-name="T15">must</text:span><text:span text:style-name="T19"> </text:span><text:span text:style-name="T15">pay</text:span><text:span text:style-name="T19"> </text:span><text:span text:style-name="T15">Us</text:span><text:span text:style-name="T25"> </text:span><text:span text:style-name="T15">the</text:span><text:span text:style-name="T25"> </text:span><text:span text:style-name="T15">whole</text:span><text:span text:style-name="T25"> </text:span><text:span text:style-name="T15">of</text:span><text:span text:style-name="T24"> </text:span><text:span text:style-name="T15">the</text:span><text:span text:style-name="T24"> </text:span><text:span text:style-name="T15">amount</text:span><text:span text:style-name="T19"> </text:span><text:span text:style-name="T15">due,</text:span><text:span text:style-name="T26"> </text:span><text:span text:style-name="T15">and</text:span><text:span text:style-name="T24"> </text:span><text:span text:style-name="T15">may</text:span><text:span text:style-name="T19"> </text:span><text:span text:style-name="T15">not</text:span><text:span text:style-name="T19"> </text:span><text:span text:style-name="T15">set</text:span><text:span text:style-name="T26"> </text:span><text:span text:style-name="T15">off</text:span><text:span text:style-name="T25"> </text:span><text:span text:style-name="T15">or</text:span><text:span text:style-name="T24"> </text:span><text:span text:style-name="T15">deduct</text:span><text:span text:style-name="T19"> </text:span><text:span text:style-name="T15">anything</text:span><text:span text:style-name="T24"> </text:span><text:span text:style-name="T15">from</text:span><text:span text:style-name="T19"> </text:span><text:span text:style-name="T15">this amount without our written</text:span><text:span text:style-name="T26"> </text:span><text:span text:style-name="T15">permission.</text:span></text:p>
            </text:list-item>
            <text:list-item>
              <text:p text:style-name="P90"><text:span text:style-name="T15">Any sums which remain unpaid after they became due are subject to interest at a rate of 4% over the base rate of HSBC Bank plc from time to time, compounded monthly, both before and after judgement.</text:span></text:p>
            </text:list-item>
            <text:list-item>
              <text:p text:style-name="P91"><text:span text:style-name="T15">We may assign the benefit of any debt owed to Us by You to any third party at any</text:span><text:span text:style-name="T45"> </text:span><text:span text:style-name="T15">time.</text:span></text:p>
            </text:list-item>
          </text:list>
        </text:list-item>
        <text:list-item>
          <text:p text:style-name="P92"><text:span text:style-name="T15">Guideline Definitions of Payment</text:span><text:span text:style-name="T26"> </text:span><text:span text:style-name="T15">Terms</text:span></text:p>
          <text:list>
            <text:list-item>
              <text:p text:style-name="P93"><text:span text:style-name="T15">No Terms specified: payment is due in full on acceptance of the</text:span><text:span text:style-name="T21"> </text:span><text:span text:style-name="T15">order;</text:span></text:p>
            </text:list-item>
            <text:list-item>
              <text:p text:style-name="P94"><text:span text:style-name="T15">“30 days”: payment is due on the 30th day after You placed the</text:span><text:span text:style-name="T46"> </text:span><text:span text:style-name="T15">order;</text:span></text:p>
            </text:list-item>
            <text:list-item>
              <text:p text:style-name="P95"><text:span text:style-name="T15">“On</text:span><text:span text:style-name="T47"> </text:span><text:span text:style-name="T15">installation”:</text:span><text:span text:style-name="T48"> </text:span><text:span text:style-name="T15">payment</text:span><text:span text:style-name="T48"> </text:span><text:span text:style-name="T15">is</text:span><text:span text:style-name="T48"> </text:span><text:span text:style-name="T15">due</text:span><text:span text:style-name="T48"> </text:span><text:span text:style-name="T15">in</text:span><text:span text:style-name="T47"> </text:span><text:span text:style-name="T15">full</text:span><text:span text:style-name="T48"> </text:span><text:span text:style-name="T15">immediately</text:span><text:span text:style-name="T48"> </text:span><text:span text:style-name="T15">upon</text:span><text:span text:style-name="T47"> </text:span><text:span text:style-name="T15">practical</text:span><text:span text:style-name="T48"> </text:span><text:span text:style-name="T15">completion</text:span><text:span text:style-name="T47"> </text:span><text:span text:style-name="T15">(as</text:span><text:span text:style-name="T47"> </text:span><text:span text:style-name="T15">defined</text:span></text:p>
            </text:list-item>
          </text:list>
        </text:list-item>
      </text:list>
      <text:p text:style-name="P96"><text:span text:style-name="T15">below) of installation</text:span></text:p>
      <text:list text:continue-numbering="true" text:style-name="WWNum16">
        <text:list-item>
          <text:list>
            <text:list-item>
              <text:p text:style-name="P93"><text:span text:style-name="T15">“lease”: means</text:span><text:span text:style-name="T18"> </text:span><text:span text:style-name="T15">that</text:span></text:p>
              <text:list>
                <text:list-item>
                  <text:p text:style-name="P97"><text:span text:style-name="T15">(in the case of software) the licence is a periodic licence and periodic fees are payable under the provisions of the licence</text:span><text:span text:style-name="T19"> </text:span><text:span text:style-name="T15">agreement.</text:span></text:p>
                </text:list-item>
              </text:list>
            </text:list-item>
            <text:list-item>
              <text:p text:style-name="P98"><text:span text:style-name="T15">If</text:span><text:span text:style-name="T19"> </text:span><text:span text:style-name="T15">We</text:span><text:span text:style-name="T18"> </text:span><text:span text:style-name="T15">have</text:span><text:span text:style-name="T17"> </text:span><text:span text:style-name="T15">undercharged</text:span><text:span text:style-name="T20"> </text:span><text:span text:style-name="T15">You</text:span><text:span text:style-name="T20"> </text:span><text:span text:style-name="T15">the</text:span><text:span text:style-name="T17"> </text:span><text:span text:style-name="T15">VAT</text:span><text:span text:style-name="T18"> </text:span><text:span text:style-name="T15">that</text:span><text:span text:style-name="T20"> </text:span><text:span text:style-name="T15">should</text:span><text:span text:style-name="T20"> </text:span><text:span text:style-name="T15">have</text:span><text:span text:style-name="T19"> </text:span><text:span text:style-name="T15">been</text:span><text:span text:style-name="T17"> </text:span><text:span text:style-name="T15">due</text:span><text:span text:style-name="T19"> </text:span><text:span text:style-name="T15">on</text:span><text:span text:style-name="T24"> </text:span><text:span text:style-name="T15">an</text:span><text:span text:style-name="T19"> </text:span><text:span text:style-name="T15">order,</text:span><text:span text:style-name="T20"> </text:span><text:span text:style-name="T15">You</text:span><text:span text:style-name="T24"> </text:span><text:span text:style-name="T15">agree</text:span><text:span text:style-name="T19"> </text:span><text:span text:style-name="T15">to pay Us the outstanding VAT immediately. If We have overcharged You VAT, We shall refund You the amount that You have</text:span><text:span text:style-name="T19"> </text:span><text:span text:style-name="T15">overpaid.</text:span></text:p>
            </text:list-item>
            <text:list-item>
              <text:p text:style-name="P99"><text:span text:style-name="T15">“Practical completion” means that software or installation has been completed to the extent that it is reasonably possible to use it for normal contemplated use, save only for any minor snagging items (which will usually be dealt with under the Terms of our</text:span><text:span text:style-name="T29"> </text:span><text:span text:style-name="T15">warranty).</text:span></text:p>
            </text:list-item>
          </text:list>
        </text:list-item>
        <text:list-item>
          <text:p text:style-name="P100"><text:span text:style-name="T15">Time for</text:span><text:span text:style-name="T20"> </text:span><text:span text:style-name="T15">Performance</text:span></text:p>
          <text:list>
            <text:list-item>
              <text:p text:style-name="P101"><text:span text:style-name="T15">Whenever We agree to do anything by or on a particular time, We will try to do it on or at that time, but We shall not be liable for late</text:span><text:span text:style-name="T26"> </text:span><text:span text:style-name="T15">performance:</text:span></text:p>
              <text:list>
                <text:list-item>
                  <text:p text:style-name="P102"><text:span text:style-name="T15">if late performance is reasonably beyond our control (it is due, for example, to the failure of our own suppliers to perform);</text:span><text:span text:style-name="T26"> </text:span><text:span text:style-name="T15">or</text:span></text:p>
                </text:list-item>
              </text:list>
            </text:list-item>
          </text:list>
        </text:list-item>
      </text:list>
      <text:p text:style-name="P103"><text:span text:style-name="T15">14.1.2</text:span><text:span text:style-name="T23"> </text:span><text:span text:style-name="T15">unless</text:span><text:span text:style-name="T23"> </text:span><text:span text:style-name="T15">You</text:span><text:span text:style-name="T26"> </text:span><text:span text:style-name="T15">have</text:span><text:span text:style-name="T25"> </text:span><text:span text:style-name="T15">given</text:span><text:span text:style-name="T26"> </text:span><text:span text:style-name="T15">Us</text:span><text:span text:style-name="T23"> </text:span><text:span text:style-name="T15">a</text:span><text:span text:style-name="T26"> </text:span><text:span text:style-name="T15">notice</text:span><text:span text:style-name="T23"> </text:span><text:span text:style-name="T15">allowing</text:span><text:span text:style-name="T25"> </text:span><text:span text:style-name="T15">Us</text:span><text:span text:style-name="T23"> </text:span><text:span text:style-name="T15">a</text:span><text:span text:style-name="T16"> </text:span><text:span text:style-name="T15">reasonable</text:span><text:span text:style-name="T25"> </text:span><text:span text:style-name="T15">time</text:span><text:span text:style-name="T25"> </text:span><text:span text:style-name="T15">to</text:span><text:span text:style-name="T26"> </text:span><text:span text:style-name="T15">perform</text:span><text:span text:style-name="T25"> </text:span><text:span text:style-name="T15">and</text:span><text:span text:style-name="T26"> </text:span><text:span text:style-name="T15">We</text:span><text:span text:style-name="T23"> </text:span><text:span text:style-name="T15">have</text:span><text:span text:style-name="T25"> </text:span><text:span text:style-name="T15">failed to do so (in any event, clause 10 above</text:span><text:span text:style-name="T49"> </text:span><text:span text:style-name="T15">applies).</text:span></text:p>
      <text:list text:continue-numbering="true" text:style-name="WWNum16">
        <text:list-item>
          <text:p text:style-name="P104"><text:span text:style-name="T15">Indemnity</text:span></text:p>
          <text:list>
            <text:list-item>
              <text:p text:style-name="P105"><text:span text:style-name="T15">Where We do anything for You on your premises or premises under your control, You agree to indemnify Us and keep Us indemnified against any loss, damage claim or expense arising out of the physical injury of or death of any of our staff arising in any way from our performance of this Agreement and arising by reason of the provision of defective equipment, your failure to provide a safe</text:span><text:span text:style-name="T18"> </text:span><text:span text:style-name="T15">system</text:span><text:span text:style-name="T18"> </text:span><text:span text:style-name="T15">of</text:span><text:span text:style-name="T24"> </text:span><text:span text:style-name="T15">work</text:span><text:span text:style-name="T24"> </text:span><text:span text:style-name="T15">or</text:span><text:span text:style-name="T25"> </text:span><text:span text:style-name="T15">otherwise</text:span><text:span text:style-name="T19"> </text:span><text:span text:style-name="T15">by</text:span><text:span text:style-name="T19"> </text:span><text:span text:style-name="T15">reason</text:span><text:span text:style-name="T24"> </text:span><text:span text:style-name="T15">of</text:span><text:span text:style-name="T20"> </text:span><text:span text:style-name="T15">any</text:span><text:span text:style-name="T20"> </text:span><text:span text:style-name="T15">negligent</text:span><text:span text:style-name="T20"> </text:span><text:span text:style-name="T15">act</text:span><text:span text:style-name="T19"> </text:span><text:span text:style-name="T15">or</text:span><text:span text:style-name="T24"> </text:span><text:span text:style-name="T15">default</text:span><text:span text:style-name="T19"> </text:span><text:span text:style-name="T15">on</text:span><text:span text:style-name="T24"> </text:span><text:span text:style-name="T15">your</text:span><text:span text:style-name="T20"> </text:span><text:span text:style-name="T15">part</text:span><text:span text:style-name="T24"> </text:span><text:span text:style-name="T15">or</text:span><text:span text:style-name="T24"> </text:span><text:span text:style-name="T15">on</text:span><text:span text:style-name="T18"> </text:span><text:span text:style-name="T15">the</text:span><text:span text:style-name="T20"> </text:span><text:span text:style-name="T15">part of your servants or agents or other person on your premises.16. Incorporation of Other</text:span><text:span text:style-name="T50"> </text:span><text:span text:style-name="T15">Terms</text:span></text:p>
            </text:list-item>
          </text:list>
        </text:list-item>
      </text:list>
      <text:list text:style-name="WWNum15">
        <text:list-item>
          <text:list>
            <text:list-item>
              <text:p text:style-name="P106"><text:soft-page-break/><text:span text:style-name="T15">Where</text:span><text:span text:style-name="T26"> </text:span><text:span text:style-name="T15">software</text:span><text:span text:style-name="T25"> </text:span><text:span text:style-name="T15">(other</text:span><text:span text:style-name="T25"> </text:span><text:span text:style-name="T15">than</text:span><text:span text:style-name="T25"> </text:span><text:span text:style-name="T15">bespoke</text:span><text:span text:style-name="T26"> </text:span><text:span text:style-name="T15">software)</text:span><text:span text:style-name="T25"> </text:span><text:span text:style-name="T15">is</text:span><text:span text:style-name="T25"> </text:span><text:span text:style-name="T15">supplied</text:span><text:span text:style-name="T26"> </text:span><text:span text:style-name="T15">under</text:span><text:span text:style-name="T26"> </text:span><text:span text:style-name="T15">this</text:span><text:span text:style-name="T26"> </text:span><text:span text:style-name="T15">Agreement,</text:span><text:span text:style-name="T23"> </text:span><text:span text:style-name="T15">our</text:span><text:span text:style-name="T23"> </text:span><text:span text:style-name="T15">“Standard Terms for the Supply and Licensing of Software” in force at the time of this Agreement apply in addition to these Terms and</text:span><text:span text:style-name="T19"> </text:span><text:span text:style-name="T15">condition);</text:span></text:p>
            </text:list-item>
            <text:list-item>
              <text:p text:style-name="P107"><text:span text:style-name="T15">Where bespoke software is supplied under this Agreement, our “Standard Terms for the Development</text:span><text:span text:style-name="T23"> </text:span><text:span text:style-name="T15">of</text:span><text:span text:style-name="T25"> </text:span><text:span text:style-name="T15">Software”</text:span><text:span text:style-name="T23"> </text:span><text:span text:style-name="T15">in</text:span><text:span text:style-name="T28"> </text:span><text:span text:style-name="T15">force</text:span><text:span text:style-name="T25"> </text:span><text:span text:style-name="T15">at</text:span><text:span text:style-name="T28"> </text:span><text:span text:style-name="T15">the</text:span><text:span text:style-name="T23"> </text:span><text:span text:style-name="T15">time</text:span><text:span text:style-name="T28"> </text:span><text:span text:style-name="T15">of</text:span><text:span text:style-name="T25"> </text:span><text:span text:style-name="T15">this</text:span><text:span text:style-name="T23"> </text:span><text:span text:style-name="T15">Agreement</text:span><text:span text:style-name="T26"> </text:span><text:span text:style-name="T15">apply</text:span><text:span text:style-name="T25"> </text:span><text:span text:style-name="T15">in</text:span><text:span text:style-name="T28"> </text:span><text:span text:style-name="T15">addition</text:span><text:span text:style-name="T29"> </text:span><text:span text:style-name="T15">to</text:span><text:span text:style-name="T24"> </text:span><text:span text:style-name="T15">these</text:span><text:span text:style-name="T23"> </text:span><text:span text:style-name="T15">Terms</text:span><text:span text:style-name="T25"> </text:span><text:span text:style-name="T15">and conditions;</text:span></text:p>
            </text:list-item>
            <text:list-item>
              <text:p text:style-name="P108"><text:span text:style-name="T15">Where hardware is supplied under this Agreement, our “Standard Terms for the Supply of Hardware” in force at the time of this Agreement apply in addition to these Terms and</text:span><text:span text:style-name="T51"> </text:span><text:span text:style-name="T15">conditions;</text:span></text:p>
            </text:list-item>
            <text:list-item>
              <text:p text:style-name="P109"><text:span text:style-name="T15">Where maintenance services are supplied under this Agreement, our “Standard Terms for Software Maintenance” in force at the time of this Agreement apply in addition to these Terms and conditions;</text:span></text:p>
            </text:list-item>
            <text:list-item>
              <text:p text:style-name="P110"><text:span text:style-name="T15">Where</text:span><text:span text:style-name="T28"> </text:span><text:span text:style-name="T15">Consultancy,</text:span><text:span text:style-name="T23"> </text:span><text:span text:style-name="T15">training</text:span><text:span text:style-name="T25"> </text:span><text:span text:style-name="T15">or</text:span><text:span text:style-name="T23"> </text:span><text:span text:style-name="T15">other</text:span><text:span text:style-name="T28"> </text:span><text:span text:style-name="T15">services</text:span><text:span text:style-name="T26"> </text:span><text:span text:style-name="T15">are</text:span><text:span text:style-name="T26"> </text:span><text:span text:style-name="T15">supplied</text:span><text:span text:style-name="T23"> </text:span><text:span text:style-name="T15">under</text:span><text:span text:style-name="T28"> </text:span><text:span text:style-name="T15">this</text:span><text:span text:style-name="T26"> </text:span><text:span text:style-name="T15">Agreement,</text:span><text:span text:style-name="T16"> </text:span><text:span text:style-name="T15">our</text:span><text:span text:style-name="T23"> </text:span><text:span text:style-name="T15">“Standard Terms</text:span><text:span text:style-name="T18"> </text:span><text:span text:style-name="T15">for</text:span><text:span text:style-name="T24"> </text:span><text:span text:style-name="T15">the</text:span><text:span text:style-name="T18"> </text:span><text:span text:style-name="T15">Supply</text:span><text:span text:style-name="T19"> </text:span><text:span text:style-name="T15">of</text:span><text:span text:style-name="T26"> </text:span><text:span text:style-name="T15">Consultancy”</text:span><text:span text:style-name="T18"> </text:span><text:span text:style-name="T15">in</text:span><text:span text:style-name="T19"> </text:span><text:span text:style-name="T15">force</text:span><text:span text:style-name="T19"> </text:span><text:span text:style-name="T15">at</text:span><text:span text:style-name="T24"> </text:span><text:span text:style-name="T15">the</text:span><text:span text:style-name="T26"> </text:span><text:span text:style-name="T15">time</text:span><text:span text:style-name="T19"> </text:span><text:span text:style-name="T15">of</text:span><text:span text:style-name="T26"> </text:span><text:span text:style-name="T15">this</text:span><text:span text:style-name="T20"> </text:span><text:span text:style-name="T15">Agreement</text:span><text:span text:style-name="T24"> </text:span><text:span text:style-name="T15">apply</text:span><text:span text:style-name="T20"> </text:span><text:span text:style-name="T15">in</text:span><text:span text:style-name="T19"> </text:span><text:span text:style-name="T15">addition</text:span><text:span text:style-name="T18"> </text:span><text:span text:style-name="T15">to</text:span><text:span text:style-name="T18"> </text:span><text:span text:style-name="T15">these Terms and conditions (and subject to the entries in the standard cover</text:span><text:span text:style-name="T36"> </text:span><text:span text:style-name="T15">sheet);</text:span></text:p>
            </text:list-item>
            <text:list-item>
              <text:p text:style-name="P111"><text:span text:style-name="T15">And in each case above those Terms and conditions are varied and interpreted in accordance with the</text:span><text:span text:style-name="T20"> </text:span><text:span text:style-name="T15">quotation.</text:span></text:p>
            </text:list-item>
          </text:list>
        </text:list-item>
      </text:list>
      <text:list xml:id="list2678025998" text:style-name="WWNum14">
        <text:list-item>
          <text:p text:style-name="P112"><text:span text:style-name="T15">Assignment</text:span></text:p>
          <text:list>
            <text:list-item>
              <text:p text:style-name="P113"><text:span text:style-name="T15">Except</text:span><text:span text:style-name="T23"> </text:span><text:span text:style-name="T15">as</text:span><text:span text:style-name="T23"> </text:span><text:span text:style-name="T15">is</text:span><text:span text:style-name="T23"> </text:span><text:span text:style-name="T15">specifically</text:span><text:span text:style-name="T24"> </text:span><text:span text:style-name="T15">referred</text:span><text:span text:style-name="T26"> </text:span><text:span text:style-name="T15">to</text:span><text:span text:style-name="T25"> </text:span><text:span text:style-name="T15">in</text:span><text:span text:style-name="T28"> </text:span><text:span text:style-name="T15">this</text:span><text:span text:style-name="T26"> </text:span><text:span text:style-name="T15">Agreement,</text:span><text:span text:style-name="T24"> </text:span><text:span text:style-name="T15">neither</text:span><text:span text:style-name="T29"> </text:span><text:span text:style-name="T15">of</text:span><text:span text:style-name="T23"> </text:span><text:span text:style-name="T15">Us</text:span><text:span text:style-name="T23"> </text:span><text:span text:style-name="T15">may</text:span><text:span text:style-name="T25"> </text:span><text:span text:style-name="T15">assign</text:span><text:span text:style-name="T26"> </text:span><text:span text:style-name="T15">the</text:span><text:span text:style-name="T23"> </text:span><text:span text:style-name="T15">benefit</text:span><text:span text:style-name="T25"> </text:span><text:span text:style-name="T15">or</text:span><text:span text:style-name="T23"> </text:span><text:span text:style-name="T15">the obligations of any part of this Agreement without the written consent of the</text:span><text:span text:style-name="T22"> </text:span><text:span text:style-name="T15">other.</text:span></text:p>
            </text:list-item>
          </text:list>
        </text:list-item>
        <text:list-item>
          <text:p text:style-name="P114"><text:span text:style-name="T15">Notices</text:span></text:p>
          <text:list>
            <text:list-item>
              <text:p text:style-name="P115"><text:span text:style-name="T15">Where</text:span><text:span text:style-name="T24"> </text:span><text:span text:style-name="T15">any</text:span><text:span text:style-name="T24"> </text:span><text:span text:style-name="T15">notice</text:span><text:span text:style-name="T24"> </text:span><text:span text:style-name="T15">is</text:span><text:span text:style-name="T26"> </text:span><text:span text:style-name="T15">required</text:span><text:span text:style-name="T26"> </text:span><text:span text:style-name="T15">to</text:span><text:span text:style-name="T24"> </text:span><text:span text:style-name="T15">be</text:span><text:span text:style-name="T24"> </text:span><text:span text:style-name="T15">given</text:span><text:span text:style-name="T26"> </text:span><text:span text:style-name="T15">under</text:span><text:span text:style-name="T24"> </text:span><text:span text:style-name="T15">this</text:span><text:span text:style-name="T26"> </text:span><text:span text:style-name="T15">Agreement</text:span><text:span text:style-name="T24"> </text:span><text:span text:style-name="T15">(where</text:span><text:span text:style-name="T19"> </text:span><text:span text:style-name="T15">the</text:span><text:span text:style-name="T29"> </text:span><text:span text:style-name="T15">word</text:span><text:span text:style-name="T28"> </text:span><text:span text:style-name="T15">“notify”</text:span><text:span text:style-name="T24"> </text:span><text:span text:style-name="T15">is</text:span><text:span text:style-name="T26"> </text:span><text:span text:style-name="T15">used it means “to give notice”), it shall be considered to have been validly given if in writing and sent by email</text:span><text:span text:style-name="T21"> </text:span><text:span text:style-name="T15">or</text:span><text:span text:style-name="T37"> </text:span><text:span text:style-name="T15">prepaid</text:span><text:span text:style-name="T35"> </text:span><text:span text:style-name="T15">first-class</text:span><text:span text:style-name="T35"> </text:span><text:span text:style-name="T15">or</text:span><text:span text:style-name="T36"> </text:span><text:span text:style-name="T15">airmail</text:span><text:span text:style-name="T16"> </text:span><text:span text:style-name="T15">post</text:span><text:span text:style-name="T34"> </text:span><text:span text:style-name="T15">to</text:span><text:span text:style-name="T37"> </text:span><text:span text:style-name="T15">the</text:span><text:span text:style-name="T34"> </text:span><text:span text:style-name="T15">correct</text:span><text:span text:style-name="T16"> </text:span><text:span text:style-name="T15">email</text:span><text:span text:style-name="T35"> </text:span><text:span text:style-name="T15">address</text:span><text:span text:style-name="T35"> </text:span><text:span text:style-name="T15">or</text:span><text:span text:style-name="T34"> </text:span><text:span text:style-name="T15">postal</text:span><text:span text:style-name="T37"> </text:span><text:span text:style-name="T15">address</text:span><text:span text:style-name="T37"> </text:span><text:span text:style-name="T15">of</text:span><text:span text:style-name="T37"> </text:span><text:span text:style-name="T15">the</text:span><text:span text:style-name="T34"> </text:span><text:span text:style-name="T15">relevant party as contained on the quotation or prior correspondence, or subsequently notified to the other party. Where sent by email, the notice is deemed to have arrived immediately it was sent (unless within 24 hours the sender has been sent an email saying that the notice has not been delivered). If sent by post, the notice is deemed to have arrived on the third working day after the day on which it was sent (if sent to an address within the UK), the fifth working day (if sent to an address within the EEA) or on the seventh working day (anywhere else in the world) (unless in each case within that period it was returned as</text:span><text:span text:style-name="T25"> </text:span><text:span text:style-name="T15">undelivered).</text:span></text:p>
            </text:list-item>
          </text:list>
        </text:list-item>
        <text:list-item>
          <text:p text:style-name="P116"><text:span text:style-name="T15">Confidentiality and</text:span><text:span text:style-name="T19"> </text:span><text:span text:style-name="T15">Poaching</text:span></text:p>
          <text:list>
            <text:list-item>
              <text:p text:style-name="P117"><text:span text:style-name="T15">We</text:span><text:span text:style-name="T37"> </text:span><text:span text:style-name="T15">may</text:span><text:span text:style-name="T37"> </text:span><text:span text:style-name="T15">have</text:span><text:span text:style-name="T29"> </text:span><text:span text:style-name="T15">given</text:span><text:span text:style-name="T36"> </text:span><text:span text:style-name="T15">You,</text:span><text:span text:style-name="T29"> </text:span><text:span text:style-name="T15">and</text:span><text:span text:style-name="T35"> </text:span><text:span text:style-name="T15">may</text:span><text:span text:style-name="T29"> </text:span><text:span text:style-name="T15">give</text:span><text:span text:style-name="T37"> </text:span><text:span text:style-name="T15">You</text:span><text:span text:style-name="T36"> </text:span><text:span text:style-name="T15">in</text:span><text:span text:style-name="T16"> </text:span><text:span text:style-name="T15">the</text:span><text:span text:style-name="T34"> </text:span><text:span text:style-name="T15">future,</text:span><text:span text:style-name="T16"> </text:span><text:span text:style-name="T15">confidential</text:span><text:span text:style-name="T36"> </text:span><text:span text:style-name="T15">information</text:span><text:span text:style-name="T16"> </text:span><text:span text:style-name="T15">(which</text:span><text:span text:style-name="T16"> </text:span><text:span text:style-name="T15">includes but is not limited to information relating to our products, planned products and details </text:span><text:span text:style-name="T44">of </text:span><text:span text:style-name="T15">our marketing,</text:span><text:span text:style-name="T19"> </text:span><text:span text:style-name="T15">support</text:span><text:span text:style-name="T24"> </text:span><text:span text:style-name="T15">and</text:span><text:span text:style-name="T19"> </text:span><text:span text:style-name="T15">internal</text:span><text:span text:style-name="T19"> </text:span><text:span text:style-name="T15">structures</text:span><text:span text:style-name="T24"> </text:span><text:span text:style-name="T15">and</text:span><text:span text:style-name="T19"> </text:span><text:span text:style-name="T15">similar</text:span><text:span text:style-name="T26"> </text:span><text:span text:style-name="T15">information</text:span><text:span text:style-name="T24"> </text:span><text:span text:style-name="T15">relating</text:span><text:span text:style-name="T26"> </text:span><text:span text:style-name="T15">to</text:span><text:span text:style-name="T26"> </text:span><text:span text:style-name="T15">our</text:span><text:span text:style-name="T26"> </text:span><text:span text:style-name="T15">suppliers</text:span><text:span text:style-name="T26"> </text:span><text:span text:style-name="T15">or</text:span><text:span text:style-name="T26"> </text:span><text:span text:style-name="T15">related products). You agree that You will use confidential information solely for the purposes of this Agreement and for evaluating future products or services which are or may be supplied by Us, and that You shall not disclose, whether directly or indirectly, to any third party confidential information other than as required to carry out the purposes of this Agreement. Before You make any such </text:span><text:soft-page-break/><text:span text:style-name="T15">disclosure to a third party, You must obtain from them a duly binding agreement to maintain in confidence the information to be disclosed which is at least as effective as this obligation is on</text:span><text:span text:style-name="T46"> </text:span><text:span text:style-name="T15">You.</text:span></text:p>
            </text:list-item>
            <text:list-item>
              <text:p text:style-name="P118"><text:span text:style-name="T15">The clause above shall not prevent the disclosure or use by You of any</text:span><text:span text:style-name="T21"> </text:span><text:span text:style-name="T15">information:</text:span></text:p>
              <text:list>
                <text:list-item>
                  <text:p text:style-name="P119"><text:span text:style-name="T15">which is or hereafter, through no fault of your own or of those to whom You have entrusted it, becomes public</text:span><text:span text:style-name="T20"> </text:span><text:span text:style-name="T15">knowledge;</text:span></text:p>
                </text:list-item>
                <text:list-item>
                  <text:p text:style-name="P120"><text:span text:style-name="T15">or to the extent permitted by</text:span><text:span text:style-name="T17"> </text:span><text:span text:style-name="T15">law.</text:span></text:p>
                </text:list-item>
              </text:list>
            </text:list-item>
          </text:list>
        </text:list-item>
      </text:list>
      <text:list text:style-name="WWNum13">
        <text:list-item>
          <text:list>
            <text:list-item>
              <text:p text:style-name="P121"><text:span text:style-name="T15">We agree to be bound by the obligations contained in the above clauses 19.1 and 19.2 likewise in relation to any confidential information which You may give</text:span><text:span text:style-name="T51"> </text:span><text:span text:style-name="T15">Us.</text:span></text:p>
            </text:list-item>
            <text:list-item>
              <text:p text:style-name="P122"><text:span text:style-name="T15">You</text:span><text:span text:style-name="T19"> </text:span><text:span text:style-name="T15">agree</text:span><text:span text:style-name="T20"> </text:span><text:span text:style-name="T15">not</text:span><text:span text:style-name="T18"> </text:span><text:span text:style-name="T15">to</text:span><text:span text:style-name="T17"> </text:span><text:span text:style-name="T15">approach</text:span><text:span text:style-name="T18"> </text:span><text:span text:style-name="T15">or</text:span><text:span text:style-name="T18"> </text:span><text:span text:style-name="T15">engage</text:span><text:span text:style-name="T20"> </text:span><text:span text:style-name="T15">any</text:span><text:span text:style-name="T24"> </text:span><text:span text:style-name="T15">of</text:span><text:span text:style-name="T24"> </text:span><text:span text:style-name="T15">our</text:span><text:span text:style-name="T20"> </text:span><text:span text:style-name="T15">staff</text:span><text:span text:style-name="T18"> </text:span><text:span text:style-name="T15">(with</text:span><text:span text:style-name="T24"> </text:span><text:span text:style-name="T15">whom</text:span><text:span text:style-name="T17"> </text:span><text:span text:style-name="T15">You</text:span><text:span text:style-name="T19"> </text:span><text:span text:style-name="T15">have</text:span><text:span text:style-name="T19"> </text:span><text:span text:style-name="T15">had</text:span><text:span text:style-name="T19"> </text:span><text:span text:style-name="T15">contact)</text:span><text:span text:style-name="T20"> </text:span><text:span text:style-name="T15">directly or</text:span><text:span text:style-name="T26"> </text:span><text:span text:style-name="T15">indirectly</text:span><text:span text:style-name="T24"> </text:span><text:span text:style-name="T15">within</text:span><text:span text:style-name="T26"> </text:span><text:span text:style-name="T15">twelve</text:span><text:span text:style-name="T25"> </text:span><text:span text:style-name="T15">months</text:span><text:span text:style-name="T19"> </text:span><text:span text:style-name="T15">of</text:span><text:span text:style-name="T23"> </text:span><text:span text:style-name="T15">the</text:span><text:span text:style-name="T19"> </text:span><text:span text:style-name="T15">completion</text:span><text:span text:style-name="T26"> </text:span><text:span text:style-name="T15">or</text:span><text:span text:style-name="T24"> </text:span><text:span text:style-name="T15">termination</text:span><text:span text:style-name="T28"> </text:span><text:span text:style-name="T15">of</text:span><text:span text:style-name="T24"> </text:span><text:span text:style-name="T15">any</text:span><text:span text:style-name="T19"> </text:span><text:span text:style-name="T15">contract</text:span><text:span text:style-name="T24"> </text:span><text:span text:style-name="T15">between</text:span><text:span text:style-name="T25"> </text:span><text:span text:style-name="T15">You</text:span><text:span text:style-name="T26"> </text:span><text:span text:style-name="T15">and Us without our prior written consent for which You would be liable for an introduction fee which would be negotiated on a case by case basis, but would not exceed 35% of first year full time equivalent</text:span><text:span text:style-name="T20"> </text:span><text:span text:style-name="T15">salary.</text:span></text:p>
            </text:list-item>
            <text:list-item>
              <text:p text:style-name="P123"><text:span text:style-name="T15">You agree not to introduce any member of our staff to any other person with a view to them engaging</text:span><text:span text:style-name="T18"> </text:span><text:span text:style-name="T15">that</text:span><text:span text:style-name="T20"> </text:span><text:span text:style-name="T15">person</text:span><text:span text:style-name="T18"> </text:span><text:span text:style-name="T15">within</text:span><text:span text:style-name="T18"> </text:span><text:span text:style-name="T15">the</text:span><text:span text:style-name="T20"> </text:span><text:span text:style-name="T15">time</text:span><text:span text:style-name="T20"> </text:span><text:span text:style-name="T15">scale</text:span><text:span text:style-name="T20"> </text:span><text:span text:style-name="T15">set</text:span><text:span text:style-name="T20"> </text:span><text:span text:style-name="T15">out</text:span><text:span text:style-name="T20"> </text:span><text:span text:style-name="T15">above</text:span><text:span text:style-name="T17"> </text:span><text:span text:style-name="T15">without</text:span><text:span text:style-name="T20"> </text:span><text:span text:style-name="T15">the</text:span><text:span text:style-name="T20"> </text:span><text:span text:style-name="T15">same</text:span><text:span text:style-name="T19"> </text:span><text:span text:style-name="T15">written</text:span><text:span text:style-name="T20"> </text:span><text:span text:style-name="T15">permission</text:span><text:span text:style-name="T18"> </text:span><text:span text:style-name="T15">that</text:span><text:span text:style-name="T20"> </text:span><text:span text:style-name="T15">is required under</text:span><text:span text:style-name="T20"> </text:span><text:span text:style-name="T15">19.4.</text:span></text:p>
            </text:list-item>
          </text:list>
        </text:list-item>
      </text:list>
      <text:list xml:id="list135016362571050" text:continue-list="list2678025998" text:style-name="WWNum14">
        <text:list-item>
          <text:p text:style-name="P124"><text:span text:style-name="T15">Termination on</text:span><text:span text:style-name="T18"> </text:span><text:span text:style-name="T15">Insolvency</text:span></text:p>
          <text:list>
            <text:list-item>
              <text:p text:style-name="P125"><text:span text:style-name="T15">If, in our reasonable opinion, it appears that You will be unable to meet the payment Terms We have agreed We may terminate this agreement without notice immediately, in which case We shall no</text:span><text:span text:style-name="T19"> </text:span><text:span text:style-name="T15">longer</text:span><text:span text:style-name="T24"> </text:span><text:span text:style-name="T15">be</text:span><text:span text:style-name="T19"> </text:span><text:span text:style-name="T15">under</text:span><text:span text:style-name="T24"> </text:span><text:span text:style-name="T15">any</text:span><text:span text:style-name="T25"> </text:span><text:span text:style-name="T15">obligation</text:span><text:span text:style-name="T24"> </text:span><text:span text:style-name="T15">to</text:span><text:span text:style-name="T19"> </text:span><text:span text:style-name="T15">do</text:span><text:span text:style-name="T19"> </text:span><text:span text:style-name="T15">any</text:span><text:span text:style-name="T26"> </text:span><text:span text:style-name="T15">work</text:span><text:span text:style-name="T24"> </text:span><text:span text:style-name="T15">for</text:span><text:span text:style-name="T26"> </text:span><text:span text:style-name="T15">You</text:span><text:span text:style-name="T24"> </text:span><text:span text:style-name="T15">under</text:span><text:span text:style-name="T24"> </text:span><text:span text:style-name="T15">it,</text:span><text:span text:style-name="T24"> </text:span><text:span text:style-name="T15">and</text:span><text:span text:style-name="T24"> </text:span><text:span text:style-name="T15">You</text:span><text:span text:style-name="T26"> </text:span><text:span text:style-name="T15">shall</text:span><text:span text:style-name="T26"> </text:span><text:span text:style-name="T15">immediately</text:span><text:span text:style-name="T19"> </text:span><text:span text:style-name="T15">become liable</text:span><text:span text:style-name="T18"> </text:span><text:span text:style-name="T15">to</text:span><text:span text:style-name="T20"> </text:span><text:span text:style-name="T15">pay</text:span><text:span text:style-name="T19"> </text:span><text:span text:style-name="T15">Us</text:span><text:span text:style-name="T26"> </text:span><text:span text:style-name="T15">all</text:span><text:span text:style-name="T18"> </text:span><text:span text:style-name="T15">sums</text:span><text:span text:style-name="T26"> </text:span><text:span text:style-name="T15">which</text:span><text:span text:style-name="T18"> </text:span><text:span text:style-name="T15">You</text:span><text:span text:style-name="T26"> </text:span><text:span text:style-name="T15">owe</text:span><text:span text:style-name="T19"> </text:span><text:span text:style-name="T15">Us</text:span><text:span text:style-name="T26"> </text:span><text:span text:style-name="T15">(whether</text:span><text:span text:style-name="T24"> </text:span><text:span text:style-name="T15">or</text:span><text:span text:style-name="T18"> </text:span><text:span text:style-name="T15">not</text:span><text:span text:style-name="T19"> </text:span><text:span text:style-name="T15">under</text:span><text:span text:style-name="T24"> </text:span><text:span text:style-name="T15">this</text:span><text:span text:style-name="T24"> </text:span><text:span text:style-name="T15">Agreement</text:span><text:span text:style-name="T24"> </text:span><text:span text:style-name="T15">and</text:span><text:span text:style-name="T24"> </text:span><text:span text:style-name="T15">whether</text:span><text:span text:style-name="T23"> </text:span><text:span text:style-name="T15">or</text:span><text:span text:style-name="T20"> </text:span><text:span text:style-name="T15">not they have become due). In addition, You will be liable to pay Us a reasonable sum representing the work We have done up to the date of termination, which shall be calculated to include the loss of anticipated profit for the whole of the</text:span><text:span text:style-name="T20"> </text:span><text:span text:style-name="T15">contract.</text:span></text:p>
            </text:list-item>
            <text:list-item>
              <text:p text:style-name="P126"><text:span text:style-name="T15">For the avoidance of doubt, each of the following is a reasonable reason for termination under clause 20.1</text:span><text:span text:style-name="T20"> </text:span><text:span text:style-name="T15">above:</text:span></text:p>
              <text:list>
                <text:list-item>
                  <text:p text:style-name="P127"><text:span text:style-name="T15">the presentation of a bankruptcy or winding-up petition against</text:span><text:span text:style-name="T35"> </text:span><text:span text:style-name="T15">You;</text:span></text:p>
                </text:list-item>
                <text:list-item>
                  <text:p text:style-name="P128"><text:span text:style-name="T15">the appointment of a manager, receiver or administrator over all or any part of your</text:span><text:span text:style-name="T22"> </text:span><text:span text:style-name="T15">assets</text:span></text:p>
                </text:list-item>
                <text:list-item>
                  <text:p text:style-name="P129"><text:span text:style-name="T15">the</text:span><text:span text:style-name="T26"> </text:span><text:span text:style-name="T15">commencement</text:span><text:span text:style-name="T18"> </text:span><text:span text:style-name="T15">of</text:span><text:span text:style-name="T26"> </text:span><text:span text:style-name="T15">any</text:span><text:span text:style-name="T24"> </text:span><text:span text:style-name="T15">winding-up</text:span><text:span text:style-name="T19"> </text:span><text:span text:style-name="T15">process</text:span><text:span text:style-name="T20"> </text:span><text:span text:style-name="T15">(other</text:span><text:span text:style-name="T18"> </text:span><text:span text:style-name="T15">than</text:span><text:span text:style-name="T19"> </text:span><text:span text:style-name="T15">for</text:span><text:span text:style-name="T26"> </text:span><text:span text:style-name="T15">the</text:span><text:span text:style-name="T18"> </text:span><text:span text:style-name="T15">purposes</text:span><text:span text:style-name="T24"> </text:span><text:span text:style-name="T15">of</text:span><text:span text:style-name="T18"> </text:span><text:span text:style-name="T15">reconstruction or</text:span><text:span text:style-name="T17"> </text:span><text:span text:style-name="T15">amalgamation)</text:span></text:p>
                </text:list-item>
                <text:list-item>
                  <text:p text:style-name="P130"><text:span text:style-name="T15">the entry into or proposal of any form of arrangement or composition with your</text:span><text:span text:style-name="T50"> </text:span><text:span text:style-name="T15">creditors</text:span></text:p>
                </text:list-item>
              </text:list>
            </text:list-item>
          </text:list>
        </text:list-item>
      </text:list>
      <text:p text:style-name="P131"><text:span text:style-name="T15">20.2.5 continual failure to adhere to agreed payment terms</text:span></text:p>
      <text:p text:style-name="P132"><text:span text:style-name="T15">20.2.6. anything analogous to the above sub-sub-clauses in any jurisdiction.</text:span></text:p>
      <text:list text:style-name="WWNum12">
        <text:list-item>
          <text:list>
            <text:list-item>
              <text:p text:style-name="P133"><text:span text:style-name="T15">On termination of the</text:span><text:span text:style-name="T23"> </text:span><text:span text:style-name="T15">agreement:</text:span></text:p>
              <text:list>
                <text:list-item>
                  <text:p text:style-name="P134"><text:span text:style-name="T15">You shall immediately pay to Us all of Our outstanding unpaid invoices and interest and, in </text:span><text:soft-page-break/><text:span text:style-name="T15">respect of services and/or goods supplied but for which no invoice has been submitted, We shall submit an invoice, which shall be payable by You immediately on</text:span><text:span text:style-name="T37"> </text:span><text:span text:style-name="T15">receipt;</text:span></text:p>
                </text:list-item>
                <text:list-item>
                  <text:p text:style-name="P135"><text:span text:style-name="T15">You shall return all of the Our Materials and any deliverables or goods which have not been fully paid for. If You fail to do so, then We may enter the Your premises and take possession of them. Until they have been returned, You shall be solely responsible for their safe keeping and will not use them for any purpose not connected with this</text:span><text:span text:style-name="T23"> </text:span><text:span text:style-name="T15">agreement.</text:span></text:p>
                </text:list-item>
                <text:list-item>
                  <text:p text:style-name="P136"><text:span text:style-name="T15">Termination or expiry of the agreement shall not affect any rights, remedies, obligations and liabilities of the parties that have accrued up to the date of termination or expiry, including the right to claim damages in respect of any breach of the Contract which existed at or before the date of termination or</text:span><text:span text:style-name="T24"> </text:span><text:span text:style-name="T15">expiry.</text:span></text:p>
                </text:list-item>
                <text:list-item>
                  <text:p text:style-name="P137"><text:span text:style-name="T15">Any</text:span><text:span text:style-name="T24"> </text:span><text:span text:style-name="T15">provision</text:span><text:span text:style-name="T28"> </text:span><text:span text:style-name="T15">of</text:span><text:span text:style-name="T25"> </text:span><text:span text:style-name="T15">the</text:span><text:span text:style-name="T23"> </text:span><text:span text:style-name="T15">agreement</text:span><text:span text:style-name="T24"> </text:span><text:span text:style-name="T15">that</text:span><text:span text:style-name="T26"> </text:span><text:span text:style-name="T15">expressly</text:span><text:span text:style-name="T24"> </text:span><text:span text:style-name="T15">or</text:span><text:span text:style-name="T26"> </text:span><text:span text:style-name="T15">by</text:span><text:span text:style-name="T26"> </text:span><text:span text:style-name="T15">implication</text:span><text:span text:style-name="T26"> </text:span><text:span text:style-name="T15">is</text:span><text:span text:style-name="T25"> </text:span><text:span text:style-name="T15">intended</text:span><text:span text:style-name="T23"> </text:span><text:span text:style-name="T15">to</text:span><text:span text:style-name="T19"> </text:span><text:span text:style-name="T15">have</text:span><text:span text:style-name="T23"> </text:span><text:span text:style-name="T15">effect</text:span><text:span text:style-name="T24"> </text:span><text:span text:style-name="T15">after termination or expiry shall continue in full force and</text:span><text:span text:style-name="T29"> </text:span><text:span text:style-name="T15">effect.</text:span></text:p>
                </text:list-item>
              </text:list>
            </text:list-item>
          </text:list>
        </text:list-item>
      </text:list>
      <text:list text:continue-list="list135016362571050" text:style-name="WWNum14">
        <text:list-item>
          <text:p text:style-name="P124"><text:span text:style-name="T15">Law</text:span></text:p>
          <text:list>
            <text:list-item>
              <text:p text:style-name="P138"><text:span text:style-name="T15">This agreement is subject in all respects to English</text:span><text:span text:style-name="T23"> </text:span><text:span text:style-name="T15">Law.</text:span></text:p>
            </text:list-item>
          </text:list>
        </text:list-item>
        <text:list-item>
          <text:p text:style-name="P139"><text:span text:style-name="T15">Waiver</text:span></text:p>
          <text:list>
            <text:list-item>
              <text:p text:style-name="P140"><text:span text:style-name="T15">If We fail to rely on our strict legal rights under this Agreement that shall not prevent Us from relying on those rights at any time in the</text:span><text:span text:style-name="T29"> </text:span><text:span text:style-name="T15">future.</text:span></text:p>
            </text:list-item>
          </text:list>
        </text:list-item>
        <text:list-item>
          <text:p text:style-name="P141"><text:span text:style-name="T15">Disputes</text:span></text:p>
          <text:list>
            <text:list-item>
              <text:p text:style-name="P142"><text:span text:style-name="T15">If any dispute or grievance arises between Us out of this Agreement, before taking any further action, We each agree that it will be discussed by staff members of each of Us who are most closely involved with the running of the contract. If that does not produce a resolution, the problem will be escalated</text:span><text:span text:style-name="T18"> </text:span><text:span text:style-name="T15">to</text:span><text:span text:style-name="T18"> </text:span><text:span text:style-name="T15">the</text:span><text:span text:style-name="T18"> </text:span><text:span text:style-name="T15">respective</text:span><text:span text:style-name="T19"> </text:span><text:span text:style-name="T15">seniors</text:span><text:span text:style-name="T26"> </text:span><text:span text:style-name="T15">of</text:span><text:span text:style-name="T20"> </text:span><text:span text:style-name="T15">each</text:span><text:span text:style-name="T18"> </text:span><text:span text:style-name="T15">staff</text:span><text:span text:style-name="T26"> </text:span><text:span text:style-name="T15">member</text:span><text:span text:style-name="T20"> </text:span><text:span text:style-name="T15">respectively,</text:span><text:span text:style-name="T18"> </text:span><text:span text:style-name="T15">until</text:span><text:span text:style-name="T18"> </text:span><text:span text:style-name="T15">the</text:span><text:span text:style-name="T18"> </text:span><text:span text:style-name="T15">problem</text:span><text:span text:style-name="T17"> </text:span><text:span text:style-name="T15">is</text:span><text:span text:style-name="T18"> </text:span><text:span text:style-name="T15">dealt</text:span><text:span text:style-name="T19"> </text:span><text:span text:style-name="T15">with. Only if the ultimate authorised representative of each party cannot reach agreement on the dispute will the matter be taken to the next stage as set out</text:span><text:span text:style-name="T35"> </text:span><text:span text:style-name="T15">below.</text:span></text:p>
            </text:list-item>
            <text:list-item>
              <text:p text:style-name="P143"><text:span text:style-name="T15">Should the escalation mechanism set out in 23.1 above fail to be effective, before taking any other action We each agree to submit in good faith to a mediation procedure a neutral third</text:span><text:span text:style-name="T52"> </text:span><text:span text:style-name="T15">party.</text:span></text:p>
            </text:list-item>
          </text:list>
        </text:list-item>
        <text:list-item>
          <text:p text:style-name="P144"><text:span text:style-name="T15">Data</text:span><text:span text:style-name="T18"> </text:span><text:span text:style-name="T15">Protection</text:span></text:p>
        </text:list-item>
      </text:list>
      <text:list text:style-name="WWNum11">
        <text:list-item>
          <text:list>
            <text:list-item>
              <text:p text:style-name="P145"><text:span text:style-name="T15">Both parties will comply with all applicable requirements of the Data Protection Legislation. This Clause 24 is in addition to, and does not relieve, remove or replace, a party's obligations or rights under the Data Protection</text:span><text:span text:style-name="T23"> </text:span><text:span text:style-name="T15">Legislation.</text:span></text:p>
            </text:list-item>
            <text:list-item>
              <text:p text:style-name="P146"><text:span text:style-name="T15">The parties acknowledge that for the purposes of the Data Protection Legislation and in respect of</text:span><text:span text:style-name="T25"> </text:span><text:span text:style-name="T15">personal</text:span><text:span text:style-name="T25"> </text:span><text:span text:style-name="T15">data</text:span><text:span text:style-name="T24"> </text:span><text:span text:style-name="T15">controlled</text:span><text:span text:style-name="T28"> </text:span><text:span text:style-name="T15">by</text:span><text:span text:style-name="T24"> </text:span><text:span text:style-name="T15">You</text:span><text:span text:style-name="T25"> </text:span><text:span text:style-name="T15">and</text:span><text:span text:style-name="T26"> </text:span><text:span text:style-name="T15">processed</text:span><text:span text:style-name="T25"> </text:span><text:span text:style-name="T15">by</text:span><text:span text:style-name="T24"> </text:span><text:span text:style-name="T15">Us</text:span><text:span text:style-name="T25"> </text:span><text:span text:style-name="T15">(including</text:span><text:span text:style-name="T26"> </text:span><text:span text:style-name="T15">our</text:span><text:span text:style-name="T28"> </text:span><text:span text:style-name="T15">staff</text:span><text:span text:style-name="T26"> </text:span><text:span text:style-name="T15">and</text:span><text:span text:style-name="T29"> </text:span><text:span text:style-name="T15">subcontractors)</text:span><text:span text:style-name="T24"> </text:span><text:span text:style-name="T15">in</text:span><text:span text:style-name="T23"> </text:span><text:span text:style-name="T15">the course providing goods or services, You are the controller and We are the</text:span><text:span text:style-name="T29"> </text:span><text:span text:style-name="T15">processor.</text:span></text:p>
            </text:list-item>
            <text:list-item>
              <text:p text:style-name="P147"><text:span text:style-name="T15">Without prejudice to the generality of Clause 24.1, You will ensure that it has all necessary appropriate lawful grounds and, where required, consents and notices in place to enable lawful transfer of the personal data to the Supplier for the duration and purposes of the</text:span><text:span text:style-name="T36"> </text:span><text:span text:style-name="T15">agreement.</text:span></text:p>
            </text:list-item>
          </text:list>
        </text:list-item>
      </text:list>
      <text:p text:style-name="P148" loext:marker-style-name="T15"><text:soft-page-break/></text:p>
      <text:p text:style-name="P149"><text:span text:style-name="T15">24.4 Without prejudice to the generality of Clause 24.1, We shall, in relation to any personal data processed in connection with the performance by Us of our obligations under the</text:span><text:span text:style-name="T40"> </text:span><text:span text:style-name="T15">agreement:</text:span></text:p>
      <text:p text:style-name="P150"><text:span text:style-name="T15">24.4.1 process that personal data only on Your documented written instructions unless We are is required legally to otherwise process that personal</text:span><text:span text:style-name="T25"> </text:span><text:span text:style-name="T15">data;</text:span></text:p>
      <text:p text:style-name="P151"><text:span text:style-name="T15">24.4.2 ensure that We have in place appropriate technical and organisational measures, reviewed and approved by You, to protect against unauthorised or unlawful processing of personal data and against accidental loss or destruction of, or damage to, personal data, appropriate to the harm that might result from the unauthorised or unlawful processing or accidental loss, destruction or damage and the nature of the data to be protected, having regard to the state of technological development and the cost of implementing any measures (those measures may include, where appropriate, pseudonymising and encrypting personal data, ensuring confidentiality, integrity, availability and resilience of its systems and services, ensuring that availability of and access to personal data can be restored</text:span><text:span text:style-name="T23"> </text:span><text:span text:style-name="T15">in</text:span><text:span text:style-name="T23"> </text:span><text:span text:style-name="T15">a</text:span><text:span text:style-name="T25"> </text:span><text:span text:style-name="T15">timely</text:span><text:span text:style-name="T28"> </text:span><text:span text:style-name="T15">manner</text:span><text:span text:style-name="T25"> </text:span><text:span text:style-name="T15">after</text:span><text:span text:style-name="T25"> </text:span><text:span text:style-name="T15">an</text:span><text:span text:style-name="T23"> </text:span><text:span text:style-name="T15">incident,</text:span><text:span text:style-name="T25"> </text:span><text:span text:style-name="T15">and</text:span><text:span text:style-name="T23"> </text:span><text:span text:style-name="T15">regularly</text:span><text:span text:style-name="T25"> </text:span><text:span text:style-name="T15">assessing</text:span><text:span text:style-name="T28"> </text:span><text:span text:style-name="T15">and</text:span><text:span text:style-name="T23"> </text:span><text:span text:style-name="T15">evaluating</text:span><text:span text:style-name="T23"> </text:span><text:span text:style-name="T15">the</text:span><text:span text:style-name="T25"> </text:span><text:span text:style-name="T15">effectiveness of the technical and organisational measures adopted by</text:span><text:span text:style-name="T36"> </text:span><text:span text:style-name="T15">it);</text:span></text:p>
      <text:p text:style-name="P152"><text:span text:style-name="T15">24.4.3 ensure that all of Our staff and subcontractors who have access to and/or process personal data are obliged to keep the personal data confidential;</text:span><text:span text:style-name="T25"> </text:span><text:span text:style-name="T15">and</text:span></text:p>
      <text:p text:style-name="P153" loext:marker-style-name="T15"/>
      <text:p text:style-name="P154"><text:span text:style-name="T15">24.4.4 not</text:span><text:span text:style-name="T36"> </text:span><text:span text:style-name="T15">transfer</text:span><text:span text:style-name="T29"> </text:span><text:span text:style-name="T15">any</text:span><text:span text:style-name="T29"> </text:span><text:span text:style-name="T15">personal</text:span><text:span text:style-name="T16"> </text:span><text:span text:style-name="T15">data</text:span><text:span text:style-name="T34"> </text:span><text:span text:style-name="T15">outside</text:span><text:span text:style-name="T34"> </text:span><text:span text:style-name="T15">of</text:span><text:span text:style-name="T37"> </text:span><text:span text:style-name="T15">the</text:span><text:span text:style-name="T37"> </text:span><text:span text:style-name="T15">European</text:span><text:span text:style-name="T36"> </text:span><text:span text:style-name="T15">Economic</text:span><text:span text:style-name="T36"> </text:span><text:span text:style-name="T15">Area</text:span><text:span text:style-name="T37"> </text:span><text:span text:style-name="T15">unless</text:span><text:span text:style-name="T29"> </text:span><text:span text:style-name="T15">Your</text:span><text:span text:style-name="T16"> </text:span><text:span text:style-name="T15">prior</text:span><text:span text:style-name="T36"> </text:span><text:span text:style-name="T15">written consent has been</text:span><text:span text:style-name="T18"> </text:span><text:span text:style-name="T15">obtained.</text:span></text:p>
      <text:p text:style-name="P155" loext:marker-style-name="T15"/>
      <text:p text:style-name="P156"><text:span text:style-name="T15">24.4.5 assist You, at Your cost, in responding to any request from a data subject and in ensuring compliance with its obligations under the Data Protection Legislation with respect to security, breach notifications, impact assessments and consultations with supervisory authorities or</text:span><text:span text:style-name="T34"> </text:span><text:span text:style-name="T15">regulators;</text:span></text:p>
      <text:p text:style-name="P157"><text:span text:style-name="T15">24.4.6 notify You without undue delay on becoming aware of a personal data</text:span><text:span text:style-name="T37"> </text:span><text:span text:style-name="T15">breach;</text:span></text:p>
      <text:p text:style-name="P158"><text:span text:style-name="T15">24.4.7 at Your written direction, delete or return personal data and copies thereof to You on termination of the agreement unless required by law to store the personal</text:span><text:span text:style-name="T28"> </text:span><text:span text:style-name="T15">data;</text:span></text:p>
      <text:p text:style-name="P159"><text:span text:style-name="T15">24.5 You consent to Us appointing [THIRD-PARTY PROCESSOR] as a third-party processor of Personal Data under the agreement. We confirm that We have entered or (as the case may be) will enter with the third-party processor into a written agreement substantially on that third party's standard terms of business OR incorporating terms which are substantially similar to those set out in this Clause 11 and</text:span><text:span text:style-name="T24"> </text:span><text:span text:style-name="T15">in</text:span><text:span text:style-name="T26"> </text:span><text:span text:style-name="T15">either</text:span><text:span text:style-name="T24"> </text:span><text:span text:style-name="T15">case</text:span><text:span text:style-name="T26"> </text:span><text:span text:style-name="T15">which</text:span><text:span text:style-name="T25"> </text:span><text:span text:style-name="T15">We</text:span><text:span text:style-name="T19"> </text:span><text:span text:style-name="T15">confirm</text:span><text:span text:style-name="T18"> </text:span><text:span text:style-name="T15">reflects</text:span><text:span text:style-name="T24"> </text:span><text:span text:style-name="T15">and</text:span><text:span text:style-name="T24"> </text:span><text:span text:style-name="T15">will</text:span><text:span text:style-name="T23"> </text:span><text:span text:style-name="T15">continue</text:span><text:span text:style-name="T19"> </text:span><text:span text:style-name="T15">to</text:span><text:span text:style-name="T18"> </text:span><text:span text:style-name="T15">reflect</text:span><text:span text:style-name="T19"> </text:span><text:span text:style-name="T15">the</text:span><text:span text:style-name="T24"> </text:span><text:span text:style-name="T15">requirements</text:span><text:span text:style-name="T19"> </text:span><text:span text:style-name="T15">of</text:span><text:span text:style-name="T25"> </text:span><text:span text:style-name="T15">the</text:span><text:span text:style-name="T25"> </text:span><text:span text:style-name="T15">Data Protection Legislation. As between You and Us, We will remain fully liable for all acts or omissions of any third party processor appointed by Us pursuant to this Clause</text:span><text:span text:style-name="T29"> </text:span><text:span text:style-name="T15">11.</text:span></text:p>
      <text:p text:style-name="P160" loext:marker-style-name="T15"/>
      <text:p text:style-name="P161"><text:span text:style-name="T15">24.6 Either party may, at any time on not less than 30 days' notice, revise this Clause 11 by replacing it with any applicable controller to processor standard clauses or similar terms forming part </text:span><text:span text:style-name="T44">of </text:span><text:span text:style-name="T15">an applicable certification scheme (which shall apply when replaced by attachment to the</text:span><text:span text:style-name="T51"> </text:span><text:span text:style-name="T15">Contract).</text:span></text:p>
      <text:p text:style-name="P162" loext:marker-style-name="T6"><text:bookmark text:name="_TOC_250002"/><text:span text:style-name="T7">Standard Terms for the Supply and Licensing of Software</text:span><text:span text:style-name="T7"/></text:p>
      <text:p text:style-name="P7" loext:marker-style-name="T6"><text:span text:style-name="T7">These Terms are supplemental to the General Terms and Conditions of Software, and Consultancy</text:span><text:span text:style-name="T7"/></text:p>
      <text:p text:style-name="P163" loext:marker-style-name="T6"><text:span text:style-name="T7">Supply (the “General Terms”)</text:span><text:span text:style-name="T7"/></text:p>
      <text:list text:style-name="WWNum9">
        <text:list-item>
          <text:p text:style-name="P164"><text:span text:style-name="T15">Agreement to Supply</text:span></text:p>
          <text:list>
            <text:list-item>
              <text:p text:style-name="P165"><text:span text:style-name="T15">We agree to supply the Software referred to in the quotation subject to the General Terms and these Standard Terms and conditions at the price set out in it (“supply” in this Agreement means “license and (if appropriate) provide with</text:span><text:span text:style-name="T24"> </text:span><text:span text:style-name="T15">media”).</text:span></text:p>
            </text:list-item>
            <text:list-item>
              <text:p text:style-name="P166"><text:span text:style-name="T15">Nothing in this Agreement is intended to pass the title in any copyright or other intellectual property to You, and any right which You gain to use intellectual property is obtained solely under licence as more particularly set out in the rest of this</text:span><text:span text:style-name="T29"> </text:span><text:span text:style-name="T15">Agreement).</text:span></text:p>
            </text:list-item>
          </text:list>
        </text:list-item>
        <text:list-item>
          <text:p text:style-name="P167"><text:span text:style-name="T15">Payment of Licence</text:span><text:span text:style-name="T19"> </text:span><text:span text:style-name="T15">Fee</text:span></text:p>
          <text:list>
            <text:list-item>
              <text:p text:style-name="P168"><text:span text:style-name="T15">You</text:span><text:span text:style-name="T16"> </text:span><text:span text:style-name="T15">agree</text:span><text:span text:style-name="T28"> </text:span><text:span text:style-name="T15">to</text:span><text:span text:style-name="T23"> </text:span><text:span text:style-name="T15">pay</text:span><text:span text:style-name="T28"> </text:span><text:span text:style-name="T15">the</text:span><text:span text:style-name="T28"> </text:span><text:span text:style-name="T15">licence</text:span><text:span text:style-name="T29"> </text:span><text:span text:style-name="T15">fee</text:span><text:span text:style-name="T28"> </text:span><text:span text:style-name="T15">as</text:span><text:span text:style-name="T29"> </text:span><text:span text:style-name="T15">set</text:span><text:span text:style-name="T16"> </text:span><text:span text:style-name="T15">out</text:span><text:span text:style-name="T28"> </text:span><text:span text:style-name="T15">in</text:span><text:span text:style-name="T29"> </text:span><text:span text:style-name="T15">the</text:span><text:span text:style-name="T29"> </text:span><text:span text:style-name="T15">quotation</text:span><text:span text:style-name="T29"> </text:span><text:span text:style-name="T15">in</text:span><text:span text:style-name="T29"> </text:span><text:span text:style-name="T15">accordance</text:span><text:span text:style-name="T28"> </text:span><text:span text:style-name="T15">with</text:span><text:span text:style-name="T29"> </text:span><text:span text:style-name="T15">the</text:span><text:span text:style-name="T28"> </text:span><text:span text:style-name="T15">payment</text:span><text:span text:style-name="T29"> </text:span><text:span text:style-name="T15">Terms set out on the</text:span><text:span text:style-name="T25"> </text:span><text:span text:style-name="T15">quotation.</text:span></text:p>
            </text:list-item>
            <text:list-item>
              <text:p text:style-name="P169"><text:span text:style-name="T15">If the licence fee is a periodic licence fee, You agree to pay each periodic fee promptly in accordance with the Terms of payment set out on the Contract Quotation Sheet. If it states in the quotation sheet that You are to pay by direct debit, You authorise Us to deduct relevant payments from the appropriate bank</text:span><text:span text:style-name="T26"> </text:span><text:span text:style-name="T15">account.</text:span></text:p>
            </text:list-item>
            <text:list-item>
              <text:p text:style-name="P170"><text:span text:style-name="T15">If You fail to pay any periodic fee due, You are warned that your licence to use the software is terminated</text:span><text:span text:style-name="T16"> </text:span><text:span text:style-name="T15">and</text:span><text:span text:style-name="T35"> </text:span><text:span text:style-name="T15">that</text:span><text:span text:style-name="T28"> </text:span><text:span text:style-name="T15">there</text:span><text:span text:style-name="T37"> </text:span><text:span text:style-name="T15">may</text:span><text:span text:style-name="T16"> </text:span><text:span text:style-name="T15">be</text:span><text:span text:style-name="T29"> </text:span><text:span text:style-name="T15">disabling</text:span><text:span text:style-name="T29"> </text:span><text:span text:style-name="T15">devices</text:span><text:span text:style-name="T29"> </text:span><text:span text:style-name="T15">in</text:span><text:span text:style-name="T35"> </text:span><text:span text:style-name="T15">the</text:span><text:span text:style-name="T28"> </text:span><text:span text:style-name="T15">software</text:span><text:span text:style-name="T36"> </text:span><text:span text:style-name="T15">which</text:span><text:span text:style-name="T29"> </text:span><text:span text:style-name="T15">prevent</text:span><text:span text:style-name="T37"> </text:span><text:span text:style-name="T15">its</text:span><text:span text:style-name="T28"> </text:span><text:span text:style-name="T15">further</text:span><text:span text:style-name="T29"> </text:span><text:span text:style-name="T15">use</text:span><text:span text:style-name="T37"> </text:span><text:span text:style-name="T15">while You remain</text:span><text:span text:style-name="T19"> </text:span><text:span text:style-name="T15">unlicensed.</text:span></text:p>
            </text:list-item>
          </text:list>
        </text:list-item>
        <text:list-item>
          <text:p text:style-name="P171"><text:span text:style-name="T15">Media</text:span><text:span text:style-name="T17"> </text:span><text:span text:style-name="T15">Warranty</text:span></text:p>
          <text:list>
            <text:list-item>
              <text:p text:style-name="P172"><text:span text:style-name="T15">Where We have supplied the software on magnetic or optical media, We warrant the media (as opposed to any programs or data which the media may contain) to be free from transcription errors or defects in manufacture for a period of [one year] from the date We supply it. During the warranty period,</text:span><text:span text:style-name="T29"> </text:span><text:span text:style-name="T15">We</text:span><text:span text:style-name="T29"> </text:span><text:span text:style-name="T15">will</text:span><text:span text:style-name="T28"> </text:span><text:span text:style-name="T15">repair</text:span><text:span text:style-name="T28"> </text:span><text:span text:style-name="T15">or</text:span><text:span text:style-name="T23"> </text:span><text:span text:style-name="T15">replace</text:span><text:span text:style-name="T23"> </text:span><text:span text:style-name="T15">(at</text:span><text:span text:style-name="T16"> </text:span><text:span text:style-name="T15">our</text:span><text:span text:style-name="T23"> </text:span><text:span text:style-name="T15">option)</text:span><text:span text:style-name="T29"> </text:span><text:span text:style-name="T15">the</text:span><text:span text:style-name="T28"> </text:span><text:span text:style-name="T15">media</text:span><text:span text:style-name="T23"> </text:span><text:span text:style-name="T15">with</text:span><text:span text:style-name="T16"> </text:span><text:span text:style-name="T15">media</text:span><text:span text:style-name="T25"> </text:span><text:span text:style-name="T15">not</text:span><text:span text:style-name="T25"> </text:span><text:span text:style-name="T15">containing</text:span><text:span text:style-name="T28"> </text:span><text:span text:style-name="T15">the</text:span><text:span text:style-name="T25"> </text:span><text:span text:style-name="T15">transcription error or defect, provided that You have not abused or altered it and You are </text:span><text:span text:style-name="T20">not </text:span><text:span text:style-name="T15">in breach of any of your</text:span><text:span text:style-name="T28"> </text:span><text:span text:style-name="T15">obligations</text:span><text:span text:style-name="T28"> </text:span><text:span text:style-name="T15">to</text:span><text:span text:style-name="T23"> </text:span><text:span text:style-name="T15">Us</text:span><text:span text:style-name="T28"> </text:span><text:span text:style-name="T15">or</text:span><text:span text:style-name="T28"> </text:span><text:span text:style-name="T15">to</text:span><text:span text:style-name="T16"> </text:span><text:span text:style-name="T15">any</text:span><text:span text:style-name="T28"> </text:span><text:span text:style-name="T15">licensor</text:span><text:span text:style-name="T37"> </text:span><text:span text:style-name="T15">of</text:span><text:span text:style-name="T28"> </text:span><text:span text:style-name="T15">the</text:span><text:span text:style-name="T28"> </text:span><text:span text:style-name="T15">software</text:span><text:span text:style-name="T28"> </text:span><text:span text:style-name="T15">or</text:span><text:span text:style-name="T28"> </text:span><text:span text:style-name="T15">data</text:span><text:span text:style-name="T28"> </text:span><text:span text:style-name="T15">contained</text:span><text:span text:style-name="T28"> </text:span><text:span text:style-name="T15">on</text:span><text:span text:style-name="T29"> </text:span><text:span text:style-name="T15">the</text:span><text:span text:style-name="T37"> </text:span><text:span text:style-name="T15">media.</text:span><text:span text:style-name="T29"> </text:span><text:span text:style-name="T15">This</text:span><text:span text:style-name="T28"> </text:span><text:span text:style-name="T15">warranty is in addition to any rights You may have by</text:span><text:span text:style-name="T36"> </text:span><text:span text:style-name="T15">law.</text:span></text:p>
            </text:list-item>
          </text:list>
        </text:list-item>
      </text:list>
      <text:p text:style-name="P173"><text:span text:style-name="T15">3.2</text:span><text:span text:style-name="T36"> </text:span><text:span text:style-name="T15">Except</text:span><text:span text:style-name="T29"> </text:span><text:span text:style-name="T15">as</text:span><text:span text:style-name="T36"> </text:span><text:span text:style-name="T15">provided</text:span><text:span text:style-name="T36"> </text:span><text:span text:style-name="T15">in</text:span><text:span text:style-name="T16"> </text:span><text:span text:style-name="T15">this</text:span><text:span text:style-name="T16"> </text:span><text:span text:style-name="T15">Clause</text:span><text:span text:style-name="T37"> </text:span><text:span text:style-name="T15">3,</text:span><text:span text:style-name="T35"> </text:span><text:span text:style-name="T15">We</text:span><text:span text:style-name="T29"> </text:span><text:span text:style-name="T15">shall</text:span><text:span text:style-name="T36"> </text:span><text:span text:style-name="T15">have</text:span><text:span text:style-name="T29"> </text:span><text:span text:style-name="T15">no</text:span><text:span text:style-name="T28"> </text:span><text:span text:style-name="T15">liability</text:span><text:span text:style-name="T29"> </text:span><text:span text:style-name="T15">to</text:span><text:span text:style-name="T36"> </text:span><text:span text:style-name="T15">You</text:span><text:span text:style-name="T16"> </text:span><text:span text:style-name="T15">in</text:span><text:span text:style-name="T16"> </text:span><text:span text:style-name="T15">respect</text:span><text:span text:style-name="T37"> </text:span><text:span text:style-name="T15">of</text:span><text:span text:style-name="T16"> </text:span><text:span text:style-name="T15">the</text:span><text:span text:style-name="T37"> </text:span><text:span text:style-name="T15">media's</text:span><text:span text:style-name="T36"> </text:span><text:span text:style-name="T15">failure to comply with the warranty set out in Clause</text:span><text:span text:style-name="T28"> </text:span><text:span text:style-name="T15">3.1.</text:span></text:p>
      <text:list text:continue-numbering="true" text:style-name="WWNum9">
        <text:list-item>
          <text:p text:style-name="P171"><text:span text:style-name="T15">Specification</text:span></text:p>
          <text:list>
            <text:list-item>
              <text:p text:style-name="P174"><text:span text:style-name="T15">Unless it states on the quotation that We specified the software We shall not be liable for the software’s fitness for any purpose or satisfactory quality. We warrant only that it complies with its description as set out in the</text:span><text:span text:style-name="T26"> </text:span><text:span text:style-name="T15">Quotation.</text:span></text:p>
            </text:list-item>
            <text:list-item>
              <text:p text:style-name="P175"><text:soft-page-break/><text:span text:style-name="T15">Where it states on the quotation that We specified the software We shall not be liable for any failure</text:span><text:span text:style-name="T53"> </text:span><text:span text:style-name="T15">of</text:span><text:span text:style-name="T53"> </text:span><text:span text:style-name="T15">the</text:span><text:span text:style-name="T54"> </text:span><text:span text:style-name="T15">software</text:span><text:span text:style-name="T55"> </text:span><text:span text:style-name="T15">except</text:span><text:span text:style-name="T54"> </text:span><text:span text:style-name="T15">as</text:span><text:span text:style-name="T53"> </text:span><text:span text:style-name="T15">otherwise</text:span><text:span text:style-name="T53"> </text:span><text:span text:style-name="T15">set</text:span><text:span text:style-name="T54"> </text:span><text:span text:style-name="T15">out</text:span><text:span text:style-name="T55"> </text:span><text:span text:style-name="T15">in</text:span><text:span text:style-name="T53"> </text:span><text:span text:style-name="T15">this</text:span><text:span text:style-name="T53"> </text:span><text:span text:style-name="T15">Agreement,</text:span><text:span text:style-name="T53"> </text:span><text:span text:style-name="T15">or</text:span><text:span text:style-name="T54"> </text:span><text:span text:style-name="T15">to</text:span><text:span text:style-name="T55"> </text:span><text:span text:style-name="T15">the</text:span><text:span text:style-name="T54"> </text:span><text:span text:style-name="T15">extent</text:span><text:span text:style-name="T53"> </text:span><text:span text:style-name="T15">that</text:span><text:span text:style-name="T56"> </text:span><text:span text:style-name="T15">no</text:span></text:p>
            </text:list-item>
          </text:list>
        </text:list-item>
      </text:list>
      <text:p text:style-name="P176"><text:span text:style-name="T15">reasonable computer professional in our position, and based on what You have told Us, and in the circumstances could have specified that software at the time We specified it.</text:span></text:p>
      <text:p text:style-name="P177"><text:span text:style-name="T15">4.3 Except as provided in this Clause 4, We shall have no liability to You in respect of the software's failure to comply with the warranty set out in Clause 4.1.5. Software Licensed By Us</text:span></text:p>
      <text:list text:style-name="WWNum8">
        <text:list-item>
          <text:list>
            <text:list-item>
              <text:p text:style-name="P178"><text:span text:style-name="T15">“Our</text:span><text:span text:style-name="T57"> </text:span><text:span text:style-name="T15">Software”</text:span><text:span text:style-name="T47"> </text:span><text:span text:style-name="T15">means</text:span><text:span text:style-name="T58"> </text:span><text:span text:style-name="T15">software</text:span><text:span text:style-name="T59"> </text:span><text:span text:style-name="T15">of</text:span><text:span text:style-name="T47"> </text:span><text:span text:style-name="T15">which</text:span><text:span text:style-name="T57"> </text:span><text:span text:style-name="T15">We</text:span><text:span text:style-name="T47"> </text:span><text:span text:style-name="T15">own</text:span><text:span text:style-name="T58"> </text:span><text:span text:style-name="T15">the</text:span><text:span text:style-name="T58"> </text:span><text:span text:style-name="T15">copyright,</text:span><text:span text:style-name="T48"> </text:span><text:span text:style-name="T15">or</text:span><text:span text:style-name="T59"> </text:span><text:span text:style-name="T15">to</text:span><text:span text:style-name="T57"> </text:span><text:span text:style-name="T15">which</text:span><text:span text:style-name="T57"> </text:span><text:span text:style-name="T15">We</text:span><text:span text:style-name="T47"> </text:span><text:span text:style-name="T15">have</text:span><text:span text:style-name="T48"> </text:span><text:span text:style-name="T15">been</text:span></text:p>
            </text:list-item>
          </text:list>
        </text:list-item>
      </text:list>
      <text:p text:style-name="P96"><text:span text:style-name="T15">granted a licence to sub- license.</text:span></text:p>
      <text:list text:continue-numbering="true" text:style-name="WWNum8">
        <text:list-item>
          <text:list>
            <text:list-item>
              <text:p text:style-name="P179"><text:span text:style-name="T15">Where We supply You with Our Software, it is on the following Terms:</text:span></text:p>
              <text:list>
                <text:list-item>
                  <text:p text:style-name="P180"><text:span text:style-name="T15">We supply it to You under the Terms of our standard software licence, (a copy of which is available on request) and which is incorporated in this</text:span><text:span text:style-name="T23"> </text:span><text:span text:style-name="T15">Agreement.</text:span></text:p>
                </text:list-item>
              </text:list>
            </text:list-item>
          </text:list>
        </text:list-item>
      </text:list>
      <text:p text:style-name="P181"><text:span text:style-name="T15">We</text:span><text:span text:style-name="T36"> </text:span><text:span text:style-name="T15">warrant</text:span><text:span text:style-name="T37"> </text:span><text:span text:style-name="T15">that</text:span><text:span text:style-name="T21"> </text:span><text:span text:style-name="T15">it</text:span><text:span text:style-name="T36"> </text:span><text:span text:style-name="T15">complies</text:span><text:span text:style-name="T35"> </text:span><text:span text:style-name="T15">substantially</text:span><text:span text:style-name="T34"> </text:span><text:span text:style-name="T15">with</text:span><text:span text:style-name="T36"> </text:span><text:span text:style-name="T15">its</text:span><text:span text:style-name="T35"> </text:span><text:span text:style-name="T15">description</text:span><text:span text:style-name="T35"> </text:span><text:span text:style-name="T15">and</text:span><text:span text:style-name="T34"> </text:span><text:span text:style-name="T15">functions</text:span><text:span text:style-name="T34"> </text:span><text:span text:style-name="T15">substantially</text:span><text:span text:style-name="T36"> </text:span><text:span text:style-name="T15">in</text:span><text:span text:style-name="T35"> </text:span><text:span text:style-name="T15">accordance with the documentation supplied with</text:span><text:span text:style-name="T23"> </text:span><text:span text:style-name="T15">it.</text:span></text:p>
      <text:list text:continue-numbering="true" text:style-name="WWNum8">
        <text:list-item>
          <text:list>
            <text:list-item>
              <text:p text:style-name="P182"><text:span text:style-name="T15">Where We supply Our Software You confirm that You have received adequate demonstration of the Software prior to entering into this</text:span><text:span text:style-name="T17"> </text:span><text:span text:style-name="T15">Agreement.</text:span></text:p>
            </text:list-item>
          </text:list>
        </text:list-item>
      </text:list>
      <text:list text:style-name="WWNum7">
        <text:list-item>
          <text:p text:style-name="P183"><text:span text:style-name="T15">Software Licensed by Third Parties</text:span></text:p>
          <text:list>
            <text:list-item>
              <text:p text:style-name="P184"><text:span text:style-name="T15">Where We supply software that is not our software, We have taken reasonable steps to ensure that it does not infringe the rights of third parties. We cannot be held responsible for any such infringement, save that if the infringement relates to the whole (as opposed to the part) of any software supplied under this agreement, We shall (at our</text:span><text:span text:style-name="T25"> </text:span><text:span text:style-name="T15">option):</text:span></text:p>
              <text:list>
                <text:list-item>
                  <text:p text:style-name="P185"><text:span text:style-name="T15">replace that software with non-infringing</text:span><text:span text:style-name="T24"> </text:span><text:span text:style-name="T15">software;</text:span></text:p>
                </text:list-item>
                <text:list-item>
                  <text:p text:style-name="P186"><text:span text:style-name="T15">obtain at no cost to You a valid licence to continue to use the software;</text:span><text:span text:style-name="T37"> </text:span><text:span text:style-name="T15">or</text:span></text:p>
                </text:list-item>
                <text:list-item>
                  <text:p text:style-name="P187"><text:span text:style-name="T15">refund the licence fee applicable to that</text:span><text:span text:style-name="T18"> </text:span><text:span text:style-name="T15">software.</text:span></text:p>
                </text:list-item>
              </text:list>
            </text:list-item>
            <text:list-item>
              <text:p text:style-name="P188"><text:span text:style-name="T15">In</text:span><text:span text:style-name="T19"> </text:span><text:span text:style-name="T15">any</text:span><text:span text:style-name="T19"> </text:span><text:span text:style-name="T15">of</text:span><text:span text:style-name="T20"> </text:span><text:span text:style-name="T15">those</text:span><text:span text:style-name="T24"> </text:span><text:span text:style-name="T15">cases,</text:span><text:span text:style-name="T24"> </text:span><text:span text:style-name="T15">We</text:span><text:span text:style-name="T20"> </text:span><text:span text:style-name="T15">shall</text:span><text:span text:style-name="T19"> </text:span><text:span text:style-name="T15">be</text:span><text:span text:style-name="T20"> </text:span><text:span text:style-name="T15">under</text:span><text:span text:style-name="T19"> </text:span><text:span text:style-name="T15">no</text:span><text:span text:style-name="T20"> </text:span><text:span text:style-name="T15">further</text:span><text:span text:style-name="T20"> </text:span><text:span text:style-name="T15">liability</text:span><text:span text:style-name="T19"> </text:span><text:span text:style-name="T15">to</text:span><text:span text:style-name="T20"> </text:span><text:span text:style-name="T15">You</text:span><text:span text:style-name="T19"> </text:span><text:span text:style-name="T15">in</text:span><text:span text:style-name="T18"> </text:span><text:span text:style-name="T15">respect</text:span><text:span text:style-name="T19"> </text:span><text:span text:style-name="T15">of</text:span><text:span text:style-name="T18"> </text:span><text:span text:style-name="T15">that</text:span><text:span text:style-name="T24"> </text:span><text:span text:style-name="T15">software.6.3. If We decide that it is not practical to obtain replacement software or a valid licence, this constitutes the “unusual circumstances” referred to in clause 10 of the General</text:span><text:span text:style-name="T37"> </text:span><text:span text:style-name="T15">Terms.</text:span></text:p>
            </text:list-item>
          </text:list>
        </text:list-item>
        <text:list-item>
          <text:p text:style-name="P189"><text:span text:style-name="T15">Configuration of</text:span><text:span text:style-name="T19"> </text:span><text:span text:style-name="T15">Software</text:span></text:p>
          <text:list>
            <text:list-item>
              <text:p text:style-name="P190"><text:span text:style-name="T15">You acknowledge that the configurations or arrangements of software or data which We have installed may be subject to copyright (and in the absence of our written permission) You are granted no licence to copy that configuration or arrangement onto any system other than the one on which We installed the</text:span><text:span text:style-name="T18"> </text:span><text:span text:style-name="T15">software.</text:span></text:p>
            </text:list-item>
          </text:list>
        </text:list-item>
        <text:list-item>
          <text:p text:style-name="P189"><text:span text:style-name="T15">Compliance with Instructions</text:span></text:p>
          <text:list>
            <text:list-item>
              <text:p text:style-name="P191"><text:soft-page-break/><text:span text:style-name="T15">You agree to comply with all reasonable instructions regarding the use of the software, and to provide adequate training to all operators of</text:span><text:span text:style-name="T36"> </text:span><text:span text:style-name="T15">it.</text:span></text:p>
            </text:list-item>
            <text:list-item>
              <text:p text:style-name="P192"><text:span text:style-name="T15">You will ensure that the system on which the software is</text:span><text:span text:style-name="T35"> </text:span><text:span text:style-name="T15">running</text:span></text:p>
              <text:list>
                <text:list-item>
                  <text:p text:style-name="P193"><text:span text:style-name="T15">is and continues to be well and adequately</text:span><text:span text:style-name="T24"> </text:span><text:span text:style-name="T15">maintained;</text:span></text:p>
                </text:list-item>
                <text:list-item>
                  <text:p text:style-name="P194"><text:span text:style-name="T15">is and continues to be contained in the hardware compatibility lists of all suppliers of software intended to be running on that system and in respect of that</text:span><text:span text:style-name="T37"> </text:span><text:span text:style-name="T15">software;</text:span></text:p>
                </text:list-item>
                <text:list-item>
                  <text:p text:style-name="P195"><text:span text:style-name="T15">is and continues to be within the hardware and performance specifications required by the suppliers of all software running on the</text:span><text:span text:style-name="T19"> </text:span><text:span text:style-name="T15">system,</text:span></text:p>
                </text:list-item>
                <text:list-item>
                  <text:p text:style-name="P196"><text:span text:style-name="T15">does not contain any extraneous programs, data or hardware which are not reasonably necessary for the use of the system for its intended</text:span><text:span text:style-name="T19"> </text:span><text:span text:style-name="T15">purpose.</text:span></text:p>
                </text:list-item>
              </text:list>
            </text:list-item>
            <text:list-item>
              <text:p text:style-name="P197"><text:span text:style-name="T15">You agree to install patches and upgrades to all software supplied under this agreement (or reasonably</text:span><text:span text:style-name="T26"> </text:span><text:span text:style-name="T15">necessary</text:span><text:span text:style-name="T26"> </text:span><text:span text:style-name="T15">for</text:span><text:span text:style-name="T23"> </text:span><text:span text:style-name="T15">the</text:span><text:span text:style-name="T26"> </text:span><text:span text:style-name="T15">functioning</text:span><text:span text:style-name="T26"> </text:span><text:span text:style-name="T15">of</text:span><text:span text:style-name="T28"> </text:span><text:span text:style-name="T15">software</text:span><text:span text:style-name="T25"> </text:span><text:span text:style-name="T15">supplied</text:span><text:span text:style-name="T25"> </text:span><text:span text:style-name="T15">under</text:span><text:span text:style-name="T24"> </text:span><text:span text:style-name="T15">this</text:span><text:span text:style-name="T28"> </text:span><text:span text:style-name="T15">agreement)</text:span><text:span text:style-name="T24"> </text:span><text:span text:style-name="T15">as</text:span><text:span text:style-name="T28"> </text:span><text:span text:style-name="T15">and</text:span><text:span text:style-name="T26"> </text:span><text:span text:style-name="T15">when</text:span><text:span text:style-name="T25"> </text:span><text:span text:style-name="T15">We notify You to do so. You are warned that there may be charges for these patches or</text:span><text:span text:style-name="T30"> </text:span><text:span text:style-name="T15">upgrades.</text:span></text:p>
            </text:list-item>
            <text:list-item>
              <text:p text:style-name="P198"><text:span text:style-name="T15">You agree to maintain a comprehensive log of all faults or problems encountered in running the software and agree to allow Us to see it on</text:span><text:span text:style-name="T29"> </text:span><text:span text:style-name="T15">request.</text:span></text:p>
            </text:list-item>
          </text:list>
        </text:list-item>
      </text:list>
      <text:p text:style-name="P199" loext:marker-style-name="T60"/>
      <text:p text:style-name="P200" loext:marker-style-name="T61"/>
      <text:h text:style-name="Heading_20_1" text:outline-level="1"><text:bookmark text:name="_TOC_250001"/><text:span text:style-name="T15">Standard Terms for the Supply of Consultancy</text:span></text:h>
      <text:p text:style-name="P201" loext:marker-style-name="T6"><text:span text:style-name="T7">These Terms are supplemental to the General Terms and Conditions of Software, IT Support and</text:span><text:span text:style-name="T7"/></text:p>
      <text:p text:style-name="P163" loext:marker-style-name="T6"><text:span text:style-name="T7">Consultancy Supply (the “General Terms”)</text:span><text:span text:style-name="T7"/></text:p>
      <text:list text:style-name="WWNum6">
        <text:list-item>
          <text:p text:style-name="P202"><text:span text:style-name="T15">Agreement to Supply</text:span></text:p>
          <text:list>
            <text:list-item>
              <text:p text:style-name="P203"><text:span text:style-name="T15">We</text:span><text:span text:style-name="T26"> </text:span><text:span text:style-name="T15">agree</text:span><text:span text:style-name="T23"> </text:span><text:span text:style-name="T15">to</text:span><text:span text:style-name="T26"> </text:span><text:span text:style-name="T15">provide</text:span><text:span text:style-name="T23"> </text:span><text:span text:style-name="T15">You</text:span><text:span text:style-name="T26"> </text:span><text:span text:style-name="T15">with</text:span><text:span text:style-name="T25"> </text:span><text:span text:style-name="T15">the</text:span><text:span text:style-name="T23"> </text:span><text:span text:style-name="T15">Consultancy</text:span><text:span text:style-name="T23"> </text:span><text:span text:style-name="T15">(“Consultancy”)</text:span><text:span text:style-name="T23"> </text:span><text:span text:style-name="T15">services</text:span><text:span text:style-name="T24"> </text:span><text:span text:style-name="T15">specified</text:span><text:span text:style-name="T25"> </text:span><text:span text:style-name="T15">in</text:span><text:span text:style-name="T25"> </text:span><text:span text:style-name="T15">the</text:span><text:span text:style-name="T28"> </text:span><text:span text:style-name="T15">quotation and subject to the General Terms and these Standard Terms at the price set out in it. The quotation will have appended to it a set out Terms of reference (or statement of works) which define the scope of the</text:span><text:span text:style-name="T18"> </text:span><text:span text:style-name="T15">Consultancy.</text:span></text:p>
            </text:list-item>
            <text:list-item>
              <text:p text:style-name="P204"><text:span text:style-name="T15">Where this Agreement refers to “our staff” that includes our employees and sub-contractors engaged by Us to perform the</text:span><text:span text:style-name="T17"> </text:span><text:span text:style-name="T15">Consultancy.</text:span></text:p>
            </text:list-item>
          </text:list>
        </text:list-item>
        <text:list-item>
          <text:p text:style-name="P205"><text:span text:style-name="T15">Standard of</text:span><text:span text:style-name="T20"> </text:span><text:span text:style-name="T15">Care</text:span></text:p>
        </text:list-item>
      </text:list>
      <text:p text:style-name="P206"><text:span text:style-name="T15">We</text:span><text:span text:style-name="T29"> </text:span><text:span text:style-name="T15">agree</text:span><text:span text:style-name="T29"> </text:span><text:span text:style-name="T15">to</text:span><text:span text:style-name="T28"> </text:span><text:span text:style-name="T15">perform</text:span><text:span text:style-name="T28"> </text:span><text:span text:style-name="T15">the</text:span><text:span text:style-name="T28"> </text:span><text:span text:style-name="T15">Consultancy</text:span><text:span text:style-name="T37"> </text:span><text:span text:style-name="T15">with</text:span><text:span text:style-name="T16"> </text:span><text:span text:style-name="T15">the</text:span><text:span text:style-name="T36"> </text:span><text:span text:style-name="T15">care</text:span><text:span text:style-name="T28"> </text:span><text:span text:style-name="T15">and</text:span><text:span text:style-name="T16"> </text:span><text:span text:style-name="T15">skill</text:span><text:span text:style-name="T16"> </text:span><text:span text:style-name="T15">to</text:span><text:span text:style-name="T28"> </text:span><text:span text:style-name="T15">be</text:span><text:span text:style-name="T16"> </text:span><text:span text:style-name="T15">expected</text:span><text:span text:style-name="T16"> </text:span><text:span text:style-name="T15">of</text:span><text:span text:style-name="T16"> </text:span><text:span text:style-name="T15">a</text:span><text:span text:style-name="T36"> </text:span><text:span text:style-name="T15">competent</text:span><text:span text:style-name="T16"> </text:span><text:span text:style-name="T15">consultant carrying out work of a nature similar to the Consultancy, and in all the circumstances surrounding it. The Consultancy shall be of satisfactory quality and fit for the purpose held out by Us to</text:span><text:span text:style-name="T40"> </text:span><text:span text:style-name="T15">You.</text:span></text:p>
      <text:p text:style-name="P207"><text:span text:style-name="T15">2.2.</text:span><text:span text:style-name="T19"> </text:span><text:span text:style-name="T15">Unless</text:span><text:span text:style-name="T18"> </text:span><text:span text:style-name="T15">it</text:span><text:span text:style-name="T24"> </text:span><text:span text:style-name="T15">explicitly</text:span><text:span text:style-name="T18"> </text:span><text:span text:style-name="T15">states</text:span><text:span text:style-name="T20"> </text:span><text:span text:style-name="T15">in</text:span><text:span text:style-name="T19"> </text:span><text:span text:style-name="T15">the</text:span><text:span text:style-name="T24"> </text:span><text:span text:style-name="T15">Terms</text:span><text:span text:style-name="T26"> </text:span><text:span text:style-name="T15">of</text:span><text:span text:style-name="T18"> </text:span><text:span text:style-name="T15">reference</text:span><text:span text:style-name="T20"> </text:span><text:span text:style-name="T15">(or</text:span><text:span text:style-name="T26"> </text:span><text:span text:style-name="T15">statement</text:span><text:span text:style-name="T24"> </text:span><text:span text:style-name="T15">of</text:span><text:span text:style-name="T24"> </text:span><text:span text:style-name="T15">works)</text:span><text:span text:style-name="T20"> </text:span><text:span text:style-name="T15">that</text:span><text:span text:style-name="T18"> </text:span><text:span text:style-name="T15">We</text:span><text:span text:style-name="T18"> </text:span><text:span text:style-name="T15">are</text:span><text:span text:style-name="T18"> </text:span><text:span text:style-name="T15">providing Consultancy service independently of any third party supplier, Consultancy may involve advising on solutions provided by suppliers with whom We have a relationship. In either case, We will, as far as reasonably practicable and lawful, take, into account your needs and requirements (as You have confirmed them to</text:span><text:span text:style-name="T17"> </text:span><text:span text:style-name="T15">Us).</text:span></text:p>
      <text:list xml:id="list135017439352695" text:continue-numbering="true" text:style-name="WWNum6">
        <text:list-item>
          <text:p text:style-name="P208"><text:span text:style-name="T15">Charges</text:span></text:p>
          <text:list>
            <text:list-item>
              <text:p text:style-name="P209"><text:span text:style-name="T15">Unless otherwise agreed in the relevant statement of works, our Consultancy charges do not include hotel accommodation or travel costs necessarily incurred by our staff whilst working on the Consultancy services. Such expenses will be charged to You (with the addition of VAT, if appropriate) at cost, which includes mileage charges at the rate of 45p per</text:span><text:span text:style-name="T28"> </text:span><text:span text:style-name="T15">mile.</text:span></text:p>
            </text:list-item>
            <text:list-item>
              <text:p text:style-name="P210"><text:span text:style-name="T15">Where the Consultancy includes training, that training is subject to our Standard Terms and Conditions for the Supply of Training as amended by the</text:span><text:span text:style-name="T28"> </text:span><text:span text:style-name="T15">quotation.</text:span></text:p>
            </text:list-item>
          </text:list>
        </text:list-item>
        <text:list-item>
          <text:p text:style-name="P208"><text:span text:style-name="T15">Additional</text:span><text:span text:style-name="T17"> </text:span><text:span text:style-name="T15">Services</text:span></text:p>
          <text:list>
            <text:list-item>
              <text:p text:style-name="P211"><text:span text:style-name="T15">We may be prepared to carry out additional out of scope Consultancy services for You but these will be charged at an hourly rate, or agreed total price, which will be specified by Us prior to carrying out</text:span><text:span text:style-name="T29"> </text:span><text:span text:style-name="T15">such</text:span><text:span text:style-name="T16"> </text:span><text:span text:style-name="T15">work.</text:span><text:span text:style-name="T48"> </text:span><text:span text:style-name="T15">We</text:span><text:span text:style-name="T28"> </text:span><text:span text:style-name="T15">shall</text:span><text:span text:style-name="T25"> </text:span><text:span text:style-name="T15">have</text:span><text:span text:style-name="T28"> </text:span><text:span text:style-name="T15">the</text:span><text:span text:style-name="T28"> </text:span><text:span text:style-name="T15">right</text:span><text:span text:style-name="T29"> </text:span><text:span text:style-name="T15">to</text:span><text:span text:style-name="T26"> </text:span><text:span text:style-name="T15">request</text:span><text:span text:style-name="T28"> </text:span><text:span text:style-name="T15">a</text:span><text:span text:style-name="T37"> </text:span><text:span text:style-name="T15">variation</text:span><text:span text:style-name="T29"> </text:span><text:span text:style-name="T15">to</text:span><text:span text:style-name="T16"> </text:span><text:span text:style-name="T15">the</text:span><text:span text:style-name="T28"> </text:span><text:span text:style-name="T15">statement</text:span><text:span text:style-name="T28"> </text:span><text:span text:style-name="T15">of</text:span><text:span text:style-name="T37"> </text:span><text:span text:style-name="T15">works</text:span><text:span text:style-name="T25"> </text:span><text:span text:style-name="T15">if</text:span><text:span text:style-name="T37"> </text:span><text:span text:style-name="T15">50%</text:span><text:span text:style-name="T29"> </text:span><text:span text:style-name="T15">or</text:span><text:span text:style-name="T37"> </text:span><text:span text:style-name="T15">more of our monthly charge for the Consultancy relates to out of scope</text:span><text:span text:style-name="T37"> </text:span><text:span text:style-name="T15">work.</text:span></text:p>
            </text:list-item>
          </text:list>
        </text:list-item>
        <text:list-item>
          <text:p text:style-name="P208"><text:span text:style-name="T15">Intellectual</text:span><text:span text:style-name="T19"> </text:span><text:span text:style-name="T15">Property</text:span></text:p>
          <text:list>
            <text:list-item>
              <text:p text:style-name="P212"><text:soft-page-break/><text:span text:style-name="T15">All Intellectual Property Rights in or arising out of or in connection with the Consultancy (other than Intellectual Property Rights in any materials provided by You) shall be owned by</text:span><text:span text:style-name="T36"> </text:span><text:span text:style-name="T15">Us.</text:span></text:p>
            </text:list-item>
          </text:list>
        </text:list-item>
      </text:list>
      <text:list text:style-name="WWNum5">
        <text:list-item>
          <text:list>
            <text:list-item>
              <text:p text:style-name="P213"><text:span text:style-name="T15">Where We create any Intellectual Property at your request or pursuant to the provisions of this agreement,</text:span><text:span text:style-name="T29"> </text:span><text:span text:style-name="T15">We</text:span><text:span text:style-name="T25"> </text:span><text:span text:style-name="T15">grant</text:span><text:span text:style-name="T25"> </text:span><text:span text:style-name="T15">You</text:span><text:span text:style-name="T28"> </text:span><text:span text:style-name="T15">non-exclusive,</text:span><text:span text:style-name="T25"> </text:span><text:span text:style-name="T15">royalty-free</text:span><text:span text:style-name="T25"> </text:span><text:span text:style-name="T15">licence</text:span><text:span text:style-name="T25"> </text:span><text:span text:style-name="T15">[during</text:span><text:span text:style-name="T28"> </text:span><text:span text:style-name="T15">the</text:span><text:span text:style-name="T23"> </text:span><text:span text:style-name="T15">term</text:span><text:span text:style-name="T28"> </text:span><text:span text:style-name="T15">of</text:span><text:span text:style-name="T25"> </text:span><text:span text:style-name="T15">the</text:span><text:span text:style-name="T25"> </text:span><text:span text:style-name="T15">Contract]</text:span><text:span text:style-name="T23"> </text:span><text:span text:style-name="T15">to</text:span><text:span text:style-name="T28"> </text:span><text:span text:style-name="T15">copy [and modify] the deliverables for the purpose of receiving and using the Consultancy and the deliverables in Your</text:span><text:span text:style-name="T20"> </text:span><text:span text:style-name="T15">business.</text:span></text:p>
            </text:list-item>
            <text:list-item>
              <text:p text:style-name="P214"><text:span text:style-name="T15">You shall not sub-license, assign or otherwise transfer the rights granted by Clause</text:span><text:span text:style-name="T34"> </text:span><text:span text:style-name="T15">5.2.</text:span></text:p>
            </text:list-item>
            <text:list-item>
              <text:p text:style-name="P215"><text:span text:style-name="T15">You grant Us a fully paid-up, non-exclusive, royalty-free non-transferable licence to copy and modify any materials provided by You to Us for the term of the Contract for the purpose of providing the Consultancy to</text:span><text:span text:style-name="T20"> </text:span><text:span text:style-name="T15">You.</text:span></text:p>
            </text:list-item>
          </text:list>
        </text:list-item>
      </text:list>
      <text:list text:style-name="WWNum4">
        <text:list-item>
          <text:list>
            <text:list-item>
              <text:p text:style-name="P216"><text:span text:style-name="T15">This agreement is not intended to transfer the title to any Intellectual Property Rights to You and your licence to use any Intellectual Property Rights as referred to in clause 5.2 above</text:span><text:span text:style-name="T39"> </text:span><text:span text:style-name="T15">is:</text:span></text:p>
              <text:list>
                <text:list-item>
                  <text:p text:style-name="P217"><text:span text:style-name="T15">Dependent</text:span><text:span text:style-name="T18"> </text:span><text:span text:style-name="T15">upon</text:span><text:span text:style-name="T19"> </text:span><text:span text:style-name="T15">You</text:span><text:span text:style-name="T26"> </text:span><text:span text:style-name="T15">having</text:span><text:span text:style-name="T19"> </text:span><text:span text:style-name="T15">paid</text:span><text:span text:style-name="T19"> </text:span><text:span text:style-name="T15">all</text:span><text:span text:style-name="T26"> </text:span><text:span text:style-name="T15">outstanding</text:span><text:span text:style-name="T19"> </text:span><text:span text:style-name="T15">sums</text:span><text:span text:style-name="T24"> </text:span><text:span text:style-name="T15">due</text:span><text:span text:style-name="T20"> </text:span><text:span text:style-name="T15">under</text:span><text:span text:style-name="T24"> </text:span><text:span text:style-name="T15">this</text:span><text:span text:style-name="T18"> </text:span><text:span text:style-name="T15">Agreement</text:span><text:span text:style-name="T24"> </text:span><text:span text:style-name="T15">or</text:span><text:span text:style-name="T24"> </text:span><text:span text:style-name="T15">otherwise;</text:span></text:p>
                </text:list-item>
                <text:list-item>
                  <text:p text:style-name="P218"><text:span text:style-name="T15">Dependent upon You accepting an obligation to reproduce faithfully our copyright symbol or legend on all copies of the intellectual property which You</text:span><text:span text:style-name="T34"> </text:span><text:span text:style-name="T15">make.</text:span></text:p>
                </text:list-item>
              </text:list>
            </text:list-item>
          </text:list>
        </text:list-item>
      </text:list>
      <text:list text:continue-list="list135017439352695" text:style-name="WWNum6">
        <text:list-item>
          <text:p text:style-name="P219"><text:span text:style-name="T15">Provision of</text:span><text:span text:style-name="T19"> </text:span><text:span text:style-name="T15">Assistance</text:span></text:p>
          <text:list>
            <text:list-item>
              <text:p text:style-name="P220"><text:span text:style-name="T15">You agree to provide Us with all reasonable assistance and facilities to enable Us to carry out the Consultancy,</text:span><text:span text:style-name="T17"> </text:span><text:span text:style-name="T15">including:</text:span></text:p>
              <text:list>
                <text:list-item>
                  <text:p text:style-name="P221"><text:span text:style-name="T15">(if the Consultancy is to take place on site) providing our staff with suitable office space and facilities;</text:span></text:p>
                </text:list-item>
                <text:list-item>
                  <text:p text:style-name="P222"><text:span text:style-name="T15">(if the Consultancy includes presentation), providing Us with a suitable room to perform the Consultancy, together with appropriate AV equipment and</text:span><text:span text:style-name="T25"> </text:span><text:span text:style-name="T15">refreshments.</text:span></text:p>
                </text:list-item>
                <text:list-item>
                  <text:p text:style-name="P223"><text:span text:style-name="T15">providing Us with access to the hardware, software and data necessary for Us to carry out the services;</text:span></text:p>
                </text:list-item>
                <text:list-item>
                  <text:p text:style-name="P224"><text:span text:style-name="T15">carrying out our reasonable instructions relating to the installation, running and testing of any software on your computer equipment. (note: it may be that the Consultancy work requires down- time on your equipment. If this is the case, unless We have priced for out-of-hours Consultancy, We shall expect You to schedule for reasonable amounts of down-time during working</text:span><text:span text:style-name="T29"> </text:span><text:span text:style-name="T15">hours);</text:span></text:p>
                </text:list-item>
                <text:list-item>
                  <text:p text:style-name="P225"><text:span text:style-name="T15">providing Us with information and access to your staff which We may reasonably require to carry out the services.6.2. You agree not to change the location where the Consultancy is carried out without our written</text:span><text:span text:style-name="T24"> </text:span><text:span text:style-name="T15">consent.</text:span></text:p>
                </text:list-item>
              </text:list>
            </text:list-item>
          </text:list>
        </text:list-item>
        <text:list-item>
          <text:p text:style-name="P219"><text:span text:style-name="T15">Staff</text:span></text:p>
          <text:list>
            <text:list-item>
              <text:p text:style-name="P226"><text:span text:style-name="T15">We are responsible for resourcing the Consultancy work and, as such, do </text:span><text:span text:style-name="T20">not </text:span><text:span text:style-name="T15">supply staff to you or otherwise guarantee that specific, named, staff to perform the Consultancy</text:span><text:span text:style-name="T28"> </text:span><text:span text:style-name="T15">work.</text:span></text:p>
            </text:list-item>
          </text:list>
        </text:list-item>
        <text:list-item>
          <text:p text:style-name="P205"><text:soft-page-break/><text:span text:style-name="T15">Non-poaching</text:span></text:p>
          <text:list>
            <text:list-item>
              <text:p text:style-name="P227"><text:span text:style-name="T15">You agree not to engage (whether directly or indirectly via a third party) any of our staff (with whom you have had contact) directly or indirectly within twelve months of the completion</text:span><text:span text:style-name="T62"> </text:span><text:span text:style-name="T15">or</text:span></text:p>
            </text:list-item>
          </text:list>
        </text:list-item>
      </text:list>
      <text:p text:style-name="P228"><text:span text:style-name="T15">termination of any contract between You and Us without our prior written consent for which you would</text:span><text:span text:style-name="T18"> </text:span><text:span text:style-name="T15">be</text:span><text:span text:style-name="T20"> </text:span><text:span text:style-name="T15">liable</text:span><text:span text:style-name="T20"> </text:span><text:span text:style-name="T15">for</text:span><text:span text:style-name="T20"> </text:span><text:span text:style-name="T15">an</text:span><text:span text:style-name="T20"> </text:span><text:span text:style-name="T15">introduction</text:span><text:span text:style-name="T18"> </text:span><text:span text:style-name="T15">fee</text:span><text:span text:style-name="T19"> </text:span><text:span text:style-name="T15">which</text:span><text:span text:style-name="T18"> </text:span><text:span text:style-name="T15">would</text:span><text:span text:style-name="T18"> </text:span><text:span text:style-name="T15">be</text:span><text:span text:style-name="T17"> </text:span><text:span text:style-name="T15">negotiated</text:span><text:span text:style-name="T24"> </text:span><text:span text:style-name="T15">on</text:span><text:span text:style-name="T18"> </text:span><text:span text:style-name="T15">a</text:span><text:span text:style-name="T20"> </text:span><text:span text:style-name="T15">case</text:span><text:span text:style-name="T20"> </text:span><text:span text:style-name="T15">by</text:span><text:span text:style-name="T20"> </text:span><text:span text:style-name="T15">case</text:span><text:span text:style-name="T17"> </text:span><text:span text:style-name="T15">bases,</text:span><text:span text:style-name="T20"> </text:span><text:span text:style-name="T15">but</text:span><text:span text:style-name="T19"> </text:span><text:span text:style-name="T15">which would not exceed 35% of first year full time equivalent</text:span><text:span text:style-name="T23"> </text:span><text:span text:style-name="T15">salary.</text:span></text:p>
      <text:list text:continue-numbering="true" text:style-name="WWNum6">
        <text:list-item>
          <text:list>
            <text:list-item>
              <text:p text:style-name="P229"><text:span text:style-name="T15">You agree not to introduce any member of our staff to any other person with a view to them engaging that person within the timescale set out above without the same written permission that is required under</text:span><text:span text:style-name="T20"> </text:span><text:span text:style-name="T15">8.1.</text:span></text:p>
            </text:list-item>
          </text:list>
        </text:list-item>
        <text:list-item>
          <text:p text:style-name="P230"><text:span text:style-name="T15">Copyrights</text:span></text:p>
          <text:list>
            <text:list-item>
              <text:p text:style-name="P231"><text:span text:style-name="T15">You confirm that You have, and will throughout the subsistence of this Agreement continue to, maintain valid copyright and other Intellectual Property Right licences in relation to all third party computer</text:span><text:span text:style-name="T18"> </text:span><text:span text:style-name="T15">programs</text:span><text:span text:style-name="T26"> </text:span><text:span text:style-name="T15">which</text:span><text:span text:style-name="T18"> </text:span><text:span text:style-name="T15">are</text:span><text:span text:style-name="T18"> </text:span><text:span text:style-name="T15">the</text:span><text:span text:style-name="T20"> </text:span><text:span text:style-name="T15">subject</text:span><text:span text:style-name="T18"> </text:span><text:span text:style-name="T15">of</text:span><text:span text:style-name="T20"> </text:span><text:span text:style-name="T15">this</text:span><text:span text:style-name="T18"> </text:span><text:span text:style-name="T15">Agreement</text:span><text:span text:style-name="T18"> </text:span><text:span text:style-name="T15">such</text:span><text:span text:style-name="T18"> </text:span><text:span text:style-name="T15">that</text:span><text:span text:style-name="T18"> </text:span><text:span text:style-name="T15">anyone</text:span><text:span text:style-name="T20"> </text:span><text:span text:style-name="T15">working</text:span><text:span text:style-name="T19"> </text:span><text:span text:style-name="T15">for</text:span><text:span text:style-name="T20"> </text:span><text:span text:style-name="T15">You</text:span><text:span text:style-name="T19"> </text:span><text:span text:style-name="T15">under this</text:span><text:span text:style-name="T23"> </text:span><text:span text:style-name="T15">Agreement</text:span><text:span text:style-name="T28"> </text:span><text:span text:style-name="T15">will</text:span><text:span text:style-name="T23"> </text:span><text:span text:style-name="T15">infringe</text:span><text:span text:style-name="T28"> </text:span><text:span text:style-name="T15">no</text:span><text:span text:style-name="T26"> </text:span><text:span text:style-name="T15">third</text:span><text:span text:style-name="T23"> </text:span><text:span text:style-name="T15">party</text:span><text:span text:style-name="T23"> </text:span><text:span text:style-name="T15">copyright</text:span><text:span text:style-name="T28"> </text:span><text:span text:style-name="T15">or</text:span><text:span text:style-name="T28"> </text:span><text:span text:style-name="T15">other</text:span><text:span text:style-name="T25"> </text:span><text:span text:style-name="T15">intellectual</text:span><text:span text:style-name="T28"> </text:span><text:span text:style-name="T15">property</text:span><text:span text:style-name="T23"> </text:span><text:span text:style-name="T15">right</text:span><text:span text:style-name="T26"> </text:span><text:span text:style-name="T15">in</text:span><text:span text:style-name="T23"> </text:span><text:span text:style-name="T15">carrying</text:span><text:span text:style-name="T23"> </text:span><text:span text:style-name="T15">out the Consultancy. 10.</text:span><text:span text:style-name="T19"> </text:span><text:span text:style-name="T15">Termination</text:span></text:p>
            </text:list-item>
          </text:list>
        </text:list-item>
      </text:list>
      <text:list text:style-name="WWNum3">
        <text:list-item>
          <text:list>
            <text:list-item>
              <text:p text:style-name="P232"><text:span text:style-name="T15">This Agreement may be terminated by Us by written notice with immediate effect in the following</text:span><text:span text:style-name="T18"> </text:span><text:span text:style-name="T15">circumstances:</text:span></text:p>
              <text:list>
                <text:list-item>
                  <text:p text:style-name="P233"><text:span text:style-name="T15">Should any sums due to Us remain outstanding after they became due;</text:span><text:span text:style-name="T35"> </text:span><text:span text:style-name="T15">or</text:span></text:p>
                </text:list-item>
                <text:list-item>
                  <text:p text:style-name="P234"><text:span text:style-name="T15">in the event that the You fail to provide a safe system of work or require that any member of our staff works in conditions or with equipment which are in any way unsafe or hazardous or if You otherwise act unreasonably so as to delay for a significant period of time our completion of the Consultancy services.</text:span></text:p>
                </text:list-item>
              </text:list>
            </text:list-item>
          </text:list>
        </text:list-item>
      </text:list>
      <text:list text:style-name="WWNum2">
        <text:list-item>
          <text:p text:style-name="P235"><text:span text:style-name="T15">Liability</text:span></text:p>
          <text:list>
            <text:list-item>
              <text:p text:style-name="P236"><text:span text:style-name="T15">Unless specifically stated otherwise in the quotation, We shall not be liable for any physical loss or damage to your hardware or software or other equipment nor for any loss (including loss of business profits), damages, claims or expenses of whatever nature whether direct or consequential arising directly or indirectly as a result of such physical loss or damage or of programming or other error</text:span><text:span text:style-name="T23"> </text:span><text:span text:style-name="T15">by</text:span><text:span text:style-name="T26"> </text:span><text:span text:style-name="T15">Us</text:span><text:span text:style-name="T28"> </text:span><text:span text:style-name="T15">in</text:span><text:span text:style-name="T23"> </text:span><text:span text:style-name="T15">carrying</text:span><text:span text:style-name="T16"> </text:span><text:span text:style-name="T15">out</text:span><text:span text:style-name="T28"> </text:span><text:span text:style-name="T15">the</text:span><text:span text:style-name="T26"> </text:span><text:span text:style-name="T15">Consultancy</text:span><text:span text:style-name="T28"> </text:span><text:span text:style-name="T15">or</text:span><text:span text:style-name="T25"> </text:span><text:span text:style-name="T15">for</text:span><text:span text:style-name="T23"> </text:span><text:span text:style-name="T15">any</text:span><text:span text:style-name="T23"> </text:span><text:span text:style-name="T15">claim</text:span><text:span text:style-name="T28"> </text:span><text:span text:style-name="T15">whether</text:span><text:span text:style-name="T28"> </text:span><text:span text:style-name="T15">by</text:span><text:span text:style-name="T26"> </text:span><text:span text:style-name="T15">You</text:span><text:span text:style-name="T29"> </text:span><text:span text:style-name="T15">or</text:span><text:span text:style-name="T28"> </text:span><text:span text:style-name="T15">your</text:span><text:span text:style-name="T25"> </text:span><text:span text:style-name="T15">employees,</text:span><text:span text:style-name="T28"> </text:span><text:span text:style-name="T15">agents or customers arising out of any of our acts or omissions or those of any of our staff caused by reason of negligence or breach of</text:span><text:span text:style-name="T29"> </text:span><text:span text:style-name="T15">duty.</text:span></text:p>
            </text:list-item>
          </text:list>
        </text:list-item>
      </text:list>
      <text:p text:style-name="P237" loext:marker-style-name="T60"/>
      <text:p text:style-name="P200" loext:marker-style-name="T61"/>
      <text:h text:style-name="Heading_20_1" text:outline-level="1"><text:bookmark text:name="_TOC_250000"/><text:span text:style-name="T15">Standard Terms for the Supply of Software Support</text:span></text:h>
      <text:h text:style-name="P238" text:outline-level="2"><text:span text:style-name="T15">These Terms are supplemental to the General Terms and Conditions of Software, Hardware and Consultancy Supply (the “General Terms”)</text:span></text:h>
      <text:list text:style-name="WWNum1">
        <text:list-item>
          <text:p text:style-name="P239"><text:span text:style-name="T15">Agreement to Support</text:span></text:p>
        </text:list-item>
      </text:list>
      <text:p text:style-name="P240"><text:span text:style-name="T15">We</text:span><text:span text:style-name="T36"> </text:span><text:span text:style-name="T15">agree</text:span><text:span text:style-name="T35"> </text:span><text:span text:style-name="T15">to</text:span><text:span text:style-name="T16"> </text:span><text:span text:style-name="T15">support</text:span><text:span text:style-name="T37"> </text:span><text:span text:style-name="T15">the</text:span><text:span text:style-name="T35"> </text:span><text:span text:style-name="T15">Software</text:span><text:span text:style-name="T36"> </text:span><text:span text:style-name="T15">specified</text:span><text:span text:style-name="T36"> </text:span><text:span text:style-name="T15">in</text:span><text:span text:style-name="T35"> </text:span><text:span text:style-name="T15">the</text:span><text:span text:style-name="T36"> </text:span><text:span text:style-name="T15">quotation</text:span><text:span text:style-name="T35"> </text:span><text:span text:style-name="T15">as</text:span><text:span text:style-name="T35"> </text:span><text:span text:style-name="T15">subject</text:span><text:span text:style-name="T37"> </text:span><text:span text:style-name="T15">to</text:span><text:span text:style-name="T16"> </text:span><text:span text:style-name="T15">a</text:span><text:span text:style-name="T36"> </text:span><text:span text:style-name="T15">support</text:span><text:span text:style-name="T37"> </text:span><text:span text:style-name="T15">agreement</text:span><text:span text:style-name="T36"> </text:span><text:span text:style-name="T15">subject to the General Terms and these Standard</text:span><text:span text:style-name="T26"> </text:span><text:span text:style-name="T15">Terms</text:span></text:p>
      <text:list text:continue-numbering="true" text:style-name="WWNum1">
        <text:list-item>
          <text:p text:style-name="P241"><text:span text:style-name="T15">Assignment</text:span></text:p>
          <text:list>
            <text:list-item>
              <text:p text:style-name="P242"><text:span text:style-name="T15">We</text:span><text:span text:style-name="T26"> </text:span><text:span text:style-name="T15">may</text:span><text:span text:style-name="T19"> </text:span><text:span text:style-name="T15">by</text:span><text:span text:style-name="T19"> </text:span><text:span text:style-name="T15">notice</text:span><text:span text:style-name="T19"> </text:span><text:span text:style-name="T15">assign</text:span><text:span text:style-name="T18"> </text:span><text:span text:style-name="T15">the</text:span><text:span text:style-name="T24"> </text:span><text:span text:style-name="T15">whole</text:span><text:span text:style-name="T19"> </text:span><text:span text:style-name="T15">of</text:span><text:span text:style-name="T24"> </text:span><text:span text:style-name="T15">the</text:span><text:span text:style-name="T24"> </text:span><text:span text:style-name="T15">benefit</text:span><text:span text:style-name="T19"> </text:span><text:span text:style-name="T15">and</text:span><text:span text:style-name="T18"> </text:span><text:span text:style-name="T15">burden</text:span><text:span text:style-name="T24"> </text:span><text:span text:style-name="T15">of</text:span><text:span text:style-name="T24"> </text:span><text:span text:style-name="T15">this</text:span><text:span text:style-name="T24"> </text:span><text:span text:style-name="T15">support</text:span><text:span text:style-name="T19"> </text:span><text:span text:style-name="T15">agreement</text:span><text:span text:style-name="T20"> </text:span><text:span text:style-name="T15">(or</text:span><text:span text:style-name="T24"> </text:span><text:span text:style-name="T15">all</text:span><text:span text:style-name="T24"> </text:span><text:span text:style-name="T15">or any of the components referred to in clause 2.2 below) to any other person who in our reasonable opinion is capable of carrying out its</text:span><text:span text:style-name="T28"> </text:span><text:span text:style-name="T15">Terms.</text:span></text:p>
            </text:list-item>
            <text:list-item>
              <text:p text:style-name="P243"><text:span text:style-name="T15">We may sever the parts of this agreement which refer</text:span><text:span text:style-name="T28"> </text:span><text:span text:style-name="T15">to:</text:span></text:p>
              <text:list>
                <text:list-item>
                  <text:p text:style-name="P244"><text:span text:style-name="T15">Systems</text:span><text:span text:style-name="T17"> </text:span><text:span text:style-name="T15">software</text:span></text:p>
                </text:list-item>
                <text:list-item>
                  <text:p text:style-name="P244"><text:span text:style-name="T15">Application</text:span><text:span text:style-name="T20"> </text:span><text:span text:style-name="T15">Software</text:span></text:p>
                </text:list-item>
                <text:list-item>
                  <text:p text:style-name="P245"><text:span text:style-name="T15">Bespoke</text:span><text:span text:style-name="T18"> </text:span><text:span text:style-name="T15">software</text:span></text:p>
                </text:list-item>
                <text:list-item>
                  <text:p text:style-name="P246"><text:span text:style-name="T15">Software licensed or sub-licensed by</text:span><text:span text:style-name="T37"> </text:span><text:span text:style-name="T15">Us</text:span></text:p>
                </text:list-item>
              </text:list>
            </text:list-item>
            <text:list-item>
              <text:p text:style-name="P247"><text:span text:style-name="T15">Any assignment under this clause is without prejudice to any other contractual arrangement between Us.</text:span></text:p>
            </text:list-item>
          </text:list>
        </text:list-item>
        <text:list-item>
          <text:p text:style-name="P248"><text:span text:style-name="T15">Support</text:span><text:span text:style-name="T20"> </text:span><text:span text:style-name="T15">Provided</text:span></text:p>
          <text:list>
            <text:list-item>
              <text:p text:style-name="P249"><text:span text:style-name="T15">Support provided includes hotline support. We will respond to problems telephoned or faxed to our Hotline which is available during our normal working hours (which exclude public holidays and weekends). The level of support to which You are entitled is graded as specified in the quotation and the grading refers to our “Software Levels of Support” document in force from time to</text:span><text:span text:style-name="T30"> </text:span><text:span text:style-name="T15">time.</text:span></text:p>
            </text:list-item>
            <text:list-item>
              <text:p text:style-name="P243"><text:span text:style-name="T15">We prioritise support into urgent and non-urgent problems. An urgent problem</text:span><text:span text:style-name="T34"> </text:span><text:span text:style-name="T15">is:</text:span></text:p>
              <text:list>
                <text:list-item>
                  <text:p text:style-name="P250"><text:span text:style-name="T15">significant degradation or failure of the</text:span><text:span text:style-name="T28"> </text:span><text:span text:style-name="T15">System,</text:span></text:p>
                </text:list-item>
                <text:list-item>
                  <text:p text:style-name="P251"><text:span text:style-name="T15">defective Software distribution media,</text:span><text:span text:style-name="T24"> </text:span><text:span text:style-name="T15">or</text:span></text:p>
                </text:list-item>
                <text:list-item>
                  <text:p text:style-name="P252"><text:span text:style-name="T15">software performance significantly inconsistent with documentation. Any other problem is classified as a non-urgent</text:span><text:span text:style-name="T20"> </text:span><text:span text:style-name="T15">problem.</text:span></text:p>
                </text:list-item>
              </text:list>
            </text:list-item>
            <text:list-item>
              <text:p text:style-name="P253"><text:span text:style-name="T15">Out of Hours Support. We shall, if specified in the quotation, provide out-of-hours</text:span><text:span text:style-name="T52"> </text:span><text:span text:style-name="T15">support.</text:span></text:p>
            </text:list-item>
            <text:list-item>
              <text:p text:style-name="P254"><text:soft-page-break/><text:span text:style-name="T15">Our support staff will attempt to solve a problem as quickly as reasonably possible, taking into account</text:span><text:span text:style-name="T23"> </text:span><text:span text:style-name="T15">that</text:span><text:span text:style-name="T26"> </text:span><text:span text:style-name="T15">urgent</text:span><text:span text:style-name="T26"> </text:span><text:span text:style-name="T15">problems</text:span><text:span text:style-name="T26"> </text:span><text:span text:style-name="T15">have</text:span><text:span text:style-name="T26"> </text:span><text:span text:style-name="T15">priority</text:span><text:span text:style-name="T25"> </text:span><text:span text:style-name="T15">over</text:span><text:span text:style-name="T24"> </text:span><text:span text:style-name="T15">non-urgent</text:span><text:span text:style-name="T26"> </text:span><text:span text:style-name="T15">problems.</text:span><text:span text:style-name="T26"> </text:span><text:span text:style-name="T15">When</text:span><text:span text:style-name="T25"> </text:span><text:span text:style-name="T15">appropriate,</text:span><text:span text:style-name="T23"> </text:span><text:span text:style-name="T15">We</text:span><text:span text:style-name="T25"> </text:span><text:span text:style-name="T15">will</text:span><text:span text:style-name="T25"> </text:span><text:span text:style-name="T15">try to give an estimate of </text:span><text:span text:style-name="T20">how </text:span><text:span text:style-name="T15">long a problem may take to resolve. We will keep You informed of the progress of problem</text:span><text:span text:style-name="T20"> </text:span><text:span text:style-name="T15">resolution.</text:span></text:p>
            </text:list-item>
            <text:list-item>
              <text:p text:style-name="P255"><text:span text:style-name="T15">In</text:span><text:span text:style-name="T18"> </text:span><text:span text:style-name="T15">the</text:span><text:span text:style-name="T20"> </text:span><text:span text:style-name="T15">course</text:span><text:span text:style-name="T19"> </text:span><text:span text:style-name="T15">of</text:span><text:span text:style-name="T20"> </text:span><text:span text:style-name="T15">solving</text:span><text:span text:style-name="T26"> </text:span><text:span text:style-name="T15">a</text:span><text:span text:style-name="T20"> </text:span><text:span text:style-name="T15">problem</text:span><text:span text:style-name="T17"> </text:span><text:span text:style-name="T15">We</text:span><text:span text:style-name="T19"> </text:span><text:span text:style-name="T15">may</text:span><text:span text:style-name="T20"> </text:span><text:span text:style-name="T15">issue</text:span><text:span text:style-name="T19"> </text:span><text:span text:style-name="T15">You</text:span><text:span text:style-name="T18"> </text:span><text:span text:style-name="T15">with</text:span><text:span text:style-name="T20"> </text:span><text:span text:style-name="T15">a</text:span><text:span text:style-name="T24"> </text:span><text:span text:style-name="T15">workaround</text:span><text:span text:style-name="T18"> </text:span><text:span text:style-name="T15">which</text:span><text:span text:style-name="T18"> </text:span><text:span text:style-name="T15">will</text:span><text:span text:style-name="T18"> </text:span><text:span text:style-name="T15">enable</text:span><text:span text:style-name="T20"> </text:span><text:span text:style-name="T15">You</text:span><text:span text:style-name="T18"> </text:span><text:span text:style-name="T15">to continue working (albeit with possibly reduced functionality) which may cause your problem to be reclassified as a non-urgent</text:span><text:span text:style-name="T24"> </text:span><text:span text:style-name="T15">problem.</text:span></text:p>
            </text:list-item>
            <text:list-item>
              <text:p text:style-name="P256"><text:span text:style-name="T15">Our ability to provide support for third party software is dependent upon the assistance of the supplier</text:span><text:span text:style-name="T18"> </text:span><text:span text:style-name="T15">of</text:span><text:span text:style-name="T18"> </text:span><text:span text:style-name="T15">that</text:span><text:span text:style-name="T18"> </text:span><text:span text:style-name="T15">software.</text:span><text:span text:style-name="T19"> </text:span><text:span text:style-name="T15">We</text:span><text:span text:style-name="T18"> </text:span><text:span text:style-name="T15">will</text:span><text:span text:style-name="T26"> </text:span><text:span text:style-name="T15">use</text:span><text:span text:style-name="T20"> </text:span><text:span text:style-name="T15">all</text:span><text:span text:style-name="T19"> </text:span><text:span text:style-name="T15">reasonable</text:span><text:span text:style-name="T24"> </text:span><text:span text:style-name="T15">efforts</text:span><text:span text:style-name="T18"> </text:span><text:span text:style-name="T15">to</text:span><text:span text:style-name="T17"> </text:span><text:span text:style-name="T15">deal</text:span><text:span text:style-name="T26"> </text:span><text:span text:style-name="T15">with</text:span><text:span text:style-name="T18"> </text:span><text:span text:style-name="T15">software</text:span><text:span text:style-name="T18"> </text:span><text:span text:style-name="T15">problems</text:span><text:span text:style-name="T24"> </text:span><text:span text:style-name="T15">which</text:span><text:span text:style-name="T19"> </text:span><text:span text:style-name="T15">are caused</text:span><text:span text:style-name="T20"> </text:span><text:span text:style-name="T15">by</text:span><text:span text:style-name="T18"> </text:span><text:span text:style-name="T15">third</text:span><text:span text:style-name="T20"> </text:span><text:span text:style-name="T15">party</text:span><text:span text:style-name="T18"> </text:span><text:span text:style-name="T15">software</text:span><text:span text:style-name="T20"> </text:span><text:span text:style-name="T15">(provided</text:span><text:span text:style-name="T18"> </text:span><text:span text:style-name="T15">that</text:span><text:span text:style-name="T19"> </text:span><text:span text:style-name="T15">that</text:span><text:span text:style-name="T19"> </text:span><text:span text:style-name="T15">software</text:span><text:span text:style-name="T18"> </text:span><text:span text:style-name="T15">is</text:span><text:span text:style-name="T18"> </text:span><text:span text:style-name="T15">covered</text:span><text:span text:style-name="T20"> </text:span><text:span text:style-name="T15">by</text:span><text:span text:style-name="T18"> </text:span><text:span text:style-name="T15">this</text:span><text:span text:style-name="T17"> </text:span><text:span text:style-name="T15">agreement)</text:span><text:span text:style-name="T19"> </text:span><text:span text:style-name="T15">but</text:span><text:span text:style-name="T18"> </text:span><text:span text:style-name="T15">cannot guarantee to solve problems arising from third party</text:span><text:span text:style-name="T17"> </text:span><text:span text:style-name="T15">software.</text:span></text:p>
            </text:list-item>
            <text:list-item>
              <text:p text:style-name="P257"><text:span text:style-name="T15">On-site support will only be provided if specified in the quotation and where appropriate in the event telephone support does not resolve the</text:span><text:span text:style-name="T29"> </text:span><text:span text:style-name="T15">problem.</text:span></text:p>
            </text:list-item>
            <text:list-item>
              <text:p text:style-name="P258"><text:span text:style-name="T15">We shall charge at our usual applicable hourly rates for any support other than support provided under this</text:span><text:span text:style-name="T17"> </text:span><text:span text:style-name="T15">agreement.</text:span></text:p>
            </text:list-item>
            <text:list-item>
              <text:p text:style-name="P259"><text:span text:style-name="T15">This Agreement does not cover hardware maintenance which may be available at extra cost and subject to our Standard Terms for the Supply of Hardware</text:span><text:span text:style-name="T23"> </text:span><text:span text:style-name="T15">Maintenance.</text:span></text:p>
            </text:list-item>
            <text:list-item>
              <text:p text:style-name="P260"><text:span text:style-name="T15">This Agreement does not oblige Us to install, configure, reinstall or reconfigure any software or to</text:span><text:span text:style-name="T19"> </text:span><text:span text:style-name="T15">reinstate</text:span><text:span text:style-name="T24"> </text:span><text:span text:style-name="T15">or</text:span><text:span text:style-name="T23"> </text:span><text:span text:style-name="T15">reload</text:span><text:span text:style-name="T24"> </text:span><text:span text:style-name="T15">any</text:span><text:span text:style-name="T24"> </text:span><text:span text:style-name="T15">data</text:span><text:span text:style-name="T26"> </text:span><text:span text:style-name="T15">except</text:span><text:span text:style-name="T25"> </text:span><text:span text:style-name="T15">to</text:span><text:span text:style-name="T26"> </text:span><text:span text:style-name="T15">the</text:span><text:span text:style-name="T26"> </text:span><text:span text:style-name="T15">extent</text:span><text:span text:style-name="T25"> </text:span><text:span text:style-name="T15">that</text:span><text:span text:style-name="T24"> </text:span><text:span text:style-name="T15">We</text:span><text:span text:style-name="T25"> </text:span><text:span text:style-name="T15">shall</text:span><text:span text:style-name="T24"> </text:span><text:span text:style-name="T15">load</text:span><text:span text:style-name="T28"> </text:span><text:span text:style-name="T15">your</text:span><text:span text:style-name="T26"> </text:span><text:span text:style-name="T15">last</text:span><text:span text:style-name="T24"> </text:span><text:span text:style-name="T15">non-corrupt</text:span><text:span text:style-name="T25"> </text:span><text:span text:style-name="T15">complete backup (“the last backup”) and ensure that any subsequent software fixes which We have implemented pursuant to this agreement are implemented. It is your responsibility to re-key or re- enter any data entered since the last backup was taken.3.11. You acknowledge that diagnosis and support may result in the corruption or erasure of software or data and You are responsible for and must therefore ensure that You keep careful, up-to-date verified backups of software and data using a rotation system and regularly replaced</text:span><text:span text:style-name="T26"> </text:span><text:span text:style-name="T15">media.</text:span></text:p>
            </text:list-item>
          </text:list>
        </text:list-item>
      </text:list>
      <text:p text:style-name="P261"><text:span text:style-name="T15">3.12.</text:span><text:span text:style-name="T26"> </text:span><text:span text:style-name="T15">We</text:span><text:span text:style-name="T18"> </text:span><text:span text:style-name="T15">specifically</text:span><text:span text:style-name="T24"> </text:span><text:span text:style-name="T15">do</text:span><text:span text:style-name="T19"> </text:span><text:span text:style-name="T15">not</text:span><text:span text:style-name="T24"> </text:span><text:span text:style-name="T15">provide</text:span><text:span text:style-name="T18"> </text:span><text:span text:style-name="T15">a</text:span><text:span text:style-name="T26"> </text:span><text:span text:style-name="T15">data</text:span><text:span text:style-name="T18"> </text:span><text:span text:style-name="T15">recovery</text:span><text:span text:style-name="T24"> </text:span><text:span text:style-name="T15">service</text:span><text:span text:style-name="T24"> </text:span><text:span text:style-name="T15">under</text:span><text:span text:style-name="T18"> </text:span><text:span text:style-name="T15">this</text:span><text:span text:style-name="T26"> </text:span><text:span text:style-name="T15">agreement.</text:span><text:span text:style-name="T19"> </text:span><text:span text:style-name="T15">We</text:span><text:span text:style-name="T24"> </text:span><text:span text:style-name="T15">may</text:span><text:span text:style-name="T18"> </text:span><text:span text:style-name="T15">be</text:span><text:span text:style-name="T18"> </text:span><text:span text:style-name="T15">able</text:span><text:span text:style-name="T26"> </text:span><text:span text:style-name="T15">to provide</text:span><text:span text:style-name="T16"> </text:span><text:span text:style-name="T15">data</text:span><text:span text:style-name="T29"> </text:span><text:span text:style-name="T15">recovery</text:span><text:span text:style-name="T28"> </text:span><text:span text:style-name="T15">services</text:span><text:span text:style-name="T25"> </text:span><text:span text:style-name="T15">(or</text:span><text:span text:style-name="T16"> </text:span><text:span text:style-name="T15">subcontract</text:span><text:span text:style-name="T29"> </text:span><text:span text:style-name="T15">them</text:span><text:span text:style-name="T29"> </text:span><text:span text:style-name="T15">to</text:span><text:span text:style-name="T28"> </text:span><text:span text:style-name="T15">third</text:span><text:span text:style-name="T28"> </text:span><text:span text:style-name="T15">parties)</text:span><text:span text:style-name="T25"> </text:span><text:span text:style-name="T15">under</text:span><text:span text:style-name="T29"> </text:span><text:span text:style-name="T15">a</text:span><text:span text:style-name="T28"> </text:span><text:span text:style-name="T15">separate</text:span><text:span text:style-name="T25"> </text:span><text:span text:style-name="T15">agreement,</text:span><text:span text:style-name="T29"> </text:span><text:span text:style-name="T15">but You are warned that data recovery costs are significantly more than You may have anticipated. YOU MUST KEEP GOOD BACKUPS OF DATA AND SOFTWARE AND KEEP THEM OFF-</text:span><text:span text:style-name="T34"> </text:span><text:span text:style-name="T15">SITE.</text:span></text:p>
      <text:list text:continue-numbering="true" text:style-name="WWNum1">
        <text:list-item>
          <text:p text:style-name="P241"><text:span text:style-name="T15">Your</text:span><text:span text:style-name="T17"> </text:span><text:span text:style-name="T15">obligations</text:span></text:p>
          <text:list>
            <text:list-item>
              <text:p text:style-name="P262"><text:span text:style-name="T15">You must submit sufficient material, information and assistance to enable our support staff to duplicate the problem. This includes providing sample data (including the data on the system when the problem was</text:span><text:span text:style-name="T24"> </text:span><text:span text:style-name="T15">encountered).</text:span></text:p>
            </text:list-item>
            <text:list-item>
              <text:p text:style-name="P263"><text:span text:style-name="T15">Where the software is dependent for its operation on other software, or on specific hardware, We may decline to provide software support</text:span><text:span text:style-name="T29"> </text:span><text:span text:style-name="T15">unless:</text:span></text:p>
              <text:list>
                <text:list-item>
                  <text:p text:style-name="P264"><text:span text:style-name="T15">You</text:span><text:span text:style-name="T26"> </text:span><text:span text:style-name="T15">have</text:span><text:span text:style-name="T19"> </text:span><text:span text:style-name="T15">a</text:span><text:span text:style-name="T24"> </text:span><text:span text:style-name="T15">maintenance</text:span><text:span text:style-name="T20"> </text:span><text:span text:style-name="T15">or</text:span><text:span text:style-name="T20"> </text:span><text:span text:style-name="T15">support</text:span><text:span text:style-name="T24"> </text:span><text:span text:style-name="T15">agreement</text:span><text:span text:style-name="T19"> </text:span><text:span text:style-name="T15">with</text:span><text:span text:style-name="T20"> </text:span><text:span text:style-name="T15">Us</text:span><text:span text:style-name="T20"> </text:span><text:span text:style-name="T15">in</text:span><text:span text:style-name="T18"> </text:span><text:span text:style-name="T15">respect</text:span><text:span text:style-name="T19"> </text:span><text:span text:style-name="T15">of</text:span><text:span text:style-name="T18"> </text:span><text:span text:style-name="T15">that</text:span><text:span text:style-name="T24"> </text:span><text:span text:style-name="T15">software</text:span><text:span text:style-name="T24"> </text:span><text:span text:style-name="T15">or</text:span><text:span text:style-name="T20"> </text:span><text:span text:style-name="T15">hardware (for which charges additional to those under this agreement may be levied);</text:span><text:span text:style-name="T34"> </text:span><text:span text:style-name="T15">or</text:span></text:p>
                </text:list-item>
                <text:list-item>
                  <text:p text:style-name="P265"><text:span text:style-name="T15">You have a maintenance or support agreement with a third party in respect of that software</text:span><text:span text:style-name="T63"> </text:span><text:span text:style-name="T15">or hardware the Terms and provider of which We have</text:span><text:span text:style-name="T29"> </text:span><text:span text:style-name="T15">approved.</text:span></text:p>
                </text:list-item>
              </text:list>
            </text:list-item>
            <text:list-item>
              <text:p text:style-name="P266"><text:soft-page-break/><text:span text:style-name="T15">You</text:span><text:span text:style-name="T64"> </text:span><text:span text:style-name="T15">agree</text:span><text:span text:style-name="T65"> </text:span><text:span text:style-name="T15">to</text:span><text:span text:style-name="T66"> </text:span><text:span text:style-name="T15">comply</text:span><text:span text:style-name="T67"> </text:span><text:span text:style-name="T15">with</text:span><text:span text:style-name="T68"> </text:span><text:span text:style-name="T15">the</text:span><text:span text:style-name="T66"> </text:span><text:span text:style-name="T15">provisions</text:span><text:span text:style-name="T67"> </text:span><text:span text:style-name="T15">of</text:span><text:span text:style-name="T65"> </text:span><text:span text:style-name="T15">any</text:span><text:span text:style-name="T64"> </text:span><text:span text:style-name="T15">software</text:span><text:span text:style-name="T65"> </text:span><text:span text:style-name="T15">licence</text:span><text:span text:style-name="T65"> </text:span><text:span text:style-name="T15">agreements</text:span><text:span text:style-name="T69"> </text:span><text:span text:style-name="T15">applicable</text:span><text:span text:style-name="T65"> </text:span><text:span text:style-name="T15">to</text:span><text:span text:style-name="T66"> </text:span><text:span text:style-name="T15">the</text:span></text:p>
            </text:list-item>
          </text:list>
        </text:list-item>
      </text:list>
      <text:p text:style-name="P96"><text:span text:style-name="T15">software covered by this agreement (the “Software Licence”).</text:span></text:p>
      <text:list text:continue-numbering="true" text:style-name="WWNum1">
        <text:list-item>
          <text:list>
            <text:list-item>
              <text:p text:style-name="P267"><text:span text:style-name="T15">We may provide You with diagnostic or support software (the “Support Software”) in which</text:span><text:span text:style-name="T23"> </text:span><text:span text:style-name="T15">case</text:span></text:p>
            </text:list-item>
          </text:list>
        </text:list-item>
      </text:list>
      <text:p text:style-name="P268"><text:span text:style-name="T15">You agree:</text:span></text:p>
      <text:list text:continue-numbering="true" text:style-name="WWNum1">
        <text:list-item>
          <text:list>
            <text:list-item>
              <text:list>
                <text:list-item>
                  <text:p text:style-name="P245"><text:span text:style-name="T15">To install and use the Support software on our</text:span><text:span text:style-name="T37"> </text:span><text:span text:style-name="T15">instructions;</text:span></text:p>
                </text:list-item>
                <text:list-item>
                  <text:p text:style-name="P269"><text:span text:style-name="T15">not to copy the Support Software, other than for the purposes of back-up, nor otherwise to reproduce</text:span><text:span text:style-name="T20"> </text:span><text:span text:style-name="T15">it;</text:span></text:p>
                </text:list-item>
                <text:list-item>
                  <text:p text:style-name="P270"><text:span text:style-name="T15">not to translate, adapt, vary or modify the Support Software without our written</text:span><text:span text:style-name="T30"> </text:span><text:span text:style-name="T15">consent;</text:span></text:p>
                </text:list-item>
                <text:list-item>
                  <text:p text:style-name="P271"><text:span text:style-name="T15">to maintain accurate and up-to-date records of the number and location of all copies of the Support</text:span><text:span text:style-name="T17"> </text:span><text:span text:style-name="T15">Software;</text:span></text:p>
                </text:list-item>
                <text:list-item>
                  <text:p text:style-name="P272"><text:span text:style-name="T15">to supervise and control use of the Support Software in accordance with the Terms of this Agreement and of the Software in accordance with the Software</text:span><text:span text:style-name="T23"> </text:span><text:span text:style-name="T15">Licence;</text:span></text:p>
                </text:list-item>
                <text:list-item>
                  <text:p text:style-name="P273"><text:span text:style-name="T15">to replace the current version of Support Software with the upgraded version forthwith upon receipt;</text:span></text:p>
                </text:list-item>
                <text:list-item>
                  <text:p text:style-name="P274"><text:span text:style-name="T15">to reproduce and include the copyright notice contained in or on the Support Software on all and</text:span><text:span text:style-name="T35"> </text:span><text:span text:style-name="T15">any</text:span><text:span text:style-name="T16"> </text:span><text:span text:style-name="T15">copies</text:span><text:span text:style-name="T35"> </text:span><text:span text:style-name="T15">made,</text:span><text:span text:style-name="T35"> </text:span><text:span text:style-name="T15">whether</text:span><text:span text:style-name="T16"> </text:span><text:span text:style-name="T15">in</text:span><text:span text:style-name="T36"> </text:span><text:span text:style-name="T15">whole</text:span><text:span text:style-name="T35"> </text:span><text:span text:style-name="T15">or</text:span><text:span text:style-name="T34"> </text:span><text:span text:style-name="T15">in</text:span><text:span text:style-name="T36"> </text:span><text:span text:style-name="T15">part,</text:span><text:span text:style-name="T35"> </text:span><text:span text:style-name="T15">in</text:span><text:span text:style-name="T36"> </text:span><text:span text:style-name="T15">any</text:span><text:span text:style-name="T16"> </text:span><text:span text:style-name="T15">form,</text:span><text:span text:style-name="T37"> </text:span><text:span text:style-name="T15">including</text:span><text:span text:style-name="T36"> </text:span><text:span text:style-name="T15">partial</text:span><text:span text:style-name="T21"> </text:span><text:span text:style-name="T15">copies</text:span><text:span text:style-name="T35"> </text:span><text:span text:style-name="T15">or</text:span><text:span text:style-name="T35"> </text:span><text:span text:style-name="T15">modifications of any</text:span><text:span text:style-name="T18"> </text:span><text:span text:style-name="T15">software;</text:span></text:p>
                </text:list-item>
                <text:list-item>
                  <text:p text:style-name="P275"><text:span text:style-name="T15">not to provide or otherwise make available the Support Software in whole or in part (including but</text:span><text:span text:style-name="T26"> </text:span><text:span text:style-name="T15">not</text:span><text:span text:style-name="T26"> </text:span><text:span text:style-name="T15">limited</text:span><text:span text:style-name="T25"> </text:span><text:span text:style-name="T15">to</text:span><text:span text:style-name="T24"> </text:span><text:span text:style-name="T15">program</text:span><text:span text:style-name="T23"> </text:span><text:span text:style-name="T15">listings,</text:span><text:span text:style-name="T25"> </text:span><text:span text:style-name="T15">object</text:span><text:span text:style-name="T23"> </text:span><text:span text:style-name="T15">code,</text:span><text:span text:style-name="T26"> </text:span><text:span text:style-name="T15">source</text:span><text:span text:style-name="T25"> </text:span><text:span text:style-name="T15">program</text:span><text:span text:style-name="T26"> </text:span><text:span text:style-name="T15">listings</text:span><text:span text:style-name="T28"> </text:span><text:span text:style-name="T15">and</text:span><text:span text:style-name="T25"> </text:span><text:span text:style-name="T15">source</text:span><text:span text:style-name="T26"> </text:span><text:span text:style-name="T15">code),</text:span><text:span text:style-name="T28"> </text:span><text:span text:style-name="T15">in</text:span><text:span text:style-name="T23"> </text:span><text:span text:style-name="T15">any</text:span><text:span text:style-name="T25"> </text:span><text:span text:style-name="T15">form to any person other than your employees or authorised contractors without our written</text:span><text:span text:style-name="T34"> </text:span><text:span text:style-name="T15">consent.</text:span></text:p>
                </text:list-item>
                <text:list-item>
                  <text:p text:style-name="P276"><text:span text:style-name="T15">within 14 days after the date of expiry or termination of this Agreement for whatever reason give Us a certificate, certifying that the main copy and all backup or other copies of all Support Software and related documentation (in whole and in part), in any form including partial copies or modifications of such software received from Us or made in connection with this Agreement, have been destroyed, (unless We give You prior written authorisation to retain one copy of it and upon whatever conditions We may think</text:span><text:span text:style-name="T18"> </text:span><text:span text:style-name="T15">fit).</text:span></text:p>
                </text:list-item>
              </text:list>
            </text:list-item>
            <text:list-item>
              <text:p text:style-name="P277"><text:span text:style-name="T15">You agree to assist Us in solving problems including following straightforward instructions given to Us over the telephone, and reporting to Us the effects of different tests</text:span><text:span text:style-name="T21"> </text:span><text:span text:style-name="T15">etc.</text:span></text:p>
            </text:list-item>
          </text:list>
        </text:list-item>
        <text:list-item>
          <text:p text:style-name="P278"><text:span text:style-name="T15">Remote</text:span><text:span text:style-name="T20"> </text:span><text:span text:style-name="T15">Support</text:span></text:p>
          <text:list>
            <text:list-item>
              <text:p text:style-name="P279"><text:span text:style-name="T15">You</text:span><text:span text:style-name="T16"> </text:span><text:span text:style-name="T15">will,</text:span><text:span text:style-name="T37"> </text:span><text:span text:style-name="T15">where</text:span><text:span text:style-name="T29"> </text:span><text:span text:style-name="T15">specified</text:span><text:span text:style-name="T29"> </text:span><text:span text:style-name="T15">in</text:span><text:span text:style-name="T16"> </text:span><text:span text:style-name="T15">the</text:span><text:span text:style-name="T28"> </text:span><text:span text:style-name="T15">quotation,</text:span><text:span text:style-name="T37"> </text:span><text:span text:style-name="T15">make</text:span><text:span text:style-name="T29"> </text:span><text:span text:style-name="T15">available</text:span><text:span text:style-name="T28"> </text:span><text:span text:style-name="T15">a</text:span><text:span text:style-name="T16"> </text:span><text:span text:style-name="T15">modem</text:span><text:span text:style-name="T23"> </text:span><text:span text:style-name="T15">or</text:span><text:span text:style-name="T29"> </text:span><text:span text:style-name="T15">ISDN</text:span><text:span text:style-name="T29"> </text:span><text:span text:style-name="T15">terminal</text:span><text:span text:style-name="T29"> </text:span><text:span text:style-name="T15">adapter</text:span><text:span text:style-name="T29"> </text:span><text:span text:style-name="T15">(and relevant telephone or ISDN connections) for on-line problem resolution. The modem will be of a specification and type We</text:span><text:span text:style-name="T25"> </text:span><text:span text:style-name="T15">approve.</text:span></text:p>
            </text:list-item>
            <text:list-item>
              <text:p text:style-name="P280"><text:span text:style-name="T15">We may amend the specification of the modem or ISDN <text:s/>adapter from time to time (but no more than once every two</text:span><text:span text:style-name="T39"> </text:span><text:span text:style-name="T15">years).</text:span></text:p>
            </text:list-item>
          </text:list>
        </text:list-item>
        <text:list-item>
          <text:p text:style-name="P281"><text:soft-page-break/><text:span text:style-name="T15">Correction of Software</text:span><text:span text:style-name="T19"> </text:span><text:span text:style-name="T15">Errors</text:span></text:p>
          <text:list>
            <text:list-item>
              <text:p text:style-name="P282"><text:span text:style-name="T15">We may, at our sole discretion, correct software errors by “patch” or by new version, or We</text:span><text:span text:style-name="T40"> </text:span><text:span text:style-name="T15">may</text:span></text:p>
            </text:list-item>
          </text:list>
        </text:list-item>
      </text:list>
      <text:p text:style-name="P283"><text:span text:style-name="T15">replace software with different software of equivalent functionality.</text:span></text:p>
      <text:list text:continue-numbering="true" text:style-name="WWNum1">
        <text:list-item>
          <text:list>
            <text:list-item>
              <text:p text:style-name="P284"><text:span text:style-name="T15">Where</text:span><text:span text:style-name="T37"> </text:span><text:span text:style-name="T15">it</text:span><text:span text:style-name="T29"> </text:span><text:span text:style-name="T15">does</text:span><text:span text:style-name="T16"> </text:span><text:span text:style-name="T15">not</text:span><text:span text:style-name="T37"> </text:span><text:span text:style-name="T15">materially</text:span><text:span text:style-name="T29"> </text:span><text:span text:style-name="T15">impact</text:span><text:span text:style-name="T35"> </text:span><text:span text:style-name="T15">on</text:span><text:span text:style-name="T16"> </text:span><text:span text:style-name="T15">the</text:span><text:span text:style-name="T37"> </text:span><text:span text:style-name="T15">operation</text:span><text:span text:style-name="T35"> </text:span><text:span text:style-name="T15">of</text:span><text:span text:style-name="T16"> </text:span><text:span text:style-name="T15">the</text:span><text:span text:style-name="T37"> </text:span><text:span text:style-name="T15">System,</text:span><text:span text:style-name="T36"> </text:span><text:span text:style-name="T15">We</text:span><text:span text:style-name="T16"> </text:span><text:span text:style-name="T15">may</text:span><text:span text:style-name="T37"> </text:span><text:span text:style-name="T15">specify</text:span><text:span text:style-name="T36"> </text:span><text:span text:style-name="T15">workarounds as solutions to specific</text:span><text:span text:style-name="T25"> </text:span><text:span text:style-name="T15">problems.</text:span></text:p>
            </text:list-item>
          </text:list>
        </text:list-item>
        <text:list-item>
          <text:p text:style-name="P285"><text:span text:style-name="T15">Support not Included and which shall be Charged</text:span><text:span text:style-name="T25"> </text:span><text:span text:style-name="T15">for</text:span></text:p>
          <text:list>
            <text:list-item>
              <text:p text:style-name="P286"><text:span text:style-name="T15">Support of other software, accessories, attachments, machines, systems or other devices not supplied by Us or listed in the quotation as being subject to support (or otherwise covered by agreement).</text:span></text:p>
            </text:list-item>
            <text:list-item>
              <text:p text:style-name="P287"><text:span text:style-name="T15">Rectification of lost or corrupted data arising for any reason other than our own</text:span><text:span text:style-name="T22"> </text:span><text:span text:style-name="T15">negligence.</text:span></text:p>
            </text:list-item>
            <text:list-item>
              <text:p text:style-name="P288"><text:span text:style-name="T15">Support made more difficult because of any changes, alterations, additions, modifications or variations</text:span><text:span text:style-name="T29"> </text:span><text:span text:style-name="T15">to</text:span><text:span text:style-name="T23"> </text:span><text:span text:style-name="T15">the</text:span><text:span text:style-name="T37"> </text:span><text:span text:style-name="T15">software</text:span><text:span text:style-name="T36"> </text:span><text:span text:style-name="T15">covered</text:span><text:span text:style-name="T28"> </text:span><text:span text:style-name="T15">by</text:span><text:span text:style-name="T16"> </text:span><text:span text:style-name="T15">this</text:span><text:span text:style-name="T29"> </text:span><text:span text:style-name="T15">agreement,</text:span><text:span text:style-name="T28"> </text:span><text:span text:style-name="T15">the</text:span><text:span text:style-name="T28"> </text:span><text:span text:style-name="T15">System</text:span><text:span text:style-name="T29"> </text:span><text:span text:style-name="T15">or</text:span><text:span text:style-name="T36"> </text:span><text:span text:style-name="T15">operating</text:span><text:span text:style-name="T36"> </text:span><text:span text:style-name="T15">environment</text:span><text:span text:style-name="T28"> </text:span><text:span text:style-name="T15">and</text:span><text:span text:style-name="T16"> </text:span><text:span text:style-name="T15">made without our written consent or at our</text:span><text:span text:style-name="T29"> </text:span><text:span text:style-name="T15">instructions.</text:span></text:p>
            </text:list-item>
            <text:list-item>
              <text:p text:style-name="P289"><text:span text:style-name="T15">Dealing with faults caused by using the software or hardware outside design or other specifications or outside the provisions laid down in any instructions documentation or manual relating to the software or</text:span><text:span text:style-name="T25"> </text:span><text:span text:style-name="T15">hardware.</text:span></text:p>
            </text:list-item>
            <text:list-item>
              <text:p text:style-name="P290"><text:span text:style-name="T15">Diagnosis and/or rectification of problems not associated with the software covered by this agreement.</text:span></text:p>
            </text:list-item>
          </text:list>
        </text:list-item>
        <text:list-item>
          <text:p text:style-name="P291"><text:span text:style-name="T15">Duration</text:span></text:p>
          <text:list>
            <text:list-item>
              <text:p text:style-name="P292"><text:span text:style-name="T15">This maintenance agreement shall subsist for one year from its date and from year to year thereafter</text:span><text:span text:style-name="T18"> </text:span><text:span text:style-name="T15">provided</text:span><text:span text:style-name="T20"> </text:span><text:span text:style-name="T15">that</text:span><text:span text:style-name="T20"> </text:span><text:span text:style-name="T15">either</text:span><text:span text:style-name="T20"> </text:span><text:span text:style-name="T15">of</text:span><text:span text:style-name="T24"> </text:span><text:span text:style-name="T15">Us</text:span><text:span text:style-name="T24"> </text:span><text:span text:style-name="T15">may</text:span><text:span text:style-name="T20"> </text:span><text:span text:style-name="T15">notify</text:span><text:span text:style-name="T19"> </text:span><text:span text:style-name="T15">the</text:span><text:span text:style-name="T24"> </text:span><text:span text:style-name="T15">other</text:span><text:span text:style-name="T20"> </text:span><text:span text:style-name="T15">that</text:span><text:span text:style-name="T20"> </text:span><text:span text:style-name="T15">it</text:span><text:span text:style-name="T19"> </text:span><text:span text:style-name="T15">wishes</text:span><text:span text:style-name="T19"> </text:span><text:span text:style-name="T15">to</text:span><text:span text:style-name="T18"> </text:span><text:span text:style-name="T15">terminate</text:span><text:span text:style-name="T20"> </text:span><text:span text:style-name="T15">to</text:span><text:span text:style-name="T17"> </text:span><text:span text:style-name="T15">terminate</text:span><text:span text:style-name="T18"> </text:span><text:span text:style-name="T15">on any anniversary of this maintenance agreement on 90 days’ notice before the</text:span><text:span text:style-name="T51"> </text:span><text:span text:style-name="T15">anniversary.</text:span></text:p>
            </text:list-item>
          </text:list>
        </text:list-item>
        <text:list-item>
          <text:p text:style-name="P293"><text:span text:style-name="T15">Support</text:span><text:span text:style-name="T17"> </text:span><text:span text:style-name="T15">Charges</text:span></text:p>
          <text:list>
            <text:list-item>
              <text:p text:style-name="P294"><text:span text:style-name="T15">The</text:span><text:span text:style-name="T29"> </text:span><text:span text:style-name="T15">support</text:span><text:span text:style-name="T37"> </text:span><text:span text:style-name="T15">charges</text:span><text:span text:style-name="T29"> </text:span><text:span text:style-name="T15">are</text:span><text:span text:style-name="T29"> </text:span><text:span text:style-name="T15">as</text:span><text:span text:style-name="T36"> </text:span><text:span text:style-name="T15">specified</text:span><text:span text:style-name="T36"> </text:span><text:span text:style-name="T15">in</text:span><text:span text:style-name="T16"> </text:span><text:span text:style-name="T15">the</text:span><text:span text:style-name="T36"> </text:span><text:span text:style-name="T15">quotation</text:span><text:span text:style-name="T35"> </text:span><text:span text:style-name="T15">or</text:span><text:span text:style-name="T29"> </text:span><text:span text:style-name="T15">as</text:span><text:span text:style-name="T36"> </text:span><text:span text:style-name="T15">notified</text:span><text:span text:style-name="T28"> </text:span><text:span text:style-name="T15">to</text:span><text:span text:style-name="T37"> </text:span><text:span text:style-name="T15">You</text:span><text:span text:style-name="T35"> </text:span><text:span text:style-name="T15">from</text:span><text:span text:style-name="T28"> </text:span><text:span text:style-name="T15">time</text:span><text:span text:style-name="T29"> </text:span><text:span text:style-name="T15">to</text:span><text:span text:style-name="T37"> </text:span><text:span text:style-name="T15">time</text:span><text:span text:style-name="T29"> </text:span><text:span text:style-name="T15">under</text:span></text:p>
            </text:list-item>
          </text:list>
        </text:list-item>
      </text:list>
      <text:p text:style-name="P96"><text:span text:style-name="T15">this Agreement (“Support Charges”).</text:span></text:p>
      <text:list text:continue-numbering="true" text:style-name="WWNum1">
        <text:list-item>
          <text:list>
            <text:list-item>
              <text:p text:style-name="P295"><text:span text:style-name="T15">Support</text:span><text:span text:style-name="T29"> </text:span><text:span text:style-name="T15">Charges</text:span><text:span text:style-name="T28"> </text:span><text:span text:style-name="T15">are</text:span><text:span text:style-name="T29"> </text:span><text:span text:style-name="T15">payable</text:span><text:span text:style-name="T28"> </text:span><text:span text:style-name="T15">annually</text:span><text:span text:style-name="T25"> </text:span><text:span text:style-name="T15">in</text:span><text:span text:style-name="T29"> </text:span><text:span text:style-name="T15">advance</text:span><text:span text:style-name="T29"> </text:span><text:span text:style-name="T15">upon</text:span><text:span text:style-name="T23"> </text:span><text:span text:style-name="T15">receipt</text:span><text:span text:style-name="T36"> </text:span><text:span text:style-name="T15">of</text:span><text:span text:style-name="T29"> </text:span><text:span text:style-name="T15">our</text:span><text:span text:style-name="T29"> </text:span><text:span text:style-name="T15">invoice</text:span><text:span text:style-name="T29"> </text:span><text:span text:style-name="T15">unless</text:span><text:span text:style-name="T28"> </text:span><text:span text:style-name="T15">otherwise</text:span><text:span text:style-name="T37"> </text:span><text:span text:style-name="T15">We agree otherwise in writing (or it says otherwise in the quotation). No support will be provided until We have received payment. The quotation may specify that You are to pay by direct debit in which case We shall debit your account near the date of this agreement and each renewal date with the Support Charges which are in force at the time that the debit is</text:span><text:span text:style-name="T35"> </text:span><text:span text:style-name="T15">made.</text:span></text:p>
            </text:list-item>
            <text:list-item>
              <text:p text:style-name="P296"><text:span text:style-name="T15">Support</text:span><text:span text:style-name="T28"> </text:span><text:span text:style-name="T15">Charges</text:span><text:span text:style-name="T23"> </text:span><text:span text:style-name="T15">are</text:span><text:span text:style-name="T16"> </text:span><text:span text:style-name="T15">subject</text:span><text:span text:style-name="T16"> </text:span><text:span text:style-name="T15">to</text:span><text:span text:style-name="T29"> </text:span><text:span text:style-name="T15">review</text:span><text:span text:style-name="T23"> </text:span><text:span text:style-name="T15">no</text:span><text:span text:style-name="T29"> </text:span><text:span text:style-name="T15">more</text:span><text:span text:style-name="T29"> </text:span><text:span text:style-name="T15">than</text:span><text:span text:style-name="T29"> </text:span><text:span text:style-name="T15">once</text:span><text:span text:style-name="T23"> </text:span><text:span text:style-name="T15">in</text:span><text:span text:style-name="T37"> </text:span><text:span text:style-name="T15">each</text:span><text:span text:style-name="T16"> </text:span><text:span text:style-name="T15">twelve-month</text:span><text:span text:style-name="T29"> </text:span><text:span text:style-name="T15">period</text:span><text:span text:style-name="T37"> </text:span><text:span text:style-name="T15">(excluding alterations and additions to software which are covered by this agreement). We will give You at least 90 days’ notice before the new Support Charges take</text:span><text:span text:style-name="T16"> </text:span><text:span text:style-name="T15">effect.</text:span></text:p>
            </text:list-item>
            <text:list-item>
              <text:p text:style-name="P297"><text:span text:style-name="T15">Within 30 days after You have been notified of amended Support Charges in accordance with clause</text:span><text:span text:style-name="T28"> </text:span><text:span text:style-name="T15">9.3</text:span><text:span text:style-name="T25"> </text:span><text:span text:style-name="T15">above</text:span><text:span text:style-name="T25"> </text:span><text:span text:style-name="T15">You</text:span><text:span text:style-name="T16"> </text:span><text:span text:style-name="T15">may,</text:span><text:span text:style-name="T23"> </text:span><text:span text:style-name="T15">if</text:span><text:span text:style-name="T23"> </text:span><text:span text:style-name="T15">the</text:span><text:span text:style-name="T23"> </text:span><text:span text:style-name="T15">charges</text:span><text:span text:style-name="T25"> </text:span><text:span text:style-name="T15">have</text:span><text:span text:style-name="T23"> </text:span><text:span text:style-name="T15">been</text:span><text:span text:style-name="T23"> </text:span><text:span text:style-name="T15">increased,</text:span><text:span text:style-name="T23"> </text:span><text:span text:style-name="T15">notify</text:span><text:span text:style-name="T25"> </text:span><text:span text:style-name="T15">Us</text:span><text:span text:style-name="T29"> </text:span><text:span text:style-name="T15">of</text:span><text:span text:style-name="T16"> </text:span><text:span text:style-name="T15">your</text:span><text:span text:style-name="T23"> </text:span><text:span text:style-name="T15">intention</text:span><text:span text:style-name="T16"> </text:span><text:span text:style-name="T15">to</text:span><text:span text:style-name="T28"> </text:span><text:span text:style-name="T15">terminate the</text:span><text:span text:style-name="T26"> </text:span><text:span text:style-name="T15">Agreement</text:span><text:span text:style-name="T24"> </text:span><text:span text:style-name="T15">in</text:span><text:span text:style-name="T23"> </text:span><text:span text:style-name="T15">which</text:span><text:span text:style-name="T25"> </text:span><text:span text:style-name="T15">case</text:span><text:span text:style-name="T19"> </text:span><text:span text:style-name="T15">the</text:span><text:span text:style-name="T26"> </text:span><text:span text:style-name="T15">agreement</text:span><text:span text:style-name="T25"> </text:span><text:span text:style-name="T15">will</text:span><text:span text:style-name="T26"> </text:span><text:span text:style-name="T15">terminate</text:span><text:span text:style-name="T19"> </text:span><text:span text:style-name="T15">(and</text:span><text:span text:style-name="T25"> </text:span><text:span text:style-name="T15">all</text:span><text:span text:style-name="T24"> </text:span><text:span text:style-name="T15">support</text:span><text:span text:style-name="T24"> </text:span><text:span text:style-name="T15">services</text:span><text:span text:style-name="T19"> </text:span><text:span text:style-name="T15">will</text:span><text:span text:style-name="T26"> </text:span><text:span text:style-name="T15">cease)</text:span><text:span text:style-name="T25"> </text:span><text:span text:style-name="T15">on</text:span><text:span text:style-name="T26"> </text:span><text:span text:style-name="T15">the </text:span><text:soft-page-break/><text:span text:style-name="T15">day immediately before the increased charges were due to take</text:span><text:span text:style-name="T18"> </text:span><text:span text:style-name="T15">effect.</text:span></text:p>
            </text:list-item>
            <text:list-item>
              <text:p text:style-name="P298"><text:span text:style-name="T15">If</text:span><text:span text:style-name="T25"> </text:span><text:span text:style-name="T15">You</text:span><text:span text:style-name="T26"> </text:span><text:span text:style-name="T15">alter</text:span><text:span text:style-name="T26"> </text:span><text:span text:style-name="T15">your</text:span><text:span text:style-name="T19"> </text:span><text:span text:style-name="T15">hardware</text:span><text:span text:style-name="T26"> </text:span><text:span text:style-name="T15">or</text:span><text:span text:style-name="T26"> </text:span><text:span text:style-name="T15">software</text:span><text:span text:style-name="T18"> </text:span><text:span text:style-name="T15">configuration</text:span><text:span text:style-name="T24"> </text:span><text:span text:style-name="T15">from</text:span><text:span text:style-name="T24"> </text:span><text:span text:style-name="T15">that</text:span><text:span text:style-name="T26"> </text:span><text:span text:style-name="T15">contemplated</text:span><text:span text:style-name="T25"> </text:span><text:span text:style-name="T15">in</text:span><text:span text:style-name="T19"> </text:span><text:span text:style-name="T15">the</text:span><text:span text:style-name="T18"> </text:span><text:span text:style-name="T15">quotation</text:span><text:span text:style-name="T19"> </text:span><text:span text:style-name="T15">(or as accepted by Us from time to time) or there is any other significant change in the software to be maintained You are required to notify Us immediately in which</text:span><text:span text:style-name="T37"> </text:span><text:span text:style-name="T15">case:</text:span></text:p>
            </text:list-item>
          </text:list>
        </text:list-item>
      </text:list>
      <text:p text:style-name="P299"/>
      <text:list text:continue-numbering="true" text:style-name="WWNum1">
        <text:list-item>
          <text:list>
            <text:list-item>
              <text:list>
                <text:list-item>
                  <text:p text:style-name="P300"><text:span text:style-name="T15">We will tell You what the amended Support Charges will be and You have 30 days in which to reject by notice the new charges, failing which You are considered to have accepted</text:span><text:span text:style-name="T39"> </text:span><text:span text:style-name="T15">them.</text:span></text:p>
                </text:list-item>
                <text:list-item>
                  <text:p text:style-name="P301"><text:span text:style-name="T15">If You reject the new charges notified to You in accordance with the preceding clause, You will be</text:span><text:span text:style-name="T25"> </text:span><text:span text:style-name="T15">deemed</text:span><text:span text:style-name="T23"> </text:span><text:span text:style-name="T15">to</text:span><text:span text:style-name="T24"> </text:span><text:span text:style-name="T15">have</text:span><text:span text:style-name="T25"> </text:span><text:span text:style-name="T15">served</text:span><text:span text:style-name="T29"> </text:span><text:span text:style-name="T15">notice</text:span><text:span text:style-name="T26"> </text:span><text:span text:style-name="T15">terminating</text:span><text:span text:style-name="T28"> </text:span><text:span text:style-name="T15">the</text:span><text:span text:style-name="T25"> </text:span><text:span text:style-name="T15">agreement</text:span><text:span text:style-name="T23"> </text:span><text:span text:style-name="T15">in</text:span><text:span text:style-name="T28"> </text:span><text:span text:style-name="T15">accordance</text:span><text:span text:style-name="T26"> </text:span><text:span text:style-name="T15">with</text:span><text:span text:style-name="T23"> </text:span><text:span text:style-name="T15">clause</text:span><text:span text:style-name="T25"> </text:span><text:span text:style-name="T15">8.1</text:span><text:span text:style-name="T23"> </text:span><text:span text:style-name="T15">above</text:span><text:span text:style-name="T25"> </text:span><text:span text:style-name="T15">and the old support charges will remain in effect. However, in that case We shall not be required, for the remainder</text:span><text:span text:style-name="T24"> </text:span><text:span text:style-name="T15">of</text:span><text:span text:style-name="T24"> </text:span><text:span text:style-name="T15">the</text:span><text:span text:style-name="T18"> </text:span><text:span text:style-name="T15">contractual</text:span><text:span text:style-name="T18"> </text:span><text:span text:style-name="T15">period,</text:span><text:span text:style-name="T24"> </text:span><text:span text:style-name="T15">to</text:span><text:span text:style-name="T18"> </text:span><text:span text:style-name="T15">provide</text:span><text:span text:style-name="T18"> </text:span><text:span text:style-name="T15">support</text:span><text:span text:style-name="T20"> </text:span><text:span text:style-name="T15">services</text:span><text:span text:style-name="T24"> </text:span><text:span text:style-name="T15">in</text:span><text:span text:style-name="T18"> </text:span><text:span text:style-name="T15">excess</text:span><text:span text:style-name="T26"> </text:span><text:span text:style-name="T15">of</text:span><text:span text:style-name="T24"> </text:span><text:span text:style-name="T15">those</text:span><text:span text:style-name="T18"> </text:span><text:span text:style-name="T15">We</text:span><text:span text:style-name="T19"> </text:span><text:span text:style-name="T15">were</text:span><text:span text:style-name="T20"> </text:span><text:span text:style-name="T15">required to supply before the changes. For the avoidance of doubt, the 90 day notice period still applies. In other words, if You reject the new charges within 90 days of an anniversary of this agreement, the agreement will not terminate on that anniversary, but on the next one following it.</text:span><text:span text:style-name="T30"> </text:span><text:span text:style-name="T15">.</text:span></text:p>
                </text:list-item>
              </text:list>
            </text:list-item>
          </text:list>
        </text:list-item>
        <text:list-item>
          <text:p text:style-name="P302"><text:span text:style-name="T15">Our</text:span><text:span text:style-name="T20"> </text:span><text:span text:style-name="T15">Liability</text:span></text:p>
          <text:list>
            <text:list-item>
              <text:p text:style-name="P303"><text:span text:style-name="T15">We shall not be liable to You for any loss or damage whatsoever or howsoever caused arising directly</text:span><text:span text:style-name="T19"> </text:span><text:span text:style-name="T15">or</text:span><text:span text:style-name="T17"> </text:span><text:span text:style-name="T15">indirectly</text:span><text:span text:style-name="T18"> </text:span><text:span text:style-name="T15">in</text:span><text:span text:style-name="T17"> </text:span><text:span text:style-name="T15">connection</text:span><text:span text:style-name="T24"> </text:span><text:span text:style-name="T15">with</text:span><text:span text:style-name="T20"> </text:span><text:span text:style-name="T15">this</text:span><text:span text:style-name="T19"> </text:span><text:span text:style-name="T15">Agreement,</text:span><text:span text:style-name="T17"> </text:span><text:span text:style-name="T15">the</text:span><text:span text:style-name="T19"> </text:span><text:span text:style-name="T15">Software,</text:span><text:span text:style-name="T18"> </text:span><text:span text:style-name="T15">any</text:span><text:span text:style-name="T19"> </text:span><text:span text:style-name="T15">Support</text:span><text:span text:style-name="T18"> </text:span><text:span text:style-name="T15">Software,</text:span><text:span text:style-name="T18"> </text:span><text:span text:style-name="T15">modem or</text:span><text:span text:style-name="T29"> </text:span><text:span text:style-name="T15">other</text:span><text:span text:style-name="T29"> </text:span><text:span text:style-name="T15">hardware,</text:span><text:span text:style-name="T28"> </text:span><text:span text:style-name="T15">its</text:span><text:span text:style-name="T28"> </text:span><text:span text:style-name="T15">use,</text:span><text:span text:style-name="T28"> </text:span><text:span text:style-name="T15">the</text:span><text:span text:style-name="T28"> </text:span><text:span text:style-name="T15">System</text:span><text:span text:style-name="T37"> </text:span><text:span text:style-name="T15">or</text:span><text:span text:style-name="T37"> </text:span><text:span text:style-name="T15">other</text:span><text:span text:style-name="T37"> </text:span><text:span text:style-name="T15">equipment,</text:span><text:span text:style-name="T28"> </text:span><text:span text:style-name="T15">property</text:span><text:span text:style-name="T16"> </text:span><text:span text:style-name="T15">or</text:span><text:span text:style-name="T37"> </text:span><text:span text:style-name="T15">otherwise</text:span><text:span text:style-name="T16"> </text:span><text:span text:style-name="T15">except</text:span><text:span text:style-name="T37"> </text:span><text:span text:style-name="T15">to</text:span><text:span text:style-name="T29"> </text:span><text:span text:style-name="T15">the</text:span><text:span text:style-name="T28"> </text:span><text:span text:style-name="T15">extent that such liability may not be lawfully excluded unless We have explicitly agreed to accept increased liability in the</text:span><text:span text:style-name="T18"> </text:span><text:span text:style-name="T15">quotation.</text:span></text:p>
            </text:list-item>
            <text:list-item>
              <text:p text:style-name="P304"><text:span text:style-name="T15">Notwithstanding the generality of 10.1 above, We expressly exclude liability for consequential loss</text:span><text:span text:style-name="T36"> </text:span><text:span text:style-name="T15">or</text:span><text:span text:style-name="T37"> </text:span><text:span text:style-name="T15">damage</text:span><text:span text:style-name="T16"> </text:span><text:span text:style-name="T15">which</text:span><text:span text:style-name="T35"> </text:span><text:span text:style-name="T15">may</text:span><text:span text:style-name="T36"> </text:span><text:span text:style-name="T15">arise</text:span><text:span text:style-name="T28"> </text:span><text:span text:style-name="T15">in</text:span><text:span text:style-name="T35"> </text:span><text:span text:style-name="T15">respect</text:span><text:span text:style-name="T16"> </text:span><text:span text:style-name="T15">of</text:span><text:span text:style-name="T37"> </text:span><text:span text:style-name="T15">the</text:span><text:span text:style-name="T36"> </text:span><text:span text:style-name="T15">Software,</text:span><text:span text:style-name="T28"> </text:span><text:span text:style-name="T15">any</text:span><text:span text:style-name="T28"> </text:span><text:span text:style-name="T15">Support</text:span><text:span text:style-name="T29"> </text:span><text:span text:style-name="T15">Software,</text:span><text:span text:style-name="T35"> </text:span><text:span text:style-name="T15">any</text:span><text:span text:style-name="T16"> </text:span><text:span text:style-name="T15">modem</text:span><text:span text:style-name="T36"> </text:span><text:span text:style-name="T15">or</text:span><text:span text:style-name="T36"> </text:span><text:span text:style-name="T15">other hardware, its use, the System or other equipment or property or for loss of profit, business, revenue, goodwill or anticipated savings unless We have explicitly agreed to accept increased liability in the quotation.</text:span></text:p>
            </text:list-item>
            <text:list-item>
              <text:p text:style-name="P305"><text:span text:style-name="T15">In the event that any exclusion or other provision contained in this Agreement is held to be invalid for any reason and We becomes liable for loss or damage that could otherwise have been limited, that liability shall be limited to the amount You have actually paid Us for hardware and software support services over the last two</text:span><text:span text:style-name="T16"> </text:span><text:span text:style-name="T15">years.</text:span></text:p>
            </text:list-item>
          </text:list>
        </text:list-item>
        <text:list-item>
          <text:p text:style-name="P306"><text:span text:style-name="T15">Termination</text:span></text:p>
          <text:list>
            <text:list-item>
              <text:p text:style-name="P307"><text:span text:style-name="T15">In addition to provisions for termination contained elsewhere in this agreement, We may, by notice</text:span><text:span text:style-name="T29"> </text:span><text:span text:style-name="T15">to</text:span><text:span text:style-name="T25"> </text:span><text:span text:style-name="T15">You,</text:span><text:span text:style-name="T25"> </text:span><text:span text:style-name="T15">terminate</text:span><text:span text:style-name="T25"> </text:span><text:span text:style-name="T15">this</text:span><text:span text:style-name="T25"> </text:span><text:span text:style-name="T15">Agreement</text:span><text:span text:style-name="T23"> </text:span><text:span text:style-name="T15">if</text:span><text:span text:style-name="T29"> </text:span><text:span text:style-name="T15">You</text:span><text:span text:style-name="T28"> </text:span><text:span text:style-name="T15">are</text:span><text:span text:style-name="T25"> </text:span><text:span text:style-name="T15">in</text:span><text:span text:style-name="T28"> </text:span><text:span text:style-name="T15">breach</text:span><text:span text:style-name="T25"> </text:span><text:span text:style-name="T15">of</text:span><text:span text:style-name="T16"> </text:span><text:span text:style-name="T15">any</text:span><text:span text:style-name="T28"> </text:span><text:span text:style-name="T15">term,</text:span><text:span text:style-name="T23"> </text:span><text:span text:style-name="T15">condition</text:span><text:span text:style-name="T23"> </text:span><text:span text:style-name="T15">or</text:span><text:span text:style-name="T23"> </text:span><text:span text:style-name="T15">provision</text:span><text:span text:style-name="T29"> </text:span><text:span text:style-name="T15">of</text:span><text:span text:style-name="T23"> </text:span><text:span text:style-name="T15">this Agreement</text:span><text:span text:style-name="T25"> </text:span><text:span text:style-name="T15">or</text:span><text:span text:style-name="T24"> </text:span><text:span text:style-name="T15">required</text:span><text:span text:style-name="T26"> </text:span><text:span text:style-name="T15">by</text:span><text:span text:style-name="T26"> </text:span><text:span text:style-name="T15">the</text:span><text:span text:style-name="T24"> </text:span><text:span text:style-name="T15">applicable</text:span><text:span text:style-name="T19"> </text:span><text:span text:style-name="T15">law</text:span><text:span text:style-name="T24"> </text:span><text:span text:style-name="T15">and</text:span><text:span text:style-name="T24"> </text:span><text:span text:style-name="T15">fail</text:span><text:span text:style-name="T23"> </text:span><text:span text:style-name="T15">to</text:span><text:span text:style-name="T18"> </text:span><text:span text:style-name="T15">remedy</text:span><text:span text:style-name="T24"> </text:span><text:span text:style-name="T15">it</text:span><text:span text:style-name="T25"> </text:span><text:span text:style-name="T15">(if</text:span><text:span text:style-name="T26"> </text:span><text:span text:style-name="T15">it</text:span><text:span text:style-name="T19"> </text:span><text:span text:style-name="T15">is</text:span><text:span text:style-name="T23"> </text:span><text:span text:style-name="T15">capable</text:span><text:span text:style-name="T25"> </text:span><text:span text:style-name="T15">of</text:span><text:span text:style-name="T26"> </text:span><text:span text:style-name="T15">remedy)</text:span><text:span text:style-name="T26"> </text:span><text:span text:style-name="T15">within</text:span><text:span text:style-name="T23"> </text:span><text:span text:style-name="T15">30 days of having received notice of the breach from</text:span><text:span text:style-name="T28"> </text:span><text:span text:style-name="T15">Us.</text:span></text:p>
            </text:list-item>
            <text:list-item>
              <text:p text:style-name="P308"><text:span text:style-name="T15">Upon</text:span><text:span text:style-name="T28"> </text:span><text:span text:style-name="T15">termination,</text:span><text:span text:style-name="T24"> </text:span><text:span text:style-name="T15">You</text:span><text:span text:style-name="T26"> </text:span><text:span text:style-name="T15">will</text:span><text:span text:style-name="T26"> </text:span><text:span text:style-name="T15">pay</text:span><text:span text:style-name="T25"> </text:span><text:span text:style-name="T15">Us</text:span><text:span text:style-name="T26"> </text:span><text:span text:style-name="T15">all</text:span><text:span text:style-name="T28"> </text:span><text:span text:style-name="T15">costs</text:span><text:span text:style-name="T23"> </text:span><text:span text:style-name="T15">and</text:span><text:span text:style-name="T26"> </text:span><text:span text:style-name="T15">expenses,</text:span><text:span text:style-name="T26"> </text:span><text:span text:style-name="T15">including</text:span><text:span text:style-name="T26"> </text:span><text:span text:style-name="T15">legal</text:span><text:span text:style-name="T26"> </text:span><text:span text:style-name="T15">and</text:span><text:span text:style-name="T26"> </text:span><text:span text:style-name="T15">other</text:span><text:span text:style-name="T23"> </text:span><text:span text:style-name="T15">fees</text:span><text:span text:style-name="T24"> </text:span><text:span text:style-name="T15">incurred and all arrears of charges or other payments arising in respect of the software or hardware, any </text:span><text:soft-page-break/><text:span text:style-name="T15">Support Software or hardware, its support, this Agreement or otherwise and shall comply with your obligation</text:span><text:span text:style-name="T25"> </text:span><text:span text:style-name="T15">undertaking</text:span><text:span text:style-name="T26"> </text:span><text:span text:style-name="T15">specified</text:span><text:span text:style-name="T19"> </text:span><text:span text:style-name="T15">in</text:span><text:span text:style-name="T25"> </text:span><text:span text:style-name="T15">Clause</text:span><text:span text:style-name="T24"> </text:span><text:span text:style-name="T15">4.4.9</text:span><text:span text:style-name="T26"> </text:span><text:span text:style-name="T15">(which</text:span><text:span text:style-name="T19"> </text:span><text:span text:style-name="T15">requires</text:span><text:span text:style-name="T26"> </text:span><text:span text:style-name="T15">You</text:span><text:span text:style-name="T25"> </text:span><text:span text:style-name="T15">to</text:span><text:span text:style-name="T19"> </text:span><text:span text:style-name="T15">certify</text:span><text:span text:style-name="T26"> </text:span><text:span text:style-name="T15">You</text:span><text:span text:style-name="T19"> </text:span><text:span text:style-name="T15">have</text:span><text:span text:style-name="T24"> </text:span><text:span text:style-name="T15">destroyed</text:span><text:span text:style-name="T25"> </text:span><text:span text:style-name="T15">the support software)</text:span><text:span text:style-name="T18"> </text:span><text:span text:style-name="T15">above.</text:span></text:p>
            </text:list-item>
            <text:list-item>
              <text:p text:style-name="P309"><text:span text:style-name="T15">Any remedies or rights which We have against You shall continue after termination for any reason.</text:span></text:p>
            </text:list-item>
          </text:list>
        </text:list-item>
      </text:list>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PingFang SC" svg:font-family="'PingFang SC'" style:font-family-generic="system" style:font-pitch="variable"/>
    <style:font-face style:name="Times New Roman" svg:font-family="'Times New Roman'" style:font-family-generic="roman"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1pt" fo:language="en" fo:country="US" style:letter-kerning="false" style:font-name-asian="Calibri2"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Calibri" fo:font-size="11pt" fo:language="en" fo:country="US" style:letter-kerning="false" style:font-name-asian="Calibri2"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text-properties style:font-name="Calibri1" fo:font-family="Calibri" style:font-family-generic="swiss" style:font-pitch="variable" fo:language="en" fo:country="GB" style:font-name-asian="Calibri2" style:font-family-asian="Calibri" style:font-family-generic-asian="system" style:font-pitch-asian="variable" style:language-asian="en" style:country-asian="GB" style:font-name-complex="Calibri2" style:font-family-complex="Calibri" style:font-family-generic-complex="system" style:font-pitch-complex="variable" style:language-complex="en" style:country-complex="GB"/>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left="0.176cm" fo:margin-top="0.28cm" fo:margin-bottom="0cm" style:contextual-spacing="false" fo:text-align="justify" style:justify-single-word="false" loext:word-spacing-minimum="75%" loext:word-spacing-maximum="133%"/>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default-outline-level="1" style:list-style-name="" style:class="chapter">
      <style:paragraph-properties fo:margin-left="0.176cm" fo:margin-top="0.09cm" fo:margin-bottom="0cm" style:contextual-spacing="false"/>
      <style:text-properties fo:font-size="12pt" fo:font-weight="bold" style:font-size-asian="12pt" style:font-weight-asian="bold" style:font-size-complex="12pt" style:font-weight-complex="bold"/>
    </style:style>
    <style:style style:name="Heading_20_2" style:display-name="Heading 2" style:family="paragraph" style:parent-style-name="Standard" style:default-outline-level="2" style:list-style-name="" style:class="chapter">
      <style:paragraph-properties fo:margin-left="0.176cm"/>
      <style:text-properties fo:font-weight="bold" style:font-weight-asian="bold" style:font-weight-complex="bold"/>
    </style:style>
    <style:style style:name="Contents_20_1" style:display-name="Contents 1" style:family="paragraph" style:parent-style-name="Standard" style:class="index">
      <style:paragraph-properties fo:margin-left="0.176cm" fo:margin-top="1.115cm" fo:margin-bottom="0cm" style:contextual-spacing="false"/>
    </style:style>
    <style:style style:name="List_20_Paragraph" style:display-name="List Paragraph" style:family="paragraph" style:parent-style-name="Standard">
      <style:paragraph-properties fo:margin-left="0.176cm" fo:margin-top="0.28cm" fo:margin-bottom="0cm" style:contextual-spacing="false" fo:text-align="justify" style:justify-single-word="false" loext:word-spacing-minimum="75%" loext:word-spacing-maximum="133%"/>
    </style:style>
    <style:style style:name="Table_20_Paragraph" style:display-name="Table Paragraph" style:family="paragraph" style:parent-style-name="Standard"/>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style:tab-stops>
          <style:tab-stop style:position="7.96cm" style:type="center"/>
          <style:tab-stop style:position="15.921cm" style:type="right"/>
        </style:tab-stops>
      </style:paragraph-properties>
    </style:style>
    <style:style style:name="Footer" style:family="paragraph" style:parent-style-name="Standard" loext:linked-style-name="Footer_20_Char" style:class="extra">
      <style:paragraph-properties>
        <style:tab-stops>
          <style:tab-stop style:position="7.96cm" style:type="center"/>
          <style:tab-stop style:position="15.921cm" style:type="right"/>
        </style:tab-stops>
      </style:paragraph-properties>
    </style:style>
    <style:style style:name="Frame_20_contents" style:display-name="Frame contents" style:family="paragraph" style:parent-style-name="Standard" style:class="extra"/>
    <style:style style:name="Default_20_Paragraph_20_Font" style:display-name="Default Paragraph Font" style:family="text"/>
    <style:style style:name="Header_20_Char" style:display-name="Header Char" style:family="text" style:parent-style-name="Default_20_Paragraph_20_Font" loext:linked-style-name="Header">
      <style:text-properties style:font-name="Calibri1" fo:font-family="Calibri" style:font-family-generic="swiss" style:font-pitch="variable" fo:language="en" fo:country="GB" style:font-name-asian="Calibri2" style:font-family-asian="Calibri" style:font-family-generic-asian="system" style:font-pitch-asian="variable" style:language-asian="en" style:country-asian="GB" style:font-name-complex="Calibri2" style:font-family-complex="Calibri" style:font-family-generic-complex="system" style:font-pitch-complex="variable" style:language-complex="en" style:country-complex="GB"/>
    </style:style>
    <style:style style:name="Footer_20_Char" style:display-name="Footer Char" style:family="text" style:parent-style-name="Default_20_Paragraph_20_Font" loext:linked-style-name="Footer">
      <style:text-properties style:font-name="Calibri1" fo:font-family="Calibri" style:font-family-generic="swiss" style:font-pitch="variable" fo:language="en" fo:country="GB" style:font-name-asian="Calibri2" style:font-family-asian="Calibri" style:font-family-generic-asian="system" style:font-pitch-asian="variable" style:language-asian="en" style:country-asian="GB" style:font-name-complex="Calibri2" style:font-family-complex="Calibri" style:font-family-generic-complex="system" style:font-pitch-complex="variable" style:language-complex="en" style:country-complex="GB"/>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loext:char-complex-color loext:theme-type="hyperlink" loext:color-type="theme"/>
      </style:text-properties>
    </style:style>
    <style:style style:name="Unresolved_20_Mention" style:display-name="Unresolved Mention" style:family="text" style:parent-style-name="Default_20_Paragraph_20_Font">
      <style:text-properties fo:color="#605e5c" loext:opacity="100%" fo:background-color="#e1dfdd"/>
    </style:style>
    <style:style style:name="ListLabel_20_1" style:display-name="ListLabel 1" style:family="text">
      <style:text-properties fo:color="#767070" loext:opacity="100%" style:font-name="Calibri1" fo:font-family="Calibri" style:font-family-generic="swiss" style:font-pitch="variable" fo:font-size="11pt"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2" style:display-name="ListLabel 2"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3" style:display-name="ListLabel 3"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4" style:display-name="ListLabel 4" style:family="text">
      <style:text-properties fo:language="en" fo:country="GB" style:language-asian="en" style:country-asian="GB" style:language-complex="en" style:country-complex="GB"/>
    </style:style>
    <style:style style:name="ListLabel_20_5" style:display-name="ListLabel 5" style:family="text">
      <style:text-properties fo:language="en" fo:country="GB" style:language-asian="en" style:country-asian="GB" style:language-complex="en" style:country-complex="GB"/>
    </style:style>
    <style:style style:name="ListLabel_20_6" style:display-name="ListLabel 6" style:family="text">
      <style:text-properties fo:language="en" fo:country="GB" style:language-asian="en" style:country-asian="GB" style:language-complex="en" style:country-complex="GB"/>
    </style:style>
    <style:style style:name="ListLabel_20_7" style:display-name="ListLabel 7" style:family="text">
      <style:text-properties fo:language="en" fo:country="GB" style:language-asian="en" style:country-asian="GB" style:language-complex="en" style:country-complex="GB"/>
    </style:style>
    <style:style style:name="ListLabel_20_8" style:display-name="ListLabel 8" style:family="text">
      <style:text-properties fo:language="en" fo:country="GB" style:language-asian="en" style:country-asian="GB" style:language-complex="en" style:country-complex="GB"/>
    </style:style>
    <style:style style:name="ListLabel_20_9" style:display-name="ListLabel 9" style:family="text">
      <style:text-properties fo:language="en" fo:country="GB" style:language-asian="en" style:country-asian="GB" style:language-complex="en" style:country-complex="GB"/>
    </style:style>
    <style:style style:name="ListLabel_20_10" style:display-name="ListLabel 10" style:family="text">
      <style:text-properties fo:color="#767070" loext:opacity="100%" style:font-name="Calibri1" fo:font-family="Calibri" style:font-family-generic="swiss" style:font-pitch="variable" fo:font-size="11pt"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1" style:display-name="ListLabel 11"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2" style:display-name="ListLabel 12" style:family="text">
      <style:text-properties fo:language="en" fo:country="GB" style:language-asian="en" style:country-asian="GB" style:language-complex="en" style:country-complex="GB"/>
    </style:style>
    <style:style style:name="ListLabel_20_13" style:display-name="ListLabel 13" style:family="text">
      <style:text-properties fo:language="en" fo:country="GB" style:language-asian="en" style:country-asian="GB" style:language-complex="en" style:country-complex="GB"/>
    </style:style>
    <style:style style:name="ListLabel_20_14" style:display-name="ListLabel 14" style:family="text">
      <style:text-properties fo:language="en" fo:country="GB" style:language-asian="en" style:country-asian="GB" style:language-complex="en" style:country-complex="GB"/>
    </style:style>
    <style:style style:name="ListLabel_20_15" style:display-name="ListLabel 15" style:family="text">
      <style:text-properties fo:language="en" fo:country="GB" style:language-asian="en" style:country-asian="GB" style:language-complex="en" style:country-complex="GB"/>
    </style:style>
    <style:style style:name="ListLabel_20_16" style:display-name="ListLabel 16" style:family="text">
      <style:text-properties fo:language="en" fo:country="GB" style:language-asian="en" style:country-asian="GB" style:language-complex="en" style:country-complex="GB"/>
    </style:style>
    <style:style style:name="ListLabel_20_17" style:display-name="ListLabel 17" style:family="text">
      <style:text-properties fo:language="en" fo:country="GB" style:language-asian="en" style:country-asian="GB" style:language-complex="en" style:country-complex="GB"/>
    </style:style>
    <style:style style:name="ListLabel_20_18" style:display-name="ListLabel 18" style:family="text">
      <style:text-properties fo:language="en" fo:country="GB" style:language-asian="en" style:country-asian="GB" style:language-complex="en" style:country-complex="GB"/>
    </style:style>
    <style:style style:name="ListLabel_20_19" style:display-name="ListLabel 19" style:family="text">
      <style:text-properties fo:language="en" fo:country="GB" style:language-asian="en" style:country-asian="GB" style:language-complex="en" style:country-complex="GB"/>
    </style:style>
    <style:style style:name="ListLabel_20_20" style:display-name="ListLabel 20"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21" style:display-name="ListLabel 21" style:family="text">
      <style:text-properties fo:color="#767070" loext:opacity="100%" style:font-name="Calibri1" fo:font-family="Calibri" style:font-family-generic="swiss" style:font-pitch="variable" fo:font-size="11pt" fo:letter-spacing="-0.005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22" style:display-name="ListLabel 22" style:family="text">
      <style:text-properties fo:language="en" fo:country="GB" style:language-asian="en" style:country-asian="GB" style:language-complex="en" style:country-complex="GB"/>
    </style:style>
    <style:style style:name="ListLabel_20_23" style:display-name="ListLabel 23" style:family="text">
      <style:text-properties fo:language="en" fo:country="GB" style:language-asian="en" style:country-asian="GB" style:language-complex="en" style:country-complex="GB"/>
    </style:style>
    <style:style style:name="ListLabel_20_24" style:display-name="ListLabel 24" style:family="text">
      <style:text-properties fo:language="en" fo:country="GB" style:language-asian="en" style:country-asian="GB" style:language-complex="en" style:country-complex="GB"/>
    </style:style>
    <style:style style:name="ListLabel_20_25" style:display-name="ListLabel 25" style:family="text">
      <style:text-properties fo:language="en" fo:country="GB" style:language-asian="en" style:country-asian="GB" style:language-complex="en" style:country-complex="GB"/>
    </style:style>
    <style:style style:name="ListLabel_20_26" style:display-name="ListLabel 26" style:family="text">
      <style:text-properties fo:language="en" fo:country="GB" style:language-asian="en" style:country-asian="GB" style:language-complex="en" style:country-complex="GB"/>
    </style:style>
    <style:style style:name="ListLabel_20_27" style:display-name="ListLabel 27" style:family="text">
      <style:text-properties fo:language="en" fo:country="GB" style:language-asian="en" style:country-asian="GB" style:language-complex="en" style:country-complex="GB"/>
    </style:style>
    <style:style style:name="ListLabel_20_28" style:display-name="ListLabel 28" style:family="text">
      <style:text-properties fo:language="en" fo:country="GB" style:language-asian="en" style:country-asian="GB" style:language-complex="en" style:country-complex="GB"/>
    </style:style>
    <style:style style:name="ListLabel_20_29" style:display-name="ListLabel 29"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30" style:display-name="ListLabel 30"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31" style:display-name="ListLabel 31" style:family="text">
      <style:text-properties fo:language="en" fo:country="GB" style:language-asian="en" style:country-asian="GB" style:language-complex="en" style:country-complex="GB"/>
    </style:style>
    <style:style style:name="ListLabel_20_32" style:display-name="ListLabel 32" style:family="text">
      <style:text-properties fo:language="en" fo:country="GB" style:language-asian="en" style:country-asian="GB" style:language-complex="en" style:country-complex="GB"/>
    </style:style>
    <style:style style:name="ListLabel_20_33" style:display-name="ListLabel 33" style:family="text">
      <style:text-properties fo:language="en" fo:country="GB" style:language-asian="en" style:country-asian="GB" style:language-complex="en" style:country-complex="GB"/>
    </style:style>
    <style:style style:name="ListLabel_20_34" style:display-name="ListLabel 34" style:family="text">
      <style:text-properties fo:language="en" fo:country="GB" style:language-asian="en" style:country-asian="GB" style:language-complex="en" style:country-complex="GB"/>
    </style:style>
    <style:style style:name="ListLabel_20_35" style:display-name="ListLabel 35" style:family="text">
      <style:text-properties fo:language="en" fo:country="GB" style:language-asian="en" style:country-asian="GB" style:language-complex="en" style:country-complex="GB"/>
    </style:style>
    <style:style style:name="ListLabel_20_36" style:display-name="ListLabel 36" style:family="text">
      <style:text-properties fo:language="en" fo:country="GB" style:language-asian="en" style:country-asian="GB" style:language-complex="en" style:country-complex="GB"/>
    </style:style>
    <style:style style:name="ListLabel_20_37" style:display-name="ListLabel 37" style:family="text">
      <style:text-properties fo:language="en" fo:country="GB" style:language-asian="en" style:country-asian="GB" style:language-complex="en" style:country-complex="GB"/>
    </style:style>
    <style:style style:name="ListLabel_20_38" style:display-name="ListLabel 38"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39" style:display-name="ListLabel 39" style:family="text">
      <style:text-properties fo:language="en" fo:country="GB" style:language-asian="en" style:country-asian="GB" style:language-complex="en" style:country-complex="GB"/>
    </style:style>
    <style:style style:name="ListLabel_20_40" style:display-name="ListLabel 40" style:family="text">
      <style:text-properties fo:language="en" fo:country="GB" style:language-asian="en" style:country-asian="GB" style:language-complex="en" style:country-complex="GB"/>
    </style:style>
    <style:style style:name="ListLabel_20_41" style:display-name="ListLabel 41" style:family="text">
      <style:text-properties fo:language="en" fo:country="GB" style:language-asian="en" style:country-asian="GB" style:language-complex="en" style:country-complex="GB"/>
    </style:style>
    <style:style style:name="ListLabel_20_42" style:display-name="ListLabel 42" style:family="text">
      <style:text-properties fo:language="en" fo:country="GB" style:language-asian="en" style:country-asian="GB" style:language-complex="en" style:country-complex="GB"/>
    </style:style>
    <style:style style:name="ListLabel_20_43" style:display-name="ListLabel 43" style:family="text">
      <style:text-properties fo:language="en" fo:country="GB" style:language-asian="en" style:country-asian="GB" style:language-complex="en" style:country-complex="GB"/>
    </style:style>
    <style:style style:name="ListLabel_20_44" style:display-name="ListLabel 44" style:family="text">
      <style:text-properties fo:language="en" fo:country="GB" style:language-asian="en" style:country-asian="GB" style:language-complex="en" style:country-complex="GB"/>
    </style:style>
    <style:style style:name="ListLabel_20_45" style:display-name="ListLabel 45" style:family="text">
      <style:text-properties fo:language="en" fo:country="GB" style:language-asian="en" style:country-asian="GB" style:language-complex="en" style:country-complex="GB"/>
    </style:style>
    <style:style style:name="ListLabel_20_46" style:display-name="ListLabel 46" style:family="text">
      <style:text-properties fo:color="#767070" loext:opacity="100%" style:font-name="Calibri1" fo:font-family="Calibri" style:font-family-generic="swiss" style:font-pitch="variable" fo:font-size="11pt"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47" style:display-name="ListLabel 47"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48" style:display-name="ListLabel 48"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49" style:display-name="ListLabel 49" style:family="text">
      <style:text-properties fo:language="en" fo:country="GB" style:language-asian="en" style:country-asian="GB" style:language-complex="en" style:country-complex="GB"/>
    </style:style>
    <style:style style:name="ListLabel_20_50" style:display-name="ListLabel 50" style:family="text">
      <style:text-properties fo:language="en" fo:country="GB" style:language-asian="en" style:country-asian="GB" style:language-complex="en" style:country-complex="GB"/>
    </style:style>
    <style:style style:name="ListLabel_20_51" style:display-name="ListLabel 51" style:family="text">
      <style:text-properties fo:language="en" fo:country="GB" style:language-asian="en" style:country-asian="GB" style:language-complex="en" style:country-complex="GB"/>
    </style:style>
    <style:style style:name="ListLabel_20_52" style:display-name="ListLabel 52" style:family="text">
      <style:text-properties fo:language="en" fo:country="GB" style:language-asian="en" style:country-asian="GB" style:language-complex="en" style:country-complex="GB"/>
    </style:style>
    <style:style style:name="ListLabel_20_53" style:display-name="ListLabel 53" style:family="text">
      <style:text-properties fo:language="en" fo:country="GB" style:language-asian="en" style:country-asian="GB" style:language-complex="en" style:country-complex="GB"/>
    </style:style>
    <style:style style:name="ListLabel_20_54" style:display-name="ListLabel 54" style:family="text">
      <style:text-properties fo:language="en" fo:country="GB" style:language-asian="en" style:country-asian="GB" style:language-complex="en" style:country-complex="GB"/>
    </style:style>
    <style:style style:name="ListLabel_20_55" style:display-name="ListLabel 55" style:family="text">
      <style:text-properties fo:color="#767070" loext:opacity="100%" style:font-name="Calibri1" fo:font-family="Calibri" style:font-family-generic="swiss" style:font-pitch="variable" fo:font-size="11pt"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56" style:display-name="ListLabel 56"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57" style:display-name="ListLabel 57"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58" style:display-name="ListLabel 58" style:family="text">
      <style:text-properties fo:language="en" fo:country="GB" style:language-asian="en" style:country-asian="GB" style:language-complex="en" style:country-complex="GB"/>
    </style:style>
    <style:style style:name="ListLabel_20_59" style:display-name="ListLabel 59" style:family="text">
      <style:text-properties fo:language="en" fo:country="GB" style:language-asian="en" style:country-asian="GB" style:language-complex="en" style:country-complex="GB"/>
    </style:style>
    <style:style style:name="ListLabel_20_60" style:display-name="ListLabel 60" style:family="text">
      <style:text-properties fo:language="en" fo:country="GB" style:language-asian="en" style:country-asian="GB" style:language-complex="en" style:country-complex="GB"/>
    </style:style>
    <style:style style:name="ListLabel_20_61" style:display-name="ListLabel 61" style:family="text">
      <style:text-properties fo:language="en" fo:country="GB" style:language-asian="en" style:country-asian="GB" style:language-complex="en" style:country-complex="GB"/>
    </style:style>
    <style:style style:name="ListLabel_20_62" style:display-name="ListLabel 62" style:family="text">
      <style:text-properties fo:language="en" fo:country="GB" style:language-asian="en" style:country-asian="GB" style:language-complex="en" style:country-complex="GB"/>
    </style:style>
    <style:style style:name="ListLabel_20_63" style:display-name="ListLabel 63" style:family="text">
      <style:text-properties fo:language="en" fo:country="GB" style:language-asian="en" style:country-asian="GB" style:language-complex="en" style:country-complex="GB"/>
    </style:style>
    <style:style style:name="ListLabel_20_64" style:display-name="ListLabel 64" style:family="text">
      <style:text-properties fo:language="en" fo:country="GB" style:language-asian="en" style:country-asian="GB" style:language-complex="en" style:country-complex="GB"/>
    </style:style>
    <style:style style:name="ListLabel_20_65" style:display-name="ListLabel 65"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66" style:display-name="ListLabel 66"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67" style:display-name="ListLabel 67" style:family="text">
      <style:text-properties fo:language="en" fo:country="GB" style:language-asian="en" style:country-asian="GB" style:language-complex="en" style:country-complex="GB"/>
    </style:style>
    <style:style style:name="ListLabel_20_68" style:display-name="ListLabel 68" style:family="text">
      <style:text-properties fo:language="en" fo:country="GB" style:language-asian="en" style:country-asian="GB" style:language-complex="en" style:country-complex="GB"/>
    </style:style>
    <style:style style:name="ListLabel_20_69" style:display-name="ListLabel 69" style:family="text">
      <style:text-properties fo:language="en" fo:country="GB" style:language-asian="en" style:country-asian="GB" style:language-complex="en" style:country-complex="GB"/>
    </style:style>
    <style:style style:name="ListLabel_20_70" style:display-name="ListLabel 70" style:family="text">
      <style:text-properties fo:language="en" fo:country="GB" style:language-asian="en" style:country-asian="GB" style:language-complex="en" style:country-complex="GB"/>
    </style:style>
    <style:style style:name="ListLabel_20_71" style:display-name="ListLabel 71" style:family="text">
      <style:text-properties fo:language="en" fo:country="GB" style:language-asian="en" style:country-asian="GB" style:language-complex="en" style:country-complex="GB"/>
    </style:style>
    <style:style style:name="ListLabel_20_72" style:display-name="ListLabel 72" style:family="text">
      <style:text-properties fo:language="en" fo:country="GB" style:language-asian="en" style:country-asian="GB" style:language-complex="en" style:country-complex="GB"/>
    </style:style>
    <style:style style:name="ListLabel_20_73" style:display-name="ListLabel 73" style:family="text">
      <style:text-properties fo:color="#767070" loext:opacity="100%" style:font-name="Calibri1" fo:font-family="Calibri" style:font-family-generic="swiss" style:font-pitch="variable" fo:font-size="11pt"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74" style:display-name="ListLabel 74"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75" style:display-name="ListLabel 75" style:family="text">
      <style:text-properties fo:language="en" fo:country="GB" style:language-asian="en" style:country-asian="GB" style:language-complex="en" style:country-complex="GB"/>
    </style:style>
    <style:style style:name="ListLabel_20_76" style:display-name="ListLabel 76" style:family="text">
      <style:text-properties fo:language="en" fo:country="GB" style:language-asian="en" style:country-asian="GB" style:language-complex="en" style:country-complex="GB"/>
    </style:style>
    <style:style style:name="ListLabel_20_77" style:display-name="ListLabel 77" style:family="text">
      <style:text-properties fo:language="en" fo:country="GB" style:language-asian="en" style:country-asian="GB" style:language-complex="en" style:country-complex="GB"/>
    </style:style>
    <style:style style:name="ListLabel_20_78" style:display-name="ListLabel 78" style:family="text">
      <style:text-properties fo:language="en" fo:country="GB" style:language-asian="en" style:country-asian="GB" style:language-complex="en" style:country-complex="GB"/>
    </style:style>
    <style:style style:name="ListLabel_20_79" style:display-name="ListLabel 79" style:family="text">
      <style:text-properties fo:language="en" fo:country="GB" style:language-asian="en" style:country-asian="GB" style:language-complex="en" style:country-complex="GB"/>
    </style:style>
    <style:style style:name="ListLabel_20_80" style:display-name="ListLabel 80" style:family="text">
      <style:text-properties fo:language="en" fo:country="GB" style:language-asian="en" style:country-asian="GB" style:language-complex="en" style:country-complex="GB"/>
    </style:style>
    <style:style style:name="ListLabel_20_81" style:display-name="ListLabel 81" style:family="text">
      <style:text-properties fo:language="en" fo:country="GB" style:language-asian="en" style:country-asian="GB" style:language-complex="en" style:country-complex="GB"/>
    </style:style>
    <style:style style:name="ListLabel_20_82" style:display-name="ListLabel 82" style:family="text">
      <style:text-properties fo:language="en" fo:country="GB" style:language-asian="en" style:country-asian="GB" style:language-complex="en" style:country-complex="GB"/>
    </style:style>
    <style:style style:name="ListLabel_20_83" style:display-name="ListLabel 83"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84" style:display-name="ListLabel 84" style:family="text">
      <style:text-properties fo:color="#767070" loext:opacity="100%" style:font-name="Calibri1" fo:font-family="Calibri" style:font-family-generic="swiss" style:font-pitch="variable" fo:font-size="11pt" fo:letter-spacing="-0.005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85" style:display-name="ListLabel 85" style:family="text">
      <style:text-properties fo:language="en" fo:country="GB" style:language-asian="en" style:country-asian="GB" style:language-complex="en" style:country-complex="GB"/>
    </style:style>
    <style:style style:name="ListLabel_20_86" style:display-name="ListLabel 86" style:family="text">
      <style:text-properties fo:language="en" fo:country="GB" style:language-asian="en" style:country-asian="GB" style:language-complex="en" style:country-complex="GB"/>
    </style:style>
    <style:style style:name="ListLabel_20_87" style:display-name="ListLabel 87" style:family="text">
      <style:text-properties fo:language="en" fo:country="GB" style:language-asian="en" style:country-asian="GB" style:language-complex="en" style:country-complex="GB"/>
    </style:style>
    <style:style style:name="ListLabel_20_88" style:display-name="ListLabel 88" style:family="text">
      <style:text-properties fo:language="en" fo:country="GB" style:language-asian="en" style:country-asian="GB" style:language-complex="en" style:country-complex="GB"/>
    </style:style>
    <style:style style:name="ListLabel_20_89" style:display-name="ListLabel 89" style:family="text">
      <style:text-properties fo:language="en" fo:country="GB" style:language-asian="en" style:country-asian="GB" style:language-complex="en" style:country-complex="GB"/>
    </style:style>
    <style:style style:name="ListLabel_20_90" style:display-name="ListLabel 90" style:family="text">
      <style:text-properties fo:language="en" fo:country="GB" style:language-asian="en" style:country-asian="GB" style:language-complex="en" style:country-complex="GB"/>
    </style:style>
    <style:style style:name="ListLabel_20_91" style:display-name="ListLabel 91" style:family="text">
      <style:text-properties fo:language="en" fo:country="GB" style:language-asian="en" style:country-asian="GB" style:language-complex="en" style:country-complex="GB"/>
    </style:style>
    <style:style style:name="ListLabel_20_92" style:display-name="ListLabel 92"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93" style:display-name="ListLabel 93" style:family="text">
      <style:text-properties fo:language="en" fo:country="GB" style:language-asian="en" style:country-asian="GB" style:language-complex="en" style:country-complex="GB"/>
    </style:style>
    <style:style style:name="ListLabel_20_94" style:display-name="ListLabel 94" style:family="text">
      <style:text-properties fo:language="en" fo:country="GB" style:language-asian="en" style:country-asian="GB" style:language-complex="en" style:country-complex="GB"/>
    </style:style>
    <style:style style:name="ListLabel_20_95" style:display-name="ListLabel 95" style:family="text">
      <style:text-properties fo:language="en" fo:country="GB" style:language-asian="en" style:country-asian="GB" style:language-complex="en" style:country-complex="GB"/>
    </style:style>
    <style:style style:name="ListLabel_20_96" style:display-name="ListLabel 96" style:family="text">
      <style:text-properties fo:language="en" fo:country="GB" style:language-asian="en" style:country-asian="GB" style:language-complex="en" style:country-complex="GB"/>
    </style:style>
    <style:style style:name="ListLabel_20_97" style:display-name="ListLabel 97" style:family="text">
      <style:text-properties fo:language="en" fo:country="GB" style:language-asian="en" style:country-asian="GB" style:language-complex="en" style:country-complex="GB"/>
    </style:style>
    <style:style style:name="ListLabel_20_98" style:display-name="ListLabel 98" style:family="text">
      <style:text-properties fo:language="en" fo:country="GB" style:language-asian="en" style:country-asian="GB" style:language-complex="en" style:country-complex="GB"/>
    </style:style>
    <style:style style:name="ListLabel_20_99" style:display-name="ListLabel 99" style:family="text">
      <style:text-properties fo:language="en" fo:country="GB" style:language-asian="en" style:country-asian="GB" style:language-complex="en" style:country-complex="GB"/>
    </style:style>
    <style:style style:name="ListLabel_20_100" style:display-name="ListLabel 100" style:family="text">
      <style:text-properties fo:language="en" fo:country="GB" style:language-asian="en" style:country-asian="GB" style:language-complex="en" style:country-complex="GB"/>
    </style:style>
    <style:style style:name="ListLabel_20_101" style:display-name="ListLabel 101"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02" style:display-name="ListLabel 102" style:family="text">
      <style:text-properties fo:color="#767070" loext:opacity="100%" style:font-name="Calibri1" fo:font-family="Calibri" style:font-family-generic="swiss" style:font-pitch="variable" fo:font-size="11pt" fo:letter-spacing="-0.005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03" style:display-name="ListLabel 103" style:family="text">
      <style:text-properties fo:language="en" fo:country="GB" style:language-asian="en" style:country-asian="GB" style:language-complex="en" style:country-complex="GB"/>
    </style:style>
    <style:style style:name="ListLabel_20_104" style:display-name="ListLabel 104" style:family="text">
      <style:text-properties fo:language="en" fo:country="GB" style:language-asian="en" style:country-asian="GB" style:language-complex="en" style:country-complex="GB"/>
    </style:style>
    <style:style style:name="ListLabel_20_105" style:display-name="ListLabel 105" style:family="text">
      <style:text-properties fo:language="en" fo:country="GB" style:language-asian="en" style:country-asian="GB" style:language-complex="en" style:country-complex="GB"/>
    </style:style>
    <style:style style:name="ListLabel_20_106" style:display-name="ListLabel 106" style:family="text">
      <style:text-properties fo:language="en" fo:country="GB" style:language-asian="en" style:country-asian="GB" style:language-complex="en" style:country-complex="GB"/>
    </style:style>
    <style:style style:name="ListLabel_20_107" style:display-name="ListLabel 107" style:family="text">
      <style:text-properties fo:language="en" fo:country="GB" style:language-asian="en" style:country-asian="GB" style:language-complex="en" style:country-complex="GB"/>
    </style:style>
    <style:style style:name="ListLabel_20_108" style:display-name="ListLabel 108" style:family="text">
      <style:text-properties fo:language="en" fo:country="GB" style:language-asian="en" style:country-asian="GB" style:language-complex="en" style:country-complex="GB"/>
    </style:style>
    <style:style style:name="ListLabel_20_109" style:display-name="ListLabel 109" style:family="text">
      <style:text-properties fo:language="en" fo:country="GB" style:language-asian="en" style:country-asian="GB" style:language-complex="en" style:country-complex="GB"/>
    </style:style>
    <style:style style:name="ListLabel_20_110" style:display-name="ListLabel 110"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11" style:display-name="ListLabel 111" style:family="text">
      <style:text-properties fo:language="en" fo:country="GB" style:language-asian="en" style:country-asian="GB" style:language-complex="en" style:country-complex="GB"/>
    </style:style>
    <style:style style:name="ListLabel_20_112" style:display-name="ListLabel 112" style:family="text">
      <style:text-properties fo:language="en" fo:country="GB" style:language-asian="en" style:country-asian="GB" style:language-complex="en" style:country-complex="GB"/>
    </style:style>
    <style:style style:name="ListLabel_20_113" style:display-name="ListLabel 113" style:family="text">
      <style:text-properties fo:language="en" fo:country="GB" style:language-asian="en" style:country-asian="GB" style:language-complex="en" style:country-complex="GB"/>
    </style:style>
    <style:style style:name="ListLabel_20_114" style:display-name="ListLabel 114" style:family="text">
      <style:text-properties fo:language="en" fo:country="GB" style:language-asian="en" style:country-asian="GB" style:language-complex="en" style:country-complex="GB"/>
    </style:style>
    <style:style style:name="ListLabel_20_115" style:display-name="ListLabel 115" style:family="text">
      <style:text-properties fo:language="en" fo:country="GB" style:language-asian="en" style:country-asian="GB" style:language-complex="en" style:country-complex="GB"/>
    </style:style>
    <style:style style:name="ListLabel_20_116" style:display-name="ListLabel 116" style:family="text">
      <style:text-properties fo:language="en" fo:country="GB" style:language-asian="en" style:country-asian="GB" style:language-complex="en" style:country-complex="GB"/>
    </style:style>
    <style:style style:name="ListLabel_20_117" style:display-name="ListLabel 117" style:family="text">
      <style:text-properties fo:language="en" fo:country="GB" style:language-asian="en" style:country-asian="GB" style:language-complex="en" style:country-complex="GB"/>
    </style:style>
    <style:style style:name="ListLabel_20_118" style:display-name="ListLabel 118" style:family="text">
      <style:text-properties fo:color="#767070" loext:opacity="100%" style:font-name="Calibri1" fo:font-family="Calibri" style:font-family-generic="swiss" style:font-pitch="variable" fo:font-size="11pt"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19" style:display-name="ListLabel 119"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20" style:display-name="ListLabel 120" style:family="text">
      <style:text-properties fo:color="#767070" loext:opacity="100%" style:font-name="Calibri1" fo:font-family="Calibri" style:font-family-generic="swiss" style:font-pitch="variable" fo:font-size="11pt" fo:letter-spacing="-0.005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21" style:display-name="ListLabel 121" style:family="text">
      <style:text-properties fo:language="en" fo:country="GB" style:language-asian="en" style:country-asian="GB" style:language-complex="en" style:country-complex="GB"/>
    </style:style>
    <style:style style:name="ListLabel_20_122" style:display-name="ListLabel 122" style:family="text">
      <style:text-properties fo:language="en" fo:country="GB" style:language-asian="en" style:country-asian="GB" style:language-complex="en" style:country-complex="GB"/>
    </style:style>
    <style:style style:name="ListLabel_20_123" style:display-name="ListLabel 123" style:family="text">
      <style:text-properties fo:language="en" fo:country="GB" style:language-asian="en" style:country-asian="GB" style:language-complex="en" style:country-complex="GB"/>
    </style:style>
    <style:style style:name="ListLabel_20_124" style:display-name="ListLabel 124" style:family="text">
      <style:text-properties fo:language="en" fo:country="GB" style:language-asian="en" style:country-asian="GB" style:language-complex="en" style:country-complex="GB"/>
    </style:style>
    <style:style style:name="ListLabel_20_125" style:display-name="ListLabel 125" style:family="text">
      <style:text-properties fo:language="en" fo:country="GB" style:language-asian="en" style:country-asian="GB" style:language-complex="en" style:country-complex="GB"/>
    </style:style>
    <style:style style:name="ListLabel_20_126" style:display-name="ListLabel 126" style:family="text">
      <style:text-properties fo:language="en" fo:country="GB" style:language-asian="en" style:country-asian="GB" style:language-complex="en" style:country-complex="GB"/>
    </style:style>
    <style:style style:name="ListLabel_20_127" style:display-name="ListLabel 127" style:family="text">
      <style:text-properties fo:language="en" fo:country="GB" style:language-asian="en" style:country-asian="GB" style:language-complex="en" style:country-complex="GB"/>
    </style:style>
    <style:style style:name="ListLabel_20_128" style:display-name="ListLabel 128"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29" style:display-name="ListLabel 129" style:family="text">
      <style:text-properties fo:language="en" fo:country="GB" style:language-asian="en" style:country-asian="GB" style:language-complex="en" style:country-complex="GB"/>
    </style:style>
    <style:style style:name="ListLabel_20_130" style:display-name="ListLabel 130" style:family="text">
      <style:text-properties fo:language="en" fo:country="GB" style:language-asian="en" style:country-asian="GB" style:language-complex="en" style:country-complex="GB"/>
    </style:style>
    <style:style style:name="ListLabel_20_131" style:display-name="ListLabel 131" style:family="text">
      <style:text-properties fo:language="en" fo:country="GB" style:language-asian="en" style:country-asian="GB" style:language-complex="en" style:country-complex="GB"/>
    </style:style>
    <style:style style:name="ListLabel_20_132" style:display-name="ListLabel 132" style:family="text">
      <style:text-properties fo:language="en" fo:country="GB" style:language-asian="en" style:country-asian="GB" style:language-complex="en" style:country-complex="GB"/>
    </style:style>
    <style:style style:name="ListLabel_20_133" style:display-name="ListLabel 133" style:family="text">
      <style:text-properties fo:language="en" fo:country="GB" style:language-asian="en" style:country-asian="GB" style:language-complex="en" style:country-complex="GB"/>
    </style:style>
    <style:style style:name="ListLabel_20_134" style:display-name="ListLabel 134" style:family="text">
      <style:text-properties fo:language="en" fo:country="GB" style:language-asian="en" style:country-asian="GB" style:language-complex="en" style:country-complex="GB"/>
    </style:style>
    <style:style style:name="ListLabel_20_135" style:display-name="ListLabel 135" style:family="text">
      <style:text-properties fo:language="en" fo:country="GB" style:language-asian="en" style:country-asian="GB" style:language-complex="en" style:country-complex="GB"/>
    </style:style>
    <style:style style:name="ListLabel_20_136" style:display-name="ListLabel 136" style:family="text">
      <style:text-properties fo:color="#767070" loext:opacity="100%" style:font-name="Calibri1" fo:font-family="Calibri" style:font-family-generic="swiss" style:font-pitch="variable" fo:font-size="11pt"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37" style:display-name="ListLabel 137"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38" style:display-name="ListLabel 138" style:family="text">
      <style:text-properties fo:color="#767070" loext:opacity="100%" style:font-name="Calibri1" fo:font-family="Calibri" style:font-family-generic="swiss" style:font-pitch="variable" fo:font-size="11pt" fo:letter-spacing="-0.005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39" style:display-name="ListLabel 139" style:family="text">
      <style:text-properties fo:language="en" fo:country="GB" style:language-asian="en" style:country-asian="GB" style:language-complex="en" style:country-complex="GB"/>
    </style:style>
    <style:style style:name="ListLabel_20_140" style:display-name="ListLabel 140" style:family="text">
      <style:text-properties fo:language="en" fo:country="GB" style:language-asian="en" style:country-asian="GB" style:language-complex="en" style:country-complex="GB"/>
    </style:style>
    <style:style style:name="ListLabel_20_141" style:display-name="ListLabel 141" style:family="text">
      <style:text-properties fo:language="en" fo:country="GB" style:language-asian="en" style:country-asian="GB" style:language-complex="en" style:country-complex="GB"/>
    </style:style>
    <style:style style:name="ListLabel_20_142" style:display-name="ListLabel 142" style:family="text">
      <style:text-properties fo:language="en" fo:country="GB" style:language-asian="en" style:country-asian="GB" style:language-complex="en" style:country-complex="GB"/>
    </style:style>
    <style:style style:name="ListLabel_20_143" style:display-name="ListLabel 143" style:family="text">
      <style:text-properties fo:language="en" fo:country="GB" style:language-asian="en" style:country-asian="GB" style:language-complex="en" style:country-complex="GB"/>
    </style:style>
    <style:style style:name="ListLabel_20_144" style:display-name="ListLabel 144" style:family="text">
      <style:text-properties fo:language="en" fo:country="GB" style:language-asian="en" style:country-asian="GB" style:language-complex="en" style:country-complex="GB"/>
    </style:style>
    <style:style style:name="ListLabel_20_145" style:display-name="ListLabel 145" style:family="text">
      <style:text-properties fo:language="en" fo:country="GB" style:language-asian="en" style:country-asian="GB" style:language-complex="en" style:country-complex="GB"/>
    </style:style>
    <style:style style:name="ListLabel_20_146" style:display-name="ListLabel 146" style:family="text">
      <style:text-properties fo:language="en" fo:country="GB" style:language-asian="en" style:country-asian="GB" style:language-complex="en" style:country-complex="GB"/>
    </style:style>
    <style:style style:name="ListLabel_20_147" style:display-name="ListLabel 147" style:family="text">
      <style:text-properties fo:color="#767070" loext:opacity="100%" style:font-name="Calibri1" fo:font-family="Calibri" style:font-family-generic="swiss" style:font-pitch="variable" fo:font-size="11pt" fo:letter-spacing="-0.005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48" style:display-name="ListLabel 148" style:family="text">
      <style:text-properties fo:language="en" fo:country="GB" style:language-asian="en" style:country-asian="GB" style:language-complex="en" style:country-complex="GB"/>
    </style:style>
    <style:style style:name="ListLabel_20_149" style:display-name="ListLabel 149" style:family="text">
      <style:text-properties fo:language="en" fo:country="GB" style:language-asian="en" style:country-asian="GB" style:language-complex="en" style:country-complex="GB"/>
    </style:style>
    <style:style style:name="ListLabel_20_150" style:display-name="ListLabel 150" style:family="text">
      <style:text-properties fo:language="en" fo:country="GB" style:language-asian="en" style:country-asian="GB" style:language-complex="en" style:country-complex="GB"/>
    </style:style>
    <style:style style:name="ListLabel_20_151" style:display-name="ListLabel 151" style:family="text">
      <style:text-properties fo:language="en" fo:country="GB" style:language-asian="en" style:country-asian="GB" style:language-complex="en" style:country-complex="GB"/>
    </style:style>
    <style:style style:name="ListLabel_20_152" style:display-name="ListLabel 152" style:family="text">
      <style:text-properties fo:language="en" fo:country="GB" style:language-asian="en" style:country-asian="GB" style:language-complex="en" style:country-complex="GB"/>
    </style:style>
    <style:style style:name="ListLabel_20_153" style:display-name="ListLabel 153" style:family="text">
      <style:text-properties fo:language="en" fo:country="GB" style:language-asian="en" style:country-asian="GB" style:language-complex="en" style:country-complex="GB"/>
    </style:style>
    <style:style style:name="ListLabel_20_154" style:display-name="ListLabel 154" style:family="text">
      <style:text-properties fo:language="en" fo:country="GB" style:language-asian="en" style:country-asian="GB" style:language-complex="en" style:country-complex="GB"/>
    </style:style>
    <style:style style:name="ListLabel_20_155" style:display-name="ListLabel 155"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56" style:display-name="ListLabel 156" style:family="text">
      <style:text-properties fo:language="en" fo:country="GB" style:language-asian="en" style:country-asian="GB" style:language-complex="en" style:country-complex="GB"/>
    </style:style>
    <style:style style:name="ListLabel_20_157" style:display-name="ListLabel 157" style:family="text">
      <style:text-properties fo:language="en" fo:country="GB" style:language-asian="en" style:country-asian="GB" style:language-complex="en" style:country-complex="GB"/>
    </style:style>
    <style:style style:name="ListLabel_20_158" style:display-name="ListLabel 158" style:family="text">
      <style:text-properties fo:language="en" fo:country="GB" style:language-asian="en" style:country-asian="GB" style:language-complex="en" style:country-complex="GB"/>
    </style:style>
    <style:style style:name="ListLabel_20_159" style:display-name="ListLabel 159" style:family="text">
      <style:text-properties fo:language="en" fo:country="GB" style:language-asian="en" style:country-asian="GB" style:language-complex="en" style:country-complex="GB"/>
    </style:style>
    <style:style style:name="ListLabel_20_160" style:display-name="ListLabel 160" style:family="text">
      <style:text-properties fo:language="en" fo:country="GB" style:language-asian="en" style:country-asian="GB" style:language-complex="en" style:country-complex="GB"/>
    </style:style>
    <style:style style:name="ListLabel_20_161" style:display-name="ListLabel 161" style:family="text">
      <style:text-properties fo:language="en" fo:country="GB" style:language-asian="en" style:country-asian="GB" style:language-complex="en" style:country-complex="GB"/>
    </style:style>
    <style:style style:name="ListLabel_20_162" style:display-name="ListLabel 162" style:family="text">
      <style:text-properties fo:language="en" fo:country="GB" style:language-asian="en" style:country-asian="GB" style:language-complex="en" style:country-complex="GB"/>
    </style:style>
    <style:style style:name="ListLabel_20_163" style:display-name="ListLabel 163" style:family="text">
      <style:text-properties fo:language="en" fo:country="GB" style:language-asian="en" style:country-asian="GB" style:language-complex="en" style:country-complex="GB"/>
    </style:style>
    <style:style style:name="ListLabel_20_164" style:display-name="ListLabel 164"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65" style:display-name="ListLabel 165" style:family="text">
      <style:text-properties fo:color="#767070" loext:opacity="100%" style:font-name="Calibri1" fo:font-family="Calibri" style:font-family-generic="swiss" style:font-pitch="variable" fo:font-size="11pt" fo:letter-spacing="-0.005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66" style:display-name="ListLabel 166" style:family="text">
      <style:text-properties fo:language="en" fo:country="GB" style:language-asian="en" style:country-asian="GB" style:language-complex="en" style:country-complex="GB"/>
    </style:style>
    <style:style style:name="ListLabel_20_167" style:display-name="ListLabel 167" style:family="text">
      <style:text-properties fo:language="en" fo:country="GB" style:language-asian="en" style:country-asian="GB" style:language-complex="en" style:country-complex="GB"/>
    </style:style>
    <style:style style:name="ListLabel_20_168" style:display-name="ListLabel 168" style:family="text">
      <style:text-properties fo:language="en" fo:country="GB" style:language-asian="en" style:country-asian="GB" style:language-complex="en" style:country-complex="GB"/>
    </style:style>
    <style:style style:name="ListLabel_20_169" style:display-name="ListLabel 169" style:family="text">
      <style:text-properties fo:language="en" fo:country="GB" style:language-asian="en" style:country-asian="GB" style:language-complex="en" style:country-complex="GB"/>
    </style:style>
    <style:style style:name="ListLabel_20_170" style:display-name="ListLabel 170" style:family="text">
      <style:text-properties fo:language="en" fo:country="GB" style:language-asian="en" style:country-asian="GB" style:language-complex="en" style:country-complex="GB"/>
    </style:style>
    <style:style style:name="ListLabel_20_171" style:display-name="ListLabel 171" style:family="text">
      <style:text-properties fo:language="en" fo:country="GB" style:language-asian="en" style:country-asian="GB" style:language-complex="en" style:country-complex="GB"/>
    </style:style>
    <style:style style:name="ListLabel_20_172" style:display-name="ListLabel 172" style:family="text">
      <style:text-properties fo:language="en" fo:country="GB" style:language-asian="en" style:country-asian="GB" style:language-complex="en" style:country-complex="GB"/>
    </style:style>
    <style:style style:name="ListLabel_20_173" style:display-name="ListLabel 173" style:family="text">
      <style:text-properties fo:language="en" fo:country="GB" style:language-asian="en" style:country-asian="GB" style:language-complex="en" style:country-complex="GB"/>
    </style:style>
    <style:style style:name="ListLabel_20_174" style:display-name="ListLabel 174" style:family="text">
      <style:text-properties fo:color="#767070" loext:opacity="100%" style:font-name="Calibri1" fo:font-family="Calibri" style:font-family-generic="swiss" style:font-pitch="variable" fo:font-size="11pt" fo:letter-spacing="-0.005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75" style:display-name="ListLabel 175" style:family="text">
      <style:text-properties fo:language="en" fo:country="GB" style:language-asian="en" style:country-asian="GB" style:language-complex="en" style:country-complex="GB"/>
    </style:style>
    <style:style style:name="ListLabel_20_176" style:display-name="ListLabel 176" style:family="text">
      <style:text-properties fo:language="en" fo:country="GB" style:language-asian="en" style:country-asian="GB" style:language-complex="en" style:country-complex="GB"/>
    </style:style>
    <style:style style:name="ListLabel_20_177" style:display-name="ListLabel 177" style:family="text">
      <style:text-properties fo:language="en" fo:country="GB" style:language-asian="en" style:country-asian="GB" style:language-complex="en" style:country-complex="GB"/>
    </style:style>
    <style:style style:name="ListLabel_20_178" style:display-name="ListLabel 178" style:family="text">
      <style:text-properties fo:language="en" fo:country="GB" style:language-asian="en" style:country-asian="GB" style:language-complex="en" style:country-complex="GB"/>
    </style:style>
    <style:style style:name="ListLabel_20_179" style:display-name="ListLabel 179" style:family="text">
      <style:text-properties fo:language="en" fo:country="GB" style:language-asian="en" style:country-asian="GB" style:language-complex="en" style:country-complex="GB"/>
    </style:style>
    <style:style style:name="ListLabel_20_180" style:display-name="ListLabel 180" style:family="text">
      <style:text-properties fo:language="en" fo:country="GB" style:language-asian="en" style:country-asian="GB" style:language-complex="en" style:country-complex="GB"/>
    </style:style>
    <style:style style:name="ListLabel_20_181" style:display-name="ListLabel 181" style:family="text">
      <style:text-properties fo:language="en" fo:country="GB" style:language-asian="en" style:country-asian="GB" style:language-complex="en" style:country-complex="GB"/>
    </style:style>
    <style:style style:name="ListLabel_20_182" style:display-name="ListLabel 182" style:family="text">
      <style:text-properties fo:language="en" fo:country="GB" style:language-asian="en" style:country-asian="GB" style:language-complex="en" style:country-complex="GB"/>
    </style:style>
    <style:style style:name="ListLabel_20_183" style:display-name="ListLabel 183"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84" style:display-name="ListLabel 184" style:family="text">
      <style:text-properties fo:language="en" fo:country="GB" style:language-asian="en" style:country-asian="GB" style:language-complex="en" style:country-complex="GB"/>
    </style:style>
    <style:style style:name="ListLabel_20_185" style:display-name="ListLabel 185" style:family="text">
      <style:text-properties fo:language="en" fo:country="GB" style:language-asian="en" style:country-asian="GB" style:language-complex="en" style:country-complex="GB"/>
    </style:style>
    <style:style style:name="ListLabel_20_186" style:display-name="ListLabel 186" style:family="text">
      <style:text-properties fo:language="en" fo:country="GB" style:language-asian="en" style:country-asian="GB" style:language-complex="en" style:country-complex="GB"/>
    </style:style>
    <style:style style:name="ListLabel_20_187" style:display-name="ListLabel 187" style:family="text">
      <style:text-properties fo:language="en" fo:country="GB" style:language-asian="en" style:country-asian="GB" style:language-complex="en" style:country-complex="GB"/>
    </style:style>
    <style:style style:name="ListLabel_20_188" style:display-name="ListLabel 188" style:family="text">
      <style:text-properties fo:language="en" fo:country="GB" style:language-asian="en" style:country-asian="GB" style:language-complex="en" style:country-complex="GB"/>
    </style:style>
    <style:style style:name="ListLabel_20_189" style:display-name="ListLabel 189" style:family="text">
      <style:text-properties fo:language="en" fo:country="GB" style:language-asian="en" style:country-asian="GB" style:language-complex="en" style:country-complex="GB"/>
    </style:style>
    <style:style style:name="ListLabel_20_190" style:display-name="ListLabel 190"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191" style:display-name="ListLabel 191" style:family="text">
      <style:text-properties fo:language="en" fo:country="GB" style:language-asian="en" style:country-asian="GB" style:language-complex="en" style:country-complex="GB"/>
    </style:style>
    <style:style style:name="ListLabel_20_192" style:display-name="ListLabel 192" style:family="text">
      <style:text-properties fo:language="en" fo:country="GB" style:language-asian="en" style:country-asian="GB" style:language-complex="en" style:country-complex="GB"/>
    </style:style>
    <style:style style:name="ListLabel_20_193" style:display-name="ListLabel 193" style:family="text">
      <style:text-properties fo:language="en" fo:country="GB" style:language-asian="en" style:country-asian="GB" style:language-complex="en" style:country-complex="GB"/>
    </style:style>
    <style:style style:name="ListLabel_20_194" style:display-name="ListLabel 194" style:family="text">
      <style:text-properties fo:language="en" fo:country="GB" style:language-asian="en" style:country-asian="GB" style:language-complex="en" style:country-complex="GB"/>
    </style:style>
    <style:style style:name="ListLabel_20_195" style:display-name="ListLabel 195" style:family="text">
      <style:text-properties fo:language="en" fo:country="GB" style:language-asian="en" style:country-asian="GB" style:language-complex="en" style:country-complex="GB"/>
    </style:style>
    <style:style style:name="ListLabel_20_196" style:display-name="ListLabel 196" style:family="text">
      <style:text-properties fo:language="en" fo:country="GB" style:language-asian="en" style:country-asian="GB" style:language-complex="en" style:country-complex="GB"/>
    </style:style>
    <style:style style:name="ListLabel_20_197" style:display-name="ListLabel 197" style:family="text">
      <style:text-properties fo:language="en" fo:country="GB" style:language-asian="en" style:country-asian="GB" style:language-complex="en" style:country-complex="GB"/>
    </style:style>
    <style:style style:name="ListLabel_20_198" style:display-name="ListLabel 198" style:family="text">
      <style:text-properties fo:language="en" fo:country="GB" style:language-asian="en" style:country-asian="GB" style:language-complex="en" style:country-complex="GB"/>
    </style:style>
    <style:style style:name="ListLabel_20_199" style:display-name="ListLabel 199" style:family="text">
      <style:text-properties fo:language="en" fo:country="GB" style:language-asian="en" style:country-asian="GB" style:language-complex="en" style:country-complex="GB"/>
    </style:style>
    <style:style style:name="ListLabel_20_200" style:display-name="ListLabel 200"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201" style:display-name="ListLabel 201" style:family="text">
      <style:text-properties fo:language="en" fo:country="GB" style:language-asian="en" style:country-asian="GB" style:language-complex="en" style:country-complex="GB"/>
    </style:style>
    <style:style style:name="ListLabel_20_202" style:display-name="ListLabel 202" style:family="text">
      <style:text-properties fo:language="en" fo:country="GB" style:language-asian="en" style:country-asian="GB" style:language-complex="en" style:country-complex="GB"/>
    </style:style>
    <style:style style:name="ListLabel_20_203" style:display-name="ListLabel 203" style:family="text">
      <style:text-properties fo:language="en" fo:country="GB" style:language-asian="en" style:country-asian="GB" style:language-complex="en" style:country-complex="GB"/>
    </style:style>
    <style:style style:name="ListLabel_20_204" style:display-name="ListLabel 204" style:family="text">
      <style:text-properties fo:language="en" fo:country="GB" style:language-asian="en" style:country-asian="GB" style:language-complex="en" style:country-complex="GB"/>
    </style:style>
    <style:style style:name="ListLabel_20_205" style:display-name="ListLabel 205" style:family="text">
      <style:text-properties fo:language="en" fo:country="GB" style:language-asian="en" style:country-asian="GB" style:language-complex="en" style:country-complex="GB"/>
    </style:style>
    <style:style style:name="ListLabel_20_206" style:display-name="ListLabel 206" style:family="text">
      <style:text-properties fo:language="en" fo:country="GB" style:language-asian="en" style:country-asian="GB" style:language-complex="en" style:country-complex="GB"/>
    </style:style>
    <style:style style:name="ListLabel_20_207" style:display-name="ListLabel 207" style:family="text">
      <style:text-properties fo:language="en" fo:country="GB" style:language-asian="en" style:country-asian="GB" style:language-complex="en" style:country-complex="GB"/>
    </style:style>
    <style:style style:name="ListLabel_20_208" style:display-name="ListLabel 208" style:family="text">
      <style:text-properties fo:language="en" fo:country="GB" style:language-asian="en" style:country-asian="GB" style:language-complex="en" style:country-complex="GB"/>
    </style:style>
    <style:style style:name="ListLabel_20_209" style:display-name="ListLabel 209"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210" style:display-name="ListLabel 210" style:family="text">
      <style:text-properties fo:language="en" fo:country="GB" style:language-asian="en" style:country-asian="GB" style:language-complex="en" style:country-complex="GB"/>
    </style:style>
    <style:style style:name="ListLabel_20_211" style:display-name="ListLabel 211" style:family="text">
      <style:text-properties fo:language="en" fo:country="GB" style:language-asian="en" style:country-asian="GB" style:language-complex="en" style:country-complex="GB"/>
    </style:style>
    <style:style style:name="ListLabel_20_212" style:display-name="ListLabel 212" style:family="text">
      <style:text-properties fo:language="en" fo:country="GB" style:language-asian="en" style:country-asian="GB" style:language-complex="en" style:country-complex="GB"/>
    </style:style>
    <style:style style:name="ListLabel_20_213" style:display-name="ListLabel 213" style:family="text">
      <style:text-properties fo:language="en" fo:country="GB" style:language-asian="en" style:country-asian="GB" style:language-complex="en" style:country-complex="GB"/>
    </style:style>
    <style:style style:name="ListLabel_20_214" style:display-name="ListLabel 214" style:family="text">
      <style:text-properties fo:language="en" fo:country="GB" style:language-asian="en" style:country-asian="GB" style:language-complex="en" style:country-complex="GB"/>
    </style:style>
    <style:style style:name="ListLabel_20_215" style:display-name="ListLabel 215" style:family="text">
      <style:text-properties fo:language="en" fo:country="GB" style:language-asian="en" style:country-asian="GB" style:language-complex="en" style:country-complex="GB"/>
    </style:style>
    <style:style style:name="ListLabel_20_216" style:display-name="ListLabel 216" style:family="text">
      <style:text-properties fo:language="en" fo:country="GB" style:language-asian="en" style:country-asian="GB" style:language-complex="en" style:country-complex="GB"/>
    </style:style>
    <style:style style:name="ListLabel_20_217" style:display-name="ListLabel 217" style:family="text">
      <style:text-properties fo:color="#767070" loext:opacity="100%" style:font-name="Calibri1" fo:font-family="Calibri" style:font-family-generic="swiss" style:font-pitch="variable" fo:font-size="11pt"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218" style:display-name="ListLabel 218"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219" style:display-name="ListLabel 219" style:family="text">
      <style:text-properties fo:color="#767070" loext:opacity="100%" style:font-name="Calibri1" fo:font-family="Calibri" style:font-family-generic="swiss" style:font-pitch="variable" fo:font-size="11pt" fo:letter-spacing="-0.002cm" fo:language="en" fo:country="GB" style:font-name-asian="Calibri2" style:font-family-asian="Calibri" style:font-family-generic-asian="system" style:font-pitch-asian="variable" style:font-size-asian="11pt" style:language-asian="en" style:country-asian="GB" style:font-name-complex="Calibri2" style:font-family-complex="Calibri" style:font-family-generic-complex="system" style:font-pitch-complex="variable" style:font-size-complex="11pt" style:language-complex="en" style:country-complex="GB" style:text-scale="100%"/>
    </style:style>
    <style:style style:name="ListLabel_20_220" style:display-name="ListLabel 220" style:family="text">
      <style:text-properties fo:language="en" fo:country="GB" style:language-asian="en" style:country-asian="GB" style:language-complex="en" style:country-complex="GB"/>
    </style:style>
    <style:style style:name="ListLabel_20_221" style:display-name="ListLabel 221" style:family="text">
      <style:text-properties fo:language="en" fo:country="GB" style:language-asian="en" style:country-asian="GB" style:language-complex="en" style:country-complex="GB"/>
    </style:style>
    <style:style style:name="ListLabel_20_222" style:display-name="ListLabel 222" style:family="text">
      <style:text-properties fo:language="en" fo:country="GB" style:language-asian="en" style:country-asian="GB" style:language-complex="en" style:country-complex="GB"/>
    </style:style>
    <style:style style:name="ListLabel_20_223" style:display-name="ListLabel 223" style:family="text">
      <style:text-properties fo:language="en" fo:country="GB" style:language-asian="en" style:country-asian="GB" style:language-complex="en" style:country-complex="GB"/>
    </style:style>
    <style:style style:name="ListLabel_20_224" style:display-name="ListLabel 224" style:family="text">
      <style:text-properties fo:language="en" fo:country="GB" style:language-asian="en" style:country-asian="GB" style:language-complex="en" style:country-complex="GB"/>
    </style:style>
    <style:style style:name="ListLabel_20_225" style:display-name="ListLabel 225" style:family="text">
      <style:text-properties fo:language="en" fo:country="GB" style:language-asian="en" style:country-asian="GB" style:language-complex="en" style:country-complex="GB"/>
    </style:style>
    <style:style style:name="ListLabel_20_226" style:display-name="ListLabel 226" style:family="text">
      <style:text-properties fo:font-size="9pt" fo:letter-spacing="-0.002cm" style:font-size-asian="9pt"/>
    </style:style>
    <style:style style:name="ListLabel_20_227" style:display-name="ListLabel 227" style:family="text">
      <style:text-properties fo:color="#767070" loext:opacity="100%"/>
    </style:style>
    <style:style style:name="ListLabel_20_228" style:display-name="ListLabel 228" style:family="text">
      <style:text-properties fo:color="#767070" loext:opacity="100%" fo:letter-spacing="-0.019cm"/>
    </style:style>
    <style:style style:name="ListLabel_20_229" style:display-name="ListLabel 229" style:family="text">
      <style:text-properties fo:color="#767070" loext:opacity="100%"/>
    </style:style>
    <style:style style:name="ListLabel_20_230" style:display-name="ListLabel 230" style:family="text">
      <style:text-properties fo:color="#767070" loext:opacity="100%" fo:letter-spacing="-0.002cm"/>
    </style:style>
    <style:style style:name="ListLabel_20_231" style:display-name="ListLabel 231" style:family="text">
      <style:text-properties fo:color="#767070" loext:opacity="100%"/>
    </style:style>
    <style:style style:name="ListLabel_20_232" style:display-name="ListLabel 232" style:family="text">
      <style:text-properties fo:color="#767070" loext:opacity="100%"/>
    </style:style>
    <style:style style:name="ListLabel_20_233" style:display-name="ListLabel 233" style:family="text">
      <style:text-properties fo:color="#767070" loext:opacity="100%"/>
    </style:style>
    <style:style style:name="ListLabel_20_234" style:display-name="ListLabel 234" style:family="text">
      <style:text-properties fo:color="#767070" loext:opacity="100%" fo:letter-spacing="-0.005cm"/>
    </style:style>
    <style:style style:name="ListLabel_20_235" style:display-name="ListLabel 235" style:family="text">
      <style:text-properties fo:color="#767070" loext:opacity="100%"/>
    </style:style>
    <style:style style:name="ListLabel_20_236" style:display-name="ListLabel 236" style:family="text">
      <style:text-properties fo:color="#767070" loext:opacity="100%" fo:letter-spacing="-0.007cm"/>
    </style:style>
    <style:style style:name="ListLabel_20_237" style:display-name="ListLabel 237" style:family="text">
      <style:text-properties fo:color="#767070" loext:opacity="100%"/>
    </style:style>
    <style:style style:name="ListLabel_20_238" style:display-name="ListLabel 238" style:family="text">
      <style:text-properties fo:color="#767070" loext:opacity="100%"/>
    </style:style>
    <style:style style:name="ListLabel_20_239" style:display-name="ListLabel 239" style:family="text">
      <style:text-properties fo:color="#767070" loext:opacity="100%"/>
    </style:style>
    <style:style style:name="ListLabel_20_240" style:display-name="ListLabel 240" style:family="text">
      <style:text-properties fo:color="#767070" loext:opacity="100%" fo:letter-spacing="-0.007cm"/>
    </style:style>
    <style:style style:name="ListLabel_20_241" style:display-name="ListLabel 241" style:family="text">
      <style:text-properties fo:color="#767070" loext:opacity="100%"/>
    </style:style>
    <style:style style:name="ListLabel_20_242" style:display-name="ListLabel 242" style:family="text">
      <style:text-properties fo:color="#767070" loext:opacity="100%"/>
    </style:style>
    <style:style style:name="ListLabel_20_243" style:display-name="ListLabel 243" style:family="text">
      <style:text-properties fo:color="#767070" loext:opacity="100%"/>
    </style:style>
    <style:style style:name="ListLabel_20_244" style:display-name="ListLabel 244" style:family="text">
      <style:text-properties fo:color="#767070" loext:opacity="100%" fo:letter-spacing="-0.007cm"/>
    </style:style>
    <style:style style:name="ListLabel_20_245" style:display-name="ListLabel 245" style:family="text">
      <style:text-properties fo:color="#767070" loext:opacity="100%"/>
    </style:style>
    <style:style style:name="ListLabel_20_246" style:display-name="ListLabel 246" style:family="text">
      <style:text-properties fo:color="#767070" loext:opacity="100%" fo:letter-spacing="-0.004cm"/>
    </style:style>
    <style:style style:name="ListLabel_20_247" style:display-name="ListLabel 247" style:family="text">
      <style:text-properties fo:color="#767070" loext:opacity="100%"/>
    </style:style>
    <style:style style:name="ListLabel_20_248" style:display-name="ListLabel 248" style:family="text">
      <style:text-properties fo:color="#767070" loext:opacity="1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386cm" fo:margin-left="0.561cm"/>
        </style:list-level-properties>
      </text:list-level-style-number>
      <text:list-level-style-number text:level="2" text:style-name="ListLabel_20_2" loext:num-list-format="%1%.%2%." style:num-suffix="." style:num-format="1" text:display-levels="2">
        <style:list-level-properties text:list-level-position-and-space-mode="label-alignment">
          <style:list-level-label-alignment text:label-followed-by="listtab" fo:text-indent="-0.672cm" fo:margin-left="0.176cm"/>
        </style:list-level-properties>
      </text:list-level-style-number>
      <text:list-level-style-number text:level="3" text:style-name="ListLabel_20_3" loext:num-list-format="%1%.%2%.%3%." style:num-suffix="." style:num-format="1" text:display-levels="3">
        <style:list-level-properties text:list-level-position-and-space-mode="label-alignment">
          <style:list-level-label-alignment text:label-followed-by="listtab" fo:text-indent="-0.977cm" fo:margin-left="1.154cm"/>
        </style:list-level-properties>
      </text:list-level-style-number>
      <text:list-level-style-bullet text:level="4" text:style-name="ListLabel_20_4" loext:num-list-format="•" style:num-suffix="•" text:bullet-char="•">
        <style:list-level-properties text:list-level-position-and-space-mode="label-alignment">
          <style:list-level-label-alignment text:label-followed-by="listtab" fo:text-indent="-0.977cm" fo:margin-left="1.164cm"/>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977cm" fo:margin-left="3.327cm"/>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977cm" fo:margin-left="5.491cm"/>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977cm" fo:margin-left="7.654cm"/>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977cm" fo:margin-left="9.818cm"/>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977cm" fo:margin-left="11.98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text:start-value="11">
        <style:list-level-properties text:list-level-position-and-space-mode="label-alignment">
          <style:list-level-label-alignment text:label-followed-by="listtab" fo:text-indent="-0.58cm" fo:margin-left="0.755cm"/>
        </style:list-level-properties>
      </text:list-level-style-number>
      <text:list-level-style-number text:level="2" text:style-name="ListLabel_20_11" loext:num-list-format="%1%.%2%." style:num-suffix="." style:num-format="1" text:display-levels="2">
        <style:list-level-properties text:list-level-position-and-space-mode="label-alignment">
          <style:list-level-label-alignment text:label-followed-by="listtab" fo:text-indent="-0.875cm" fo:margin-left="0.176cm"/>
        </style:list-level-properties>
      </text:list-level-style-number>
      <text:list-level-style-bullet text:level="3" text:style-name="ListLabel_20_12" loext:num-list-format="•" style:num-suffix="•" text:bullet-char="•">
        <style:list-level-properties text:list-level-position-and-space-mode="label-alignment">
          <style:list-level-label-alignment text:label-followed-by="listtab" fo:text-indent="-0.875cm" fo:margin-left="2.469cm"/>
        </style:list-level-propertie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875cm" fo:margin-left="4.2cm"/>
        </style:list-level-properties>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875cm" fo:margin-left="5.93cm"/>
        </style:list-level-properties>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875cm" fo:margin-left="7.659cm"/>
        </style:list-level-propertie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875cm" fo:margin-left="9.389cm"/>
        </style:list-level-properties>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875cm" fo:margin-left="11.12cm"/>
        </style:list-level-properties>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875cm" fo:margin-left="12.84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format="1" text:start-value="10">
        <style:list-level-properties text:list-level-position-and-space-mode="label-alignment">
          <style:list-level-label-alignment text:label-followed-by="listtab" fo:text-indent="-0.953cm" fo:margin-left="0.176cm"/>
        </style:list-level-properties>
      </text:list-level-style-number>
      <text:list-level-style-number text:level="2" text:style-name="ListLabel_20_20" loext:num-list-format="%1%.%2%." style:num-suffix="." style:num-format="1" text:display-levels="2">
        <style:list-level-properties text:list-level-position-and-space-mode="label-alignment">
          <style:list-level-label-alignment text:label-followed-by="listtab" fo:text-indent="-0.953cm" fo:margin-left="0.176cm"/>
        </style:list-level-properties>
      </text:list-level-style-number>
      <text:list-level-style-number text:level="3" text:style-name="ListLabel_20_21" loext:num-list-format="%1%.%2%.%3%." style:num-suffix="." style:num-format="1" text:display-levels="3">
        <style:list-level-properties text:list-level-position-and-space-mode="label-alignment">
          <style:list-level-label-alignment text:label-followed-by="listtab" fo:text-indent="-1.171cm" fo:margin-left="1.348cm"/>
        </style:list-level-properties>
      </text:list-level-style-number>
      <text:list-level-style-bullet text:level="4" text:style-name="ListLabel_20_22" loext:num-list-format="•" style:num-suffix="•" text:bullet-char="•">
        <style:list-level-properties text:list-level-position-and-space-mode="label-alignment">
          <style:list-level-label-alignment text:label-followed-by="listtab" fo:text-indent="-1.171cm" fo:margin-left="4.665cm"/>
        </style:list-level-properties>
      </text:list-level-style-bullet>
      <text:list-level-style-bullet text:level="5" text:style-name="ListLabel_20_23" loext:num-list-format="•" style:num-suffix="•" text:bullet-char="•">
        <style:list-level-properties text:list-level-position-and-space-mode="label-alignment">
          <style:list-level-label-alignment text:label-followed-by="listtab" fo:text-indent="-1.171cm" fo:margin-left="6.329cm"/>
        </style:list-level-properties>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1.171cm" fo:margin-left="7.992cm"/>
        </style:list-level-propertie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1.171cm" fo:margin-left="9.656cm"/>
        </style:list-level-properties>
      </text:list-level-style-bullet>
      <text:list-level-style-bullet text:level="8" text:style-name="ListLabel_20_26" loext:num-list-format="•" style:num-suffix="•" text:bullet-char="•">
        <style:list-level-properties text:list-level-position-and-space-mode="label-alignment">
          <style:list-level-label-alignment text:label-followed-by="listtab" fo:text-indent="-1.171cm" fo:margin-left="11.319cm"/>
        </style:list-level-properties>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1.171cm" fo:margin-left="12.98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format="1" text:start-value="5">
        <style:list-level-properties text:list-level-position-and-space-mode="label-alignment">
          <style:list-level-label-alignment text:label-followed-by="listtab" fo:text-indent="-0.683cm" fo:margin-left="0.176cm"/>
        </style:list-level-properties>
      </text:list-level-style-number>
      <text:list-level-style-number text:level="2" text:style-name="ListLabel_20_29" loext:num-list-format="%1%.%2%." style:num-suffix="." style:num-format="1" text:start-value="5" text:display-levels="2">
        <style:list-level-properties text:list-level-position-and-space-mode="label-alignment">
          <style:list-level-label-alignment text:label-followed-by="listtab" fo:text-indent="-0.683cm" fo:margin-left="0.176cm"/>
        </style:list-level-properties>
      </text:list-level-style-number>
      <text:list-level-style-number text:level="3" text:style-name="ListLabel_20_30" loext:num-list-format="%1%.%2%.%3%." style:num-suffix="." style:num-format="1" text:display-levels="3">
        <style:list-level-properties text:list-level-position-and-space-mode="label-alignment">
          <style:list-level-label-alignment text:label-followed-by="listtab" fo:text-indent="-0.97cm" fo:margin-left="1.145cm"/>
        </style:list-level-properties>
      </text:list-level-style-number>
      <text:list-level-style-bullet text:level="4" text:style-name="ListLabel_20_31" loext:num-list-format="•" style:num-suffix="•" text:bullet-char="•">
        <style:list-level-properties text:list-level-position-and-space-mode="label-alignment">
          <style:list-level-label-alignment text:label-followed-by="listtab" fo:text-indent="-0.97cm" fo:margin-left="4.501cm"/>
        </style:list-level-properties>
      </text:list-level-style-bullet>
      <text:list-level-style-bullet text:level="5" text:style-name="ListLabel_20_32" loext:num-list-format="•" style:num-suffix="•" text:bullet-char="•">
        <style:list-level-properties text:list-level-position-and-space-mode="label-alignment">
          <style:list-level-label-alignment text:label-followed-by="listtab" fo:text-indent="-0.97cm" fo:margin-left="6.188cm"/>
        </style:list-level-properties>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97cm" fo:margin-left="7.876cm"/>
        </style:list-level-propertie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97cm" fo:margin-left="9.562cm"/>
        </style:list-level-properties>
      </text:list-level-style-bullet>
      <text:list-level-style-bullet text:level="8" text:style-name="ListLabel_20_35" loext:num-list-format="•" style:num-suffix="•" text:bullet-char="•">
        <style:list-level-properties text:list-level-position-and-space-mode="label-alignment">
          <style:list-level-label-alignment text:label-followed-by="listtab" fo:text-indent="-0.97cm" fo:margin-left="11.248cm"/>
        </style:list-level-properties>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97cm" fo:margin-left="12.93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format="1" text:start-value="5">
        <style:list-level-properties text:list-level-position-and-space-mode="label-alignment">
          <style:list-level-label-alignment text:label-followed-by="listtab" fo:text-indent="-0.699cm" fo:margin-left="0.176cm"/>
        </style:list-level-properties>
      </text:list-level-style-number>
      <text:list-level-style-number text:level="2" text:style-name="ListLabel_20_38" loext:num-list-format="%1%.%2%" style:num-format="1" text:start-value="2" text:display-levels="2">
        <style:list-level-properties text:list-level-position-and-space-mode="label-alignment">
          <style:list-level-label-alignment text:label-followed-by="listtab" fo:text-indent="-0.699cm" fo:margin-left="0.176cm"/>
        </style:list-level-properties>
      </text:list-level-style-number>
      <text:list-level-style-bullet text:level="3" text:style-name="ListLabel_20_39" loext:num-list-format="•" style:num-suffix="•" text:bullet-char="•">
        <style:list-level-properties text:list-level-position-and-space-mode="label-alignment">
          <style:list-level-label-alignment text:label-followed-by="listtab" fo:text-indent="-0.699cm" fo:margin-left="3.403cm"/>
        </style:list-level-propertie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99cm" fo:margin-left="5.015cm"/>
        </style:list-level-properties>
      </text:list-level-style-bullet>
      <text:list-level-style-bullet text:level="5" text:style-name="ListLabel_20_41" loext:num-list-format="•" style:num-suffix="•" text:bullet-char="•">
        <style:list-level-properties text:list-level-position-and-space-mode="label-alignment">
          <style:list-level-label-alignment text:label-followed-by="listtab" fo:text-indent="-0.699cm" fo:margin-left="6.629cm"/>
        </style:list-level-properties>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99cm" fo:margin-left="8.243cm"/>
        </style:list-level-propertie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99cm" fo:margin-left="9.855cm"/>
        </style:list-level-properties>
      </text:list-level-style-bullet>
      <text:list-level-style-bullet text:level="8" text:style-name="ListLabel_20_44" loext:num-list-format="•" style:num-suffix="•" text:bullet-char="•">
        <style:list-level-properties text:list-level-position-and-space-mode="label-alignment">
          <style:list-level-label-alignment text:label-followed-by="listtab" fo:text-indent="-0.699cm" fo:margin-left="11.469cm"/>
        </style:list-level-properties>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99cm" fo:margin-left="13.08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386cm" fo:margin-left="0.561cm"/>
        </style:list-level-properties>
      </text:list-level-style-number>
      <text:list-level-style-number text:level="2" text:style-name="ListLabel_20_47" loext:num-list-format="%1%.%2%." style:num-suffix="." style:num-format="1" text:display-levels="2">
        <style:list-level-properties text:list-level-position-and-space-mode="label-alignment">
          <style:list-level-label-alignment text:label-followed-by="listtab" fo:text-indent="-0.669cm" fo:margin-left="0.176cm"/>
        </style:list-level-properties>
      </text:list-level-style-number>
      <text:list-level-style-number text:level="3" text:style-name="ListLabel_20_48" loext:num-list-format="%1%.%2%.%3%." style:num-suffix="." style:num-format="1" text:display-levels="3">
        <style:list-level-properties text:list-level-position-and-space-mode="label-alignment">
          <style:list-level-label-alignment text:label-followed-by="listtab" fo:text-indent="-1.007cm" fo:margin-left="0.176cm"/>
        </style:list-level-properties>
      </text:list-level-style-number>
      <text:list-level-style-bullet text:level="4" text:style-name="ListLabel_20_49" loext:num-list-format="•" style:num-suffix="•" text:bullet-char="•">
        <style:list-level-properties text:list-level-position-and-space-mode="label-alignment">
          <style:list-level-label-alignment text:label-followed-by="listtab" fo:text-indent="-1.007cm" fo:margin-left="4.062cm"/>
        </style:list-level-properties>
      </text:list-level-style-bullet>
      <text:list-level-style-bullet text:level="5" text:style-name="ListLabel_20_50" loext:num-list-format="•" style:num-suffix="•" text:bullet-char="•">
        <style:list-level-properties text:list-level-position-and-space-mode="label-alignment">
          <style:list-level-label-alignment text:label-followed-by="listtab" fo:text-indent="-1.007cm" fo:margin-left="5.812cm"/>
        </style:list-level-properties>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1.007cm" fo:margin-left="7.562cm"/>
        </style:list-level-propertie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1.007cm" fo:margin-left="9.312cm"/>
        </style:list-level-properties>
      </text:list-level-style-bullet>
      <text:list-level-style-bullet text:level="8" text:style-name="ListLabel_20_53" loext:num-list-format="•" style:num-suffix="•" text:bullet-char="•">
        <style:list-level-properties text:list-level-position-and-space-mode="label-alignment">
          <style:list-level-label-alignment text:label-followed-by="listtab" fo:text-indent="-1.007cm" fo:margin-left="11.06cm"/>
        </style:list-level-properties>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1.007cm" fo:margin-left="12.80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text:start-value="6">
        <style:list-level-properties text:list-level-position-and-space-mode="label-alignment">
          <style:list-level-label-alignment text:label-followed-by="listtab" fo:text-indent="-0.386cm" fo:margin-left="0.561cm"/>
        </style:list-level-properties>
      </text:list-level-style-number>
      <text:list-level-style-number text:level="2" text:style-name="ListLabel_20_56" loext:num-list-format="%1%.%2%." style:num-suffix="." style:num-format="1" text:display-levels="2">
        <style:list-level-properties text:list-level-position-and-space-mode="label-alignment">
          <style:list-level-label-alignment text:label-followed-by="listtab" fo:text-indent="-0.693cm" fo:margin-left="0.176cm"/>
        </style:list-level-properties>
      </text:list-level-style-number>
      <text:list-level-style-number text:level="3" text:style-name="ListLabel_20_57" loext:num-list-format="%1%.%2%.%3%." style:num-suffix="." style:num-format="1" text:display-levels="3">
        <style:list-level-properties text:list-level-position-and-space-mode="label-alignment">
          <style:list-level-label-alignment text:label-followed-by="listtab" fo:text-indent="-0.977cm" fo:margin-left="1.154cm"/>
        </style:list-level-properties>
      </text:list-level-style-number>
      <text:list-level-style-bullet text:level="4" text:style-name="ListLabel_20_58" loext:num-list-format="•" style:num-suffix="•" text:bullet-char="•">
        <style:list-level-properties text:list-level-position-and-space-mode="label-alignment">
          <style:list-level-label-alignment text:label-followed-by="listtab" fo:text-indent="-0.977cm" fo:margin-left="3.057cm"/>
        </style:list-level-properties>
      </text:list-level-style-bullet>
      <text:list-level-style-bullet text:level="5" text:style-name="ListLabel_20_59" loext:num-list-format="•" style:num-suffix="•" text:bullet-char="•">
        <style:list-level-properties text:list-level-position-and-space-mode="label-alignment">
          <style:list-level-label-alignment text:label-followed-by="listtab" fo:text-indent="-0.977cm" fo:margin-left="4.949cm"/>
        </style:list-level-properties>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977cm" fo:margin-left="6.842cm"/>
        </style:list-level-propertie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977cm" fo:margin-left="8.737cm"/>
        </style:list-level-properties>
      </text:list-level-style-bullet>
      <text:list-level-style-bullet text:level="8" text:style-name="ListLabel_20_62" loext:num-list-format="•" style:num-suffix="•" text:bullet-char="•">
        <style:list-level-properties text:list-level-position-and-space-mode="label-alignment">
          <style:list-level-label-alignment text:label-followed-by="listtab" fo:text-indent="-0.977cm" fo:margin-left="10.629cm"/>
        </style:list-level-properties>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977cm" fo:margin-left="12.52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format="1" text:start-value="5">
        <style:list-level-properties text:list-level-position-and-space-mode="label-alignment">
          <style:list-level-label-alignment text:label-followed-by="listtab" fo:text-indent="-0.732cm" fo:margin-left="0.907cm"/>
        </style:list-level-properties>
      </text:list-level-style-number>
      <text:list-level-style-number text:level="2" text:style-name="ListLabel_20_65" loext:num-list-format="%1%.%2%." style:num-suffix="." style:num-format="1" text:display-levels="2">
        <style:list-level-properties text:list-level-position-and-space-mode="label-alignment">
          <style:list-level-label-alignment text:label-followed-by="listtab" fo:text-indent="-0.732cm" fo:margin-left="0.907cm"/>
        </style:list-level-properties>
      </text:list-level-style-number>
      <text:list-level-style-number text:level="3" text:style-name="ListLabel_20_66" loext:num-list-format="%1%.%2%.%3%." style:num-suffix="." style:num-format="1" text:display-levels="3">
        <style:list-level-properties text:list-level-position-and-space-mode="label-alignment">
          <style:list-level-label-alignment text:label-followed-by="listtab" fo:text-indent="-1.023cm" fo:margin-left="0.176cm"/>
        </style:list-level-properties>
      </text:list-level-style-number>
      <text:list-level-style-bullet text:level="4" text:style-name="ListLabel_20_67" loext:num-list-format="•" style:num-suffix="•" text:bullet-char="•">
        <style:list-level-properties text:list-level-position-and-space-mode="label-alignment">
          <style:list-level-label-alignment text:label-followed-by="listtab" fo:text-indent="-1.023cm" fo:margin-left="4.337cm"/>
        </style:list-level-properties>
      </text:list-level-style-bullet>
      <text:list-level-style-bullet text:level="5" text:style-name="ListLabel_20_68" loext:num-list-format="•" style:num-suffix="•" text:bullet-char="•">
        <style:list-level-properties text:list-level-position-and-space-mode="label-alignment">
          <style:list-level-label-alignment text:label-followed-by="listtab" fo:text-indent="-1.023cm" fo:margin-left="6.047cm"/>
        </style:list-level-properties>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1.023cm" fo:margin-left="7.758cm"/>
        </style:list-level-propertie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1.023cm" fo:margin-left="9.469cm"/>
        </style:list-level-properties>
      </text:list-level-style-bullet>
      <text:list-level-style-bullet text:level="8" text:style-name="ListLabel_20_71" loext:num-list-format="•" style:num-suffix="•" text:bullet-char="•">
        <style:list-level-properties text:list-level-position-and-space-mode="label-alignment">
          <style:list-level-label-alignment text:label-followed-by="listtab" fo:text-indent="-1.023cm" fo:margin-left="11.178cm"/>
        </style:list-level-properties>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1.023cm" fo:margin-left="12.88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386cm" fo:margin-left="0.561cm"/>
        </style:list-level-properties>
      </text:list-level-style-number>
      <text:list-level-style-number text:level="2" text:style-name="ListLabel_20_74" loext:num-list-format="%1%.%2%." style:num-suffix="." style:num-format="1" text:display-levels="2">
        <style:list-level-properties text:list-level-position-and-space-mode="label-alignment">
          <style:list-level-label-alignment text:label-followed-by="listtab" fo:text-indent="-0.693cm" fo:margin-left="0.176cm"/>
        </style:list-level-properties>
      </text:list-level-style-number>
      <text:list-level-style-bullet text:level="3" text:style-name="ListLabel_20_75" loext:num-list-format="•" style:num-suffix="•" text:bullet-char="•">
        <style:list-level-properties text:list-level-position-and-space-mode="label-alignment">
          <style:list-level-label-alignment text:label-followed-by="listtab" fo:text-indent="-0.693cm" fo:margin-left="2.312cm"/>
        </style:list-level-propertie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693cm" fo:margin-left="4.062cm"/>
        </style:list-level-properties>
      </text:list-level-style-bullet>
      <text:list-level-style-bullet text:level="5" text:style-name="ListLabel_20_77" loext:num-list-format="•" style:num-suffix="•" text:bullet-char="•">
        <style:list-level-properties text:list-level-position-and-space-mode="label-alignment">
          <style:list-level-label-alignment text:label-followed-by="listtab" fo:text-indent="-0.693cm" fo:margin-left="5.812cm"/>
        </style:list-level-properties>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693cm" fo:margin-left="7.562cm"/>
        </style:list-level-propertie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693cm" fo:margin-left="9.312cm"/>
        </style:list-level-properties>
      </text:list-level-style-bullet>
      <text:list-level-style-bullet text:level="8" text:style-name="ListLabel_20_80" loext:num-list-format="•" style:num-suffix="•" text:bullet-char="•">
        <style:list-level-properties text:list-level-position-and-space-mode="label-alignment">
          <style:list-level-label-alignment text:label-followed-by="listtab" fo:text-indent="-0.693cm" fo:margin-left="11.06cm"/>
        </style:list-level-properties>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693cm" fo:margin-left="12.80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format="1" text:start-value="11">
        <style:list-level-properties text:list-level-position-and-space-mode="label-alignment">
          <style:list-level-label-alignment text:label-followed-by="listtab" fo:text-indent="-0.813cm" fo:margin-left="0.176cm"/>
        </style:list-level-properties>
      </text:list-level-style-number>
      <text:list-level-style-number text:level="2" text:style-name="ListLabel_20_83" loext:num-list-format="%1%.%2%" style:num-format="1" text:start-value="4" text:display-levels="2">
        <style:list-level-properties text:list-level-position-and-space-mode="label-alignment">
          <style:list-level-label-alignment text:label-followed-by="listtab" fo:text-indent="-0.813cm" fo:margin-left="0.176cm"/>
        </style:list-level-properties>
      </text:list-level-style-number>
      <text:list-level-style-number text:level="3" text:style-name="ListLabel_20_84" loext:num-list-format="%1%.%2%.%3%" style:num-format="1" text:display-levels="3">
        <style:list-level-properties text:list-level-position-and-space-mode="label-alignment">
          <style:list-level-label-alignment text:label-followed-by="listtab" fo:text-indent="-1.122cm" fo:margin-left="0.176cm"/>
        </style:list-level-properties>
      </text:list-level-style-number>
      <text:list-level-style-bullet text:level="4" text:style-name="ListLabel_20_85" loext:num-list-format="•" style:num-suffix="•" text:bullet-char="•">
        <style:list-level-properties text:list-level-position-and-space-mode="label-alignment">
          <style:list-level-label-alignment text:label-followed-by="listtab" fo:text-indent="-1.122cm" fo:margin-left="5.015cm"/>
        </style:list-level-properties>
      </text:list-level-style-bullet>
      <text:list-level-style-bullet text:level="5" text:style-name="ListLabel_20_86" loext:num-list-format="•" style:num-suffix="•" text:bullet-char="•">
        <style:list-level-properties text:list-level-position-and-space-mode="label-alignment">
          <style:list-level-label-alignment text:label-followed-by="listtab" fo:text-indent="-1.122cm" fo:margin-left="6.629cm"/>
        </style:list-level-properties>
      </text:list-level-style-bullet>
      <text:list-level-style-bullet text:level="6" text:style-name="ListLabel_20_87" loext:num-list-format="•" style:num-suffix="•" text:bullet-char="•">
        <style:list-level-properties text:list-level-position-and-space-mode="label-alignment">
          <style:list-level-label-alignment text:label-followed-by="listtab" fo:text-indent="-1.122cm" fo:margin-left="8.243cm"/>
        </style:list-level-properties>
      </text:list-level-style-bullet>
      <text:list-level-style-bullet text:level="7" text:style-name="ListLabel_20_88" loext:num-list-format="•" style:num-suffix="•" text:bullet-char="•">
        <style:list-level-properties text:list-level-position-and-space-mode="label-alignment">
          <style:list-level-label-alignment text:label-followed-by="listtab" fo:text-indent="-1.122cm" fo:margin-left="9.855cm"/>
        </style:list-level-properties>
      </text:list-level-style-bullet>
      <text:list-level-style-bullet text:level="8" text:style-name="ListLabel_20_89" loext:num-list-format="•" style:num-suffix="•" text:bullet-char="•">
        <style:list-level-properties text:list-level-position-and-space-mode="label-alignment">
          <style:list-level-label-alignment text:label-followed-by="listtab" fo:text-indent="-1.122cm" fo:margin-left="11.469cm"/>
        </style:list-level-properties>
      </text:list-level-style-bullet>
      <text:list-level-style-bullet text:level="9" text:style-name="ListLabel_20_90" loext:num-list-format="•" style:num-suffix="•" text:bullet-char="•">
        <style:list-level-properties text:list-level-position-and-space-mode="label-alignment">
          <style:list-level-label-alignment text:label-followed-by="listtab" fo:text-indent="-1.122cm" fo:margin-left="13.08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format="1" text:start-value="24">
        <style:list-level-properties text:list-level-position-and-space-mode="label-alignment">
          <style:list-level-label-alignment text:label-followed-by="listtab" fo:text-indent="-0.778cm" fo:margin-left="0.176cm"/>
        </style:list-level-properties>
      </text:list-level-style-number>
      <text:list-level-style-number text:level="2" text:style-name="ListLabel_20_92" loext:num-list-format="%1%.%2%" style:num-format="1" text:display-levels="2">
        <style:list-level-properties text:list-level-position-and-space-mode="label-alignment">
          <style:list-level-label-alignment text:label-followed-by="listtab" fo:text-indent="-0.778cm" fo:margin-left="0.176cm"/>
        </style:list-level-properties>
      </text:list-level-style-number>
      <text:list-level-style-bullet text:level="3" text:style-name="ListLabel_20_93" loext:num-list-format="•" style:num-suffix="•" text:bullet-char="•">
        <style:list-level-properties text:list-level-position-and-space-mode="label-alignment">
          <style:list-level-label-alignment text:label-followed-by="listtab" fo:text-indent="-0.778cm" fo:margin-left="3.403cm"/>
        </style:list-level-properties>
      </text:list-level-style-bullet>
      <text:list-level-style-bullet text:level="4" text:style-name="ListLabel_20_94" loext:num-list-format="•" style:num-suffix="•" text:bullet-char="•">
        <style:list-level-properties text:list-level-position-and-space-mode="label-alignment">
          <style:list-level-label-alignment text:label-followed-by="listtab" fo:text-indent="-0.778cm" fo:margin-left="5.015cm"/>
        </style:list-level-properties>
      </text:list-level-style-bullet>
      <text:list-level-style-bullet text:level="5" text:style-name="ListLabel_20_95" loext:num-list-format="•" style:num-suffix="•" text:bullet-char="•">
        <style:list-level-properties text:list-level-position-and-space-mode="label-alignment">
          <style:list-level-label-alignment text:label-followed-by="listtab" fo:text-indent="-0.778cm" fo:margin-left="6.629cm"/>
        </style:list-level-properties>
      </text:list-level-style-bullet>
      <text:list-level-style-bullet text:level="6" text:style-name="ListLabel_20_96" loext:num-list-format="•" style:num-suffix="•" text:bullet-char="•">
        <style:list-level-properties text:list-level-position-and-space-mode="label-alignment">
          <style:list-level-label-alignment text:label-followed-by="listtab" fo:text-indent="-0.778cm" fo:margin-left="8.243cm"/>
        </style:list-level-properties>
      </text:list-level-style-bullet>
      <text:list-level-style-bullet text:level="7" text:style-name="ListLabel_20_97" loext:num-list-format="•" style:num-suffix="•" text:bullet-char="•">
        <style:list-level-properties text:list-level-position-and-space-mode="label-alignment">
          <style:list-level-label-alignment text:label-followed-by="listtab" fo:text-indent="-0.778cm" fo:margin-left="9.855cm"/>
        </style:list-level-properties>
      </text:list-level-style-bullet>
      <text:list-level-style-bullet text:level="8" text:style-name="ListLabel_20_98" loext:num-list-format="•" style:num-suffix="•" text:bullet-char="•">
        <style:list-level-properties text:list-level-position-and-space-mode="label-alignment">
          <style:list-level-label-alignment text:label-followed-by="listtab" fo:text-indent="-0.778cm" fo:margin-left="11.469cm"/>
        </style:list-level-properties>
      </text:list-level-style-bullet>
      <text:list-level-style-bullet text:level="9" text:style-name="ListLabel_20_99" loext:num-list-format="•" style:num-suffix="•" text:bullet-char="•">
        <style:list-level-properties text:list-level-position-and-space-mode="label-alignment">
          <style:list-level-label-alignment text:label-followed-by="listtab" fo:text-indent="-0.778cm" fo:margin-left="13.08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format="1" text:start-value="20">
        <style:list-level-properties text:list-level-position-and-space-mode="label-alignment">
          <style:list-level-label-alignment text:label-followed-by="listtab" fo:text-indent="-0.78cm" fo:margin-left="0.956cm"/>
        </style:list-level-properties>
      </text:list-level-style-number>
      <text:list-level-style-number text:level="2" text:style-name="ListLabel_20_101" loext:num-list-format="%1%.%2%" style:num-format="1" text:start-value="3" text:display-levels="2">
        <style:list-level-properties text:list-level-position-and-space-mode="label-alignment">
          <style:list-level-label-alignment text:label-followed-by="listtab" fo:text-indent="-0.78cm" fo:margin-left="0.956cm"/>
        </style:list-level-properties>
      </text:list-level-style-number>
      <text:list-level-style-number text:level="3" text:style-name="ListLabel_20_102" loext:num-list-format="%1%.%2%.%3%" style:num-format="1" text:display-levels="3">
        <style:list-level-properties text:list-level-position-and-space-mode="label-alignment">
          <style:list-level-label-alignment text:label-followed-by="listtab" fo:text-indent="-1.113cm" fo:margin-left="0.176cm"/>
        </style:list-level-properties>
      </text:list-level-style-number>
      <text:list-level-style-bullet text:level="4" text:style-name="ListLabel_20_103" loext:num-list-format="•" style:num-suffix="•" text:bullet-char="•">
        <style:list-level-properties text:list-level-position-and-space-mode="label-alignment">
          <style:list-level-label-alignment text:label-followed-by="listtab" fo:text-indent="-1.113cm" fo:margin-left="4.364cm"/>
        </style:list-level-properties>
      </text:list-level-style-bullet>
      <text:list-level-style-bullet text:level="5" text:style-name="ListLabel_20_104" loext:num-list-format="•" style:num-suffix="•" text:bullet-char="•">
        <style:list-level-properties text:list-level-position-and-space-mode="label-alignment">
          <style:list-level-label-alignment text:label-followed-by="listtab" fo:text-indent="-1.113cm" fo:margin-left="6.071cm"/>
        </style:list-level-properties>
      </text:list-level-style-bullet>
      <text:list-level-style-bullet text:level="6" text:style-name="ListLabel_20_105" loext:num-list-format="•" style:num-suffix="•" text:bullet-char="•">
        <style:list-level-properties text:list-level-position-and-space-mode="label-alignment">
          <style:list-level-label-alignment text:label-followed-by="listtab" fo:text-indent="-1.113cm" fo:margin-left="7.777cm"/>
        </style:list-level-properties>
      </text:list-level-style-bullet>
      <text:list-level-style-bullet text:level="7" text:style-name="ListLabel_20_106" loext:num-list-format="•" style:num-suffix="•" text:bullet-char="•">
        <style:list-level-properties text:list-level-position-and-space-mode="label-alignment">
          <style:list-level-label-alignment text:label-followed-by="listtab" fo:text-indent="-1.113cm" fo:margin-left="9.483cm"/>
        </style:list-level-properties>
      </text:list-level-style-bullet>
      <text:list-level-style-bullet text:level="8" text:style-name="ListLabel_20_107" loext:num-list-format="•" style:num-suffix="•" text:bullet-char="•">
        <style:list-level-properties text:list-level-position-and-space-mode="label-alignment">
          <style:list-level-label-alignment text:label-followed-by="listtab" fo:text-indent="-1.113cm" fo:margin-left="11.19cm"/>
        </style:list-level-properties>
      </text:list-level-style-bullet>
      <text:list-level-style-bullet text:level="9" text:style-name="ListLabel_20_108" loext:num-list-format="•" style:num-suffix="•" text:bullet-char="•">
        <style:list-level-properties text:list-level-position-and-space-mode="label-alignment">
          <style:list-level-label-alignment text:label-followed-by="listtab" fo:text-indent="-1.113cm" fo:margin-left="12.896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format="1" text:start-value="19">
        <style:list-level-properties text:list-level-position-and-space-mode="label-alignment">
          <style:list-level-label-alignment text:label-followed-by="listtab" fo:text-indent="-0.787cm" fo:margin-left="0.176cm"/>
        </style:list-level-properties>
      </text:list-level-style-number>
      <text:list-level-style-number text:level="2" text:style-name="ListLabel_20_110" loext:num-list-format="%1%.%2%" style:num-format="1" text:start-value="3" text:display-levels="2">
        <style:list-level-properties text:list-level-position-and-space-mode="label-alignment">
          <style:list-level-label-alignment text:label-followed-by="listtab" fo:text-indent="-0.787cm" fo:margin-left="0.176cm"/>
        </style:list-level-properties>
      </text:list-level-style-number>
      <text:list-level-style-bullet text:level="3" text:style-name="ListLabel_20_111" loext:num-list-format="•" style:num-suffix="•" text:bullet-char="•">
        <style:list-level-properties text:list-level-position-and-space-mode="label-alignment">
          <style:list-level-label-alignment text:label-followed-by="listtab" fo:text-indent="-0.787cm" fo:margin-left="3.403cm"/>
        </style:list-level-properties>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787cm" fo:margin-left="5.015cm"/>
        </style:list-level-properties>
      </text:list-level-style-bullet>
      <text:list-level-style-bullet text:level="5" text:style-name="ListLabel_20_113" loext:num-list-format="•" style:num-suffix="•" text:bullet-char="•">
        <style:list-level-properties text:list-level-position-and-space-mode="label-alignment">
          <style:list-level-label-alignment text:label-followed-by="listtab" fo:text-indent="-0.787cm" fo:margin-left="6.629cm"/>
        </style:list-level-properties>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787cm" fo:margin-left="8.243cm"/>
        </style:list-level-properties>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787cm" fo:margin-left="9.855cm"/>
        </style:list-level-properties>
      </text:list-level-style-bullet>
      <text:list-level-style-bullet text:level="8" text:style-name="ListLabel_20_116" loext:num-list-format="•" style:num-suffix="•" text:bullet-char="•">
        <style:list-level-properties text:list-level-position-and-space-mode="label-alignment">
          <style:list-level-label-alignment text:label-followed-by="listtab" fo:text-indent="-0.787cm" fo:margin-left="11.469cm"/>
        </style:list-level-properties>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787cm" fo:margin-left="13.08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text:start-value="17">
        <style:list-level-properties text:list-level-position-and-space-mode="label-alignment">
          <style:list-level-label-alignment text:label-followed-by="listtab" fo:text-indent="-0.584cm" fo:margin-left="0.76cm"/>
        </style:list-level-properties>
      </text:list-level-style-number>
      <text:list-level-style-number text:level="2" text:style-name="ListLabel_20_119" loext:num-list-format="%1%.%2%." style:num-suffix="." style:num-format="1" text:display-levels="2">
        <style:list-level-properties text:list-level-position-and-space-mode="label-alignment">
          <style:list-level-label-alignment text:label-followed-by="listtab" fo:text-indent="-0.868cm" fo:margin-left="0.176cm"/>
        </style:list-level-properties>
      </text:list-level-style-number>
      <text:list-level-style-number text:level="3" text:style-name="ListLabel_20_120" loext:num-list-format="%1%.%2%.%3%." style:num-suffix="." style:num-format="1" text:display-levels="3">
        <style:list-level-properties text:list-level-position-and-space-mode="label-alignment">
          <style:list-level-label-alignment text:label-followed-by="listtab" fo:text-indent="-1.184cm" fo:margin-left="0.176cm"/>
        </style:list-level-properties>
      </text:list-level-style-number>
      <text:list-level-style-bullet text:level="4" text:style-name="ListLabel_20_121" loext:num-list-format="•" style:num-suffix="•" text:bullet-char="•">
        <style:list-level-properties text:list-level-position-and-space-mode="label-alignment">
          <style:list-level-label-alignment text:label-followed-by="listtab" fo:text-indent="-1.184cm" fo:margin-left="1.341cm"/>
        </style:list-level-properties>
      </text:list-level-style-bullet>
      <text:list-level-style-bullet text:level="5" text:style-name="ListLabel_20_122" loext:num-list-format="•" style:num-suffix="•" text:bullet-char="•">
        <style:list-level-properties text:list-level-position-and-space-mode="label-alignment">
          <style:list-level-label-alignment text:label-followed-by="listtab" fo:text-indent="-1.184cm" fo:margin-left="3.478cm"/>
        </style:list-level-properties>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1.184cm" fo:margin-left="5.616cm"/>
        </style:list-level-properties>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1.184cm" fo:margin-left="7.756cm"/>
        </style:list-level-properties>
      </text:list-level-style-bullet>
      <text:list-level-style-bullet text:level="8" text:style-name="ListLabel_20_125" loext:num-list-format="•" style:num-suffix="•" text:bullet-char="•">
        <style:list-level-properties text:list-level-position-and-space-mode="label-alignment">
          <style:list-level-label-alignment text:label-followed-by="listtab" fo:text-indent="-1.184cm" fo:margin-left="9.894cm"/>
        </style:list-level-properties>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1.184cm" fo:margin-left="12.031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format="1" text:start-value="16">
        <style:list-level-properties text:list-level-position-and-space-mode="label-alignment">
          <style:list-level-label-alignment text:label-followed-by="listtab" fo:text-indent="-0.868cm" fo:margin-left="0.176cm"/>
        </style:list-level-properties>
      </text:list-level-style-number>
      <text:list-level-style-number text:level="2" text:style-name="ListLabel_20_128" loext:num-list-format="%1%.%2%." style:num-suffix="." style:num-format="1" text:display-levels="2">
        <style:list-level-properties text:list-level-position-and-space-mode="label-alignment">
          <style:list-level-label-alignment text:label-followed-by="listtab" fo:text-indent="-0.868cm" fo:margin-left="0.176cm"/>
        </style:list-level-properties>
      </text:list-level-style-number>
      <text:list-level-style-bullet text:level="3" text:style-name="ListLabel_20_129" loext:num-list-format="•" style:num-suffix="•" text:bullet-char="•">
        <style:list-level-properties text:list-level-position-and-space-mode="label-alignment">
          <style:list-level-label-alignment text:label-followed-by="listtab" fo:text-indent="-0.868cm" fo:margin-left="3.403cm"/>
        </style:list-level-properties>
      </text:list-level-style-bullet>
      <text:list-level-style-bullet text:level="4" text:style-name="ListLabel_20_130" loext:num-list-format="•" style:num-suffix="•" text:bullet-char="•">
        <style:list-level-properties text:list-level-position-and-space-mode="label-alignment">
          <style:list-level-label-alignment text:label-followed-by="listtab" fo:text-indent="-0.868cm" fo:margin-left="5.015cm"/>
        </style:list-level-properties>
      </text:list-level-style-bullet>
      <text:list-level-style-bullet text:level="5" text:style-name="ListLabel_20_131" loext:num-list-format="•" style:num-suffix="•" text:bullet-char="•">
        <style:list-level-properties text:list-level-position-and-space-mode="label-alignment">
          <style:list-level-label-alignment text:label-followed-by="listtab" fo:text-indent="-0.868cm" fo:margin-left="6.629cm"/>
        </style:list-level-properties>
      </text:list-level-style-bullet>
      <text:list-level-style-bullet text:level="6" text:style-name="ListLabel_20_132" loext:num-list-format="•" style:num-suffix="•" text:bullet-char="•">
        <style:list-level-properties text:list-level-position-and-space-mode="label-alignment">
          <style:list-level-label-alignment text:label-followed-by="listtab" fo:text-indent="-0.868cm" fo:margin-left="8.243cm"/>
        </style:list-level-properties>
      </text:list-level-style-bullet>
      <text:list-level-style-bullet text:level="7" text:style-name="ListLabel_20_133" loext:num-list-format="•" style:num-suffix="•" text:bullet-char="•">
        <style:list-level-properties text:list-level-position-and-space-mode="label-alignment">
          <style:list-level-label-alignment text:label-followed-by="listtab" fo:text-indent="-0.868cm" fo:margin-left="9.855cm"/>
        </style:list-level-properties>
      </text:list-level-style-bullet>
      <text:list-level-style-bullet text:level="8" text:style-name="ListLabel_20_134" loext:num-list-format="•" style:num-suffix="•" text:bullet-char="•">
        <style:list-level-properties text:list-level-position-and-space-mode="label-alignment">
          <style:list-level-label-alignment text:label-followed-by="listtab" fo:text-indent="-0.868cm" fo:margin-left="11.469cm"/>
        </style:list-level-properties>
      </text:list-level-style-bullet>
      <text:list-level-style-bullet text:level="9" text:style-name="ListLabel_20_135" loext:num-list-format="•" style:num-suffix="•" text:bullet-char="•">
        <style:list-level-properties text:list-level-position-and-space-mode="label-alignment">
          <style:list-level-label-alignment text:label-followed-by="listtab" fo:text-indent="-0.868cm" fo:margin-left="13.08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1" text:start-value="12">
        <style:list-level-properties text:list-level-position-and-space-mode="label-alignment">
          <style:list-level-label-alignment text:label-followed-by="listtab" fo:text-indent="-0.58cm" fo:margin-left="0.755cm"/>
        </style:list-level-properties>
      </text:list-level-style-number>
      <text:list-level-style-number text:level="2" text:style-name="ListLabel_20_137" loext:num-list-format="%1%.%2%." style:num-suffix="." style:num-format="1" text:display-levels="2">
        <style:list-level-properties text:list-level-position-and-space-mode="label-alignment">
          <style:list-level-label-alignment text:label-followed-by="listtab" fo:text-indent="-0.919cm" fo:margin-left="0.176cm"/>
        </style:list-level-properties>
      </text:list-level-style-number>
      <text:list-level-style-number text:level="3" text:style-name="ListLabel_20_138" loext:num-list-format="%1%.%2%.%3%." style:num-suffix="." style:num-format="1" text:display-levels="3">
        <style:list-level-properties text:list-level-position-and-space-mode="label-alignment">
          <style:list-level-label-alignment text:label-followed-by="listtab" fo:text-indent="-1.185cm" fo:margin-left="0.176cm"/>
        </style:list-level-properties>
      </text:list-level-style-number>
      <text:list-level-style-bullet text:level="4" text:style-name="ListLabel_20_139" loext:num-list-format="•" style:num-suffix="•" text:bullet-char="•">
        <style:list-level-properties text:list-level-position-and-space-mode="label-alignment">
          <style:list-level-label-alignment text:label-followed-by="listtab" fo:text-indent="-1.185cm" fo:margin-left="2.963cm"/>
        </style:list-level-properties>
      </text:list-level-style-bullet>
      <text:list-level-style-bullet text:level="5" text:style-name="ListLabel_20_140" loext:num-list-format="•" style:num-suffix="•" text:bullet-char="•">
        <style:list-level-properties text:list-level-position-and-space-mode="label-alignment">
          <style:list-level-label-alignment text:label-followed-by="listtab" fo:text-indent="-1.185cm" fo:margin-left="4.87cm"/>
        </style:list-level-properties>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1.185cm" fo:margin-left="6.777cm"/>
        </style:list-level-properties>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1.185cm" fo:margin-left="8.684cm"/>
        </style:list-level-properties>
      </text:list-level-style-bullet>
      <text:list-level-style-bullet text:level="8" text:style-name="ListLabel_20_143" loext:num-list-format="•" style:num-suffix="•" text:bullet-char="•">
        <style:list-level-properties text:list-level-position-and-space-mode="label-alignment">
          <style:list-level-label-alignment text:label-followed-by="listtab" fo:text-indent="-1.185cm" fo:margin-left="10.59cm"/>
        </style:list-level-properties>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1.185cm" fo:margin-left="12.49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format="1" text:start-value="11">
        <style:list-level-properties text:list-level-position-and-space-mode="label-alignment">
          <style:list-level-label-alignment text:label-followed-by="listtab" fo:text-indent="-1.074cm" fo:margin-left="1.249cm"/>
        </style:list-level-properties>
      </text:list-level-style-number>
      <text:list-level-style-number text:level="2" text:style-name="ListLabel_20_146" loext:num-list-format="%1%.%2%" style:num-format="1" text:start-value="2" text:display-levels="2">
        <style:list-level-properties text:list-level-position-and-space-mode="label-alignment">
          <style:list-level-label-alignment text:label-followed-by="listtab" fo:text-indent="-1.074cm" fo:margin-left="1.249cm"/>
        </style:list-level-properties>
      </text:list-level-style-number>
      <text:list-level-style-number text:level="3" text:style-name="ListLabel_20_147" loext:num-list-format="%1%.%2%.%3%" style:num-format="1" text:display-levels="3">
        <style:list-level-properties text:list-level-position-and-space-mode="label-alignment">
          <style:list-level-label-alignment text:label-followed-by="listtab" fo:text-indent="-1.074cm" fo:margin-left="1.249cm"/>
        </style:list-level-properties>
      </text:list-level-style-number>
      <text:list-level-style-bullet text:level="4" text:style-name="ListLabel_20_148" loext:num-list-format="•" style:num-suffix="•" text:bullet-char="•">
        <style:list-level-properties text:list-level-position-and-space-mode="label-alignment">
          <style:list-level-label-alignment text:label-followed-by="listtab" fo:text-indent="-1.074cm" fo:margin-left="5.756cm"/>
        </style:list-level-properties>
      </text:list-level-style-bullet>
      <text:list-level-style-bullet text:level="5" text:style-name="ListLabel_20_149" loext:num-list-format="•" style:num-suffix="•" text:bullet-char="•">
        <style:list-level-properties text:list-level-position-and-space-mode="label-alignment">
          <style:list-level-label-alignment text:label-followed-by="listtab" fo:text-indent="-1.074cm" fo:margin-left="7.264cm"/>
        </style:list-level-properties>
      </text:list-level-style-bullet>
      <text:list-level-style-bullet text:level="6" text:style-name="ListLabel_20_150" loext:num-list-format="•" style:num-suffix="•" text:bullet-char="•">
        <style:list-level-properties text:list-level-position-and-space-mode="label-alignment">
          <style:list-level-label-alignment text:label-followed-by="listtab" fo:text-indent="-1.074cm" fo:margin-left="8.772cm"/>
        </style:list-level-properties>
      </text:list-level-style-bullet>
      <text:list-level-style-bullet text:level="7" text:style-name="ListLabel_20_151" loext:num-list-format="•" style:num-suffix="•" text:bullet-char="•">
        <style:list-level-properties text:list-level-position-and-space-mode="label-alignment">
          <style:list-level-label-alignment text:label-followed-by="listtab" fo:text-indent="-1.074cm" fo:margin-left="10.278cm"/>
        </style:list-level-properties>
      </text:list-level-style-bullet>
      <text:list-level-style-bullet text:level="8" text:style-name="ListLabel_20_152" loext:num-list-format="•" style:num-suffix="•" text:bullet-char="•">
        <style:list-level-properties text:list-level-position-and-space-mode="label-alignment">
          <style:list-level-label-alignment text:label-followed-by="listtab" fo:text-indent="-1.074cm" fo:margin-left="11.786cm"/>
        </style:list-level-properties>
      </text:list-level-style-bullet>
      <text:list-level-style-bullet text:level="9" text:style-name="ListLabel_20_153" loext:num-list-format="•" style:num-suffix="•" text:bullet-char="•">
        <style:list-level-properties text:list-level-position-and-space-mode="label-alignment">
          <style:list-level-label-alignment text:label-followed-by="listtab" fo:text-indent="-1.074cm" fo:margin-left="13.294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format="1" text:start-value="11">
        <style:list-level-properties text:list-level-position-and-space-mode="label-alignment">
          <style:list-level-label-alignment text:label-followed-by="listtab" fo:text-indent="-0.767cm" fo:margin-left="0.942cm"/>
        </style:list-level-properties>
      </text:list-level-style-number>
      <text:list-level-style-number text:level="2" text:style-name="ListLabel_20_155" loext:num-list-format="%1%.%2%" style:num-format="1" text:start-value="3" text:display-levels="2">
        <style:list-level-properties text:list-level-position-and-space-mode="label-alignment">
          <style:list-level-label-alignment text:label-followed-by="listtab" fo:text-indent="-0.767cm" fo:margin-left="0.942cm"/>
        </style:list-level-properties>
      </text:list-level-style-number>
      <text:list-level-style-bullet text:level="3" text:style-name="ListLabel_20_156" loext:num-list-format="•" style:num-suffix="•" text:bullet-char="•">
        <style:list-level-properties text:list-level-position-and-space-mode="label-alignment">
          <style:list-level-label-alignment text:label-followed-by="listtab" fo:text-indent="-0.767cm" fo:margin-left="4.023cm"/>
        </style:list-level-properties>
      </text:list-level-style-bullet>
      <text:list-level-style-bullet text:level="4" text:style-name="ListLabel_20_157" loext:num-list-format="•" style:num-suffix="•" text:bullet-char="•">
        <style:list-level-properties text:list-level-position-and-space-mode="label-alignment">
          <style:list-level-label-alignment text:label-followed-by="listtab" fo:text-indent="-0.767cm" fo:margin-left="5.558cm"/>
        </style:list-level-properties>
      </text:list-level-style-bullet>
      <text:list-level-style-bullet text:level="5" text:style-name="ListLabel_20_158" loext:num-list-format="•" style:num-suffix="•" text:bullet-char="•">
        <style:list-level-properties text:list-level-position-and-space-mode="label-alignment">
          <style:list-level-label-alignment text:label-followed-by="listtab" fo:text-indent="-0.767cm" fo:margin-left="7.094cm"/>
        </style:list-level-properties>
      </text:list-level-style-bullet>
      <text:list-level-style-bullet text:level="6" text:style-name="ListLabel_20_159" loext:num-list-format="•" style:num-suffix="•" text:bullet-char="•">
        <style:list-level-properties text:list-level-position-and-space-mode="label-alignment">
          <style:list-level-label-alignment text:label-followed-by="listtab" fo:text-indent="-0.767cm" fo:margin-left="8.631cm"/>
        </style:list-level-properties>
      </text:list-level-style-bullet>
      <text:list-level-style-bullet text:level="7" text:style-name="ListLabel_20_160" loext:num-list-format="•" style:num-suffix="•" text:bullet-char="•">
        <style:list-level-properties text:list-level-position-and-space-mode="label-alignment">
          <style:list-level-label-alignment text:label-followed-by="listtab" fo:text-indent="-0.767cm" fo:margin-left="10.165cm"/>
        </style:list-level-properties>
      </text:list-level-style-bullet>
      <text:list-level-style-bullet text:level="8" text:style-name="ListLabel_20_161" loext:num-list-format="•" style:num-suffix="•" text:bullet-char="•">
        <style:list-level-properties text:list-level-position-and-space-mode="label-alignment">
          <style:list-level-label-alignment text:label-followed-by="listtab" fo:text-indent="-0.767cm" fo:margin-left="11.702cm"/>
        </style:list-level-properties>
      </text:list-level-style-bullet>
      <text:list-level-style-bullet text:level="9" text:style-name="ListLabel_20_162" loext:num-list-format="•" style:num-suffix="•" text:bullet-char="•">
        <style:list-level-properties text:list-level-position-and-space-mode="label-alignment">
          <style:list-level-label-alignment text:label-followed-by="listtab" fo:text-indent="-0.767cm" fo:margin-left="13.23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format="1" text:start-value="11">
        <style:list-level-properties text:list-level-position-and-space-mode="label-alignment">
          <style:list-level-label-alignment text:label-followed-by="listtab" fo:text-indent="-0.78cm" fo:margin-left="0.956cm"/>
        </style:list-level-properties>
      </text:list-level-style-number>
      <text:list-level-style-number text:level="2" text:style-name="ListLabel_20_164" loext:num-list-format="%1%.%2%" style:num-format="1" text:start-value="2" text:display-levels="2">
        <style:list-level-properties text:list-level-position-and-space-mode="label-alignment">
          <style:list-level-label-alignment text:label-followed-by="listtab" fo:text-indent="-0.78cm" fo:margin-left="0.956cm"/>
        </style:list-level-properties>
      </text:list-level-style-number>
      <text:list-level-style-number text:level="3" text:style-name="ListLabel_20_165" loext:num-list-format="%1%.%2%.%3%" style:num-format="1" text:display-levels="3">
        <style:list-level-properties text:list-level-position-and-space-mode="label-alignment">
          <style:list-level-label-alignment text:label-followed-by="listtab" fo:text-indent="-1.071cm" fo:margin-left="1.247cm"/>
        </style:list-level-properties>
      </text:list-level-style-number>
      <text:list-level-style-bullet text:level="4" text:style-name="ListLabel_20_166" loext:num-list-format="•" style:num-suffix="•" text:bullet-char="•">
        <style:list-level-properties text:list-level-position-and-space-mode="label-alignment">
          <style:list-level-label-alignment text:label-followed-by="listtab" fo:text-indent="-1.071cm" fo:margin-left="4.584cm"/>
        </style:list-level-properties>
      </text:list-level-style-bullet>
      <text:list-level-style-bullet text:level="5" text:style-name="ListLabel_20_167" loext:num-list-format="•" style:num-suffix="•" text:bullet-char="•">
        <style:list-level-properties text:list-level-position-and-space-mode="label-alignment">
          <style:list-level-label-alignment text:label-followed-by="listtab" fo:text-indent="-1.071cm" fo:margin-left="6.258cm"/>
        </style:list-level-properties>
      </text:list-level-style-bullet>
      <text:list-level-style-bullet text:level="6" text:style-name="ListLabel_20_168" loext:num-list-format="•" style:num-suffix="•" text:bullet-char="•">
        <style:list-level-properties text:list-level-position-and-space-mode="label-alignment">
          <style:list-level-label-alignment text:label-followed-by="listtab" fo:text-indent="-1.071cm" fo:margin-left="7.934cm"/>
        </style:list-level-properties>
      </text:list-level-style-bullet>
      <text:list-level-style-bullet text:level="7" text:style-name="ListLabel_20_169" loext:num-list-format="•" style:num-suffix="•" text:bullet-char="•">
        <style:list-level-properties text:list-level-position-and-space-mode="label-alignment">
          <style:list-level-label-alignment text:label-followed-by="listtab" fo:text-indent="-1.071cm" fo:margin-left="9.61cm"/>
        </style:list-level-properties>
      </text:list-level-style-bullet>
      <text:list-level-style-bullet text:level="8" text:style-name="ListLabel_20_170" loext:num-list-format="•" style:num-suffix="•" text:bullet-char="•">
        <style:list-level-properties text:list-level-position-and-space-mode="label-alignment">
          <style:list-level-label-alignment text:label-followed-by="listtab" fo:text-indent="-1.071cm" fo:margin-left="11.284cm"/>
        </style:list-level-properties>
      </text:list-level-style-bullet>
      <text:list-level-style-bullet text:level="9" text:style-name="ListLabel_20_171" loext:num-list-format="•" style:num-suffix="•" text:bullet-char="•">
        <style:list-level-properties text:list-level-position-and-space-mode="label-alignment">
          <style:list-level-label-alignment text:label-followed-by="listtab" fo:text-indent="-1.071cm" fo:margin-left="12.95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format="1" text:start-value="10">
        <style:list-level-properties text:list-level-position-and-space-mode="label-alignment">
          <style:list-level-label-alignment text:label-followed-by="listtab" fo:text-indent="-1.205cm" fo:margin-left="0.176cm"/>
        </style:list-level-properties>
      </text:list-level-style-number>
      <text:list-level-style-number text:level="2" text:style-name="ListLabel_20_173" loext:num-list-format="%1%.%2%" style:num-format="1" text:start-value="2" text:display-levels="2">
        <style:list-level-properties text:list-level-position-and-space-mode="label-alignment">
          <style:list-level-label-alignment text:label-followed-by="listtab" fo:text-indent="-1.205cm" fo:margin-left="0.176cm"/>
        </style:list-level-properties>
      </text:list-level-style-number>
      <text:list-level-style-number text:level="3" text:style-name="ListLabel_20_174" loext:num-list-format="%1%.%2%.%3%." style:num-suffix="." style:num-format="1" text:display-levels="3">
        <style:list-level-properties text:list-level-position-and-space-mode="label-alignment">
          <style:list-level-label-alignment text:label-followed-by="listtab" fo:text-indent="-1.205cm" fo:margin-left="0.176cm"/>
        </style:list-level-properties>
      </text:list-level-style-number>
      <text:list-level-style-bullet text:level="4" text:style-name="ListLabel_20_175" loext:num-list-format="•" style:num-suffix="•" text:bullet-char="•">
        <style:list-level-properties text:list-level-position-and-space-mode="label-alignment">
          <style:list-level-label-alignment text:label-followed-by="listtab" fo:text-indent="-1.205cm" fo:margin-left="5.015cm"/>
        </style:list-level-properties>
      </text:list-level-style-bullet>
      <text:list-level-style-bullet text:level="5" text:style-name="ListLabel_20_176" loext:num-list-format="•" style:num-suffix="•" text:bullet-char="•">
        <style:list-level-properties text:list-level-position-and-space-mode="label-alignment">
          <style:list-level-label-alignment text:label-followed-by="listtab" fo:text-indent="-1.205cm" fo:margin-left="6.629cm"/>
        </style:list-level-properties>
      </text:list-level-style-bullet>
      <text:list-level-style-bullet text:level="6" text:style-name="ListLabel_20_177" loext:num-list-format="•" style:num-suffix="•" text:bullet-char="•">
        <style:list-level-properties text:list-level-position-and-space-mode="label-alignment">
          <style:list-level-label-alignment text:label-followed-by="listtab" fo:text-indent="-1.205cm" fo:margin-left="8.243cm"/>
        </style:list-level-properties>
      </text:list-level-style-bullet>
      <text:list-level-style-bullet text:level="7" text:style-name="ListLabel_20_178" loext:num-list-format="•" style:num-suffix="•" text:bullet-char="•">
        <style:list-level-properties text:list-level-position-and-space-mode="label-alignment">
          <style:list-level-label-alignment text:label-followed-by="listtab" fo:text-indent="-1.205cm" fo:margin-left="9.855cm"/>
        </style:list-level-properties>
      </text:list-level-style-bullet>
      <text:list-level-style-bullet text:level="8" text:style-name="ListLabel_20_179" loext:num-list-format="•" style:num-suffix="•" text:bullet-char="•">
        <style:list-level-properties text:list-level-position-and-space-mode="label-alignment">
          <style:list-level-label-alignment text:label-followed-by="listtab" fo:text-indent="-1.205cm" fo:margin-left="11.469cm"/>
        </style:list-level-properties>
      </text:list-level-style-bullet>
      <text:list-level-style-bullet text:level="9" text:style-name="ListLabel_20_180" loext:num-list-format="•" style:num-suffix="•" text:bullet-char="•">
        <style:list-level-properties text:list-level-position-and-space-mode="label-alignment">
          <style:list-level-label-alignment text:label-followed-by="listtab" fo:text-indent="-1.205cm" fo:margin-left="13.08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format="1" text:start-value="7">
        <style:list-level-properties text:list-level-position-and-space-mode="label-alignment">
          <style:list-level-label-alignment text:label-followed-by="listtab" fo:text-indent="-0.974cm" fo:margin-left="1.148cm"/>
        </style:list-level-properties>
      </text:list-level-style-number>
      <text:list-level-style-number text:level="2" text:style-name="ListLabel_20_182" loext:num-list-format="%1%.%2%" style:num-format="1" text:display-levels="2">
        <style:list-level-properties text:list-level-position-and-space-mode="label-alignment">
          <style:list-level-label-alignment text:label-followed-by="listtab" fo:text-indent="-0.974cm" fo:margin-left="1.148cm"/>
        </style:list-level-properties>
      </text:list-level-style-number>
      <text:list-level-style-number text:level="3" text:style-name="ListLabel_20_183" loext:num-list-format="%1%.%2%.%3%." style:num-suffix="." style:num-format="1" text:display-levels="3">
        <style:list-level-properties text:list-level-position-and-space-mode="label-alignment">
          <style:list-level-label-alignment text:label-followed-by="listtab" fo:text-indent="-0.974cm" fo:margin-left="1.148cm"/>
        </style:list-level-properties>
      </text:list-level-style-number>
      <text:list-level-style-bullet text:level="4" text:style-name="ListLabel_20_184" loext:num-list-format="•" style:num-suffix="•" text:bullet-char="•">
        <style:list-level-properties text:list-level-position-and-space-mode="label-alignment">
          <style:list-level-label-alignment text:label-followed-by="listtab" fo:text-indent="-0.974cm" fo:margin-left="5.706cm"/>
        </style:list-level-properties>
      </text:list-level-style-bullet>
      <text:list-level-style-bullet text:level="5" text:style-name="ListLabel_20_185" loext:num-list-format="•" style:num-suffix="•" text:bullet-char="•">
        <style:list-level-properties text:list-level-position-and-space-mode="label-alignment">
          <style:list-level-label-alignment text:label-followed-by="listtab" fo:text-indent="-0.974cm" fo:margin-left="7.221cm"/>
        </style:list-level-properties>
      </text:list-level-style-bullet>
      <text:list-level-style-bullet text:level="6" text:style-name="ListLabel_20_186" loext:num-list-format="•" style:num-suffix="•" text:bullet-char="•">
        <style:list-level-properties text:list-level-position-and-space-mode="label-alignment">
          <style:list-level-label-alignment text:label-followed-by="listtab" fo:text-indent="-0.974cm" fo:margin-left="8.737cm"/>
        </style:list-level-properties>
      </text:list-level-style-bullet>
      <text:list-level-style-bullet text:level="7" text:style-name="ListLabel_20_187" loext:num-list-format="•" style:num-suffix="•" text:bullet-char="•">
        <style:list-level-properties text:list-level-position-and-space-mode="label-alignment">
          <style:list-level-label-alignment text:label-followed-by="listtab" fo:text-indent="-0.974cm" fo:margin-left="10.25cm"/>
        </style:list-level-properties>
      </text:list-level-style-bullet>
      <text:list-level-style-bullet text:level="8" text:style-name="ListLabel_20_188" loext:num-list-format="•" style:num-suffix="•" text:bullet-char="•">
        <style:list-level-properties text:list-level-position-and-space-mode="label-alignment">
          <style:list-level-label-alignment text:label-followed-by="listtab" fo:text-indent="-0.974cm" fo:margin-left="11.765cm"/>
        </style:list-level-properties>
      </text:list-level-style-bullet>
      <text:list-level-style-bullet text:level="9" text:style-name="ListLabel_20_189" loext:num-list-format="•" style:num-suffix="•" text:bullet-char="•">
        <style:list-level-properties text:list-level-position-and-space-mode="label-alignment">
          <style:list-level-label-alignment text:label-followed-by="listtab" fo:text-indent="-0.974cm" fo:margin-left="13.2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prefix="(" style:num-suffix=")" style:num-format="a" style:num-letter-sync="true">
        <style:list-level-properties text:list-level-position-and-space-mode="label-alignment">
          <style:list-level-label-alignment text:label-followed-by="listtab" fo:text-indent="-0.559cm" fo:margin-left="0.176cm"/>
        </style:list-level-properties>
      </text:list-level-style-number>
      <text:list-level-style-bullet text:level="2" text:style-name="ListLabel_20_191" loext:num-list-format="•" style:num-suffix="•" text:bullet-char="•">
        <style:list-level-properties text:list-level-position-and-space-mode="label-alignment">
          <style:list-level-label-alignment text:label-followed-by="listtab" fo:text-indent="-0.559cm" fo:margin-left="1.789cm"/>
        </style:list-level-properties>
      </text:list-level-style-bullet>
      <text:list-level-style-bullet text:level="3" text:style-name="ListLabel_20_192" loext:num-list-format="•" style:num-suffix="•" text:bullet-char="•">
        <style:list-level-properties text:list-level-position-and-space-mode="label-alignment">
          <style:list-level-label-alignment text:label-followed-by="listtab" fo:text-indent="-0.559cm" fo:margin-left="3.403cm"/>
        </style:list-level-properties>
      </text:list-level-style-bullet>
      <text:list-level-style-bullet text:level="4" text:style-name="ListLabel_20_193" loext:num-list-format="•" style:num-suffix="•" text:bullet-char="•">
        <style:list-level-properties text:list-level-position-and-space-mode="label-alignment">
          <style:list-level-label-alignment text:label-followed-by="listtab" fo:text-indent="-0.559cm" fo:margin-left="5.015cm"/>
        </style:list-level-properties>
      </text:list-level-style-bullet>
      <text:list-level-style-bullet text:level="5" text:style-name="ListLabel_20_194" loext:num-list-format="•" style:num-suffix="•" text:bullet-char="•">
        <style:list-level-properties text:list-level-position-and-space-mode="label-alignment">
          <style:list-level-label-alignment text:label-followed-by="listtab" fo:text-indent="-0.559cm" fo:margin-left="6.629cm"/>
        </style:list-level-properties>
      </text:list-level-style-bullet>
      <text:list-level-style-bullet text:level="6" text:style-name="ListLabel_20_195" loext:num-list-format="•" style:num-suffix="•" text:bullet-char="•">
        <style:list-level-properties text:list-level-position-and-space-mode="label-alignment">
          <style:list-level-label-alignment text:label-followed-by="listtab" fo:text-indent="-0.559cm" fo:margin-left="8.243cm"/>
        </style:list-level-properties>
      </text:list-level-style-bullet>
      <text:list-level-style-bullet text:level="7" text:style-name="ListLabel_20_196" loext:num-list-format="•" style:num-suffix="•" text:bullet-char="•">
        <style:list-level-properties text:list-level-position-and-space-mode="label-alignment">
          <style:list-level-label-alignment text:label-followed-by="listtab" fo:text-indent="-0.559cm" fo:margin-left="9.855cm"/>
        </style:list-level-properties>
      </text:list-level-style-bullet>
      <text:list-level-style-bullet text:level="8" text:style-name="ListLabel_20_197" loext:num-list-format="•" style:num-suffix="•" text:bullet-char="•">
        <style:list-level-properties text:list-level-position-and-space-mode="label-alignment">
          <style:list-level-label-alignment text:label-followed-by="listtab" fo:text-indent="-0.559cm" fo:margin-left="11.469cm"/>
        </style:list-level-properties>
      </text:list-level-style-bullet>
      <text:list-level-style-bullet text:level="9" text:style-name="ListLabel_20_198" loext:num-list-format="•" style:num-suffix="•" text:bullet-char="•">
        <style:list-level-properties text:list-level-position-and-space-mode="label-alignment">
          <style:list-level-label-alignment text:label-followed-by="listtab" fo:text-indent="-0.559cm" fo:margin-left="13.08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format="1" text:start-value="3">
        <style:list-level-properties text:list-level-position-and-space-mode="label-alignment">
          <style:list-level-label-alignment text:label-followed-by="listtab" fo:text-indent="-1.27cm" fo:margin-left="0.176cm"/>
        </style:list-level-properties>
      </text:list-level-style-number>
      <text:list-level-style-number text:level="2" text:style-name="ListLabel_20_200" loext:num-list-format="%1%.%2%" style:num-format="1" text:start-value="3" text:display-levels="2">
        <style:list-level-properties text:list-level-position-and-space-mode="label-alignment">
          <style:list-level-label-alignment text:label-followed-by="listtab" fo:text-indent="-1.27cm" fo:margin-left="0.176cm"/>
        </style:list-level-properties>
      </text:list-level-style-number>
      <text:list-level-style-bullet text:level="3" text:style-name="ListLabel_20_201" loext:num-list-format="•" style:num-suffix="•" text:bullet-char="•">
        <style:list-level-properties text:list-level-position-and-space-mode="label-alignment">
          <style:list-level-label-alignment text:label-followed-by="listtab" fo:text-indent="-1.27cm" fo:margin-left="3.403cm"/>
        </style:list-level-properties>
      </text:list-level-style-bullet>
      <text:list-level-style-bullet text:level="4" text:style-name="ListLabel_20_202" loext:num-list-format="•" style:num-suffix="•" text:bullet-char="•">
        <style:list-level-properties text:list-level-position-and-space-mode="label-alignment">
          <style:list-level-label-alignment text:label-followed-by="listtab" fo:text-indent="-1.27cm" fo:margin-left="5.015cm"/>
        </style:list-level-properties>
      </text:list-level-style-bullet>
      <text:list-level-style-bullet text:level="5" text:style-name="ListLabel_20_203" loext:num-list-format="•" style:num-suffix="•" text:bullet-char="•">
        <style:list-level-properties text:list-level-position-and-space-mode="label-alignment">
          <style:list-level-label-alignment text:label-followed-by="listtab" fo:text-indent="-1.27cm" fo:margin-left="6.629cm"/>
        </style:list-level-properties>
      </text:list-level-style-bullet>
      <text:list-level-style-bullet text:level="6" text:style-name="ListLabel_20_204" loext:num-list-format="•" style:num-suffix="•" text:bullet-char="•">
        <style:list-level-properties text:list-level-position-and-space-mode="label-alignment">
          <style:list-level-label-alignment text:label-followed-by="listtab" fo:text-indent="-1.27cm" fo:margin-left="8.243cm"/>
        </style:list-level-properties>
      </text:list-level-style-bullet>
      <text:list-level-style-bullet text:level="7" text:style-name="ListLabel_20_205" loext:num-list-format="•" style:num-suffix="•" text:bullet-char="•">
        <style:list-level-properties text:list-level-position-and-space-mode="label-alignment">
          <style:list-level-label-alignment text:label-followed-by="listtab" fo:text-indent="-1.27cm" fo:margin-left="9.855cm"/>
        </style:list-level-properties>
      </text:list-level-style-bullet>
      <text:list-level-style-bullet text:level="8" text:style-name="ListLabel_20_206" loext:num-list-format="•" style:num-suffix="•" text:bullet-char="•">
        <style:list-level-properties text:list-level-position-and-space-mode="label-alignment">
          <style:list-level-label-alignment text:label-followed-by="listtab" fo:text-indent="-1.27cm" fo:margin-left="11.469cm"/>
        </style:list-level-properties>
      </text:list-level-style-bullet>
      <text:list-level-style-bullet text:level="9" text:style-name="ListLabel_20_207" loext:num-list-format="•" style:num-suffix="•" text:bullet-char="•">
        <style:list-level-properties text:list-level-position-and-space-mode="label-alignment">
          <style:list-level-label-alignment text:label-followed-by="listtab" fo:text-indent="-1.27cm" fo:margin-left="13.08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format="1" text:start-value="2">
        <style:list-level-properties text:list-level-position-and-space-mode="label-alignment">
          <style:list-level-label-alignment text:label-followed-by="listtab" fo:text-indent="-0.661cm" fo:margin-left="0.176cm"/>
        </style:list-level-properties>
      </text:list-level-style-number>
      <text:list-level-style-number text:level="2" text:style-name="ListLabel_20_209" loext:num-list-format="%1%.%2%" style:num-format="1" text:start-value="5" text:display-levels="2">
        <style:list-level-properties text:list-level-position-and-space-mode="label-alignment">
          <style:list-level-label-alignment text:label-followed-by="listtab" fo:text-indent="-0.661cm" fo:margin-left="0.176cm"/>
        </style:list-level-properties>
      </text:list-level-style-number>
      <text:list-level-style-bullet text:level="3" text:style-name="ListLabel_20_210" loext:num-list-format="•" style:num-suffix="•" text:bullet-char="•">
        <style:list-level-properties text:list-level-position-and-space-mode="label-alignment">
          <style:list-level-label-alignment text:label-followed-by="listtab" fo:text-indent="-0.661cm" fo:margin-left="3.403cm"/>
        </style:list-level-properties>
      </text:list-level-style-bullet>
      <text:list-level-style-bullet text:level="4" text:style-name="ListLabel_20_211" loext:num-list-format="•" style:num-suffix="•" text:bullet-char="•">
        <style:list-level-properties text:list-level-position-and-space-mode="label-alignment">
          <style:list-level-label-alignment text:label-followed-by="listtab" fo:text-indent="-0.661cm" fo:margin-left="5.015cm"/>
        </style:list-level-properties>
      </text:list-level-style-bullet>
      <text:list-level-style-bullet text:level="5" text:style-name="ListLabel_20_212" loext:num-list-format="•" style:num-suffix="•" text:bullet-char="•">
        <style:list-level-properties text:list-level-position-and-space-mode="label-alignment">
          <style:list-level-label-alignment text:label-followed-by="listtab" fo:text-indent="-0.661cm" fo:margin-left="6.629cm"/>
        </style:list-level-properties>
      </text:list-level-style-bullet>
      <text:list-level-style-bullet text:level="6" text:style-name="ListLabel_20_213" loext:num-list-format="•" style:num-suffix="•" text:bullet-char="•">
        <style:list-level-properties text:list-level-position-and-space-mode="label-alignment">
          <style:list-level-label-alignment text:label-followed-by="listtab" fo:text-indent="-0.661cm" fo:margin-left="8.243cm"/>
        </style:list-level-properties>
      </text:list-level-style-bullet>
      <text:list-level-style-bullet text:level="7" text:style-name="ListLabel_20_214" loext:num-list-format="•" style:num-suffix="•" text:bullet-char="•">
        <style:list-level-properties text:list-level-position-and-space-mode="label-alignment">
          <style:list-level-label-alignment text:label-followed-by="listtab" fo:text-indent="-0.661cm" fo:margin-left="9.855cm"/>
        </style:list-level-properties>
      </text:list-level-style-bullet>
      <text:list-level-style-bullet text:level="8" text:style-name="ListLabel_20_215" loext:num-list-format="•" style:num-suffix="•" text:bullet-char="•">
        <style:list-level-properties text:list-level-position-and-space-mode="label-alignment">
          <style:list-level-label-alignment text:label-followed-by="listtab" fo:text-indent="-0.661cm" fo:margin-left="11.469cm"/>
        </style:list-level-properties>
      </text:list-level-style-bullet>
      <text:list-level-style-bullet text:level="9" text:style-name="ListLabel_20_216" loext:num-list-format="•" style:num-suffix="•" text:bullet-char="•">
        <style:list-level-properties text:list-level-position-and-space-mode="label-alignment">
          <style:list-level-label-alignment text:label-followed-by="listtab" fo:text-indent="-0.661cm" fo:margin-left="13.08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suffix="." style:num-format="1">
        <style:list-level-properties text:list-level-position-and-space-mode="label-alignment">
          <style:list-level-label-alignment text:label-followed-by="listtab" fo:text-indent="-0.386cm" fo:margin-left="0.561cm"/>
        </style:list-level-properties>
      </text:list-level-style-number>
      <text:list-level-style-number text:level="2" text:style-name="ListLabel_20_218" loext:num-list-format="%1%.%2%." style:num-suffix="." style:num-format="1" text:display-levels="2">
        <style:list-level-properties text:list-level-position-and-space-mode="label-alignment">
          <style:list-level-label-alignment text:label-followed-by="listtab" fo:text-indent="-0.699cm" fo:margin-left="0.176cm"/>
        </style:list-level-properties>
      </text:list-level-style-number>
      <text:list-level-style-number text:level="3" text:style-name="ListLabel_20_219" loext:num-list-format="%1%.%2%.%3%" style:num-format="1" text:display-levels="3">
        <style:list-level-properties text:list-level-position-and-space-mode="label-alignment">
          <style:list-level-label-alignment text:label-followed-by="listtab" fo:text-indent="-0.875cm" fo:margin-left="1.051cm"/>
        </style:list-level-properties>
      </text:list-level-style-number>
      <text:list-level-style-bullet text:level="4" text:style-name="ListLabel_20_220" loext:num-list-format="•" style:num-suffix="•" text:bullet-char="•">
        <style:list-level-properties text:list-level-position-and-space-mode="label-alignment">
          <style:list-level-label-alignment text:label-followed-by="listtab" fo:text-indent="-0.875cm" fo:margin-left="1.058cm"/>
        </style:list-level-properties>
      </text:list-level-style-bullet>
      <text:list-level-style-bullet text:level="5" text:style-name="ListLabel_20_221" loext:num-list-format="•" style:num-suffix="•" text:bullet-char="•">
        <style:list-level-properties text:list-level-position-and-space-mode="label-alignment">
          <style:list-level-label-alignment text:label-followed-by="listtab" fo:text-indent="-0.875cm" fo:margin-left="3.237cm"/>
        </style:list-level-properties>
      </text:list-level-style-bullet>
      <text:list-level-style-bullet text:level="6" text:style-name="ListLabel_20_222" loext:num-list-format="•" style:num-suffix="•" text:bullet-char="•">
        <style:list-level-properties text:list-level-position-and-space-mode="label-alignment">
          <style:list-level-label-alignment text:label-followed-by="listtab" fo:text-indent="-0.875cm" fo:margin-left="5.415cm"/>
        </style:list-level-properties>
      </text:list-level-style-bullet>
      <text:list-level-style-bullet text:level="7" text:style-name="ListLabel_20_223" loext:num-list-format="•" style:num-suffix="•" text:bullet-char="•">
        <style:list-level-properties text:list-level-position-and-space-mode="label-alignment">
          <style:list-level-label-alignment text:label-followed-by="listtab" fo:text-indent="-0.875cm" fo:margin-left="7.594cm"/>
        </style:list-level-properties>
      </text:list-level-style-bullet>
      <text:list-level-style-bullet text:level="8" text:style-name="ListLabel_20_224" loext:num-list-format="•" style:num-suffix="•" text:bullet-char="•">
        <style:list-level-properties text:list-level-position-and-space-mode="label-alignment">
          <style:list-level-label-alignment text:label-followed-by="listtab" fo:text-indent="-0.875cm" fo:margin-left="9.772cm"/>
        </style:list-level-properties>
      </text:list-level-style-bullet>
      <text:list-level-style-bullet text:level="9" text:style-name="ListLabel_20_225" loext:num-list-format="•" style:num-suffix="•" text:bullet-char="•">
        <style:list-level-properties text:list-level-position-and-space-mode="label-alignment">
          <style:list-level-label-alignment text:label-followed-by="listtab" fo:text-indent="-0.875cm" fo:margin-left="11.95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Table1" style:family="table">
      <style:table-properties style:width="16.298cm" fo:margin-left="0cm" fo:margin-top="0cm" fo:margin-bottom="0cm" table:align="left" style:writing-mode="lr-tb"/>
    </style:style>
    <style:style style:name="Table1.A" style:family="table-column">
      <style:table-column-properties style:column-width="8.149cm"/>
    </style:style>
    <style:style style:name="Table1.1" style:family="table-row">
      <style:table-row-properties fo:keep-together="auto"/>
    </style:style>
    <style:style style:name="Table1.A1" style:family="table-cell">
      <style:table-cell-properties fo:padding-left="0.191cm" fo:padding-right="0.191cm" fo:padding-top="0cm" fo:padding-bottom="0cm" fo:border="none" style:writing-mode="lr-tb"/>
    </style:style>
    <style:style style:name="Table2" style:family="table">
      <style:table-properties style:width="16.298cm" fo:margin-left="0cm" fo:margin-top="0cm" fo:margin-bottom="0cm" table:align="left" style:writing-mode="lr-tb"/>
    </style:style>
    <style:style style:name="Table2.A" style:family="table-column">
      <style:table-column-properties style:column-width="8.149cm"/>
    </style:style>
    <style:style style:name="Table2.1" style:family="table-row">
      <style:table-row-properties fo:keep-together="auto"/>
    </style:style>
    <style:style style:name="Table2.A1" style:family="table-cell">
      <style:table-cell-properties fo:padding-left="0.191cm" fo:padding-right="0.191cm" fo:padding-top="0cm" fo:padding-bottom="0cm" fo:border="none" style:writing-mode="lr-tb"/>
    </style:style>
    <style:style style:name="Table3" style:family="table">
      <style:table-properties style:width="16.298cm" fo:margin-left="0cm" fo:margin-top="0cm" fo:margin-bottom="0cm" table:align="left" style:writing-mode="lr-tb"/>
    </style:style>
    <style:style style:name="Table3.A" style:family="table-column">
      <style:table-column-properties style:column-width="8.149cm"/>
    </style:style>
    <style:style style:name="Table3.1" style:family="table-row">
      <style:table-row-properties fo:keep-together="auto"/>
    </style:style>
    <style:style style:name="Table3.A1" style:family="table-cell">
      <style:table-cell-properties fo:padding-left="0.191cm" fo:padding-right="0.191cm" fo:padding-top="0cm" fo:padding-bottom="0cm" fo:border="none" style:writing-mode="lr-tb"/>
    </style:style>
    <style:style style:name="Table4" style:family="table">
      <style:table-properties style:width="16.298cm" fo:margin-left="0cm" fo:margin-top="0cm" fo:margin-bottom="0cm" table:align="left" style:writing-mode="lr-tb"/>
    </style:style>
    <style:style style:name="Table4.A" style:family="table-column">
      <style:table-column-properties style:column-width="8.149cm"/>
    </style:style>
    <style:style style:name="Table4.1" style:family="table-row">
      <style:table-row-properties fo:keep-together="auto"/>
    </style:style>
    <style:style style:name="Table4.A1" style:family="table-cell">
      <style:table-cell-properties fo:padding-left="0.191cm" fo:padding-right="0.191cm" fo:padding-top="0cm" fo:padding-bottom="0cm" fo:border="none" style:writing-mode="lr-tb"/>
    </style:style>
    <style:style style:name="Table5" style:family="table">
      <style:table-properties style:width="16.298cm" fo:margin-left="0cm" fo:margin-top="0cm" fo:margin-bottom="0cm" table:align="left" style:writing-mode="lr-tb"/>
    </style:style>
    <style:style style:name="Table5.A" style:family="table-column">
      <style:table-column-properties style:column-width="8.149cm"/>
    </style:style>
    <style:style style:name="Table5.1" style:family="table-row">
      <style:table-row-properties fo:keep-together="auto"/>
    </style:style>
    <style:style style:name="Table5.A1" style:family="table-cell">
      <style:table-cell-properties fo:padding-left="0.191cm" fo:padding-right="0.191cm" fo:padding-top="0cm" fo:padding-bottom="0cm" fo:border="none" style:writing-mode="lr-tb"/>
    </style:style>
    <style:style style:name="Table6" style:family="table">
      <style:table-properties style:width="16.298cm" fo:margin-left="0cm" fo:margin-top="0cm" fo:margin-bottom="0cm" table:align="left" style:writing-mode="lr-tb"/>
    </style:style>
    <style:style style:name="Table6.A" style:family="table-column">
      <style:table-column-properties style:column-width="8.149cm"/>
    </style:style>
    <style:style style:name="Table6.1" style:family="table-row">
      <style:table-row-properties fo:keep-together="auto"/>
    </style:style>
    <style:style style:name="Table6.A1" style:family="table-cell">
      <style:table-cell-properties fo:padding-left="0.191cm" fo:padding-right="0.191cm" fo:padding-top="0cm" fo:padding-bottom="0cm" fo:border="none" style:writing-mode="lr-tb"/>
    </style:style>
    <style:style style:name="Table7" style:family="table">
      <style:table-properties style:width="16.298cm" fo:margin-left="0cm" fo:margin-top="0cm" fo:margin-bottom="0cm" table:align="left" style:writing-mode="lr-tb"/>
    </style:style>
    <style:style style:name="Table7.A" style:family="table-column">
      <style:table-column-properties style:column-width="8.149cm"/>
    </style:style>
    <style:style style:name="Table7.1" style:family="table-row">
      <style:table-row-properties fo:keep-together="auto"/>
    </style:style>
    <style:style style:name="Table7.A1" style:family="table-cell">
      <style:table-cell-properties fo:padding-left="0.191cm" fo:padding-right="0.191cm" fo:padding-top="0cm" fo:padding-bottom="0cm" fo:border="none" style:writing-mode="lr-tb"/>
    </style:style>
    <style:style style:name="Table8" style:family="table">
      <style:table-properties style:width="16.298cm" fo:margin-left="0cm" fo:margin-top="0cm" fo:margin-bottom="0cm" table:align="left" style:writing-mode="lr-tb"/>
    </style:style>
    <style:style style:name="Table8.A" style:family="table-column">
      <style:table-column-properties style:column-width="8.149cm"/>
    </style:style>
    <style:style style:name="Table8.1" style:family="table-row">
      <style:table-row-properties fo:keep-together="auto"/>
    </style:style>
    <style:style style:name="Table8.A1" style:family="table-cell">
      <style:table-cell-properties fo:padding-left="0.191cm" fo:padding-right="0.191cm" fo:padding-top="0cm" fo:padding-bottom="0cm" fo:border="none" style:writing-mode="lr-tb"/>
    </style:style>
    <style:style style:name="Table9" style:family="table">
      <style:table-properties style:width="16.298cm" fo:margin-left="0cm" fo:margin-top="0cm" fo:margin-bottom="0cm" table:align="left" style:writing-mode="lr-tb"/>
    </style:style>
    <style:style style:name="Table9.A" style:family="table-column">
      <style:table-column-properties style:column-width="8.149cm"/>
    </style:style>
    <style:style style:name="Table9.1" style:family="table-row">
      <style:table-row-properties fo:keep-together="auto"/>
    </style:style>
    <style:style style:name="Table9.A1" style:family="table-cell">
      <style:table-cell-properties fo:padding-left="0.191cm" fo:padding-right="0.191cm" fo:padding-top="0cm" fo:padding-bottom="0cm" fo:border="none" style:writing-mode="lr-tb"/>
    </style:style>
    <style:style style:name="Table10" style:family="table">
      <style:table-properties style:width="16.298cm" fo:margin-left="0cm" fo:margin-top="0cm" fo:margin-bottom="0cm" table:align="left" style:writing-mode="lr-tb"/>
    </style:style>
    <style:style style:name="Table10.A" style:family="table-column">
      <style:table-column-properties style:column-width="8.149cm"/>
    </style:style>
    <style:style style:name="Table10.1" style:family="table-row">
      <style:table-row-properties fo:keep-together="auto"/>
    </style:style>
    <style:style style:name="Table10.A1" style:family="table-cell">
      <style:table-cell-properties fo:padding-left="0.191cm" fo:padding-right="0.191cm" fo:padding-top="0cm" fo:padding-bottom="0cm" fo:border="none" style:writing-mode="lr-tb"/>
    </style:style>
    <style:style style:name="Table11" style:family="table">
      <style:table-properties style:width="16.298cm" fo:margin-left="0cm" fo:margin-top="0cm" fo:margin-bottom="0cm" table:align="left" style:writing-mode="lr-tb"/>
    </style:style>
    <style:style style:name="Table11.A" style:family="table-column">
      <style:table-column-properties style:column-width="8.149cm"/>
    </style:style>
    <style:style style:name="Table11.1" style:family="table-row">
      <style:table-row-properties fo:keep-together="auto"/>
    </style:style>
    <style:style style:name="Table11.A1" style:family="table-cell">
      <style:table-cell-properties fo:padding-left="0.191cm" fo:padding-right="0.191cm" fo:padding-top="0cm" fo:padding-bottom="0cm" fo:border="none" style:writing-mode="lr-tb"/>
    </style:style>
    <style:style style:name="Table12" style:family="table">
      <style:table-properties style:width="16.298cm" fo:margin-left="0cm" fo:margin-top="0cm" fo:margin-bottom="0cm" table:align="left" style:writing-mode="lr-tb"/>
    </style:style>
    <style:style style:name="Table12.A" style:family="table-column">
      <style:table-column-properties style:column-width="8.149cm"/>
    </style:style>
    <style:style style:name="Table12.1" style:family="table-row">
      <style:table-row-properties fo:keep-together="auto"/>
    </style:style>
    <style:style style:name="Table12.A1" style:family="table-cell">
      <style:table-cell-properties fo:padding-left="0.191cm" fo:padding-right="0.191cm" fo:padding-top="0cm" fo:padding-bottom="0cm" fo:border="none" style:writing-mode="lr-tb"/>
    </style:style>
    <style:style style:name="Table13" style:family="table">
      <style:table-properties style:width="16.298cm" fo:margin-left="0cm" fo:margin-top="0cm" fo:margin-bottom="0cm" table:align="left" style:writing-mode="lr-tb"/>
    </style:style>
    <style:style style:name="Table13.A" style:family="table-column">
      <style:table-column-properties style:column-width="8.149cm"/>
    </style:style>
    <style:style style:name="Table13.1" style:family="table-row">
      <style:table-row-properties fo:keep-together="auto"/>
    </style:style>
    <style:style style:name="Table13.A1" style:family="table-cell">
      <style:table-cell-properties fo:padding-left="0.191cm" fo:padding-right="0.191cm" fo:padding-top="0cm" fo:padding-bottom="0cm" fo:border="none" style:writing-mode="lr-tb"/>
    </style:style>
    <style:style style:name="Table14" style:family="table">
      <style:table-properties style:width="16.298cm" fo:margin-left="0cm" fo:margin-top="0cm" fo:margin-bottom="0cm" table:align="left" style:writing-mode="lr-tb"/>
    </style:style>
    <style:style style:name="Table14.A" style:family="table-column">
      <style:table-column-properties style:column-width="8.149cm"/>
    </style:style>
    <style:style style:name="Table14.1" style:family="table-row">
      <style:table-row-properties fo:keep-together="auto"/>
    </style:style>
    <style:style style:name="Table14.A1" style:family="table-cell">
      <style:table-cell-properties fo:padding-left="0.191cm" fo:padding-right="0.191cm" fo:padding-top="0cm" fo:padding-bottom="0cm" fo:border="none" style:writing-mode="lr-tb"/>
    </style:style>
    <style:style style:name="Table15" style:family="table">
      <style:table-properties style:width="16.298cm" fo:margin-left="0cm" fo:margin-top="0cm" fo:margin-bottom="0cm" table:align="left" style:writing-mode="lr-tb"/>
    </style:style>
    <style:style style:name="Table15.A" style:family="table-column">
      <style:table-column-properties style:column-width="8.149cm"/>
    </style:style>
    <style:style style:name="Table15.1" style:family="table-row">
      <style:table-row-properties fo:keep-together="auto"/>
    </style:style>
    <style:style style:name="Table15.A1" style:family="table-cell">
      <style:table-cell-properties fo:padding-left="0.191cm" fo:padding-right="0.191cm" fo:padding-top="0cm" fo:padding-bottom="0cm" fo:border="none" style:writing-mode="lr-tb"/>
    </style:style>
    <style:style style:name="Table16" style:family="table">
      <style:table-properties style:width="16.298cm" fo:margin-left="0cm" fo:margin-top="0cm" fo:margin-bottom="0cm" table:align="left" style:writing-mode="lr-tb"/>
    </style:style>
    <style:style style:name="Table16.A" style:family="table-column">
      <style:table-column-properties style:column-width="8.149cm"/>
    </style:style>
    <style:style style:name="Table16.1" style:family="table-row">
      <style:table-row-properties fo:keep-together="auto"/>
    </style:style>
    <style:style style:name="Table16.A1" style:family="table-cell">
      <style:table-cell-properties fo:padding-left="0.191cm" fo:padding-right="0.191cm" fo:padding-top="0cm" fo:padding-bottom="0cm" fo:border="none" style:writing-mode="lr-tb"/>
    </style:style>
    <style:style style:name="Table17" style:family="table">
      <style:table-properties style:width="16.298cm" fo:margin-left="0cm" fo:margin-top="0cm" fo:margin-bottom="0cm" table:align="left" style:writing-mode="lr-tb"/>
    </style:style>
    <style:style style:name="Table17.A" style:family="table-column">
      <style:table-column-properties style:column-width="8.149cm"/>
    </style:style>
    <style:style style:name="Table17.1" style:family="table-row">
      <style:table-row-properties fo:keep-together="auto"/>
    </style:style>
    <style:style style:name="Table17.A1" style:family="table-cell">
      <style:table-cell-properties fo:padding-left="0.191cm" fo:padding-right="0.191cm" fo:padding-top="0cm" fo:padding-bottom="0cm" fo:border="none" style:writing-mode="lr-tb"/>
    </style:style>
    <style:style style:name="Table18" style:family="table">
      <style:table-properties style:width="16.298cm" fo:margin-left="0cm" fo:margin-top="0cm" fo:margin-bottom="0cm" table:align="left" style:writing-mode="lr-tb"/>
    </style:style>
    <style:style style:name="Table18.A" style:family="table-column">
      <style:table-column-properties style:column-width="8.149cm"/>
    </style:style>
    <style:style style:name="Table18.1" style:family="table-row">
      <style:table-row-properties fo:keep-together="auto"/>
    </style:style>
    <style:style style:name="Table18.A1" style:family="table-cell">
      <style:table-cell-properties fo:padding-left="0.191cm" fo:padding-right="0.191cm" fo:padding-top="0cm" fo:padding-bottom="0cm" fo:border="none" style:writing-mode="lr-tb"/>
    </style:style>
    <style:style style:name="Table19" style:family="table">
      <style:table-properties style:width="16.298cm" fo:margin-left="0cm" fo:margin-top="0cm" fo:margin-bottom="0cm" table:align="left" style:writing-mode="lr-tb"/>
    </style:style>
    <style:style style:name="Table19.A" style:family="table-column">
      <style:table-column-properties style:column-width="8.149cm"/>
    </style:style>
    <style:style style:name="Table19.1" style:family="table-row">
      <style:table-row-properties fo:keep-together="auto"/>
    </style:style>
    <style:style style:name="Table19.A1" style:family="table-cell">
      <style:table-cell-properties fo:padding-left="0.191cm" fo:padding-right="0.191cm" fo:padding-top="0cm" fo:padding-bottom="0cm" fo:border="none" style:writing-mode="lr-tb"/>
    </style:style>
    <style:style style:name="Table20" style:family="table">
      <style:table-properties style:width="16.298cm" fo:margin-left="0cm" fo:margin-top="0cm" fo:margin-bottom="0cm" table:align="left" style:writing-mode="lr-tb"/>
    </style:style>
    <style:style style:name="Table20.A" style:family="table-column">
      <style:table-column-properties style:column-width="8.149cm"/>
    </style:style>
    <style:style style:name="Table20.1" style:family="table-row">
      <style:table-row-properties fo:keep-together="auto"/>
    </style:style>
    <style:style style:name="Table20.A1" style:family="table-cell">
      <style:table-cell-properties fo:padding-left="0.191cm" fo:padding-right="0.191cm" fo:padding-top="0cm" fo:padding-bottom="0cm" fo:border="none" style:writing-mode="lr-tb"/>
    </style:style>
    <style:style style:name="Table21" style:family="table">
      <style:table-properties style:width="16.298cm" fo:margin-left="0cm" fo:margin-top="0cm" fo:margin-bottom="0cm" table:align="left" style:writing-mode="lr-tb"/>
    </style:style>
    <style:style style:name="Table21.A" style:family="table-column">
      <style:table-column-properties style:column-width="8.149cm"/>
    </style:style>
    <style:style style:name="Table21.1" style:family="table-row">
      <style:table-row-properties fo:keep-together="auto"/>
    </style:style>
    <style:style style:name="Table21.A1" style:family="table-cell">
      <style:table-cell-properties fo:padding-left="0.191cm" fo:padding-right="0.191cm" fo:padding-top="0cm" fo:padding-bottom="0cm" fo:border="none" style:writing-mode="lr-tb"/>
    </style:style>
    <style:style style:name="MP1" style:family="paragraph" style:parent-style-name="Text_20_body">
      <style:paragraph-properties fo:margin-left="0cm" fo:margin-top="0cm" fo:margin-bottom="0cm" style:contextual-spacing="false" fo:line-height="6%" fo:text-align="start" style:justify-single-word="false" loext:word-spacing-minimum="75%" loext:word-spacing-maximum="133%"/>
      <style:text-properties fo:font-size="10pt" style:font-size-asian="10pt"/>
    </style:style>
    <style:style style:name="MP2" style:family="paragraph" style:parent-style-name="Text_20_body">
      <style:paragraph-properties fo:margin-left="0cm" fo:margin-top="0cm" fo:margin-bottom="0cm" style:contextual-spacing="false" fo:text-align="start" style:justify-single-word="false" fo:orphans="0" fo:widows="0" loext:word-spacing-minimum="75%" loext:word-spacing-maximum="133%"/>
      <style:text-properties style:letter-kerning="false" style:font-size-complex="11pt"/>
    </style:style>
    <style:style style:name="MP3" style:family="paragraph" style:parent-style-name="Text_20_body">
      <style:paragraph-properties fo:margin-left="0cm" fo:margin-top="0cm" fo:margin-bottom="0cm" style:contextual-spacing="false" fo:text-align="end" style:justify-single-word="false" fo:orphans="0" fo:widows="0" loext:word-spacing-minimum="75%" loext:word-spacing-maximum="133%"/>
      <style:text-properties fo:color="#7f7f7f" loext:opacity="100%" style:font-name="Calibri1" fo:font-size="10pt" fo:font-weight="bold" style:letter-kerning="false" style:font-size-asian="10pt" style:font-weight-asian="bold" style:font-name-complex="Calibri2" style:font-size-complex="11pt" style:font-weight-complex="bold">
        <loext:char-complex-color loext:theme-type="dark1" loext:color-type="theme">
          <loext:transformation loext:type="tint" loext:value="4980"/>
        </loext:char-complex-color>
      </style:text-properties>
    </style:style>
    <style:style style:name="MP4" style:family="paragraph" style:parent-style-name="Text_20_body">
      <style:paragraph-properties fo:margin-left="0cm" fo:margin-top="0cm" fo:margin-bottom="0cm" style:contextual-spacing="false" fo:text-align="end" style:justify-single-word="false" fo:orphans="0" fo:widows="0" loext:word-spacing-minimum="75%" loext:word-spacing-maximum="133%"/>
      <style:text-properties fo:font-size="11pt" style:letter-kerning="false" style:font-size-asian="11pt" style:font-size-complex="11pt"/>
    </style:style>
    <style:style style:name="MP5" style:family="paragraph" style:parent-style-name="Frame_20_contents">
      <style:paragraph-properties fo:margin-left="1.453cm" fo:line-height="0.358cm" fo:text-align="end" style:justify-single-word="false"/>
    </style:style>
    <style:style style:name="MP6" style:family="paragraph" style:parent-style-name="Frame_20_contents">
      <style:paragraph-properties fo:margin-left="0.035cm" fo:text-align="end" style:justify-single-word="false" fo:text-indent="0.025cm" style:auto-text-indent="false"/>
    </style:style>
    <style:style style:name="MP7" style:family="paragraph">
      <loext:graphic-properties draw:fill="none"/>
      <style:paragraph-properties fo:text-align="start"/>
      <style:text-properties fo:font-size="18pt"/>
    </style:style>
    <style:style style:name="MP8" style:family="paragraph" style:parent-style-name="Frame_20_contents">
      <style:paragraph-properties fo:margin-left="0.035cm" fo:line-height="0.358cm"/>
    </style:style>
    <style:style style:name="MP9" style:family="paragraph" style:parent-style-name="Frame_20_contents">
      <style:paragraph-properties fo:margin-left="0.035cm" fo:margin-right="-0.002cm"/>
    </style:style>
    <style:style style:name="MP10" style:family="paragraph" style:parent-style-name="Text_20_body">
      <style:paragraph-properties fo:margin-left="0.035cm" fo:margin-top="0cm" fo:margin-bottom="0cm" style:contextual-spacing="false" fo:line-height="0.432cm" fo:text-align="start" style:justify-single-word="false" loext:word-spacing-minimum="75%" loext:word-spacing-maximum="133%"/>
    </style:style>
    <style:style style:name="MT1" style:family="text">
      <style:text-properties fo:font-size="10pt" style:font-size-asian="10pt"/>
    </style:style>
    <style:style style:name="MT2" style:family="text">
      <style:text-properties fo:color="#7f7f7f" loext:opacity="100%" style:font-name="Calibri1" fo:font-size="10pt" fo:font-weight="bold" style:font-size-asian="10pt" style:font-weight-asian="bold" style:font-name-complex="Calibri2" style:font-weight-complex="bold">
        <loext:char-complex-color loext:theme-type="dark1" loext:color-type="theme">
          <loext:transformation loext:type="tint" loext:value="4980"/>
        </loext:char-complex-color>
      </style:text-properties>
    </style:style>
    <style:style style:name="MT3" style:family="text">
      <style:text-properties fo:color="#595959" loext:opacity="100%" style:font-name="Calibri1" fo:font-size="10pt" fo:font-weight="bold" style:font-size-asian="10pt" style:font-weight-asian="bold" style:font-name-complex="Calibri2" style:font-weight-complex="bold">
        <loext:char-complex-color loext:theme-type="dark1" loext:color-type="theme">
          <loext:transformation loext:type="tint" loext:value="3490"/>
        </loext:char-complex-color>
      </style:text-properties>
    </style:style>
    <style:style style:name="MT4" style:family="text">
      <style:text-properties fo:font-size="9pt" style:font-size-asian="9pt"/>
    </style:style>
    <style:style style:name="MT5" style:family="text">
      <style:text-properties fo:color="#585858" loext:opacity="100%" fo:font-size="9pt" style:font-size-asian="9pt"/>
    </style:style>
    <style:style style:name="MT6" style:family="text">
      <style:text-properties fo:color="#585858" loext:opacity="100%" fo:font-size="9pt" fo:letter-spacing="-0.005cm" style:font-size-asian="9pt"/>
    </style:style>
    <style:style style:name="MT7" style:family="text">
      <style:text-properties fo:font-size="9pt" fo:letter-spacing="-0.002cm" style:font-size-asian="9pt"/>
    </style:style>
    <style:style style:name="MT8" style:family="text">
      <style:text-properties fo:color="#c00000" loext:opacity="100%" fo:font-size="9pt" fo:letter-spacing="-0.002cm" style:font-size-asian="9pt"/>
    </style:style>
    <style:style style:name="Mfr1" style:family="graphic" style:parent-style-name="Graphics">
      <style:graphic-properties fo:margin-left="0cm" fo:margin-right="0cm" fo:margin-top="0cm" fo:margin-bottom="0cm"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loext:decorative="false"/>
    </style:style>
    <style:style style:name="Mgr1" style:family="graphic" style:parent-style-name="Frame">
      <style:graphic-properties draw:stroke="none" svg:stroke-width="0cm" draw:fill="none" loext:fill-use-slide-background="false" draw:textarea-vertical-align="top" draw:auto-grow-height="false" fo:min-height="1.166cm" fo:min-width="4.32cm" fo:padding-top="0cm" fo:padding-bottom="0cm" fo:padding-left="0cm" fo:padding-right="0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Mgr2" style:family="graphic" style:parent-style-name="Frame">
      <style:graphic-properties draw:stroke="none" svg:stroke-width="0cm" draw:fill="none" loext:fill-use-slide-background="false" draw:textarea-vertical-align="top" draw:auto-grow-height="false" fo:min-height="1.166cm" fo:min-width="6.562cm" fo:padding-top="0cm" fo:padding-bottom="0cm" fo:padding-left="0cm" fo:padding-right="0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Mgr3" style:family="graphic" style:parent-style-name="Frame">
      <style:graphic-properties draw:stroke="none" svg:stroke-width="0cm" draw:fill="none" loext:fill-use-slide-background="false" draw:textarea-vertical-align="top" draw:auto-grow-height="false" fo:min-height="0.462cm" fo:min-width="1.66cm" fo:padding-top="0cm" fo:padding-bottom="0cm" fo:padding-left="0cm" fo:padding-right="0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page-layout style:name="Mpm1">
      <style:page-layout-properties fo:page-width="21.001cm" fo:page-height="29.7cm" style:num-format="1" style:print-orientation="portrait" fo:margin-top="0.972cm" fo:margin-bottom="2.937cm" fo:margin-left="2.364cm" fo:margin-right="2.328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113cm" fo:margin-left="0cm" fo:margin-right="0cm" fo:margin-bottom="2.013cm" style:dynamic-spacing="true"/>
      </style:header-style>
      <style:footer-style>
        <style:header-footer-properties fo:min-height="0.344cm" fo:margin-left="0cm" fo:margin-right="0cm" fo:margin-top="0.243cm" style:dynamic-spacing="true"/>
      </style:footer-style>
    </style:page-layout>
    <style:page-layout style:name="Mpm2">
      <style:page-layout-properties fo:page-width="21.001cm" fo:page-height="29.7cm" style:num-format="1" style:print-orientation="portrait" fo:margin-top="1.249cm" fo:margin-bottom="2.937cm" fo:margin-left="2.364cm" fo:margin-right="2.328cm" style:writing-mode="lr-tb" style:layout-grid-color="#c0c0c0" style:layout-grid-lines="23491" style:layout-grid-base-height="0.176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79cm" fo:margin-left="0cm" fo:margin-right="0cm" fo:margin-bottom="1.579cm" style:dynamic-spacing="true"/>
      </style:header-style>
      <style:footer-style>
        <style:header-footer-properties fo:min-height="0.344cm" fo:margin-left="0cm" fo:margin-right="0cm" fo:margin-top="0.243cm" style:dynamic-spacing="true"/>
      </style:footer-style>
    </style:page-layout>
    <style:page-layout style:name="Mpm3">
      <style:page-layout-properties fo:page-width="21.001cm" fo:page-height="29.7cm" style:num-format="1" style:print-orientation="portrait" fo:margin-top="0.746cm" fo:margin-bottom="2.937cm" fo:margin-left="2.364cm" fo:margin-right="2.328cm" style:writing-mode="lr-tb" style:layout-grid-color="#c0c0c0" style:layout-grid-lines="23491" style:layout-grid-base-height="0.176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182cm" fo:margin-left="0cm" fo:margin-right="0cm" fo:margin-bottom="2.081cm" style:dynamic-spacing="true"/>
      </style:header-style>
      <style:footer-style>
        <style:header-footer-properties fo:min-height="0.344cm" fo:margin-left="0cm" fo:margin-right="0cm" fo:margin-top="0.243cm" style:dynamic-spacing="true"/>
      </style:footer-style>
    </style:page-layout>
    <style:page-layout style:name="Mpm4">
      <style:page-layout-properties fo:page-width="21.001cm" fo:page-height="29.7cm" style:num-format="1" style:print-orientation="portrait" fo:margin-top="1.249cm" fo:margin-bottom="2.517cm" fo:margin-left="2.364cm" fo:margin-right="2.328cm" style:writing-mode="lr-tb" style:layout-grid-color="#c0c0c0" style:layout-grid-lines="23491" style:layout-grid-base-height="0.176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79cm" fo:margin-left="0cm" fo:margin-right="0cm" fo:margin-bottom="1.579cm" style:dynamic-spacing="true"/>
      </style:header-style>
      <style:footer-style>
        <style:header-footer-properties fo:min-height="0.764cm" fo:margin-left="0cm" fo:margin-right="0cm" fo:margin-top="0.6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1" table:style-name="Table1">
          <table:table-column table:style-name="Table1.A" table:number-columns-repeated="2"/>
          <table:table-row table:style-name="Table1.1">
            <table:table-cell table:style-name="Table1.A1" office:value-type="string">
              <text:p text:style-name="MP2" loext:marker-style-name="MT2"><draw:frame draw:style-name="Mfr1" draw:name="Picture 1284065668" text:anchor-type="as-char" svg:width="3.194cm" svg:height="1.799cm" draw:z-index="223"><draw:image xlink:href="Pictures/1000000000000780000004380239EB02.jpg" xlink:type="simple" xlink:show="embed" xlink:actuate="onLoad" draw:mime-type="image/jpeg"/><svg:desc>Macintosh HD:Users:ppitt357:Desktop:HEALTH Logo.jpg</svg:desc></draw:frame></text:p>
            </table:table-cell>
            <table:table-cell table:style-name="Table1.A1" office:value-type="string">
              <text:p text:style-name="MP3" loext:marker-style-name="MT2"/>
              <text:p text:style-name="MP4" loext:marker-style-name="MT3"><text:span text:style-name="MT3">General Terms and Conditions for the supply</text:span><text:span text:style-name="MT3"/></text:p>
              <text:p text:style-name="MP4" loext:marker-style-name="MT2"><text:span text:style-name="MT3">Of Software, IT Support and Consultancy</text:span><text:span text:style-name="MT2"/></text:p>
            </table:table-cell>
          </table:table-row>
        </table:table>
        <text:p text:style-name="MP1" loext:marker-style-name="MT1"/>
      </style:header>
      <style:footer>
        <text:p text:style-name="MP1" loext:marker-style-name="MT1"><draw:custom-shape text:anchor-type="char" draw:z-index="2" draw:name="Text Box 2"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 draw:name="Text Box 3" draw:style-name="Mgr2" draw:text-style-name="MP7" svg:width="6.561cm" svg:height="1.165cm" svg:x="2.505cm" svg:y="26.375cm"><text:p text:style-name="MP8" loext:marker-style-name="MT4"><text:span text:style-name="MT5">IT Works Health Ltd. (Company no: 8622591)</text:span><text:span text:style-name="MT5"/></text:p><text:p text:style-name="MP9" loext:marker-style-name="MT4"><text:span text:style-name="MT5">Artis House, Unit 6B, Fairways Business Park, Pittman Way, Fulwood, Preston, PR2 9LF</text:span><text:span text:style-name="MT5"/></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0" draw:name="Text Box 1" draw:style-name="Mgr3" draw:text-style-name="MP7" svg:width="1.659cm" svg:height="0.461cm" svg:x="16.919cm" svg:y="28.023cm"><text:p text:style-name="MP10">Page | <text:page-number text:select-page="current">1</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 style:page-layout-name="Mpm2"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2" table:style-name="Table2">
          <table:table-column table:style-name="Table2.A" table:number-columns-repeated="2"/>
          <table:table-row table:style-name="Table2.1">
            <table:table-cell table:style-name="Table2.A1" office:value-type="string">
              <text:p text:style-name="MP2" loext:marker-style-name="MT2"><draw:frame draw:style-name="Mfr1" draw:name="Picture 1284065668 Copy 1" text:anchor-type="as-char" svg:width="3.194cm" svg:height="1.799cm" draw:z-index="224"><draw:image xlink:href="Pictures/1000000000000780000004380239EB02.jpg" xlink:type="simple" xlink:show="embed" xlink:actuate="onLoad" draw:mime-type="image/jpeg"/><svg:desc>Macintosh HD:Users:ppitt357:Desktop:HEALTH Logo.jpg</svg:desc></draw:frame></text:p>
            </table:table-cell>
            <table:table-cell table:style-name="Table2.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3" draw:name="Text Box 4" draw:style-name="Mgr3" draw:text-style-name="MP7" svg:width="1.659cm" svg:height="0.461cm" svg:x="16.919cm" svg:y="28.023cm"><text:p text:style-name="MP10">Page | <text:page-number text:select-page="current">2</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4" draw:name="Text Box 5"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5" draw:name="Text Box 6"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2" style:page-layout-name="Mpm3"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3" table:style-name="Table3">
          <table:table-column table:style-name="Table3.A" table:number-columns-repeated="2"/>
          <table:table-row table:style-name="Table3.1">
            <table:table-cell table:style-name="Table3.A1" office:value-type="string">
              <text:p text:style-name="MP2" loext:marker-style-name="MT2"><draw:frame draw:style-name="Mfr1" draw:name="Picture 1284065668 Copy 1 Copy 1" text:anchor-type="as-char" svg:width="3.194cm" svg:height="1.799cm" draw:z-index="226"><draw:image xlink:href="Pictures/1000000000000780000004380239EB02.jpg" xlink:type="simple" xlink:show="embed" xlink:actuate="onLoad" draw:mime-type="image/jpeg"/><svg:desc>Macintosh HD:Users:ppitt357:Desktop:HEALTH Logo.jpg</svg:desc></draw:frame></text:p>
            </table:table-cell>
            <table:table-cell table:style-name="Table3.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7" draw:name="Text Box 7" draw:style-name="Mgr3" draw:text-style-name="MP7" svg:width="1.659cm" svg:height="0.461cm" svg:x="16.919cm" svg:y="28.023cm"><text:p text:style-name="MP10">Page | <text:page-number text:select-page="current">4</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9" draw:name="Text Box 8"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1" draw:name="Text Box 9"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3" style:page-layout-name="Mpm2"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4" table:style-name="Table4">
          <table:table-column table:style-name="Table4.A" table:number-columns-repeated="2"/>
          <table:table-row table:style-name="Table4.1">
            <table:table-cell table:style-name="Table4.A1" office:value-type="string">
              <text:p text:style-name="MP2" loext:marker-style-name="MT2"><draw:frame draw:style-name="Mfr1" draw:name="Picture 1284065668 Copy 1 Copy 1 Copy 1" text:anchor-type="as-char" svg:width="3.194cm" svg:height="1.799cm" draw:z-index="228"><draw:image xlink:href="Pictures/1000000000000780000004380239EB02.jpg" xlink:type="simple" xlink:show="embed" xlink:actuate="onLoad" draw:mime-type="image/jpeg"/><svg:desc>Macintosh HD:Users:ppitt357:Desktop:HEALTH Logo.jpg</svg:desc></draw:frame></text:p>
            </table:table-cell>
            <table:table-cell table:style-name="Table4.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13" draw:name="Text Box 10" draw:style-name="Mgr3" draw:text-style-name="MP7" svg:width="1.659cm" svg:height="0.461cm" svg:x="16.919cm" svg:y="28.023cm"><text:p text:style-name="MP10">Page | <text:page-number text:select-page="current">6</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5" draw:name="Text Box 11"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7" draw:name="Text Box 12"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4" style:page-layout-name="Mpm4"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5" table:style-name="Table5">
          <table:table-column table:style-name="Table5.A" table:number-columns-repeated="2"/>
          <table:table-row table:style-name="Table5.1">
            <table:table-cell table:style-name="Table5.A1" office:value-type="string">
              <text:p text:style-name="MP2" loext:marker-style-name="MT2"><draw:frame draw:style-name="Mfr1" draw:name="Picture 1284065668 Copy 1 Copy 1 Copy 1 Copy 1" text:anchor-type="as-char" svg:width="3.194cm" svg:height="1.799cm" draw:z-index="231"><draw:image xlink:href="Pictures/1000000000000780000004380239EB02.jpg" xlink:type="simple" xlink:show="embed" xlink:actuate="onLoad" draw:mime-type="image/jpeg"/><svg:desc>Macintosh HD:Users:ppitt357:Desktop:HEALTH Logo.jpg</svg:desc></draw:frame></text:p>
            </table:table-cell>
            <table:table-cell table:style-name="Table5.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19" draw:name="Text Box 13" draw:style-name="Mgr3" draw:text-style-name="MP7" svg:width="1.659cm" svg:height="0.461cm" svg:x="16.919cm" svg:y="28.023cm"><text:p text:style-name="MP10">Page | <text:page-number text:select-page="current">8</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21" draw:name="Text Box 14"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23" draw:name="Text Box 15"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5" style:page-layout-name="Mpm2"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6" table:style-name="Table6">
          <table:table-column table:style-name="Table6.A" table:number-columns-repeated="2"/>
          <table:table-row table:style-name="Table6.1">
            <table:table-cell table:style-name="Table6.A1" office:value-type="string">
              <text:p text:style-name="MP2" loext:marker-style-name="MT2"><draw:frame draw:style-name="Mfr1" draw:name="Picture 1284065668 Copy 1 Copy 1 Copy 1 Copy 1 Copy 1" text:anchor-type="as-char" svg:width="3.194cm" svg:height="1.799cm" draw:z-index="234"><draw:image xlink:href="Pictures/1000000000000780000004380239EB02.jpg" xlink:type="simple" xlink:show="embed" xlink:actuate="onLoad" draw:mime-type="image/jpeg"/><svg:desc>Macintosh HD:Users:ppitt357:Desktop:HEALTH Logo.jpg</svg:desc></draw:frame></text:p>
            </table:table-cell>
            <table:table-cell table:style-name="Table6.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26" draw:name="Text Box 16" draw:style-name="Mgr3" draw:text-style-name="MP7" svg:width="1.659cm" svg:height="0.461cm" svg:x="16.919cm" svg:y="28.023cm"><text:p text:style-name="MP10">Page | <text:page-number text:select-page="current">11</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29" draw:name="Text Box 17"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32" draw:name="Text Box 18"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6" style:page-layout-name="Mpm2"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7" table:style-name="Table7">
          <table:table-column table:style-name="Table7.A" table:number-columns-repeated="2"/>
          <table:table-row table:style-name="Table7.1">
            <table:table-cell table:style-name="Table7.A1" office:value-type="string">
              <text:p text:style-name="MP2" loext:marker-style-name="MT2"><draw:frame draw:style-name="Mfr1" draw:name="Picture 1284065668 Copy 1 Copy 1 Copy 1 Copy 1 Copy 1 Copy 1" text:anchor-type="as-char" svg:width="3.194cm" svg:height="1.799cm" draw:z-index="237"><draw:image xlink:href="Pictures/1000000000000780000004380239EB02.jpg" xlink:type="simple" xlink:show="embed" xlink:actuate="onLoad" draw:mime-type="image/jpeg"/><svg:desc>Macintosh HD:Users:ppitt357:Desktop:HEALTH Logo.jpg</svg:desc></draw:frame></text:p>
            </table:table-cell>
            <table:table-cell table:style-name="Table7.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34" draw:name="Text Box 19" draw:style-name="Mgr3" draw:text-style-name="MP7" svg:width="1.659cm" svg:height="0.461cm" svg:x="16.919cm" svg:y="28.023cm"><text:p text:style-name="MP10">Page | <text:page-number text:select-page="current">13</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36" draw:name="Text Box 20"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38" draw:name="Text Box 21"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7" style:page-layout-name="Mpm2"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8" table:style-name="Table8">
          <table:table-column table:style-name="Table8.A" table:number-columns-repeated="2"/>
          <table:table-row table:style-name="Table8.1">
            <table:table-cell table:style-name="Table8.A1" office:value-type="string">
              <text:p text:style-name="MP2" loext:marker-style-name="MT2"><draw:frame draw:style-name="Mfr1" draw:name="Picture 1284065668 Copy 1 Copy 1 Copy 1 Copy 1 Copy 1 Copy 1 Copy 1" text:anchor-type="as-char" svg:width="3.194cm" svg:height="1.799cm" draw:z-index="240"><draw:image xlink:href="Pictures/1000000000000780000004380239EB02.jpg" xlink:type="simple" xlink:show="embed" xlink:actuate="onLoad" draw:mime-type="image/jpeg"/><svg:desc>Macintosh HD:Users:ppitt357:Desktop:HEALTH Logo.jpg</svg:desc></draw:frame></text:p>
            </table:table-cell>
            <table:table-cell table:style-name="Table8.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40" draw:name="Text Box 22" draw:style-name="Mgr3" draw:text-style-name="MP7" svg:width="1.659cm" svg:height="0.461cm" svg:x="16.919cm" svg:y="28.023cm"><text:p text:style-name="MP10">Page | <text:page-number text:select-page="current">15</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42" draw:name="Text Box 23"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44" draw:name="Text Box 24"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8" style:page-layout-name="Mpm2"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9" table:style-name="Table9">
          <table:table-column table:style-name="Table9.A" table:number-columns-repeated="2"/>
          <table:table-row table:style-name="Table9.1">
            <table:table-cell table:style-name="Table9.A1" office:value-type="string">
              <text:p text:style-name="MP2" loext:marker-style-name="MT2"><draw:frame draw:style-name="Mfr1" draw:name="Picture 1284065668 Copy 1 Copy 1 Copy 1 Copy 1 Copy 1 Copy 1 Copy 1 Copy 1" text:anchor-type="as-char" svg:width="3.194cm" svg:height="1.799cm" draw:z-index="242"><draw:image xlink:href="Pictures/1000000000000780000004380239EB02.jpg" xlink:type="simple" xlink:show="embed" xlink:actuate="onLoad" draw:mime-type="image/jpeg"/><svg:desc>Macintosh HD:Users:ppitt357:Desktop:HEALTH Logo.jpg</svg:desc></draw:frame></text:p>
            </table:table-cell>
            <table:table-cell table:style-name="Table9.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46" draw:name="Text Box 25" draw:style-name="Mgr3" draw:text-style-name="MP7" svg:width="1.659cm" svg:height="0.461cm" svg:x="16.919cm" svg:y="28.023cm"><text:p text:style-name="MP10">Page | <text:page-number text:select-page="current">17</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48" draw:name="Text Box 26"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50" draw:name="Text Box 27"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9" style:page-layout-name="Mpm2"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10" table:style-name="Table10">
          <table:table-column table:style-name="Table10.A" table:number-columns-repeated="2"/>
          <table:table-row table:style-name="Table10.1">
            <table:table-cell table:style-name="Table10.A1" office:value-type="string">
              <text:p text:style-name="MP2" loext:marker-style-name="MT2"><draw:frame draw:style-name="Mfr1" draw:name="Picture 1284065668 Copy 1 Copy 1 Copy 1 Copy 1 Copy 1 Copy 1 Copy 1 Copy 1 Copy 1" text:anchor-type="as-char" svg:width="3.194cm" svg:height="1.799cm" draw:z-index="245"><draw:image xlink:href="Pictures/1000000000000780000004380239EB02.jpg" xlink:type="simple" xlink:show="embed" xlink:actuate="onLoad" draw:mime-type="image/jpeg"/><svg:desc>Macintosh HD:Users:ppitt357:Desktop:HEALTH Logo.jpg</svg:desc></draw:frame></text:p>
            </table:table-cell>
            <table:table-cell table:style-name="Table10.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52" draw:name="Text Box 28" draw:style-name="Mgr3" draw:text-style-name="MP7" svg:width="1.659cm" svg:height="0.461cm" svg:x="16.919cm" svg:y="28.023cm"><text:p text:style-name="MP10">Page | <text:page-number text:select-page="current">19</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54" draw:name="Text Box 29"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56" draw:name="Text Box 30"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0" style:page-layout-name="Mpm2"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11" table:style-name="Table11">
          <table:table-column table:style-name="Table11.A" table:number-columns-repeated="2"/>
          <table:table-row table:style-name="Table11.1">
            <table:table-cell table:style-name="Table11.A1" office:value-type="string">
              <text:p text:style-name="MP2" loext:marker-style-name="MT2"><draw:frame draw:style-name="Mfr1" draw:name="Picture 1284065668 Copy 1 Copy 1 Copy 1 Copy 1 Copy 1 Copy 1 Copy 1 Copy 1 Copy 1 Copy 1" text:anchor-type="as-char" svg:width="3.194cm" svg:height="1.799cm" draw:z-index="246"><draw:image xlink:href="Pictures/1000000000000780000004380239EB02.jpg" xlink:type="simple" xlink:show="embed" xlink:actuate="onLoad" draw:mime-type="image/jpeg"/><svg:desc>Macintosh HD:Users:ppitt357:Desktop:HEALTH Logo.jpg</svg:desc></draw:frame></text:p>
            </table:table-cell>
            <table:table-cell table:style-name="Table11.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57" draw:name="Text Box 31" draw:style-name="Mgr3" draw:text-style-name="MP7" svg:width="1.659cm" svg:height="0.461cm" svg:x="16.919cm" svg:y="28.023cm"><text:p text:style-name="MP10">Page | <text:page-number text:select-page="current">20</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58" draw:name="Text Box 32"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59" draw:name="Text Box 33"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1" style:page-layout-name="Mpm2"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12" table:style-name="Table12">
          <table:table-column table:style-name="Table12.A" table:number-columns-repeated="2"/>
          <table:table-row table:style-name="Table12.1">
            <table:table-cell table:style-name="Table12.A1" office:value-type="string">
              <text:p text:style-name="MP2" loext:marker-style-name="MT2"><draw:frame draw:style-name="Mfr1" draw:name="Picture 1284065668 Copy 1 Copy 1 Copy 1 Copy 1 Copy 1 Copy 1 Copy 1 Copy 1 Copy 1 Copy 1 Copy 1" text:anchor-type="as-char" svg:width="3.194cm" svg:height="1.799cm" draw:z-index="249"><draw:image xlink:href="Pictures/1000000000000780000004380239EB02.jpg" xlink:type="simple" xlink:show="embed" xlink:actuate="onLoad" draw:mime-type="image/jpeg"/><svg:desc>Macintosh HD:Users:ppitt357:Desktop:HEALTH Logo.jpg</svg:desc></draw:frame></text:p>
            </table:table-cell>
            <table:table-cell table:style-name="Table12.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61" draw:name="Text Box 34" draw:style-name="Mgr3" draw:text-style-name="MP7" svg:width="1.659cm" svg:height="0.461cm" svg:x="16.919cm" svg:y="28.023cm"><text:p text:style-name="MP10">Page | <text:page-number text:select-page="current">22</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63" draw:name="Text Box 35"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65" draw:name="Text Box 36"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2" style:page-layout-name="Mpm2"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13" table:style-name="Table13">
          <table:table-column table:style-name="Table13.A" table:number-columns-repeated="2"/>
          <table:table-row table:style-name="Table13.1">
            <table:table-cell table:style-name="Table13.A1" office:value-type="string">
              <text:p text:style-name="MP2" loext:marker-style-name="MT2"><draw:frame draw:style-name="Mfr1" draw:name="Picture 1284065668 Copy 1 Copy 1 Copy 1 Copy 1 Copy 1 Copy 1 Copy 1 Copy 1 Copy 1 Copy 1 Copy 1 Copy 1" text:anchor-type="as-char" svg:width="3.194cm" svg:height="1.799cm" draw:z-index="252"><draw:image xlink:href="Pictures/1000000000000780000004380239EB02.jpg" xlink:type="simple" xlink:show="embed" xlink:actuate="onLoad" draw:mime-type="image/jpeg"/><svg:desc>Macintosh HD:Users:ppitt357:Desktop:HEALTH Logo.jpg</svg:desc></draw:frame></text:p>
            </table:table-cell>
            <table:table-cell table:style-name="Table13.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67" draw:name="Text Box 37" draw:style-name="Mgr3" draw:text-style-name="MP7" svg:width="1.659cm" svg:height="0.461cm" svg:x="16.919cm" svg:y="28.023cm"><text:p text:style-name="MP10">Page | <text:page-number text:select-page="current">24</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69" draw:name="Text Box 38"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71" draw:name="Text Box 39"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3" style:page-layout-name="Mpm2"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14" table:style-name="Table14">
          <table:table-column table:style-name="Table14.A" table:number-columns-repeated="2"/>
          <table:table-row table:style-name="Table14.1">
            <table:table-cell table:style-name="Table14.A1" office:value-type="string">
              <text:p text:style-name="MP2" loext:marker-style-name="MT2"><draw:frame draw:style-name="Mfr1" draw:name="Picture 1284065668 Copy 1 Copy 1 Copy 1 Copy 1 Copy 1 Copy 1 Copy 1 Copy 1 Copy 1 Copy 1 Copy 1 Copy 1 Copy 1" text:anchor-type="as-char" svg:width="3.194cm" svg:height="1.799cm" draw:z-index="253"><draw:image xlink:href="Pictures/1000000000000780000004380239EB02.jpg" xlink:type="simple" xlink:show="embed" xlink:actuate="onLoad" draw:mime-type="image/jpeg"/><svg:desc>Macintosh HD:Users:ppitt357:Desktop:HEALTH Logo.jpg</svg:desc></draw:frame></text:p>
            </table:table-cell>
            <table:table-cell table:style-name="Table14.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72" draw:name="Text Box 40" draw:style-name="Mgr3" draw:text-style-name="MP7" svg:width="1.659cm" svg:height="0.461cm" svg:x="16.919cm" svg:y="28.023cm"><text:p text:style-name="MP10">Page | <text:page-number text:select-page="current">25</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73" draw:name="Text Box 41"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74" draw:name="Text Box 42"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4" style:page-layout-name="Mpm2"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15" table:style-name="Table15">
          <table:table-column table:style-name="Table15.A" table:number-columns-repeated="2"/>
          <table:table-row table:style-name="Table15.1">
            <table:table-cell table:style-name="Table15.A1" office:value-type="string">
              <text:p text:style-name="MP2" loext:marker-style-name="MT2"><draw:frame draw:style-name="Mfr1" draw:name="Picture 1284065668 Copy 1 Copy 1 Copy 1 Copy 1 Copy 1 Copy 1 Copy 1 Copy 1 Copy 1 Copy 1 Copy 1 Copy 1 Copy 1 Copy 1" text:anchor-type="as-char" svg:width="3.194cm" svg:height="1.799cm" draw:z-index="256"><draw:image xlink:href="Pictures/1000000000000780000004380239EB02.jpg" xlink:type="simple" xlink:show="embed" xlink:actuate="onLoad" draw:mime-type="image/jpeg"/><svg:desc>Macintosh HD:Users:ppitt357:Desktop:HEALTH Logo.jpg</svg:desc></draw:frame></text:p>
            </table:table-cell>
            <table:table-cell table:style-name="Table15.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76" draw:name="Text Box 43" draw:style-name="Mgr3" draw:text-style-name="MP7" svg:width="1.659cm" svg:height="0.461cm" svg:x="16.919cm" svg:y="28.023cm"><text:p text:style-name="MP10">Page | <text:page-number text:select-page="current">27</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78" draw:name="Text Box 44"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80" draw:name="Text Box 45"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5" style:page-layout-name="Mpm2"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16" table:style-name="Table16">
          <table:table-column table:style-name="Table16.A" table:number-columns-repeated="2"/>
          <table:table-row table:style-name="Table16.1">
            <table:table-cell table:style-name="Table16.A1" office:value-type="string">
              <text:p text:style-name="MP2" loext:marker-style-name="MT2"><draw:frame draw:style-name="Mfr1" draw:name="Picture 1284065668 Copy 1 Copy 1 Copy 1 Copy 1 Copy 1 Copy 1 Copy 1 Copy 1 Copy 1 Copy 1 Copy 1 Copy 1 Copy 1 Copy 1 Copy 1" text:anchor-type="as-char" svg:width="3.194cm" svg:height="1.799cm" draw:z-index="259"><draw:image xlink:href="Pictures/1000000000000780000004380239EB02.jpg" xlink:type="simple" xlink:show="embed" xlink:actuate="onLoad" draw:mime-type="image/jpeg"/><svg:desc>Macintosh HD:Users:ppitt357:Desktop:HEALTH Logo.jpg</svg:desc></draw:frame></text:p>
            </table:table-cell>
            <table:table-cell table:style-name="Table16.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82" draw:name="Text Box 46" draw:style-name="Mgr3" draw:text-style-name="MP7" svg:width="1.659cm" svg:height="0.461cm" svg:x="16.919cm" svg:y="28.023cm"><text:p text:style-name="MP10">Page | <text:page-number text:select-page="current">29</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84" draw:name="Text Box 47"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86" draw:name="Text Box 48"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6" style:page-layout-name="Mpm2"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17" table:style-name="Table17">
          <table:table-column table:style-name="Table17.A" table:number-columns-repeated="2"/>
          <table:table-row table:style-name="Table17.1">
            <table:table-cell table:style-name="Table17.A1" office:value-type="string">
              <text:p text:style-name="MP2" loext:marker-style-name="MT2"><draw:frame draw:style-name="Mfr1" draw:name="Picture 1284065668 Copy 1 Copy 1 Copy 1 Copy 1 Copy 1 Copy 1 Copy 1 Copy 1 Copy 1 Copy 1 Copy 1 Copy 1 Copy 1 Copy 1 Copy 1 Copy 1" text:anchor-type="as-char" svg:width="3.194cm" svg:height="1.799cm" draw:z-index="260"><draw:image xlink:href="Pictures/1000000000000780000004380239EB02.jpg" xlink:type="simple" xlink:show="embed" xlink:actuate="onLoad" draw:mime-type="image/jpeg"/><svg:desc>Macintosh HD:Users:ppitt357:Desktop:HEALTH Logo.jpg</svg:desc></draw:frame></text:p>
            </table:table-cell>
            <table:table-cell table:style-name="Table17.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87" draw:name="Text Box 49" draw:style-name="Mgr3" draw:text-style-name="MP7" svg:width="1.659cm" svg:height="0.461cm" svg:x="16.919cm" svg:y="28.023cm"><text:p text:style-name="MP10">Page | <text:page-number text:select-page="current">30</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88" draw:name="Text Box 50"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89" draw:name="Text Box 51"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7" style:page-layout-name="Mpm2"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18" table:style-name="Table18">
          <table:table-column table:style-name="Table18.A" table:number-columns-repeated="2"/>
          <table:table-row table:style-name="Table18.1">
            <table:table-cell table:style-name="Table18.A1" office:value-type="string">
              <text:p text:style-name="MP2" loext:marker-style-name="MT2"><draw:frame draw:style-name="Mfr1" draw:name="Picture 1284065668 Copy 1 Copy 1 Copy 1 Copy 1 Copy 1 Copy 1 Copy 1 Copy 1 Copy 1 Copy 1 Copy 1 Copy 1 Copy 1 Copy 1 Copy 1 Copy 1 Copy 1" text:anchor-type="as-char" svg:width="3.194cm" svg:height="1.799cm" draw:z-index="263"><draw:image xlink:href="Pictures/1000000000000780000004380239EB02.jpg" xlink:type="simple" xlink:show="embed" xlink:actuate="onLoad" draw:mime-type="image/jpeg"/><svg:desc>Macintosh HD:Users:ppitt357:Desktop:HEALTH Logo.jpg</svg:desc></draw:frame></text:p>
            </table:table-cell>
            <table:table-cell table:style-name="Table18.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91" draw:name="Text Box 52" draw:style-name="Mgr3" draw:text-style-name="MP7" svg:width="1.659cm" svg:height="0.461cm" svg:x="16.919cm" svg:y="28.023cm"><text:p text:style-name="MP10">Page | <text:page-number text:select-page="current">32</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93" draw:name="Text Box 53"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95" draw:name="Text Box 54"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8" style:page-layout-name="Mpm2"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19" table:style-name="Table19">
          <table:table-column table:style-name="Table19.A" table:number-columns-repeated="2"/>
          <table:table-row table:style-name="Table19.1">
            <table:table-cell table:style-name="Table19.A1" office:value-type="string">
              <text:p text:style-name="MP2" loext:marker-style-name="MT2"><draw:frame draw:style-name="Mfr1" draw:name="Picture 1284065668 Copy 1 Copy 1 Copy 1 Copy 1 Copy 1 Copy 1 Copy 1 Copy 1 Copy 1 Copy 1 Copy 1 Copy 1 Copy 1 Copy 1 Copy 1 Copy 1 Copy 1 Copy 1" text:anchor-type="as-char" svg:width="3.194cm" svg:height="1.799cm" draw:z-index="266"><draw:image xlink:href="Pictures/1000000000000780000004380239EB02.jpg" xlink:type="simple" xlink:show="embed" xlink:actuate="onLoad" draw:mime-type="image/jpeg"/><svg:desc>Macintosh HD:Users:ppitt357:Desktop:HEALTH Logo.jpg</svg:desc></draw:frame></text:p>
            </table:table-cell>
            <table:table-cell table:style-name="Table19.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97" draw:name="Text Box 55" draw:style-name="Mgr3" draw:text-style-name="MP7" svg:width="1.659cm" svg:height="0.461cm" svg:x="16.919cm" svg:y="28.023cm"><text:p text:style-name="MP10">Page | <text:page-number text:select-page="current">34</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99" draw:name="Text Box 56"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01" draw:name="Text Box 57"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9" style:page-layout-name="Mpm2"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20" table:style-name="Table20">
          <table:table-column table:style-name="Table20.A" table:number-columns-repeated="2"/>
          <table:table-row table:style-name="Table20.1">
            <table:table-cell table:style-name="Table20.A1" office:value-type="string">
              <text:p text:style-name="MP2" loext:marker-style-name="MT2"><draw:frame draw:style-name="Mfr1" draw:name="Picture 1284065668 Copy 1 Copy 1 Copy 1 Copy 1 Copy 1 Copy 1 Copy 1 Copy 1 Copy 1 Copy 1 Copy 1 Copy 1 Copy 1 Copy 1 Copy 1 Copy 1 Copy 1 Copy 1 Copy 1" text:anchor-type="as-char" svg:width="3.194cm" svg:height="1.799cm" draw:z-index="268"><draw:image xlink:href="Pictures/1000000000000780000004380239EB02.jpg" xlink:type="simple" xlink:show="embed" xlink:actuate="onLoad" draw:mime-type="image/jpeg"/><svg:desc>Macintosh HD:Users:ppitt357:Desktop:HEALTH Logo.jpg</svg:desc></draw:frame></text:p>
            </table:table-cell>
            <table:table-cell table:style-name="Table20.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103" draw:name="Text Box 58" draw:style-name="Mgr3" draw:text-style-name="MP7" svg:width="1.659cm" svg:height="0.461cm" svg:x="16.919cm" svg:y="28.023cm"><text:p text:style-name="MP10">Page | <text:page-number text:select-page="current">36</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05" draw:name="Text Box 59"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07" draw:name="Text Box 60"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20" style:page-layout-name="Mpm2" draw:style-name="Mdp1">
      <style:header>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ext:p text:style-name="MP1" loext:marker-style-name="MT1"/>
        <table:table table:name="Table21" table:style-name="Table21">
          <table:table-column table:style-name="Table21.A" table:number-columns-repeated="2"/>
          <table:table-row table:style-name="Table21.1">
            <table:table-cell table:style-name="Table21.A1" office:value-type="string">
              <text:p text:style-name="MP2" loext:marker-style-name="MT2"><draw:frame draw:style-name="Mfr1" draw:name="Picture 1284065668 Copy 1 Copy 1 Copy 1 Copy 1 Copy 1 Copy 1 Copy 1 Copy 1 Copy 1 Copy 1 Copy 1 Copy 1 Copy 1 Copy 1 Copy 1 Copy 1 Copy 1 Copy 1 Copy 1 Copy 1" text:anchor-type="as-char" svg:width="3.194cm" svg:height="1.799cm" draw:z-index="272"><draw:image xlink:href="Pictures/1000000000000780000004380239EB02.jpg" xlink:type="simple" xlink:show="embed" xlink:actuate="onLoad" draw:mime-type="image/jpeg"/><svg:desc>Macintosh HD:Users:ppitt357:Desktop:HEALTH Logo.jpg</svg:desc></draw:frame></text:p>
            </table:table-cell>
            <table:table-cell table:style-name="Table21.A1" office:value-type="string">
              <text:p text:style-name="MP3" loext:marker-style-name="MT2"/>
              <text:p text:style-name="MP4" loext:marker-style-name="MT3"><text:span text:style-name="MT3">General Terms and Conditions for the supply</text:span></text:p>
              <text:p text:style-name="MP4" loext:marker-style-name="MT2"><text:span text:style-name="MT3">Of Software, IT Support and Consultancy</text:span></text:p>
            </table:table-cell>
          </table:table-row>
        </table:table>
        <text:p text:style-name="MP1" loext:marker-style-name="MT1"/>
      </style:header>
      <style:footer>
        <text:p text:style-name="MP1" loext:marker-style-name="MT1"><draw:custom-shape text:anchor-type="char" draw:z-index="110" draw:name="Text Box 61" draw:style-name="Mgr3" draw:text-style-name="MP7" svg:width="1.659cm" svg:height="0.461cm" svg:x="16.919cm" svg:y="28.023cm"><text:p text:style-name="MP10">Page | <text:page-number text:select-page="current">39</text:page-number></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13" draw:name="Text Box 62" draw:style-name="Mgr2" draw:text-style-name="MP7" svg:width="6.561cm" svg:height="1.165cm" svg:x="2.505cm" svg:y="26.375cm"><text:p text:style-name="MP8" loext:marker-style-name="MT4"><text:span text:style-name="MT5">IT Works Health Ltd. (Company no: 8622591)</text:span></text:p><text:p text:style-name="MP9" loext:marker-style-name="MT4"><text:span text:style-name="MT5">Artis House, Unit 6B, Fairways Business Park, Pittman Way, Fulwood, Preston, PR2 9LF</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16" draw:name="Text Box 63" draw:style-name="Mgr1" draw:text-style-name="MP7" svg:width="4.319cm" svg:height="1.165cm" svg:x="14.628cm" svg:y="26.37cm"><text:p text:style-name="MP5" loext:marker-style-name="MT4"><text:span text:style-name="MT5">Tel. 01772</text:span><text:span text:style-name="MT6"> </text:span><text:span text:style-name="MT5">278050</text:span></text:p><text:p text:style-name="MP6" loext:marker-style-name="MT4"><text:a xlink:type="simple" xlink:href="http://www.itworkshealth.co.uk" text:style-name="Internet_20_link" text:visited-style-name="Visited_20_Internet_20_Link"><text:span text:style-name="Internet_20_link"><text:span text:style-name="MT7">www.itworkshealth.co.uk</text:span></text:span></text:a><text:span text:style-name="MT8"> </text:span><text:a xlink:type="simple" xlink:href="mailto:info@itworkshealth.co.uk" text:style-name="Internet_20_link" text:visited-style-name="Visited_20_Internet_20_Link"><text:span text:style-name="Internet_20_link"><text:span text:style-name="MT7">info@itworkshealth.co.uk</text:span></text:span></text:a></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initial-creator>Jonah Aburrow-jones (PopuloConsulting)</meta:initial-creator>
    <dc:creator>Philip Pitt</dc:creator>
    <meta:editing-cycles>5</meta:editing-cycles>
    <meta:creation-date>2026-01-15T11:31:00</meta:creation-date>
    <dc:date>2026-01-15T13:49:00</dc:date>
    <meta:editing-duration>PT16M</meta:editing-duration>
    <meta:generator>LibreOffice/25.8.4.2$MacOSX_AARCH64 LibreOffice_project/290daaa01b999472f0c7a3890eb6a550fd74c6df</meta:generator>
    <meta:document-statistic meta:table-count="21" meta:image-count="21" meta:object-count="0" meta:page-count="39" meta:paragraph-count="484" meta:word-count="10184" meta:character-count="61172" meta:non-whitespace-character-count="51712"/>
    <meta:user-defined meta:name="AppVersion">16.0000</meta:user-defined>
    <meta:user-defined meta:name="Created" meta:value-type="date">2019-05-20T00:00:00</meta:user-defined>
    <meta:user-defined meta:name="Creator">Microsoft® Word for Office 365</meta:user-defined>
    <meta:user-defined meta:name="LastSaved" meta:value-type="date">2020-03-30T00:00:00</meta:user-defined>
    <meta:template xlink:type="simple" xlink:actuate="onRequest" xlink:title="Normal.dotm" xlink:href=""/>
  </office:meta>
</office:document-meta>
</file>