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68F0000021EA8E83EF35F3FFCE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Helvetica Neue" svg:font-family="'Helvetica Neue'" style:font-family-generic="roman" style:font-pitch="variable"/>
    <style:font-face style:name="Helvetica Neue Light" svg:font-family="'Helvetica Neue Light'"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Helvetica Neue1" svg:font-family="'Helvetica Neue'" style:font-family-generic="system" style:font-pitch="variable"/>
    <style:font-face style:name="Helvetica Neue Light1" svg:font-family="'Helvetica Neue Light'"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office:font-face-decls>
  <office:automatic-styles>
    <style:style style:name="P1" style:family="paragraph" style:parent-style-name="Standard">
      <style:paragraph-properties fo:break-before="page"/>
    </style:style>
    <style:style style:name="P2" style:family="paragraph" style:parent-style-name="Standard" style:list-style-name="WWNum1">
      <style:paragraph-properties fo:margin-left="0.5in" fo:margin-right="-0.028in" fo:margin-top="0in" fo:margin-bottom="0in" loext:contextual-spacing="false" fo:text-indent="-0.25in" style:auto-text-indent="false"/>
    </style:style>
    <style:style style:name="P3" style:family="paragraph" style:parent-style-name="Standard" style:list-style-name="WWNum2">
      <style:paragraph-properties fo:margin-left="0.5in" fo:margin-right="-0.028in" fo:margin-top="0in" fo:margin-bottom="0in" loext:contextual-spacing="false" fo:text-indent="-0.25in" style:auto-text-indent="false"/>
    </style:style>
    <style:style style:name="P4" style:family="paragraph" style:parent-style-name="Standard" style:list-style-name="WWNum1">
      <style:paragraph-properties fo:margin-left="0.5in" fo:margin-right="-0.028in" fo:text-indent="-0.25in" style:auto-text-indent="false"/>
    </style:style>
    <style:style style:name="P5" style:family="paragraph" style:parent-style-name="Standard" style:list-style-name="WWNum2">
      <style:paragraph-properties fo:margin-left="0.5in" fo:margin-right="-0.028in" fo:text-indent="-0.25in" style:auto-text-indent="false"/>
    </style:style>
    <style:style style:name="P6" style:family="paragraph" style:parent-style-name="Standard">
      <style:paragraph-properties fo:margin-top="0in" fo:margin-bottom="0in" loext:contextual-spacing="false" fo:line-height="9%"/>
    </style:style>
    <style:style style:name="P7" style:family="paragraph" style:parent-style-name="Standard">
      <style:paragraph-properties fo:margin-top="0in" fo:margin-bottom="0in" loext:contextual-spacing="false" fo:line-height="100%" fo:orphans="0" fo:widows="0"/>
    </style:style>
    <style:style style:name="P8" style:family="paragraph" style:parent-style-name="Standard">
      <style:paragraph-properties fo:margin-top="0in" fo:margin-bottom="0in" loext:contextual-spacing="false" fo:line-height="150%" fo:orphans="0" fo:widows="0"/>
      <style:text-properties fo:color="#ffffff" style:font-name="Helvetica Neue Light" fo:font-size="9pt" style:font-name-asian="Helvetica Neue Light1" style:font-size-asian="9pt" style:font-name-complex="Helvetica Neue Light1" style:font-size-complex="9pt"/>
    </style:style>
    <style:style style:name="P9" style:family="paragraph" style:parent-style-name="Standard">
      <style:paragraph-properties fo:margin-left="0in" fo:margin-right="0in" fo:margin-top="0in" fo:margin-bottom="0in" loext:contextual-spacing="false" fo:line-height="150%" fo:keep-together="auto" fo:orphans="0" fo:widows="0" fo:text-indent="0in" style:auto-text-indent="false" fo:padding="0in" fo:border="none" fo:keep-with-next="auto"/>
      <style:text-properties fo:color="#ffffff" style:font-name="Helvetica Neue Light" fo:font-size="9pt" style:font-name-asian="Helvetica Neue Light1" style:font-size-asian="9pt" style:font-name-complex="Helvetica Neue Light1" style:font-size-complex="9pt"/>
    </style:style>
    <style:style style:name="P10" style:family="paragraph" style:parent-style-name="Standard" style:master-page-name="Standard">
      <style:paragraph-properties style:page-number="1"/>
      <style:text-properties style:font-name="Helvetica Neue Light" style:font-name-asian="Helvetica Neue Light1" style:font-name-complex="Helvetica Neue Light1"/>
    </style:style>
    <style:style style:name="T1" style:family="text">
      <style:text-properties fo:color="#434343" style:font-name="Helvetica Neue Light" fo:font-size="11pt" fo:font-weight="normal" style:font-name-asian="Helvetica Neue Light1" style:font-size-asian="11pt" style:font-weight-asian="normal" style:font-name-complex="Helvetica Neue Light1" style:font-size-complex="11pt" style:font-weight-complex="normal"/>
    </style:style>
    <style:style style:name="T2" style:family="text">
      <style:text-properties style:text-underline-style="none"/>
    </style:style>
    <style:style style:name="T3" style:family="text">
      <style:text-properties style:font-name="Helvetica Neue" fo:font-weight="bold" style:font-name-asian="Helvetica Neue1" style:font-weight-asian="bold" style:font-name-complex="Helvetica Neue1" style:font-weight-complex="bold"/>
    </style:style>
    <style:style style:name="T4" style:family="text">
      <style:text-properties fo:font-size="9pt" style:font-size-asian="9pt" style:font-size-complex="9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
      <text:p text:style-name="Subtitle"><text:bookmark text:name="_2szkwjkoats3"/>Service definition document</text:p>
      <text:p text:style-name="Title"><text:bookmark text:name="_fs49vr7qv5mp"/>Digital Service Cloud Solutions</text:p>
      <text:p text:style-name="Standard">December 2025</text:p>
      <text:p text:style-name="Standard"/>
      <text:p text:style-name="Standard"/>
      <text:p text:style-name="P1">Caution Your Blast Ltd (CYB) has been instrumental in the digital transformation of government services. Beginning the transformation of Home Office services in 2012 and recently the Foreign, Commonwealth &amp; Development Office (FCDO) Consular Services.</text:p>
      <text:p text:style-name="Standard">Our digital service cloud solution consulting services are presented here. They combine our deep industry and domain expertise, cloud technology, and an experience-led approach.</text:p>
      <text:p text:style-name="Heading_20_1"><text:bookmark text:name="_6d13mbx5zio5"/>Service portfolio</text:p>
      <text:p text:style-name="Standard">We can support you to safely and robustly leverage cloud technology for your digital services. And as a result to provide significant benefits to your operational capability and your users’ experience of your services. Our service portfolio listed here covers the lifecycle of cloud, implementation and operationalisation.</text:p>
      <text:p text:style-name="Heading_20_3"><text:bookmark text:name="_81efk576qkzm"/>Strategic Roadmapping</text:p>
      <text:p text:style-name="Standard">Comprehensive analysis ensued by a tailored strategic roadmap outlining objectives, deliverables, and a phased plan corroborated by industry-specific benchmarks and best practices, fostering a clear trajectory for service transformation.</text:p>
      <text:p text:style-name="Heading_20_3"><text:bookmark text:name="_z1f50ovrnsv7"/>Data and Technology Audit</text:p>
      <text:p text:style-name="Standard">Appraisal of current data infrastructure, quality metrics, and technology stack to elucidate the organization's data readiness for upstream use, accompanied by recommendations for fortifying data governance, integrity, and architecture refinements requisite for advanced analytics.</text:p>
      <text:p text:style-name="Heading_20_3"><text:bookmark text:name="_5pj38k1sdyrw"/>Custom Solution Engineering</text:p>
      <text:p text:style-name="Standard">Bespoke design and development of solutions, feature engineering, including with AI large language models (LLMs), and computational optimization, ensuring industry-appropriate solutions that align with the unique business and operational imperatives. Also the comparison, recommendation and selection to match the service need, of products, components, libraries, including Open Source (including xGovForms), Third-Party hosted (including GOV.UK components), and Self-hosted options. </text:p>
      <text:p text:style-name="Heading_20_3"><text:bookmark text:name="_o97urly3gm4a"/>AI LLM for Customer Contact Triage and Support </text:p>
      <text:p text:style-name="Heading_20_3"><text:bookmark text:name="_yqizlfxxtof4"/><text:span text:style-name="T1">Implementation of AI LLM solutions for your customer contact triage and support services with very high levels of assurance. This service does not leverage generative AI but takes a unique approach first designed for the FCDO to harness AI’s unique capabilities for understanding questions, leveraging this for high levels of trust and service assurance.</text:span></text:p>
      <text:p text:style-name="Heading_20_3"><text:bookmark text:name="_7om3n11v19xm"/>XGovFormBuilder - Open Source Low Code Customer Journeys</text:p>
      <text:p text:style-name="Standard">Implementation of solutions for your customer journey services with very high levels of assurance. This service leverages XGovFormBuilder the open source form builder solution we maintain with contributors from across government (originally developed for DEFRA and the FCDO). Our user-centred design team use the form designer to rapidly research, design, and test high quality customer journeys built to GOV.UK branding and standards. This includes features for transactional service interactions such as complex logic branches, conditional fields, section loops (e.g. details for multiple people), payments (via GOV.UK Pay, with condition-based costs), and notifications (via GOV.UK Notify with complex customisations); and API integration (via webhooks), noting here that at the time of writing these are key feature differentiations compared with the GOV.UK Forms, and one or more of these features are required by most transactional government services. Cloud deployment is optimised for application server infrastructure, typically Microsoft Azure, or Amazon Web Services. <text:s/></text:p>
      <text:p text:style-name="Heading_20_3"><text:bookmark text:name="_vb4wumh82ua"/>Operational Integration and Interface Development</text:p>
      <text:p text:style-name="Standard">Seamless integration services facilitating use of digital technologies with legacy systems and processes, alongside crafting intuitive interfaces, ensuring minimal disruption and maximal user adoption rates.</text:p>
      <text:p text:style-name="Heading_20_3"><text:bookmark text:name="_fq6j2ofed30w"/>Scalability and Performance Engineering</text:p>
      <text:p text:style-name="Standard">Architectural strategies for the elevation of digital solutions from prototype to enterprise-grade, ensuring elastic scalability, resilient performance, and business continuity in diverse operational contexts. </text:p>
      <text:p text:style-name="Heading_20_3"><text:bookmark text:name="_nknauqenaioq"/>Sustainable Lifecycle Management</text:p>
      <text:p text:style-name="Standard">Oversight mechanisms encompassing continuous monitoring, periodic model retraining, and lifecycle management protocols to ensure systems evolve in lockstep with emerging data patterns and organisational priorities.</text:p>
      <text:p text:style-name="Heading_20_3"><text:bookmark text:name="_x4yawhgtecrz"/>Analytic Insights and Impact Quantification</text:p>
      <text:p text:style-name="Standard">Incorporation of analytical tools to quantitatively ascertain the real-world impact of digital service initiatives on operational efficiency, innovation quotient, and bottom-line metrics, empowering data-driven decision-making.</text:p>
      <text:p text:style-name="Heading_20_3"><text:bookmark text:name="_kmo9raq0rbvq"/>Change Management and Adoption</text:p>
      <text:p text:style-name="Standard">Strategic change management encompassing organisational readiness assessment, tailored adoption strategies, and proactive stakeholder engagement to ensure the congruence of corporate culture with digitally augmented workflows.</text:p>
      <text:p text:style-name="Heading_20_1"><text:bookmark text:name="_k62efugjn8oi"/>Set up</text:p>
      <text:p text:style-name="Standard">When working with you we will consider each of the following factors to provide a thorough and professional service that addresses hurdles and optimises your use of cloud-based services:</text:p>
      <text:p text:style-name="Heading_20_4"><text:bookmark text:name="_viwjgebvhr5s"/><text:soft-page-break/>Assessment and Planning</text:p>
      <text:p text:style-name="Standard">Evaluation of the current cloud and other infrastructure (on-premise etc), applications, and data to determine readiness. Identification of suitable service workloads and applications for using cloud and the cost-benefit analysis.</text:p>
      <text:p text:style-name="Heading_20_4"><text:bookmark text:name="_vxh668ocl8fw"/>Choosing the Right Cloud Model</text:p>
      <text:p text:style-name="Standard">Determining whether a public, private, or hybrid cloud solution best fits your needs.</text:p>
      <text:p text:style-name="Heading_20_4"><text:bookmark text:name="_no9peerp6kxa"/>Security and Compliance</text:p>
      <text:p text:style-name="Standard">Evaluation of the security measures provided by cloud providers ensuring that the services meet industry standards and regulatory compliance requirements relevant to your business. Planning for data encryption, both in transit and at rest, identity management, and access controls.</text:p>
      <text:p text:style-name="Heading_20_4"><text:bookmark text:name="_tjjnebrhp6k1"/>Data Governance and Privacy</text:p>
      <text:p text:style-name="Standard">Discussion of data ownership, rights to access, and legal aspects pertaining to data storage in the cloud. Addressing privacy concerns, especially for sensitive or personal information. Completion of a data protection impact assessment.</text:p>
      <text:p text:style-name="Heading_20_4"><text:bookmark text:name="_44e5om28socs"/>Vendor Selection</text:p>
      <text:p text:style-name="Standard">Compare different cloud service providers based on your requirements, cost, reliability, performance, and support. Review service level agreements (SLAs) for availability, support response times, and remediation commitments.</text:p>
      <text:p text:style-name="Heading_20_4"><text:bookmark text:name="_pn8w56muiu9z"/>Implementation Strategy</text:p>
      <text:p text:style-name="Standard">Development of a phased implementation approach considering starting with less risky services to minimise risk. Consider a rollback strategy or production feature flag strategy should anything go wrong following launch. </text:p>
      <text:p text:style-name="Heading_20_4"><text:bookmark text:name="_nlue8x8n40cu"/>Training and Change Management</text:p>
      <text:p text:style-name="Standard">Communication of an upcoming service deployment to all affected stakeholders early in the process. Introduction training for your staff and users on the updated or new service, systems and processes. Providing documentation and standard operating procedures for the AI service environment.</text:p>
      <text:p text:style-name="Heading_20_4"><text:bookmark text:name="_bi1mlw82au68"/>Business Continuity and Disaster Recovery</text:p>
      <text:p text:style-name="Standard">Planning for robust backup and disaster recovery solutions. Defining business continuity plans that address potential outages or data loss.</text:p>
      <text:p text:style-name="Heading_20_4"><text:bookmark text:name="_cgfujuct9t38"/>Performance Monitoring and Optimisation</text:p>
      <text:p text:style-name="Standard">Implementing monitoring tools to keep track of performance and resource utilisation. Setting up regular reviews and optimisation of cloud resources to ensure cost-effectiveness and efficiency.</text:p>
      <text:p text:style-name="Heading_20_4"><text:bookmark text:name="_cid6d8gm3ifm"/>Support and Maintenance</text:p>
      <text:p text:style-name="Standard">Arrangements for ongoing technical support and maintenance post-implementation.</text:p>
      <text:p text:style-name="Heading_20_4"><text:bookmark text:name="_3pv452kdzxqs"/>Legal and Financial Considerations</text:p>
      <text:p text:style-name="Standard">Reviewing of commercial contracts and terms of cloud vendors. Understanding the billing and pricing models to avoid unexpected costs. </text:p>
      <text:p text:style-name="Heading_20_1"><text:bookmark text:name="_rdypcpfb5xte"/>Quality Assurance </text:p>
      <text:p text:style-name="Standard">The QA and performance testing service helps ensure cloud-based service solutions meet their performance goals and deliver a secure, reliable, and seamless user experience, covering:</text:p>
      <text:p text:style-name="Heading_20_4"><text:bookmark text:name="_xebxv9krpzdx"/>Comprehensive Testing Strategy</text:p>
      <text:p text:style-name="Standard">Developing a QA and performance testing strategy that aligns with your business goals and the technical specifications of the cloud environment. Defining clear objectives, scope, timelines, and the types of testing to be performed (e.g., functional, integration, load, stress, scalability, and security testing).</text:p>
      <text:p text:style-name="Heading_20_4"><text:bookmark text:name="_8y4n7acyuec7"/><text:soft-page-break/>Understanding the Cloud Environment</text:p>
      <text:p text:style-name="Standard">Understanding the specifics of the cloud service model (SaaS, PaaS, IaaS) and the deployment type (public, private, hybrid), the underlying architecture, including distributed resources, multi-tenancy, and the impact of these factors on application performance.</text:p>
      <text:p text:style-name="Heading_20_4"><text:bookmark text:name="_ye64fsjq4fy2"/>Test Automation</text:p>
      <text:p text:style-name="Standard">Implementing test automation to increase efficiency and coverage. Utilize specialized tools and frameworks suitable for cloud-based applications. Automating repetitive tasks, regression tests, and creating automated performance test scripts that simulate realistic load scenarios.</text:p>
      <text:p text:style-name="Heading_20_4"><text:bookmark text:name="_14e6oob236xu"/>Realistic Load Simulation</text:p>
      <text:p text:style-name="Standard">Simulating real-world use cases with appropriate load and stress conditions that reflect expected user behavior and traffic patterns. Using load generators and cloud-based performance testing tools to create and manage virtual users from different geographic locations.</text:p>
      <text:p text:style-name="Heading_20_4"><text:bookmark text:name="_xv823ira9l0x"/>Scalability Testing</text:p>
      <text:p text:style-name="Standard">Testing the application’s ability to scale up or down based on demand, and validate if auto-scaling features work as intended. Evaluating how the system performs under both normal and peak loads to ensure that it can handle growth and spikes in usage.</text:p>
      <text:p text:style-name="Heading_20_4"><text:bookmark text:name="_up4mibxoa3ym"/>Monitoring and Metrics</text:p>
      <text:p text:style-name="Standard">Implementing real-time monitoring to capture performance metrics and logs during testing. Defining key performance indicators (KPIs), such as response times, throughput, error rates, and resource utilisation, to measure against performance objectives.</text:p>
      <text:p text:style-name="Heading_20_4"><text:bookmark text:name="_11zfqgmwzy0m"/>Testing for Disaster Recovery and Failover</text:p>
      <text:p text:style-name="Standard">Testing the effectiveness of disaster recovery plans and failover mechanisms to ensure continuity of service in case of an outage or failure. Validating data backup and recovery processes.</text:p>
      <text:p text:style-name="Heading_20_4"><text:bookmark text:name="_xkdxrvk3ex9"/>User Experience and Accessibility</text:p>
      <text:p text:style-name="Standard">Performing user experience (UX) testing to ensure the application meets expectations for usability and accessibility across various devices and browsers.</text:p>
      <text:p text:style-name="Heading_20_4"><text:bookmark text:name="_8uj6ke1du5if"/>Continuous Integration/Continuous Deployment (CI/CD)</text:p>
      <text:p text:style-name="Standard">Integrating QA and performance testing into the CI/CD pipeline to catch issues early in the development lifecycle. Using performance testing as part of the deployment process to ensure that new releases meet performance benchmarks.</text:p>
      <text:p text:style-name="Heading_20_4"><text:bookmark text:name="_5p03guc16tud"/>Documentation and Reporting</text:p>
      <text:p text:style-name="Standard">Providing detailed documentation of test cases, test results, issues found, and recommendations for improvement. Regularly reporting to stakeholders with insights and actionable data.</text:p>
      <text:p text:style-name="Heading_20_4"><text:bookmark text:name="_tp79ymtmn3zu"/>Collaboration and Communication</text:p>
      <text:p text:style-name="Standard">Fostering strong collaboration between the development, operations, and QA/testing teams. Communicating effectively with all stakeholders regarding test plans, progress, findings, and evolving risks.</text:p>
      <text:p text:style-name="Heading_20_4"><text:bookmark text:name="_72l6icxrnwkm"/>Compliance and Regulations</text:p>
      <text:p text:style-name="Standard">Ensuring that the software complies with relevant industry standards and regulatory requirements, which may include data protection laws and accessibility standards.</text:p>
      <text:p text:style-name="Heading_20_1"><text:bookmark text:name="_qqh90mutyy0v"/>Benefits</text:p>
      <text:p text:style-name="Standard">There are significant benefits on offer through our service portfolio. These capabilities whether introduced to existing or new services, with experience and expertise that we can offer, have the potential to deliver the following benefits: </text:p>
      <text:list xml:id="list1510423062" text:style-name="WWNum1">
        <text:list-item>
          <text:p text:style-name="P2">Significant reduction in inbound enquiries</text:p>
        </text:list-item>
        <text:list-item>
          <text:p text:style-name="P2">Higher customer satisfaction </text:p>
        </text:list-item>
        <text:list-item>
          <text:p text:style-name="P2"><text:soft-page-break/>Reduced costs of operating services</text:p>
        </text:list-item>
        <text:list-item>
          <text:p text:style-name="P2">Reduced back-office case handling</text:p>
        </text:list-item>
        <text:list-item>
          <text:p text:style-name="P2">Faster case completion time</text:p>
        </text:list-item>
        <text:list-item>
          <text:p text:style-name="P2">Proactive identification and delivery of service change</text:p>
        </text:list-item>
        <text:list-item>
          <text:p text:style-name="P2">Integrated quantitative and qualitative insights for policy making</text:p>
        </text:list-item>
        <text:list-item>
          <text:p text:style-name="P2">Greater compliance with government policy and law</text:p>
        </text:list-item>
        <text:list-item>
          <text:p text:style-name="P4">Better accessibility improving social value ad inclusion</text:p>
        </text:list-item>
      </text:list>
      <text:p text:style-name="Standard">The benefits of working with CYB are:</text:p>
      <text:list xml:id="list3005506692" text:style-name="WWNum2">
        <text:list-item>
          <text:p text:style-name="P3">Highly skilled, experienced and committed team</text:p>
        </text:list-item>
        <text:list-item>
          <text:p text:style-name="P3">Experienced leaders in UK government services since 2012, including transformation of the Home Office and Foreign Office Consular Services</text:p>
        </text:list-item>
        <text:list-item>
          <text:p text:style-name="P3">Impartial product recommendations as we’re not a product partner/supplier</text:p>
        </text:list-item>
        <text:list-item>
          <text:p text:style-name="P3">We can reference live deployed public-facing solutions for government, including AI LLM solutions</text:p>
        </text:list-item>
        <text:list-item>
          <text:p text:style-name="P3">Upskilling and support for your internal teams</text:p>
        </text:list-item>
        <text:list-item>
          <text:p text:style-name="P5">Fast design and implementation of new and improved services</text:p>
        </text:list-item>
      </text:list>
      <text:p text:style-name="Heading_20_2"><text:bookmark text:name="_973frcje7r3n"/>Getting started</text:p>
      <text:p text:style-name="Standard">We work closely with you when getting started at both commercial and operational levels to establish easy onboarding of our consultants to your team. Our account manager will support you throughout the engagement and we will agree clear performance targets and monitoring, regularly reporting on these to your stakeholders. </text:p>
      <text:p text:style-name="Heading_20_2"><text:bookmark text:name="_urs9o7brdfu"/>Commercial</text:p>
      <text:p text:style-name="Heading_20_3"><text:bookmark text:name="_urqbfxpg8fya"/>Cost model</text:p>
      <text:p text:style-name="Standard">All of our portfolio services listed here are costed on a time &amp; materials day rate.</text:p>
      <text:p text:style-name="Standard">The time needed for each of the portfolio services listed will depend specifically on the scope of requirements.</text:p>
      <text:p text:style-name="Heading_20_3"><text:bookmark text:name="_qt9s5axu1p3t"/>Pricing</text:p>
      <text:p text:style-name="Standard">Please refer to our pricing document and SFIA rate card.</text:p>
      <text:p text:style-name="Standard"/>
      <text:p text:style-name="Standard"/>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Helvetica Neue" svg:font-family="'Helvetica Neue'" style:font-family-generic="roman" style:font-pitch="variable"/>
    <style:font-face style:name="Helvetica Neue Light" svg:font-family="'Helvetica Neue Light'" style:font-family-generic="roman" style:font-pitch="variable"/>
    <style:font-face style:name="Liberation Sans" svg:font-family="'Liberation Sans'" style:font-family-generic="swiss" style:font-pitch="variable"/>
    <style:font-face style:name="Helvetica Neue1" svg:font-family="'Helvetica Neue'" style:font-family-generic="system" style:font-pitch="variable"/>
    <style:font-face style:name="Helvetica Neue Light1" svg:font-family="'Helvetica Neue Light'"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fo:color="#434343" style:font-name="Helvetica Neue Light" fo:font-size="11pt" fo:language="none" fo:country="none" style:letter-kerning="false" style:font-name-asian="Helvetica Neue Light1" style:font-size-asian="11pt" style:language-asian="zh" style:country-asian="CN" style:font-name-complex="Helvetica Neue Light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fo:color="#434343" style:font-name="Helvetica Neue Light" fo:font-size="11pt" fo:language="none" fo:country="none" style:letter-kerning="false" style:font-name-asian="Helvetica Neue Light1" style:font-size-asian="11pt" style:language-asian="zh" style:country-asian="CN" style:font-name-complex="Helvetica Neue Light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028in" fo:margin-top="0in" fo:margin-bottom="0.139in" loext:contextual-spacing="false" fo:line-height="115%" fo:text-indent="0in" style:auto-text-indent="fals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028in" fo:line-height="100%" fo:keep-together="always" fo:text-indent="0in" style:auto-text-indent="false" fo:keep-with-next="always"/>
      <style:text-properties fo:color="#434343" style:font-name="Helvetica Neue" fo:font-family="'Helvetica Neue'" style:font-family-generic="roman" style:font-pitch="variable" fo:font-size="22pt" fo:font-weight="bold" style:font-name-asian="Helvetica Neue1" style:font-family-asian="'Helvetica Neue'" style:font-family-generic-asian="system" style:font-pitch-asian="variable" style:font-size-asian="22pt" style:font-weight-asian="bold" style:font-name-complex="Helvetica Neue1" style:font-family-complex="'Helvetica Neue'" style:font-family-generic-complex="system" style:font-pitch-complex="variable" style:font-size-complex="22pt" style:font-weight-complex="bold"/>
    </style:style>
    <style:style style:name="Heading_20_2" style:display-name="Heading 2" style:family="paragraph" style:parent-style-name="normal" style:next-style-name="Standard" style:default-outline-level="" style:class="text">
      <style:paragraph-properties fo:margin-left="0in" fo:margin-right="0.3673in" fo:margin-top="0in" fo:margin-bottom="0.0835in" loext:contextual-spacing="false" fo:line-height="100%" fo:keep-together="always" fo:text-indent="0in" style:auto-text-indent="false" fo:keep-with-next="always"/>
      <style:text-properties fo:color="#434343" style:font-name="Helvetica Neue" fo:font-family="'Helvetica Neue'" style:font-family-generic="roman" style:font-pitch="variable" fo:font-size="14pt" fo:font-weight="bold" style:font-name-asian="Helvetica Neue1" style:font-family-asian="'Helvetica Neue'" style:font-family-generic-asian="system" style:font-pitch-asian="variable" style:font-size-asian="14pt" style:font-weight-asian="bold" style:font-name-complex="Helvetica Neue1" style:font-family-complex="'Helvetica Neue'" style:font-family-generic-complex="system" style:font-pitch-complex="variable" style:font-size-complex="14pt" style:font-weight-complex="bold"/>
    </style:style>
    <style:style style:name="Heading_20_3" style:display-name="Heading 3" style:family="paragraph" style:parent-style-name="normal" style:next-style-name="Standard" style:default-outline-level="" style:class="text">
      <style:paragraph-properties fo:margin-left="0in" fo:margin-right="-0.028in" fo:margin-top="0in" fo:margin-bottom="0.0835in" loext:contextual-spacing="false" fo:line-height="100%" fo:keep-together="always" fo:text-indent="0in" style:auto-text-indent="false" fo:keep-with-next="always"/>
      <style:text-properties fo:color="#ff5f33" style:font-name="Helvetica Neue" fo:font-family="'Helvetica Neue'" style:font-family-generic="roman" style:font-pitch="variable" fo:font-size="12pt" fo:font-weight="bold" style:font-name-asian="Helvetica Neue1" style:font-family-asian="'Helvetica Neue'" style:font-family-generic-asian="system" style:font-pitch-asian="variable" style:font-size-asian="12pt" style:font-weight-asian="bold" style:font-name-complex="Helvetica Neue1" style:font-family-complex="'Helvetica Neue'" style:font-family-generic-complex="system" style:font-pitch-complex="variable" style:font-size-complex="12pt" style:font-weight-complex="bold"/>
    </style:style>
    <style:style style:name="Heading_20_4" style:display-name="Heading 4" style:family="paragraph" style:parent-style-name="normal" style:next-style-name="Standard" style:default-outline-level="" style:class="text">
      <style:paragraph-properties fo:margin-left="0in" fo:margin-right="-0.028in" fo:margin-top="0in" fo:margin-bottom="0.0835in" loext:contextual-spacing="false" fo:line-height="100%" fo:keep-together="always" fo:text-indent="0in" style:auto-text-indent="false" fo:keep-with-next="always"/>
      <style:text-properties fo:color="#ff5f33" style:font-name="Helvetica Neue Light" fo:font-family="'Helvetica Neue Light'" style:font-family-generic="roman" style:font-pitch="variable" style:font-name-asian="Helvetica Neue Light1" style:font-family-asian="'Helvetica Neue Light'" style:font-family-generic-asian="system" style:font-pitch-asian="variable" style:font-name-complex="Helvetica Neue Light1" style:font-family-complex="'Helvetica Neue Light'" style:font-family-generic-complex="system" style:font-pitch-complex="variable"/>
    </style:style>
    <style:style style:name="Heading_20_5" style:display-name="Heading 5" style:family="paragraph" style:parent-style-name="normal" style:next-style-name="Standard" style:default-outline-level="" style:class="text">
      <style:paragraph-properties fo:margin-left="0in" fo:margin-right="-0.028in" fo:line-height="100%" fo:keep-together="always" fo:text-indent="0in" style:auto-text-indent="false" fo:keep-with-next="always"/>
      <style:text-properties fo:color="#666666" style:font-name="Helvetica Neue Light" fo:font-family="'Helvetica Neue Light'" style:font-family-generic="roman" style:font-pitch="variable" style:font-name-asian="Helvetica Neue Light1" style:font-family-asian="'Helvetica Neue Light'" style:font-family-generic-asian="system" style:font-pitch-asian="variable" style:font-name-complex="Helvetica Neue Light1" style:font-family-complex="'Helvetica Neue Light'" style:font-family-generic-complex="system" style:font-pitch-complex="variable"/>
    </style:style>
    <style:style style:name="Heading_20_6" style:display-name="Heading 6" style:family="paragraph" style:parent-style-name="normal" style:next-style-name="Standard" style:default-outline-level="" style:class="text">
      <style:paragraph-properties fo:line-height="100%" fo:keep-together="always" fo:keep-with-next="always"/>
      <style:text-properties fo:color="#00796b" style:font-name="Helvetica Neue" fo:font-family="'Helvetica Neue'" style:font-family-generic="roman" style:font-pitch="variable" fo:font-weight="bold" style:font-name-asian="Helvetica Neue1" style:font-family-asian="'Helvetica Neue'" style:font-family-generic-asian="system" style:font-pitch-asian="variable" style:font-weight-asian="bold" style:font-name-complex="Helvetica Neue1" style:font-family-complex="'Helvetica Neue'" style:font-family-generic-complex="system" style:font-pitch-complex="variable" style:font-weight-complex="bold"/>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line-height="100%" fo:keep-together="always" fo:keep-with-next="always"/>
      <style:text-properties fo:color="#00796b" style:font-name="Helvetica Neue" fo:font-family="'Helvetica Neue'" style:font-family-generic="roman" style:font-pitch="variable" fo:font-weight="bold" style:font-name-asian="Helvetica Neue1" style:font-family-asian="'Helvetica Neue'" style:font-family-generic-asian="system" style:font-pitch-asian="variable" style:font-weight-asian="bold" style:font-name-complex="Helvetica Neue1" style:font-family-complex="'Helvetica Neue'" style:font-family-generic-complex="system" style:font-pitch-complex="variable" style:font-weight-complex="bold"/>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1" style:family="table">
      <style:table-properties style:width="6.2604in" fo:margin-left="0in" fo:margin-top="0in" fo:margin-bottom="0in" table:align="left"/>
    </style:style>
    <style:style style:name="Table1.A" style:family="table-column">
      <style:table-column-properties style:column-width="2.0306in"/>
    </style:style>
    <style:style style:name="Table1.B" style:family="table-column">
      <style:table-column-properties style:column-width="2.5938in"/>
    </style:style>
    <style:style style:name="Table1.C" style:family="table-column">
      <style:table-column-properties style:column-width="1.6361in"/>
    </style:style>
    <style:style style:name="Table1.1" style:family="table-row">
      <style:table-row-properties fo:keep-together="auto"/>
    </style:style>
    <style:style style:name="Table1.A1" style:family="table-cell">
      <style:table-cell-properties style:vertical-align="" fo:padding="0in" fo:border="none"/>
    </style:style>
    <style:style style:name="MP1" style:family="paragraph" style:parent-style-name="Standard">
      <style:paragraph-properties fo:margin-top="0in" fo:margin-bottom="0in" loext:contextual-spacing="false" fo:line-height="9%"/>
    </style:style>
    <style:style style:name="MP2" style:family="paragraph" style:parent-style-name="Standard">
      <style:paragraph-properties fo:margin-top="0in" fo:margin-bottom="0in" loext:contextual-spacing="false" fo:line-height="100%" fo:orphans="0" fo:widows="0"/>
    </style:style>
    <style:style style:name="MP3" style:family="paragraph" style:parent-style-name="Standard">
      <style:paragraph-properties fo:margin-top="0in" fo:margin-bottom="0in" loext:contextual-spacing="false" fo:line-height="150%" fo:orphans="0" fo:widows="0"/>
      <style:text-properties fo:color="#ffffff" style:font-name="Helvetica Neue Light" fo:font-size="9pt" style:font-name-asian="Helvetica Neue Light1" style:font-size-asian="9pt" style:font-name-complex="Helvetica Neue Light1" style:font-size-complex="9pt"/>
    </style:style>
    <style:style style:name="MP4" style:family="paragraph" style:parent-style-name="Standard">
      <style:paragraph-properties fo:margin-left="0in" fo:margin-right="0in" fo:margin-top="0in" fo:margin-bottom="0in" loext:contextual-spacing="false" fo:line-height="150%" fo:keep-together="auto" fo:orphans="0" fo:widows="0" fo:text-indent="0in" style:auto-text-indent="false" fo:padding="0in" fo:border="none" fo:keep-with-next="auto"/>
      <style:text-properties fo:color="#ffffff" style:font-name="Helvetica Neue Light" fo:font-size="9pt" style:font-name-asian="Helvetica Neue Light1" style:font-size-asian="9pt" style:font-name-complex="Helvetica Neue Light1" style:font-size-complex="9pt"/>
    </style:style>
    <style:style style:name="MT1" style:family="text">
      <style:text-properties fo:font-size="9pt" style:font-size-asian="9pt" style:font-size-complex="9pt"/>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3543in" fo:margin-bottom="0.316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6457in" fo:margin-left="0in" fo:margin-right="0in" fo:margin-bottom="0.6063in" style:dynamic-spacing="true"/>
      </style:header-style>
      <style:footer-style>
        <style:header-footer-properties fo:min-height="0.6835in" fo:margin-left="0in" fo:margin-right="0in" fo:margin-top="0.6437in" style:dynamic-spacing="true"/>
      </style:footer-style>
    </style:page-layout>
  </office:automatic-styles>
  <office:master-styles>
    <style:master-page style:name="Standard" style:page-layout-name="Mpm1">
      <style:header>
        <text:p text:style-name="MP1"/>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MP2"><draw:frame draw:style-name="Mfr1" draw:name="image1.png" text:anchor-type="as-char" svg:width="1.6272in" svg:height="0.4984in" draw:z-index="0"><draw:image xlink:href="Pictures/100002010000068F0000021EA8E83EF35F3FFCE1.png" xlink:type="simple" xlink:show="embed" xlink:actuate="onLoad" loext:mime-type="image/png"/></draw:frame></text:p>
            </table:table-cell>
            <table:table-cell table:style-name="Table1.A1" office:value-type="string">
              <text:p text:style-name="MP3"/>
            </table:table-cell>
            <table:table-cell table:style-name="Table1.A1" office:value-type="string">
              <text:p text:style-name="MP4"/>
            </table:table-cell>
          </table:table-row>
        </table:table>
        <text:p text:style-name="Standard"/>
      </style:header>
      <style:footer>
        <text:p text:style-name="Standard"><text:span text:style-name="MT1">Official - Caution Your Blast™ Ltd. </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1" meta:object-count="0" meta:page-count="5" meta:paragraph-count="105" meta:word-count="1677" meta:character-count="12443" meta:non-whitespace-character-count="10873"/>
    <meta:generator>LibreOfficeDev/6.0.5.2$Linux_X86_64 LibreOffice_project/</meta:generator>
  </office:meta>
</office:document-meta>
</file>